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 Light" svg:font-family="Calibri Light" style:font-pitch="variable" style:font-family-generic="swiss"/>
    <style:font-face style:name="Noto Sans Symbols" svg:font-family="Noto Sans Symbol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游ゴシック Light" svg:font-family="游ゴシック Light"/>
    <style:font-face style:name="游明朝" svg:font-family="游明朝"/>
  </office:font-face-decls>
  <office:automatic-styles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line-height="100%" fo:margin-bottom="0cm"/>
    </style:style>
    <style:style style:name="T1_1" style:family="text">
      <style:text-properties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 fo:font-weight="bold" style:font-weight-asian="bold"/>
    </style:style>
    <style:style style:name="T1_2" style:family="text">
      <style:text-properties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 fo:font-weight="bold" style:font-weight-asian="bold"/>
    </style:style>
    <style:style style:name="T1_3" style:family="text">
      <style:text-properties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 style:font-weight-complex="bold"/>
    </style:style>
    <style:style style:name="T1_4" style:family="text" style:parent-style-name="normaltextrun">
      <style:text-properties fo:color="#000000"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 style:font-weight-complex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2" style:family="paragraph" style:parent-style-name="Normal">
      <style:paragraph-properties fo:line-height="100%" fo:margin-bottom="0cm"/>
    </style:style>
    <style:style style:name="T2_1" style:family="text">
      <style:text-properties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 fo:font-weight="bold" style:font-weight-asian="bold" style:font-weight-complex="bold"/>
    </style:style>
    <style:style style:name="T2_2" style:family="text">
      <style:text-properties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 fo:font-weight="bold" style:font-weight-asian="bold" style:font-weight-complex="bold"/>
    </style:style>
    <style:style style:name="T2_3" style:family="text">
      <style:text-properties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 fo:font-weight="bold" style:font-weight-asian="bold" style:font-weight-complex="bold"/>
    </style:style>
    <style:style style:name="T2_4" style:family="text" style:parent-style-name="normaltextrun">
      <style:text-properties fo:color="#000000"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/>
    </style:style>
    <style:style style:name="T2_5" style:family="text" style:parent-style-name="normaltextrun">
      <style:text-properties fo:color="#000000"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/>
    </style:style>
    <style:style style:name="T2_6" style:family="text" style:parent-style-name="normaltextrun">
      <style:text-properties fo:color="#000000"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/>
    </style:style>
    <style:style style:name="T2_7" style:family="text" style:parent-style-name="normaltextrun">
      <style:text-properties fo:color="#000000"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/>
    </style:style>
    <style:style style:name="T2_8" style:family="text" style:parent-style-name="normaltextrun">
      <style:text-properties fo:color="#000000"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 fo:font-weight="bold" style:font-weight-asian="bold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 style:font-weight-complex="bold"/>
    </style:style>
    <style:style style:name="T4_2" style:family="text">
      <style:text-properties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 style:font-weight-complex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Calibri Light" fo:font-size="13pt" style:font-name-asian="Times New Roman" style:font-size-asian="13pt" style:font-name-complex="Calibri Light" style:font-size-complex="13pt" fo:language="fr" fo:language-asian="en" fo:language-complex="ar" fo:country="FR" fo:country-asian="GB" fo:country-complex="SA" fo:font-weight="bold" style:font-weight-asian="bold"/>
    </style:style>
    <style:style style:name="T5_2" style:family="text">
      <style:text-properties style:font-name="Calibri Light" fo:font-size="13pt" style:font-name-asian="Times New Roman" style:font-size-asian="13pt" style:font-name-complex="Calibri Light" style:font-size-complex="13pt" fo:language="fr" fo:language-asian="en" fo:language-complex="ar" fo:country="FR" fo:country-asian="GB" fo:country-complex="SA" fo:font-weight="bold" style:font-weight-asian="bold"/>
    </style:style>
    <style:style style:name="T5_3" style:family="text">
      <style:text-properties style:font-name="Calibri Light" fo:font-size="13pt" style:font-name-asian="Times New Roman" style:font-size-asian="13pt" style:font-name-complex="Calibri Light" style:font-size-complex="13pt" fo:language="fr" fo:language-asian="en" fo:language-complex="ar" fo:country="FR" fo:country-asian="GB" fo:country-complex="SA" fo:font-weight="bold" style:font-weight-asian="bold"/>
    </style:style>
    <style:style style:name="T5_4" style:family="text" style:parent-style-name="normaltextrun">
      <style:text-properties fo:color="#000000"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/>
    </style:style>
    <style:style style:name="P6" style:family="paragraph" style:parent-style-name="Normal">
      <style:paragraph-properties fo:line-height="100%" fo:margin-bottom="0cm"/>
      <style:text-properties style:font-name="Calibri Light" fo:font-size="13pt" style:font-name-asian="Times New Roman" style:font-size-asian="13pt" style:font-name-complex="Calibri Light" style:font-size-complex="13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7" style:family="paragraph" style:parent-style-name="Normal">
      <style:paragraph-properties fo:line-height="100%" fo:margin-bottom="0cm"/>
    </style:style>
    <style:style style:name="T7_1" style:family="text">
      <style:text-properties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 fo:font-weight="bold" style:font-weight-asian="bold"/>
    </style:style>
    <style:style style:name="T7_2" style:family="text">
      <style:text-properties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/>
    </style:style>
    <style:style style:name="P8" style:family="paragraph" style:parent-style-name="Normal">
      <style:paragraph-properties fo:line-height="100%" fo:margin-bottom="0cm"/>
    </style:style>
    <style:style style:name="T8_1" style:family="text" style:parent-style-name="normaltextrun">
      <style:text-properties fo:background-color="#ffffff" fo:color="#000000"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/>
    </style:style>
    <style:style style:name="T8_2" style:family="text" style:parent-style-name="eop">
      <style:text-properties fo:background-color="#ffffff" fo:color="#000000"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/>
    </style:style>
    <style:style style:name="P10" style:family="paragraph" style:parent-style-name="Normal">
      <style:paragraph-properties fo:line-height="100%" fo:margin-bottom="0cm"/>
    </style:style>
    <style:style style:name="T10_1" style:family="text" style:parent-style-name="normaltextrun">
      <style:text-properties fo:background-color="#ffffff" fo:color="#000000"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/>
    </style:style>
    <style:style style:name="T10_2" style:family="text" style:parent-style-name="normaltextrun">
      <style:text-properties fo:background-color="#ffffff" fo:color="#000000"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/>
    </style:style>
    <style:style style:name="T10_3" style:family="text" style:parent-style-name="normaltextrun">
      <style:text-properties fo:background-color="#ffffff" fo:color="#000000"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/>
    </style:style>
    <style:style style:name="T10_4" style:family="text" style:parent-style-name="eop">
      <style:text-properties style:font-name="Calibri Light" fo:font-size="13pt" style:font-name-asian="Times New Roman" style:font-size-asian="13pt" style:font-name-complex="Calibri Light" style:font-size-complex="13pt" fo:language="en" fo:language-asian="en" fo:language-complex="ar" fo:country="GB" fo:country-asian="GB" fo:country-complex="SA"/>
    </style:style>
    <style:style style:name="P11" style:family="paragraph" style:parent-style-name="Normal">
      <style:text-properties style:font-name="Calibri Light" fo:font-size="11pt" style:font-size-asian="11pt" style:font-name-complex="Calibri Light" style:font-size-complex="11pt" fo:font-weight="bold" style:font-weight-asian="bold"/>
    </style:style>
    <style:style style:name="P12" style:family="paragraph" style:parent-style-name="Normal"/>
    <style:style style:name="T12_1" style:family="text">
      <style:text-properties fo:color="#16216a" style:font-name="Calibri Light" style:font-name-complex="Calibri Light" fo:font-weight="bold" style:font-weight-asian="bold"/>
    </style:style>
    <style:style style:name="T12_2" style:family="text">
      <style:text-properties fo:color="#16216a" style:font-name="Calibri Light" style:font-name-complex="Calibri Light" fo:font-weight="bold" style:font-weight-asian="bold"/>
    </style:style>
    <style:style style:name="T12_3" style:family="text">
      <style:text-properties fo:color="#16216a" style:font-name="Calibri Light" style:font-name-complex="Calibri Light" fo:font-weight="bold" style:font-weight-asian="bold"/>
    </style:style>
    <style:style style:name="T12_4" style:family="text">
      <style:text-properties fo:color="#16216a" style:font-name="Calibri Light" style:font-name-complex="Calibri Light" fo:font-weight="bold" style:font-weight-asian="bold"/>
    </style:style>
    <style:style style:name="T12_5" style:family="text">
      <style:text-properties fo:color="#16216a" style:font-name="Calibri Light" style:font-name-complex="Calibri Light" fo:font-weight="bold" style:font-weight-asian="bold"/>
    </style:style>
    <style:style style:name="P13" style:family="paragraph" style:parent-style-name="Normal">
      <style:text-properties style:font-name="Calibri Light" fo:font-size="11pt" style:font-size-asian="11pt" style:font-name-complex="Calibri Light" style:font-size-complex="11pt" fo:font-weight="bold" style:font-weight-asian="bold"/>
    </style:style>
    <style:style style:name="Table2" style:family="table">
      <style:table-properties table:align="left" style:width="15.739cm" fo:margin-left="0cm"/>
    </style:style>
    <style:style style:name="Column4" style:family="table-column">
      <style:table-column-properties style:column-width="2.487cm" style:use-optimal-column-width="false"/>
    </style:style>
    <style:style style:name="Column5" style:family="table-column">
      <style:table-column-properties style:column-width="1.499cm" style:use-optimal-column-width="false"/>
    </style:style>
    <style:style style:name="Column6" style:family="table-column">
      <style:table-column-properties style:column-width="1.598cm" style:use-optimal-column-width="false"/>
    </style:style>
    <style:style style:name="Column7" style:family="table-column">
      <style:table-column-properties style:column-width="1.402cm" style:use-optimal-column-width="false"/>
    </style:style>
    <style:style style:name="Column8" style:family="table-column">
      <style:table-column-properties style:column-width="1.494cm" style:use-optimal-column-width="false"/>
    </style:style>
    <style:style style:name="Column9" style:family="table-column">
      <style:table-column-properties style:column-width="1.448cm" style:use-optimal-column-width="false"/>
    </style:style>
    <style:style style:name="Column10" style:family="table-column">
      <style:table-column-properties style:column-width="1.448cm" style:use-optimal-column-width="false"/>
    </style:style>
    <style:style style:name="Column11" style:family="table-column">
      <style:table-column-properties style:column-width="1.383cm" style:use-optimal-column-width="false"/>
    </style:style>
    <style:style style:name="Column12" style:family="table-column">
      <style:table-column-properties style:column-width="1.478cm" style:use-optimal-column-width="false"/>
    </style:style>
    <style:style style:name="Column13" style:family="table-column">
      <style:table-column-properties style:column-width="1.501cm" style:use-optimal-column-width="false"/>
    </style:style>
    <style:style style:name="Row4" style:family="table-row">
      <style:table-row-properties style:min-row-height="0.635cm" style:use-optimal-row-height="false"/>
    </style:style>
    <style:style style:name="Cell7" style:family="table-cell">
      <style:table-cell-properties fo:background-color="#b4c6e7" style:vertical-align="top" fo:border-top="#000000 0.026cm solid" fo:border-bottom="#000000 0.026cm solid" fo:border-left="#000000 0.026cm solid" fo:border-right="#000000 0.026cm solid" fo:wrap-option="wrap"/>
    </style:style>
    <style:style style:name="P14" style:family="paragraph" style:parent-style-name="Normal">
      <style:paragraph-properties fo:line-height="100%" fo:margin-bottom="0cm" fo:margin-left="0.222cm"/>
    </style:style>
    <style:style style:name="T14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" style:family="paragraph" style:parent-style-name="Normal">
      <style:paragraph-properties fo:text-align="center" fo:line-height="100%" fo:margin-bottom="0cm" fo:margin-left="0.222cm"/>
    </style:style>
    <style:style style:name="T15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" style:family="paragraph" style:parent-style-name="Normal">
      <style:paragraph-properties fo:text-align="center" fo:line-height="100%" fo:margin-bottom="0cm" fo:margin-left="0.222cm"/>
    </style:style>
    <style:style style:name="T16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" style:family="paragraph" style:parent-style-name="Normal">
      <style:paragraph-properties fo:text-align="center" fo:line-height="100%" fo:margin-bottom="0cm" fo:margin-left="0.222cm"/>
    </style:style>
    <style:style style:name="T17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" style:family="paragraph" style:parent-style-name="Normal">
      <style:paragraph-properties fo:text-align="center" fo:line-height="100%" fo:margin-bottom="0cm" fo:margin-left="0.222cm"/>
    </style:style>
    <style:style style:name="T18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" style:family="paragraph" style:parent-style-name="Normal">
      <style:paragraph-properties fo:text-align="center" fo:line-height="100%" fo:margin-bottom="0cm" fo:margin-left="0.222cm"/>
    </style:style>
    <style:style style:name="T19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0" style:family="paragraph" style:parent-style-name="Normal">
      <style:paragraph-properties fo:text-align="center" fo:line-height="100%" fo:margin-bottom="0cm" fo:margin-left="0.222cm"/>
    </style:style>
    <style:style style:name="T20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1" style:family="paragraph" style:parent-style-name="Normal">
      <style:paragraph-properties fo:text-align="center" fo:line-height="100%" fo:margin-bottom="0cm" fo:margin-left="0.222cm"/>
    </style:style>
    <style:style style:name="T21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2" style:family="paragraph" style:parent-style-name="Normal">
      <style:paragraph-properties fo:text-align="center" fo:line-height="100%" fo:margin-bottom="0cm" fo:margin-left="0.222cm"/>
    </style:style>
    <style:style style:name="T22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" style:family="paragraph" style:parent-style-name="Normal">
      <style:paragraph-properties fo:text-align="center" fo:line-height="100%" fo:margin-bottom="0cm" fo:margin-left="0.222cm"/>
    </style:style>
    <style:style style:name="T23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Row5" style:family="table-row">
      <style:table-row-properties style:min-row-height="0.635cm" style:use-optimal-row-height="false"/>
    </style:style>
    <style:style style:name="Cell17" style:family="table-cell">
      <style:table-cell-properties fo:background-color="#b4c6e7" style:vertical-align="top" fo:border-top="#000000 0.026cm solid" fo:border-bottom="#000000 0.026cm solid" fo:border-left="#000000 0.026cm solid" fo:border-right="#000000 0.026cm solid" fo:wrap-option="wrap"/>
    </style:style>
    <style:style style:name="P24" style:family="paragraph" style:parent-style-name="Normal">
      <style:paragraph-properties fo:line-height="100%" fo:margin-bottom="0cm" fo:margin-left="0.222cm"/>
    </style:style>
    <style:style style:name="T24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" style:family="paragraph" style:parent-style-name="Normal">
      <style:paragraph-properties fo:text-align="center" fo:line-height="100%" fo:margin-bottom="0cm" fo:margin-left="0.222cm"/>
    </style:style>
    <style:style style:name="T25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" style:family="paragraph" style:parent-style-name="Normal">
      <style:paragraph-properties fo:text-align="center" fo:line-height="100%" fo:margin-bottom="0cm" fo:margin-left="0.222cm"/>
    </style:style>
    <style:style style:name="T26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" style:family="paragraph" style:parent-style-name="Normal">
      <style:paragraph-properties fo:text-align="center" fo:line-height="100%" fo:margin-bottom="0cm" fo:margin-left="0.222cm"/>
    </style:style>
    <style:style style:name="T27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8" style:family="paragraph" style:parent-style-name="Normal">
      <style:paragraph-properties fo:text-align="center" fo:line-height="100%" fo:margin-bottom="0cm" fo:margin-left="0.222cm"/>
    </style:style>
    <style:style style:name="T28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2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" style:family="paragraph" style:parent-style-name="Normal">
      <style:paragraph-properties fo:text-align="center" fo:line-height="100%" fo:margin-bottom="0cm" fo:margin-left="0.222cm"/>
    </style:style>
    <style:style style:name="T29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0" style:family="paragraph" style:parent-style-name="Normal">
      <style:paragraph-properties fo:text-align="center" fo:line-height="100%" fo:margin-bottom="0cm" fo:margin-left="0.222cm"/>
    </style:style>
    <style:style style:name="T30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1" style:family="paragraph" style:parent-style-name="Normal">
      <style:paragraph-properties fo:text-align="center" fo:line-height="100%" fo:margin-bottom="0cm" fo:margin-left="0.222cm"/>
    </style:style>
    <style:style style:name="T31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Normal">
      <style:paragraph-properties fo:text-align="center" fo:line-height="100%" fo:margin-bottom="0cm" fo:margin-left="0.222cm"/>
    </style:style>
    <style:style style:name="T32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3" style:family="paragraph" style:parent-style-name="Normal">
      <style:paragraph-properties fo:text-align="center" fo:line-height="100%" fo:margin-bottom="0cm" fo:margin-left="0.222cm"/>
    </style:style>
    <style:style style:name="T33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Row6" style:family="table-row">
      <style:table-row-properties style:min-row-height="0.661cm" style:use-optimal-row-height="false"/>
    </style:style>
    <style:style style:name="Cell27" style:family="table-cell">
      <style:table-cell-properties fo:background-color="#b4c6e7" style:vertical-align="top" fo:border-top="#000000 0.026cm solid" fo:border-bottom="#000000 0.026cm solid" fo:border-left="#000000 0.026cm solid" fo:border-right="#000000 0.026cm solid" fo:wrap-option="wrap"/>
    </style:style>
    <style:style style:name="P34" style:family="paragraph" style:parent-style-name="Normal">
      <style:paragraph-properties fo:line-height="100%" fo:margin-bottom="0cm" fo:margin-left="0.222cm"/>
    </style:style>
    <style:style style:name="T34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5" style:family="paragraph" style:parent-style-name="Normal">
      <style:paragraph-properties fo:text-align="center" fo:line-height="100%" fo:margin-bottom="0cm" fo:margin-left="0.222cm"/>
    </style:style>
    <style:style style:name="T35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6" style:family="paragraph" style:parent-style-name="Normal">
      <style:paragraph-properties fo:text-align="center" fo:line-height="100%" fo:margin-bottom="0cm" fo:margin-left="0.222cm"/>
    </style:style>
    <style:style style:name="T36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3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7" style:family="paragraph" style:parent-style-name="Normal">
      <style:paragraph-properties fo:text-align="center" fo:line-height="100%" fo:margin-bottom="0cm" fo:margin-left="0.222cm"/>
    </style:style>
    <style:style style:name="T37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3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8" style:family="paragraph" style:parent-style-name="Normal">
      <style:paragraph-properties fo:text-align="center" fo:line-height="100%" fo:margin-bottom="0cm" fo:margin-left="0.222cm"/>
    </style:style>
    <style:style style:name="T38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3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9" style:family="paragraph" style:parent-style-name="Normal">
      <style:paragraph-properties fo:text-align="center" fo:line-height="100%" fo:margin-bottom="0cm" fo:margin-left="0.222cm"/>
    </style:style>
    <style:style style:name="T39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3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0" style:family="paragraph" style:parent-style-name="Normal">
      <style:paragraph-properties fo:text-align="center" fo:line-height="100%" fo:margin-bottom="0cm" fo:margin-left="0.222cm"/>
    </style:style>
    <style:style style:name="T40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3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1" style:family="paragraph" style:parent-style-name="Normal">
      <style:paragraph-properties fo:text-align="center" fo:line-height="100%" fo:margin-bottom="0cm"/>
    </style:style>
    <style:style style:name="T41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3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2" style:family="paragraph" style:parent-style-name="Normal">
      <style:paragraph-properties fo:text-align="center" fo:line-height="100%" fo:margin-bottom="0cm" fo:margin-left="0.222cm"/>
    </style:style>
    <style:style style:name="T42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Cell3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3" style:family="paragraph" style:parent-style-name="Normal">
      <style:paragraph-properties fo:text-align="center" fo:line-height="100%" fo:margin-bottom="0cm" fo:margin-left="0.222cm"/>
    </style:style>
    <style:style style:name="T43_1" style:family="text">
      <style:text-properties style:font-name="Calibri Light" fo:font-size="8pt" style:font-name-asian="Times New Roman" style:font-size-asian="8pt" style:font-name-complex="Calibri Light" style:font-size-complex="8pt" fo:language="en" fo:language-asian="en" fo:language-complex="ar" fo:country="GB" fo:country-asian="GB" fo:country-complex="SA"/>
    </style:style>
    <style:style style:name="P44" style:family="paragraph" style:parent-style-name="Normal">
      <style:text-properties style:font-name="Calibri Light" fo:font-size="11pt" style:font-size-asian="11pt" style:font-name-complex="Calibri Light" style:font-size-complex="11pt" fo:font-weight="bold" style:font-weight-asian="bold"/>
    </style:style>
    <style:style style:name="P45" style:family="paragraph" style:parent-style-name="Normal"/>
    <style:style style:name="T45_1" style:family="text">
      <style:text-properties style:font-name="Calibri Light" fo:font-size="11pt" style:font-size-asian="11pt" style:font-name-complex="Calibri Ligh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4" style:family="table-column">
      <style:table-column-properties style:column-width="6.251cm"/>
    </style:style>
    <style:style style:name="Column15" style:family="table-column">
      <style:table-column-properties style:column-width="9.661cm"/>
    </style:style>
    <style:style style:name="Row7" style:family="table-row">
      <style:table-row-properties style:min-row-height="0.626cm"/>
    </style:style>
    <style:style style:name="Cell3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100%" fo:margin-bottom="0cm"/>
    </style:style>
    <style:style style:name="T46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6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6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6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6_5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6_6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6_7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100%" fo:margin-bottom="0cm"/>
    </style:style>
    <style:style style:name="T47_1" style:family="text"/>
    <style:style style:name="T47_2" style:family="text" style:parent-style-name="normaltextrun">
      <style:text-properties fo:color="#16216a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47_3" style:family="text" style:parent-style-name="eop">
      <style:text-properties fo:color="#16216a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8" style:family="table-row">
      <style:table-row-properties style:min-row-height="0.711cm"/>
    </style:style>
    <style:style style:name="Cell39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100%" fo:margin-bottom="0cm"/>
    </style:style>
    <style:style style:name="T48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8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8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8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8_5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100%" fo:margin-bottom="0cm"/>
    </style:style>
    <style:style style:name="T49_1" style:family="text"/>
    <style:style style:name="T49_2" style:family="text" style:parent-style-name="normaltextrun">
      <style:text-properties fo:color="#16216a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49_3" style:family="text" style:parent-style-name="eop">
      <style:text-properties fo:color="#16216a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50" style:family="paragraph" style:parent-style-name="Normal">
      <style:text-properties style:font-name="Calibri Light" fo:font-size="11pt" style:font-size-asian="11pt" style:font-name-complex="Calibri Light" style:font-size-complex="11pt" fo:font-weight="bold" style:font-weight-asian="bold"/>
    </style:style>
    <style:style style:name="P51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51_1" style:family="text">
      <style:text-properties style:font-name="Calibri Light" style:font-name-complex="Calibri Light"/>
    </style:style>
    <style:style style:name="P52" style:family="paragraph" style:parent-style-name="paragraph">
      <style:paragraph-properties fo:text-align="justify" fo:margin-top="0cm" fo:margin-bottom="0cm"/>
    </style:style>
    <style:style style:name="T52_1" style:family="text" style:parent-style-name="eop">
      <style:text-properties style:font-name="Calibri Light" fo:font-size="11pt" style:font-size-asian="11pt" style:font-name-complex="Calibri Light" style:font-size-complex="11pt"/>
    </style:style>
    <style:style style:name="P53" style:family="paragraph" style:parent-style-name="Normal"/>
    <style:style style:name="T53_1" style:family="text">
      <style:text-properties fo:color="#16216a" style:font-name="Calibri Light" style:font-name-complex="Calibri Light" fo:font-weight="bold" style:font-weight-asian="bold"/>
    </style:style>
    <style:style style:name="P54" style:family="paragraph" style:parent-style-name="paragraph">
      <style:paragraph-properties fo:text-align="justify" fo:line-height="115%" fo:margin-top="0cm"/>
    </style:style>
    <style:style style:name="T54_1" style:family="text" style:parent-style-name="normaltextrun">
      <style:text-properties style:font-name="Calibri Light" fo:font-size="11pt" style:font-size-asian="11pt" style:font-name-complex="Calibri Light" style:font-size-complex="11pt"/>
    </style:style>
    <style:style style:name="T54_2" style:family="text" style:parent-style-name="normaltextrun">
      <style:text-properties style:font-name="Calibri Light" fo:font-size="11pt" style:font-size-asian="11pt" style:font-name-complex="Calibri Light" style:font-size-complex="11pt"/>
    </style:style>
    <style:style style:name="T54_3" style:family="text">
      <style:text-properties style:font-name="Calibri Light" fo:font-size="11pt" style:font-size-asian="11pt" style:font-name-complex="Calibri Light" style:font-size-complex="11pt"/>
    </style:style>
    <style:style style:name="T54_4" style:family="text">
      <style:text-properties style:font-name="Calibri Light" fo:font-size="11pt" style:font-size-asian="11pt" style:font-name-complex="Calibri Light" style:font-size-complex="11pt"/>
    </style:style>
    <style:style style:name="T54_5" style:family="text">
      <style:text-properties style:font-name="Calibri Light" fo:font-size="11pt" style:font-size-asian="11pt" style:font-name-complex="Calibri Light" style:font-size-complex="11pt"/>
    </style:style>
    <style:style style:name="T54_6" style:family="text">
      <style:text-properties style:font-name="Calibri Light" fo:font-size="11pt" style:font-size-asian="11pt" style:font-name-complex="Calibri Light" style:font-size-complex="11pt"/>
    </style:style>
    <style:style style:name="T54_7" style:family="text">
      <style:text-properties style:font-name="Calibri Light" fo:font-size="11pt" style:font-size-asian="11pt" style:font-name-complex="Calibri Light" style:font-size-complex="11pt"/>
    </style:style>
    <style:style style:name="T54_8" style:family="text">
      <style:text-properties style:font-name="Calibri Light" fo:font-size="11pt" style:font-size-asian="11pt" style:font-name-complex="Calibri Light" style:font-size-complex="11pt"/>
    </style:style>
    <style:style style:name="T54_9" style:family="text">
      <style:text-properties style:font-name="Calibri Light" fo:font-size="11pt" style:font-size-asian="11pt" style:font-name-complex="Calibri Light" style:font-size-complex="11pt"/>
    </style:style>
    <style:style style:name="T54_10" style:family="text">
      <style:text-properties style:font-name="Calibri Light" fo:font-size="11pt" style:font-size-asian="11pt" style:font-name-complex="Calibri Light" style:font-size-complex="11pt"/>
    </style:style>
    <style:style style:name="T54_11" style:family="text">
      <style:text-properties style:font-name="Calibri Light" fo:font-size="11pt" style:font-size-asian="11pt" style:font-name-complex="Calibri Light" style:font-size-complex="11pt"/>
    </style:style>
    <style:style style:name="P55" style:family="paragraph" style:parent-style-name="paragraph">
      <style:paragraph-properties fo:text-align="justify" fo:line-height="115%" fo:margin-top="0cm"/>
      <style:text-properties style:font-name="Calibri Light" fo:font-size="11pt" style:font-size-asian="11pt" style:font-name-complex="Calibri Light" style:font-size-complex="11pt"/>
    </style:style>
    <style:style style:name="P56" style:family="paragraph" style:parent-style-name="paragraph">
      <style:paragraph-properties fo:text-align="justify" fo:line-height="115%" fo:margin-top="0cm"/>
    </style:style>
    <style:style style:name="T56_1" style:family="text">
      <style:text-properties style:font-name="Calibri Light" fo:font-size="11pt" style:font-size-asian="11pt" style:font-name-complex="Times New Roman" style:font-size-complex="11pt"/>
    </style:style>
    <style:style style:name="T56_2" style:family="text">
      <style:text-properties style:font-name="Calibri Light" fo:font-size="11pt" style:font-size-asian="11pt" style:font-name-complex="Times New Roman" style:font-size-complex="11pt"/>
    </style:style>
    <style:style style:name="T56_3" style:family="text">
      <style:text-properties style:font-name="Calibri Light" fo:font-size="11pt" style:font-size-asian="11pt" style:font-name-complex="Times New Roman" style:font-size-complex="11pt"/>
    </style:style>
    <style:style style:name="T56_4" style:family="text">
      <style:text-properties style:font-name="Calibri Light" fo:font-size="11pt" style:font-size-asian="11pt" style:font-name-complex="Times New Roman" style:font-size-complex="11pt"/>
    </style:style>
    <style:style style:name="T56_5" style:family="text">
      <style:text-properties style:font-name="Calibri Light" fo:font-size="11pt" style:font-size-asian="11pt" style:font-name-complex="Times New Roman" style:font-size-complex="11pt"/>
    </style:style>
    <style:style style:name="T56_6" style:family="text">
      <style:text-properties style:font-name="Calibri Light" fo:font-size="11pt" style:font-size-asian="11pt" style:font-name-complex="Times New Roman" style:font-size-complex="11pt"/>
    </style:style>
    <style:style style:name="T56_7" style:family="text">
      <style:text-properties style:font-name="Calibri Light" fo:font-size="11pt" style:font-size-asian="11pt" style:font-name-complex="Times New Roman" style:font-size-complex="11pt"/>
    </style:style>
    <style:style style:name="T56_8" style:family="text">
      <style:text-properties style:font-name="Calibri Light" fo:font-size="11pt" style:font-size-asian="11pt" style:font-name-complex="Times New Roman" style:font-size-complex="11pt"/>
    </style:style>
    <style:style style:name="P57" style:family="paragraph" style:parent-style-name="Normal">
      <style:paragraph-properties fo:text-align="justify" fo:margin-top="0.071cm"/>
      <style:text-properties style:font-name="Calibri Light" fo:font-size="11pt" style:font-size-asian="11pt" style:font-name-complex="Calibri Light" style:font-size-complex="11pt"/>
    </style:style>
    <style:style style:name="P58" style:family="paragraph" style:parent-style-name="Normal">
      <style:paragraph-properties fo:text-align="justify" fo:line-height="115%" fo:margin-top="0.071cm"/>
    </style:style>
    <style:style style:name="T58_1" style:family="text">
      <style:text-properties style:font-name="Calibri Light" fo:font-size="11pt" style:font-size-asian="11pt" style:font-name-complex="Times New Roman" style:font-size-complex="11pt"/>
    </style:style>
    <style:style style:name="T58_2" style:family="text">
      <style:text-properties style:font-name="Calibri Light" fo:font-size="11pt" style:font-size-asian="11pt" style:font-name-complex="Times New Roman" style:font-size-complex="11pt"/>
    </style:style>
    <style:style style:name="T58_3" style:family="text">
      <style:text-properties style:font-name="Calibri Light" fo:font-size="11pt" style:font-size-asian="11pt" style:font-name-complex="Times New Roman" style:font-size-complex="11pt"/>
    </style:style>
    <style:style style:name="T58_4" style:family="text">
      <style:text-properties style:font-name="Calibri Light" fo:font-size="11pt" style:font-size-asian="11pt" style:font-name-complex="Times New Roman" style:font-size-complex="11pt"/>
    </style:style>
    <style:style style:name="T58_5" style:family="text">
      <style:text-properties style:font-name="Calibri Light" fo:font-size="11pt" style:font-size-asian="11pt" style:font-name-complex="Times New Roman" style:font-size-complex="11pt"/>
    </style:style>
    <style:style style:name="T58_6" style:family="text">
      <style:text-properties style:font-name="Calibri Light" fo:font-size="11pt" style:font-size-asian="11pt" style:font-name-complex="Times New Roman" style:font-size-complex="11pt"/>
    </style:style>
    <style:style style:name="T58_7" style:family="text">
      <style:text-properties style:font-name="Calibri Light" fo:font-size="11pt" style:font-size-asian="11pt" style:font-name-complex="Times New Roman" style:font-size-complex="11pt"/>
    </style:style>
    <style:style style:name="T58_8" style:family="text">
      <style:text-properties style:font-name="Calibri Light" fo:font-size="11pt" style:font-size-asian="11pt" style:font-name-complex="Times New Roman" style:font-size-complex="11pt"/>
    </style:style>
    <style:style style:name="T58_9" style:family="text">
      <style:text-properties style:font-name="Calibri Light" fo:font-size="11pt" style:font-size-asian="11pt" style:font-name-complex="Times New Roman" style:font-size-complex="11pt"/>
    </style:style>
    <style:style style:name="P59" style:family="paragraph" style:parent-style-name="Normal">
      <style:paragraph-properties fo:text-align="justify" fo:line-height="115%" fo:margin-top="0.071cm"/>
      <style:text-properties style:font-name="Calibri Light" fo:font-size="11pt" style:font-size-asian="11pt" style:font-name-complex="Calibri Light" style:font-size-complex="11pt"/>
    </style:style>
    <style:style style:name="P60" style:family="paragraph" style:parent-style-name="Normal">
      <style:paragraph-properties fo:text-align="justify" fo:line-height="115%" fo:margin-top="0.071cm"/>
    </style:style>
    <style:style style:name="T60_1" style:family="text">
      <style:text-properties style:font-name="Calibri Light" fo:font-size="11pt" style:font-size-asian="11pt" style:font-name-complex="Calibri Light" style:font-size-complex="11pt"/>
    </style:style>
    <style:style style:name="T60_2" style:family="text">
      <style:text-properties style:font-name="Calibri Light" fo:font-size="11pt" style:font-size-asian="11pt" style:font-name-complex="Calibri Light" style:font-size-complex="11pt"/>
    </style:style>
    <style:style style:name="T60_3" style:family="text">
      <style:text-properties style:font-name="Calibri Light" fo:font-size="11pt" style:font-size-asian="11pt" style:font-name-complex="Calibri Light" style:font-size-complex="11pt"/>
    </style:style>
    <style:style style:name="T60_4" style:family="text">
      <style:text-properties style:font-name="Calibri Light" fo:font-size="11pt" style:font-size-asian="11pt" style:font-name-complex="Calibri Light" style:font-size-complex="11pt"/>
    </style:style>
    <style:style style:name="T60_5" style:family="text">
      <style:text-properties style:font-name="Calibri Light" fo:font-size="11pt" style:font-size-asian="11pt" style:font-name-complex="Calibri Light" style:font-size-complex="11pt"/>
    </style:style>
    <style:style style:name="T60_6" style:family="text">
      <style:text-properties style:font-name="Calibri Light" fo:font-size="11pt" style:font-size-asian="11pt" style:font-name-complex="Calibri Light" style:font-size-complex="11pt"/>
    </style:style>
    <style:style style:name="P61" style:family="paragraph" style:parent-style-name="Normal">
      <style:paragraph-properties fo:margin-top="0.071cm" fo:margin-bottom="0.071cm"/>
      <style:text-properties style:font-name="Calibri Light" fo:font-size="11pt" style:font-size-asian="11pt" style:font-name-complex="Calibri Light" style:font-size-complex="11pt"/>
    </style:style>
    <style:style style:name="P62" style:family="paragraph" style:parent-style-name="Normal">
      <style:paragraph-properties fo:line-height="115%"/>
    </style:style>
    <style:style style:name="T62_1" style:family="text">
      <style:text-properties fo:color="#16216a" style:font-name="Calibri Light" style:font-name-complex="Calibri Light" fo:font-weight="bold" style:font-weight-asian="bold" style:font-weight-complex="bold"/>
    </style:style>
    <style:style style:name="P63" style:family="paragraph" style:parent-style-name="Normal">
      <style:paragraph-properties fo:text-align="justify" fo:line-height="115%"/>
    </style:style>
    <style:style style:name="T63_1" style:family="text">
      <style:text-properties style:font-name="Calibri Light" fo:font-size="11pt" style:font-size-asian="11pt" style:font-name-complex="Calibri Light" style:font-size-complex="11pt"/>
    </style:style>
    <style:style style:name="T63_2" style:family="text">
      <style:text-properties style:font-name="Calibri Light" fo:font-size="11pt" style:font-size-asian="11pt" style:font-name-complex="Calibri Light" style:font-size-complex="11pt"/>
    </style:style>
    <style:style style:name="T63_3" style:family="text">
      <style:text-properties style:font-name="Calibri Light" fo:font-size="11pt" style:font-size-asian="11pt" style:font-name-complex="Calibri Light" style:font-size-complex="11pt"/>
    </style:style>
    <style:style style:name="T63_4" style:family="text">
      <style:text-properties style:font-name="Calibri Light" fo:font-size="11pt" style:font-size-asian="11pt" style:font-name-complex="Calibri Light" style:font-size-complex="11pt"/>
    </style:style>
    <style:style style:name="T63_5" style:family="text">
      <style:text-properties style:font-name="Calibri Light" fo:font-size="11pt" style:font-size-asian="11pt" style:font-name-complex="Calibri Light" style:font-size-complex="11pt"/>
    </style:style>
    <style:style style:name="T63_6" style:family="text">
      <style:text-properties style:font-name="Calibri Light" fo:font-size="11pt" style:font-size-asian="11pt" style:font-name-complex="Calibri Light" style:font-size-complex="11pt"/>
    </style:style>
    <style:style style:name="T63_7" style:family="text">
      <style:text-properties style:font-name="Calibri Light" fo:font-size="11pt" style:font-size-asian="11pt" style:font-name-complex="Calibri Light" style:font-size-complex="11pt"/>
    </style:style>
    <style:style style:name="T63_8" style:family="text">
      <style:text-properties style:font-name="Calibri Light" fo:font-size="11pt" style:font-size-asian="11pt" style:font-name-complex="Calibri Light" style:font-size-complex="11pt"/>
    </style:style>
    <style:style style:name="T63_9" style:family="text">
      <style:text-properties style:font-name="Calibri Light" fo:font-size="11pt" style:font-size-asian="11pt" style:font-name-complex="Calibri Light" style:font-size-complex="11pt"/>
    </style:style>
    <style:style style:name="T63_10" style:family="text">
      <style:text-properties style:font-name="Calibri Light" fo:font-size="11pt" style:font-size-asian="11pt" style:font-name-complex="Calibri Light" style:font-size-complex="11pt"/>
    </style:style>
    <style:style style:name="P64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65" style:family="paragraph" style:parent-style-name="Normal">
      <style:paragraph-properties fo:text-align="justify" fo:line-height="115%"/>
    </style:style>
    <style:style style:name="T65_1" style:family="text">
      <style:text-properties style:font-name="Calibri Light" fo:font-size="11pt" style:font-size-asian="11pt" style:font-name-complex="Times New Roman" style:font-size-complex="11pt"/>
    </style:style>
    <style:style style:name="T65_2" style:family="text">
      <style:text-properties style:font-name="Calibri Light" fo:font-size="11pt" style:font-size-asian="11pt" style:font-name-complex="Times New Roman" style:font-size-complex="11pt"/>
    </style:style>
    <style:style style:name="T65_3" style:family="text">
      <style:text-properties style:font-name="Calibri Light" fo:font-size="11pt" style:font-size-asian="11pt" style:font-name-complex="Times New Roman" style:font-size-complex="11pt"/>
    </style:style>
    <style:style style:name="T65_4" style:family="text">
      <style:text-properties style:font-name="Calibri Light" fo:font-size="11pt" style:font-size-asian="11pt" style:font-name-complex="Times New Roman" style:font-size-complex="11pt"/>
    </style:style>
    <style:style style:name="T65_5" style:family="text">
      <style:text-properties style:font-name="Calibri Light" fo:font-size="11pt" style:font-size-asian="11pt" style:font-name-complex="Times New Roman" style:font-size-complex="11pt"/>
    </style:style>
    <style:style style:name="T65_6" style:family="text">
      <style:text-properties style:font-name="Calibri Light" fo:font-size="11pt" style:font-size-asian="11pt" style:font-name-complex="Times New Roman" style:font-size-complex="11pt"/>
    </style:style>
    <style:style style:name="T65_7" style:family="text">
      <style:text-properties style:font-name="Calibri Light" fo:font-size="11pt" style:font-size-asian="11pt" style:font-name-complex="Times New Roman" style:font-size-complex="11pt"/>
    </style:style>
    <style:style style:name="T65_8" style:family="text">
      <style:text-properties style:font-name="Calibri Light" fo:font-size="11pt" style:font-size-asian="11pt" style:font-name-complex="Times New Roman" style:font-size-complex="11pt"/>
    </style:style>
    <style:style style:name="T65_9" style:family="text">
      <style:text-properties style:font-name="Calibri Light" fo:font-size="11pt" style:font-size-asian="11pt" style:font-name-complex="Times New Roman" style:font-size-complex="11pt"/>
    </style:style>
    <style:style style:name="T65_10" style:family="text">
      <style:text-properties style:font-name="Calibri Light" fo:font-size="11pt" style:font-size-asian="11pt" style:font-name-complex="Times New Roman" style:font-size-complex="11pt"/>
    </style:style>
    <style:style style:name="T65_11" style:family="text">
      <style:text-properties style:font-name="Calibri Light" fo:font-size="11pt" style:font-size-asian="11pt" style:font-name-complex="Times New Roman" style:font-size-complex="11pt"/>
    </style:style>
    <style:style style:name="P66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67" style:family="paragraph" style:parent-style-name="Normal">
      <style:paragraph-properties fo:text-align="justify" fo:line-height="115%"/>
    </style:style>
    <style:style style:name="T67_1" style:family="text">
      <style:text-properties style:font-name="Calibri Light" fo:font-size="11pt" style:font-size-asian="11pt" style:font-name-complex="Times New Roman" style:font-size-complex="11pt"/>
    </style:style>
    <style:style style:name="T67_2" style:family="text">
      <style:text-properties style:font-name="Calibri Light" fo:font-size="11pt" style:font-size-asian="11pt" style:font-name-complex="Times New Roman" style:font-size-complex="11pt"/>
    </style:style>
    <style:style style:name="T67_3" style:family="text">
      <style:text-properties style:font-name="Calibri Light" fo:font-size="11pt" style:font-size-asian="11pt" style:font-name-complex="Times New Roman" style:font-size-complex="11pt"/>
    </style:style>
    <style:style style:name="T67_4" style:family="text">
      <style:text-properties style:font-name="Calibri Light" fo:font-size="11pt" style:font-size-asian="11pt" style:font-name-complex="Times New Roman" style:font-size-complex="11pt"/>
    </style:style>
    <style:style style:name="T67_5" style:family="text">
      <style:text-properties style:font-name="Calibri Light" fo:font-size="11pt" style:font-size-asian="11pt" style:font-name-complex="Times New Roman" style:font-size-complex="11pt"/>
    </style:style>
    <style:style style:name="T67_6" style:family="text">
      <style:text-properties style:font-name="Calibri Light" fo:font-size="11pt" style:font-size-asian="11pt" style:font-name-complex="Times New Roman" style:font-size-complex="11pt"/>
    </style:style>
    <style:style style:name="T67_7" style:family="text">
      <style:text-properties style:font-name="Calibri Light" fo:font-size="11pt" style:font-size-asian="11pt" style:font-name-complex="Times New Roman" style:font-size-complex="11pt"/>
    </style:style>
    <style:style style:name="T67_8" style:family="text">
      <style:text-properties style:font-name="Calibri Light" fo:font-size="11pt" style:font-size-asian="11pt" style:font-name-complex="Times New Roman" style:font-size-complex="11pt"/>
    </style:style>
    <style:style style:name="T67_9" style:family="text">
      <style:text-properties style:font-name="Calibri Light" fo:font-size="11pt" style:font-size-asian="11pt" style:font-name-complex="Times New Roman" style:font-size-complex="11pt"/>
    </style:style>
    <style:style style:name="T67_10" style:family="text">
      <style:text-properties style:font-name="Calibri Light" fo:font-size="11pt" style:font-size-asian="11pt" style:font-name-complex="Times New Roman" style:font-size-complex="11pt"/>
    </style:style>
    <style:style style:name="T67_11" style:family="text">
      <style:text-properties style:font-name="Calibri Light" fo:font-size="11pt" style:font-size-asian="11pt" style:font-name-complex="Times New Roman" style:font-size-complex="11pt"/>
    </style:style>
    <style:style style:name="T67_12" style:family="text">
      <style:text-properties fo:color="#4472c4" style:font-name="Calibri Light" fo:font-size="11pt" style:font-size-asian="11pt" style:font-name-complex="Times New Roman" style:font-size-complex="11pt"/>
    </style:style>
    <style:style style:name="P68" style:family="paragraph" style:parent-style-name="Heading_20_2"/>
    <style:style style:name="T68_1" style:family="text">
      <style:text-properties style:font-size-complex="12pt"/>
    </style:style>
    <style:style style:name="P69" style:family="paragraph" style:parent-style-name="Normal">
      <style:paragraph-properties fo:text-align="justify"/>
    </style:style>
    <style:style style:name="T69_1" style:family="text" style:parent-style-name="eop">
      <style:text-properties fo:background-color="#ffffff" fo:color="#000000" style:font-name="Calibri Light" fo:font-size="11pt" style:font-size-asian="11pt" style:font-name-complex="Calibri Light" style:font-size-complex="11pt"/>
    </style:style>
    <style:style style:name="T69_2" style:family="text" style:parent-style-name="eop">
      <style:text-properties fo:background-color="#ffffff" fo:color="#000000" style:font-name="Calibri Light" fo:font-size="11pt" style:font-size-asian="11pt" style:font-name-complex="Calibri Light" style:font-size-complex="11pt"/>
    </style:style>
    <style:style style:name="T69_3" style:family="text" style:parent-style-name="eop">
      <style:text-properties fo:background-color="#ffffff" fo:color="#000000" style:font-name="Calibri Light" fo:font-size="11pt" style:font-size-asian="11pt" style:font-name-complex="Calibri Light" style:font-size-complex="11pt"/>
    </style:style>
    <style:style style:name="T69_4" style:family="text" style:parent-style-name="eop">
      <style:text-properties fo:background-color="#ffffff" fo:color="#000000" style:font-name="Calibri Light" fo:font-size="11pt" style:font-size-asian="11pt" style:font-name-complex="Calibri Light" style:font-size-complex="11pt"/>
    </style:style>
    <style:style style:name="T69_5" style:family="text" style:parent-style-name="eop">
      <style:text-properties fo:background-color="#ffffff" fo:color="#000000" style:font-name="Calibri Light" fo:font-size="11pt" style:font-size-asian="11pt" style:font-name-complex="Calibri Light" style:font-size-complex="11pt"/>
    </style:style>
    <style:style style:name="T69_6" style:family="text" style:parent-style-name="eop">
      <style:text-properties fo:background-color="#ffffff" fo:color="#000000" style:font-name="Calibri Light" fo:font-size="11pt" style:font-size-asian="11pt" style:font-name-complex="Calibri Light" style:font-size-complex="11pt"/>
    </style:style>
    <style:style style:name="T69_7" style:family="text" style:parent-style-name="eop">
      <style:text-properties fo:background-color="#ffffff" fo:color="#000000" style:font-name="Calibri Light" fo:font-size="11pt" style:font-size-asian="11pt" style:font-name-complex="Calibri Light" style:font-size-complex="11pt"/>
    </style:style>
    <style:style style:name="T69_8" style:family="text" style:parent-style-name="eop">
      <style:text-properties fo:background-color="#ffffff" fo:color="#000000" style:font-name="Calibri Light" fo:font-size="11pt" style:font-size-asian="11pt" style:font-name-complex="Calibri Light" style:font-size-complex="11pt"/>
    </style:style>
    <style:style style:name="P70" style:family="paragraph" style:parent-style-name="Heading_20_2"/>
    <style:style style:name="T70_1" style:family="text">
      <style:text-properties fo:font-size="11pt" style:font-size-asian="11pt" style:font-size-complex="11pt"/>
    </style:style>
    <style:style style:name="T70_2" style:family="text">
      <style:text-properties fo:font-size="11pt" style:font-size-asian="11pt" style:font-size-complex="11pt"/>
    </style:style>
    <style:style style:name="P71" style:family="paragraph" style:parent-style-name="Normal"/>
    <style:style style:name="P72" style:family="paragraph" style:parent-style-name="List_20_Paragraph">
      <style:paragraph-properties fo:text-align="justify" fo:text-indent="-0.501cm" fo:line-height="116%" fo:margin-bottom="0.282cm" fo:margin-left="0.501cm"/>
      <style:text-properties style:font-name="Calibri Light" fo:font-size="11pt" style:font-size-asian="11pt" style:font-name-complex="Calibri Light" style:font-size-complex="11pt"/>
    </style:style>
    <style:style style:name="T72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72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72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72_4" style:family="text">
      <style:text-properties style:font-name="Calibri Light" fo:font-size="11pt" style:font-size-asian="11pt" style:font-name-complex="Calibri Light" style:font-size-complex="11pt"/>
    </style:style>
    <style:style style:name="T72_5" style:family="text">
      <style:text-properties style:font-name="Calibri Light" fo:font-size="11pt" style:font-size-asian="11pt" style:font-name-complex="Calibri Light" style:font-size-complex="11pt"/>
    </style:style>
    <style:style style:name="T72_6" style:family="text">
      <style:text-properties style:font-name="Calibri Light" fo:font-size="11pt" style:font-size-asian="11pt" style:font-name-complex="Calibri Light" style:font-size-complex="11pt"/>
    </style:style>
    <style:style style:name="T72_7" style:family="text">
      <style:text-properties style:font-name="Calibri Light" fo:font-size="11pt" style:font-size-asian="11pt" style:font-name-complex="Calibri Light" style:font-size-complex="11pt"/>
    </style:style>
    <style:style style:name="T72_8" style:family="text">
      <style:text-properties style:font-name="Calibri Light" fo:font-size="11pt" style:font-size-asian="11pt" style:font-name-complex="Calibri Light" style:font-size-complex="11pt"/>
    </style:style>
    <style:style style:name="T72_9" style:family="text">
      <style:text-properties style:font-name="Calibri Light" fo:font-size="11pt" style:font-size-asian="11pt" style:font-name-complex="Calibri Light" style:font-size-complex="11pt"/>
    </style:style>
    <style:style style:name="T72_10" style:family="text">
      <style:text-properties style:font-name="Calibri Light" fo:font-size="11pt" style:font-size-asian="11pt" style:font-name-complex="Calibri Light" style:font-size-complex="11pt"/>
    </style:style>
    <style:style style:name="T72_11" style:family="text">
      <style:text-properties style:font-name="Calibri Light" fo:font-size="11pt" style:font-size-asian="11pt" style:font-name-complex="Calibri Light" style:font-size-complex="11pt"/>
    </style:style>
    <style:style style:name="T72_12" style:family="text">
      <style:text-properties style:font-name="Calibri Light" fo:font-size="11pt" style:font-size-asian="11pt" style:font-name-complex="Calibri Light" style:font-size-complex="11pt"/>
    </style:style>
    <style:style style:name="T72_13" style:family="text">
      <style:text-properties style:font-name="Calibri Light" fo:font-size="11pt" style:font-size-asian="11pt" style:font-name-complex="Calibri Light" style:font-size-complex="11pt"/>
    </style:style>
    <style:style style:name="P73" style:family="paragraph" style:parent-style-name="List_20_Paragraph">
      <style:paragraph-properties fo:text-align="justify" fo:text-indent="-0.501cm" fo:line-height="116%" fo:margin-bottom="0.282cm" fo:margin-left="0.501cm"/>
    </style:style>
    <style:style style:name="T73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73_2" style:family="text">
      <style:text-properties style:font-name="Calibri Light" fo:font-size="11pt" style:font-size-asian="11pt" style:font-name-complex="Calibri Light" style:font-size-complex="11pt"/>
    </style:style>
    <style:style style:name="T73_3" style:family="text">
      <style:text-properties style:font-name="Calibri Light" fo:font-size="11pt" style:font-size-asian="11pt" style:font-name-complex="Calibri Light" style:font-size-complex="11pt"/>
    </style:style>
    <style:style style:name="T73_4" style:family="text">
      <style:text-properties style:font-name="Calibri Light" fo:font-size="11pt" style:font-size-asian="11pt" style:font-name-complex="Calibri Light" style:font-size-complex="11pt"/>
    </style:style>
    <style:style style:name="T73_5" style:family="text">
      <style:text-properties style:font-name="Calibri Light" fo:font-size="11pt" style:font-size-asian="11pt" style:font-name-complex="Calibri Light" style:font-size-complex="11pt"/>
    </style:style>
    <style:style style:name="T73_6" style:family="text">
      <style:text-properties style:font-name="Calibri Light" fo:font-size="11pt" style:font-size-asian="11pt" style:font-name-complex="Calibri Light" style:font-size-complex="11pt"/>
    </style:style>
    <style:style style:name="T73_7" style:family="text">
      <style:text-properties style:font-name="Calibri Light" fo:font-size="11pt" style:font-size-asian="11pt" style:font-name-complex="Calibri Light" style:font-size-complex="11pt"/>
    </style:style>
    <style:style style:name="T73_8" style:family="text">
      <style:text-properties style:font-name="Calibri Light" fo:font-size="11pt" style:font-size-asian="11pt" style:font-name-complex="Calibri Light" style:font-size-complex="11pt"/>
    </style:style>
    <style:style style:name="T73_9" style:family="text">
      <style:text-properties style:font-name="Calibri Light" fo:font-size="11pt" style:font-size-asian="11pt" style:font-name-complex="Calibri Light" style:font-size-complex="11pt"/>
    </style:style>
    <style:style style:name="T73_10" style:family="text">
      <style:text-properties style:font-name="Calibri Light" fo:font-size="11pt" style:font-size-asian="11pt" style:font-name-complex="Calibri Light" style:font-size-complex="11pt"/>
    </style:style>
    <style:style style:name="T73_11" style:family="text">
      <style:text-properties style:font-name="Calibri Light" fo:font-size="11pt" style:font-size-asian="11pt" style:font-name-complex="Calibri Light" style:font-size-complex="11pt"/>
    </style:style>
    <style:style style:name="T73_12" style:family="text">
      <style:text-properties style:font-name="Calibri Light" fo:font-size="11pt" style:font-size-asian="11pt" style:font-name-complex="Calibri Light" style:font-size-complex="11pt"/>
    </style:style>
    <style:style style:name="T73_13" style:family="text">
      <style:text-properties style:font-name="Calibri Light" fo:font-size="11pt" style:font-size-asian="11pt" style:font-name-complex="Calibri Light" style:font-size-complex="11pt"/>
    </style:style>
    <style:style style:name="T73_14" style:family="text">
      <style:text-properties style:font-name="Calibri Light" fo:font-size="11pt" style:font-size-asian="11pt" style:font-name-complex="Calibri Light" style:font-size-complex="11pt"/>
    </style:style>
    <style:style style:name="T73_15" style:family="text">
      <style:text-properties style:font-name="Calibri Light" fo:font-size="11pt" style:font-size-asian="11pt" style:font-name-complex="Calibri Light" style:font-size-complex="11pt"/>
    </style:style>
    <style:style style:name="T73_16" style:family="text">
      <style:text-properties style:font-name="Calibri Light" fo:font-size="11pt" style:font-size-asian="11pt" style:font-name-complex="Calibri Light" style:font-size-complex="11pt"/>
    </style:style>
    <style:style style:name="T73_17" style:family="text">
      <style:text-properties style:font-name="Calibri Light" fo:font-size="11pt" style:font-size-asian="11pt" style:font-name-complex="Calibri Light" style:font-size-complex="11pt"/>
    </style:style>
    <style:style style:name="P74" style:family="paragraph" style:parent-style-name="List_20_Paragraph">
      <style:paragraph-properties fo:text-align="justify" fo:text-indent="-0.501cm" fo:line-height="116%" fo:margin-bottom="0.282cm" fo:margin-left="0.501cm"/>
      <style:text-properties style:font-name="Calibri Light" fo:font-size="11pt" style:font-size-asian="11pt" style:font-name-complex="Calibri Light" style:font-size-complex="11pt"/>
    </style:style>
    <style:style style:name="T74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74_2" style:family="text">
      <style:text-properties style:font-name="Calibri Light" fo:font-size="11pt" style:font-size-asian="11pt" style:font-name-complex="Calibri Light" style:font-size-complex="11pt"/>
    </style:style>
    <style:style style:name="T74_3" style:family="text">
      <style:text-properties style:font-name="Calibri Light" fo:font-size="11pt" style:font-size-asian="11pt" style:font-name-complex="Calibri Light" style:font-size-complex="11pt"/>
    </style:style>
    <style:style style:name="T74_4" style:family="text">
      <style:text-properties style:font-name="Calibri Light" fo:font-size="11pt" style:font-size-asian="11pt" style:font-name-complex="Calibri Light" style:font-size-complex="11pt"/>
    </style:style>
    <style:style style:name="T74_5" style:family="text">
      <style:text-properties style:font-name="Calibri Light" fo:font-size="11pt" style:font-size-asian="11pt" style:font-name-complex="Calibri Light" style:font-size-complex="11pt"/>
    </style:style>
    <style:style style:name="T74_6" style:family="text">
      <style:text-properties style:font-name="Calibri Light" fo:font-size="11pt" style:font-size-asian="11pt" style:font-name-complex="Calibri Light" style:font-size-complex="11pt"/>
    </style:style>
    <style:style style:name="T74_7" style:family="text">
      <style:text-properties style:font-name="Calibri Light" fo:font-size="11pt" style:font-size-asian="11pt" style:font-name-complex="Calibri Light" style:font-size-complex="11pt"/>
    </style:style>
    <style:style style:name="T74_8" style:family="text">
      <style:text-properties style:font-name="Calibri Light" fo:font-size="11pt" style:font-size-asian="11pt" style:font-name-complex="Calibri Light" style:font-size-complex="11pt"/>
    </style:style>
    <style:style style:name="T74_9" style:family="text">
      <style:text-properties style:font-name="Calibri Light" fo:font-size="11pt" style:font-size-asian="11pt" style:font-name-complex="Calibri Light" style:font-size-complex="11pt"/>
    </style:style>
    <style:style style:name="T74_10" style:family="text">
      <style:text-properties style:font-name="Calibri Light" fo:font-size="11pt" style:font-size-asian="11pt" style:font-name-complex="Calibri Light" style:font-size-complex="11pt"/>
    </style:style>
    <style:style style:name="P75" style:family="paragraph" style:parent-style-name="List_20_Paragraph">
      <style:paragraph-properties fo:text-align="justify" fo:text-indent="-0.501cm" fo:line-height="116%" fo:margin-bottom="0.282cm" fo:margin-left="0.501cm"/>
      <style:text-properties style:font-name="Calibri Light" fo:font-size="11pt" style:font-size-asian="11pt" style:font-name-complex="Calibri Light" style:font-size-complex="11pt"/>
    </style:style>
    <style:style style:name="T75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75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75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75_4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75_5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75_6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75_7" style:family="text">
      <style:text-properties style:font-name="Calibri Light" fo:font-size="11pt" style:font-size-asian="11pt" style:font-name-complex="Calibri Light" style:font-size-complex="11pt"/>
    </style:style>
    <style:style style:name="T75_8" style:family="text">
      <style:text-properties style:font-name="Calibri Light" fo:font-size="11pt" style:font-size-asian="11pt" style:font-name-complex="Calibri Light" style:font-size-complex="11pt"/>
    </style:style>
    <style:style style:name="T75_9" style:family="text">
      <style:text-properties style:font-name="Calibri Light" fo:font-size="11pt" style:font-size-asian="11pt" style:font-name-complex="Calibri Light" style:font-size-complex="11pt"/>
    </style:style>
    <style:style style:name="T75_10" style:family="text">
      <style:text-properties style:font-name="Calibri Light" fo:font-size="11pt" style:font-size-asian="11pt" style:font-name-complex="Calibri Light" style:font-size-complex="11pt"/>
    </style:style>
    <style:style style:name="T75_11" style:family="text">
      <style:text-properties style:font-name="Calibri Light" fo:font-size="11pt" style:font-size-asian="11pt" style:font-name-complex="Calibri Light" style:font-size-complex="11pt"/>
    </style:style>
    <style:style style:name="T75_12" style:family="text">
      <style:text-properties style:font-name="Calibri Light" fo:font-size="11pt" style:font-size-asian="11pt" style:font-name-complex="Calibri Light" style:font-size-complex="11pt"/>
    </style:style>
    <style:style style:name="T75_13" style:family="text">
      <style:text-properties style:font-name="Calibri Light" fo:font-size="11pt" style:font-size-asian="11pt" style:font-name-complex="Calibri Light" style:font-size-complex="11pt"/>
    </style:style>
    <style:style style:name="T75_14" style:family="text">
      <style:text-properties style:font-name="Calibri Light" fo:font-size="11pt" style:font-size-asian="11pt" style:font-name-complex="Calibri Light" style:font-size-complex="11pt"/>
    </style:style>
    <style:style style:name="T75_15" style:family="text">
      <style:text-properties style:font-name="Calibri Light" fo:font-size="11pt" style:font-size-asian="11pt" style:font-name-complex="Calibri Light" style:font-size-complex="11pt"/>
    </style:style>
    <style:style style:name="T75_16" style:family="text">
      <style:text-properties style:font-name="Calibri Light" fo:font-size="11pt" style:font-size-asian="11pt" style:font-name-complex="Calibri Light" style:font-size-complex="11pt"/>
    </style:style>
    <style:style style:name="T75_17" style:family="text">
      <style:text-properties style:font-name="Calibri Light" fo:font-size="11pt" style:font-size-asian="11pt" style:font-name-complex="Calibri Light" style:font-size-complex="11pt"/>
    </style:style>
    <style:style style:name="T75_18" style:family="text">
      <style:text-properties style:font-name="Calibri Light" fo:font-size="11pt" style:font-size-asian="11pt" style:font-name-complex="Calibri Light" style:font-size-complex="11pt"/>
    </style:style>
    <style:style style:name="T75_19" style:family="text">
      <style:text-properties style:font-name="Calibri Light" fo:font-size="11pt" style:font-size-asian="11pt" style:font-name-complex="Calibri Light" style:font-size-complex="11pt"/>
    </style:style>
    <style:style style:name="T75_20" style:family="text">
      <style:text-properties style:font-name="Calibri Light" fo:font-size="11pt" style:font-size-asian="11pt" style:font-name-complex="Calibri Light" style:font-size-complex="11pt"/>
    </style:style>
    <style:style style:name="T75_21" style:family="text">
      <style:text-properties style:font-name="Calibri Light" fo:font-size="11pt" style:font-size-asian="11pt" style:font-name-complex="Calibri Light" style:font-size-complex="11pt"/>
    </style:style>
    <style:style style:name="T75_22" style:family="text">
      <style:text-properties style:font-name="Calibri Light" fo:font-size="11pt" style:font-size-asian="11pt" style:font-name-complex="Calibri Light" style:font-size-complex="11pt"/>
    </style:style>
    <style:style style:name="P76" style:family="paragraph" style:parent-style-name="Normal">
      <style:paragraph-properties style:line-height-at-least="0.529cm"/>
    </style:style>
    <style:style style:name="T76_1" style:family="text">
      <style:text-properties style:font-name="Calibri Light" fo:font-size="11pt" style:font-size-asian="11pt" style:font-name-complex="Calibri Light" style:font-size-complex="11pt"/>
    </style:style>
    <style:style style:name="T76_2" style:family="text">
      <style:text-properties style:font-name="Calibri Light" fo:font-size="11pt" style:font-size-asian="11pt" style:font-name-complex="Calibri Light" style:font-size-complex="11pt"/>
    </style:style>
    <style:style style:name="T76_3" style:family="text">
      <style:text-properties style:font-name="Calibri Light" fo:font-size="11pt" style:font-size-asian="11pt" style:font-name-complex="Calibri Light" style:font-size-complex="11pt"/>
    </style:style>
    <style:style style:name="T76_4" style:family="text">
      <style:text-properties style:font-name="Calibri Light" fo:font-size="11pt" style:font-size-asian="11pt" style:font-name-complex="Calibri Light" style:font-size-complex="11pt"/>
    </style:style>
    <style:style style:name="T76_5" style:family="text">
      <style:text-properties style:font-name="Calibri Light" fo:font-size="11pt" style:font-size-asian="11pt" style:font-name-complex="Calibri Light" style:font-size-complex="11pt"/>
    </style:style>
    <style:style style:name="T76_6" style:family="text">
      <style:text-properties style:font-name="Calibri Light" fo:font-size="11pt" style:font-size-asian="11pt" style:font-name-complex="Calibri Light" style:font-size-complex="11pt"/>
    </style:style>
    <style:style style:name="P77" style:family="paragraph" style:parent-style-name="Heading_20_2"/>
    <style:style style:name="T77_1" style:family="text">
      <style:text-properties fo:font-size="11pt" style:font-size-asian="11pt" style:font-size-complex="11pt"/>
    </style:style>
    <style:style style:name="P78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Calibri Light" fo:font-size="11pt" style:font-size-asian="11pt" style:font-name-complex="Calibri Light" style:font-size-complex="11pt" fo:font-weight="bold" style:font-weight-asian="bold" style:font-weight-complex="bold" style:text-underline-style="solid" style:text-underline-color="font-color"/>
    </style:style>
    <style:style style:name="Table4" style:family="table">
      <style:table-properties table:align="left" style:width="15.893cm" fo:margin-left="0cm"/>
    </style:style>
    <style:style style:name="Column16" style:family="table-column">
      <style:table-column-properties style:column-width="5.853cm"/>
    </style:style>
    <style:style style:name="Column17" style:family="table-column">
      <style:table-column-properties style:column-width="3.099cm"/>
    </style:style>
    <style:style style:name="Column18" style:family="table-column">
      <style:table-column-properties style:column-width="6.941cm"/>
    </style:style>
    <style:style style:name="Row9" style:family="table-row">
      <style:table-row-properties style:min-row-height="0.952cm"/>
    </style:style>
    <style:style style:name="Cell41" style:family="table-cell">
      <style:table-cell-properties fo:background-color="#16216a" style:vertical-align="top" fo:border-top="#000000 0.026cm solid" fo:border-bottom="#000000 0.026cm solid" fo:border-left="#000000 0.026cm solid" fo:border-right="#000000 0.026cm solid" fo:wrap-option="wrap"/>
    </style:style>
    <style:style style:name="P79" style:family="paragraph" style:parent-style-name="Normal">
      <style:paragraph-properties fo:line-height="100%" fo:margin-bottom="0cm" fo:margin-left="0.25cm"/>
    </style:style>
    <style:style style:name="T79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9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42" style:family="table-cell">
      <style:table-cell-properties fo:background-color="#16216a" style:vertical-align="top" fo:border-top="#000000 0.026cm solid" fo:border-bottom="#000000 0.026cm solid" fo:border-left="#000000 0.026cm solid" fo:border-right="#000000 0.026cm solid" fo:wrap-option="wrap"/>
    </style:style>
    <style:style style:name="P80" style:family="paragraph" style:parent-style-name="Normal">
      <style:paragraph-properties fo:line-height="100%" fo:margin-bottom="0cm" fo:margin-left="0.25cm"/>
    </style:style>
    <style:style style:name="T80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0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43" style:family="table-cell">
      <style:table-cell-properties fo:background-color="#16216a" style:vertical-align="top" fo:border-top="#000000 0.026cm solid" fo:border-bottom="#000000 0.026cm solid" fo:border-left="#000000 0.026cm solid" fo:border-right="#000000 0.026cm solid" fo:wrap-option="wrap"/>
    </style:style>
    <style:style style:name="P81" style:family="paragraph" style:parent-style-name="Normal">
      <style:paragraph-properties fo:line-height="100%" fo:margin-bottom="0cm" fo:margin-left="0.25cm"/>
    </style:style>
    <style:style style:name="T81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1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10" style:family="table-row">
      <style:table-row-properties style:min-row-height="1.127cm"/>
    </style:style>
    <style:style style:name="Cell4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2" style:family="paragraph" style:parent-style-name="Normal">
      <style:paragraph-properties fo:line-height="100%" fo:margin-bottom="0cm" fo:margin-left="0.25cm"/>
    </style:style>
    <style:style style:name="T82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82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82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82_4" style:family="text" style:parent-style-name="Normal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83" style:family="paragraph" style:parent-style-name="Footnote_20_text">
      <style:paragraph-properties fo:text-align="justify"/>
    </style:style>
    <style:style style:name="T83_1" style:family="text">
      <style:text-properties style:font-name="Calibri Light" fo:font-size="9pt" style:font-size-asian="9pt" style:font-name-complex="Calibri Light" style:font-size-complex="9pt"/>
    </style:style>
    <style:style style:name="T83_2" style:family="text">
      <style:text-properties style:font-name="Calibri Light" fo:font-size="9pt" style:font-size-asian="9pt" style:font-name-complex="Calibri Light" style:font-size-complex="9pt"/>
    </style:style>
    <style:style style:name="T83_3" style:family="text">
      <style:text-properties style:font-name="Calibri Light" fo:font-size="9pt" style:font-size-asian="9pt" style:font-name-complex="Calibri Light" style:font-size-complex="9pt"/>
    </style:style>
    <style:style style:name="Cell4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4" style:family="paragraph" style:parent-style-name="Normal">
      <style:paragraph-properties fo:line-height="100%" fo:margin-bottom="0cm" fo:margin-left="0.109cm"/>
    </style:style>
    <style:style style:name="T84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84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84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84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84_5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4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5" style:family="paragraph" style:parent-style-name="Normal">
      <style:paragraph-properties fo:line-height="100%" fo:margin-bottom="0cm" fo:margin-left="0.25cm"/>
    </style:style>
    <style:style style:name="T85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5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85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85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85_5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11" style:family="table-row">
      <style:table-row-properties style:min-row-height="0.99cm"/>
    </style:style>
    <style:style style:name="Cell4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6" style:family="paragraph" style:parent-style-name="Normal">
      <style:paragraph-properties fo:line-height="100%" fo:margin-bottom="0cm" fo:margin-left="0.25cm"/>
    </style:style>
    <style:style style:name="T86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86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4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7" style:family="paragraph" style:parent-style-name="Normal">
      <style:paragraph-properties fo:line-height="100%" fo:margin-bottom="0cm" fo:margin-left="0.109cm"/>
    </style:style>
    <style:style style:name="T87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87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87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4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8" style:family="paragraph" style:parent-style-name="Normal">
      <style:paragraph-properties fo:line-height="100%" fo:margin-bottom="0cm" fo:margin-left="0.25cm"/>
    </style:style>
    <style:style style:name="T88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8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88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88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88_5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88_6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12" style:family="table-row">
      <style:table-row-properties style:min-row-height="1.931cm"/>
    </style:style>
    <style:style style:name="Cell5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9" style:family="paragraph" style:parent-style-name="Normal">
      <style:paragraph-properties fo:line-height="100%" fo:margin-bottom="0cm" fo:margin-left="0.25cm"/>
    </style:style>
    <style:style style:name="T89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89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US" fo:country-complex="SA"/>
    </style:style>
    <style:style style:name="Cell5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0" style:family="paragraph" style:parent-style-name="Normal">
      <style:paragraph-properties fo:line-height="100%" fo:margin-bottom="0cm" fo:margin-left="0.109cm"/>
    </style:style>
    <style:style style:name="T90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0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0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0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0_5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0_6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5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1" style:family="paragraph" style:parent-style-name="Normal">
      <style:paragraph-properties fo:line-height="100%" fo:margin-bottom="0cm" fo:margin-left="0.25cm"/>
    </style:style>
    <style:style style:name="T91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91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91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US" fo:country-complex="SA"/>
    </style:style>
    <style:style style:name="T91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US" fo:country-complex="SA"/>
    </style:style>
    <style:style style:name="T91_5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US" fo:country-complex="SA"/>
    </style:style>
    <style:style style:name="T91_6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US" fo:country-complex="SA"/>
    </style:style>
    <style:style style:name="T91_7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US" fo:country-complex="SA"/>
    </style:style>
    <style:style style:name="T91_8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US" fo:country-complex="SA"/>
    </style:style>
    <style:style style:name="T91_9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US" fo:country-complex="SA"/>
    </style:style>
    <style:style style:name="T91_10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US" fo:country-complex="SA"/>
    </style:style>
    <style:style style:name="Row13" style:family="table-row">
      <style:table-row-properties style:min-row-height="1.931cm"/>
    </style:style>
    <style:style style:name="Cell5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2" style:family="paragraph" style:parent-style-name="Normal">
      <style:paragraph-properties fo:line-height="100%" fo:margin-bottom="0cm" fo:margin-left="0.25cm"/>
    </style:style>
    <style:style style:name="T92_1" style:family="text">
      <style:text-properties style:font-name="Calibri Light" fo:font-size="11pt" style:font-name-asian="Segoe UI" style:font-size-asian="11pt" style:font-name-complex="Calibri Ligh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92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2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5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3" style:family="paragraph" style:parent-style-name="Normal">
      <style:paragraph-properties fo:line-height="100%" fo:margin-bottom="0cm" fo:margin-left="0.109cm"/>
    </style:style>
    <style:style style:name="T93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3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3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3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3_5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5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" style:family="paragraph" style:parent-style-name="Normal">
      <style:paragraph-properties fo:line-height="100%" fo:margin-bottom="0cm" fo:margin-left="0.213cm"/>
    </style:style>
    <style:style style:name="T94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4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4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4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4_5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14" style:family="table-row">
      <style:table-row-properties style:min-row-height="1.931cm"/>
    </style:style>
    <style:style style:name="Cell5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5" style:family="paragraph" style:parent-style-name="Normal">
      <style:paragraph-properties fo:line-height="100%" fo:margin-bottom="0cm" fo:margin-left="0.25cm"/>
    </style:style>
    <style:style style:name="T95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95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5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5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6" style:family="paragraph" style:parent-style-name="Normal">
      <style:paragraph-properties fo:line-height="100%" fo:margin-bottom="0cm" fo:margin-left="0.109cm"/>
    </style:style>
    <style:style style:name="T96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6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6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6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6_5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6_6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6_7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96_8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5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7" style:family="paragraph" style:parent-style-name="Normal">
      <style:paragraph-properties fo:line-height="100%" fo:margin-bottom="0cm" fo:margin-left="0.213cm"/>
    </style:style>
    <style:style style:name="T97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7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98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/>
    </style:style>
    <style:style style:name="P99" style:family="paragraph" style:parent-style-name="Heading_20_2"/>
    <style:style style:name="T99_1" style:family="text"/>
    <style:style style:name="P100" style:family="paragraph" style:parent-style-name="Normal">
      <style:paragraph-properties fo:text-align="justify"/>
    </style:style>
    <style:style style:name="T100_1" style:family="text">
      <style:text-properties style:font-name="Calibri Light" fo:font-size="11pt" style:font-size-asian="11pt" style:font-name-complex="Calibri Light" style:font-size-complex="11pt"/>
    </style:style>
    <style:style style:name="T100_2" style:family="text">
      <style:text-properties style:font-name="Calibri Light" fo:font-size="11pt" style:font-size-asian="11pt" style:font-name-complex="Calibri Light" style:font-size-complex="11pt"/>
    </style:style>
    <style:style style:name="T100_3" style:family="text">
      <style:text-properties style:font-name="Calibri Light" fo:font-size="11pt" style:font-size-asian="11pt" style:font-name-complex="Calibri Light" style:font-size-complex="11pt"/>
    </style:style>
    <style:style style:name="P101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102" style:family="paragraph" style:parent-style-name="Normal">
      <style:paragraph-properties fo:text-align="justify" fo:line-height="115%" fo:padding="0cm" fo:border-top="none" fo:border-bottom="none" fo:border-left="none" fo:border-right="none"/>
      <style:text-properties style:font-name="Calibri Light" fo:font-size="11pt" style:font-size-asian="11pt" style:font-name-complex="Calibri Light" style:font-size-complex="11pt"/>
    </style:style>
    <style:style style:name="T102_1" style:family="text">
      <style:text-properties fo:color="#000000" style:font-name="Calibri Light" fo:font-size="11pt" style:font-size-asian="11pt" style:font-name-complex="Calibri Light" style:font-size-complex="11pt"/>
    </style:style>
    <style:style style:name="T102_2" style:family="text">
      <style:text-properties fo:color="#000000" style:font-name="Calibri Light" fo:font-size="11pt" style:font-size-asian="11pt" style:font-name-complex="Calibri Light" style:font-size-complex="11pt"/>
    </style:style>
    <style:style style:name="T102_3" style:family="text">
      <style:text-properties fo:color="#000000" style:font-name="Calibri Light" fo:font-size="11pt" style:font-size-asian="11pt" style:font-name-complex="Calibri Light" style:font-size-complex="11pt"/>
    </style:style>
    <style:style style:name="P103" style:family="paragraph" style:parent-style-name="Normal">
      <style:paragraph-properties fo:text-align="justify" fo:line-height="115%" fo:padding="0cm" fo:border-top="none" fo:border-bottom="none" fo:border-left="none" fo:border-right="none"/>
      <style:text-properties style:font-name="Calibri Light" fo:font-size="11pt" style:font-size-asian="11pt" style:font-name-complex="Calibri Light" style:font-size-complex="11pt"/>
    </style:style>
    <style:style style:name="T103_1" style:family="text">
      <style:text-properties fo:color="#000000" style:font-name="Calibri Light" fo:font-size="11pt" style:font-size-asian="11pt" style:font-name-complex="Calibri Light" style:font-size-complex="11pt"/>
    </style:style>
    <style:style style:name="T103_2" style:family="text">
      <style:text-properties fo:color="#000000" style:font-name="Calibri Light" fo:font-size="11pt" style:font-size-asian="11pt" style:font-name-complex="Calibri Light" style:font-size-complex="11pt"/>
    </style:style>
    <style:style style:name="T103_3" style:family="text">
      <style:text-properties fo:color="#000000" style:font-name="Calibri Light" fo:font-size="11pt" style:font-size-asian="11pt" style:font-name-complex="Calibri Light" style:font-size-complex="11pt"/>
    </style:style>
    <style:style style:name="T103_4" style:family="text" style:parent-style-name="Normal">
      <style:text-properties style:text-position="super 58%" fo:color="#000000" style:font-name="Calibri Light" fo:font-size="11pt" style:font-size-asian="11pt" style:font-name-complex="Calibri Light" style:font-size-complex="11pt"/>
    </style:style>
    <style:style style:name="P104" style:family="paragraph" style:parent-style-name="Normal">
      <style:paragraph-properties fo:padding="0cm" fo:border-top="none" fo:border-bottom="none" fo:border-left="none" fo:border-right="none"/>
    </style:style>
    <style:style style:name="T104_1" style:family="text">
      <style:text-properties style:font-name="Calibri Light" fo:font-size="9pt" style:font-size-asian="9pt" style:font-name-complex="Calibri Light" style:font-size-complex="9pt"/>
    </style:style>
    <style:style style:name="P105" style:family="paragraph" style:parent-style-name="Normal">
      <style:paragraph-properties fo:text-align="justify" fo:line-height="115%" fo:padding="0cm" fo:border-top="none" fo:border-bottom="none" fo:border-left="none" fo:border-right="none"/>
      <style:text-properties style:font-name="Calibri Light" fo:font-size="11pt" style:font-size-asian="11pt" style:font-name-complex="Calibri Light" style:font-size-complex="11pt"/>
    </style:style>
    <style:style style:name="T105_1" style:family="text">
      <style:text-properties fo:color="#000000" style:font-name="Calibri Light" fo:font-size="11pt" style:font-size-asian="11pt" style:font-name-complex="Calibri Light" style:font-size-complex="11pt"/>
    </style:style>
    <style:style style:name="T105_2" style:family="text">
      <style:text-properties fo:color="#000000" style:font-name="Calibri Light" fo:font-size="11pt" style:font-size-asian="11pt" style:font-name-complex="Calibri Light" style:font-size-complex="11pt"/>
    </style:style>
    <style:style style:name="T105_3" style:family="text">
      <style:text-properties fo:color="#000000" style:font-name="Calibri Light" fo:font-size="11pt" style:font-size-asian="11pt" style:font-name-complex="Calibri Light" style:font-size-complex="11pt"/>
    </style:style>
    <style:style style:name="P106" style:family="paragraph" style:parent-style-name="Normal">
      <style:paragraph-properties fo:text-align="justify" fo:line-height="115%" fo:padding="0cm" fo:border-top="none" fo:border-bottom="none" fo:border-left="none" fo:border-right="none"/>
      <style:text-properties style:font-name="Calibri Light" fo:font-size="11pt" style:font-size-asian="11pt" style:font-name-complex="Calibri Light" style:font-size-complex="11pt"/>
    </style:style>
    <style:style style:name="T106_1" style:family="text">
      <style:text-properties fo:color="#000000" style:font-name="Calibri Light" fo:font-size="11pt" style:font-size-asian="11pt" style:font-name-complex="Calibri Light" style:font-size-complex="11pt"/>
    </style:style>
    <style:style style:name="T106_2" style:family="text">
      <style:text-properties fo:color="#000000" style:font-name="Calibri Light" fo:font-size="11pt" style:font-size-asian="11pt" style:font-name-complex="Calibri Light" style:font-size-complex="11pt"/>
    </style:style>
    <style:style style:name="T106_3" style:family="text">
      <style:text-properties fo:color="#000000" style:font-name="Calibri Light" fo:font-size="11pt" style:font-size-asian="11pt" style:font-name-complex="Calibri Light" style:font-size-complex="11pt"/>
    </style:style>
    <style:style style:name="T106_4" style:family="text" style:parent-style-name="Normal">
      <style:text-properties style:text-position="super 58%" fo:color="#000000" style:font-name="Calibri Light" fo:font-size="11pt" style:font-size-asian="11pt" style:font-name-complex="Calibri Light" style:font-size-complex="11pt"/>
    </style:style>
    <style:style style:name="P107" style:family="paragraph" style:parent-style-name="Normal">
      <style:paragraph-properties fo:text-align="justify" fo:padding="0cm" fo:border-top="none" fo:border-bottom="none" fo:border-left="none" fo:border-right="none"/>
    </style:style>
    <style:style style:name="T107_1" style:family="text">
      <style:text-properties style:font-name="Calibri Light" fo:font-size="9pt" style:font-size-asian="9pt" style:font-name-complex="Calibri Light" style:font-size-complex="9pt"/>
    </style:style>
    <style:style style:name="T107_2" style:family="text">
      <style:text-properties style:font-name="Calibri Light" fo:font-size="9pt" style:font-size-asian="9pt" style:font-name-complex="Calibri Light" style:font-size-complex="9pt"/>
    </style:style>
    <style:style style:name="T107_3" style:family="text">
      <style:text-properties style:font-name="Calibri Light" fo:font-size="9pt" style:font-size-asian="9pt" style:font-name-complex="Calibri Light" style:font-size-complex="9pt"/>
    </style:style>
    <style:style style:name="P108" style:family="paragraph" style:parent-style-name="Normal">
      <style:paragraph-properties fo:text-align="justify" fo:line-height="115%" fo:padding="0cm" fo:border-top="none" fo:border-bottom="none" fo:border-left="none" fo:border-right="none"/>
      <style:text-properties style:font-name="Calibri Light" fo:font-size="11pt" style:font-size-asian="11pt" style:font-name-complex="Calibri Light" style:font-size-complex="11pt"/>
    </style:style>
    <style:style style:name="T108_1" style:family="text">
      <style:text-properties fo:color="#000000" style:font-name="Calibri Light" fo:font-size="11pt" style:font-size-asian="11pt" style:font-name-complex="Calibri Light" style:font-size-complex="11pt"/>
    </style:style>
    <style:style style:name="T108_2" style:family="text">
      <style:text-properties fo:color="#000000" style:font-name="Calibri Light" fo:font-size="11pt" style:font-size-asian="11pt" style:font-name-complex="Calibri Light" style:font-size-complex="11pt"/>
    </style:style>
    <style:style style:name="T108_3" style:family="text">
      <style:text-properties fo:color="#000000" style:font-name="Calibri Light" fo:font-size="11pt" style:font-size-asian="11pt" style:font-name-complex="Calibri Light" style:font-size-complex="11pt"/>
    </style:style>
    <style:style style:name="T108_4" style:family="text">
      <style:text-properties fo:color="#000000" style:font-name="Calibri Light" fo:font-size="11pt" style:font-size-asian="11pt" style:font-name-complex="Calibri Light" style:font-size-complex="11pt"/>
    </style:style>
    <style:style style:name="P109" style:family="paragraph" style:parent-style-name="Normal">
      <style:paragraph-properties fo:text-align="justify" fo:line-height="115%" fo:margin-top="0.423cm"/>
    </style:style>
    <style:style style:name="T109_1" style:family="text">
      <style:text-properties style:font-name="Calibri Light" fo:font-size="11pt" style:font-size-asian="11pt" style:font-name-complex="Calibri Light" style:font-size-complex="11pt"/>
    </style:style>
    <style:style style:name="T109_2" style:family="text">
      <style:text-properties style:font-name="Calibri Light" fo:font-size="11pt" style:font-size-asian="11pt" style:font-name-complex="Calibri Light" style:font-size-complex="11pt"/>
    </style:style>
    <style:style style:name="T109_3" style:family="text">
      <style:text-properties style:font-name="Calibri Light" fo:font-size="11pt" style:font-size-asian="11pt" style:font-name-complex="Calibri Light" style:font-size-complex="11pt"/>
    </style:style>
    <style:style style:name="T109_4" style:family="text">
      <style:text-properties style:font-name="Calibri Light" fo:font-size="11pt" style:font-size-asian="11pt" style:font-name-complex="Calibri Light" style:font-size-complex="11pt"/>
    </style:style>
    <style:style style:name="T109_5" style:family="text">
      <style:text-properties style:font-name="Calibri Light" fo:font-size="11pt" style:font-size-asian="11pt" style:font-name-complex="Calibri Light" style:font-size-complex="11pt"/>
    </style:style>
    <style:style style:name="T109_6" style:family="text">
      <style:text-properties style:font-name="Calibri Light" fo:font-size="11pt" style:font-size-asian="11pt" style:font-name-complex="Calibri Light" style:font-size-complex="11pt"/>
    </style:style>
    <style:style style:name="T109_7" style:family="text">
      <style:text-properties style:font-name="Calibri Light" fo:font-size="11pt" style:font-size-asian="11pt" style:font-name-complex="Calibri Light" style:font-size-complex="11pt"/>
    </style:style>
    <style:style style:name="T109_8" style:family="text">
      <style:text-properties style:font-name="Calibri Light" fo:font-size="11pt" style:font-size-asian="11pt" style:font-name-complex="Calibri Light" style:font-size-complex="11pt"/>
    </style:style>
    <style:style style:name="T109_9" style:family="text">
      <style:text-properties style:font-name="Calibri Light" fo:font-size="11pt" style:font-size-asian="11pt" style:font-name-complex="Calibri Light" style:font-size-complex="11pt"/>
    </style:style>
    <style:style style:name="T109_10" style:family="text">
      <style:text-properties style:font-name="Calibri Light" fo:font-size="11pt" style:font-size-asian="11pt" style:font-name-complex="Calibri Light" style:font-size-complex="11pt"/>
    </style:style>
    <style:style style:name="T109_11" style:family="text" style:parent-style-name="Normal">
      <style:text-properties style:font-name="Calibri Light" fo:font-size="11pt" style:font-size-asian="11pt" style:font-name-complex="Calibri Light" style:font-size-complex="11pt"/>
    </style:style>
    <style:style style:name="P110" style:family="paragraph" style:parent-style-name="Footnote_20_text">
      <style:paragraph-properties fo:text-align="justify"/>
    </style:style>
    <style:style style:name="T110_1" style:family="text">
      <style:text-properties style:font-name="Calibri Light" fo:font-size="9pt" style:font-size-asian="9pt" style:font-name-complex="Calibri Light" style:font-size-complex="9pt"/>
    </style:style>
    <style:style style:name="T110_2" style:family="text">
      <style:text-properties style:font-name="Calibri Light" fo:font-size="9pt" style:font-size-asian="9pt" style:font-name-complex="Calibri Light" style:font-size-complex="9pt"/>
    </style:style>
    <style:style style:name="T110_3" style:family="text">
      <style:text-properties style:font-name="Calibri Light" fo:font-size="9pt" style:font-size-asian="9pt" style:font-name-complex="Calibri Light" style:font-size-complex="9pt"/>
    </style:style>
    <style:style style:name="T110_4" style:family="text">
      <style:text-properties style:font-name="Calibri Light" fo:font-size="9pt" style:font-size-asian="9pt" style:font-name-complex="Calibri Light" style:font-size-complex="9pt"/>
    </style:style>
    <style:style style:name="T110_5" style:family="text">
      <style:text-properties style:font-name="Calibri Light" fo:font-size="9pt" style:font-size-asian="9pt" style:font-name-complex="Calibri Light" style:font-size-complex="9pt"/>
    </style:style>
    <style:style style:name="T110_6" style:family="text">
      <style:text-properties style:font-name="Calibri Light" fo:font-size="9pt" style:font-size-asian="9pt" style:font-name-complex="Calibri Light" style:font-size-complex="9pt"/>
    </style:style>
    <style:style style:name="T110_7" style:family="text">
      <style:text-properties style:font-name="Calibri Light" fo:font-size="9pt" style:font-size-asian="9pt" style:font-name-complex="Calibri Light" style:font-size-complex="9pt"/>
    </style:style>
    <style:style style:name="T110_8" style:family="text">
      <style:text-properties style:font-name="Calibri Light" fo:font-size="9pt" style:font-size-asian="9pt" style:font-name-complex="Calibri Light" style:font-size-complex="9pt"/>
    </style:style>
    <style:style style:name="T110_9" style:family="text">
      <style:text-properties style:font-name="Calibri Light" fo:font-size="9pt" style:font-size-asian="9pt" style:font-name-complex="Calibri Light" style:font-size-complex="9pt"/>
    </style:style>
    <style:style style:name="T110_10" style:family="text">
      <style:text-properties style:font-name="Calibri Light" fo:font-size="11pt" style:font-size-asian="11pt" style:font-name-complex="Calibri Light" style:font-size-complex="11pt"/>
    </style:style>
    <style:style style:name="T110_11" style:family="text" style:parent-style-name="Normal">
      <style:text-properties style:font-name="Calibri Light" fo:font-size="11pt" style:font-size-asian="11pt" style:font-name-complex="Calibri Light" style:font-size-complex="11pt"/>
    </style:style>
    <style:style style:name="P111" style:family="paragraph" style:parent-style-name="Footnote_20_text"/>
    <style:style style:name="T111_1" style:family="text">
      <style:text-properties style:font-name="Calibri Light" fo:font-size="9pt" style:font-size-asian="9pt" style:font-name-complex="Calibri Light" style:font-size-complex="9pt"/>
    </style:style>
    <style:style style:name="T111_2" style:family="text">
      <style:text-properties style:font-name="Calibri Light" fo:font-size="9pt" style:font-size-asian="9pt" style:font-name-complex="Calibri Light" style:font-size-complex="9pt"/>
    </style:style>
    <style:style style:name="T111_3" style:family="text">
      <style:text-properties style:font-name="Calibri Light" fo:font-size="9pt" style:font-size-asian="9pt" style:font-name-complex="Calibri Light" style:font-size-complex="9pt"/>
    </style:style>
    <style:style style:name="T111_4" style:family="text">
      <style:text-properties style:font-name="Calibri Light" fo:font-size="9pt" style:font-size-asian="9pt" style:font-name-complex="Calibri Light" style:font-size-complex="9pt"/>
    </style:style>
    <style:style style:name="T111_5" style:family="text">
      <style:text-properties style:font-name="Calibri Light" fo:font-size="9pt" style:font-size-asian="9pt" style:font-name-complex="Calibri Light" style:font-size-complex="9pt"/>
    </style:style>
    <style:style style:name="T111_6" style:family="text">
      <style:text-properties style:font-name="Calibri Light" fo:font-size="11pt" style:font-size-asian="11pt" style:font-name-complex="Calibri Light" style:font-size-complex="11pt"/>
    </style:style>
    <style:style style:name="P112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113" style:family="paragraph" style:parent-style-name="Normal">
      <style:paragraph-properties fo:text-align="justify" fo:line-height="115%"/>
    </style:style>
    <style:style style:name="T113_1" style:family="text">
      <style:text-properties style:font-name="Calibri Light" fo:font-size="11pt" style:font-size-asian="11pt" style:font-name-complex="Calibri Light" style:font-size-complex="11pt"/>
    </style:style>
    <style:style style:name="P114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115" style:family="paragraph" style:parent-style-name="Normal">
      <style:paragraph-properties fo:text-align="justify" fo:line-height="115%"/>
    </style:style>
    <style:style style:name="T115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15_2" style:family="text">
      <style:text-properties style:font-name="Calibri Light" fo:font-size="11pt" style:font-size-asian="11pt" style:font-name-complex="Calibri Light" style:font-size-complex="11pt"/>
    </style:style>
    <style:style style:name="P116" style:family="paragraph" style:parent-style-name="Normal">
      <style:paragraph-properties fo:text-align="justify"/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FR1" style:family="graphic" style:parent-style-name="Normal">
      <style:graphic-properties draw:stroke="solid" svg:stroke-color="#bfbfbf" draw:fill="none" fo:border-top="#bfbfbf 0.026cm solid" fo:border-bottom="#bfbfbf 0.026cm solid" fo:border-left="#bfbfbf 0.026cm solid" fo:border-right="#bfbfbf 0.026cm solid" style:flow-with-text="false" style:run-through="foreground" draw:auto-grow-height="false" draw:auto-grow-width="false"/>
    </style:style>
    <style:style style:name="P117" style:family="paragraph" style:parent-style-name="Normal">
      <style:paragraph-properties fo:text-align="justify"/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119" style:family="paragraph" style:parent-style-name="Normal">
      <style:paragraph-properties fo:text-align="justify" fo:line-height="115%"/>
    </style:style>
    <style:style style:name="T119_1" style:family="text">
      <style:text-properties style:font-name="Calibri Light" fo:font-size="11pt" style:font-size-asian="11pt" style:font-name-complex="Calibri Light" style:font-size-complex="11pt"/>
    </style:style>
    <style:style style:name="P120" style:family="paragraph" style:parent-style-name="Normal">
      <style:paragraph-properties fo:text-align="justify" fo:line-height="115%"/>
      <style:text-properties fo:color="#ff0000" style:font-name="Calibri Light" fo:font-size="11pt" style:font-size-asian="11pt" style:font-name-complex="Calibri Light" style:font-size-complex="11pt"/>
    </style:style>
    <style:style style:name="P121" style:family="paragraph" style:parent-style-name="Normal">
      <style:paragraph-properties fo:text-align="justify" fo:line-height="115%"/>
    </style:style>
    <style:style style:name="T121_1" style:family="text">
      <style:text-properties fo:color="#16216a" style:font-name="Calibri Light" fo:font-size="11pt" style:font-name-asian="Calibri" style:font-size-asian="11pt" style:font-name-complex="Calibri Light" style:font-size-complex="11pt" fo:font-weight="bold" style:font-weight-asian="bold" style:font-weight-complex="bold"/>
    </style:style>
    <style:style style:name="T121_2" style:family="text">
      <style:text-properties fo:color="#16216a" style:font-name="Calibri Light" fo:font-size="11pt" style:font-name-asian="Calibri" style:font-size-asian="11pt" style:font-name-complex="Calibri Light" style:font-size-complex="11pt" fo:font-weight="bold" style:font-weight-asian="bold" style:font-weight-complex="bold"/>
    </style:style>
    <style:style style:name="T121_3" style:family="text">
      <style:text-properties fo:color="#16216a" style:font-name="Calibri Light" fo:font-size="11pt" style:font-name-asian="Calibri" style:font-size-asian="11pt" style:font-name-complex="Calibri Light" style:font-size-complex="11pt" fo:font-weight="bold" style:font-weight-asian="bold" style:font-weight-complex="bold"/>
    </style:style>
    <style:style style:name="P122" style:family="paragraph" style:parent-style-name="Normal">
      <style:paragraph-properties fo:text-align="justify" fo:line-height="115%"/>
    </style:style>
    <style:style style:name="T122_1" style:family="text">
      <style:text-properties style:font-name="Calibri Light" fo:font-size="11pt" style:font-size-asian="11pt" style:font-name-complex="Calibri Light" style:font-size-complex="11pt"/>
    </style:style>
    <style:style style:name="T122_2" style:family="text">
      <style:text-properties style:font-name="Calibri Light" fo:font-size="11pt" style:font-size-asian="11pt" style:font-name-complex="Calibri Light" style:font-size-complex="11pt"/>
    </style:style>
    <style:style style:name="T122_3" style:family="text">
      <style:text-properties style:font-name="Calibri Light" fo:font-size="11pt" style:font-size-asian="11pt" style:font-name-complex="Calibri Light" style:font-size-complex="11pt"/>
    </style:style>
    <style:style style:name="T122_4" style:family="text">
      <style:text-properties style:font-name="Calibri Light" fo:font-size="11pt" style:font-size-asian="11pt" style:font-name-complex="Calibri Light" style:font-size-complex="11pt"/>
    </style:style>
    <style:style style:name="T122_5" style:family="text">
      <style:text-properties style:font-name="Calibri Light" fo:font-size="11pt" style:font-size-asian="11pt" style:font-name-complex="Calibri Light" style:font-size-complex="11pt"/>
    </style:style>
    <style:style style:name="T122_6" style:family="text">
      <style:text-properties style:font-name="Calibri Light" fo:font-size="11pt" style:font-size-asian="11pt" style:font-name-complex="Calibri Light" style:font-size-complex="11pt"/>
    </style:style>
    <style:style style:name="T122_7" style:family="text">
      <style:text-properties style:font-name="Calibri Light" fo:font-size="11pt" style:font-size-asian="11pt" style:font-name-complex="Calibri Light" style:font-size-complex="11pt"/>
    </style:style>
    <style:style style:name="P123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124" style:family="paragraph" style:parent-style-name="Normal">
      <style:paragraph-properties fo:text-align="justify" fo:line-height="115%"/>
    </style:style>
    <style:style style:name="T124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24_2" style:family="text">
      <style:text-properties style:font-name="Calibri Light" fo:font-size="11pt" style:font-size-asian="11pt" style:font-name-complex="Calibri Light" style:font-size-complex="11pt"/>
    </style:style>
    <style:style style:name="P125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126" style:family="paragraph" style:parent-style-name="Normal">
      <style:paragraph-properties fo:text-align="justify" fo:line-height="115%"/>
      <style:text-properties fo:color="#ff0000" style:font-name="Calibri Light" fo:font-size="11pt" style:font-size-asian="11pt" style:font-name-complex="Calibri Light" style:font-size-complex="11pt"/>
    </style:style>
    <style:style style:name="FR2" style:family="graphic" style:parent-style-name="Normal">
      <style:graphic-properties draw:stroke="solid" svg:stroke-color="#bfbfbf" draw:fill="none" fo:border-top="#bfbfbf 0.026cm solid" fo:border-bottom="#bfbfbf 0.026cm solid" fo:border-left="#bfbfbf 0.026cm solid" fo:border-right="#bfbfbf 0.026cm solid" style:flow-with-text="false" style:run-through="foreground" draw:auto-grow-height="false" draw:auto-grow-width="false"/>
    </style:style>
    <style:style style:name="P127" style:family="paragraph" style:parent-style-name="Normal">
      <style:paragraph-properties fo:text-align="justify" fo:line-height="115%"/>
    </style:style>
    <style:style style:name="T127_1" style:family="text">
      <style:text-properties style:font-name="Calibri Light" fo:font-size="11pt" style:font-size-asian="11pt" style:font-name-complex="Calibri Light" style:font-size-complex="11pt"/>
    </style:style>
    <style:style style:name="P128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129" style:family="paragraph" style:parent-style-name="Normal">
      <style:paragraph-properties fo:line-height="115%"/>
    </style:style>
    <style:style style:name="T129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29_2" style:family="text">
      <style:text-properties style:font-name="Calibri Light" fo:font-size="11pt" style:font-size-asian="11pt" style:font-name-complex="Calibri Light" style:font-size-complex="11pt"/>
    </style:style>
    <style:style style:name="P130" style:family="paragraph" style:parent-style-name="Normal">
      <style:paragraph-properties fo:line-height="115%"/>
      <style:text-properties style:font-name="Calibri Light" fo:font-size="11pt" style:font-size-asian="11pt" style:font-name-complex="Calibri Light" style:font-size-complex="11pt"/>
    </style:style>
    <style:style style:name="P131" style:family="paragraph" style:parent-style-name="Normal">
      <style:paragraph-properties fo:line-height="115%"/>
      <style:text-properties style:font-name="Calibri Light" fo:font-size="11pt" style:font-size-asian="11pt" style:font-name-complex="Calibri Light" style:font-size-complex="11pt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32" style:family="paragraph" style:parent-style-name="Normal">
      <style:paragraph-properties fo:line-height="115%"/>
      <style:text-properties style:font-name="Calibri Light" fo:font-size="11pt" style:font-size-asian="11pt" style:font-name-complex="Calibri Light" style:font-size-complex="11pt"/>
    </style:style>
    <style:style style:name="P133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33_1" style:family="text">
      <style:text-properties style:font-name-complex="Calibri Light" style:font-size-complex="12pt"/>
    </style:style>
    <style:style style:name="P134" style:family="paragraph" style:parent-style-name="Normal">
      <style:text-properties fo:font-style="italic" style:font-style-asian="italic" style:font-name="Calibri Light" fo:font-size="11pt" style:font-size-asian="11pt" style:font-name-complex="Calibri Light" style:font-size-complex="11pt" fo:font-weight="bold" style:font-weight-asian="bold"/>
    </style:style>
    <style:style style:name="P135" style:family="paragraph" style:parent-style-name="Normal">
      <style:paragraph-properties fo:text-align="justify" fo:line-height="115%"/>
    </style:style>
    <style:style style:name="T135_1" style:family="text">
      <style:text-properties style:font-name="Calibri Light" fo:font-size="11pt" style:font-size-asian="11pt" style:font-name-complex="Calibri Light" style:font-size-complex="11pt"/>
    </style:style>
    <style:style style:name="T135_2" style:family="text">
      <style:text-properties style:font-name="Calibri Light" fo:font-size="11pt" style:font-size-asian="11pt" style:font-name-complex="Calibri Light" style:font-size-complex="11pt"/>
    </style:style>
    <style:style style:name="T135_3" style:family="text">
      <style:text-properties style:font-name="Calibri Light" fo:font-size="11pt" style:font-size-asian="11pt" style:font-name-complex="Calibri Light" style:font-size-complex="11pt"/>
    </style:style>
    <style:style style:name="T135_4" style:family="text">
      <style:text-properties style:font-name="Calibri Light" fo:font-size="11pt" style:font-size-asian="11pt" style:font-name-complex="Calibri Light" style:font-size-complex="11pt"/>
    </style:style>
    <style:style style:name="T135_5" style:family="text">
      <style:text-properties style:font-name="Calibri Light" fo:font-size="11pt" style:font-size-asian="11pt" style:font-name-complex="Calibri Light" style:font-size-complex="11pt"/>
    </style:style>
    <style:style style:name="T135_6" style:family="text">
      <style:text-properties style:font-name="Calibri Light" fo:font-size="11pt" style:font-size-asian="11pt" style:font-name-complex="Calibri Light" style:font-size-complex="11pt"/>
    </style:style>
    <style:style style:name="T135_7" style:family="text">
      <style:text-properties fo:color="#ee0000" style:font-name="Calibri Light" fo:font-size="11pt" style:font-size-asian="11pt" style:font-name-complex="Calibri Light" style:font-size-complex="11pt"/>
    </style:style>
    <style:style style:name="P136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FR4" style:family="graphic" style:parent-style-name="Normal">
      <style:graphic-properties draw:stroke="none" draw:fill="none" fo:border-top="none" fo:border-bottom="none" fo:border-left="none" fo:border-right="none" fo:clip="rect(0.889cm 0cm 0cm 0cm)" style:flow-with-text="false" style:run-through="foreground" draw:auto-grow-height="false" draw:auto-grow-width="false"/>
    </style:style>
    <style:style style:name="P137" style:family="paragraph" style:parent-style-name="Normal">
      <style:paragraph-properties fo:text-align="justify"/>
    </style:style>
    <style:style style:name="T137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37_2" style:family="text">
      <style:text-properties style:font-name="Calibri Light" fo:font-size="11pt" style:font-size-asian="11pt" style:font-name-complex="Calibri Light" style:font-size-complex="11pt" fo:font-weight="bold" style:font-weight-asian="bold"/>
    </style:style>
    <style:style style:name="T137_3" style:family="text">
      <style:text-properties style:font-name="Calibri Light" fo:font-size="11pt" style:font-size-asian="11pt" style:font-name-complex="Calibri Light" style:font-size-complex="11pt" style:font-weight-complex="bold"/>
    </style:style>
    <style:style style:name="P138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 style:font-weight-complex="bold"/>
    </style:style>
    <style:style style:name="P139" style:family="paragraph" style:parent-style-name="paragraph">
      <style:paragraph-properties fo:text-align="justify" fo:margin-top="0cm"/>
    </style:style>
    <style:style style:name="T139_1" style:family="text" style:parent-style-name="normaltextrun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39_2" style:family="text" style:parent-style-name="eop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140" style:family="paragraph" style:parent-style-name="paragraph">
      <style:paragraph-properties fo:text-align="justify" fo:line-height="115%" fo:margin-top="0cm" fo:margin-bottom="0cm"/>
    </style:style>
    <style:style style:name="T140_1" style:family="text" style:parent-style-name="normaltextrun">
      <style:text-properties style:font-name="Calibri Light" fo:font-size="11pt" style:font-size-asian="11pt" style:font-name-complex="Calibri Light" style:font-size-complex="11pt"/>
    </style:style>
    <style:style style:name="T140_2" style:family="text" style:parent-style-name="eop">
      <style:text-properties style:font-name="Calibri Light" fo:font-size="11pt" style:font-size-asian="11pt" style:font-name-complex="Calibri Light" style:font-size-complex="11pt"/>
    </style:style>
    <style:style style:name="P141" style:family="paragraph" style:parent-style-name="Normal">
      <style:paragraph-properties fo:text-align="justify"/>
      <style:text-properties fo:color="#ff0000" style:font-name="Calibri Light" fo:font-size="11pt" style:font-size-asian="11pt" style:font-name-complex="Calibri Light" style:font-size-complex="11pt" style:font-weight-complex="bold"/>
    </style:style>
    <style:style style:name="P142" style:family="paragraph" style:parent-style-name="paragraph">
      <style:paragraph-properties fo:text-align="justify" fo:margin-top="0cm"/>
    </style:style>
    <style:style style:name="T142_1" style:family="text" style:parent-style-name="normaltextrun">
      <style:text-properties style:font-name="Calibri Light" fo:font-size="11pt" style:font-size-asian="11pt" style:font-name-complex="Calibri Light" style:font-size-complex="11pt" fo:font-weight="bold" style:font-weight-asian="bold" style:font-weight-complex="bold" style:text-underline-style="solid" style:text-underline-color="font-color"/>
    </style:style>
    <style:style style:name="T142_2" style:family="text" style:parent-style-name="normaltextrun">
      <style:text-properties style:font-name="Calibri Light" fo:font-size="11pt" style:font-size-asian="11pt" style:font-name-complex="Calibri Light" style:font-size-complex="11pt"/>
    </style:style>
    <style:style style:name="T142_3" style:family="text" style:parent-style-name="eop">
      <style:text-properties style:font-name="Calibri Light" fo:font-size="11pt" style:font-size-asian="11pt" style:font-name-complex="Calibri Light" style:font-size-complex="11pt"/>
    </style:style>
    <style:style style:name="P143" style:family="paragraph" style:parent-style-name="paragraph">
      <style:paragraph-properties fo:text-align="justify" fo:margin-top="0cm" fo:margin-bottom="0cm"/>
      <style:text-properties fo:color="#ff0000" style:font-name="Calibri Light" fo:font-size="11pt" style:font-size-asian="11pt" style:font-name-complex="Calibri Light" style:font-size-complex="11pt"/>
    </style:style>
    <style:style style:name="P144" style:family="paragraph" style:parent-style-name="Normal">
      <style:paragraph-properties fo:text-align="justify"/>
    </style:style>
    <style:style style:name="T144_1" style:family="text" style:parent-style-name="normaltextrun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44_2" style:family="text" style:parent-style-name="normaltextrun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44_3" style:family="text" style:parent-style-name="normaltextrun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44_4" style:family="text" style:parent-style-name="normaltextrun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44_5" style:family="text" style:parent-style-name="normaltextrun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44_6" style:family="text" style:parent-style-name="Normal">
      <style:text-properties style:font-name="Calibri Light" fo:font-size="11pt" style:font-size-asian="11pt" style:font-name-complex="Calibri Light" style:font-size-complex="11pt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style:font-name="Calibri Light" fo:font-size="9pt" style:font-size-asian="9pt" style:font-name-complex="Calibri Light" style:font-size-complex="9pt"/>
    </style:style>
    <style:style style:name="T145_2" style:family="text">
      <style:text-properties style:font-name="Calibri Light" fo:font-size="9pt" style:font-size-asian="9pt" style:font-name-complex="Calibri Light" style:font-size-complex="9pt"/>
    </style:style>
    <style:style style:name="T145_3" style:family="text">
      <style:text-properties style:font-name="Calibri Light" fo:font-size="9pt" style:font-size-asian="9pt" style:font-name-complex="Calibri Light" style:font-size-complex="9pt"/>
    </style:style>
    <style:style style:name="T145_4" style:family="text" style:parent-style-name="normaltextrun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146" style:family="paragraph" style:parent-style-name="Normal">
      <style:paragraph-properties fo:text-align="justify"/>
      <style:text-properties fo:background-color="#ffffff" style:font-name="Calibri Light" fo:font-size="11pt" style:font-size-asian="11pt" style:font-name-complex="Calibri Light" style:font-size-complex="11pt"/>
    </style:style>
    <style:style style:name="P147" style:family="paragraph" style:parent-style-name="Normal">
      <style:paragraph-properties fo:text-align="justify"/>
    </style:style>
    <style:style style:name="T147_1" style:family="text">
      <style:text-properties fo:background-color="#ffffff" style:font-name="Calibri Light" fo:font-size="11pt" style:font-size-asian="11pt" style:font-name-complex="Calibri Light" style:font-size-complex="11pt"/>
    </style:style>
    <style:style style:name="T147_2" style:family="text">
      <style:text-properties fo:background-color="#ffffff" style:font-name="Calibri Light" fo:font-size="11pt" style:font-size-asian="11pt" style:font-name-complex="Calibri Light" style:font-size-complex="11pt"/>
    </style:style>
    <style:style style:name="T147_3" style:family="text">
      <style:text-properties fo:background-color="#ffffff" style:font-name="Calibri Light" fo:font-size="11pt" style:font-size-asian="11pt" style:font-name-complex="Calibri Light" style:font-size-complex="11pt"/>
    </style:style>
    <style:style style:name="T147_4" style:family="text">
      <style:text-properties fo:background-color="#ffffff" style:font-name="Calibri Light" fo:font-size="11pt" style:font-size-asian="11pt" style:font-name-complex="Calibri Light" style:font-size-complex="11pt"/>
    </style:style>
    <style:style style:name="T147_5" style:family="text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47_6" style:family="text">
      <style:text-properties fo:background-color="#ffffff" style:font-name="Calibri Light" fo:font-size="11pt" style:font-size-asian="11pt" style:font-name-complex="Calibri Light" style:font-size-complex="11pt"/>
    </style:style>
    <style:style style:name="T147_7" style:family="text">
      <style:text-properties fo:background-color="#ffffff" style:font-name="Calibri Light" fo:font-size="11pt" style:font-size-asian="11pt" style:font-name-complex="Calibri Light" style:font-size-complex="11pt"/>
    </style:style>
    <style:style style:name="T147_8" style:family="text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47_9" style:family="text">
      <style:text-properties fo:background-color="#ffffff" style:font-name="Calibri Light" fo:font-size="11pt" style:font-size-asian="11pt" style:font-name-complex="Calibri Light" style:font-size-complex="11pt"/>
    </style:style>
    <style:style style:name="P148" style:family="paragraph" style:parent-style-name="Normal">
      <style:paragraph-properties fo:text-align="justify"/>
      <style:text-properties fo:background-color="#ffffff" style:font-name="Calibri Light" fo:font-size="11pt" style:font-size-asian="11pt" style:font-name-complex="Calibri Light" style:font-size-complex="11pt"/>
    </style:style>
    <style:style style:name="P149" style:family="paragraph" style:parent-style-name="Normal">
      <style:paragraph-properties fo:text-align="justify"/>
    </style:style>
    <style:style style:name="T149_1" style:family="text">
      <style:text-properties fo:background-color="#ffffff" style:font-name="Calibri Light" fo:font-size="11pt" style:font-size-asian="11pt" style:font-name-complex="Calibri Light" style:font-size-complex="11pt"/>
    </style:style>
    <style:style style:name="T149_2" style:family="text">
      <style:text-properties fo:background-color="#ffffff" style:font-name="Calibri Light" fo:font-size="11pt" style:font-size-asian="11pt" style:font-name-complex="Calibri Light" style:font-size-complex="11pt"/>
    </style:style>
    <style:style style:name="T149_3" style:family="text">
      <style:text-properties fo:background-color="#ffffff" style:font-name="Calibri Light" fo:font-size="11pt" style:font-size-asian="11pt" style:font-name-complex="Calibri Light" style:font-size-complex="11pt"/>
    </style:style>
    <style:style style:name="T149_4" style:family="text">
      <style:text-properties fo:background-color="#ffffff" style:font-name="Calibri Light" fo:font-size="11pt" style:font-size-asian="11pt" style:font-name-complex="Calibri Light" style:font-size-complex="11pt"/>
    </style:style>
    <style:style style:name="T149_5" style:family="text">
      <style:text-properties fo:background-color="#ffffff" style:font-name="Calibri Light" fo:font-size="11pt" style:font-size-asian="11pt" style:font-name-complex="Calibri Light" style:font-size-complex="11pt"/>
    </style:style>
    <style:style style:name="T149_6" style:family="text">
      <style:text-properties fo:background-color="#ffffff" style:font-name="Calibri Light" fo:font-size="11pt" style:font-size-asian="11pt" style:font-name-complex="Calibri Light" style:font-size-complex="11pt"/>
    </style:style>
    <style:style style:name="T149_7" style:family="text">
      <style:text-properties fo:background-color="#ffffff" style:font-name="Calibri Light" fo:font-size="11pt" style:font-size-asian="11pt" style:font-name-complex="Calibri Light" style:font-size-complex="11pt"/>
    </style:style>
    <style:style style:name="T149_8" style:family="text">
      <style:text-properties fo:background-color="#ffffff" style:font-name="Calibri Light" fo:font-size="11pt" style:font-size-asian="11pt" style:font-name-complex="Calibri Light" style:font-size-complex="11pt"/>
    </style:style>
    <style:style style:name="P150" style:family="paragraph" style:parent-style-name="Normal">
      <style:paragraph-properties fo:text-align="justify"/>
      <style:text-properties fo:background-color="#ffffff" style:font-name="Calibri Light" fo:font-size="11pt" style:font-size-asian="11pt" style:font-name-complex="Calibri Light" style:font-size-complex="11pt"/>
    </style:style>
    <style:style style:name="P151" style:family="paragraph" style:parent-style-name="Normal">
      <style:paragraph-properties fo:text-align="justify"/>
    </style:style>
    <style:style style:name="T151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51_2" style:family="text">
      <style:text-properties style:font-name="Calibri Light" fo:font-size="11pt" style:font-size-asian="11pt" style:font-name-complex="Calibri Light" style:font-size-complex="11pt"/>
    </style:style>
    <style:style style:name="T151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 style:text-underline-style="solid" style:text-underline-color="font-color"/>
    </style:style>
    <style:style style:name="T151_4" style:family="text">
      <style:text-properties style:font-name="Calibri Light" fo:font-size="11pt" style:font-size-asian="11pt" style:font-name-complex="Calibri Light" style:font-size-complex="11pt"/>
    </style:style>
    <style:style style:name="T151_5" style:family="text">
      <style:text-properties style:font-name="Calibri Light" fo:font-size="11pt" style:font-size-asian="11pt" style:font-name-complex="Calibri Light" style:font-size-complex="11pt"/>
    </style:style>
    <style:style style:name="T151_6" style:family="text">
      <style:text-properties style:font-name="Calibri Light" fo:font-size="11pt" style:font-size-asian="11pt" style:font-name-complex="Calibri Light" style:font-size-complex="11pt"/>
    </style:style>
    <style:style style:name="T151_7" style:family="text">
      <style:text-properties style:font-name="Calibri Light" fo:font-size="11pt" style:font-size-asian="11pt" style:font-name-complex="Calibri Light" style:font-size-complex="11pt"/>
    </style:style>
    <style:style style:name="T151_8" style:family="text">
      <style:text-properties style:font-name="Calibri Light" fo:font-size="11pt" style:font-size-asian="11pt" style:font-name-complex="Calibri Light" style:font-size-complex="11pt"/>
    </style:style>
    <style:style style:name="P152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Table5" style:family="table">
      <style:table-properties table:align="left" style:width="12.287cm" fo:margin-left="0cm"/>
    </style:style>
    <style:style style:name="Column19" style:family="table-column">
      <style:table-column-properties style:column-width="7.234cm"/>
    </style:style>
    <style:style style:name="Column20" style:family="table-column">
      <style:table-column-properties style:column-width="5.054cm"/>
    </style:style>
    <style:style style:name="Row15" style:family="table-row"/>
    <style:style style:name="Cell59" style:family="table-cell">
      <style:table-cell-properties fo:background-color="#16216a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justify" fo:line-height="115%" fo:margin-bottom="0cm"/>
    </style:style>
    <style:style style:name="T153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153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153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60" style:family="table-cell">
      <style:table-cell-properties fo:background-color="#16216a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115%" fo:margin-bottom="0cm"/>
    </style:style>
    <style:style style:name="T154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16" style:family="table-row">
      <style:table-row-properties style:min-row-height="0.594cm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_20_Spacing">
      <style:paragraph-properties fo:line-height="100%" fo:margin-bottom="0cm"/>
    </style:style>
    <style:style style:name="T155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_20_Spacing">
      <style:paragraph-properties fo:text-align="right" fo:line-height="100%" fo:margin-bottom="0cm"/>
    </style:style>
    <style:style style:name="T156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17" style:family="table-row">
      <style:table-row-properties style:min-row-height="0.439cm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justify" fo:line-height="115%" fo:margin-bottom="0cm"/>
    </style:style>
    <style:style style:name="T157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right" fo:line-height="100%" fo:margin-bottom="0cm"/>
    </style:style>
    <style:style style:name="T158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18" style:family="table-row">
      <style:table-row-properties style:min-row-height="0.503cm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justify" fo:line-height="115%" fo:margin-bottom="0cm"/>
    </style:style>
    <style:style style:name="T159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right" fo:line-height="100%" fo:margin-bottom="0cm"/>
    </style:style>
    <style:style style:name="T160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19" style:family="table-row"/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justify" fo:line-height="115%" fo:margin-bottom="0cm"/>
    </style:style>
    <style:style style:name="T161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right" fo:line-height="100%" fo:margin-bottom="0cm"/>
    </style:style>
    <style:style style:name="T162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20" style:family="table-row"/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 fo:line-height="115%" fo:margin-bottom="0cm"/>
    </style:style>
    <style:style style:name="T163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right" fo:line-height="100%" fo:margin-bottom="0cm"/>
    </style:style>
    <style:style style:name="T164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21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 fo:line-height="115%" fo:margin-bottom="0cm"/>
    </style:style>
    <style:style style:name="T165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right" fo:line-height="100%" fo:margin-bottom="0cm"/>
    </style:style>
    <style:style style:name="T166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22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justify" fo:line-height="115%" fo:margin-bottom="0cm"/>
    </style:style>
    <style:style style:name="T167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right" fo:line-height="100%" fo:margin-bottom="0cm"/>
    </style:style>
    <style:style style:name="T168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168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23" style:family="table-row"/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 fo:line-height="115%" fo:margin-bottom="0cm"/>
    </style:style>
    <style:style style:name="T169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right" fo:line-height="100%" fo:margin-bottom="0cm"/>
    </style:style>
    <style:style style:name="T170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24" style:family="table-row"/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 fo:line-height="115%" fo:margin-bottom="0cm"/>
    </style:style>
    <style:style style:name="T171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right" fo:line-height="100%" fo:margin-bottom="0cm"/>
    </style:style>
    <style:style style:name="T172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25" style:family="table-row"/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 fo:line-height="115%" fo:margin-bottom="0cm"/>
    </style:style>
    <style:style style:name="T173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right" fo:line-height="100%" fo:margin-bottom="0cm"/>
    </style:style>
    <style:style style:name="T174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75" style:family="paragraph" style:parent-style-name="Normal">
      <style:paragraph-properties fo:text-align="justify" fo:line-height="115%" fo:padding="0cm" fo:border-top="none" fo:border-bottom="none" fo:margin-bottom="0.282cm" fo:border-left="none" fo:border-right="none"/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176" style:family="paragraph" style:parent-style-name="Normal">
      <style:paragraph-properties fo:text-align="justify"/>
    </style:style>
    <style:style style:name="T176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76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76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76_4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76_5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177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178" style:family="paragraph" style:parent-style-name="Normal">
      <style:paragraph-properties fo:text-align="justify" fo:line-height="115%"/>
    </style:style>
    <style:style style:name="T178_1" style:family="text">
      <style:text-properties style:font-name="Calibri Light" fo:font-size="11pt" style:font-size-asian="11pt" style:font-name-complex="Calibri Light" style:font-size-complex="11pt"/>
    </style:style>
    <style:style style:name="T178_2" style:family="text">
      <style:text-properties style:font-name="Calibri Light" fo:font-size="11pt" style:font-size-asian="11pt" style:font-name-complex="Calibri Light" style:font-size-complex="11pt"/>
    </style:style>
    <style:style style:name="T178_3" style:family="text">
      <style:text-properties style:font-name="Calibri Light" fo:font-size="11pt" style:font-size-asian="11pt" style:font-name-complex="Calibri Light" style:font-size-complex="11pt"/>
    </style:style>
    <style:style style:name="T178_4" style:family="text">
      <style:text-properties style:font-name="Calibri Light" fo:font-size="11pt" style:font-size-asian="11pt" style:font-name-complex="Calibri Light" style:font-size-complex="11pt"/>
    </style:style>
    <style:style style:name="P179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180" style:family="paragraph" style:parent-style-name="Normal">
      <style:paragraph-properties fo:text-align="justify" fo:line-height="115%"/>
    </style:style>
    <style:style style:name="T180_1" style:family="text">
      <style:text-properties style:font-name="Calibri Light" fo:font-size="11pt" style:font-size-asian="11pt" style:font-name-complex="Calibri Light" style:font-size-complex="11pt"/>
    </style:style>
    <style:style style:name="T180_2" style:family="text"/>
    <style:style style:name="T180_3" style:family="text" style:parent-style-name="Internet_20_link">
      <style:text-properties fo:color="#16216a" style:font-name="Calibri Light" fo:font-size="11pt" style:font-size-asian="11pt" style:font-name-complex="Calibri Light" style:font-size-complex="11pt"/>
    </style:style>
    <style:style style:name="T180_4" style:family="text">
      <style:text-properties style:font-name="Calibri Light" fo:font-size="11pt" style:font-size-asian="11pt" style:font-name-complex="Calibri Light" style:font-size-complex="11pt"/>
    </style:style>
    <style:style style:name="T180_5" style:family="text">
      <style:text-properties style:font-name="Calibri Light" fo:font-size="11pt" style:font-size-asian="11pt" style:font-name-complex="Calibri Light" style:font-size-complex="11pt"/>
    </style:style>
    <style:style style:name="T180_6" style:family="text">
      <style:text-properties style:font-name="Calibri Light" fo:font-size="11pt" style:font-size-asian="11pt" style:font-name-complex="Calibri Light" style:font-size-complex="11pt"/>
    </style:style>
    <style:style style:name="T180_7" style:family="text" style:parent-style-name="Normal">
      <style:text-properties style:font-name="Calibri Light" fo:font-size="11pt" style:font-size-asian="11pt" style:font-name-complex="Calibri Light" style:font-size-complex="11pt"/>
    </style:style>
    <style:style style:name="P181" style:family="paragraph" style:parent-style-name="Footnote_20_text"/>
    <style:style style:name="T181_1" style:family="text">
      <style:text-properties style:font-name="Calibri Light" fo:font-size="9pt" style:font-size-asian="9pt" style:font-name-complex="Calibri Light" style:font-size-complex="9pt"/>
    </style:style>
    <style:style style:name="T181_2" style:family="text">
      <style:text-properties style:font-name="Calibri Light" fo:font-size="11pt" style:font-size-asian="11pt" style:font-name-complex="Calibri Light" style:font-size-complex="11pt"/>
    </style:style>
    <style:style style:name="T181_3" style:family="text">
      <style:text-properties style:font-name="Calibri Light" fo:font-size="11pt" style:font-size-asian="11pt" style:font-name-complex="Calibri Light" style:font-size-complex="11pt"/>
    </style:style>
    <style:style style:name="T181_4" style:family="text">
      <style:text-properties style:font-name="Calibri Light" fo:font-size="11pt" style:font-size-asian="11pt" style:font-name-complex="Calibri Light" style:font-size-complex="11pt"/>
    </style:style>
    <style:style style:name="T181_5" style:family="text">
      <style:text-properties style:font-name="Calibri Light" fo:font-size="11pt" style:font-size-asian="11pt" style:font-name-complex="Calibri Light" style:font-size-complex="11pt"/>
    </style:style>
    <style:style style:name="P182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183" style:family="paragraph" style:parent-style-name="Normal">
      <style:paragraph-properties fo:text-align="justify" fo:line-height="115%"/>
    </style:style>
    <style:style style:name="T183_1" style:family="text">
      <style:text-properties style:font-name="Calibri Light" fo:font-size="11pt" style:font-size-asian="11pt" style:font-name-complex="Calibri Light" style:font-size-complex="11pt"/>
    </style:style>
    <style:style style:name="T183_2" style:family="text">
      <style:text-properties style:font-name="Calibri Light" fo:font-size="11pt" style:font-size-asian="11pt" style:font-name-complex="Calibri Light" style:font-size-complex="11pt"/>
    </style:style>
    <style:style style:name="T183_3" style:family="text">
      <style:text-properties style:font-name="Calibri Light" fo:font-size="11pt" style:font-size-asian="11pt" style:font-name-complex="Calibri Light" style:font-size-complex="11pt"/>
    </style:style>
    <style:style style:name="T183_4" style:family="text">
      <style:text-properties style:font-name="Calibri Light" fo:font-size="11pt" style:font-size-asian="11pt" style:font-name-complex="Calibri Light" style:font-size-complex="11pt"/>
    </style:style>
    <style:style style:name="T183_5" style:family="text">
      <style:text-properties style:font-name="Calibri Light" fo:font-size="11pt" style:font-size-asian="11pt" style:font-name-complex="Calibri Light" style:font-size-complex="11pt"/>
    </style:style>
    <style:style style:name="T183_6" style:family="text" style:parent-style-name="Normal">
      <style:text-properties style:font-name="Calibri Light" fo:font-size="11pt" style:font-size-asian="11pt" style:font-name-complex="Calibri Light" style:font-size-complex="11pt"/>
    </style:style>
    <style:style style:name="P184" style:family="paragraph" style:parent-style-name="Footnote_20_text"/>
    <style:style style:name="T184_1" style:family="text">
      <style:text-properties style:font-name="Calibri Light" fo:font-size="9pt" style:font-size-asian="9pt" style:font-name-complex="Calibri Light" style:font-size-complex="9pt"/>
    </style:style>
    <style:style style:name="T184_2" style:family="text"/>
    <style:style style:name="T184_3" style:family="text" style:parent-style-name="Internet_20_link">
      <style:text-properties fo:color="#16216a" style:font-name="Calibri Light" fo:font-size="9pt" style:font-size-asian="9pt" style:font-name-complex="Calibri Light" style:font-size-complex="9pt"/>
    </style:style>
    <style:style style:name="T184_4" style:family="text">
      <style:text-properties fo:color="#16216a" fo:font-size="9pt" style:font-size-asian="9pt" style:font-size-complex="9pt"/>
    </style:style>
    <style:style style:name="T184_5" style:family="text">
      <style:text-properties style:font-name="Calibri Light" fo:font-size="11pt" style:font-size-asian="11pt" style:font-name-complex="Calibri Light" style:font-size-complex="11pt"/>
    </style:style>
    <style:style style:name="P185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186" style:family="paragraph" style:parent-style-name="Normal">
      <style:paragraph-properties fo:text-align="justify" fo:line-height="115%"/>
    </style:style>
    <style:style style:name="T186_1" style:family="text">
      <style:text-properties style:font-name="Calibri Light" fo:font-size="11pt" style:font-size-asian="11pt" style:font-name-complex="Calibri Light" style:font-size-complex="11pt"/>
    </style:style>
    <style:style style:name="T186_2" style:family="text">
      <style:text-properties style:font-name="Calibri Light" fo:font-size="11pt" style:font-size-asian="11pt" style:font-name-complex="Calibri Light" style:font-size-complex="11pt"/>
    </style:style>
    <style:style style:name="T186_3" style:family="text">
      <style:text-properties style:font-name="Calibri Light" fo:font-size="11pt" style:font-size-asian="11pt" style:font-name-complex="Calibri Light" style:font-size-complex="11pt"/>
    </style:style>
    <style:style style:name="T186_4" style:family="text">
      <style:text-properties style:font-name="Calibri Light" fo:font-size="11pt" style:font-size-asian="11pt" style:font-name-complex="Calibri Light" style:font-size-complex="11pt"/>
    </style:style>
    <style:style style:name="T186_5" style:family="text">
      <style:text-properties style:font-name="Calibri Light" fo:font-size="11pt" style:font-size-asian="11pt" style:font-name-complex="Calibri Light" style:font-size-complex="11pt"/>
    </style:style>
    <style:style style:name="T186_6" style:family="text">
      <style:text-properties style:font-name="Calibri Light" fo:font-size="11pt" style:font-size-asian="11pt" style:font-name-complex="Calibri Light" style:font-size-complex="11pt"/>
    </style:style>
    <style:style style:name="P187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188" style:family="paragraph" style:parent-style-name="Normal"/>
    <style:style style:name="T188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 style:text-underline-style="solid" style:text-underline-color="font-color"/>
    </style:style>
    <style:style style:name="P189" style:family="paragraph" style:parent-style-name="Normal">
      <style:paragraph-properties fo:text-align="justify"/>
    </style:style>
    <style:style style:name="T189_1" style:family="text" style:parent-style-name="normaltextrun">
      <style:text-properties fo:background-color="#ffffff" style:font-name="Calibri Light" fo:font-size="11pt" style:font-size-asian="11pt" style:font-name-complex="Calibri Light" style:font-size-complex="11pt"/>
    </style:style>
    <style:style style:name="T189_2" style:family="text" style:parent-style-name="findhit">
      <style:text-properties style:font-name="Calibri Light" fo:font-size="11pt" style:font-size-asian="11pt" style:font-name-complex="Calibri Light" style:font-size-complex="11pt"/>
    </style:style>
    <style:style style:name="T189_3" style:family="text" style:parent-style-name="normaltextrun">
      <style:text-properties fo:background-color="#ffffff" style:font-name="Calibri Light" fo:font-size="11pt" style:font-size-asian="11pt" style:font-name-complex="Calibri Light" style:font-size-complex="11pt"/>
    </style:style>
    <style:style style:name="T189_4" style:family="text" style:parent-style-name="normaltextrun">
      <style:text-properties fo:background-color="#ffffff" style:font-name="Calibri Light" fo:font-size="11pt" style:font-size-asian="11pt" style:font-name-complex="Calibri Light" style:font-size-complex="11pt"/>
    </style:style>
    <style:style style:name="T189_5" style:family="text" style:parent-style-name="normaltextrun">
      <style:text-properties fo:background-color="#ffffff" style:font-name="Calibri Light" fo:font-size="11pt" style:font-size-asian="11pt" style:font-name-complex="Calibri Light" style:font-size-complex="11pt"/>
    </style:style>
    <style:style style:name="T189_6" style:family="text" style:parent-style-name="normaltextrun">
      <style:text-properties fo:background-color="#ffffff" style:font-name="Calibri Light" fo:font-size="11pt" style:font-size-asian="11pt" style:font-name-complex="Calibri Light" style:font-size-complex="11pt"/>
    </style:style>
    <style:style style:name="T189_7" style:family="text" style:parent-style-name="normaltextrun">
      <style:text-properties fo:background-color="#ffffff" style:font-name="Calibri Light" fo:font-size="11pt" style:font-size-asian="11pt" style:font-name-complex="Calibri Light" style:font-size-complex="11pt"/>
    </style:style>
    <style:style style:name="T189_8" style:family="text" style:parent-style-name="normaltextrun">
      <style:text-properties fo:background-color="#ffffff" style:font-name="Calibri Light" fo:font-size="11pt" style:font-size-asian="11pt" style:font-name-complex="Calibri Light" style:font-size-complex="11pt"/>
    </style:style>
    <style:style style:name="T189_9" style:family="text" style:parent-style-name="normaltextrun">
      <style:text-properties fo:background-color="#ffffff" style:font-name="Calibri Light" fo:font-size="11pt" style:font-size-asian="11pt" style:font-name-complex="Calibri Light" style:font-size-complex="11pt"/>
    </style:style>
    <style:style style:name="T189_10" style:family="text" style:parent-style-name="normaltextrun">
      <style:text-properties fo:background-color="#ffffff" style:font-name="Calibri Light" fo:font-size="11pt" style:font-size-asian="11pt" style:font-name-complex="Calibri Light" style:font-size-complex="11pt"/>
    </style:style>
    <style:style style:name="T189_11" style:family="text" style:parent-style-name="normaltextrun">
      <style:text-properties fo:background-color="#ffffff" style:font-name="Calibri Light" fo:font-size="11pt" style:font-size-asian="11pt" style:font-name-complex="Calibri Light" style:font-size-complex="11pt"/>
    </style:style>
    <style:style style:name="T189_12" style:family="text" style:parent-style-name="normaltextrun">
      <style:text-properties fo:background-color="#ffffff" style:font-name="Calibri Light" fo:font-size="11pt" style:font-size-asian="11pt" style:font-name-complex="Calibri Light" style:font-size-complex="11pt"/>
    </style:style>
    <style:style style:name="T189_13" style:family="text" style:parent-style-name="normaltextrun">
      <style:text-properties fo:background-color="#ffffff" style:font-name="Calibri Light" fo:font-size="11pt" style:font-size-asian="11pt" style:font-name-complex="Calibri Light" style:font-size-complex="11pt"/>
    </style:style>
    <style:style style:name="T189_14" style:family="text" style:parent-style-name="eop">
      <style:text-properties fo:background-color="#ffffff" style:font-name="Calibri Light" fo:font-size="11pt" style:font-size-asian="11pt" style:font-name-complex="Calibri Light" style:font-size-complex="11pt"/>
    </style:style>
    <style:style style:name="P190" style:family="paragraph" style:parent-style-name="Normal">
      <style:text-properties fo:background-color="#ffffff" fo:color="#ff0000" style:font-name="Calibri Light" fo:font-size="11pt" style:font-size-asian="11pt" style:font-name-complex="Calibri Light" style:font-size-complex="11pt" style:text-underline-style="solid" style:text-underline-color="font-color"/>
    </style:style>
    <style:style style:name="P191" style:family="paragraph" style:parent-style-name="Normal">
      <style:paragraph-properties fo:text-align="justify"/>
    </style:style>
    <style:style style:name="T191_1" style:family="text" style:parent-style-name="normaltextrun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 style:text-underline-style="solid" style:text-underline-color="font-color"/>
    </style:style>
    <style:style style:name="P192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193" style:family="paragraph" style:parent-style-name="paragraph">
      <style:paragraph-properties fo:text-align="justify" fo:margin-top="0cm"/>
    </style:style>
    <style:style style:name="T193_1" style:family="text" style:parent-style-name="normaltextrun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93_2" style:family="text" style:parent-style-name="normaltextrun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93_3" style:family="text" style:parent-style-name="normaltextrun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93_4" style:family="text" style:parent-style-name="normaltextrun">
      <style:text-properties style:font-name="Calibri Light" fo:font-size="11pt" style:font-size-asian="11pt" style:font-name-complex="Calibri Light" style:font-size-complex="11pt" fo:font-weight="bold" style:font-weight-asian="bold" style:font-weight-complex="bold" style:text-underline-style="solid" style:text-underline-color="font-color"/>
    </style:style>
    <style:style style:name="T193_5" style:family="text" style:parent-style-name="normaltextrun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93_6" style:family="text" style:parent-style-name="normaltextrun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93_7" style:family="text" style:parent-style-name="normaltextrun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93_8" style:family="text" style:parent-style-name="normaltextrun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193_9" style:family="text" style:parent-style-name="eop">
      <style:text-properties style:font-name="Calibri Light" fo:font-size="11pt" style:font-size-asian="11pt" style:font-name-complex="Calibri Light" style:font-size-complex="11pt"/>
    </style:style>
    <style:style style:name="T193_10" style:family="text" style:parent-style-name="eop">
      <style:text-properties style:font-name="Calibri Light" fo:font-size="11pt" style:font-size-asian="11pt" style:font-name-complex="Calibri Light" style:font-size-complex="11pt"/>
    </style:style>
    <style:style style:name="P194" style:family="paragraph" style:parent-style-name="paragraph">
      <style:paragraph-properties fo:text-align="justify" fo:margin-top="0cm"/>
      <style:text-properties style:font-name="Calibri Light" fo:font-size="11pt" style:font-size-asian="11pt" style:font-name-complex="Calibri Light" style:font-size-complex="11pt"/>
    </style:style>
    <style:style style:name="P195" style:family="paragraph" style:parent-style-name="paragraph">
      <style:paragraph-properties fo:text-align="justify" fo:margin-top="0cm" fo:margin-bottom="0cm"/>
    </style:style>
    <style:style style:name="T195_1" style:family="text">
      <style:text-properties style:font-name="Calibri Light" fo:font-size="11pt" style:font-size-asian="11pt" style:font-name-complex="Calibri Light" style:font-size-complex="11pt"/>
    </style:style>
    <style:style style:name="T195_2" style:family="text">
      <style:text-properties style:font-name="Calibri Light" fo:font-size="11pt" style:font-size-asian="11pt" style:font-name-complex="Calibri Light" style:font-size-complex="11pt"/>
    </style:style>
    <style:style style:name="T195_3" style:family="text">
      <style:text-properties style:font-name="Calibri Light" fo:font-size="11pt" style:font-size-asian="11pt" style:font-name-complex="Calibri Light" style:font-size-complex="11pt"/>
    </style:style>
    <style:style style:name="T195_4" style:family="text">
      <style:text-properties style:font-name="Calibri Light" fo:font-size="11pt" style:font-size-asian="11pt" style:font-name-complex="Calibri Light" style:font-size-complex="11pt"/>
    </style:style>
    <style:style style:name="T195_5" style:family="text">
      <style:text-properties style:font-name="Calibri Light" fo:font-size="11pt" style:font-size-asian="11pt" style:font-name-complex="Calibri Light" style:font-size-complex="11pt"/>
    </style:style>
    <style:style style:name="T195_6" style:family="text">
      <style:text-properties style:font-name="Calibri Light" fo:font-size="11pt" style:font-size-asian="11pt" style:font-name-complex="Calibri Light" style:font-size-complex="11pt"/>
    </style:style>
    <style:style style:name="T195_7" style:family="text">
      <style:text-properties style:font-name="Calibri Light" fo:font-size="11pt" style:font-size-asian="11pt" style:font-name-complex="Calibri Light" style:font-size-complex="11pt"/>
    </style:style>
    <style:style style:name="T195_8" style:family="text">
      <style:text-properties style:font-name="Calibri Light" fo:font-size="11pt" style:font-size-asian="11pt" style:font-name-complex="Calibri Light" style:font-size-complex="11pt"/>
    </style:style>
    <style:style style:name="T195_9" style:family="text">
      <style:text-properties style:font-name="Calibri Light" fo:font-size="11pt" style:font-size-asian="11pt" style:font-name-complex="Calibri Light" style:font-size-complex="11pt"/>
    </style:style>
    <style:style style:name="T195_10" style:family="text">
      <style:text-properties style:font-name="Calibri Light" fo:font-size="11pt" style:font-size-asian="11pt" style:font-name-complex="Calibri Light" style:font-size-complex="11pt"/>
    </style:style>
    <style:style style:name="T195_11" style:family="text">
      <style:text-properties style:font-name="Calibri Light" fo:font-size="11pt" style:font-size-asian="11pt" style:font-name-complex="Calibri Light" style:font-size-complex="11pt"/>
    </style:style>
    <style:style style:name="P196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197" style:family="paragraph" style:parent-style-name="Normal">
      <style:paragraph-properties fo:text-align="justify" fo:line-height="115%"/>
    </style:style>
    <style:style style:name="T197_1" style:family="text">
      <style:text-properties style:font-name="Calibri Light" fo:font-size="11pt" style:font-size-asian="11pt" style:font-name-complex="Calibri Light" style:font-size-complex="11pt"/>
    </style:style>
    <style:style style:name="T197_2" style:family="text">
      <style:text-properties style:font-name="Calibri Light" fo:font-size="11pt" style:font-size-asian="11pt" style:font-name-complex="Calibri Light" style:font-size-complex="11pt"/>
    </style:style>
    <style:style style:name="Table6" style:family="table">
      <style:table-properties table:align="left" style:width="10.65cm" fo:margin-left="0cm"/>
    </style:style>
    <style:style style:name="Column21" style:family="table-column">
      <style:table-column-properties style:column-width="4.59cm"/>
    </style:style>
    <style:style style:name="Column22" style:family="table-column">
      <style:table-column-properties style:column-width="6.061cm"/>
    </style:style>
    <style:style style:name="Row26" style:family="table-row"/>
    <style:style style:name="Cell81" style:family="table-cell">
      <style:table-cell-properties fo:background-color="#16216a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justify" fo:line-height="115%" fo:margin-bottom="0cm"/>
    </style:style>
    <style:style style:name="T198_1" style:family="text">
      <style:text-properties fo:color="#ffffff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2" style:family="table-cell">
      <style:table-cell-properties fo:background-color="#16216a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justify" fo:line-height="115%" fo:margin-bottom="0cm"/>
    </style:style>
    <style:style style:name="T199_1" style:family="text">
      <style:text-properties fo:color="#ffffff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7" style:family="table-row"/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line-height="115%" fo:margin-bottom="0cm"/>
    </style:style>
    <style:style style:name="T200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line-height="115%" fo:margin-bottom="0cm"/>
    </style:style>
    <style:style style:name="T201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28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line-height="115%" fo:margin-bottom="0cm"/>
    </style:style>
    <style:style style:name="T202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line-height="115%" fo:margin-bottom="0cm"/>
    </style:style>
    <style:style style:name="T203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29" style:family="table-row"/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line-height="115%" fo:margin-bottom="0cm"/>
    </style:style>
    <style:style style:name="T204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115%" fo:margin-bottom="0cm"/>
    </style:style>
    <style:style style:name="T205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05_2" style:family="text" style:parent-style-name="Normal">
      <style:text-properties style:font-name="Calibri Light" fo:font-size="11pt" style:font-size-asian="11pt" style:font-name-complex="Calibri Light" style:font-size-complex="11pt"/>
    </style:style>
    <style:style style:name="P206" style:family="paragraph" style:parent-style-name="Footnote_20_text"/>
    <style:style style:name="T206_1" style:family="text">
      <style:text-properties style:font-name="Calibri Light" fo:font-size="9pt" style:font-size-asian="9pt" style:font-name-complex="Calibri Light" style:font-size-complex="9pt"/>
    </style:style>
    <style:style style:name="Row30" style:family="table-row"/>
    <style:style style:name="Cell8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115%" fo:margin-bottom="0cm"/>
    </style:style>
    <style:style style:name="T207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line-height="115%" fo:margin-bottom="0cm"/>
    </style:style>
    <style:style style:name="T208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1" style:family="table-row"/>
    <style:style style:name="Cell9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line-height="115%" fo:margin-bottom="0cm"/>
    </style:style>
    <style:style style:name="T209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line-height="115%" fo:margin-bottom="0cm"/>
    </style:style>
    <style:style style:name="T210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10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11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12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13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14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15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16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17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18" style:family="paragraph" style:parent-style-name="Normal">
      <style:paragraph-properties fo:text-align="justify" fo:line-height="115%"/>
    </style:style>
    <style:style style:name="T218_1" style:family="text">
      <style:text-properties style:font-name="Calibri Light" fo:font-size="11pt" style:font-size-asian="11pt" style:font-name-complex="Calibri Light" style:font-size-complex="11pt"/>
    </style:style>
    <style:style style:name="T218_2" style:family="text">
      <style:text-properties style:font-name="Calibri Light" fo:font-size="11pt" style:font-size-asian="11pt" style:font-name-complex="Calibri Light" style:font-size-complex="11pt"/>
    </style:style>
    <style:style style:name="T218_3" style:family="text">
      <style:text-properties style:font-name="Calibri Light" fo:font-size="11pt" style:font-size-asian="11pt" style:font-name-complex="Calibri Light" style:font-size-complex="11pt"/>
    </style:style>
    <style:style style:name="T218_4" style:family="text">
      <style:text-properties style:font-name="Calibri Light" fo:font-size="11pt" style:font-size-asian="11pt" style:font-name-complex="Calibri Light" style:font-size-complex="11pt"/>
    </style:style>
    <style:style style:name="T218_5" style:family="text">
      <style:text-properties style:font-name="Calibri Light" fo:font-size="11pt" style:font-size-asian="11pt" style:font-name-complex="Calibri Light" style:font-size-complex="11pt"/>
    </style:style>
    <style:style style:name="T218_6" style:family="text">
      <style:text-properties style:font-name="Calibri Light" fo:font-size="11pt" style:font-size-asian="11pt" style:font-name-complex="Calibri Light" style:font-size-complex="11pt"/>
    </style:style>
    <style:style style:name="T218_7" style:family="text">
      <style:text-properties style:font-name="Calibri Light" fo:font-size="11pt" style:font-size-asian="11pt" style:font-name-complex="Calibri Light" style:font-size-complex="11pt"/>
    </style:style>
    <style:style style:name="T218_8" style:family="text">
      <style:text-properties style:font-name="Calibri Light" fo:font-size="11pt" style:font-size-asian="11pt" style:font-name-complex="Calibri Light" style:font-size-complex="11pt"/>
    </style:style>
    <style:style style:name="T218_9" style:family="text">
      <style:text-properties style:font-name="Calibri Light" fo:font-size="11pt" style:font-size-asian="11pt" style:font-name-complex="Calibri Light" style:font-size-complex="11pt"/>
    </style:style>
    <style:style style:name="T218_10" style:family="text">
      <style:text-properties style:font-name="Calibri Light" fo:font-size="11pt" style:font-size-asian="11pt" style:font-name-complex="Calibri Light" style:font-size-complex="11pt"/>
    </style:style>
    <style:style style:name="T218_11" style:family="text">
      <style:text-properties style:font-name="Calibri Light" fo:font-size="11pt" style:font-size-asian="11pt" style:font-name-complex="Calibri Light" style:font-size-complex="11pt"/>
    </style:style>
    <style:style style:name="T218_12" style:family="text">
      <style:text-properties style:font-name="Calibri Light" fo:font-size="11pt" style:font-size-asian="11pt" style:font-name-complex="Calibri Light" style:font-size-complex="11pt"/>
    </style:style>
    <style:style style:name="T218_13" style:family="text">
      <style:text-properties style:font-name="Calibri Light" fo:font-size="11pt" style:font-size-asian="11pt" style:font-name-complex="Calibri Light" style:font-size-complex="11pt"/>
    </style:style>
    <style:style style:name="T218_14" style:family="text">
      <style:text-properties style:font-name="Calibri Light" fo:font-size="11pt" style:font-size-asian="11pt" style:font-name-complex="Calibri Light" style:font-size-complex="11pt"/>
    </style:style>
    <style:style style:name="T218_15" style:family="text" style:parent-style-name="Normal">
      <style:text-properties style:font-name="Calibri Light" fo:font-size="11pt" style:font-size-asian="11pt" style:font-name-complex="Calibri Light" style:font-size-complex="11pt"/>
    </style:style>
    <style:style style:name="P219" style:family="paragraph" style:parent-style-name="Footnote_20_text">
      <style:paragraph-properties fo:text-align="justify"/>
    </style:style>
    <style:style style:name="T219_1" style:family="text">
      <style:text-properties style:font-name="Calibri Light" fo:font-size="9pt" style:font-size-asian="9pt" style:font-name-complex="Calibri Light" style:font-size-complex="9pt"/>
    </style:style>
    <style:style style:name="T219_2" style:family="text">
      <style:text-properties style:font-name="Calibri Light" fo:font-size="9pt" style:font-size-asian="9pt" style:font-name-complex="Calibri Light" style:font-size-complex="9pt"/>
    </style:style>
    <style:style style:name="T219_3" style:family="text">
      <style:text-properties style:font-name="Calibri Light" fo:font-size="9pt" style:font-size-asian="9pt" style:font-name-complex="Calibri Light" style:font-size-complex="9pt"/>
    </style:style>
    <style:style style:name="T219_4" style:family="text">
      <style:text-properties style:font-name="Calibri Light" fo:font-size="9pt" style:font-size-asian="9pt" style:font-name-complex="Calibri Light" style:font-size-complex="9pt"/>
    </style:style>
    <style:style style:name="T219_5" style:family="text">
      <style:text-properties style:font-name="Calibri Light" fo:font-size="9pt" style:font-size-asian="9pt" style:font-name-complex="Calibri Light" style:font-size-complex="9pt"/>
    </style:style>
    <style:style style:name="T219_6" style:family="text">
      <style:text-properties style:font-name="Calibri Light" fo:font-size="9pt" style:font-size-asian="9pt" style:font-name-complex="Calibri Light" style:font-size-complex="9pt"/>
    </style:style>
    <style:style style:name="T219_7" style:family="text">
      <style:text-properties style:font-name="Calibri Light" fo:font-size="9pt" style:font-size-asian="9pt" style:font-name-complex="Calibri Light" style:font-size-complex="9pt"/>
    </style:style>
    <style:style style:name="T219_8" style:family="text">
      <style:text-properties style:font-name="Calibri Light" fo:font-size="9pt" style:font-size-asian="9pt" style:font-name-complex="Calibri Light" style:font-size-complex="9pt"/>
    </style:style>
    <style:style style:name="T219_9" style:family="text">
      <style:text-properties style:font-name="Calibri Light" fo:font-size="9pt" style:font-size-asian="9pt" style:font-name-complex="Calibri Light" style:font-size-complex="9pt"/>
    </style:style>
    <style:style style:name="T219_10" style:family="text">
      <style:text-properties style:font-name="Calibri Light" fo:font-size="11pt" style:font-size-asian="11pt" style:font-name-complex="Calibri Light" style:font-size-complex="11pt"/>
    </style:style>
    <style:style style:name="P220" style:family="paragraph" style:parent-style-name="Normal">
      <style:paragraph-properties fo:line-height="115%"/>
      <style:text-properties style:font-name="Calibri Light" fo:font-size="11pt" style:font-size-asian="11pt" style:font-name-complex="Calibri Light" style:font-size-complex="11pt"/>
    </style:style>
    <style:style style:name="P221" style:family="paragraph" style:parent-style-name="Normal">
      <style:paragraph-properties fo:text-align="justify" fo:line-height="115%"/>
    </style:style>
    <style:style style:name="T221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21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21_3" style:family="text">
      <style:text-properties style:font-name="Calibri Light" fo:font-size="11pt" style:font-size-asian="11pt" style:font-name-complex="Calibri Light" style:font-size-complex="11pt"/>
    </style:style>
    <style:style style:name="T221_4" style:family="text">
      <style:text-properties style:font-name="Calibri Light" fo:font-size="11pt" style:font-size-asian="11pt" style:font-name-complex="Calibri Light" style:font-size-complex="11pt"/>
    </style:style>
    <style:style style:name="T221_5" style:family="text">
      <style:text-properties style:font-name="Calibri Light" fo:font-size="11pt" style:font-size-asian="11pt" style:font-name-complex="Calibri Light" style:font-size-complex="11pt"/>
    </style:style>
    <style:style style:name="T221_6" style:family="text">
      <style:text-properties style:font-name="Calibri Light" fo:font-size="11pt" style:font-size-asian="11pt" style:font-name-complex="Calibri Light" style:font-size-complex="11pt"/>
    </style:style>
    <style:style style:name="T221_7" style:family="text">
      <style:text-properties style:font-name="Calibri Light" fo:font-size="11pt" style:font-size-asian="11pt" style:font-name-complex="Calibri Light" style:font-size-complex="11pt"/>
    </style:style>
    <style:style style:name="T221_8" style:family="text">
      <style:text-properties style:font-name="Calibri Light" fo:font-size="11pt" style:font-size-asian="11pt" style:font-name-complex="Calibri Light" style:font-size-complex="11pt"/>
    </style:style>
    <style:style style:name="T221_9" style:family="text">
      <style:text-properties style:font-name="Calibri Light" fo:font-size="11pt" style:font-size-asian="11pt" style:font-name-complex="Calibri Light" style:font-size-complex="11pt"/>
    </style:style>
    <style:style style:name="T221_10" style:family="text">
      <style:text-properties style:font-name="Calibri Light" fo:font-size="11pt" style:font-size-asian="11pt" style:font-name-complex="Calibri Light" style:font-size-complex="11pt"/>
    </style:style>
    <style:style style:name="T221_11" style:family="text">
      <style:text-properties style:font-name="Calibri Light" fo:font-size="11pt" style:font-size-asian="11pt" style:font-name-complex="Calibri Light" style:font-size-complex="11pt"/>
    </style:style>
    <style:style style:name="T221_12" style:family="text">
      <style:text-properties style:font-name="Calibri Light" fo:font-size="11pt" style:font-size-asian="11pt" style:font-name-complex="Calibri Light" style:font-size-complex="11pt"/>
    </style:style>
    <style:style style:name="T221_13" style:family="text">
      <style:text-properties style:font-name="Calibri Light" fo:font-size="11pt" style:font-size-asian="11pt" style:font-name-complex="Calibri Light" style:font-size-complex="11pt"/>
    </style:style>
    <style:style style:name="T221_14" style:family="text">
      <style:text-properties style:font-name="Calibri Light" fo:font-size="11pt" style:font-size-asian="11pt" style:font-name-complex="Calibri Light" style:font-size-complex="11pt"/>
    </style:style>
    <style:style style:name="T221_15" style:family="text">
      <style:text-properties style:font-name="Calibri Light" fo:font-size="11pt" style:font-size-asian="11pt" style:font-name-complex="Calibri Light" style:font-size-complex="11pt"/>
    </style:style>
    <style:style style:name="T221_16" style:family="text">
      <style:text-properties style:font-name="Calibri Light" fo:font-size="11pt" style:font-size-asian="11pt" style:font-name-complex="Calibri Light" style:font-size-complex="11pt"/>
    </style:style>
    <style:style style:name="T221_17" style:family="text">
      <style:text-properties style:font-name="Calibri Light" fo:font-size="11pt" style:font-size-asian="11pt" style:font-name-complex="Calibri Light" style:font-size-complex="11pt"/>
    </style:style>
    <style:style style:name="T221_18" style:family="text">
      <style:text-properties style:font-name="Calibri Light" fo:font-size="11pt" style:font-size-asian="11pt" style:font-name-complex="Calibri Light" style:font-size-complex="11pt"/>
    </style:style>
    <style:style style:name="T221_19" style:family="text">
      <style:text-properties style:font-name="Calibri Light" fo:font-size="11pt" style:font-size-asian="11pt" style:font-name-complex="Calibri Light" style:font-size-complex="11pt"/>
    </style:style>
    <style:style style:name="T221_20" style:family="text">
      <style:text-properties style:font-name="Calibri Light" fo:font-size="11pt" style:font-size-asian="11pt" style:font-name-complex="Calibri Light" style:font-size-complex="11pt"/>
    </style:style>
    <style:style style:name="T221_21" style:family="text">
      <style:text-properties style:font-name="Calibri Light" fo:font-size="11pt" style:font-size-asian="11pt" style:font-name-complex="Calibri Light" style:font-size-complex="11pt"/>
    </style:style>
    <style:style style:name="P222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23" style:family="paragraph" style:parent-style-name="Normal">
      <style:paragraph-properties fo:text-align="justify"/>
    </style:style>
    <style:style style:name="T223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23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23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23_4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224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225" style:family="paragraph" style:parent-style-name="Normal">
      <style:paragraph-properties fo:text-align="justify" fo:line-height="115%"/>
    </style:style>
    <style:style style:name="T225_1" style:family="text">
      <style:text-properties style:font-name="Calibri Light" fo:font-size="11pt" style:font-size-asian="11pt" style:font-name-complex="Calibri Light" style:font-size-complex="11pt"/>
    </style:style>
    <style:style style:name="T225_2" style:family="text">
      <style:text-properties style:font-name="Calibri Light" fo:font-size="11pt" style:font-size-asian="11pt" style:font-name-complex="Calibri Light" style:font-size-complex="11pt"/>
    </style:style>
    <style:style style:name="T225_3" style:family="text">
      <style:text-properties style:font-name="Calibri Light" fo:font-size="11pt" style:font-size-asian="11pt" style:font-name-complex="Calibri Light" style:font-size-complex="11pt"/>
    </style:style>
    <style:style style:name="T225_4" style:family="text">
      <style:text-properties fo:color="#ee0000" style:font-name="Calibri Light" fo:font-size="11pt" style:font-size-asian="11pt" style:font-name-complex="Calibri Light" style:font-size-complex="11pt"/>
    </style:style>
    <style:style style:name="P226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27" style:family="paragraph" style:parent-style-name="Normal">
      <style:paragraph-properties fo:text-align="justify" fo:line-height="115%"/>
    </style:style>
    <style:style style:name="T227_1" style:family="text">
      <style:text-properties style:font-name="Calibri Light" fo:font-size="11pt" style:font-size-asian="11pt" style:font-name-complex="Calibri Light" style:font-size-complex="11pt"/>
    </style:style>
    <style:style style:name="T227_2" style:family="text">
      <style:text-properties style:font-name="Calibri Light" fo:font-size="11pt" style:font-size-asian="11pt" style:font-name-complex="Calibri Light" style:font-size-complex="11pt"/>
    </style:style>
    <style:style style:name="T227_3" style:family="text">
      <style:text-properties style:font-name="Calibri Light" fo:font-size="11pt" style:font-size-asian="11pt" style:font-name-complex="Calibri Light" style:font-size-complex="11pt"/>
    </style:style>
    <style:style style:name="T227_4" style:family="text">
      <style:text-properties style:font-name="Calibri Light" fo:font-size="11pt" style:font-size-asian="11pt" style:font-name-complex="Calibri Light" style:font-size-complex="11pt"/>
    </style:style>
    <style:style style:name="T227_5" style:family="text">
      <style:text-properties style:font-name="Calibri Light" fo:font-size="11pt" style:font-size-asian="11pt" style:font-name-complex="Calibri Light" style:font-size-complex="11pt"/>
    </style:style>
    <style:style style:name="T227_6" style:family="text">
      <style:text-properties style:font-name="Calibri Light" fo:font-size="11pt" style:font-size-asian="11pt" style:font-name-complex="Calibri Light" style:font-size-complex="11pt"/>
    </style:style>
    <style:style style:name="P228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29" style:family="paragraph" style:parent-style-name="Normal">
      <style:paragraph-properties fo:text-align="justify" fo:line-height="115%"/>
    </style:style>
    <style:style style:name="T229_1" style:family="text">
      <style:text-properties style:font-name="Calibri Light" fo:font-size="11pt" style:font-size-asian="11pt" style:font-name-complex="Calibri Light" style:font-size-complex="11pt"/>
    </style:style>
    <style:style style:name="T229_2" style:family="text">
      <style:text-properties style:font-name="Calibri Light" fo:font-size="11pt" style:font-size-asian="11pt" style:font-name-complex="Calibri Light" style:font-size-complex="11pt"/>
    </style:style>
    <style:style style:name="T229_3" style:family="text">
      <style:text-properties style:font-name="Calibri Light" fo:font-size="11pt" style:font-size-asian="11pt" style:font-name-complex="Calibri Light" style:font-size-complex="11pt"/>
    </style:style>
    <style:style style:name="T229_4" style:family="text">
      <style:text-properties style:font-name="Calibri Light" fo:font-size="11pt" style:font-size-asian="11pt" style:font-name-complex="Calibri Light" style:font-size-complex="11pt"/>
    </style:style>
    <style:style style:name="T229_5" style:family="text">
      <style:text-properties style:font-name="Calibri Light" fo:font-size="11pt" style:font-size-asian="11pt" style:font-name-complex="Calibri Light" style:font-size-complex="11pt"/>
    </style:style>
    <style:style style:name="T229_6" style:family="text">
      <style:text-properties style:font-name="Calibri Light" fo:font-size="11pt" style:font-size-asian="11pt" style:font-name-complex="Calibri Light" style:font-size-complex="11pt"/>
    </style:style>
    <style:style style:name="T229_7" style:family="text">
      <style:text-properties style:font-name="Calibri Light" fo:font-size="11pt" style:font-size-asian="11pt" style:font-name-complex="Calibri Light" style:font-size-complex="11pt"/>
    </style:style>
    <style:style style:name="T229_8" style:family="text">
      <style:text-properties style:font-name="Calibri Light" fo:font-size="11pt" style:font-size-asian="11pt" style:font-name-complex="Calibri Light" style:font-size-complex="11pt"/>
    </style:style>
    <style:style style:name="T229_9" style:family="text">
      <style:text-properties style:font-name="Calibri Light" fo:font-size="11pt" style:font-size-asian="11pt" style:font-name-complex="Calibri Light" style:font-size-complex="11pt"/>
    </style:style>
    <style:style style:name="T229_10" style:family="text">
      <style:text-properties style:font-name="Calibri Light" fo:font-size="11pt" style:font-size-asian="11pt" style:font-name-complex="Calibri Light" style:font-size-complex="11pt"/>
    </style:style>
    <style:style style:name="P230" style:family="paragraph" style:parent-style-name="Normal">
      <style:paragraph-properties fo:text-align="justify"/>
      <style:text-properties fo:color="#ee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231" style:family="paragraph" style:parent-style-name="Normal">
      <style:paragraph-properties fo:text-align="justify"/>
    </style:style>
    <style:style style:name="T231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31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31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31_4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31_5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31_6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31_7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31_8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31_9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31_10" style:family="text" style:parent-style-name="Normal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232" style:family="paragraph" style:parent-style-name="Footnote_20_text"/>
    <style:style style:name="T232_1" style:family="text">
      <style:text-properties style:font-name="Calibri Light" fo:font-size="9pt" style:font-size-asian="9pt" style:font-name-complex="Calibri Light" style:font-size-complex="9pt"/>
    </style:style>
    <style:style style:name="T232_2" style:family="text">
      <style:text-properties style:font-name="Calibri Light" fo:font-size="9pt" style:font-size-asian="9pt" style:font-name-complex="Calibri Light" style:font-size-complex="9pt" fo:font-weight="bold" style:font-weight-asian="bold" style:font-weight-complex="bold"/>
    </style:style>
    <style:style style:name="T232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233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234" style:family="paragraph" style:parent-style-name="Normal">
      <style:paragraph-properties fo:text-align="justify" fo:line-height="115%">
        <style:tab-stops>
          <style:tab-stop style:type="left" style:leader-style="none" style:position="2.681cm"/>
        </style:tab-stops>
      </style:paragraph-properties>
    </style:style>
    <style:style style:name="T234_1" style:family="text">
      <style:text-properties fo:color="#000000" style:font-name="Calibri Light" fo:font-size="11pt" style:font-size-asian="11pt" style:font-name-complex="Calibri Light" style:font-size-complex="11pt"/>
    </style:style>
    <style:style style:name="T234_2" style:family="text">
      <style:text-properties fo:color="#16162a" style:font-name="Calibri Light" fo:font-size="11pt" style:font-size-asian="11pt" style:font-name-complex="Calibri Light" style:font-size-complex="11pt"/>
    </style:style>
    <style:style style:name="T234_3" style:family="text">
      <style:text-properties fo:color="#000000" style:font-name="Calibri Light" fo:font-size="11pt" style:font-size-asian="11pt" style:font-name-complex="Calibri Light" style:font-size-complex="11pt"/>
    </style:style>
    <style:style style:name="T234_4" style:family="text">
      <style:text-properties fo:color="#000000" style:font-name="Calibri Light" fo:font-size="11pt" style:font-size-asian="11pt" style:font-name-complex="Calibri Light" style:font-size-complex="11pt"/>
    </style:style>
    <style:style style:name="T234_5" style:family="text">
      <style:text-properties fo:color="#000000" style:font-name="Calibri Light" fo:font-size="11pt" style:font-size-asian="11pt" style:font-name-complex="Calibri Light" style:font-size-complex="11pt"/>
    </style:style>
    <style:style style:name="T234_6" style:family="text">
      <style:text-properties fo:color="#000000" style:font-name="Calibri Light" fo:font-size="11pt" style:font-size-asian="11pt" style:font-name-complex="Calibri Light" style:font-size-complex="11pt"/>
    </style:style>
    <style:style style:name="T234_7" style:family="text">
      <style:text-properties fo:color="#000000" style:font-name="Calibri Light" fo:font-size="11pt" style:font-size-asian="11pt" style:font-name-complex="Calibri Light" style:font-size-complex="11pt"/>
    </style:style>
    <style:style style:name="T234_8" style:family="text">
      <style:text-properties fo:color="#000000" style:font-name="Calibri Light" fo:font-size="11pt" style:font-size-asian="11pt" style:font-name-complex="Calibri Light" style:font-size-complex="11pt"/>
    </style:style>
    <style:style style:name="T234_9" style:family="text">
      <style:text-properties fo:color="#000000" style:font-name="Calibri Light" fo:font-size="11pt" style:font-size-asian="11pt" style:font-name-complex="Calibri Light" style:font-size-complex="11pt"/>
    </style:style>
    <style:style style:name="T234_10" style:family="text">
      <style:text-properties fo:color="#000000" style:font-name="Calibri Light" fo:font-size="11pt" style:font-size-asian="11pt" style:font-name-complex="Calibri Light" style:font-size-complex="11pt"/>
    </style:style>
    <style:style style:name="T234_11" style:family="text">
      <style:text-properties fo:color="#000000" style:font-name="Calibri Light" fo:font-size="11pt" style:font-size-asian="11pt" style:font-name-complex="Calibri Light" style:font-size-complex="11pt"/>
    </style:style>
    <style:style style:name="P235" style:family="paragraph" style:parent-style-name="Normal">
      <style:paragraph-properties fo:text-align="justify" fo:line-height="115%">
        <style:tab-stops>
          <style:tab-stop style:type="left" style:leader-style="none" style:position="2.681cm"/>
        </style:tab-stops>
      </style:paragraph-properties>
      <style:text-properties fo:color="#ee0000" style:font-name="Calibri Light" fo:font-size="11pt" style:font-size-asian="11pt" style:font-name-complex="Calibri Light" style:font-size-complex="11pt"/>
    </style:style>
    <style:style style:name="P236" style:family="paragraph" style:parent-style-name="Normal">
      <style:paragraph-properties fo:text-align="justify" fo:line-height="115%">
        <style:tab-stops>
          <style:tab-stop style:type="left" style:leader-style="none" style:position="2.681cm"/>
        </style:tab-stops>
      </style:paragraph-properties>
    </style:style>
    <style:style style:name="T236_1" style:family="text">
      <style:text-properties fo:color="#000000" style:font-name="Calibri Light" fo:font-size="11pt" style:font-size-asian="11pt" style:font-name-complex="Calibri Light" style:font-size-complex="11pt"/>
    </style:style>
    <style:style style:name="T236_2" style:family="text">
      <style:text-properties fo:color="#000000" style:font-name="Calibri Light" fo:font-size="11pt" style:font-size-asian="11pt" style:font-name-complex="Calibri Light" style:font-size-complex="11pt"/>
    </style:style>
    <style:style style:name="T236_3" style:family="text">
      <style:text-properties fo:color="#000000" style:font-name="Calibri Light" fo:font-size="11pt" style:font-size-asian="11pt" style:font-name-complex="Calibri Light" style:font-size-complex="11pt"/>
    </style:style>
    <style:style style:name="T236_4" style:family="text">
      <style:text-properties fo:color="#000000" style:font-name="Calibri Light" fo:font-size="11pt" style:font-size-asian="11pt" style:font-name-complex="Calibri Light" style:font-size-complex="11pt"/>
    </style:style>
    <style:style style:name="T236_5" style:family="text">
      <style:text-properties fo:color="#000000" style:font-name="Calibri Light" fo:font-size="11pt" style:font-size-asian="11pt" style:font-name-complex="Calibri Light" style:font-size-complex="11pt"/>
    </style:style>
    <style:style style:name="T236_6" style:family="text">
      <style:text-properties fo:color="#000000" style:font-name="Calibri Light" fo:font-size="11pt" style:font-size-asian="11pt" style:font-name-complex="Calibri Light" style:font-size-complex="11pt"/>
    </style:style>
    <style:style style:name="T236_7" style:family="text">
      <style:text-properties fo:color="#000000" style:font-name="Calibri Light" fo:font-size="11pt" style:font-size-asian="11pt" style:font-name-complex="Calibri Light" style:font-size-complex="11pt"/>
    </style:style>
    <style:style style:name="T236_8" style:family="text">
      <style:text-properties fo:color="#000000" style:font-name="Calibri Light" fo:font-size="11pt" style:font-size-asian="11pt" style:font-name-complex="Calibri Light" style:font-size-complex="11pt"/>
    </style:style>
    <style:style style:name="T236_9" style:family="text">
      <style:text-properties fo:color="#000000" style:font-name="Calibri Light" fo:font-size="11pt" style:font-size-asian="11pt" style:font-name-complex="Calibri Light" style:font-size-complex="11pt"/>
    </style:style>
    <style:style style:name="T236_10" style:family="text">
      <style:text-properties fo:color="#000000" style:font-name="Calibri Light" fo:font-size="11pt" style:font-size-asian="11pt" style:font-name-complex="Calibri Light" style:font-size-complex="11pt"/>
    </style:style>
    <style:style style:name="T236_11" style:family="text">
      <style:text-properties fo:color="#000000" style:font-name="Calibri Light" fo:font-size="11pt" style:font-size-asian="11pt" style:font-name-complex="Calibri Light" style:font-size-complex="11pt"/>
    </style:style>
    <style:style style:name="P237" style:family="paragraph" style:parent-style-name="Normal">
      <style:text-properties fo:color="#ff0000" style:font-name="Calibri Light" fo:font-size="11pt" style:font-size-asian="11pt" style:font-name-complex="Calibri Light" style:font-size-complex="11pt" style:font-weight-complex="bold"/>
    </style:style>
    <style:style style:name="P238" style:family="paragraph" style:parent-style-name="Normal"/>
    <style:style style:name="T238_1" style:family="text">
      <style:text-properties style:font-name="Calibri Light" fo:font-size="11pt" style:font-size-asian="11pt" style:font-name-complex="Times New Roman" style:font-size-complex="11pt" fo:language="en" fo:language-asian="en" fo:country="US" fo:country-asian="GB" fo:font-weight="bold" style:font-weight-asian="bold" style:font-weight-complex="bold"/>
    </style:style>
    <style:style style:name="T238_2" style:family="text">
      <style:text-properties style:font-name="Calibri Light" fo:font-size="11pt" style:font-size-asian="11pt" style:font-name-complex="Times New Roman" style:font-size-complex="11pt" fo:language="en" fo:language-asian="en" fo:country="US" fo:country-asian="GB" fo:font-weight="bold" style:font-weight-asian="bold" style:font-weight-complex="bold"/>
    </style:style>
    <style:style style:name="T238_3" style:family="text">
      <style:text-properties style:font-name="Calibri Light" fo:font-size="11pt" style:font-size-asian="11pt" style:font-name-complex="Times New Roman" style:font-size-complex="11pt" fo:language="en" fo:language-asian="en" fo:country="US" fo:country-asian="GB" fo:font-weight="bold" style:font-weight-asian="bold" style:font-weight-complex="bold"/>
    </style:style>
    <style:style style:name="T238_4" style:family="text">
      <style:text-properties style:font-name="Calibri Light" fo:font-size="11pt" style:font-size-asian="11pt" style:font-name-complex="Times New Roman" style:font-size-complex="11pt" fo:language="en" fo:language-asian="en" fo:country="US" fo:country-asian="GB" fo:font-weight="bold" style:font-weight-asian="bold" style:font-weight-complex="bold"/>
    </style:style>
    <style:style style:name="T238_5" style:family="text">
      <style:text-properties style:font-name="Calibri Light" fo:font-size="11pt" style:font-size-asian="11pt" style:font-name-complex="Times New Roman" style:font-size-complex="11pt" fo:language="en" fo:language-asian="en" fo:country="US" fo:country-asian="GB" fo:font-weight="bold" style:font-weight-asian="bold" style:font-weight-complex="bold"/>
    </style:style>
    <style:style style:name="P239" style:family="paragraph" style:parent-style-name="Normal">
      <style:paragraph-properties fo:text-align="justify"/>
    </style:style>
    <style:style style:name="T239_1" style:family="text">
      <style:text-properties style:font-name="Calibri Light" fo:font-size="11pt" style:font-size-asian="11pt" style:font-name-complex="Calibri Light" style:font-size-complex="11pt"/>
    </style:style>
    <style:style style:name="T239_2" style:family="text">
      <style:text-properties style:font-name="Calibri Light" fo:font-size="11pt" style:font-size-asian="11pt" style:font-name-complex="Calibri Light" style:font-size-complex="11pt"/>
    </style:style>
    <style:style style:name="T239_3" style:family="text">
      <style:text-properties style:font-name="Calibri Light" fo:font-size="11pt" style:font-size-asian="11pt" style:font-name-complex="Calibri Light" style:font-size-complex="11pt"/>
    </style:style>
    <style:style style:name="T239_4" style:family="text">
      <style:text-properties style:font-name="Calibri Light" fo:font-size="11pt" style:font-size-asian="11pt" style:font-name-complex="Calibri Light" style:font-size-complex="11pt"/>
    </style:style>
    <style:style style:name="P240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241" style:family="paragraph" style:parent-style-name="Normal">
      <style:paragraph-properties fo:text-align="justify"/>
    </style:style>
    <style:style style:name="T241_1" style:family="text">
      <style:text-properties style:font-name="Calibri Light" fo:font-size="11pt" style:font-size-asian="11pt" style:font-name-complex="Calibri Light" style:font-size-complex="11pt"/>
    </style:style>
    <style:style style:name="T241_2" style:family="text">
      <style:text-properties style:font-name="Calibri Light" fo:font-size="11pt" style:font-size-asian="11pt" style:font-name-complex="Calibri Light" style:font-size-complex="11pt"/>
    </style:style>
    <style:style style:name="T241_3" style:family="text">
      <style:text-properties style:font-name="Calibri Light" fo:font-size="11pt" style:font-size-asian="11pt" style:font-name-complex="Calibri Light" style:font-size-complex="11pt"/>
    </style:style>
    <style:style style:name="T241_4" style:family="text">
      <style:text-properties style:font-name="Calibri Light" fo:font-size="11pt" style:font-size-asian="11pt" style:font-name-complex="Calibri Light" style:font-size-complex="11pt"/>
    </style:style>
    <style:style style:name="P242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243" style:family="paragraph" style:parent-style-name="Normal">
      <style:paragraph-properties fo:text-align="justify" fo:line-height="115%"/>
    </style:style>
    <style:style style:name="T243_1" style:family="text">
      <style:text-properties style:font-name="Calibri Light" fo:font-size="11pt" style:font-size-asian="11pt" style:font-name-complex="Calibri Light" style:font-size-complex="11pt"/>
    </style:style>
    <style:style style:name="T243_2" style:family="text">
      <style:text-properties style:font-name="Calibri Light" fo:font-size="11pt" style:font-size-asian="11pt" style:font-name-complex="Calibri Light" style:font-size-complex="11pt"/>
    </style:style>
    <style:style style:name="T243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43_4" style:family="text">
      <style:text-properties style:font-name="Calibri Light" fo:font-size="11pt" style:font-size-asian="11pt" style:font-name-complex="Calibri Light" style:font-size-complex="11pt"/>
    </style:style>
    <style:style style:name="T243_5" style:family="text">
      <style:text-properties style:font-name="Calibri Light" fo:font-size="11pt" style:font-size-asian="11pt" style:font-name-complex="Calibri Light" style:font-size-complex="11pt"/>
    </style:style>
    <style:style style:name="P244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45" style:family="paragraph" style:parent-style-name="Normal">
      <style:paragraph-properties fo:text-align="justify"/>
      <style:text-properties fo:color="#ff0000" style:font-name="Calibri Light" fo:font-size="11pt" style:font-size-asian="11pt" style:font-name-complex="Calibri Light" style:font-size-complex="11pt"/>
    </style:style>
    <style:style style:name="P246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46_1" style:family="text">
      <style:text-properties style:font-name="Calibri Light" style:font-name-complex="Calibri Light" style:font-size-complex="12pt"/>
    </style:style>
    <style:style style:name="T246_2" style:family="text">
      <style:text-properties style:font-name="Calibri Light" style:font-name-complex="Calibri Light" style:font-size-complex="12pt" fo:font-weight="normal" style:font-weight-asian="normal"/>
    </style:style>
    <style:style style:name="P247" style:family="paragraph" style:parent-style-name="Normal">
      <style:text-properties fo:color="#ee0000" style:font-name="Calibri Light" fo:font-size="11pt" style:font-size-asian="11pt" style:font-name-complex="Calibri Light" style:font-size-complex="11pt"/>
    </style:style>
    <style:style style:name="Table7" style:family="table">
      <style:table-properties table:align="left" style:width="16.503cm" fo:margin-left="-0.259cm"/>
    </style:style>
    <style:style style:name="Column23" style:family="table-column">
      <style:table-column-properties style:column-width="3.013cm"/>
    </style:style>
    <style:style style:name="Column24" style:family="table-column">
      <style:table-column-properties style:column-width="1.087cm"/>
    </style:style>
    <style:style style:name="Column25" style:family="table-column">
      <style:table-column-properties style:column-width="1.653cm"/>
    </style:style>
    <style:style style:name="Column26" style:family="table-column">
      <style:table-column-properties style:column-width="5.791cm"/>
    </style:style>
    <style:style style:name="Column27" style:family="table-column">
      <style:table-column-properties style:column-width="4.96cm"/>
    </style:style>
    <style:style style:name="Row32" style:family="table-row">
      <style:table-row-properties style:min-row-height="0.863cm"/>
    </style:style>
    <style:style style:name="Cell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line-height="100%" fo:margin-bottom="0cm"/>
    </style:style>
    <style:style style:name="T248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48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48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line-height="100%" fo:margin-bottom="0cm"/>
    </style:style>
    <style:style style:name="T249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49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49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49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49_5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49_6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49_7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49_8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49_9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49_10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49_1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33" style:family="table-row">
      <style:table-row-properties style:min-row-height="0.612cm"/>
    </style:style>
    <style:style style:name="Cell9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line-height="100%" fo:margin-bottom="0cm"/>
    </style:style>
    <style:style style:name="T251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9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53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4" style:family="table-row">
      <style:table-row-properties style:min-row-height="0.609cm"/>
    </style:style>
    <style:style style:name="Cell9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line-height="100%" fo:margin-bottom="0cm"/>
    </style:style>
    <style:style style:name="T254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254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line-height="100%" fo:margin-bottom="0cm"/>
    </style:style>
    <style:style style:name="T255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0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100%" fo:margin-bottom="0cm"/>
    </style:style>
    <style:style style:name="T257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P258" style:family="paragraph" style:parent-style-name="Normal">
      <style:text-properties fo:color="#ff0000" style:font-name="Calibri Light" fo:font-size="11pt" style:font-size-asian="11pt" style:font-name-complex="Calibri Light" style:font-size-complex="11pt" fo:font-weight="bold" style:font-weight-asian="bold"/>
    </style:style>
    <style:style style:name="Table8" style:family="table">
      <style:table-properties table:align="left" style:width="16.346cm" fo:margin-left="0cm"/>
    </style:style>
    <style:style style:name="Column28" style:family="table-column">
      <style:table-column-properties style:column-width="5.449cm"/>
    </style:style>
    <style:style style:name="Column29" style:family="table-column">
      <style:table-column-properties style:column-width="5.449cm"/>
    </style:style>
    <style:style style:name="Column30" style:family="table-column">
      <style:table-column-properties style:column-width="5.449cm"/>
    </style:style>
    <style:style style:name="Row35" style:family="table-row">
      <style:table-row-properties style:min-row-height="0.494cm"/>
    </style:style>
    <style:style style:name="Cell10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line-height="100%" fo:margin-bottom="0cm"/>
    </style:style>
    <style:style style:name="T259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line-height="100%" fo:margin-bottom="0cm"/>
    </style:style>
    <style:style style:name="T260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line-height="100%" fo:margin-bottom="0cm"/>
    </style:style>
    <style:style style:name="T261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6" style:family="table-row">
      <style:table-row-properties style:min-row-height="2.069cm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line-height="100%" fo:margin-bottom="0cm"/>
    </style:style>
    <style:style style:name="T262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2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2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2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2_5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2_6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2_7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2_8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2_9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2_10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line-height="100%" fo:margin-bottom="0cm"/>
    </style:style>
    <style:style style:name="T263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3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line-height="100%" fo:margin-bottom="0cm"/>
    </style:style>
    <style:style style:name="T264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4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4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4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4_5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4_6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4_7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4_8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4_9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37" style:family="table-row">
      <style:table-row-properties style:min-row-height="1.388cm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line-height="100%" fo:margin-bottom="0cm"/>
    </style:style>
    <style:style style:name="T265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5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line-height="100%" fo:margin-bottom="0cm"/>
    </style:style>
    <style:style style:name="T266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line-height="100%" fo:margin-bottom="0cm"/>
    </style:style>
    <style:style style:name="T267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7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38" style:family="table-row">
      <style:table-row-properties style:min-row-height="2.069cm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line-height="100%" fo:margin-bottom="0cm"/>
    </style:style>
    <style:style style:name="T268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line-height="100%" fo:margin-bottom="0cm"/>
    </style:style>
    <style:style style:name="T269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69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line-height="100%" fo:margin-bottom="0cm"/>
    </style:style>
    <style:style style:name="T270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70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270_3" style:family="text" style:parent-style-name="Normal">
      <style:text-properties style:font-name="Calibri Light" fo:font-size="11pt" style:font-size-asian="11pt" style:font-name-complex="Calibri Light" style:font-size-complex="11pt"/>
    </style:style>
    <style:style style:name="P271" style:family="paragraph" style:parent-style-name="Footnote_20_text"/>
    <style:style style:name="T271_1" style:family="text">
      <style:text-properties style:font-name="Calibri Light" fo:font-size="9pt" style:font-size-asian="9pt" style:font-name-complex="Calibri Light" style:font-size-complex="9pt"/>
    </style:style>
    <style:style style:name="T271_2" style:family="text">
      <style:text-properties style:font-name="Calibri Light" fo:font-size="9pt" style:font-size-asian="9pt" style:font-name-complex="Calibri Light" style:font-size-complex="9pt"/>
    </style:style>
    <style:style style:name="T271_3" style:family="text">
      <style:text-properties style:font-name="Calibri Light" fo:font-size="9pt" style:font-size-asian="9pt" style:font-name-complex="Calibri Light" style:font-size-complex="9pt"/>
    </style:style>
    <style:style style:name="T271_4" style:family="text">
      <style:text-properties style:font-name="Calibri Light" fo:font-size="9pt" style:font-size-asian="9pt" style:font-name-complex="Calibri Light" style:font-size-complex="9pt"/>
    </style:style>
    <style:style style:name="T271_5" style:family="text">
      <style:text-properties style:font-name="Calibri Light" fo:font-size="9pt" style:font-size-asian="9pt" style:font-name-complex="Calibri Light" style:font-size-complex="9pt"/>
    </style:style>
    <style:style style:name="P272" style:family="paragraph" style:parent-style-name="Normal">
      <style:paragraph-properties fo:text-align="justify"/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P273" style:family="paragraph" style:parent-style-name="Normal">
      <style:paragraph-properties fo:text-align="justify"/>
    </style:style>
    <style:style style:name="T273_1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273_2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273_3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273_4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273_5" style:family="text" style:parent-style-name="normaltextrun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73_6" style:family="text" style:parent-style-name="normaltextrun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73_7" style:family="text" style:parent-style-name="normaltextrun">
      <style:text-properties fo:background-color="#ffffff" style:font-name="Calibri Light" fo:font-size="11pt" style:font-size-asian="11pt" style:font-name-complex="Calibri Light" style:font-size-complex="11pt"/>
    </style:style>
    <style:style style:name="T273_8" style:family="text" style:parent-style-name="eop">
      <style:text-properties fo:background-color="#ffffff" style:font-name="Calibri Light" fo:font-size="11pt" style:font-size-asian="11pt" style:font-name-complex="Calibri Light" style:font-size-complex="11pt"/>
    </style:style>
    <style:style style:name="P274" style:family="paragraph" style:parent-style-name="Normal">
      <style:paragraph-properties fo:text-align="justify" fo:line-height="115%"/>
      <style:text-properties fo:background-color="#ffffff" fo:color="#ee0000" style:font-name="Calibri Light" fo:font-size="11pt" style:font-size-asian="11pt" style:font-name-complex="Calibri Light" style:font-size-complex="11pt"/>
    </style:style>
    <style:style style:name="P275" style:family="paragraph" style:parent-style-name="Normal">
      <style:paragraph-properties fo:text-align="justify" fo:line-height="115%"/>
    </style:style>
    <style:style style:name="T275_1" style:family="text" style:parent-style-name="eop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75_2" style:family="text" style:parent-style-name="eop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75_3" style:family="text" style:parent-style-name="eop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75_4" style:family="text" style:parent-style-name="eop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75_5" style:family="text" style:parent-style-name="eop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75_6" style:family="text" style:parent-style-name="eop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75_7" style:family="text" style:parent-style-name="eop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75_8" style:family="text" style:parent-style-name="eop"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75_9" style:family="text" style:parent-style-name="eop">
      <style:text-properties fo:background-color="#ffffff"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T275_10" style:family="text" style:parent-style-name="eop">
      <style:text-properties fo:background-color="#ffffff"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T275_11" style:family="text" style:parent-style-name="eop">
      <style:text-properties fo:background-color="#ffffff"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T275_12" style:family="text" style:parent-style-name="eop">
      <style:text-properties fo:background-color="#ffffff"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P276" style:family="paragraph" style:parent-style-name="Normal">
      <style:paragraph-properties fo:text-align="justify" fo:line-height="115%"/>
      <style:text-properties fo:background-color="#ffffff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277" style:family="paragraph" style:parent-style-name="Normal">
      <style:paragraph-properties fo:text-align="justify" fo:line-height="115%"/>
    </style:style>
    <style:style style:name="T277_1" style:family="text">
      <style:text-properties style:font-name="Calibri Light" fo:font-size="11pt" style:font-name-asian="Calibri Light" style:font-size-asian="11pt" style:font-name-complex="Calibri Light" style:font-size-complex="11pt"/>
    </style:style>
    <style:style style:name="T277_2" style:family="text">
      <style:text-properties style:font-name="Calibri Light" fo:font-size="11pt" style:font-name-asian="Calibri Light" style:font-size-asian="11pt" style:font-name-complex="Calibri Light" style:font-size-complex="11pt"/>
    </style:style>
    <style:style style:name="T277_3" style:family="text">
      <style:text-properties style:font-name="Calibri Light" fo:font-size="11pt" style:font-name-asian="Calibri Light" style:font-size-asian="11pt" style:font-name-complex="Calibri Light" style:font-size-complex="11pt"/>
    </style:style>
    <style:style style:name="T277_4" style:family="text">
      <style:text-properties style:font-name="Calibri Light" fo:font-size="11pt" style:font-name-asian="Calibri Light" style:font-size-asian="11pt" style:font-name-complex="Calibri Light" style:font-size-complex="11pt"/>
    </style:style>
    <style:style style:name="P278" style:family="paragraph" style:parent-style-name="Normal">
      <style:paragraph-properties fo:text-align="justify" fo:line-height="115%"/>
      <style:text-properties style:font-name="Calibri Light" fo:font-size="11pt" style:font-name-asian="Calibri Light" style:font-size-asian="11pt" style:font-name-complex="Calibri Light" style:font-size-complex="11pt"/>
    </style:style>
    <style:style style:name="P279" style:family="paragraph" style:parent-style-name="Normal">
      <style:paragraph-properties fo:text-align="justify"/>
    </style:style>
    <style:style style:name="T279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79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79_3" style:family="text">
      <style:text-properties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P280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81" style:family="paragraph" style:parent-style-name="Normal">
      <style:paragraph-properties fo:text-align="justify" fo:line-height="115%"/>
    </style:style>
    <style:style style:name="T281_1" style:family="text">
      <style:text-properties style:font-name="Calibri Light" fo:font-size="11pt" style:font-size-asian="11pt" style:font-name-complex="Calibri Light" style:font-size-complex="11pt"/>
    </style:style>
    <style:style style:name="P282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83" style:family="paragraph" style:parent-style-name="Normal">
      <style:paragraph-properties fo:text-align="justify" fo:line-height="115%"/>
    </style:style>
    <style:style style:name="T283_1" style:family="text">
      <style:text-properties style:font-name="Calibri Light" fo:font-size="11pt" style:font-size-asian="11pt" style:font-name-complex="Calibri Light" style:font-size-complex="11pt"/>
    </style:style>
    <style:style style:name="T283_2" style:family="text">
      <style:text-properties style:font-name="Calibri Light" fo:font-size="11pt" style:font-size-asian="11pt" style:font-name-complex="Calibri Light" style:font-size-complex="11pt"/>
    </style:style>
    <style:style style:name="T283_3" style:family="text">
      <style:text-properties style:font-name="Calibri Light" fo:font-size="11pt" style:font-size-asian="11pt" style:font-name-complex="Calibri Light" style:font-size-complex="11pt"/>
    </style:style>
    <style:style style:name="T283_4" style:family="text">
      <style:text-properties style:font-name="Calibri Light" fo:font-size="11pt" style:font-size-asian="11pt" style:font-name-complex="Calibri Light" style:font-size-complex="11pt"/>
    </style:style>
    <style:style style:name="P284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85" style:family="paragraph" style:parent-style-name="Normal">
      <style:paragraph-properties fo:text-align="justify" fo:line-height="115%"/>
    </style:style>
    <style:style style:name="T285_1" style:family="text">
      <style:text-properties style:font-name="Calibri Light" fo:font-size="11pt" style:font-size-asian="11pt" style:font-name-complex="Calibri Light" style:font-size-complex="11pt"/>
    </style:style>
    <style:style style:name="P286" style:family="paragraph" style:parent-style-name="Normal">
      <style:paragraph-properties fo:text-align="justify"/>
      <style:text-properties fo:background-color="#ffffff" fo:color="#ee0000" style:font-name="Calibri Light" fo:font-size="11pt" style:font-size-asian="11pt" style:font-name-complex="Calibri Light" style:font-size-complex="11pt"/>
    </style:style>
    <style:style style:name="P287" style:family="paragraph" style:parent-style-name="Normal">
      <style:paragraph-properties fo:text-align="justify" fo:line-height="115%"/>
    </style:style>
    <style:style style:name="T287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87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87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87_4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87_5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287_6" style:family="text">
      <style:text-properties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T287_7" style:family="text">
      <style:text-properties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T287_8" style:family="text">
      <style:text-properties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T287_9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288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289" style:family="paragraph" style:parent-style-name="Normal">
      <style:paragraph-properties fo:text-align="justify" fo:line-height="115%"/>
    </style:style>
    <style:style style:name="T289_1" style:family="text">
      <style:text-properties style:font-name="Calibri Light" fo:font-size="11pt" style:font-size-asian="11pt" style:font-name-complex="Calibri Light" style:font-size-complex="11pt"/>
    </style:style>
    <style:style style:name="T289_2" style:family="text">
      <style:text-properties style:font-name="Calibri Light" fo:font-size="11pt" style:font-size-asian="11pt" style:font-name-complex="Calibri Light" style:font-size-complex="11pt"/>
    </style:style>
    <style:style style:name="T289_3" style:family="text">
      <style:text-properties style:font-name="Calibri Light" fo:font-size="11pt" style:font-size-asian="11pt" style:font-name-complex="Calibri Light" style:font-size-complex="11pt"/>
    </style:style>
    <style:style style:name="T289_4" style:family="text">
      <style:text-properties style:font-name="Calibri Light" fo:font-size="11pt" style:font-size-asian="11pt" style:font-name-complex="Calibri Light" style:font-size-complex="11pt"/>
    </style:style>
    <style:style style:name="T289_5" style:family="text">
      <style:text-properties style:font-name="Calibri Light" fo:font-size="11pt" style:font-size-asian="11pt" style:font-name-complex="Calibri Light" style:font-size-complex="11pt"/>
    </style:style>
    <style:style style:name="T289_6" style:family="text">
      <style:text-properties style:font-name="Calibri Light" fo:font-size="11pt" style:font-size-asian="11pt" style:font-name-complex="Calibri Light" style:font-size-complex="11pt"/>
    </style:style>
    <style:style style:name="T289_7" style:family="text">
      <style:text-properties style:font-name="Calibri Light" fo:font-size="11pt" style:font-size-asian="11pt" style:font-name-complex="Calibri Light" style:font-size-complex="11pt"/>
    </style:style>
    <style:style style:name="T289_8" style:family="text">
      <style:text-properties style:font-name="Calibri Light" fo:font-size="11pt" style:font-size-asian="11pt" style:font-name-complex="Calibri Light" style:font-size-complex="11pt"/>
    </style:style>
    <style:style style:name="T289_9" style:family="text">
      <style:text-properties style:font-name="Calibri Light" fo:font-size="11pt" style:font-size-asian="11pt" style:font-name-complex="Calibri Light" style:font-size-complex="11pt"/>
    </style:style>
    <style:style style:name="T289_10" style:family="text">
      <style:text-properties style:font-name="Calibri Light" fo:font-size="11pt" style:font-size-asian="11pt" style:font-name-complex="Calibri Light" style:font-size-complex="11pt"/>
    </style:style>
    <style:style style:name="T289_11" style:family="text">
      <style:text-properties style:font-name="Calibri Light" fo:font-size="11pt" style:font-size-asian="11pt" style:font-name-complex="Calibri Light" style:font-size-complex="11pt"/>
    </style:style>
    <style:style style:name="T289_12" style:family="text">
      <style:text-properties style:font-name="Calibri Light" fo:font-size="11pt" style:font-size-asian="11pt" style:font-name-complex="Calibri Light" style:font-size-complex="11pt"/>
    </style:style>
    <style:style style:name="T289_13" style:family="text">
      <style:text-properties style:font-name="Calibri Light" fo:font-size="11pt" style:font-size-asian="11pt" style:font-name-complex="Calibri Light" style:font-size-complex="11pt"/>
    </style:style>
    <style:style style:name="T289_14" style:family="text">
      <style:text-properties style:font-name="Calibri Light" fo:font-size="11pt" style:font-size-asian="11pt" style:font-name-complex="Calibri Light" style:font-size-complex="11pt"/>
    </style:style>
    <style:style style:name="T289_15" style:family="text">
      <style:text-properties style:font-name="Calibri Light" fo:font-size="11pt" style:font-size-asian="11pt" style:font-name-complex="Calibri Light" style:font-size-complex="11pt"/>
    </style:style>
    <style:style style:name="T289_16" style:family="text">
      <style:text-properties style:font-name="Calibri Light" fo:font-size="11pt" style:font-size-asian="11pt" style:font-name-complex="Calibri Light" style:font-size-complex="11pt"/>
    </style:style>
    <style:style style:name="T289_17" style:family="text">
      <style:text-properties style:font-name="Calibri Light" fo:font-size="11pt" style:font-size-asian="11pt" style:font-name-complex="Calibri Light" style:font-size-complex="11pt"/>
    </style:style>
    <style:style style:name="T289_18" style:family="text">
      <style:text-properties style:font-name="Calibri Light" fo:font-size="11pt" style:font-size-asian="11pt" style:font-name-complex="Calibri Light" style:font-size-complex="11pt"/>
    </style:style>
    <style:style style:name="T289_19" style:family="text">
      <style:text-properties style:font-name="Calibri Light" fo:font-size="11pt" style:font-size-asian="11pt" style:font-name-complex="Calibri Light" style:font-size-complex="11pt"/>
    </style:style>
    <style:style style:name="T289_20" style:family="text">
      <style:text-properties style:font-name="Calibri Light" fo:font-size="11pt" style:font-size-asian="11pt" style:font-name-complex="Calibri Light" style:font-size-complex="11pt"/>
    </style:style>
    <style:style style:name="T289_21" style:family="text">
      <style:text-properties style:font-name="Calibri Light" fo:font-size="11pt" style:font-size-asian="11pt" style:font-name-complex="Calibri Light" style:font-size-complex="11pt"/>
    </style:style>
    <style:style style:name="T289_22" style:family="text">
      <style:text-properties style:font-name="Calibri Light" fo:font-size="11pt" style:font-size-asian="11pt" style:font-name-complex="Calibri Light" style:font-size-complex="11pt"/>
    </style:style>
    <style:style style:name="T289_23" style:family="text">
      <style:text-properties style:font-name="Calibri Light" fo:font-size="11pt" style:font-size-asian="11pt" style:font-name-complex="Calibri Light" style:font-size-complex="11pt"/>
    </style:style>
    <style:style style:name="T289_24" style:family="text">
      <style:text-properties style:font-name="Calibri Light" fo:font-size="11pt" style:font-size-asian="11pt" style:font-name-complex="Calibri Light" style:font-size-complex="11pt"/>
    </style:style>
    <style:style style:name="T289_25" style:family="text">
      <style:text-properties style:font-name="Calibri Light" fo:font-size="11pt" style:font-size-asian="11pt" style:font-name-complex="Calibri Light" style:font-size-complex="11pt"/>
    </style:style>
    <style:style style:name="T289_26" style:family="text">
      <style:text-properties style:font-name="Calibri Light" fo:font-size="11pt" style:font-size-asian="11pt" style:font-name-complex="Calibri Light" style:font-size-complex="11pt"/>
    </style:style>
    <style:style style:name="T289_27" style:family="text">
      <style:text-properties style:font-name="Calibri Light" fo:font-size="11pt" style:font-size-asian="11pt" style:font-name-complex="Calibri Light" style:font-size-complex="11pt"/>
    </style:style>
    <style:style style:name="T289_28" style:family="text">
      <style:text-properties style:font-name="Calibri Light" fo:font-size="11pt" style:font-size-asian="11pt" style:font-name-complex="Calibri Light" style:font-size-complex="11pt"/>
    </style:style>
    <style:style style:name="T289_29" style:family="text">
      <style:text-properties style:font-name="Calibri Light" fo:font-size="11pt" style:font-size-asian="11pt" style:font-name-complex="Calibri Light" style:font-size-complex="11pt"/>
    </style:style>
    <style:style style:name="T289_30" style:family="text">
      <style:text-properties style:font-name="Calibri Light" fo:font-size="11pt" style:font-size-asian="11pt" style:font-name-complex="Calibri Light" style:font-size-complex="11pt"/>
    </style:style>
    <style:style style:name="T289_31" style:family="text">
      <style:text-properties style:font-name="Calibri Light" fo:font-size="11pt" style:font-size-asian="11pt" style:font-name-complex="Calibri Light" style:font-size-complex="11pt"/>
    </style:style>
    <style:style style:name="T289_32" style:family="text">
      <style:text-properties style:font-name="Calibri Light" fo:font-size="11pt" style:font-size-asian="11pt" style:font-name-complex="Calibri Light" style:font-size-complex="11pt"/>
    </style:style>
    <style:style style:name="T289_33" style:family="text">
      <style:text-properties style:font-name="Calibri Light" fo:font-size="11pt" style:font-size-asian="11pt" style:font-name-complex="Calibri Light" style:font-size-complex="11pt"/>
    </style:style>
    <style:style style:name="T289_34" style:family="text">
      <style:text-properties style:font-name="Calibri Light" fo:font-size="11pt" style:font-size-asian="11pt" style:font-name-complex="Calibri Light" style:font-size-complex="11pt"/>
    </style:style>
    <style:style style:name="T289_35" style:family="text">
      <style:text-properties style:font-name="Calibri Light" fo:font-size="11pt" style:font-size-asian="11pt" style:font-name-complex="Calibri Light" style:font-size-complex="11pt"/>
    </style:style>
    <style:style style:name="T289_36" style:family="text">
      <style:text-properties style:font-name="Calibri Light" fo:font-size="11pt" style:font-size-asian="11pt" style:font-name-complex="Calibri Light" style:font-size-complex="11pt"/>
    </style:style>
    <style:style style:name="T289_37" style:family="text">
      <style:text-properties style:font-name="Calibri Light" fo:font-size="11pt" style:font-size-asian="11pt" style:font-name-complex="Calibri Light" style:font-size-complex="11pt"/>
    </style:style>
    <style:style style:name="P290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91" style:family="paragraph" style:parent-style-name="Normal">
      <style:paragraph-properties fo:text-align="justify" fo:line-height="115%"/>
    </style:style>
    <style:style style:name="T291_1" style:family="text">
      <style:text-properties style:font-name="Calibri Light" fo:font-size="11pt" style:font-size-asian="11pt" style:font-name-complex="Calibri Light" style:font-size-complex="11pt"/>
    </style:style>
    <style:style style:name="T291_2" style:family="text">
      <style:text-properties style:font-name="Calibri Light" fo:font-size="11pt" style:font-size-asian="11pt" style:font-name-complex="Calibri Light" style:font-size-complex="11pt"/>
    </style:style>
    <style:style style:name="T291_3" style:family="text">
      <style:text-properties style:font-name="Calibri Light" fo:font-size="11pt" style:font-size-asian="11pt" style:font-name-complex="Calibri Light" style:font-size-complex="11pt"/>
    </style:style>
    <style:style style:name="T291_4" style:family="text">
      <style:text-properties style:font-name="Calibri Light" fo:font-size="11pt" style:font-size-asian="11pt" style:font-name-complex="Calibri Light" style:font-size-complex="11pt"/>
    </style:style>
    <style:style style:name="T291_5" style:family="text">
      <style:text-properties style:font-name="Calibri Light" fo:font-size="11pt" style:font-size-asian="11pt" style:font-name-complex="Calibri Light" style:font-size-complex="11pt"/>
    </style:style>
    <style:style style:name="T291_6" style:family="text">
      <style:text-properties style:font-name="Calibri Light" fo:font-size="11pt" style:font-size-asian="11pt" style:font-name-complex="Calibri Light" style:font-size-complex="11pt"/>
    </style:style>
    <style:style style:name="T291_7" style:family="text">
      <style:text-properties style:font-name="Calibri Light" fo:font-size="11pt" style:font-size-asian="11pt" style:font-name-complex="Calibri Light" style:font-size-complex="11pt"/>
    </style:style>
    <style:style style:name="T291_8" style:family="text">
      <style:text-properties style:font-name="Calibri Light" fo:font-size="11pt" style:font-size-asian="11pt" style:font-name-complex="Calibri Light" style:font-size-complex="11pt"/>
    </style:style>
    <style:style style:name="T291_9" style:family="text">
      <style:text-properties style:font-name="Calibri Light" fo:font-size="11pt" style:font-size-asian="11pt" style:font-name-complex="Calibri Light" style:font-size-complex="11pt"/>
    </style:style>
    <style:style style:name="T291_10" style:family="text">
      <style:text-properties style:font-name="Calibri Light" fo:font-size="11pt" style:font-size-asian="11pt" style:font-name-complex="Calibri Light" style:font-size-complex="11pt"/>
    </style:style>
    <style:style style:name="T291_11" style:family="text">
      <style:text-properties style:font-name="Calibri Light" fo:font-size="11pt" style:font-size-asian="11pt" style:font-name-complex="Calibri Light" style:font-size-complex="11pt"/>
    </style:style>
    <style:style style:name="T291_12" style:family="text">
      <style:text-properties style:font-name="Calibri Light" fo:font-size="11pt" style:font-size-asian="11pt" style:font-name-complex="Calibri Light" style:font-size-complex="11pt"/>
    </style:style>
    <style:style style:name="T291_13" style:family="text">
      <style:text-properties style:font-name="Calibri Light" fo:font-size="11pt" style:font-size-asian="11pt" style:font-name-complex="Calibri Light" style:font-size-complex="11pt"/>
    </style:style>
    <style:style style:name="T291_14" style:family="text">
      <style:text-properties style:font-name="Calibri Light" fo:font-size="11pt" style:font-size-asian="11pt" style:font-name-complex="Calibri Light" style:font-size-complex="11pt"/>
    </style:style>
    <style:style style:name="T291_15" style:family="text">
      <style:text-properties style:font-name="Calibri Light" fo:font-size="11pt" style:font-size-asian="11pt" style:font-name-complex="Calibri Light" style:font-size-complex="11pt"/>
    </style:style>
    <style:style style:name="T291_16" style:family="text">
      <style:text-properties style:font-name="Calibri Light" fo:font-size="11pt" style:font-size-asian="11pt" style:font-name-complex="Calibri Light" style:font-size-complex="11pt"/>
    </style:style>
    <style:style style:name="T291_17" style:family="text">
      <style:text-properties style:font-name="Calibri Light" fo:font-size="11pt" style:font-size-asian="11pt" style:font-name-complex="Calibri Light" style:font-size-complex="11pt"/>
    </style:style>
    <style:style style:name="T291_18" style:family="text">
      <style:text-properties style:font-name="Calibri Light" fo:font-size="11pt" style:font-size-asian="11pt" style:font-name-complex="Calibri Light" style:font-size-complex="11pt"/>
    </style:style>
    <style:style style:name="T291_19" style:family="text">
      <style:text-properties style:font-name="Calibri Light" fo:font-size="11pt" style:font-size-asian="11pt" style:font-name-complex="Calibri Light" style:font-size-complex="11pt"/>
    </style:style>
    <style:style style:name="T291_20" style:family="text">
      <style:text-properties style:font-name="Calibri Light" fo:font-size="11pt" style:font-size-asian="11pt" style:font-name-complex="Calibri Light" style:font-size-complex="11pt"/>
    </style:style>
    <style:style style:name="P292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93" style:family="paragraph" style:parent-style-name="Normal">
      <style:paragraph-properties fo:text-align="justify" fo:line-height="115%"/>
    </style:style>
    <style:style style:name="T293_1" style:family="text">
      <style:text-properties style:font-name="Calibri Light" fo:font-size="11pt" style:font-size-asian="11pt" style:font-name-complex="Calibri Light" style:font-size-complex="11pt"/>
    </style:style>
    <style:style style:name="T293_2" style:family="text">
      <style:text-properties style:font-name="Calibri Light" fo:font-size="11pt" style:font-size-asian="11pt" style:font-name-complex="Calibri Light" style:font-size-complex="11pt"/>
    </style:style>
    <style:style style:name="T293_3" style:family="text">
      <style:text-properties style:font-name="Calibri Light" fo:font-size="11pt" style:font-size-asian="11pt" style:font-name-complex="Calibri Light" style:font-size-complex="11pt"/>
    </style:style>
    <style:style style:name="T293_4" style:family="text">
      <style:text-properties style:font-name="Calibri Light" fo:font-size="11pt" style:font-size-asian="11pt" style:font-name-complex="Calibri Light" style:font-size-complex="11pt"/>
    </style:style>
    <style:style style:name="T293_5" style:family="text">
      <style:text-properties style:font-name="Calibri Light" fo:font-size="11pt" style:font-size-asian="11pt" style:font-name-complex="Calibri Light" style:font-size-complex="11pt"/>
    </style:style>
    <style:style style:name="T293_6" style:family="text">
      <style:text-properties style:font-name="Calibri Light" fo:font-size="11pt" style:font-size-asian="11pt" style:font-name-complex="Calibri Light" style:font-size-complex="11pt"/>
    </style:style>
    <style:style style:name="T293_7" style:family="text">
      <style:text-properties style:font-name="Calibri Light" fo:font-size="11pt" style:font-size-asian="11pt" style:font-name-complex="Calibri Light" style:font-size-complex="11pt"/>
    </style:style>
    <style:style style:name="P294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295" style:family="paragraph" style:parent-style-name="Normal">
      <style:paragraph-properties fo:text-align="justify"/>
    </style:style>
    <style:style style:name="T295_1" style:family="text">
      <style:text-properties style:font-name="Calibri Light" fo:font-size="11pt" style:font-size-asian="11pt" style:font-name-complex="Calibri Light" style:font-size-complex="11pt" fo:font-weight="bold" style:font-weight-asian="bold"/>
    </style:style>
    <style:style style:name="P296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297" style:family="paragraph" style:parent-style-name="Normal">
      <style:paragraph-properties fo:text-align="justify"/>
    </style:style>
    <style:style style:name="T297_1" style:family="text">
      <style:text-properties style:font-name="Calibri Light" fo:font-size="11pt" style:font-size-asian="11pt" style:font-name-complex="Calibri Light" style:font-size-complex="11pt"/>
    </style:style>
    <style:style style:name="T297_2" style:family="text">
      <style:text-properties style:font-name="Calibri Light" fo:font-size="11pt" style:font-size-asian="11pt" style:font-name-complex="Calibri Light" style:font-size-complex="11pt"/>
    </style:style>
    <style:style style:name="T297_3" style:family="text">
      <style:text-properties style:font-name="Calibri Light" fo:font-size="11pt" style:font-size-asian="11pt" style:font-name-complex="Calibri Light" style:font-size-complex="11pt"/>
    </style:style>
    <style:style style:name="T297_4" style:family="text">
      <style:text-properties style:font-name="Calibri Light" fo:font-size="11pt" style:font-size-asian="11pt" style:font-name-complex="Calibri Light" style:font-size-complex="11pt"/>
    </style:style>
    <style:style style:name="T297_5" style:family="text">
      <style:text-properties style:font-name="Calibri Light" fo:font-size="11pt" style:font-size-asian="11pt" style:font-name-complex="Calibri Light" style:font-size-complex="11pt"/>
    </style:style>
    <style:style style:name="T297_6" style:family="text">
      <style:text-properties style:font-name="Calibri Light" fo:font-size="11pt" style:font-size-asian="11pt" style:font-name-complex="Calibri Light" style:font-size-complex="11pt"/>
    </style:style>
    <style:style style:name="T297_7" style:family="text">
      <style:text-properties style:font-name="Calibri Light" fo:font-size="11pt" style:font-size-asian="11pt" style:font-name-complex="Calibri Light" style:font-size-complex="11pt"/>
    </style:style>
    <style:style style:name="T297_8" style:family="text">
      <style:text-properties style:font-name="Calibri Light" fo:font-size="11pt" style:font-size-asian="11pt" style:font-name-complex="Calibri Light" style:font-size-complex="11pt"/>
    </style:style>
    <style:style style:name="T297_9" style:family="text">
      <style:text-properties style:font-name="Calibri Light" fo:font-size="11pt" style:font-size-asian="11pt" style:font-name-complex="Calibri Light" style:font-size-complex="11pt"/>
    </style:style>
    <style:style style:name="T297_10" style:family="text">
      <style:text-properties style:font-name="Calibri Light" fo:font-size="11pt" style:font-size-asian="11pt" style:font-name-complex="Calibri Light" style:font-size-complex="11pt"/>
    </style:style>
    <style:style style:name="T297_11" style:family="text">
      <style:text-properties style:font-name="Calibri Light" fo:font-size="11pt" style:font-size-asian="11pt" style:font-name-complex="Calibri Light" style:font-size-complex="11pt"/>
    </style:style>
    <style:style style:name="T297_12" style:family="text">
      <style:text-properties style:font-name="Calibri Light" fo:font-size="11pt" style:font-size-asian="11pt" style:font-name-complex="Calibri Light" style:font-size-complex="11pt"/>
    </style:style>
    <style:style style:name="T297_13" style:family="text">
      <style:text-properties style:font-name="Calibri Light" fo:font-size="11pt" style:font-size-asian="11pt" style:font-name-complex="Calibri Light" style:font-size-complex="11pt"/>
    </style:style>
    <style:style style:name="T297_14" style:family="text">
      <style:text-properties style:font-name="Calibri Light" fo:font-size="11pt" style:font-size-asian="11pt" style:font-name-complex="Calibri Light" style:font-size-complex="11pt"/>
    </style:style>
    <style:style style:name="T297_15" style:family="text">
      <style:text-properties style:font-name="Calibri Light" fo:font-size="11pt" style:font-size-asian="11pt" style:font-name-complex="Calibri Light" style:font-size-complex="11pt"/>
    </style:style>
    <style:style style:name="T297_16" style:family="text">
      <style:text-properties style:font-name="Calibri Light" fo:font-size="11pt" style:font-size-asian="11pt" style:font-name-complex="Calibri Light" style:font-size-complex="11pt"/>
    </style:style>
    <style:style style:name="P298" style:family="paragraph" style:parent-style-name="Normal">
      <style:paragraph-properties fo:text-align="justify"/>
      <style:text-properties fo:color="#ee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299" style:family="paragraph" style:parent-style-name="Normal">
      <style:paragraph-properties fo:text-align="justify"/>
    </style:style>
    <style:style style:name="T299_1" style:family="text">
      <style:text-properties fo:color="#16216a" style:font-name="Calibri Light" style:font-name-complex="Calibri Light" fo:font-weight="bold" style:font-weight-asian="bold" style:font-weight-complex="bold"/>
    </style:style>
    <style:style style:name="T299_2" style:family="text">
      <style:text-properties fo:color="#16216a" style:font-name="Calibri Light" style:font-name-complex="Calibri Light" fo:font-weight="bold" style:font-weight-asian="bold" style:font-weight-complex="bold"/>
    </style:style>
    <style:style style:name="T299_3" style:family="text">
      <style:text-properties fo:color="#16216a" style:font-name="Calibri Light" style:font-name-complex="Calibri Light" fo:font-weight="bold" style:font-weight-asian="bold" style:font-weight-complex="bold"/>
    </style:style>
    <style:style style:name="T299_4" style:family="text">
      <style:text-properties fo:color="#16216a" style:font-name="Calibri Light" style:font-name-complex="Calibri Light" fo:font-weight="bold" style:font-weight-asian="bold" style:font-weight-complex="bold"/>
    </style:style>
    <style:style style:name="T299_5" style:family="text">
      <style:text-properties fo:color="#16216a" style:font-name="Calibri Light" style:font-name-complex="Calibri Light" fo:font-weight="bold" style:font-weight-asian="bold" style:font-weight-complex="bold"/>
    </style:style>
    <style:style style:name="P300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301" style:family="paragraph" style:parent-style-name="Normal">
      <style:paragraph-properties fo:text-align="justify" fo:line-height="115%" fo:margin-bottom="0.282cm">
        <style:tab-stops>
          <style:tab-stop style:type="left" style:leader-style="none" style:position="1.923cm"/>
        </style:tab-stops>
      </style:paragraph-properties>
    </style:style>
    <style:style style:name="T301_1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able9" style:family="table">
      <style:table-properties table:align="left" style:width="15.903cm" fo:margin-left="0cm"/>
    </style:style>
    <style:style style:name="Column31" style:family="table-column">
      <style:table-column-properties style:column-width="5.242cm"/>
    </style:style>
    <style:style style:name="Column32" style:family="table-column">
      <style:table-column-properties style:column-width="10.661cm"/>
    </style:style>
    <style:style style:name="Row39" style:family="table-row"/>
    <style:style style:name="Cell115" style:family="table-cell">
      <style:table-cell-properties fo:background-color="#16216a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text-align="justify" fo:line-height="100%" fo:margin-bottom="0cm"/>
    </style:style>
    <style:style style:name="T302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/>
    </style:style>
    <style:style style:name="Cell116" style:family="table-cell">
      <style:table-cell-properties fo:background-color="#16216a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justify" fo:line-height="100%" fo:margin-bottom="0cm"/>
    </style:style>
    <style:style style:name="T303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/>
    </style:style>
    <style:style style:name="Row40" style:family="table-row"/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15%" fo:margin-bottom="0.282cm">
        <style:tab-stops>
          <style:tab-stop style:type="left" style:leader-style="none" style:position="1.923cm"/>
        </style:tab-stops>
      </style:paragraph-properties>
    </style:style>
    <style:style style:name="T304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paragraph">
      <style:paragraph-properties fo:line-height="100%" fo:margin-top="0cm" fo:margin-bottom="0cm"/>
    </style:style>
    <style:style style:name="T305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05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05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05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05_5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05_6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05_7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05_8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05_9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05_10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05_1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306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307" style:family="paragraph" style:parent-style-name="Normal">
      <style:paragraph-properties fo:text-align="justify"/>
    </style:style>
    <style:style style:name="T307_1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07_2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07_3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07_4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308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309" style:family="paragraph" style:parent-style-name="List_20_Paragraph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T309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09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09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09_4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09_5" style:family="text">
      <style:text-properties style:font-name="Calibri Light" fo:font-size="11pt" style:font-size-asian="11pt" style:font-name-complex="Calibri Light" style:font-size-complex="11pt"/>
    </style:style>
    <style:style style:name="T309_6" style:family="text">
      <style:text-properties style:font-name="Calibri Light" fo:font-size="11pt" style:font-size-asian="11pt" style:font-name-complex="Calibri Light" style:font-size-complex="11pt"/>
    </style:style>
    <style:style style:name="T309_7" style:family="text">
      <style:text-properties style:font-name="Calibri Light" fo:font-size="11pt" style:font-size-asian="11pt" style:font-name-complex="Calibri Light" style:font-size-complex="11pt"/>
    </style:style>
    <style:style style:name="T309_8" style:family="text">
      <style:text-properties style:font-name="Calibri Light" fo:font-size="11pt" style:font-size-asian="11pt" style:font-name-complex="Calibri Light" style:font-size-complex="11pt"/>
    </style:style>
    <style:style style:name="T309_9" style:family="text">
      <style:text-properties style:font-name="Calibri Light" fo:font-size="11pt" style:font-size-asian="11pt" style:font-name-complex="Calibri Light" style:font-size-complex="11pt"/>
    </style:style>
    <style:style style:name="T309_10" style:family="text">
      <style:text-properties style:font-name="Calibri Light" fo:font-size="11pt" style:font-size-asian="11pt" style:font-name-complex="Calibri Light" style:font-size-complex="11pt"/>
    </style:style>
    <style:style style:name="T309_11" style:family="text">
      <style:text-properties style:font-name="Calibri Light" fo:font-size="11pt" style:font-size-asian="11pt" style:font-name-complex="Calibri Light" style:font-size-complex="11pt"/>
    </style:style>
    <style:style style:name="P310" style:family="paragraph" style:parent-style-name="List_20_Paragraph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T310_1" style:family="text">
      <style:text-properties style:font-name="Calibri Light" fo:font-size="11pt" style:font-size-asian="11pt" style:font-name-complex="Calibri Light" style:font-size-complex="11pt"/>
    </style:style>
    <style:style style:name="T310_2" style:family="text">
      <style:text-properties style:font-name="Calibri Light" fo:font-size="11pt" style:font-size-asian="11pt" style:font-name-complex="Calibri Light" style:font-size-complex="11pt"/>
    </style:style>
    <style:style style:name="P311" style:family="paragraph" style:parent-style-name="Heading_20_3">
      <style:paragraph-properties style:line-height-at-least="0.529cm"/>
      <style:text-properties fo:color="#16216a" fo:font-size="11pt" style:font-size-asian="11pt" style:font-name-complex="Calibri Light" style:font-size-complex="11pt"/>
    </style:style>
    <style:style style:name="P312" style:family="paragraph" style:parent-style-name="Heading_20_3"/>
    <style:style style:name="T312_1" style:family="text" style:parent-style-name="Strong">
      <style:text-properties fo:color="#16216a" fo:font-size="11pt" style:font-size-asian="11pt" style:font-name-complex="Calibri Light" style:font-size-complex="11pt"/>
    </style:style>
    <style:style style:name="T312_2" style:family="text" style:parent-style-name="Strong">
      <style:text-properties fo:color="#16216a" fo:font-size="11pt" style:font-size-asian="11pt" style:font-name-complex="Calibri Light" style:font-size-complex="11pt"/>
    </style:style>
    <style:style style:name="T312_3" style:family="text" style:parent-style-name="Strong">
      <style:text-properties fo:color="#16216a" fo:font-size="11pt" style:font-size-asian="11pt" style:font-name-complex="Calibri Light" style:font-size-complex="11pt"/>
    </style:style>
    <style:style style:name="T312_4" style:family="text" style:parent-style-name="Strong">
      <style:text-properties fo:color="#16216a" fo:font-size="11pt" style:font-size-asian="11pt" style:font-name-complex="Calibri Light" style:font-size-complex="11pt"/>
    </style:style>
    <style:style style:name="T312_5" style:family="text" style:parent-style-name="Strong">
      <style:text-properties fo:color="#16216a" fo:font-size="11pt" style:font-size-asian="11pt" style:font-name-complex="Calibri Light" style:font-size-complex="11pt"/>
    </style:style>
    <style:style style:name="T312_6" style:family="text">
      <style:text-properties style:font-name="Segoe UI" fo:font-size="10.5pt" style:font-size-asian="10.5pt" style:font-name-complex="Segoe UI" style:font-size-complex="10.5pt" fo:language-asian="en" fo:country-asian="GB"/>
    </style:style>
    <style:style style:name="P313" style:family="paragraph" style:parent-style-name="Normal"/>
    <style:style style:name="P314" style:family="paragraph" style:parent-style-name="List_20_Paragraph">
      <style:paragraph-properties fo:text-align="justify"/>
    </style:style>
    <style:style style:name="T314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14_2" style:family="text">
      <style:text-properties style:font-name="Calibri Light" fo:font-size="11pt" style:font-size-asian="11pt" style:font-name-complex="Calibri Light" style:font-size-complex="11pt"/>
    </style:style>
    <style:style style:name="T314_3" style:family="text">
      <style:text-properties style:font-name="Calibri Light" fo:font-size="11pt" style:font-size-asian="11pt" style:font-name-complex="Calibri Light" style:font-size-complex="11pt"/>
    </style:style>
    <style:style style:name="T314_4" style:family="text">
      <style:text-properties style:font-name="Calibri Light" fo:font-size="11pt" style:font-size-asian="11pt" style:font-name-complex="Calibri Light" style:font-size-complex="11pt"/>
    </style:style>
    <style:style style:name="T314_5" style:family="text">
      <style:text-properties style:font-name="Calibri Light" fo:font-size="11pt" style:font-size-asian="11pt" style:font-name-complex="Calibri Light" style:font-size-complex="11pt"/>
    </style:style>
    <style:style style:name="T314_6" style:family="text">
      <style:text-properties style:font-name="Calibri Light" fo:font-size="11pt" style:font-size-asian="11pt" style:font-name-complex="Calibri Light" style:font-size-complex="11pt"/>
    </style:style>
    <style:style style:name="T314_7" style:family="text">
      <style:text-properties style:font-name="Calibri Light" fo:font-size="11pt" style:font-size-asian="11pt" style:font-name-complex="Calibri Light" style:font-size-complex="11pt"/>
    </style:style>
    <style:style style:name="T314_8" style:family="text">
      <style:text-properties style:font-name="Calibri Light" fo:font-size="11pt" style:font-size-asian="11pt" style:font-name-complex="Calibri Light" style:font-size-complex="11pt"/>
    </style:style>
    <style:style style:name="T314_9" style:family="text">
      <style:text-properties style:font-name="Calibri Light" fo:font-size="11pt" style:font-size-asian="11pt" style:font-name-complex="Calibri Light" style:font-size-complex="11pt"/>
    </style:style>
    <style:style style:name="T314_10" style:family="text">
      <style:text-properties style:font-name="Calibri Light" fo:font-size="11pt" style:font-size-asian="11pt" style:font-name-complex="Calibri Light" style:font-size-complex="11pt"/>
    </style:style>
    <style:style style:name="T314_11" style:family="text">
      <style:text-properties style:font-name="Calibri Light" fo:font-size="11pt" style:font-size-asian="11pt" style:font-name-complex="Calibri Light" style:font-size-complex="11pt"/>
    </style:style>
    <style:style style:name="T314_12" style:family="text">
      <style:text-properties style:font-name="Calibri Light" fo:font-size="11pt" style:font-size-asian="11pt" style:font-name-complex="Calibri Light" style:font-size-complex="11pt"/>
    </style:style>
    <style:style style:name="P315" style:family="paragraph" style:parent-style-name="Normal">
      <style:text-properties style:font-name="Calibri Light" fo:font-size="11pt" style:font-size-asian="11pt" style:font-name-complex="Calibri Light" style:font-size-complex="11pt"/>
    </style:style>
    <style:style style:name="Table10" style:family="table">
      <style:table-properties table:align="left" style:width="16.503cm" fo:margin-left="-0.259cm"/>
    </style:style>
    <style:style style:name="Column33" style:family="table-column">
      <style:table-column-properties style:column-width="2.856cm"/>
    </style:style>
    <style:style style:name="Column34" style:family="table-column">
      <style:table-column-properties style:column-width="0.947cm"/>
    </style:style>
    <style:style style:name="Column35" style:family="table-column">
      <style:table-column-properties style:column-width="1.577cm"/>
    </style:style>
    <style:style style:name="Column36" style:family="table-column">
      <style:table-column-properties style:column-width="5.278cm"/>
    </style:style>
    <style:style style:name="Column37" style:family="table-column">
      <style:table-column-properties style:column-width="5.846cm"/>
    </style:style>
    <style:style style:name="Row41" style:family="table-row">
      <style:table-row-properties style:min-row-height="0.863cm"/>
    </style:style>
    <style:style style:name="Cell11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line-height="100%" fo:margin-bottom="0cm"/>
    </style:style>
    <style:style style:name="T316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16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16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line-height="100%" fo:margin-bottom="0cm"/>
    </style:style>
    <style:style style:name="T317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42" style:family="table-row">
      <style:table-row-properties style:min-row-height="0.612cm"/>
    </style:style>
    <style:style style:name="Cell12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line-height="100%" fo:margin-bottom="0cm"/>
    </style:style>
    <style:style style:name="T319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2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line-height="100%" fo:margin-bottom="0cm"/>
    </style:style>
    <style:style style:name="T320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line-height="100%" fo:margin-bottom="0cm"/>
    </style:style>
    <style:style style:name="T321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3" style:family="table-row">
      <style:table-row-properties style:min-row-height="0.609cm"/>
    </style:style>
    <style:style style:name="Cell12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line-height="100%" fo:margin-bottom="0cm"/>
    </style:style>
    <style:style style:name="T322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line-height="100%" fo:margin-bottom="0cm"/>
    </style:style>
    <style:style style:name="T323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2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line-height="100%" fo:margin-bottom="0cm"/>
    </style:style>
    <style:style style:name="T324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able11" style:family="table">
      <style:table-properties table:align="left" style:width="16.378cm" fo:margin-left="0cm"/>
    </style:style>
    <style:style style:name="Column38" style:family="table-column">
      <style:table-column-properties style:column-width="4.955cm"/>
    </style:style>
    <style:style style:name="Column39" style:family="table-column">
      <style:table-column-properties style:column-width="6.775cm"/>
    </style:style>
    <style:style style:name="Column40" style:family="table-column">
      <style:table-column-properties style:column-width="4.648cm"/>
    </style:style>
    <style:style style:name="Row44" style:family="table-row">
      <style:table-row-properties style:min-row-height="0.506cm"/>
    </style:style>
    <style:style style:name="Cell12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line-height="100%" fo:margin-bottom="0cm"/>
    </style:style>
    <style:style style:name="T326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5" style:family="table-row">
      <style:table-row-properties style:min-row-height="1.681cm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line-height="100%" fo:margin-bottom="0cm"/>
    </style:style>
    <style:style style:name="T329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29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29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29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29_5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29_6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29_7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29_8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29_9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29_10" style:family="text" style:parent-style-name="Normal">
      <style:text-properties style:font-name="Calibri Light" fo:font-size="11pt" style:font-size-asian="11pt" style:font-name-complex="Calibri Light" style:font-size-complex="11pt"/>
    </style:style>
    <style:style style:name="P330" style:family="paragraph" style:parent-style-name="Footnote_20_text">
      <style:paragraph-properties fo:text-align="justify"/>
    </style:style>
    <style:style style:name="T330_1" style:family="text">
      <style:text-properties style:font-name="Calibri Light" fo:font-size="9pt" style:font-size-asian="9pt" style:font-name-complex="Calibri Light" style:font-size-complex="9pt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line-height="100%" fo:margin-bottom="0cm"/>
    </style:style>
    <style:style style:name="T331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332" style:family="paragraph" style:parent-style-name="Normal">
      <style:paragraph-properties fo:line-height="100%" fo:margin-bottom="0cm"/>
    </style:style>
    <style:style style:name="T332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line-height="100%" fo:margin-bottom="0cm"/>
    </style:style>
    <style:style style:name="T333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334" style:family="paragraph" style:parent-style-name="Normal">
      <style:paragraph-properties fo:line-height="100%" fo:margin-bottom="0cm"/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336" style:family="paragraph" style:parent-style-name="Normal">
      <style:paragraph-properties fo:line-height="100%" fo:margin-bottom="0cm"/>
      <style:text-properties style:text-position="super 58%" style:text-line-through-style="solid"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46" style:family="table-row">
      <style:table-row-properties style:min-row-height="1.713cm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37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37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line-height="100%" fo:margin-bottom="0cm"/>
    </style:style>
    <style:style style:name="T338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8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38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8_4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339" style:family="paragraph" style:parent-style-name="Normal">
      <style:paragraph-properties fo:line-height="100%" fo:margin-bottom="0cm"/>
      <style:text-properties fo:color="#ee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line-height="100%" fo:margin-bottom="0cm"/>
    </style:style>
    <style:style style:name="T340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40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40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41" style:family="paragraph" style:parent-style-name="Normal">
      <style:paragraph-properties fo:line-height="100%" fo:margin-bottom="0cm"/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Row47" style:family="table-row">
      <style:table-row-properties style:min-row-height="1.681cm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line-height="100%" fo:margin-bottom="0cm"/>
    </style:style>
    <style:style style:name="T342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42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42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line-height="115%" fo:margin-bottom="0cm"/>
    </style:style>
    <style:style style:name="T343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line-height="100%" fo:margin-bottom="0cm"/>
    </style:style>
    <style:style style:name="T344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345" style:family="paragraph" style:parent-style-name="Normal">
      <style:text-properties fo:color="#ff0000" style:font-name="Calibri Light" fo:font-size="11pt" style:font-size-asian="11pt" style:font-name-complex="Calibri Light" style:font-size-complex="11pt"/>
    </style:style>
    <style:style style:name="P346" style:family="paragraph" style:parent-style-name="Normal">
      <style:paragraph-properties fo:text-align="justify"/>
    </style:style>
    <style:style style:name="T346_1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346_2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346_3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346_4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346_5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346_6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346_7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346_8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346_9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P347" style:family="paragraph" style:parent-style-name="Normal">
      <style:paragraph-properties fo:text-align="justify"/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P348" style:family="paragraph" style:parent-style-name="Normal">
      <style:paragraph-properties fo:text-align="justify"/>
      <style:text-properties style:font-name="Calibri Light" fo:font-size="11pt" style:font-name-asian="Arial" style:font-size-asian="11pt" style:font-name-complex="Calibri Light" style:font-size-complex="11pt"/>
    </style:style>
    <style:style style:name="P349" style:family="paragraph" style:parent-style-name="Normal">
      <style:paragraph-properties fo:text-align="justify" fo:line-height="115%"/>
    </style:style>
    <style:style style:name="T349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49_2" style:family="text">
      <style:text-properties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P350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351" style:family="paragraph" style:parent-style-name="Normal">
      <style:paragraph-properties fo:text-align="justify" fo:line-height="115%"/>
    </style:style>
    <style:style style:name="T351_1" style:family="text">
      <style:text-properties style:font-name="Calibri Light" fo:font-size="11pt" style:font-size-asian="11pt" style:font-name-complex="Calibri Light" style:font-size-complex="11pt"/>
    </style:style>
    <style:style style:name="T351_2" style:family="text">
      <style:text-properties style:font-name="Calibri Light" fo:font-size="11pt" style:font-size-asian="11pt" style:font-name-complex="Calibri Light" style:font-size-complex="11pt"/>
    </style:style>
    <style:style style:name="T351_3" style:family="text" style:parent-style-name="Normal">
      <style:text-properties style:font-name="Calibri Light" fo:font-size="11pt" style:font-size-asian="11pt" style:font-name-complex="Calibri Light" style:font-size-complex="11pt"/>
    </style:style>
    <style:style style:name="P352" style:family="paragraph" style:parent-style-name="Footnote_20_text">
      <style:paragraph-properties fo:text-align="justify"/>
    </style:style>
    <style:style style:name="T352_1" style:family="text">
      <style:text-properties style:font-name="Calibri Light" fo:font-size="9pt" style:font-size-asian="9pt" style:font-name-complex="Calibri Light" style:font-size-complex="9pt"/>
    </style:style>
    <style:style style:name="P353" style:family="paragraph" style:parent-style-name="Footnote_20_text">
      <style:text-properties style:font-name="Calibri Light" fo:font-size="9pt" style:font-size-asian="9pt" style:font-name-complex="Calibri Light" style:font-size-complex="9pt"/>
    </style:style>
    <style:style style:name="T353_1" style:family="text">
      <style:text-properties style:font-name="Calibri Light" fo:font-size="11pt" style:font-size-asian="11pt" style:font-name-complex="Calibri Light" style:font-size-complex="11pt"/>
    </style:style>
    <style:style style:name="T353_2" style:family="text">
      <style:text-properties style:font-name="Calibri Light" fo:font-size="11pt" style:font-size-asian="11pt" style:font-name-complex="Calibri Light" style:font-size-complex="11pt"/>
    </style:style>
    <style:style style:name="T353_3" style:family="text">
      <style:text-properties style:font-name="Calibri Light" fo:font-size="11pt" style:font-size-asian="11pt" style:font-name-complex="Calibri Light" style:font-size-complex="11pt"/>
    </style:style>
    <style:style style:name="T353_4" style:family="text">
      <style:text-properties style:font-name="Calibri Light" fo:font-size="11pt" style:font-size-asian="11pt" style:font-name-complex="Calibri Light" style:font-size-complex="11pt"/>
    </style:style>
    <style:style style:name="T353_5" style:family="text">
      <style:text-properties style:font-name="Calibri Light" fo:font-size="11pt" style:font-size-asian="11pt" style:font-name-complex="Calibri Light" style:font-size-complex="11pt"/>
    </style:style>
    <style:style style:name="P354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355" style:family="paragraph" style:parent-style-name="Normal">
      <style:paragraph-properties fo:text-align="justify" fo:line-height="115%"/>
    </style:style>
    <style:style style:name="T355_1" style:family="text">
      <style:text-properties style:font-name="Calibri Light" fo:font-size="11pt" style:font-name-asian="Segoe UI" style:font-size-asian="11pt" style:font-name-complex="Calibri Light" style:font-size-complex="11pt" fo:font-weight="bold" style:font-weight-asian="bold" style:font-weight-complex="bold"/>
    </style:style>
    <style:style style:name="T355_2" style:family="text">
      <style:text-properties style:font-name="Calibri Light" fo:font-size="11pt" style:font-name-asian="Segoe UI" style:font-size-asian="11pt" style:font-name-complex="Calibri Light" style:font-size-complex="11pt" fo:font-weight="bold" style:font-weight-asian="bold" style:font-weight-complex="bold"/>
    </style:style>
    <style:style style:name="T355_3" style:family="text">
      <style:text-properties style:font-name="Calibri Light" fo:font-size="11pt" style:font-name-asian="Segoe UI" style:font-size-asian="11pt" style:font-name-complex="Calibri Light" style:font-size-complex="11pt" fo:font-weight="bold" style:font-weight-asian="bold" style:font-weight-complex="bold"/>
    </style:style>
    <style:style style:name="T355_4" style:family="text">
      <style:text-properties style:font-name="Calibri Light" fo:font-size="11pt" style:font-name-asian="Segoe UI" style:font-size-asian="11pt" style:font-name-complex="Calibri Light" style:font-size-complex="11pt" fo:font-weight="bold" style:font-weight-asian="bold" style:font-weight-complex="bold"/>
    </style:style>
    <style:style style:name="T355_5" style:family="text">
      <style:text-properties style:font-name="Calibri Light" fo:font-size="11pt" style:font-name-asian="Segoe UI" style:font-size-asian="11pt" style:font-name-complex="Calibri Light" style:font-size-complex="11pt" fo:font-weight="bold" style:font-weight-asian="bold" style:font-weight-complex="bold"/>
    </style:style>
    <style:style style:name="T355_6" style:family="text">
      <style:text-properties style:font-name="Calibri Light" fo:font-size="11pt" style:font-name-asian="Segoe UI" style:font-size-asian="11pt" style:font-name-complex="Calibri Light" style:font-size-complex="11pt" fo:font-weight="bold" style:font-weight-asian="bold" style:font-weight-complex="bold"/>
    </style:style>
    <style:style style:name="T355_7" style:family="text">
      <style:text-properties style:font-name="Calibri Light" fo:font-size="11pt" style:font-name-asian="Segoe UI" style:font-size-asian="11pt" style:font-name-complex="Calibri Light" style:font-size-complex="11pt" fo:font-weight="bold" style:font-weight-asian="bold" style:font-weight-complex="bold"/>
    </style:style>
    <style:style style:name="T355_8" style:family="text">
      <style:text-properties style:font-name="Calibri Light" fo:font-size="11pt" style:font-size-asian="11pt" style:font-name-complex="Calibri Light" style:font-size-complex="11pt"/>
    </style:style>
    <style:style style:name="T355_9" style:family="text">
      <style:text-properties style:font-name="Calibri Light" fo:font-size="11pt" style:font-size-asian="11pt" style:font-name-complex="Calibri Light" style:font-size-complex="11pt"/>
    </style:style>
    <style:style style:name="T355_10" style:family="text">
      <style:text-properties style:font-name="Calibri Light" fo:font-size="11pt" style:font-size-asian="11pt" style:font-name-complex="Calibri Light" style:font-size-complex="11pt"/>
    </style:style>
    <style:style style:name="T355_11" style:family="text">
      <style:text-properties style:font-name="Calibri Light" fo:font-size="11pt" style:font-size-asian="11pt" style:font-name-complex="Calibri Light" style:font-size-complex="11pt"/>
    </style:style>
    <style:style style:name="T355_12" style:family="text">
      <style:text-properties style:font-name="Calibri Light" fo:font-size="11pt" style:font-size-asian="11pt" style:font-name-complex="Calibri Light" style:font-size-complex="11pt"/>
    </style:style>
    <style:style style:name="T355_13" style:family="text">
      <style:text-properties style:font-name="Calibri Light" fo:font-size="11pt" style:font-size-asian="11pt" style:font-name-complex="Calibri Light" style:font-size-complex="11pt"/>
    </style:style>
    <style:style style:name="T355_14" style:family="text">
      <style:text-properties style:font-name="Calibri Light" fo:font-size="11pt" style:font-size-asian="11pt" style:font-name-complex="Calibri Light" style:font-size-complex="11pt"/>
    </style:style>
    <style:style style:name="T355_15" style:family="text">
      <style:text-properties style:font-name="Calibri Light" fo:font-size="11pt" style:font-size-asian="11pt" style:font-name-complex="Calibri Light" style:font-size-complex="11pt"/>
    </style:style>
    <style:style style:name="T355_16" style:family="text">
      <style:text-properties style:font-name="Calibri Light" fo:font-size="11pt" style:font-size-asian="11pt" style:font-name-complex="Calibri Light" style:font-size-complex="11pt"/>
    </style:style>
    <style:style style:name="T355_17" style:family="text">
      <style:text-properties style:font-name="Calibri Light" fo:font-size="11pt" style:font-size-asian="11pt" style:font-name-complex="Calibri Light" style:font-size-complex="11pt"/>
    </style:style>
    <style:style style:name="T355_18" style:family="text">
      <style:text-properties style:font-name="Calibri Light" fo:font-size="11pt" style:font-size-asian="11pt" style:font-name-complex="Calibri Light" style:font-size-complex="11pt"/>
    </style:style>
    <style:style style:name="T355_19" style:family="text">
      <style:text-properties style:font-name="Calibri Light" fo:font-size="11pt" style:font-size-asian="11pt" style:font-name-complex="Calibri Light" style:font-size-complex="11pt"/>
    </style:style>
    <style:style style:name="P356" style:family="paragraph" style:parent-style-name="Normal">
      <style:paragraph-properties fo:text-align="justify" fo:line-height="115%"/>
      <style:text-properties fo:color="#ee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357" style:family="paragraph" style:parent-style-name="Normal">
      <style:paragraph-properties fo:text-align="justify" fo:line-height="115%"/>
    </style:style>
    <style:style style:name="T357_1" style:family="text">
      <style:text-properties style:font-name="Calibri Light" fo:font-size="11pt" style:font-name-asian="Segoe UI" style:font-size-asian="11pt" style:font-name-complex="Calibri Light" style:font-size-complex="11pt" fo:font-weight="bold" style:font-weight-asian="bold" style:font-weight-complex="bold"/>
    </style:style>
    <style:style style:name="T357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57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57_4" style:family="text">
      <style:text-properties style:font-name="Calibri Light" fo:font-size="11pt" style:font-size-asian="11pt" style:font-name-complex="Calibri Light" style:font-size-complex="11pt"/>
    </style:style>
    <style:style style:name="T357_5" style:family="text">
      <style:text-properties style:font-name="Calibri Light" fo:font-size="11pt" style:font-size-asian="11pt" style:font-name-complex="Calibri Light" style:font-size-complex="11pt"/>
    </style:style>
    <style:style style:name="T357_6" style:family="text">
      <style:text-properties style:font-name="Calibri Light" fo:font-size="11pt" style:font-size-asian="11pt" style:font-name-complex="Calibri Light" style:font-size-complex="11pt"/>
    </style:style>
    <style:style style:name="T357_7" style:family="text">
      <style:text-properties style:font-name="Calibri Light" fo:font-size="11pt" style:font-size-asian="11pt" style:font-name-complex="Calibri Light" style:font-size-complex="11pt"/>
    </style:style>
    <style:style style:name="T357_8" style:family="text">
      <style:text-properties style:font-name="Calibri Light" fo:font-size="11pt" style:font-size-asian="11pt" style:font-name-complex="Calibri Light" style:font-size-complex="11pt"/>
    </style:style>
    <style:style style:name="T357_9" style:family="text">
      <style:text-properties style:font-name="Calibri Light" fo:font-size="11pt" style:font-size-asian="11pt" style:font-name-complex="Calibri Light" style:font-size-complex="11pt"/>
    </style:style>
    <style:style style:name="P358" style:family="paragraph" style:parent-style-name="Normal">
      <style:paragraph-properties fo:text-align="justify" fo:line-height="115%"/>
      <style:text-properties fo:color="#ee0000" style:font-name="Calibri Light" fo:font-size="11pt" style:font-name-asian="Segoe UI" style:font-size-asian="11pt" style:font-name-complex="Calibri Light" style:font-size-complex="11pt"/>
    </style:style>
    <style:style style:name="P359" style:family="paragraph" style:parent-style-name="Normal">
      <style:paragraph-properties fo:text-align="justify"/>
    </style:style>
    <style:style style:name="T359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59_2" style:family="text" style:parent-style-name="normaltextrun">
      <style:text-properties fo:background-color="#ffffff"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P360" style:family="paragraph" style:parent-style-name="Normal">
      <style:paragraph-properties fo:text-align="justify"/>
      <style:text-properties fo:background-color="#ffffff" style:font-name="Calibri Light" fo:font-size="11pt" style:font-size-asian="11pt" style:font-name-complex="Calibri Light" style:font-size-complex="11pt"/>
    </style:style>
    <style:style style:name="P361" style:family="paragraph" style:parent-style-name="Normal">
      <style:paragraph-properties fo:text-align="justify" fo:line-height="115%"/>
    </style:style>
    <style:style style:name="T361_1" style:family="text">
      <style:text-properties style:font-name="Calibri Light" fo:font-size="11pt" style:font-size-asian="11pt" style:font-name-complex="Calibri Light" style:font-size-complex="11pt"/>
    </style:style>
    <style:style style:name="T361_2" style:family="text" style:parent-style-name="Normal">
      <style:text-properties style:font-name="Calibri Light" fo:font-size="11pt" style:font-size-asian="11pt" style:font-name-complex="Calibri Light" style:font-size-complex="11pt"/>
    </style:style>
    <style:style style:name="P362" style:family="paragraph" style:parent-style-name="Footnote_20_text"/>
    <style:style style:name="T362_1" style:family="text">
      <style:text-properties style:font-name="Calibri Light" fo:font-size="9pt" style:font-size-asian="9pt" style:font-name-complex="Calibri Light" style:font-size-complex="9pt"/>
    </style:style>
    <style:style style:name="T362_2" style:family="text">
      <style:text-properties style:font-name="Calibri Light" fo:font-size="9pt" style:font-size-asian="9pt" style:font-name-complex="Calibri Light" style:font-size-complex="9pt"/>
    </style:style>
    <style:style style:name="T362_3" style:family="text">
      <style:text-properties style:font-name="Calibri Light" fo:font-size="9pt" style:font-size-asian="9pt" style:font-name-complex="Calibri Light" style:font-size-complex="9pt"/>
    </style:style>
    <style:style style:name="T362_4" style:family="text">
      <style:text-properties style:font-name="Calibri Light" fo:font-size="11pt" style:font-size-asian="11pt" style:font-name-complex="Calibri Light" style:font-size-complex="11pt"/>
    </style:style>
    <style:style style:name="P363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364" style:family="paragraph" style:parent-style-name="List_20_Paragraph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T364_1" style:family="text">
      <style:text-properties style:font-name="Calibri Light" fo:font-size="11pt" style:font-size-asian="11pt" style:font-name-complex="Calibri Light" style:font-size-complex="11pt"/>
    </style:style>
    <style:style style:name="T364_2" style:family="text">
      <style:text-properties style:font-name="Calibri Light" fo:font-size="11pt" style:font-size-asian="11pt" style:font-name-complex="Calibri Light" style:font-size-complex="11pt"/>
    </style:style>
    <style:style style:name="T364_3" style:family="text">
      <style:text-properties style:font-name="Calibri Light" fo:font-size="11pt" style:font-size-asian="11pt" style:font-name-complex="Calibri Light" style:font-size-complex="11pt"/>
    </style:style>
    <style:style style:name="T364_4" style:family="text">
      <style:text-properties style:font-name="Calibri Light" fo:font-size="11pt" style:font-size-asian="11pt" style:font-name-complex="Calibri Light" style:font-size-complex="11pt"/>
    </style:style>
    <style:style style:name="P365" style:family="paragraph" style:parent-style-name="List_20_Paragraph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T365_1" style:family="text">
      <style:text-properties style:font-name="Calibri Light" fo:font-size="11pt" style:font-size-asian="11pt" style:font-name-complex="Calibri Light" style:font-size-complex="11pt"/>
    </style:style>
    <style:style style:name="P366" style:family="paragraph" style:parent-style-name="Normal">
      <style:paragraph-properties fo:text-align="justify" fo:line-height="115%"/>
    </style:style>
    <style:style style:name="T366_1" style:family="text">
      <style:text-properties style:font-name="Calibri Light" fo:font-size="11pt" style:font-size-asian="11pt" style:font-name-complex="Calibri Light" style:font-size-complex="11pt"/>
    </style:style>
    <style:style style:name="T366_2" style:family="text">
      <style:text-properties style:font-name="Calibri Light" fo:font-size="11pt" style:font-size-asian="11pt" style:font-name-complex="Calibri Light" style:font-size-complex="11pt"/>
    </style:style>
    <style:style style:name="P367" style:family="paragraph" style:parent-style-name="Normal">
      <style:paragraph-properties fo:text-align="justify" fo:line-height="115%"/>
      <style:text-properties fo:background-color="#ffffff" fo:color="#000000" style:font-name="Calibri Light" fo:font-size="11pt" style:font-size-asian="11pt" style:font-name-complex="Calibri Light" style:font-size-complex="11pt"/>
    </style:style>
    <style:style style:name="P368" style:family="paragraph" style:parent-style-name="Normal"/>
    <style:style style:name="T368_1" style:family="text">
      <style:text-properties fo:color="#00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369" style:family="paragraph" style:parent-style-name="Normal">
      <style:text-properties fo:color="#000000" style:font-name="Calibri Light" fo:font-size="11pt" style:font-size-asian="11pt" style:font-name-complex="Calibri Light" style:font-size-complex="11pt"/>
    </style:style>
    <style:style style:name="P370" style:family="paragraph" style:parent-style-name="Normal">
      <style:paragraph-properties fo:text-align="justify" fo:line-height="115%"/>
    </style:style>
    <style:style style:name="T370_1" style:family="text">
      <style:text-properties fo:color="#000000"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T370_2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370_3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370_4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370_5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370_6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370_7" style:family="text" style:parent-style-name="Normal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P371" style:family="paragraph" style:parent-style-name="Footnote_20_text"/>
    <style:style style:name="T371_1" style:family="text">
      <style:text-properties style:font-name="Calibri Light" fo:font-size="9pt" style:font-size-asian="9pt" style:font-name-complex="Calibri Light" style:font-size-complex="9pt"/>
    </style:style>
    <style:style style:name="T371_2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P372" style:family="paragraph" style:parent-style-name="Normal">
      <style:paragraph-properties fo:line-height="115%"/>
      <style:text-properties fo:color="#00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373" style:family="paragraph" style:parent-style-name="Normal">
      <style:paragraph-properties fo:text-align="justify" fo:line-height="115%"/>
    </style:style>
    <style:style style:name="T373_1" style:family="text">
      <style:text-properties fo:color="#000000"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T373_2" style:family="text">
      <style:text-properties fo:color="#000000"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T373_3" style:family="text">
      <style:text-properties style:font-name="Calibri Light" fo:font-size="11pt" style:font-size-asian="11pt" style:font-name-complex="Calibri Light" style:font-size-complex="11pt"/>
    </style:style>
    <style:style style:name="T373_4" style:family="text">
      <style:text-properties style:font-name="Calibri Light" fo:font-size="11pt" style:font-size-asian="11pt" style:font-name-complex="Calibri Light" style:font-size-complex="11pt"/>
    </style:style>
    <style:style style:name="T373_5" style:family="text">
      <style:text-properties style:font-name="Calibri Light" fo:font-size="11pt" style:font-size-asian="11pt" style:font-name-complex="Calibri Light" style:font-size-complex="11pt"/>
    </style:style>
    <style:style style:name="T373_6" style:family="text">
      <style:text-properties style:font-name="Calibri Light" fo:font-size="11pt" style:font-size-asian="11pt" style:font-name-complex="Calibri Light" style:font-size-complex="11pt"/>
    </style:style>
    <style:style style:name="T373_7" style:family="text">
      <style:text-properties style:font-name="Calibri Light" fo:font-size="11pt" style:font-size-asian="11pt" style:font-name-complex="Calibri Light" style:font-size-complex="11pt"/>
    </style:style>
    <style:style style:name="T373_8" style:family="text">
      <style:text-properties style:font-name="Calibri Light" fo:font-size="11pt" style:font-size-asian="11pt" style:font-name-complex="Calibri Light" style:font-size-complex="11pt"/>
    </style:style>
    <style:style style:name="T373_9" style:family="text">
      <style:text-properties style:font-name="Calibri Light" fo:font-size="11pt" style:font-size-asian="11pt" style:font-name-complex="Calibri Light" style:font-size-complex="11pt"/>
    </style:style>
    <style:style style:name="T373_10" style:family="text">
      <style:text-properties style:font-name="Calibri Light" fo:font-size="11pt" style:font-size-asian="11pt" style:font-name-complex="Calibri Light" style:font-size-complex="11pt"/>
    </style:style>
    <style:style style:name="T373_11" style:family="text">
      <style:text-properties style:font-name="Calibri Light" fo:font-size="11pt" style:font-size-asian="11pt" style:font-name-complex="Calibri Light" style:font-size-complex="11pt"/>
    </style:style>
    <style:style style:name="P374" style:family="paragraph" style:parent-style-name="Normal">
      <style:text-properties fo:color="#00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375" style:family="paragraph" style:parent-style-name="Normal">
      <style:paragraph-properties fo:text-align="justify"/>
    </style:style>
    <style:style style:name="T375_1" style:family="text">
      <style:text-properties fo:color="#16216a" style:font-name="Calibri Light" style:font-name-complex="Calibri Light" fo:font-weight="bold" style:font-weight-asian="bold" style:font-weight-complex="bold"/>
    </style:style>
    <style:style style:name="P376" style:family="paragraph" style:parent-style-name="Normal">
      <style:paragraph-properties fo:text-align="justify"/>
      <style:text-properties fo:background-color="#ffff00" fo:color="#ee0000" style:font-name="Calibri Light" fo:font-size="11pt" style:font-size-asian="11pt" style:font-name-complex="Calibri Light" style:font-size-complex="11pt"/>
    </style:style>
    <style:style style:name="P377" style:family="paragraph" style:parent-style-name="Normal">
      <style:paragraph-properties fo:text-align="justify"/>
    </style:style>
    <style:style style:name="T377_1" style:family="text">
      <style:text-properties fo:color="#16216a" style:font-name="Calibri Light" fo:font-size="11pt" style:font-size-asian="11pt" style:font-name-complex="Calibri Light" style:font-size-complex="11pt" fo:font-weight="bold" style:font-weight-asian="bold"/>
    </style:style>
    <style:style style:name="T377_2" style:family="text">
      <style:text-properties fo:color="#16216a" style:font-name="Calibri Light" fo:font-size="11pt" style:font-size-asian="11pt" style:font-name-complex="Calibri Light" style:font-size-complex="11pt" fo:font-weight="bold" style:font-weight-asian="bold"/>
    </style:style>
    <style:style style:name="T377_3" style:family="text">
      <style:text-properties fo:color="#16216a" style:font-name="Calibri Light" fo:font-size="11pt" style:font-size-asian="11pt" style:font-name-complex="Calibri Light" style:font-size-complex="11pt" fo:font-weight="bold" style:font-weight-asian="bold"/>
    </style:style>
    <style:style style:name="P378" style:family="paragraph" style:parent-style-name="Normal">
      <style:paragraph-properties fo:text-align="justify">
        <style:tab-stops>
          <style:tab-stop style:type="left" style:leader-style="none" style:position="14.593cm"/>
        </style:tab-stops>
      </style:paragraph-properties>
      <style:text-properties style:font-name="Calibri Light" fo:font-size="11pt" style:font-size-asian="11pt" style:font-name-complex="Calibri Light" style:font-size-complex="11pt" fo:font-weight="bold" style:font-weight-asian="bold"/>
    </style:style>
    <style:style style:name="Table12" style:family="table">
      <style:table-properties table:align="left" style:width="15.903cm" fo:margin-left="0cm"/>
    </style:style>
    <style:style style:name="Column41" style:family="table-column">
      <style:table-column-properties style:column-width="6.842cm"/>
    </style:style>
    <style:style style:name="Column42" style:family="table-column">
      <style:table-column-properties style:column-width="9.061cm"/>
    </style:style>
    <style:style style:name="Row48" style:family="table-row"/>
    <style:style style:name="Cell141" style:family="table-cell">
      <style:table-cell-properties fo:background-color="#16216a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text-align="justify" fo:line-height="100%" fo:margin-bottom="0cm"/>
    </style:style>
    <style:style style:name="T379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/>
    </style:style>
    <style:style style:name="Cell142" style:family="table-cell">
      <style:table-cell-properties fo:background-color="#16216a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text-align="justify" fo:line-height="100%" fo:margin-bottom="0cm"/>
    </style:style>
    <style:style style:name="T380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/>
    </style:style>
    <style:style style:name="Row49" style:family="table-row">
      <style:table-row-properties fo:keep-together="always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paragraph">
      <style:paragraph-properties fo:line-height="100%" fo:margin-top="0cm" fo:margin-bottom="0cm"/>
    </style:style>
    <style:style style:name="T381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paragraph">
      <style:paragraph-properties fo:line-height="100%" fo:margin-top="0cm" fo:margin-bottom="0cm"/>
    </style:style>
    <style:style style:name="T382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82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50" style:family="table-row"/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paragraph">
      <style:paragraph-properties fo:line-height="100%"/>
    </style:style>
    <style:style style:name="T383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line-height="100%" fo:margin-bottom="0cm"/>
    </style:style>
    <style:style style:name="T384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84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84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84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385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 fo:font-weight="bold" style:font-weight-asian="bold"/>
    </style:style>
    <style:style style:name="P386" style:family="paragraph" style:parent-style-name="Normal">
      <style:paragraph-properties fo:text-align="justify"/>
    </style:style>
    <style:style style:name="T386_1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86_2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387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388" style:family="paragraph" style:parent-style-name="List_20_Paragraph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T388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88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88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88_4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88_5" style:family="text">
      <style:text-properties style:font-name="Calibri Light" fo:font-size="11pt" style:font-size-asian="11pt" style:font-name-complex="Calibri Light" style:font-size-complex="11pt"/>
    </style:style>
    <style:style style:name="T388_6" style:family="text">
      <style:text-properties style:font-name="Calibri Light" fo:font-size="11pt" style:font-size-asian="11pt" style:font-name-complex="Calibri Light" style:font-size-complex="11pt"/>
    </style:style>
    <style:style style:name="T388_7" style:family="text">
      <style:text-properties style:font-name="Calibri Light" fo:font-size="11pt" style:font-size-asian="11pt" style:font-name-complex="Calibri Light" style:font-size-complex="11pt"/>
    </style:style>
    <style:style style:name="T388_8" style:family="text">
      <style:text-properties style:font-name="Calibri Light" fo:font-size="11pt" style:font-size-asian="11pt" style:font-name-complex="Calibri Light" style:font-size-complex="11pt"/>
    </style:style>
    <style:style style:name="P389" style:family="paragraph" style:parent-style-name="List_20_Paragraph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T389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389_2" style:family="text">
      <style:text-properties style:font-name="Calibri Light" fo:font-size="11pt" style:font-size-asian="11pt" style:font-name-complex="Calibri Light" style:font-size-complex="11pt"/>
    </style:style>
    <style:style style:name="T389_3" style:family="text">
      <style:text-properties style:font-name="Calibri Light" fo:font-size="11pt" style:font-size-asian="11pt" style:font-name-complex="Calibri Light" style:font-size-complex="11pt"/>
    </style:style>
    <style:style style:name="P390" style:family="paragraph" style:parent-style-name="Heading_20_3">
      <style:paragraph-properties style:line-height-at-least="0.529cm"/>
    </style:style>
    <style:style style:name="T390_1" style:family="text" style:parent-style-name="Strong">
      <style:text-properties fo:color="#16216a" fo:font-size="11pt" style:font-size-asian="11pt" style:font-name-complex="Calibri Light" style:font-size-complex="11pt"/>
    </style:style>
    <style:style style:name="T390_2" style:family="text" style:parent-style-name="Strong">
      <style:text-properties fo:color="#16216a" fo:font-size="11pt" style:font-size-asian="11pt" style:font-name-complex="Calibri Light" style:font-size-complex="11pt"/>
    </style:style>
    <style:style style:name="T390_3" style:family="text" style:parent-style-name="Strong">
      <style:text-properties fo:color="#16216a" fo:font-size="11pt" style:font-size-asian="11pt" style:font-name-complex="Calibri Light" style:font-size-complex="11pt"/>
    </style:style>
    <style:style style:name="P391" style:family="paragraph" style:parent-style-name="Normal">
      <style:paragraph-properties fo:text-align="justify"/>
    </style:style>
    <style:style style:name="T391_1" style:family="text">
      <style:text-properties style:font-name="Calibri Light" fo:font-size="11pt" style:font-size-asian="11pt" style:font-name-complex="Calibri Light" style:font-size-complex="11pt"/>
    </style:style>
    <style:style style:name="T391_2" style:family="text">
      <style:text-properties style:font-name="Calibri Light" fo:font-size="11pt" style:font-size-asian="11pt" style:font-name-complex="Calibri Light" style:font-size-complex="11pt"/>
    </style:style>
    <style:style style:name="T391_3" style:family="text">
      <style:text-properties style:font-name="Calibri Light" fo:font-size="11pt" style:font-size-asian="11pt" style:font-name-complex="Calibri Light" style:font-size-complex="11pt"/>
    </style:style>
    <style:style style:name="T391_4" style:family="text">
      <style:text-properties style:font-name="Calibri Light" fo:font-size="11pt" style:font-size-asian="11pt" style:font-name-complex="Calibri Light" style:font-size-complex="11pt"/>
    </style:style>
    <style:style style:name="T391_5" style:family="text">
      <style:text-properties style:font-name="Calibri Light" fo:font-size="11pt" style:font-size-asian="11pt" style:font-name-complex="Calibri Light" style:font-size-complex="11pt"/>
    </style:style>
    <style:style style:name="T391_6" style:family="text">
      <style:text-properties style:font-name="Calibri Light" fo:font-size="11pt" style:font-size-asian="11pt" style:font-name-complex="Calibri Light" style:font-size-complex="11pt"/>
    </style:style>
    <style:style style:name="T391_7" style:family="text">
      <style:text-properties style:font-name="Calibri Light" fo:font-size="11pt" style:font-size-asian="11pt" style:font-name-complex="Calibri Light" style:font-size-complex="11pt"/>
    </style:style>
    <style:style style:name="T391_8" style:family="text">
      <style:text-properties style:font-name="Calibri Light" fo:font-size="11pt" style:font-size-asian="11pt" style:font-name-complex="Calibri Light" style:font-size-complex="11pt"/>
    </style:style>
    <style:style style:name="T391_9" style:family="text">
      <style:text-properties style:font-name="Calibri Light" fo:font-size="11pt" style:font-size-asian="11pt" style:font-name-complex="Calibri Light" style:font-size-complex="11pt"/>
    </style:style>
    <style:style style:name="T391_10" style:family="text">
      <style:text-properties style:font-name="Calibri Light" fo:font-size="11pt" style:font-size-asian="11pt" style:font-name-complex="Calibri Light" style:font-size-complex="11pt"/>
    </style:style>
    <style:style style:name="T391_11" style:family="text">
      <style:text-properties style:font-name="Calibri Light" fo:font-size="11pt" style:font-size-asian="11pt" style:font-name-complex="Calibri Light" style:font-size-complex="11pt"/>
    </style:style>
    <style:style style:name="P392" style:family="paragraph" style:parent-style-name="Normal">
      <style:paragraph-properties fo:text-align="justify"/>
      <style:text-properties style:font-name="Calibri Light" style:font-name-complex="Calibri Light"/>
    </style:style>
    <style:style style:name="P393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Table13" style:family="table">
      <style:table-properties table:align="left" style:width="16.503cm" fo:margin-left="-0.259cm"/>
    </style:style>
    <style:style style:name="Column43" style:family="table-column">
      <style:table-column-properties style:column-width="3.013cm"/>
    </style:style>
    <style:style style:name="Column44" style:family="table-column">
      <style:table-column-properties style:column-width="1.087cm"/>
    </style:style>
    <style:style style:name="Column45" style:family="table-column">
      <style:table-column-properties style:column-width="1.653cm"/>
    </style:style>
    <style:style style:name="Column46" style:family="table-column">
      <style:table-column-properties style:column-width="5.791cm"/>
    </style:style>
    <style:style style:name="Column47" style:family="table-column">
      <style:table-column-properties style:column-width="4.96cm"/>
    </style:style>
    <style:style style:name="Row51" style:family="table-row">
      <style:table-row-properties style:min-row-height="0.863cm"/>
    </style:style>
    <style:style style:name="Cell14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line-height="100%" fo:margin-bottom="0cm"/>
    </style:style>
    <style:style style:name="T394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94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94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line-height="100%" fo:margin-bottom="0cm"/>
    </style:style>
    <style:style style:name="T395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95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395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52" style:family="table-row">
      <style:table-row-properties style:min-row-height="0.612cm"/>
    </style:style>
    <style:style style:name="Cell14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line-height="100%" fo:margin-bottom="0cm"/>
    </style:style>
    <style:style style:name="T396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line-height="100%" fo:margin-bottom="0cm"/>
    </style:style>
    <style:style style:name="T397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5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line-height="100%" fo:margin-bottom="0cm"/>
    </style:style>
    <style:style style:name="T398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line-height="100%" fo:margin-bottom="0cm"/>
    </style:style>
    <style:style style:name="T399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3" style:family="table-row">
      <style:table-row-properties style:min-row-height="0.609cm"/>
    </style:style>
    <style:style style:name="Cell15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line-height="100%" fo:margin-bottom="0cm"/>
    </style:style>
    <style:style style:name="T400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line-height="100%" fo:margin-bottom="0cm"/>
    </style:style>
    <style:style style:name="T401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line-height="100%" fo:margin-bottom="0cm"/>
    </style:style>
    <style:style style:name="T402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line-height="100%" fo:margin-bottom="0cm"/>
    </style:style>
    <style:style style:name="T403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03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03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03_4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able14" style:family="table">
      <style:table-properties table:align="left" style:width="16.378cm" fo:margin-left="0cm"/>
    </style:style>
    <style:style style:name="Column48" style:family="table-column">
      <style:table-column-properties style:column-width="4.955cm"/>
    </style:style>
    <style:style style:name="Column49" style:family="table-column">
      <style:table-column-properties style:column-width="6.775cm"/>
    </style:style>
    <style:style style:name="Column50" style:family="table-column">
      <style:table-column-properties style:column-width="4.648cm"/>
    </style:style>
    <style:style style:name="Row54" style:family="table-row">
      <style:table-row-properties style:min-row-height="0.506cm"/>
    </style:style>
    <style:style style:name="Cell15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line-height="100%" fo:margin-bottom="0cm"/>
    </style:style>
    <style:style style:name="T404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line-height="100%" fo:margin-bottom="0cm"/>
    </style:style>
    <style:style style:name="T405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line-height="100%" fo:margin-bottom="0cm"/>
    </style:style>
    <style:style style:name="T406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5" style:family="table-row">
      <style:table-row-properties style:min-row-height="1.681cm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line-height="100%" fo:margin-bottom="0cm"/>
    </style:style>
    <style:style style:name="T407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07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07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07_4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07_5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07_6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07_7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07_8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07_9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07_10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07_1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07_1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07_1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line-height="100%" fo:margin-bottom="0cm"/>
    </style:style>
    <style:style style:name="T408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line-height="100%" fo:margin-bottom="0cm"/>
    </style:style>
    <style:style style:name="T409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56" style:family="table-row">
      <style:table-row-properties style:min-row-height="1.681cm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line-height="100%" fo:margin-bottom="0cm"/>
    </style:style>
    <style:style style:name="T410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0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0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line-height="100%" fo:margin-bottom="0cm"/>
    </style:style>
    <style:style style:name="T411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1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1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line-height="100%" fo:margin-bottom="0cm"/>
    </style:style>
    <style:style style:name="T412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2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2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57" style:family="table-row">
      <style:table-row-properties style:min-row-height="1.713cm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line-height="100%" fo:margin-bottom="0cm"/>
    </style:style>
    <style:style style:name="T413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3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3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3_4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3_5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3_6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3_7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3_8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3_9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3_10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3_1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fo:line-height="100%" fo:margin-bottom="0cm"/>
    </style:style>
    <style:style style:name="T414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4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4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fo:line-height="100%" fo:margin-bottom="0cm"/>
    </style:style>
    <style:style style:name="T415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58" style:family="table-row">
      <style:table-row-properties style:min-row-height="1.713cm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fo:line-height="100%" fo:margin-bottom="0cm"/>
    </style:style>
    <style:style style:name="T416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16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16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16_4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16_5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16_6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16_7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fo:line-height="100%" fo:margin-bottom="0cm"/>
    </style:style>
    <style:style style:name="T417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17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line-height="100%" fo:margin-bottom="0cm"/>
    </style:style>
    <style:style style:name="T418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419" style:family="paragraph" style:parent-style-name="Normal">
      <style:paragraph-properties fo:line-height="100%" fo:margin-bottom="0cm"/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420" style:family="paragraph" style:parent-style-name="Normal">
      <style:paragraph-properties fo:line-height="100%" fo:margin-bottom="0cm"/>
    </style:style>
    <style:style style:name="T420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9" style:family="table-row">
      <style:table-row-properties style:min-row-height="1.681cm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line-height="100%" fo:margin-bottom="0cm"/>
    </style:style>
    <style:style style:name="T421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21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21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21_4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21_5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paragraph-properties fo:line-height="115%" fo:margin-bottom="0cm"/>
    </style:style>
    <style:style style:name="T422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22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22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line-height="100%" fo:margin-bottom="0cm"/>
    </style:style>
    <style:style style:name="T423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424" style:family="paragraph" style:parent-style-name="Normal">
      <style:text-properties style:font-name="Calibri Light" fo:font-size="11pt" style:font-size-asian="11pt" style:font-name-complex="Calibri Light" style:font-size-complex="11pt"/>
    </style:style>
    <style:style style:name="P425" style:family="paragraph" style:parent-style-name="Normal">
      <style:paragraph-properties fo:text-align="justify"/>
    </style:style>
    <style:style style:name="T425_1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425_2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425_3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P426" style:family="paragraph" style:parent-style-name="Normal">
      <style:paragraph-properties fo:text-align="justify" fo:line-height="115%"/>
      <style:text-properties fo:color="#ee0000" style:font-name="Calibri Light" fo:font-size="11pt" style:font-size-asian="11pt" style:font-name-complex="Calibri Light" style:font-size-complex="11pt"/>
    </style:style>
    <style:style style:name="P427" style:family="paragraph" style:parent-style-name="Normal">
      <style:paragraph-properties fo:text-align="justify" fo:line-height="115%"/>
    </style:style>
    <style:style style:name="T427_1" style:family="text">
      <style:text-properties fo:color="#00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427_2" style:family="text">
      <style:text-properties fo:font-style="italic" style:font-style-asian="italic" style:font-style-complex="italic" fo:color="#000000" style:font-name="Calibri Light" fo:font-size="11pt" style:font-size-asian="11pt" style:font-name-complex="Calibri Light" style:font-size-complex="11pt"/>
    </style:style>
    <style:style style:name="P428" style:family="paragraph" style:parent-style-name="Normal">
      <style:paragraph-properties fo:text-align="justify" fo:line-height="115%"/>
    </style:style>
    <style:style style:name="T428_1" style:family="text">
      <style:text-properties fo:color="#000000" style:font-name="Calibri Light" fo:font-size="11pt" style:font-size-asian="11pt" style:font-name-complex="Calibri Light" style:font-size-complex="11pt"/>
    </style:style>
    <style:style style:name="P429" style:family="paragraph" style:parent-style-name="Normal">
      <style:paragraph-properties fo:text-align="justify" fo:line-height="115%"/>
    </style:style>
    <style:style style:name="T429_1" style:family="text">
      <style:text-properties fo:color="#000000" style:font-name="Calibri Light" fo:font-size="11pt" style:font-size-asian="11pt" style:font-name-complex="Calibri Light" style:font-size-complex="11pt"/>
    </style:style>
    <style:style style:name="T429_2" style:family="text">
      <style:text-properties fo:color="#000000" style:font-name="Calibri Light" fo:font-size="11pt" style:font-size-asian="11pt" style:font-name-complex="Calibri Light" style:font-size-complex="11pt"/>
    </style:style>
    <style:style style:name="T429_3" style:family="text">
      <style:text-properties fo:color="#000000" style:font-name="Calibri Light" fo:font-size="11pt" style:font-size-asian="11pt" style:font-name-complex="Calibri Light" style:font-size-complex="11pt"/>
    </style:style>
    <style:style style:name="T429_4" style:family="text">
      <style:text-properties fo:color="#000000" style:font-name="Calibri Light" fo:font-size="11pt" style:font-size-asian="11pt" style:font-name-complex="Calibri Light" style:font-size-complex="11pt"/>
    </style:style>
    <style:style style:name="T429_5" style:family="text">
      <style:text-properties fo:color="#000000" style:font-name="Calibri Light" fo:font-size="11pt" style:font-size-asian="11pt" style:font-name-complex="Calibri Light" style:font-size-complex="11pt"/>
    </style:style>
    <style:style style:name="T429_6" style:family="text">
      <style:text-properties fo:color="#000000" style:font-name="Calibri Light" fo:font-size="11pt" style:font-size-asian="11pt" style:font-name-complex="Calibri Light" style:font-size-complex="11pt"/>
    </style:style>
    <style:style style:name="T429_7" style:family="text">
      <style:text-properties fo:color="#000000" style:font-name="Calibri Light" fo:font-size="11pt" style:font-size-asian="11pt" style:font-name-complex="Calibri Light" style:font-size-complex="11pt"/>
    </style:style>
    <style:style style:name="T429_8" style:family="text">
      <style:text-properties fo:color="#000000" style:font-name="Calibri Light" fo:font-size="11pt" style:font-size-asian="11pt" style:font-name-complex="Calibri Light" style:font-size-complex="11pt"/>
    </style:style>
    <style:style style:name="T429_9" style:family="text">
      <style:text-properties fo:color="#000000" style:font-name="Calibri Light" fo:font-size="11pt" style:font-size-asian="11pt" style:font-name-complex="Calibri Light" style:font-size-complex="11pt"/>
    </style:style>
    <style:style style:name="T429_10" style:family="text">
      <style:text-properties fo:color="#000000" style:font-name="Calibri Light" fo:font-size="11pt" style:font-size-asian="11pt" style:font-name-complex="Calibri Light" style:font-size-complex="11pt"/>
    </style:style>
    <style:style style:name="T429_11" style:family="text">
      <style:text-properties fo:color="#000000" style:font-name="Calibri Light" fo:font-size="11pt" style:font-size-asian="11pt" style:font-name-complex="Calibri Light" style:font-size-complex="11pt"/>
    </style:style>
    <style:style style:name="T429_12" style:family="text">
      <style:text-properties fo:color="#000000" style:font-name="Calibri Light" fo:font-size="11pt" style:font-size-asian="11pt" style:font-name-complex="Calibri Light" style:font-size-complex="11pt"/>
    </style:style>
    <style:style style:name="T429_13" style:family="text">
      <style:text-properties fo:color="#000000" style:font-name="Calibri Light" fo:font-size="11pt" style:font-size-asian="11pt" style:font-name-complex="Calibri Light" style:font-size-complex="11pt"/>
    </style:style>
    <style:style style:name="T429_14" style:family="text">
      <style:text-properties fo:color="#000000" style:font-name="Calibri Light" fo:font-size="11pt" style:font-size-asian="11pt" style:font-name-complex="Calibri Light" style:font-size-complex="11pt"/>
    </style:style>
    <style:style style:name="P430" style:family="paragraph" style:parent-style-name="Normal">
      <style:paragraph-properties fo:text-align="justify" fo:line-height="115%"/>
      <style:text-properties fo:color="#000000" style:font-name="Calibri Light" fo:font-size="11pt" style:font-size-asian="11pt" style:font-name-complex="Calibri Light" style:font-size-complex="11pt"/>
    </style:style>
    <style:style style:name="P431" style:family="paragraph" style:parent-style-name="Normal">
      <style:paragraph-properties fo:text-align="justify" fo:line-height="115%"/>
    </style:style>
    <style:style style:name="T431_1" style:family="text">
      <style:text-properties fo:color="#00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431_2" style:family="text">
      <style:text-properties fo:color="#00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431_3" style:family="text">
      <style:text-properties fo:color="#000000" style:font-name="Calibri Light" fo:font-size="11pt" style:font-size-asian="11pt" style:font-name-complex="Calibri Light" style:font-size-complex="11pt"/>
    </style:style>
    <style:style style:name="T431_4" style:family="text">
      <style:text-properties fo:font-style="italic" style:font-style-asian="italic" style:font-style-complex="italic" fo:color="#000000" style:font-name="Calibri Light" fo:font-size="11pt" style:font-size-asian="11pt" style:font-name-complex="Calibri Light" style:font-size-complex="11pt"/>
    </style:style>
    <style:style style:name="P432" style:family="paragraph" style:parent-style-name="Normal">
      <style:paragraph-properties fo:text-align="justify" fo:line-height="115%"/>
      <style:text-properties fo:color="#000000" style:font-name="Calibri Light" fo:font-size="11pt" style:font-size-asian="11pt" style:font-name-complex="Calibri Light" style:font-size-complex="11pt"/>
    </style:style>
    <style:style style:name="P433" style:family="paragraph" style:parent-style-name="Normal">
      <style:paragraph-properties fo:text-align="justify" fo:line-height="115%"/>
    </style:style>
    <style:style style:name="T433_1" style:family="text">
      <style:text-properties fo:color="#000000" style:font-name="Calibri Light" fo:font-size="11pt" style:font-size-asian="11pt" style:font-name-complex="Calibri Light" style:font-size-complex="11pt"/>
    </style:style>
    <style:style style:name="T433_2" style:family="text">
      <style:text-properties fo:color="#000000" style:font-name="Calibri Light" fo:font-size="11pt" style:font-size-asian="11pt" style:font-name-complex="Calibri Light" style:font-size-complex="11pt"/>
    </style:style>
    <style:style style:name="T433_3" style:family="text">
      <style:text-properties fo:color="#000000" style:font-name="Calibri Light" fo:font-size="11pt" style:font-size-asian="11pt" style:font-name-complex="Calibri Light" style:font-size-complex="11pt"/>
    </style:style>
    <style:style style:name="T433_4" style:family="text">
      <style:text-properties fo:color="#000000" style:font-name="Calibri Light" fo:font-size="11pt" style:font-size-asian="11pt" style:font-name-complex="Calibri Light" style:font-size-complex="11pt"/>
    </style:style>
    <style:style style:name="T433_5" style:family="text">
      <style:text-properties fo:color="#000000" style:font-name="Calibri Light" fo:font-size="11pt" style:font-size-asian="11pt" style:font-name-complex="Calibri Light" style:font-size-complex="11pt"/>
    </style:style>
    <style:style style:name="T433_6" style:family="text">
      <style:text-properties fo:color="#000000" style:font-name="Calibri Light" fo:font-size="11pt" style:font-size-asian="11pt" style:font-name-complex="Calibri Light" style:font-size-complex="11pt"/>
    </style:style>
    <style:style style:name="T433_7" style:family="text">
      <style:text-properties fo:color="#000000" style:font-name="Calibri Light" fo:font-size="11pt" style:font-size-asian="11pt" style:font-name-complex="Calibri Light" style:font-size-complex="11pt"/>
    </style:style>
    <style:style style:name="T433_8" style:family="text">
      <style:text-properties fo:color="#000000" style:font-name="Calibri Light" fo:font-size="11pt" style:font-size-asian="11pt" style:font-name-complex="Calibri Light" style:font-size-complex="11pt"/>
    </style:style>
    <style:style style:name="T433_9" style:family="text">
      <style:text-properties fo:color="#000000" style:font-name="Calibri Light" fo:font-size="11pt" style:font-size-asian="11pt" style:font-name-complex="Calibri Light" style:font-size-complex="11pt"/>
    </style:style>
    <style:style style:name="T433_10" style:family="text">
      <style:text-properties fo:color="#000000" style:font-name="Calibri Light" fo:font-size="11pt" style:font-size-asian="11pt" style:font-name-complex="Calibri Light" style:font-size-complex="11pt"/>
    </style:style>
    <style:style style:name="P434" style:family="paragraph" style:parent-style-name="Normal">
      <style:paragraph-properties fo:text-align="justify" fo:line-height="115%"/>
      <style:text-properties fo:color="#000000" style:font-name="Calibri Light" fo:font-size="11pt" style:font-size-asian="11pt" style:font-name-complex="Calibri Light" style:font-size-complex="11pt"/>
    </style:style>
    <style:style style:name="P435" style:family="paragraph" style:parent-style-name="Normal">
      <style:paragraph-properties fo:text-align="justify" fo:line-height="115%"/>
    </style:style>
    <style:style style:name="T435_1" style:family="text">
      <style:text-properties fo:color="#000000" style:font-name="Calibri Light" fo:font-size="11pt" style:font-size-asian="11pt" style:font-name-complex="Calibri Light" style:font-size-complex="11pt"/>
    </style:style>
    <style:style style:name="T435_2" style:family="text">
      <style:text-properties fo:color="#000000" style:font-name="Calibri Light" fo:font-size="11pt" style:font-size-asian="11pt" style:font-name-complex="Calibri Light" style:font-size-complex="11pt"/>
    </style:style>
    <style:style style:name="T435_3" style:family="text">
      <style:text-properties fo:color="#000000" style:font-name="Calibri Light" fo:font-size="11pt" style:font-size-asian="11pt" style:font-name-complex="Calibri Light" style:font-size-complex="11pt"/>
    </style:style>
    <style:style style:name="T435_4" style:family="text">
      <style:text-properties fo:color="#000000" style:font-name="Calibri Light" fo:font-size="11pt" style:font-size-asian="11pt" style:font-name-complex="Calibri Light" style:font-size-complex="11pt"/>
    </style:style>
    <style:style style:name="T435_5" style:family="text">
      <style:text-properties fo:color="#000000" style:font-name="Calibri Light" fo:font-size="11pt" style:font-size-asian="11pt" style:font-name-complex="Calibri Light" style:font-size-complex="11pt"/>
    </style:style>
    <style:style style:name="T435_6" style:family="text" style:parent-style-name="Normal">
      <style:text-properties fo:color="#000000" style:font-name="Calibri Light" fo:font-size="11pt" style:font-size-asian="11pt" style:font-name-complex="Calibri Light" style:font-size-complex="11pt"/>
    </style:style>
    <style:style style:name="P436" style:family="paragraph" style:parent-style-name="Footnote_20_text">
      <style:paragraph-properties fo:text-align="justify"/>
    </style:style>
    <style:style style:name="T436_1" style:family="text"/>
    <style:style style:name="T436_2" style:family="text">
      <style:text-properties style:font-name="Calibri Light" fo:font-size="9pt" style:font-size-asian="9pt" style:font-name-complex="Calibri Light" style:font-size-complex="9pt"/>
    </style:style>
    <style:style style:name="T436_3" style:family="text">
      <style:text-properties fo:color="#000000" style:font-name="Calibri Light" fo:font-size="11pt" style:font-size-asian="11pt" style:font-name-complex="Calibri Light" style:font-size-complex="11pt"/>
    </style:style>
    <style:style style:name="T436_4" style:family="text">
      <style:text-properties fo:color="#000000" style:font-name="Calibri Light" fo:font-size="11pt" style:font-size-asian="11pt" style:font-name-complex="Calibri Light" style:font-size-complex="11pt"/>
    </style:style>
    <style:style style:name="T436_5" style:family="text">
      <style:text-properties fo:color="#000000" style:font-name="Calibri Light" fo:font-size="11pt" style:font-size-asian="11pt" style:font-name-complex="Calibri Light" style:font-size-complex="11pt"/>
    </style:style>
    <style:style style:name="P437" style:family="paragraph" style:parent-style-name="Normal">
      <style:paragraph-properties fo:text-align="justify" fo:line-height="115%"/>
      <style:text-properties fo:color="#000000" style:font-name="Calibri Light" fo:font-size="11pt" style:font-size-asian="11pt" style:font-name-complex="Calibri Light" style:font-size-complex="11pt"/>
    </style:style>
    <style:style style:name="P438" style:family="paragraph" style:parent-style-name="Normal">
      <style:paragraph-properties fo:text-align="justify" fo:line-height="115%"/>
    </style:style>
    <style:style style:name="T438_1" style:family="text">
      <style:text-properties fo:color="#000000" style:font-name="Calibri Light" fo:font-size="11pt" style:font-size-asian="11pt" style:font-name-complex="Calibri Light" style:font-size-complex="11pt"/>
    </style:style>
    <style:style style:name="T438_2" style:family="text">
      <style:text-properties fo:color="#000000" style:font-name="Calibri Light" fo:font-size="11pt" style:font-size-asian="11pt" style:font-name-complex="Calibri Light" style:font-size-complex="11pt"/>
    </style:style>
    <style:style style:name="T438_3" style:family="text">
      <style:text-properties fo:color="#000000" style:font-name="Calibri Light" fo:font-size="11pt" style:font-size-asian="11pt" style:font-name-complex="Calibri Light" style:font-size-complex="11pt"/>
    </style:style>
    <style:style style:name="T438_4" style:family="text">
      <style:text-properties fo:color="#000000" style:font-name="Calibri Light" fo:font-size="11pt" style:font-size-asian="11pt" style:font-name-complex="Calibri Light" style:font-size-complex="11pt"/>
    </style:style>
    <style:style style:name="T438_5" style:family="text">
      <style:text-properties fo:color="#000000" style:font-name="Calibri Light" fo:font-size="11pt" style:font-size-asian="11pt" style:font-name-complex="Calibri Light" style:font-size-complex="11pt"/>
    </style:style>
    <style:style style:name="T438_6" style:family="text">
      <style:text-properties fo:color="#000000" style:font-name="Calibri Light" fo:font-size="11pt" style:font-size-asian="11pt" style:font-name-complex="Calibri Light" style:font-size-complex="11pt"/>
    </style:style>
    <style:style style:name="T438_7" style:family="text">
      <style:text-properties fo:color="#000000" style:font-name="Calibri Light" fo:font-size="11pt" style:font-size-asian="11pt" style:font-name-complex="Calibri Light" style:font-size-complex="11pt"/>
    </style:style>
    <style:style style:name="T438_8" style:family="text">
      <style:text-properties fo:color="#000000" style:font-name="Calibri Light" fo:font-size="11pt" style:font-size-asian="11pt" style:font-name-complex="Calibri Light" style:font-size-complex="11pt"/>
    </style:style>
    <style:style style:name="T438_9" style:family="text">
      <style:text-properties fo:color="#000000" style:font-name="Calibri Light" fo:font-size="11pt" style:font-size-asian="11pt" style:font-name-complex="Calibri Light" style:font-size-complex="11pt"/>
    </style:style>
    <style:style style:name="T438_10" style:family="text">
      <style:text-properties fo:color="#000000" style:font-name="Calibri Light" fo:font-size="11pt" style:font-size-asian="11pt" style:font-name-complex="Calibri Light" style:font-size-complex="11pt"/>
    </style:style>
    <style:style style:name="T438_11" style:family="text">
      <style:text-properties fo:color="#000000" style:font-name="Calibri Light" fo:font-size="11pt" style:font-size-asian="11pt" style:font-name-complex="Calibri Light" style:font-size-complex="11pt"/>
    </style:style>
    <style:style style:name="T438_12" style:family="text">
      <style:text-properties fo:color="#000000" style:font-name="Calibri Light" fo:font-size="11pt" style:font-size-asian="11pt" style:font-name-complex="Calibri Light" style:font-size-complex="11pt"/>
    </style:style>
    <style:style style:name="T438_13" style:family="text">
      <style:text-properties fo:color="#000000" style:font-name="Calibri Light" fo:font-size="11pt" style:font-size-asian="11pt" style:font-name-complex="Calibri Light" style:font-size-complex="11pt"/>
    </style:style>
    <style:style style:name="T438_14" style:family="text">
      <style:text-properties fo:color="#000000" style:font-name="Calibri Light" fo:font-size="11pt" style:font-size-asian="11pt" style:font-name-complex="Calibri Light" style:font-size-complex="11pt"/>
    </style:style>
    <style:style style:name="T438_15" style:family="text">
      <style:text-properties fo:color="#000000" style:font-name="Calibri Light" fo:font-size="11pt" style:font-size-asian="11pt" style:font-name-complex="Calibri Light" style:font-size-complex="11pt"/>
    </style:style>
    <style:style style:name="T438_16" style:family="text">
      <style:text-properties fo:color="#000000" style:font-name="Calibri Light" fo:font-size="11pt" style:font-size-asian="11pt" style:font-name-complex="Calibri Light" style:font-size-complex="11pt"/>
    </style:style>
    <style:style style:name="T438_17" style:family="text">
      <style:text-properties fo:color="#000000" style:font-name="Calibri Light" fo:font-size="11pt" style:font-size-asian="11pt" style:font-name-complex="Calibri Light" style:font-size-complex="11pt"/>
    </style:style>
    <style:style style:name="T438_18" style:family="text">
      <style:text-properties fo:color="#000000" style:font-name="Calibri Light" fo:font-size="11pt" style:font-size-asian="11pt" style:font-name-complex="Calibri Light" style:font-size-complex="11pt"/>
    </style:style>
    <style:style style:name="P439" style:family="paragraph" style:parent-style-name="Normal">
      <style:paragraph-properties fo:text-align="justify" fo:line-height="115%"/>
    </style:style>
    <style:style style:name="T439_1" style:family="text">
      <style:text-properties fo:color="#ee0000" style:font-name="Calibri Light" fo:font-size="11pt" style:font-size-asian="11pt" style:font-name-complex="Calibri Light" style:font-size-complex="11pt" style:font-weight-complex="bold"/>
    </style:style>
    <style:style style:name="P440" style:family="paragraph" style:parent-style-name="Normal">
      <style:paragraph-properties fo:text-align="justify"/>
    </style:style>
    <style:style style:name="T440_1" style:family="text">
      <style:text-properties fo:color="#000000" style:font-name="Calibri Light" fo:font-size="11pt" style:font-size-asian="11pt" style:font-name-complex="Calibri Light" style:font-size-complex="11pt" fo:font-weight="bold" style:font-weight-asian="bold"/>
    </style:style>
    <style:style style:name="P441" style:family="paragraph" style:parent-style-name="Normal">
      <style:paragraph-properties fo:text-align="justify"/>
      <style:text-properties fo:color="#000000" style:font-name="Calibri Light" fo:font-size="11pt" style:font-size-asian="11pt" style:font-name-complex="Calibri Light" style:font-size-complex="11pt" fo:font-weight="bold" style:font-weight-asian="bold"/>
    </style:style>
    <style:style style:name="P442" style:family="paragraph" style:parent-style-name="List_20_Paragraph">
      <style:paragraph-properties fo:text-align="justify"/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T442_1" style:family="text"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T442_2" style:family="text"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T442_3" style:family="text"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T442_4" style:family="text"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T442_5" style:family="text"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P443" style:family="paragraph" style:parent-style-name="List_20_Paragraph">
      <style:paragraph-properties fo:text-align="justify"/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T443_1" style:family="text"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P444" style:family="paragraph" style:parent-style-name="Normal">
      <style:text-properties fo:background-color="#ffff00" fo:color="#ee0000" style:font-name="Calibri Light" fo:font-size="11pt" style:font-size-asian="11pt" style:font-name-complex="Calibri Light" style:font-size-complex="11pt"/>
    </style:style>
    <style:style style:name="P445" style:family="paragraph" style:parent-style-name="Normal">
      <style:paragraph-properties fo:text-align="justify"/>
    </style:style>
    <style:style style:name="T445_1" style:family="text">
      <style:text-properties fo:color="#16216a" style:font-name="Calibri Light" style:font-name-complex="Calibri Light" fo:font-weight="bold" style:font-weight-asian="bold" style:font-weight-complex="bold"/>
    </style:style>
    <style:style style:name="P446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color="#ee0000" style:font-name="Calibri Light" fo:font-size="11pt" style:font-size-asian="11pt" style:font-name-complex="Calibri Light" style:font-size-complex="11pt" fo:font-weight="bold" style:font-weight-asian="bold"/>
    </style:style>
    <style:style style:name="P447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447_1" style:family="text">
      <style:text-properties fo:color="#16216a" style:font-name="Calibri Light" fo:font-size="11pt" style:font-size-asian="11pt" style:font-name-complex="Calibri Light" style:font-size-complex="11pt" fo:font-weight="bold" style:font-weight-asian="bold"/>
    </style:style>
    <style:style style:name="T447_2" style:family="text">
      <style:text-properties fo:color="#16216a" style:font-name="Calibri Light" fo:font-size="11pt" style:font-size-asian="11pt" style:font-name-complex="Calibri Light" style:font-size-complex="11pt" fo:font-weight="bold" style:font-weight-asian="bold"/>
    </style:style>
    <style:style style:name="T447_3" style:family="text">
      <style:text-properties fo:color="#16216a" style:font-name="Calibri Light" fo:font-size="11pt" style:font-size-asian="11pt" style:font-name-complex="Calibri Light" style:font-size-complex="11pt" fo:font-weight="bold" style:font-weight-asian="bold"/>
    </style:style>
    <style:style style:name="P448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color="#16216a" style:font-name="Calibri Light" fo:font-size="11pt" style:font-size-asian="11pt" style:font-name-complex="Calibri Light" style:font-size-complex="11pt" fo:font-weight="bold" style:font-weight-asian="bold"/>
    </style:style>
    <style:style style:name="Table15" style:family="table">
      <style:table-properties table:align="left" style:width="15.903cm" fo:margin-left="0cm"/>
    </style:style>
    <style:style style:name="Column51" style:family="table-column">
      <style:table-column-properties style:column-width="6.939cm"/>
    </style:style>
    <style:style style:name="Column52" style:family="table-column">
      <style:table-column-properties style:column-width="8.964cm"/>
    </style:style>
    <style:style style:name="Row60" style:family="table-row"/>
    <style:style style:name="Cell175" style:family="table-cell">
      <style:table-cell-properties fo:background-color="#16216a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text-align="justify" fo:line-height="100%" fo:margin-bottom="0cm"/>
    </style:style>
    <style:style style:name="T449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76" style:family="table-cell">
      <style:table-cell-properties fo:background-color="#16216a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text-align="justify" fo:line-height="100%" fo:margin-bottom="0cm"/>
    </style:style>
    <style:style style:name="T450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Row61" style:family="table-row"/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text-align="justify" fo:line-height="100%" fo:margin-bottom="0.423cm"/>
    </style:style>
    <style:style style:name="T451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51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51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paragraph">
      <style:paragraph-properties fo:line-height="100%" fo:margin-top="0cm" fo:margin-bottom="0cm"/>
    </style:style>
    <style:style style:name="T452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52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52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52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62" style:family="table-row"/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line-height="100%" fo:margin-bottom="0.423cm"/>
    </style:style>
    <style:style style:name="T453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paragraph">
      <style:paragraph-properties fo:line-height="100%" fo:margin-top="0cm" fo:margin-bottom="0cm"/>
    </style:style>
    <style:style style:name="T454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54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63" style:family="table-row"/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line-height="100%" fo:margin-bottom="0.423cm"/>
    </style:style>
    <style:style style:name="T455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paragraph">
      <style:paragraph-properties fo:line-height="100%" fo:margin-top="0cm" fo:margin-bottom="0cm"/>
    </style:style>
    <style:style style:name="T456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56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56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56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457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color="#ee0000" style:font-name="Calibri Light" fo:font-size="11pt" style:font-size-asian="11pt" style:font-name-complex="Calibri Light" style:font-size-complex="11pt" fo:font-weight="bold" style:font-weight-asian="bold"/>
    </style:style>
    <style:style style:name="P458" style:family="paragraph" style:parent-style-name="paragraph">
      <style:paragraph-properties fo:text-align="justify" fo:margin-top="0cm"/>
    </style:style>
    <style:style style:name="T458_1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459" style:family="paragraph" style:parent-style-name="paragraph">
      <style:paragraph-properties fo:text-align="justify" fo:margin-top="0cm"/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460" style:family="paragraph" style:parent-style-name="paragraph">
      <style:paragraph-properties fo:text-align="justify" fo:line-height="115%" fo:margin-top="0cm"/>
      <style:text-properties style:font-name="Calibri Light" fo:font-size="11pt" style:font-size-asian="11pt" style:font-name-complex="Calibri Light" style:font-size-complex="11pt"/>
    </style:style>
    <style:style style:name="T460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460_2" style:family="text">
      <style:text-properties style:font-name="Calibri Light" fo:font-size="11pt" style:font-size-asian="11pt" style:font-name-complex="Calibri Light" style:font-size-complex="11pt"/>
    </style:style>
    <style:style style:name="T460_3" style:family="text">
      <style:text-properties style:font-name="Calibri Light" fo:font-size="11pt" style:font-size-asian="11pt" style:font-name-complex="Calibri Light" style:font-size-complex="11pt"/>
    </style:style>
    <style:style style:name="T460_4" style:family="text">
      <style:text-properties style:font-name="Calibri Light" fo:font-size="11pt" style:font-size-asian="11pt" style:font-name-complex="Calibri Light" style:font-size-complex="11pt"/>
    </style:style>
    <style:style style:name="P461" style:family="paragraph" style:parent-style-name="paragraph">
      <style:paragraph-properties fo:text-align="justify" fo:line-height="115%" fo:margin-top="0cm"/>
      <style:text-properties style:font-name="Calibri Light" fo:font-size="11pt" style:font-size-asian="11pt" style:font-name-complex="Calibri Light" style:font-size-complex="11pt"/>
    </style:style>
    <style:style style:name="T461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461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461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461_4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461_5" style:family="text">
      <style:text-properties style:font-name="Calibri Light" fo:font-size="11pt" style:font-size-asian="11pt" style:font-name-complex="Calibri Light" style:font-size-complex="11pt"/>
    </style:style>
    <style:style style:name="T461_6" style:family="text">
      <style:text-properties style:font-name="Calibri Light" fo:font-size="11pt" style:font-size-asian="11pt" style:font-name-complex="Calibri Light" style:font-size-complex="11pt"/>
    </style:style>
    <style:style style:name="T461_7" style:family="text">
      <style:text-properties style:font-name="Calibri Light" fo:font-size="11pt" style:font-size-asian="11pt" style:font-name-complex="Calibri Light" style:font-size-complex="11pt"/>
    </style:style>
    <style:style style:name="T461_8" style:family="text">
      <style:text-properties style:font-name="Calibri Light" fo:font-size="11pt" style:font-size-asian="11pt" style:font-name-complex="Calibri Light" style:font-size-complex="11pt"/>
    </style:style>
    <style:style style:name="T461_9" style:family="text">
      <style:text-properties style:font-name="Calibri Light" fo:font-size="11pt" style:font-size-asian="11pt" style:font-name-complex="Calibri Light" style:font-size-complex="11pt"/>
    </style:style>
    <style:style style:name="P462" style:family="paragraph" style:parent-style-name="paragraph">
      <style:paragraph-properties fo:text-align="justify" fo:margin-top="0cm" fo:margin-bottom="0cm"/>
      <style:text-properties style:font-name="Calibri Light" fo:font-size="11pt" style:font-size-asian="11pt" style:font-name-complex="Calibri Light" style:font-size-complex="11pt"/>
    </style:style>
    <style:style style:name="P463" style:family="paragraph" style:parent-style-name="Heading_20_3">
      <style:paragraph-properties style:line-height-at-least="0.529cm"/>
    </style:style>
    <style:style style:name="T463_1" style:family="text" style:parent-style-name="Strong">
      <style:text-properties fo:color="#16216a" fo:font-size="11pt" style:font-size-asian="11pt" style:font-name-complex="Calibri Light" style:font-size-complex="11pt"/>
    </style:style>
    <style:style style:name="T463_2" style:family="text" style:parent-style-name="Strong">
      <style:text-properties fo:color="#16216a" fo:font-size="11pt" style:font-size-asian="11pt" style:font-name-complex="Calibri Light" style:font-size-complex="11pt"/>
    </style:style>
    <style:style style:name="T463_3" style:family="text" style:parent-style-name="Strong">
      <style:text-properties fo:color="#16216a" fo:font-size="11pt" style:font-size-asian="11pt" style:font-name-complex="Calibri Light" style:font-size-complex="11pt"/>
    </style:style>
    <style:style style:name="T463_4" style:family="text" style:parent-style-name="Strong">
      <style:text-properties fo:color="#16216a" fo:font-size="11pt" style:font-size-asian="11pt" style:font-name-complex="Calibri Light" style:font-size-complex="11pt"/>
    </style:style>
    <style:style style:name="P464" style:family="paragraph" style:parent-style-name="Normal"/>
    <style:style style:name="P465" style:family="paragraph" style:parent-style-name="List_20_Paragraph">
      <style:paragraph-properties fo:text-align="justify" style:line-height-at-least="0.529cm"/>
      <style:text-properties style:font-name="Calibri Light" fo:font-size="11pt" style:font-size-asian="11pt" style:font-name-complex="Calibri Light" style:font-size-complex="11pt"/>
    </style:style>
    <style:style style:name="T465_1" style:family="text">
      <style:text-properties style:font-name="Calibri Light" fo:font-size="11pt" style:font-size-asian="11pt" style:font-name-complex="Calibri Light" style:font-size-complex="11pt"/>
    </style:style>
    <style:style style:name="T465_2" style:family="text">
      <style:text-properties style:font-name="Calibri Light" fo:font-size="11pt" style:font-size-asian="11pt" style:font-name-complex="Calibri Light" style:font-size-complex="11pt"/>
    </style:style>
    <style:style style:name="T465_3" style:family="text">
      <style:text-properties style:font-name="Calibri Light" fo:font-size="11pt" style:font-size-asian="11pt" style:font-name-complex="Calibri Light" style:font-size-complex="11pt"/>
    </style:style>
    <style:style style:name="P466" style:family="paragraph" style:parent-style-name="Normal">
      <style:paragraph-properties fo:line-height="115%"/>
      <style:text-properties style:font-name="Calibri Light" fo:font-size="11pt" style:font-size-asian="11pt" style:font-name-complex="Calibri Light" style:font-size-complex="11pt"/>
    </style:style>
    <style:style style:name="Table16" style:family="table">
      <style:table-properties table:align="left" style:width="16.503cm" fo:margin-left="-0.259cm"/>
    </style:style>
    <style:style style:name="Column53" style:family="table-column">
      <style:table-column-properties style:column-width="3.013cm"/>
    </style:style>
    <style:style style:name="Column54" style:family="table-column">
      <style:table-column-properties style:column-width="1.087cm"/>
    </style:style>
    <style:style style:name="Column55" style:family="table-column">
      <style:table-column-properties style:column-width="1.653cm"/>
    </style:style>
    <style:style style:name="Column56" style:family="table-column">
      <style:table-column-properties style:column-width="5.791cm"/>
    </style:style>
    <style:style style:name="Column57" style:family="table-column">
      <style:table-column-properties style:column-width="4.96cm"/>
    </style:style>
    <style:style style:name="Row64" style:family="table-row">
      <style:table-row-properties style:min-row-height="0.863cm"/>
    </style:style>
    <style:style style:name="Cell1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line-height="100%" fo:margin-bottom="0cm"/>
    </style:style>
    <style:style style:name="T467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67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67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line-height="100%" fo:margin-bottom="0cm"/>
    </style:style>
    <style:style style:name="T468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68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68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68_4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68_5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68_6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65" style:family="table-row">
      <style:table-row-properties style:min-row-height="0.612cm"/>
    </style:style>
    <style:style style:name="Cell18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line-height="100%" fo:margin-bottom="0cm"/>
    </style:style>
    <style:style style:name="T469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line-height="100%" fo:margin-bottom="0cm"/>
    </style:style>
    <style:style style:name="T470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8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line-height="100%" fo:margin-bottom="0cm"/>
    </style:style>
    <style:style style:name="T471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line-height="100%" fo:margin-bottom="0cm"/>
    </style:style>
    <style:style style:name="T472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72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6" style:family="table-row">
      <style:table-row-properties style:min-row-height="0.609cm"/>
    </style:style>
    <style:style style:name="Cell18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line-height="100%" fo:margin-bottom="0cm"/>
    </style:style>
    <style:style style:name="T473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73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>
      <style:paragraph-properties fo:line-height="100%" fo:margin-bottom="0cm"/>
    </style:style>
    <style:style style:name="T474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74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line-height="100%" fo:margin-bottom="0cm"/>
    </style:style>
    <style:style style:name="T475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>
      <style:paragraph-properties fo:line-height="100%" fo:margin-bottom="0cm"/>
    </style:style>
    <style:style style:name="T476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76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76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T476_4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P477" style:family="paragraph" style:parent-style-name="Normal">
      <style:paragraph-properties fo:text-align="justify"/>
      <style:text-properties fo:color="#ee0000" style:font-name="Calibri Light" fo:font-size="11pt" style:font-name-asian="Arial" style:font-size-asian="11pt" style:font-name-complex="Calibri Light" style:font-size-complex="11pt"/>
    </style:style>
    <style:style style:name="Table17" style:family="table">
      <style:table-properties table:align="left" style:width="16.378cm" fo:margin-left="0cm"/>
    </style:style>
    <style:style style:name="Column58" style:family="table-column">
      <style:table-column-properties style:column-width="6.242cm"/>
    </style:style>
    <style:style style:name="Column59" style:family="table-column">
      <style:table-column-properties style:column-width="5.487cm"/>
    </style:style>
    <style:style style:name="Column60" style:family="table-column">
      <style:table-column-properties style:column-width="4.648cm"/>
    </style:style>
    <style:style style:name="Row67" style:family="table-row">
      <style:table-row-properties style:min-row-height="0.506cm"/>
    </style:style>
    <style:style style:name="Cell1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paragraph-properties fo:line-height="100%" fo:margin-bottom="0cm"/>
    </style:style>
    <style:style style:name="T478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line-height="100%" fo:margin-bottom="0cm"/>
    </style:style>
    <style:style style:name="T479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9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paragraph-properties fo:line-height="100%" fo:margin-bottom="0cm"/>
    </style:style>
    <style:style style:name="T480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8" style:family="table-row">
      <style:table-row-properties style:min-row-height="1.681cm"/>
    </style:style>
    <style:style style:name="Cell1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line-height="100%" fo:margin-bottom="0cm"/>
    </style:style>
    <style:style style:name="T481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1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1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1_4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1_5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1_6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1_7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1_8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1_9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1_10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1_1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1_1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1_1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fo:line-height="100%" fo:margin-bottom="0cm"/>
    </style:style>
    <style:style style:name="T482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2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2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2_4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paragraph-properties fo:line-height="100%" fo:margin-bottom="0cm"/>
    </style:style>
    <style:style style:name="T483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69" style:family="table-row">
      <style:table-row-properties style:min-row-height="1.713cm"/>
    </style:style>
    <style:style style:name="Cell1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paragraph-properties fo:line-height="100%" fo:margin-bottom="0cm"/>
    </style:style>
    <style:style style:name="T484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4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4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4_4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paragraph-properties fo:line-height="100%" fo:margin-bottom="0cm"/>
    </style:style>
    <style:style style:name="T485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5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5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5_4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5_5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5_6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paragraph-properties fo:line-height="100%" fo:margin-bottom="0cm"/>
    </style:style>
    <style:style style:name="T486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70" style:family="table-row">
      <style:table-row-properties style:min-row-height="1.713cm"/>
    </style:style>
    <style:style style:name="Cell2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paragraph-properties fo:line-height="100%" fo:margin-bottom="0cm"/>
    </style:style>
    <style:style style:name="T487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7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7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7_4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87_5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paragraph-properties fo:line-height="100%" fo:margin-bottom="0cm"/>
    </style:style>
    <style:style style:name="T488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paragraph-properties fo:line-height="100%" fo:margin-bottom="0cm"/>
    </style:style>
    <style:style style:name="T489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71" style:family="table-row">
      <style:table-row-properties style:min-row-height="1.681cm"/>
    </style:style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Normal">
      <style:paragraph-properties fo:line-height="100%" fo:margin-bottom="0cm"/>
    </style:style>
    <style:style style:name="T490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0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0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Normal">
      <style:paragraph-properties fo:line-height="115%" fo:margin-bottom="0cm"/>
    </style:style>
    <style:style style:name="T491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>
      <style:paragraph-properties fo:line-height="100%" fo:margin-bottom="0cm"/>
    </style:style>
    <style:style style:name="T492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2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72" style:family="table-row">
      <style:table-row-properties style:min-row-height="1.681cm"/>
    </style:style>
    <style:style style:name="Cell2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paragraph-properties fo:line-height="100%" fo:margin-bottom="0cm"/>
    </style:style>
    <style:style style:name="T493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3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3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>
      <style:paragraph-properties fo:line-height="115%" fo:margin-bottom="0cm"/>
    </style:style>
    <style:style style:name="T494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4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>
      <style:paragraph-properties fo:line-height="100%" fo:margin-bottom="0cm"/>
    </style:style>
    <style:style style:name="T495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5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5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Row73" style:family="table-row">
      <style:table-row-properties style:min-row-height="1.681cm"/>
    </style:style>
    <style:style style:name="Cell2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paragraph-properties fo:line-height="100%" fo:margin-bottom="0cm"/>
    </style:style>
    <style:style style:name="T496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6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6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paragraph-properties fo:line-height="115%" fo:margin-bottom="0cm"/>
    </style:style>
    <style:style style:name="T497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7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7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7_4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7_5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7_6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paragraph-properties fo:line-height="100%" fo:margin-bottom="0cm"/>
    </style:style>
    <style:style style:name="T498_1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8_2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8_3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8_4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8_5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498_6" style:family="text">
      <style:text-properties fo:color="#000000"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499" style:family="paragraph" style:parent-style-name="Normal">
      <style:paragraph-properties fo:text-align="justify"/>
    </style:style>
    <style:style style:name="T499_1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499_2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499_3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499_4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P500" style:family="paragraph" style:parent-style-name="Normal">
      <style:paragraph-properties fo:text-align="justify" fo:line-height="115%"/>
      <style:text-properties fo:color="#000000" style:font-name="Calibri Light" fo:font-size="11pt" style:font-size-asian="11pt" style:font-name-complex="Calibri Light" style:font-size-complex="11pt"/>
    </style:style>
    <style:style style:name="P501" style:family="paragraph" style:parent-style-name="Normal">
      <style:paragraph-properties fo:text-align="justify" fo:line-height="115%"/>
    </style:style>
    <style:style style:name="T501_1" style:family="text">
      <style:text-properties fo:color="#00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01_2" style:family="text">
      <style:text-properties fo:color="#00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01_3" style:family="text">
      <style:text-properties fo:color="#00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01_4" style:family="text">
      <style:text-properties fo:color="#00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01_5" style:family="text">
      <style:text-properties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P502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503" style:family="paragraph" style:parent-style-name="Normal">
      <style:paragraph-properties fo:text-align="justify" fo:line-height="115%"/>
    </style:style>
    <style:style style:name="T503_1" style:family="text">
      <style:text-properties style:font-name="Calibri Light" fo:font-size="11pt" style:font-size-asian="11pt" style:font-name-complex="Calibri Light" style:font-size-complex="11pt"/>
    </style:style>
    <style:style style:name="T503_2" style:family="text">
      <style:text-properties style:font-name="Calibri Light" fo:font-size="11pt" style:font-size-asian="11pt" style:font-name-complex="Calibri Light" style:font-size-complex="11pt"/>
    </style:style>
    <style:style style:name="T503_3" style:family="text">
      <style:text-properties style:font-name="Calibri Light" fo:font-size="11pt" style:font-size-asian="11pt" style:font-name-complex="Calibri Light" style:font-size-complex="11pt"/>
    </style:style>
    <style:style style:name="T503_4" style:family="text">
      <style:text-properties style:font-name="Calibri Light" fo:font-size="11pt" style:font-size-asian="11pt" style:font-name-complex="Calibri Light" style:font-size-complex="11pt"/>
    </style:style>
    <style:style style:name="T503_5" style:family="text">
      <style:text-properties style:font-name="Calibri Light" fo:font-size="11pt" style:font-size-asian="11pt" style:font-name-complex="Calibri Light" style:font-size-complex="11pt"/>
    </style:style>
    <style:style style:name="T503_6" style:family="text">
      <style:text-properties style:font-name="Calibri Light" fo:font-size="11pt" style:font-size-asian="11pt" style:font-name-complex="Calibri Light" style:font-size-complex="11pt"/>
    </style:style>
    <style:style style:name="T503_7" style:family="text">
      <style:text-properties style:font-name="Calibri Light" fo:font-size="11pt" style:font-size-asian="11pt" style:font-name-complex="Calibri Light" style:font-size-complex="11pt"/>
    </style:style>
    <style:style style:name="T503_8" style:family="text">
      <style:text-properties style:font-name="Calibri Light" fo:font-size="11pt" style:font-size-asian="11pt" style:font-name-complex="Calibri Light" style:font-size-complex="11pt"/>
    </style:style>
    <style:style style:name="T503_9" style:family="text">
      <style:text-properties style:font-name="Calibri Light" fo:font-size="11pt" style:font-size-asian="11pt" style:font-name-complex="Calibri Light" style:font-size-complex="11pt"/>
    </style:style>
    <style:style style:name="T503_10" style:family="text">
      <style:text-properties style:font-name="Calibri Light" fo:font-size="11pt" style:font-size-asian="11pt" style:font-name-complex="Calibri Light" style:font-size-complex="11pt"/>
    </style:style>
    <style:style style:name="T503_11" style:family="text">
      <style:text-properties style:font-name="Calibri Light" fo:font-size="11pt" style:font-size-asian="11pt" style:font-name-complex="Calibri Light" style:font-size-complex="11pt"/>
    </style:style>
    <style:style style:name="T503_12" style:family="text">
      <style:text-properties style:font-name="Calibri Light" fo:font-size="11pt" style:font-size-asian="11pt" style:font-name-complex="Calibri Light" style:font-size-complex="11pt"/>
    </style:style>
    <style:style style:name="T503_13" style:family="text">
      <style:text-properties style:font-name="Calibri Light" fo:font-size="11pt" style:font-size-asian="11pt" style:font-name-complex="Calibri Light" style:font-size-complex="11pt"/>
    </style:style>
    <style:style style:name="T503_14" style:family="text">
      <style:text-properties style:font-name="Calibri Light" fo:font-size="11pt" style:font-size-asian="11pt" style:font-name-complex="Calibri Light" style:font-size-complex="11pt"/>
    </style:style>
    <style:style style:name="T503_15" style:family="text">
      <style:text-properties style:font-name="Calibri Light" fo:font-size="11pt" style:font-size-asian="11pt" style:font-name-complex="Calibri Light" style:font-size-complex="11pt"/>
    </style:style>
    <style:style style:name="T503_16" style:family="text">
      <style:text-properties style:font-name="Calibri Light" fo:font-size="11pt" style:font-size-asian="11pt" style:font-name-complex="Calibri Light" style:font-size-complex="11pt"/>
    </style:style>
    <style:style style:name="T503_17" style:family="text">
      <style:text-properties style:font-name="Calibri Light" fo:font-size="11pt" style:font-size-asian="11pt" style:font-name-complex="Calibri Light" style:font-size-complex="11pt"/>
    </style:style>
    <style:style style:name="T503_18" style:family="text">
      <style:text-properties style:font-name="Calibri Light" fo:font-size="11pt" style:font-size-asian="11pt" style:font-name-complex="Calibri Light" style:font-size-complex="11pt"/>
    </style:style>
    <style:style style:name="T503_19" style:family="text">
      <style:text-properties style:font-name="Calibri Light" fo:font-size="11pt" style:font-size-asian="11pt" style:font-name-complex="Calibri Light" style:font-size-complex="11pt"/>
    </style:style>
    <style:style style:name="T503_20" style:family="text">
      <style:text-properties style:font-name="Calibri Light" fo:font-size="11pt" style:font-size-asian="11pt" style:font-name-complex="Calibri Light" style:font-size-complex="11pt"/>
    </style:style>
    <style:style style:name="P504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505" style:family="paragraph" style:parent-style-name="Normal">
      <style:paragraph-properties fo:text-align="justify" fo:line-height="115%"/>
    </style:style>
    <style:style style:name="T505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05_2" style:family="text">
      <style:text-properties style:font-name="Calibri Light" fo:font-size="11pt" style:font-size-asian="11pt" style:font-name-complex="Calibri Light" style:font-size-complex="11pt"/>
    </style:style>
    <style:style style:name="T505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05_4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05_5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05_6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05_7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05_8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05_9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05_10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05_1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05_1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05_13" style:family="text">
      <style:text-properties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T505_14" style:family="text">
      <style:text-properties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T505_15" style:family="text">
      <style:text-properties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P506" style:family="paragraph" style:parent-style-name="Normal">
      <style:paragraph-properties fo:text-align="justify" fo:line-height="115%"/>
      <style:text-properties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P507" style:family="paragraph" style:parent-style-name="Normal">
      <style:paragraph-properties fo:text-align="justify" fo:line-height="115%"/>
    </style:style>
    <style:style style:name="T507_1" style:family="text">
      <style:text-properties style:font-name="Calibri Light" fo:font-size="11pt" style:font-size-asian="11pt" style:font-name-complex="Calibri Light" style:font-size-complex="11pt"/>
    </style:style>
    <style:style style:name="T507_2" style:family="text" style:parent-style-name="Normal">
      <style:text-properties style:font-name="Calibri Light" fo:font-size="11pt" style:font-size-asian="11pt" style:font-name-complex="Calibri Light" style:font-size-complex="11pt"/>
    </style:style>
    <style:style style:name="P508" style:family="paragraph" style:parent-style-name="Footnote_20_text"/>
    <style:style style:name="T508_1" style:family="text">
      <style:text-properties style:font-name="Calibri Light" fo:font-size="9pt" style:font-size-asian="9pt" style:font-name-complex="Calibri Light" style:font-size-complex="9pt"/>
    </style:style>
    <style:style style:name="T508_2" style:family="text">
      <style:text-properties style:font-name="Calibri Light" fo:font-size="9pt" style:font-size-asian="9pt" style:font-name-complex="Calibri Light" style:font-size-complex="9pt" fo:language="en" fo:country="US"/>
    </style:style>
    <style:style style:name="T508_3" style:family="text">
      <style:text-properties style:font-name="Calibri Light" fo:font-size="9pt" style:font-size-asian="9pt" style:font-name-complex="Calibri Light" style:font-size-complex="9pt" fo:language="en" fo:country="US"/>
    </style:style>
    <style:style style:name="T508_4" style:family="text">
      <style:text-properties style:font-name="Calibri Light" fo:font-size="9pt" style:font-size-asian="9pt" style:font-name-complex="Calibri Light" style:font-size-complex="9pt" fo:language="en" fo:country="US"/>
    </style:style>
    <style:style style:name="T508_5" style:family="text">
      <style:text-properties style:font-name="Calibri Light" fo:font-size="9pt" style:font-size-asian="9pt" style:font-name-complex="Calibri Light" style:font-size-complex="9pt" fo:language="en" fo:country="US"/>
    </style:style>
    <style:style style:name="T508_6" style:family="text">
      <style:text-properties style:font-name="Calibri Light" fo:font-size="9pt" style:font-size-asian="9pt" style:font-name-complex="Calibri Light" style:font-size-complex="9pt" fo:language="en" fo:country="US"/>
    </style:style>
    <style:style style:name="T508_7" style:family="text">
      <style:text-properties style:font-name="Calibri Light" fo:font-size="9pt" style:font-size-asian="9pt" style:font-name-complex="Calibri Light" style:font-size-complex="9pt" fo:language="en" fo:country="US"/>
    </style:style>
    <style:style style:name="T508_8" style:family="text">
      <style:text-properties style:font-name="Calibri Light" fo:font-size="9pt" style:font-size-asian="9pt" style:font-name-complex="Calibri Light" style:font-size-complex="9pt" fo:language="en" fo:country="US"/>
    </style:style>
    <style:style style:name="T508_9" style:family="text">
      <style:text-properties style:font-name="Calibri Light" fo:font-size="11pt" style:font-size-asian="11pt" style:font-name-complex="Calibri Light" style:font-size-complex="11pt"/>
    </style:style>
    <style:style style:name="P509" style:family="paragraph" style:parent-style-name="List_20_Paragraph">
      <style:paragraph-properties fo:text-align="justify" fo:line-height="115%" fo:margin-bottom="0.282cm"/>
      <style:text-properties style:font-name="Calibri Light" fo:font-size="11pt" style:font-size-asian="11pt" style:font-name-complex="Calibri Light" style:font-size-complex="11pt"/>
    </style:style>
    <style:style style:name="T509_1" style:family="text">
      <style:text-properties style:font-name="Calibri Light" fo:font-size="11pt" style:font-size-asian="11pt" style:font-name-complex="Calibri Light" style:font-size-complex="11pt"/>
    </style:style>
    <style:style style:name="P510" style:family="paragraph" style:parent-style-name="List_20_Paragraph">
      <style:paragraph-properties fo:text-align="justify" fo:line-height="115%" fo:margin-bottom="0.282cm"/>
      <style:text-properties style:font-name="Calibri Light" fo:font-size="11pt" style:font-size-asian="11pt" style:font-name-complex="Calibri Light" style:font-size-complex="11pt"/>
    </style:style>
    <style:style style:name="T510_1" style:family="text">
      <style:text-properties style:font-name="Calibri Light" fo:font-size="11pt" style:font-size-asian="11pt" style:font-name-complex="Calibri Light" style:font-size-complex="11pt"/>
    </style:style>
    <style:style style:name="P511" style:family="paragraph" style:parent-style-name="List_20_Paragraph">
      <style:paragraph-properties fo:text-align="justify" fo:line-height="115%" fo:margin-bottom="0.282cm"/>
      <style:text-properties style:font-name="Calibri Light" fo:font-size="11pt" style:font-size-asian="11pt" style:font-name-complex="Calibri Light" style:font-size-complex="11pt"/>
    </style:style>
    <style:style style:name="T511_1" style:family="text">
      <style:text-properties style:font-name="Calibri Light" fo:font-size="11pt" style:font-size-asian="11pt" style:font-name-complex="Calibri Light" style:font-size-complex="11pt"/>
    </style:style>
    <style:style style:name="P512" style:family="paragraph" style:parent-style-name="Normal">
      <style:paragraph-properties fo:text-align="justify" fo:line-height="115%"/>
    </style:style>
    <style:style style:name="T512_1" style:family="text">
      <style:text-properties style:font-name="Calibri Light" fo:font-size="11pt" style:font-size-asian="11pt" style:font-name-complex="Calibri Light" style:font-size-complex="11pt"/>
    </style:style>
    <style:style style:name="T512_2" style:family="text">
      <style:text-properties style:font-name="Calibri Light" fo:font-size="11pt" style:font-size-asian="11pt" style:font-name-complex="Calibri Light" style:font-size-complex="11pt"/>
    </style:style>
    <style:style style:name="T512_3" style:family="text">
      <style:text-properties style:font-name="Calibri Light" fo:font-size="11pt" style:font-size-asian="11pt" style:font-name-complex="Calibri Light" style:font-size-complex="11pt"/>
    </style:style>
    <style:style style:name="T512_4" style:family="text">
      <style:text-properties style:font-name="Calibri Light" fo:font-size="11pt" style:font-size-asian="11pt" style:font-name-complex="Calibri Light" style:font-size-complex="11pt"/>
    </style:style>
    <style:style style:name="P513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514" style:family="paragraph" style:parent-style-name="Normal">
      <style:paragraph-properties fo:text-align="justify" fo:line-height="115%"/>
    </style:style>
    <style:style style:name="T514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14_2" style:family="text">
      <style:text-properties style:font-name="Calibri Light" fo:font-size="11pt" style:font-size-asian="11pt" style:font-name-complex="Calibri Light" style:font-size-complex="11pt"/>
    </style:style>
    <style:style style:name="T514_3" style:family="text">
      <style:text-properties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P515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516" style:family="paragraph" style:parent-style-name="Normal">
      <style:paragraph-properties fo:text-align="justify" fo:line-height="115%"/>
    </style:style>
    <style:style style:name="T516_1" style:family="text">
      <style:text-properties style:font-name="Calibri Light" fo:font-size="11pt" style:font-size-asian="11pt" style:font-name-complex="Calibri Light" style:font-size-complex="11pt"/>
    </style:style>
    <style:style style:name="T516_2" style:family="text">
      <style:text-properties style:font-name="Calibri Light" fo:font-size="11pt" style:font-size-asian="11pt" style:font-name-complex="Calibri Light" style:font-size-complex="11pt"/>
    </style:style>
    <style:style style:name="T516_3" style:family="text">
      <style:text-properties style:font-name="Calibri Light" fo:font-size="11pt" style:font-size-asian="11pt" style:font-name-complex="Calibri Light" style:font-size-complex="11pt"/>
    </style:style>
    <style:style style:name="T516_4" style:family="text">
      <style:text-properties style:font-name="Calibri Light" fo:font-size="11pt" style:font-size-asian="11pt" style:font-name-complex="Calibri Light" style:font-size-complex="11pt"/>
    </style:style>
    <style:style style:name="T516_5" style:family="text">
      <style:text-properties style:font-name="Calibri Light" fo:font-size="11pt" style:font-size-asian="11pt" style:font-name-complex="Calibri Light" style:font-size-complex="11pt"/>
    </style:style>
    <style:style style:name="T516_6" style:family="text">
      <style:text-properties style:font-name="Calibri Light" fo:font-size="11pt" style:font-size-asian="11pt" style:font-name-complex="Calibri Light" style:font-size-complex="11pt"/>
    </style:style>
    <style:style style:name="T516_7" style:family="text">
      <style:text-properties style:font-name="Calibri Light" fo:font-size="11pt" style:font-size-asian="11pt" style:font-name-complex="Calibri Light" style:font-size-complex="11pt"/>
    </style:style>
    <style:style style:name="T516_8" style:family="text">
      <style:text-properties style:font-name="Calibri Light" fo:font-size="11pt" style:font-size-asian="11pt" style:font-name-complex="Calibri Light" style:font-size-complex="11pt"/>
    </style:style>
    <style:style style:name="T516_9" style:family="text">
      <style:text-properties style:font-name="Calibri Light" fo:font-size="11pt" style:font-size-asian="11pt" style:font-name-complex="Calibri Light" style:font-size-complex="11pt"/>
    </style:style>
    <style:style style:name="T516_10" style:family="text">
      <style:text-properties style:font-name="Calibri Light" fo:font-size="11pt" style:font-size-asian="11pt" style:font-name-complex="Calibri Light" style:font-size-complex="11pt"/>
    </style:style>
    <style:style style:name="P517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518" style:family="paragraph" style:parent-style-name="List_20_Paragraph">
      <style:paragraph-properties fo:text-align="justify" fo:line-height="115%" fo:margin-left="0.501cm"/>
    </style:style>
    <style:style style:name="T518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18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18_3" style:family="text">
      <style:text-properties style:font-name="Calibri Light" fo:font-size="11pt" style:font-size-asian="11pt" style:font-name-complex="Calibri Light" style:font-size-complex="11pt"/>
    </style:style>
    <style:style style:name="T518_4" style:family="text">
      <style:text-properties style:font-name="Calibri Light" fo:font-size="11pt" style:font-size-asian="11pt" style:font-name-complex="Calibri Light" style:font-size-complex="11pt"/>
    </style:style>
    <style:style style:name="T518_5" style:family="text">
      <style:text-properties style:font-name="Calibri Light" fo:font-size="11pt" style:font-size-asian="11pt" style:font-name-complex="Calibri Light" style:font-size-complex="11pt"/>
    </style:style>
    <style:style style:name="T518_6" style:family="text">
      <style:text-properties style:font-name="Calibri Light" fo:font-size="11pt" style:font-size-asian="11pt" style:font-name-complex="Calibri Light" style:font-size-complex="11pt"/>
    </style:style>
    <style:style style:name="T518_7" style:family="text">
      <style:text-properties style:font-name="Calibri Light" fo:font-size="11pt" style:font-size-asian="11pt" style:font-name-complex="Calibri Light" style:font-size-complex="11pt"/>
    </style:style>
    <style:style style:name="T518_8" style:family="text">
      <style:text-properties style:font-name="Calibri Light" fo:font-size="11pt" style:font-size-asian="11pt" style:font-name-complex="Calibri Light" style:font-size-complex="11pt"/>
    </style:style>
    <style:style style:name="T518_9" style:family="text">
      <style:text-properties style:font-name="Calibri Light" fo:font-size="11pt" style:font-size-asian="11pt" style:font-name-complex="Calibri Light" style:font-size-complex="11pt"/>
    </style:style>
    <style:style style:name="T518_10" style:family="text">
      <style:text-properties style:font-name="Calibri Light" fo:font-size="11pt" style:font-size-asian="11pt" style:font-name-complex="Calibri Light" style:font-size-complex="11pt"/>
    </style:style>
    <style:style style:name="T518_11" style:family="text">
      <style:text-properties style:font-name="Calibri Light" fo:font-size="11pt" style:font-size-asian="11pt" style:font-name-complex="Calibri Light" style:font-size-complex="11pt"/>
    </style:style>
    <style:style style:name="T518_12" style:family="text">
      <style:text-properties style:font-name="Calibri Light" fo:font-size="11pt" style:font-size-asian="11pt" style:font-name-complex="Calibri Light" style:font-size-complex="11pt"/>
    </style:style>
    <style:style style:name="P519" style:family="paragraph" style:parent-style-name="List_20_Paragraph">
      <style:paragraph-properties fo:text-align="justify" fo:line-height="115%" fo:margin-left="0.501cm"/>
    </style:style>
    <style:style style:name="T519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19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19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19_4" style:family="text">
      <style:text-properties style:font-name="Calibri Light" fo:font-size="11pt" style:font-size-asian="11pt" style:font-name-complex="Calibri Light" style:font-size-complex="11pt"/>
    </style:style>
    <style:style style:name="T519_5" style:family="text">
      <style:text-properties style:font-name="Calibri Light" fo:font-size="11pt" style:font-size-asian="11pt" style:font-name-complex="Calibri Light" style:font-size-complex="11pt"/>
    </style:style>
    <style:style style:name="T519_6" style:family="text">
      <style:text-properties style:font-name="Calibri Light" fo:font-size="11pt" style:font-size-asian="11pt" style:font-name-complex="Calibri Light" style:font-size-complex="11pt"/>
    </style:style>
    <style:style style:name="T519_7" style:family="text">
      <style:text-properties style:font-name="Calibri Light" fo:font-size="11pt" style:font-size-asian="11pt" style:font-name-complex="Calibri Light" style:font-size-complex="11pt"/>
    </style:style>
    <style:style style:name="T519_8" style:family="text">
      <style:text-properties style:font-name="Calibri Light" fo:font-size="11pt" style:font-size-asian="11pt" style:font-name-complex="Calibri Light" style:font-size-complex="11pt"/>
    </style:style>
    <style:style style:name="T519_9" style:family="text">
      <style:text-properties style:font-name="Calibri Light" fo:font-size="11pt" style:font-size-asian="11pt" style:font-name-complex="Calibri Light" style:font-size-complex="11pt"/>
    </style:style>
    <style:style style:name="T519_10" style:family="text">
      <style:text-properties style:font-name="Calibri Light" fo:font-size="11pt" style:font-size-asian="11pt" style:font-name-complex="Calibri Light" style:font-size-complex="11pt"/>
    </style:style>
    <style:style style:name="T519_11" style:family="text">
      <style:text-properties style:font-name="Calibri Light" fo:font-size="11pt" style:font-size-asian="11pt" style:font-name-complex="Calibri Light" style:font-size-complex="11pt"/>
    </style:style>
    <style:style style:name="T519_12" style:family="text">
      <style:text-properties style:font-name="Calibri Light" fo:font-size="11pt" style:font-size-asian="11pt" style:font-name-complex="Calibri Light" style:font-size-complex="11pt"/>
    </style:style>
    <style:style style:name="T519_13" style:family="text">
      <style:text-properties style:font-name="Calibri Light" fo:font-size="11pt" style:font-size-asian="11pt" style:font-name-complex="Calibri Light" style:font-size-complex="11pt"/>
    </style:style>
    <style:style style:name="T519_14" style:family="text">
      <style:text-properties style:font-name="Calibri Light" fo:font-size="11pt" style:font-size-asian="11pt" style:font-name-complex="Calibri Light" style:font-size-complex="11pt"/>
    </style:style>
    <style:style style:name="T519_15" style:family="text">
      <style:text-properties style:font-name="Calibri Light" fo:font-size="11pt" style:font-size-asian="11pt" style:font-name-complex="Calibri Light" style:font-size-complex="11pt"/>
    </style:style>
    <style:style style:name="T519_16" style:family="text">
      <style:text-properties style:font-name="Calibri Light" fo:font-size="11pt" style:font-size-asian="11pt" style:font-name-complex="Calibri Light" style:font-size-complex="11pt"/>
    </style:style>
    <style:style style:name="T519_17" style:family="text">
      <style:text-properties style:font-name="Calibri Light" fo:font-size="11pt" style:font-size-asian="11pt" style:font-name-complex="Calibri Light" style:font-size-complex="11pt"/>
    </style:style>
    <style:style style:name="T519_18" style:family="text">
      <style:text-properties style:font-name="Calibri Light" fo:font-size="11pt" style:font-size-asian="11pt" style:font-name-complex="Calibri Light" style:font-size-complex="11pt"/>
    </style:style>
    <style:style style:name="T519_19" style:family="text">
      <style:text-properties style:font-name="Calibri Light" fo:font-size="11pt" style:font-size-asian="11pt" style:font-name-complex="Calibri Light" style:font-size-complex="11pt"/>
    </style:style>
    <style:style style:name="T519_20" style:family="text">
      <style:text-properties style:font-name="Calibri Light" fo:font-size="11pt" style:font-size-asian="11pt" style:font-name-complex="Calibri Light" style:font-size-complex="11pt"/>
    </style:style>
    <style:style style:name="T519_21" style:family="text">
      <style:text-properties style:font-name="Calibri Light" fo:font-size="11pt" style:font-size-asian="11pt" style:font-name-complex="Calibri Light" style:font-size-complex="11pt"/>
    </style:style>
    <style:style style:name="T519_22" style:family="text">
      <style:text-properties style:font-name="Calibri Light" fo:font-size="11pt" style:font-size-asian="11pt" style:font-name-complex="Calibri Light" style:font-size-complex="11pt"/>
    </style:style>
    <style:style style:name="T519_23" style:family="text">
      <style:text-properties style:font-name="Calibri Light" fo:font-size="11pt" style:font-size-asian="11pt" style:font-name-complex="Calibri Light" style:font-size-complex="11pt"/>
    </style:style>
    <style:style style:name="T519_24" style:family="text">
      <style:text-properties style:font-name="Calibri Light" fo:font-size="11pt" style:font-size-asian="11pt" style:font-name-complex="Calibri Light" style:font-size-complex="11pt"/>
    </style:style>
    <style:style style:name="T519_25" style:family="text">
      <style:text-properties style:font-name="Calibri Light" fo:font-size="11pt" style:font-size-asian="11pt" style:font-name-complex="Calibri Light" style:font-size-complex="11pt"/>
    </style:style>
    <style:style style:name="T519_26" style:family="text">
      <style:text-properties style:font-name="Calibri Light" fo:font-size="11pt" style:font-size-asian="11pt" style:font-name-complex="Calibri Light" style:font-size-complex="11pt"/>
    </style:style>
    <style:style style:name="T519_27" style:family="text">
      <style:text-properties style:font-name="Calibri Light" fo:font-size="11pt" style:font-size-asian="11pt" style:font-name-complex="Calibri Light" style:font-size-complex="11pt"/>
    </style:style>
    <style:style style:name="T519_28" style:family="text">
      <style:text-properties style:font-name="Calibri Light" fo:font-size="11pt" style:font-size-asian="11pt" style:font-name-complex="Calibri Light" style:font-size-complex="11pt"/>
    </style:style>
    <style:style style:name="T519_29" style:family="text">
      <style:text-properties style:font-name="Calibri Light" fo:font-size="11pt" style:font-size-asian="11pt" style:font-name-complex="Calibri Light" style:font-size-complex="11pt"/>
    </style:style>
    <style:style style:name="T519_30" style:family="text">
      <style:text-properties style:font-name="Calibri Light" fo:font-size="11pt" style:font-size-asian="11pt" style:font-name-complex="Calibri Light" style:font-size-complex="11pt"/>
    </style:style>
    <style:style style:name="P520" style:family="paragraph" style:parent-style-name="Normal">
      <style:paragraph-properties fo:text-align="justify" fo:line-height="115%"/>
    </style:style>
    <style:style style:name="T520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20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20_3" style:family="text">
      <style:text-properties fo:font-style="italic" style:font-style-asian="italic" style:font-style-complex="italic" style:font-name="Calibri Light" fo:font-size="11pt" style:font-size-asian="11pt" style:font-name-complex="Calibri Light" style:font-size-complex="11pt"/>
    </style:style>
    <style:style style:name="P521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522" style:family="paragraph" style:parent-style-name="Normal">
      <style:paragraph-properties fo:text-align="justify" fo:line-height="115%"/>
    </style:style>
    <style:style style:name="T522_1" style:family="text">
      <style:text-properties style:font-name="Calibri Light" fo:font-size="11pt" style:font-size-asian="11pt" style:font-name-complex="Calibri Light" style:font-size-complex="11pt"/>
    </style:style>
    <style:style style:name="T522_2" style:family="text">
      <style:text-properties style:font-name="Calibri Light" fo:font-size="11pt" style:font-size-asian="11pt" style:font-name-complex="Calibri Light" style:font-size-complex="11pt"/>
    </style:style>
    <style:style style:name="T522_3" style:family="text">
      <style:text-properties style:font-name="Calibri Light" fo:font-size="11pt" style:font-size-asian="11pt" style:font-name-complex="Calibri Light" style:font-size-complex="11pt"/>
    </style:style>
    <style:style style:name="T522_4" style:family="text">
      <style:text-properties style:font-name="Calibri Light" fo:font-size="11pt" style:font-size-asian="11pt" style:font-name-complex="Calibri Light" style:font-size-complex="11pt"/>
    </style:style>
    <style:style style:name="T522_5" style:family="text">
      <style:text-properties style:font-name="Calibri Light" fo:font-size="11pt" style:font-size-asian="11pt" style:font-name-complex="Calibri Light" style:font-size-complex="11pt"/>
    </style:style>
    <style:style style:name="T522_6" style:family="text">
      <style:text-properties style:font-name="Calibri Light" fo:font-size="11pt" style:font-size-asian="11pt" style:font-name-complex="Calibri Light" style:font-size-complex="11pt"/>
    </style:style>
    <style:style style:name="T522_7" style:family="text">
      <style:text-properties style:font-name="Calibri Light" fo:font-size="11pt" style:font-size-asian="11pt" style:font-name-complex="Calibri Light" style:font-size-complex="11pt"/>
    </style:style>
    <style:style style:name="T522_8" style:family="text">
      <style:text-properties style:font-name="Calibri Light" fo:font-size="11pt" style:font-size-asian="11pt" style:font-name-complex="Calibri Light" style:font-size-complex="11pt"/>
    </style:style>
    <style:style style:name="P523" style:family="paragraph" style:parent-style-name="List_20_Paragraph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T523_1" style:family="text">
      <style:text-properties style:font-name="Calibri Light" fo:font-size="11pt" style:font-size-asian="11pt" style:font-name-complex="Calibri Light" style:font-size-complex="11pt"/>
    </style:style>
    <style:style style:name="P524" style:family="paragraph" style:parent-style-name="List_20_Paragraph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T524_1" style:family="text">
      <style:text-properties style:font-name="Calibri Light" fo:font-size="11pt" style:font-size-asian="11pt" style:font-name-complex="Calibri Light" style:font-size-complex="11pt"/>
    </style:style>
    <style:style style:name="T524_2" style:family="text">
      <style:text-properties style:font-name="Calibri Light" fo:font-size="11pt" style:font-size-asian="11pt" style:font-name-complex="Calibri Light" style:font-size-complex="11pt"/>
    </style:style>
    <style:style style:name="T524_3" style:family="text">
      <style:text-properties style:font-name="Calibri Light" fo:font-size="11pt" style:font-size-asian="11pt" style:font-name-complex="Calibri Light" style:font-size-complex="11pt"/>
    </style:style>
    <style:style style:name="P525" style:family="paragraph" style:parent-style-name="Normal">
      <style:paragraph-properties fo:text-align="justify"/>
    </style:style>
    <style:style style:name="T525_1" style:family="text">
      <style:text-properties style:font-name="Calibri Light" fo:font-size="11pt" style:font-size-asian="11pt" style:font-name-complex="Calibri Light" style:font-size-complex="11pt" fo:font-weight="bold" style:font-weight-asian="bold"/>
    </style:style>
    <style:style style:name="P526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527" style:family="paragraph" style:parent-style-name="List_20_Paragraph">
      <style:paragraph-properties fo:text-align="justify"/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T527_1" style:family="text"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T527_2" style:family="text"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T527_3" style:family="text"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T527_4" style:family="text"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T527_5" style:family="text"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T527_6" style:family="text"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T527_7" style:family="text"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T527_8" style:family="text">
      <style:text-properties fo:color="#000000" style:font-name="Calibri Light" fo:font-size="11pt" style:font-size-asian="11pt" style:font-name-complex="Calibri Light" style:font-size-complex="11pt" style:font-weight-complex="bold"/>
    </style:style>
    <style:style style:name="P528" style:family="paragraph" style:parent-style-name="List_20_Paragraph">
      <style:paragraph-properties fo:text-align="justify"/>
    </style:style>
    <style:style style:name="T528_1" style:family="text">
      <style:text-properties style:font-name="Calibri Light" fo:font-size="11pt" style:font-size-asian="11pt" style:font-name-complex="Calibri Light" style:font-size-complex="11pt"/>
    </style:style>
    <style:style style:name="P529" style:family="paragraph" style:parent-style-name="Normal">
      <style:paragraph-properties fo:text-align="justify"/>
    </style:style>
    <style:style style:name="T529_1" style:family="text">
      <style:text-properties fo:color="#16216a" style:font-name="Calibri Light" style:font-name-complex="Calibri Light" fo:font-weight="bold" style:font-weight-asian="bold" style:font-weight-complex="bold"/>
    </style:style>
    <style:style style:name="P530" style:family="paragraph" style:parent-style-name="Normal">
      <style:paragraph-properties fo:text-align="justify"/>
      <style:text-properties fo:color="#ee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531" style:family="paragraph" style:parent-style-name="Normal">
      <style:paragraph-properties fo:text-align="justify"/>
    </style:style>
    <style:style style:name="T531_1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31_2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31_3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532" style:family="paragraph" style:parent-style-name="Normal">
      <style:paragraph-properties fo:text-align="justify"/>
      <style:text-properties fo:color="#ee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able18" style:family="table">
      <style:table-properties table:align="left" style:width="15.903cm" fo:margin-left="0cm"/>
    </style:style>
    <style:style style:name="Column61" style:family="table-column">
      <style:table-column-properties style:column-width="6.257cm"/>
    </style:style>
    <style:style style:name="Column62" style:family="table-column">
      <style:table-column-properties style:column-width="9.647cm"/>
    </style:style>
    <style:style style:name="Row74" style:family="table-row"/>
    <style:style style:name="Cell214" style:family="table-cell">
      <style:table-cell-properties fo:background-color="#16216a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paragraph-properties fo:text-align="justify" fo:line-height="100%" fo:margin-bottom="0cm"/>
    </style:style>
    <style:style style:name="T533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Cell215" style:family="table-cell">
      <style:table-cell-properties fo:background-color="#16216a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text-align="justify" fo:line-height="100%" fo:margin-bottom="0cm"/>
    </style:style>
    <style:style style:name="T534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style:font-weight-complex="bold"/>
    </style:style>
    <style:style style:name="Row75" style:family="table-row"/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line-height="100%" fo:margin-bottom="0cm"/>
    </style:style>
    <style:style style:name="T535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paragraph">
      <style:paragraph-properties fo:line-height="100%"/>
    </style:style>
    <style:style style:name="T536_1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36_2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536_3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536_4" style:family="text">
      <style:text-properties style:font-name="Calibri Light" fo:font-size="11pt" style:font-name-asian="Times New Roman" style:font-size-asian="11pt" style:font-name-complex="Calibri Light" style:font-size-complex="11pt" fo:language="en" fo:language-asian="en" fo:language-complex="ar" fo:country="GB" fo:country-asian="GB" fo:country-complex="SA"/>
    </style:style>
    <style:style style:name="P537" style:family="paragraph" style:parent-style-name="Normal">
      <style:paragraph-properties fo:text-align="justify"/>
      <style:text-properties fo:color="#ee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538" style:family="paragraph" style:parent-style-name="Normal">
      <style:paragraph-properties fo:text-align="justify"/>
    </style:style>
    <style:style style:name="T538_1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539" style:family="paragraph" style:parent-style-name="Normal">
      <style:paragraph-properties fo:text-align="justify"/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540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T540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40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40_3" style:family="text">
      <style:text-properties style:font-name="Calibri Light" fo:font-size="11pt" style:font-size-asian="11pt" style:font-name-complex="Calibri Light" style:font-size-complex="11pt"/>
    </style:style>
    <style:style style:name="T540_4" style:family="text">
      <style:text-properties style:font-name="Calibri Light" fo:font-size="11pt" style:font-size-asian="11pt" style:font-name-complex="Calibri Light" style:font-size-complex="11pt"/>
    </style:style>
    <style:style style:name="P541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T541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41_2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41_3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41_4" style:family="text">
      <style:text-properties style:font-name="Calibri Light" fo:font-size="11pt" style:font-size-asian="11pt" style:font-name-complex="Calibri Light" style:font-size-complex="11pt"/>
    </style:style>
    <style:style style:name="T541_5" style:family="text">
      <style:text-properties style:font-name="Calibri Light" fo:font-size="11pt" style:font-size-asian="11pt" style:font-name-complex="Calibri Light" style:font-size-complex="11pt"/>
    </style:style>
    <style:style style:name="T541_6" style:family="text">
      <style:text-properties style:font-name="Calibri Light" fo:font-size="11pt" style:font-size-asian="11pt" style:font-name-complex="Calibri Light" style:font-size-complex="11pt"/>
    </style:style>
    <style:style style:name="P542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543" style:family="paragraph" style:parent-style-name="Normal">
      <style:paragraph-properties fo:text-align="justify"/>
    </style:style>
    <style:style style:name="T543_1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43_2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43_3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43_4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544" style:family="paragraph" style:parent-style-name="Normal">
      <style:paragraph-properties fo:text-align="justify"/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545" style:family="paragraph" style:parent-style-name="List_20_Paragraph">
      <style:text-properties style:font-name="Calibri Light" fo:font-size="11pt" style:font-size-asian="11pt" style:font-name-complex="Calibri Light" style:font-size-complex="11pt"/>
    </style:style>
    <style:style style:name="T545_1" style:family="text">
      <style:text-properties style:font-name="Calibri Light" fo:font-size="11pt" style:font-size-asian="11pt" style:font-name-complex="Calibri Light" style:font-size-complex="11pt"/>
    </style:style>
    <style:style style:name="T545_2" style:family="text">
      <style:text-properties style:font-name="Calibri Light" fo:font-size="11pt" style:font-size-asian="11pt" style:font-name-complex="Calibri Light" style:font-size-complex="11pt"/>
    </style:style>
    <style:style style:name="T545_3" style:family="text">
      <style:text-properties style:font-name="Calibri Light" fo:font-size="11pt" style:font-size-asian="11pt" style:font-name-complex="Calibri Light" style:font-size-complex="11pt"/>
    </style:style>
    <style:style style:name="T545_4" style:family="text">
      <style:text-properties style:font-name="Calibri Light" fo:font-size="11pt" style:font-size-asian="11pt" style:font-name-complex="Calibri Light" style:font-size-complex="11pt"/>
    </style:style>
    <style:style style:name="T545_5" style:family="text">
      <style:text-properties style:font-name="Calibri Light" fo:font-size="11pt" style:font-size-asian="11pt" style:font-name-complex="Calibri Light" style:font-size-complex="11pt"/>
    </style:style>
    <style:style style:name="P546" style:family="paragraph" style:parent-style-name="Normal">
      <style:paragraph-properties fo:text-align="justify"/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547" style:family="paragraph" style:parent-style-name="Normal">
      <style:paragraph-properties fo:text-align="justify"/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548" style:family="paragraph" style:parent-style-name="Normal">
      <style:text-properties style:font-name="Calibri Light" fo:font-size="11pt" style:font-size-asian="11pt" style:font-name-complex="Calibri Light" style:font-size-complex="11pt"/>
    </style:style>
    <style:style style:name="P549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549_1" style:family="text">
      <style:text-properties style:font-name="Calibri Light" style:font-name-complex="Calibri Light" style:font-size-complex="12pt"/>
    </style:style>
    <style:style style:name="T549_2" style:family="text">
      <style:text-properties style:font-name="Calibri Light" style:font-name-complex="Calibri Light" style:font-size-complex="12pt"/>
    </style:style>
    <style:style style:name="P550" style:family="paragraph" style:parent-style-name="Normal">
      <style:paragraph-properties fo:line-height="115%"/>
      <style:text-properties style:font-name="Calibri Light" fo:font-size="11pt" style:font-size-asian="11pt" style:font-name-complex="Calibri Light" style:font-size-complex="11pt"/>
    </style:style>
    <style:style style:name="P551" style:family="paragraph" style:parent-style-name="Normal">
      <style:paragraph-properties fo:line-height="115%"/>
    </style:style>
    <style:style style:name="T551_1" style:family="text">
      <style:text-properties style:font-name="Calibri Light" fo:font-size="11pt" style:font-size-asian="11pt" style:font-name-complex="Times New Roman" style:font-size-complex="11pt" fo:font-weight="bold" style:font-weight-asian="bold" style:font-weight-complex="bold"/>
    </style:style>
    <style:style style:name="P552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553" style:family="paragraph" style:parent-style-name="Normal">
      <style:paragraph-properties fo:text-align="justify" fo:line-height="115%"/>
    </style:style>
    <style:style style:name="T553_1" style:family="text">
      <style:text-properties style:font-name="Calibri Light" fo:font-size="11pt" style:font-size-asian="11pt" style:font-name-complex="Calibri Light" style:font-size-complex="11pt"/>
    </style:style>
    <style:style style:name="T553_2" style:family="text">
      <style:text-properties style:font-name="Calibri Light" fo:font-size="11pt" style:font-size-asian="11pt" style:font-name-complex="Calibri Light" style:font-size-complex="11pt"/>
    </style:style>
    <style:style style:name="T553_3" style:family="text">
      <style:text-properties style:font-name="Calibri Light" fo:font-size="11pt" style:font-size-asian="11pt" style:font-name-complex="Calibri Light" style:font-size-complex="11pt"/>
    </style:style>
    <style:style style:name="P554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555" style:family="paragraph" style:parent-style-name="Normal">
      <style:paragraph-properties fo:text-align="justify" fo:line-height="115%"/>
    </style:style>
    <style:style style:name="T555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55_2" style:family="text">
      <style:text-properties style:font-name="Calibri Light" fo:font-size="11pt" style:font-size-asian="11pt" style:font-name-complex="Calibri Light" style:font-size-complex="11pt"/>
    </style:style>
    <style:style style:name="T555_3" style:family="text">
      <style:text-properties style:font-name="Calibri Light" fo:font-size="11pt" style:font-size-asian="11pt" style:font-name-complex="Calibri Light" style:font-size-complex="11pt"/>
    </style:style>
    <style:style style:name="T555_4" style:family="text">
      <style:text-properties style:font-name="Calibri Light" fo:font-size="11pt" style:font-size-asian="11pt" style:font-name-complex="Calibri Light" style:font-size-complex="11pt"/>
    </style:style>
    <style:style style:name="T555_5" style:family="text">
      <style:text-properties style:font-name="Calibri Light" fo:font-size="11pt" style:font-size-asian="11pt" style:font-name-complex="Calibri Light" style:font-size-complex="11pt"/>
    </style:style>
    <style:style style:name="T555_6" style:family="text">
      <style:text-properties style:font-name="Calibri Light" fo:font-size="11pt" style:font-size-asian="11pt" style:font-name-complex="Calibri Light" style:font-size-complex="11pt"/>
    </style:style>
    <style:style style:name="P556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557" style:family="paragraph" style:parent-style-name="Normal">
      <style:paragraph-properties fo:text-align="justify" fo:line-height="115%"/>
    </style:style>
    <style:style style:name="T557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57_2" style:family="text">
      <style:text-properties style:font-name="Calibri Light" fo:font-size="11pt" style:font-size-asian="11pt" style:font-name-complex="Calibri Light" style:font-size-complex="11pt"/>
    </style:style>
    <style:style style:name="T557_3" style:family="text">
      <style:text-properties style:font-name="Calibri Light" fo:font-size="11pt" style:font-size-asian="11pt" style:font-name-complex="Calibri Light" style:font-size-complex="11pt"/>
    </style:style>
    <style:style style:name="T557_4" style:family="text">
      <style:text-properties style:font-name="Calibri Light" fo:font-size="11pt" style:font-size-asian="11pt" style:font-name-complex="Calibri Light" style:font-size-complex="11pt"/>
    </style:style>
    <style:style style:name="T557_5" style:family="text">
      <style:text-properties style:font-name="Calibri Light" fo:font-size="11pt" style:font-size-asian="11pt" style:font-name-complex="Calibri Light" style:font-size-complex="11pt"/>
    </style:style>
    <style:style style:name="T557_6" style:family="text">
      <style:text-properties style:font-name="Calibri Light" fo:font-size="11pt" style:font-size-asian="11pt" style:font-name-complex="Calibri Light" style:font-size-complex="11pt"/>
    </style:style>
    <style:style style:name="T557_7" style:family="text">
      <style:text-properties style:font-name="Calibri Light" fo:font-size="11pt" style:font-size-asian="11pt" style:font-name-complex="Calibri Light" style:font-size-complex="11pt"/>
    </style:style>
    <style:style style:name="P558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559" style:family="paragraph" style:parent-style-name="Normal">
      <style:paragraph-properties fo:text-align="justify" fo:line-height="115%"/>
    </style:style>
    <style:style style:name="T559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59_2" style:family="text">
      <style:text-properties style:font-name="Calibri Light" fo:font-size="11pt" style:font-size-asian="11pt" style:font-name-complex="Calibri Light" style:font-size-complex="11pt"/>
    </style:style>
    <style:style style:name="T559_3" style:family="text">
      <style:text-properties style:font-name="Calibri Light" fo:font-size="11pt" style:font-size-asian="11pt" style:font-name-complex="Calibri Light" style:font-size-complex="11pt"/>
    </style:style>
    <style:style style:name="T559_4" style:family="text">
      <style:text-properties style:font-name="Calibri Light" fo:font-size="11pt" style:font-size-asian="11pt" style:font-name-complex="Calibri Light" style:font-size-complex="11pt"/>
    </style:style>
    <style:style style:name="T559_5" style:family="text">
      <style:text-properties style:font-name="Calibri Light" fo:font-size="11pt" style:font-size-asian="11pt" style:font-name-complex="Calibri Light" style:font-size-complex="11pt"/>
    </style:style>
    <style:style style:name="P560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561" style:family="paragraph" style:parent-style-name="Normal">
      <style:paragraph-properties fo:text-align="justify" fo:line-height="115%"/>
    </style:style>
    <style:style style:name="T561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61_2" style:family="text">
      <style:text-properties style:font-name="Calibri Light" fo:font-size="11pt" style:font-size-asian="11pt" style:font-name-complex="Calibri Light" style:font-size-complex="11pt"/>
    </style:style>
    <style:style style:name="T561_3" style:family="text">
      <style:text-properties style:font-name="Calibri Light" fo:font-size="11pt" style:font-size-asian="11pt" style:font-name-complex="Calibri Light" style:font-size-complex="11pt"/>
    </style:style>
    <style:style style:name="T561_4" style:family="text">
      <style:text-properties style:font-name="Calibri Light" fo:font-size="11pt" style:font-size-asian="11pt" style:font-name-complex="Calibri Light" style:font-size-complex="11pt"/>
    </style:style>
    <style:style style:name="T561_5" style:family="text">
      <style:text-properties style:font-name="Calibri Light" fo:font-size="11pt" style:font-size-asian="11pt" style:font-name-complex="Calibri Light" style:font-size-complex="11pt"/>
    </style:style>
    <style:style style:name="T561_6" style:family="text">
      <style:text-properties style:font-name="Calibri Light" fo:font-size="11pt" style:font-size-asian="11pt" style:font-name-complex="Calibri Light" style:font-size-complex="11pt"/>
    </style:style>
    <style:style style:name="T561_7" style:family="text">
      <style:text-properties style:font-name="Calibri Light" fo:font-size="11pt" style:font-size-asian="11pt" style:font-name-complex="Calibri Light" style:font-size-complex="11pt"/>
    </style:style>
    <style:style style:name="T561_8" style:family="text">
      <style:text-properties style:font-name="Calibri Light" fo:font-size="11pt" style:font-size-asian="11pt" style:font-name-complex="Calibri Light" style:font-size-complex="11pt"/>
    </style:style>
    <style:style style:name="P562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563" style:family="paragraph" style:parent-style-name="Normal">
      <style:paragraph-properties fo:line-height="115%"/>
    </style:style>
    <style:style style:name="T563_1" style:family="text">
      <style:text-properties style:font-name="Calibri Light" fo:font-size="11pt" style:font-size-asian="11pt" style:font-name-complex="Calibri Light" style:font-size-complex="11pt" fo:language="en" fo:language-asian="en" fo:country="US" fo:country-asian="GB" fo:font-weight="bold" style:font-weight-asian="bold" style:font-weight-complex="bold"/>
    </style:style>
    <style:style style:name="T563_2" style:family="text">
      <style:text-properties style:font-name="Calibri Light" fo:font-size="11pt" style:font-size-asian="11pt" style:font-name-complex="Calibri Light" style:font-size-complex="11pt" fo:language="en" fo:language-asian="en" fo:country="US" fo:country-asian="GB" fo:font-weight="bold" style:font-weight-asian="bold" style:font-weight-complex="bold"/>
    </style:style>
    <style:style style:name="T563_3" style:family="text">
      <style:text-properties style:font-name="Calibri Light" fo:font-size="11pt" style:font-size-asian="11pt" style:font-name-complex="Calibri Light" style:font-size-complex="11pt" fo:language="en" fo:language-asian="en" fo:country="US" fo:country-asian="GB" fo:font-weight="bold" style:font-weight-asian="bold" style:font-weight-complex="bold"/>
    </style:style>
    <style:style style:name="T563_4" style:family="text">
      <style:text-properties style:font-name="Calibri Light" fo:font-size="11pt" style:font-size-asian="11pt" style:font-name-complex="Calibri Light" style:font-size-complex="11pt" fo:language="en" fo:language-asian="en" fo:country="US" fo:country-asian="GB" fo:font-weight="bold" style:font-weight-asian="bold" style:font-weight-complex="bold"/>
    </style:style>
    <style:style style:name="P564" style:family="paragraph" style:parent-style-name="Normal">
      <style:paragraph-properties fo:text-align="justify" fo:line-height="115%" fo:margin-top="0.071cm"/>
    </style:style>
    <style:style style:name="T564_1" style:family="text">
      <style:text-properties style:font-name="Calibri Light" fo:font-size="11pt" style:font-size-asian="11pt" style:font-name-complex="Calibri Light" style:font-size-complex="11pt"/>
    </style:style>
    <style:style style:name="T564_2" style:family="text">
      <style:text-properties style:font-name="Calibri Light" fo:font-size="11pt" style:font-size-asian="11pt" style:font-name-complex="Calibri Light" style:font-size-complex="11pt"/>
    </style:style>
    <style:style style:name="T564_3" style:family="text">
      <style:text-properties style:font-name="Calibri Light" fo:font-size="11pt" style:font-size-asian="11pt" style:font-name-complex="Calibri Light" style:font-size-complex="11pt"/>
    </style:style>
    <style:style style:name="P565" style:family="paragraph" style:parent-style-name="Normal">
      <style:paragraph-properties fo:text-align="justify" fo:line-height="115%" fo:margin-top="0.071cm"/>
      <style:text-properties style:font-name="Calibri Light" fo:font-size="11pt" style:font-size-asian="11pt" style:font-name-complex="Calibri Light" style:font-size-complex="11pt"/>
    </style:style>
    <style:style style:name="P566" style:family="paragraph" style:parent-style-name="Normal">
      <style:paragraph-properties fo:text-align="justify" fo:line-height="115%" fo:margin-top="0.071cm"/>
    </style:style>
    <style:style style:name="T566_1" style:family="text">
      <style:text-properties style:font-name="Calibri Light" fo:font-size="11pt" style:font-size-asian="11pt" style:font-name-complex="Calibri Light" style:font-size-complex="11pt"/>
    </style:style>
    <style:style style:name="T566_2" style:family="text">
      <style:text-properties style:font-name="Calibri Light" fo:font-size="11pt" style:font-size-asian="11pt" style:font-name-complex="Calibri Light" style:font-size-complex="11pt"/>
    </style:style>
    <style:style style:name="T566_3" style:family="text">
      <style:text-properties style:font-name="Calibri Light" fo:font-size="11pt" style:font-size-asian="11pt" style:font-name-complex="Calibri Light" style:font-size-complex="11pt"/>
    </style:style>
    <style:style style:name="T566_4" style:family="text">
      <style:text-properties style:font-name="Calibri Light" fo:font-size="11pt" style:font-size-asian="11pt" style:font-name-complex="Calibri Light" style:font-size-complex="11pt"/>
    </style:style>
    <style:style style:name="T566_5" style:family="text">
      <style:text-properties style:font-name="Calibri Light" fo:font-size="11pt" style:font-size-asian="11pt" style:font-name-complex="Calibri Light" style:font-size-complex="11pt"/>
    </style:style>
    <style:style style:name="P567" style:family="paragraph" style:parent-style-name="Normal">
      <style:paragraph-properties fo:text-align="justify" fo:margin-top="0.071cm" fo:margin-bottom="0.071cm"/>
    </style:style>
    <style:style style:name="T567_1" style:family="text" style:parent-style-name="eop">
      <style:text-properties style:font-name="Calibri Light" fo:font-size="11pt" style:font-size-asian="11pt" style:font-name-complex="Calibri Light" style:font-size-complex="11pt"/>
    </style:style>
    <style:style style:name="P568" style:family="paragraph" style:parent-style-name="Heading_20_2">
      <style:paragraph-properties fo:background-color="#d9e2f3" fo:padding-top="0cm" fo:border-top="#000000 0.018cm solid" fo:margin-top="0cm" fo:padding-bottom="0cm" fo:border-bottom="#000000 0.018cm solid" fo:padding-left="0.212cm" fo:border-left="#000000 0.018cm solid" fo:padding-right="0.141cm" fo:border-right="#000000 0.018cm solid"/>
    </style:style>
    <style:style style:name="T568_1" style:family="text">
      <style:text-properties style:font-name="Calibri Light" fo:font-size="11pt" style:font-size-asian="11pt" style:font-name-complex="Calibri Light" style:font-size-complex="11pt"/>
    </style:style>
    <style:style style:name="T568_2" style:family="text">
      <style:text-properties style:font-name="Calibri Light" fo:font-size="11pt" style:font-size-asian="11pt" style:font-name-complex="Calibri Light" style:font-size-complex="11pt" fo:font-weight="normal" style:font-weight-asian="normal"/>
    </style:style>
    <style:style style:name="T568_3" style:family="text">
      <style:text-properties style:font-style-complex="italic" style:font-name="Calibri Light" fo:font-size="11pt" style:font-size-asian="11pt" style:font-name-complex="Calibri Light" style:font-size-complex="11pt" style:font-weight-complex="bold"/>
    </style:style>
    <style:style style:name="P569" style:family="paragraph" style:parent-style-name="Normal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570" style:family="paragraph" style:parent-style-name="Normal">
      <style:paragraph-properties fo:line-height="115%"/>
    </style:style>
    <style:style style:name="T570_1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70_2" style:family="text">
      <style:text-properties fo:color="#16216a" style:font-name="Calibri Light" fo:font-size="11pt" style:font-size-asian="11pt" style:font-name-complex="Calibri Light" style:font-size-complex="11pt"/>
    </style:style>
    <style:style style:name="P571" style:family="paragraph" style:parent-style-name="Normal">
      <style:paragraph-properties fo:text-align="justify" fo:line-height="115%"/>
    </style:style>
    <style:style style:name="T571_1" style:family="text">
      <style:text-properties style:font-name="Calibri Light" fo:font-size="11pt" style:font-size-asian="11pt" style:font-name-complex="Calibri Light" style:font-size-complex="11pt"/>
    </style:style>
    <style:style style:name="P572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573" style:family="paragraph" style:parent-style-name="Normal">
      <style:paragraph-properties fo:line-height="115%"/>
    </style:style>
    <style:style style:name="T573_1" style:family="text" style:parent-style-name="normaltextrun">
      <style:text-properties fo:background-color="#ffffff"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573_2" style:family="text" style:parent-style-name="normaltextrun">
      <style:text-properties fo:background-color="#ffffff"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574" style:family="paragraph" style:parent-style-name="Normal">
      <style:paragraph-properties fo:text-align="justify" fo:line-height="115%"/>
    </style:style>
    <style:style style:name="T574_1" style:family="text">
      <style:text-properties style:font-name="Calibri Light" fo:font-size="11pt" style:font-size-asian="11pt" style:font-name-complex="Calibri Light" style:font-size-complex="11pt"/>
    </style:style>
    <style:style style:name="T574_2" style:family="text">
      <style:text-properties style:font-name="Calibri Light" fo:font-size="11pt" style:font-size-asian="11pt" style:font-name-complex="Calibri Light" style:font-size-complex="11pt"/>
    </style:style>
    <style:style style:name="T574_3" style:family="text">
      <style:text-properties style:font-name="Calibri Light" fo:font-size="11pt" style:font-size-asian="11pt" style:font-name-complex="Calibri Light" style:font-size-complex="11pt"/>
    </style:style>
    <style:style style:name="T574_4" style:family="text">
      <style:text-properties style:font-name="Calibri Light" fo:font-size="11pt" style:font-size-asian="11pt" style:font-name-complex="Calibri Light" style:font-size-complex="11pt"/>
    </style:style>
    <style:style style:name="P575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576" style:family="paragraph" style:parent-style-name="Normal">
      <style:paragraph-properties fo:text-align="justify" fo:line-height="115%"/>
    </style:style>
    <style:style style:name="T576_1" style:family="text">
      <style:text-properties style:font-name="Calibri Light" fo:font-size="11pt" style:font-size-asian="11pt" style:font-name-complex="Calibri Light" style:font-size-complex="11pt"/>
    </style:style>
    <style:style style:name="T576_2" style:family="text">
      <style:text-properties style:font-name="Calibri Light" fo:font-size="11pt" style:font-size-asian="11pt" style:font-name-complex="Calibri Light" style:font-size-complex="11pt"/>
    </style:style>
    <style:style style:name="T576_3" style:family="text">
      <style:text-properties style:font-name="Calibri Light" fo:font-size="11pt" style:font-size-asian="11pt" style:font-name-complex="Calibri Light" style:font-size-complex="11pt"/>
    </style:style>
    <style:style style:name="T576_4" style:family="text">
      <style:text-properties style:font-name="Calibri Light" fo:font-size="11pt" style:font-size-asian="11pt" style:font-name-complex="Calibri Light" style:font-size-complex="11pt"/>
    </style:style>
    <style:style style:name="T576_5" style:family="text">
      <style:text-properties style:font-name="Calibri Light" fo:font-size="11pt" style:font-size-asian="11pt" style:font-name-complex="Calibri Light" style:font-size-complex="11pt"/>
    </style:style>
    <style:style style:name="T576_6" style:family="text">
      <style:text-properties style:font-name="Calibri Light" fo:font-size="11pt" style:font-size-asian="11pt" style:font-name-complex="Calibri Light" style:font-size-complex="11pt"/>
    </style:style>
    <style:style style:name="T576_7" style:family="text">
      <style:text-properties style:font-name="Calibri Light" fo:font-size="11pt" style:font-size-asian="11pt" style:font-name-complex="Calibri Light" style:font-size-complex="11pt"/>
    </style:style>
    <style:style style:name="T576_8" style:family="text">
      <style:text-properties style:font-name="Calibri Light" fo:font-size="11pt" style:font-size-asian="11pt" style:font-name-complex="Calibri Light" style:font-size-complex="11pt"/>
    </style:style>
    <style:style style:name="T576_9" style:family="text">
      <style:text-properties style:font-name="Calibri Light" fo:font-size="11pt" style:font-size-asian="11pt" style:font-name-complex="Calibri Light" style:font-size-complex="11pt"/>
    </style:style>
    <style:style style:name="T576_10" style:family="text">
      <style:text-properties style:font-name="Calibri Light" fo:font-size="11pt" style:font-size-asian="11pt" style:font-name-complex="Calibri Light" style:font-size-complex="11pt"/>
    </style:style>
    <style:style style:name="T576_11" style:family="text">
      <style:text-properties style:font-name="Calibri Light" fo:font-size="11pt" style:font-size-asian="11pt" style:font-name-complex="Calibri Light" style:font-size-complex="11pt"/>
    </style:style>
    <style:style style:name="T576_12" style:family="text">
      <style:text-properties style:font-name="Calibri Light" fo:font-size="11pt" style:font-size-asian="11pt" style:font-name-complex="Calibri Light" style:font-size-complex="11pt"/>
    </style:style>
    <style:style style:name="P577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578" style:family="paragraph" style:parent-style-name="Normal">
      <style:paragraph-properties fo:text-align="justify" fo:line-height="115%"/>
    </style:style>
    <style:style style:name="T578_1" style:family="text">
      <style:text-properties style:font-name="Calibri Light" fo:font-size="11pt" style:font-size-asian="11pt" style:font-name-complex="Calibri Light" style:font-size-complex="11pt"/>
    </style:style>
    <style:style style:name="T578_2" style:family="text">
      <style:text-properties style:font-name="Calibri Light" fo:font-size="11pt" style:font-size-asian="11pt" style:font-name-complex="Calibri Light" style:font-size-complex="11pt"/>
    </style:style>
    <style:style style:name="P579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580" style:family="paragraph" style:parent-style-name="Normal">
      <style:paragraph-properties fo:text-align="justify" fo:line-height="115%"/>
    </style:style>
    <style:style style:name="T580_1" style:family="text">
      <style:text-properties style:font-name="Calibri Light" fo:font-size="11pt" style:font-size-asian="11pt" style:font-name-complex="Calibri Light" style:font-size-complex="11pt"/>
    </style:style>
    <style:style style:name="T580_2" style:family="text">
      <style:text-properties style:font-name="Calibri Light" fo:font-size="11pt" style:font-size-asian="11pt" style:font-name-complex="Calibri Light" style:font-size-complex="11pt"/>
    </style:style>
    <style:style style:name="T580_3" style:family="text">
      <style:text-properties style:font-name="Calibri Light" fo:font-size="11pt" style:font-size-asian="11pt" style:font-name-complex="Calibri Light" style:font-size-complex="11pt"/>
    </style:style>
    <style:style style:name="T580_4" style:family="text">
      <style:text-properties style:font-name="Calibri Light" fo:font-size="11pt" style:font-size-asian="11pt" style:font-name-complex="Calibri Light" style:font-size-complex="11pt"/>
    </style:style>
    <style:style style:name="T580_5" style:family="text">
      <style:text-properties style:font-name="Calibri Light" fo:font-size="11pt" style:font-size-asian="11pt" style:font-name-complex="Calibri Light" style:font-size-complex="11pt"/>
    </style:style>
    <style:style style:name="P581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582" style:family="paragraph" style:parent-style-name="Normal">
      <style:paragraph-properties fo:text-align="justify" fo:line-height="115%"/>
    </style:style>
    <style:style style:name="T582_1" style:family="text">
      <style:text-properties fo:color="#16216a" style:font-name="Calibri Light" fo:font-size="11pt" style:font-name-asian="Calibri" style:font-size-asian="11pt" style:font-name-complex="Calibri Light" style:font-size-complex="11pt" fo:font-weight="bold" style:font-weight-asian="bold" style:font-weight-complex="bold"/>
    </style:style>
    <style:style style:name="T582_2" style:family="text">
      <style:text-properties fo:color="#16216a" style:font-name="Calibri Light" fo:font-size="11pt" style:font-name-asian="Calibri" style:font-size-asian="11pt" style:font-name-complex="Calibri Light" style:font-size-complex="11pt" fo:font-weight="bold" style:font-weight-asian="bold" style:font-weight-complex="bold"/>
    </style:style>
    <style:style style:name="T582_3" style:family="text">
      <style:text-properties fo:color="#16216a" style:font-name="Calibri Light" fo:font-size="11pt" style:font-name-asian="Calibri" style:font-size-asian="11pt" style:font-name-complex="Calibri Light" style:font-size-complex="11pt" fo:font-weight="bold" style:font-weight-asian="bold" style:font-weight-complex="bold"/>
    </style:style>
    <style:style style:name="T582_4" style:family="text">
      <style:text-properties fo:color="#16216a" style:font-name="Calibri Light" fo:font-size="11pt" style:font-name-asian="Calibri" style:font-size-asian="11pt" style:font-name-complex="Calibri Light" style:font-size-complex="11pt" fo:font-weight="bold" style:font-weight-asian="bold" style:font-weight-complex="bold"/>
    </style:style>
    <style:style style:name="T582_5" style:family="text">
      <style:text-properties fo:color="#16216a" style:font-name="Calibri Light" fo:font-size="11pt" style:font-name-asian="Calibri" style:font-size-asian="11pt" style:font-name-complex="Calibri Light" style:font-size-complex="11pt" fo:font-weight="bold" style:font-weight-asian="bold" style:font-weight-complex="bold"/>
    </style:style>
    <style:style style:name="T582_6" style:family="text">
      <style:text-properties fo:color="#16216a" style:font-name="Calibri Light" fo:font-size="11pt" style:font-name-asian="Calibri" style:font-size-asian="11pt" style:font-name-complex="Calibri Light" style:font-size-complex="11pt" fo:font-weight="bold" style:font-weight-asian="bold" style:font-weight-complex="bold"/>
    </style:style>
    <style:style style:name="P583" style:family="paragraph" style:parent-style-name="Normal">
      <style:paragraph-properties fo:text-align="justify" fo:line-height="115%"/>
    </style:style>
    <style:style style:name="T583_1" style:family="text">
      <style:text-properties style:font-name="Calibri Light" fo:font-size="11pt" style:font-size-asian="11pt" style:font-name-complex="Calibri Light" style:font-size-complex="11pt"/>
    </style:style>
    <style:style style:name="T583_2" style:family="text">
      <style:text-properties style:font-name="Calibri Light" fo:font-size="11pt" style:font-size-asian="11pt" style:font-name-complex="Calibri Light" style:font-size-complex="11pt"/>
    </style:style>
    <style:style style:name="T583_3" style:family="text">
      <style:text-properties style:font-name="Calibri Light" fo:font-size="11pt" style:font-size-asian="11pt" style:font-name-complex="Calibri Light" style:font-size-complex="11pt"/>
    </style:style>
    <style:style style:name="T583_4" style:family="text">
      <style:text-properties style:font-name="Calibri Light" fo:font-size="11pt" style:font-size-asian="11pt" style:font-name-complex="Calibri Light" style:font-size-complex="11pt"/>
    </style:style>
    <style:style style:name="T583_5" style:family="text">
      <style:text-properties style:font-name="Calibri Light" fo:font-size="11pt" style:font-size-asian="11pt" style:font-name-complex="Calibri Light" style:font-size-complex="11pt"/>
    </style:style>
    <style:style style:name="T583_6" style:family="text">
      <style:text-properties style:font-name="Calibri Light" fo:font-size="11pt" style:font-size-asian="11pt" style:font-name-complex="Calibri Light" style:font-size-complex="11pt"/>
    </style:style>
    <style:style style:name="T583_7" style:family="text">
      <style:text-properties style:font-name="Calibri Light" fo:font-size="11pt" style:font-size-asian="11pt" style:font-name-complex="Calibri Light" style:font-size-complex="11pt"/>
    </style:style>
    <style:style style:name="T583_8" style:family="text">
      <style:text-properties style:font-name="Calibri Light" fo:font-size="11pt" style:font-size-asian="11pt" style:font-name-complex="Calibri Light" style:font-size-complex="11pt"/>
    </style:style>
    <style:style style:name="P584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585" style:family="paragraph" style:parent-style-name="Normal">
      <style:paragraph-properties fo:text-align="justify" fo:line-height="115%"/>
    </style:style>
    <style:style style:name="T585_1" style:family="text">
      <style:text-properties style:font-name="Calibri Light" fo:font-size="11pt" style:font-size-asian="11pt" style:font-name-complex="Calibri Light" style:font-size-complex="11pt"/>
    </style:style>
    <style:style style:name="T585_2" style:family="text">
      <style:text-properties style:font-name="Calibri Light" fo:font-size="11pt" style:font-size-asian="11pt" style:font-name-complex="Calibri Light" style:font-size-complex="11pt"/>
    </style:style>
    <style:style style:name="T585_3" style:family="text">
      <style:text-properties style:font-name="Calibri Light" fo:font-size="11pt" style:font-size-asian="11pt" style:font-name-complex="Calibri Light" style:font-size-complex="11pt"/>
    </style:style>
    <style:style style:name="T585_4" style:family="text">
      <style:text-properties style:font-name="Calibri Light" fo:font-size="11pt" style:font-size-asian="11pt" style:font-name-complex="Calibri Light" style:font-size-complex="11pt"/>
    </style:style>
    <style:style style:name="T585_5" style:family="text">
      <style:text-properties style:font-name="Calibri Light" fo:font-size="11pt" style:font-size-asian="11pt" style:font-name-complex="Calibri Light" style:font-size-complex="11pt"/>
    </style:style>
    <style:style style:name="T585_6" style:family="text">
      <style:text-properties style:font-name="Calibri Light" fo:font-size="11pt" style:font-size-asian="11pt" style:font-name-complex="Calibri Light" style:font-size-complex="11pt"/>
    </style:style>
    <style:style style:name="P586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587" style:family="paragraph" style:parent-style-name="Normal">
      <style:paragraph-properties fo:text-align="justify" fo:line-height="115%"/>
    </style:style>
    <style:style style:name="T587_1" style:family="text">
      <style:text-properties style:font-name="Calibri Light" fo:font-size="11pt" style:font-size-asian="11pt" style:font-name-complex="Calibri Light" style:font-size-complex="11pt"/>
    </style:style>
    <style:style style:name="T587_2" style:family="text">
      <style:text-properties style:font-name="Calibri Light" fo:font-size="11pt" style:font-size-asian="11pt" style:font-name-complex="Calibri Light" style:font-size-complex="11pt"/>
    </style:style>
    <style:style style:name="T587_3" style:family="text">
      <style:text-properties style:font-name="Calibri Light" fo:font-size="11pt" style:font-size-asian="11pt" style:font-name-complex="Calibri Light" style:font-size-complex="11pt"/>
    </style:style>
    <style:style style:name="T587_4" style:family="text">
      <style:text-properties style:font-name="Calibri Light" fo:font-size="11pt" style:font-size-asian="11pt" style:font-name-complex="Calibri Light" style:font-size-complex="11pt"/>
    </style:style>
    <style:style style:name="T587_5" style:family="text">
      <style:text-properties style:font-name="Calibri Light" fo:font-size="11pt" style:font-size-asian="11pt" style:font-name-complex="Calibri Light" style:font-size-complex="11pt"/>
    </style:style>
    <style:style style:name="T587_6" style:family="text">
      <style:text-properties style:font-name="Calibri Light" fo:font-size="11pt" style:font-size-asian="11pt" style:font-name-complex="Calibri Light" style:font-size-complex="11pt"/>
    </style:style>
    <style:style style:name="T587_7" style:family="text">
      <style:text-properties style:font-name="Calibri Light" fo:font-size="11pt" style:font-size-asian="11pt" style:font-name-complex="Calibri Light" style:font-size-complex="11pt"/>
    </style:style>
    <style:style style:name="T587_8" style:family="text">
      <style:text-properties style:font-name="Calibri Light" fo:font-size="11pt" style:font-size-asian="11pt" style:font-name-complex="Calibri Light" style:font-size-complex="11pt"/>
    </style:style>
    <style:style style:name="P588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589" style:family="paragraph" style:parent-style-name="Normal">
      <style:paragraph-properties fo:text-align="justify" fo:line-height="115%"/>
    </style:style>
    <style:style style:name="T589_1" style:family="text">
      <style:text-properties style:font-name="Calibri Light" fo:font-size="11pt" style:font-size-asian="11pt" style:font-name-complex="Calibri Light" style:font-size-complex="11pt"/>
    </style:style>
    <style:style style:name="T589_2" style:family="text">
      <style:text-properties style:font-name="Calibri Light" fo:font-size="11pt" style:font-size-asian="11pt" style:font-name-complex="Calibri Light" style:font-size-complex="11pt"/>
    </style:style>
    <style:style style:name="T589_3" style:family="text">
      <style:text-properties style:font-name="Calibri Light" fo:font-size="11pt" style:font-size-asian="11pt" style:font-name-complex="Calibri Light" style:font-size-complex="11pt"/>
    </style:style>
    <style:style style:name="T589_4" style:family="text">
      <style:text-properties style:font-name="Calibri Light" fo:font-size="11pt" style:font-size-asian="11pt" style:font-name-complex="Calibri Light" style:font-size-complex="11pt"/>
    </style:style>
    <style:style style:name="T589_5" style:family="text">
      <style:text-properties style:font-name="Calibri Light" fo:font-size="11pt" style:font-size-asian="11pt" style:font-name-complex="Calibri Light" style:font-size-complex="11pt"/>
    </style:style>
    <style:style style:name="T589_6" style:family="text">
      <style:text-properties style:font-name="Calibri Light" fo:font-size="11pt" style:font-size-asian="11pt" style:font-name-complex="Calibri Light" style:font-size-complex="11pt"/>
    </style:style>
    <style:style style:name="T589_7" style:family="text">
      <style:text-properties style:font-name="Calibri Light" fo:font-size="11pt" style:font-size-asian="11pt" style:font-name-complex="Calibri Light" style:font-size-complex="11pt"/>
    </style:style>
    <style:style style:name="P590" style:family="paragraph" style:parent-style-name="Heading_20_2"/>
    <style:style style:name="T590_1" style:family="text">
      <style:text-properties style:font-name="Calibri Light" fo:font-size="11pt" style:font-size-asian="11pt" style:font-name-complex="Calibri Light" style:font-size-complex="11pt"/>
    </style:style>
    <style:style style:name="P591" style:family="paragraph" style:parent-style-name="Normal">
      <style:paragraph-properties fo:text-align="justify" fo:line-height="115%" fo:margin-top="0.423cm" fo:margin-bottom="0.423cm"/>
    </style:style>
    <style:style style:name="T591_1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591_2" style:family="text"/>
    <style:style style:name="T591_3" style:family="text" style:parent-style-name="Internet_20_link">
      <style:text-properties fo:color="#16216a" style:font-name="Calibri Light" fo:font-size="11pt" style:font-name-asian="Arial" style:font-size-asian="11pt" style:font-name-complex="Calibri Light" style:font-size-complex="11pt"/>
    </style:style>
    <style:style style:name="T591_4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591_5" style:family="text" style:parent-style-name="Normal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P592" style:family="paragraph" style:parent-style-name="Footnote_20_text"/>
    <style:style style:name="T592_1" style:family="text">
      <style:text-properties style:font-name="Arial" fo:font-size="8pt" style:font-size-asian="8pt" style:font-name-complex="Arial" style:font-size-complex="8pt"/>
    </style:style>
    <style:style style:name="T592_2" style:family="text"/>
    <style:style style:name="T592_3" style:family="text" style:parent-style-name="cf11">
      <style:text-properties fo:color="#16216a" style:font-name="Calibri Light" style:font-name-complex="Calibri Light" style:text-underline-style="solid" style:text-underline-color="font-color"/>
    </style:style>
    <style:style style:name="T592_4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P593" style:family="paragraph" style:parent-style-name="Normal">
      <style:paragraph-properties fo:text-align="justify" fo:line-height="115%"/>
    </style:style>
    <style:style style:name="T593_1" style:family="text">
      <style:text-properties style:font-name="Calibri Light" fo:font-size="11pt" style:font-size-asian="11pt" style:font-name-complex="Calibri Light" style:font-size-complex="11pt"/>
    </style:style>
    <style:style style:name="P594" style:family="paragraph" style:parent-style-name="Normal">
      <style:paragraph-properties fo:text-align="justify" fo:line-height="115%" fo:margin-top="0.423cm" fo:margin-bottom="0.423cm"/>
    </style:style>
    <style:style style:name="T594_1" style:family="text">
      <style:text-properties fo:color="#000000" style:font-name="Calibri Light" fo:font-size="11pt" style:font-name-asian="Arial" style:font-size-asian="11pt" style:font-name-complex="Calibri Light" style:font-size-complex="11pt"/>
    </style:style>
    <style:style style:name="T594_2" style:family="text">
      <style:text-properties style:font-name="Calibri Light" fo:font-size="11pt" style:font-name-asian="Calibri Light" style:font-size-asian="11pt" style:font-name-complex="Calibri Light" style:font-size-complex="11pt"/>
    </style:style>
    <style:style style:name="P595" style:family="paragraph" style:parent-style-name="Heading_20_2">
      <style:paragraph-properties fo:text-align="justify"/>
    </style:style>
    <style:style style:name="T595_1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P596" style:family="paragraph" style:parent-style-name="Normal">
      <style:paragraph-properties fo:text-align="justify"/>
    </style:style>
    <style:style style:name="T596_1" style:family="text">
      <style:text-properties style:font-name="Calibri Light" fo:font-size="11pt" style:font-name-asian="Calibri" style:font-size-asian="11pt" style:font-name-complex="Calibri Light" style:font-size-complex="11pt"/>
    </style:style>
    <style:style style:name="T596_2" style:family="text">
      <style:text-properties style:font-name="Calibri Light" fo:font-size="11pt" style:font-name-asian="Calibri" style:font-size-asian="11pt" style:font-name-complex="Calibri Light" style:font-size-complex="11pt"/>
    </style:style>
    <style:style style:name="T596_3" style:family="text">
      <style:text-properties style:font-name="Calibri Light" fo:font-size="11pt" style:font-name-asian="Calibri" style:font-size-asian="11pt" style:font-name-complex="Calibri Light" style:font-size-complex="11pt"/>
    </style:style>
    <style:style style:name="T596_4" style:family="text">
      <style:text-properties style:font-name="Calibri Light" fo:font-size="11pt" style:font-name-asian="Calibri" style:font-size-asian="11pt" style:font-name-complex="Calibri Light" style:font-size-complex="11pt"/>
    </style:style>
    <style:style style:name="T596_5" style:family="text">
      <style:text-properties style:font-name="Calibri Light" fo:font-size="11pt" style:font-name-asian="Calibri" style:font-size-asian="11pt" style:font-name-complex="Calibri Light" style:font-size-complex="11pt"/>
    </style:style>
    <style:style style:name="T596_6" style:family="text">
      <style:text-properties style:font-name="Calibri Light" fo:font-size="11pt" style:font-name-asian="Calibri" style:font-size-asian="11pt" style:font-name-complex="Calibri Light" style:font-size-complex="11pt"/>
    </style:style>
    <style:style style:name="T596_7" style:family="text">
      <style:text-properties style:font-name="Calibri Light" fo:font-size="11pt" style:font-name-asian="Calibri" style:font-size-asian="11pt" style:font-name-complex="Calibri Light" style:font-size-complex="11pt"/>
    </style:style>
    <style:style style:name="T596_8" style:family="text">
      <style:text-properties style:font-name="Calibri Light" fo:font-size="11pt" style:font-name-asian="Calibri" style:font-size-asian="11pt" style:font-name-complex="Calibri Light" style:font-size-complex="11pt"/>
    </style:style>
    <style:style style:name="T596_9" style:family="text">
      <style:text-properties style:font-name="Calibri Light" fo:font-size="11pt" style:font-name-asian="Calibri" style:font-size-asian="11pt" style:font-name-complex="Calibri Light" style:font-size-complex="11pt"/>
    </style:style>
    <style:style style:name="P597" style:family="paragraph" style:parent-style-name="Heading_20_2">
      <style:paragraph-properties fo:text-align="justify"/>
    </style:style>
    <style:style style:name="T597_1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P598" style:family="paragraph" style:parent-style-name="Normal">
      <style:paragraph-properties fo:text-align="justify" fo:line-height="115%"/>
    </style:style>
    <style:style style:name="T598_1" style:family="text">
      <style:text-properties style:font-name="Calibri Light" fo:font-size="11pt" style:font-size-asian="11pt" style:font-name-complex="Calibri Light" style:font-size-complex="11pt"/>
    </style:style>
    <style:style style:name="P599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600" style:family="paragraph" style:parent-style-name="Heading_20_2">
      <style:paragraph-properties fo:background-color="#d9e2f3" fo:padding-top="0cm" fo:border-top="#000000 0.018cm solid" fo:margin-top="0cm" fo:padding-bottom="0cm" fo:border-bottom="#000000 0.018cm solid" fo:padding-left="0.212cm" fo:border-left="#000000 0.018cm solid" fo:padding-right="0.141cm" fo:border-right="#000000 0.018cm solid"/>
    </style:style>
    <style:style style:name="T600_1" style:family="text">
      <style:text-properties style:font-name="Calibri Light" fo:font-size="11pt" style:font-size-asian="11pt" style:font-name-complex="Calibri Light" style:font-size-complex="11pt"/>
    </style:style>
    <style:style style:name="T600_2" style:family="text">
      <style:text-properties style:font-name="Calibri Light" fo:font-size="11pt" style:font-size-asian="11pt" style:font-name-complex="Calibri Light" style:font-size-complex="11pt"/>
    </style:style>
    <style:style style:name="P601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602" style:family="paragraph" style:parent-style-name="Normal">
      <style:paragraph-properties fo:text-align="justify"/>
    </style:style>
    <style:style style:name="T602_1" style:family="text">
      <style:text-properties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T602_2" style:family="text">
      <style:text-properties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T602_3" style:family="text">
      <style:text-properties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T602_4" style:family="text">
      <style:text-properties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P603" style:family="paragraph" style:parent-style-name="Normal">
      <style:paragraph-properties fo:text-align="justify"/>
      <style:text-properties style:font-name="Calibri Light" fo:font-size="11pt" style:font-name-asian="Arial" style:font-size-asian="11pt" style:font-name-complex="Calibri Light" style:font-size-complex="11pt"/>
    </style:style>
    <style:style style:name="P604" style:family="paragraph" style:parent-style-name="Normal">
      <style:paragraph-properties fo:text-align="justify" fo:line-height="115%"/>
    </style:style>
    <style:style style:name="T604_1" style:family="text">
      <style:text-properties fo:color="#16216a"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P605" style:family="paragraph" style:parent-style-name="Normal">
      <style:paragraph-properties fo:text-align="justify" fo:line-height="115%"/>
    </style:style>
    <style:style style:name="T605_1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5_2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5_3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5_4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5_5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5_6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5_7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5_8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5_9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5_10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P606" style:family="paragraph" style:parent-style-name="Normal">
      <style:paragraph-properties fo:text-align="justify" fo:line-height="115%"/>
      <style:text-properties style:font-name="Calibri Light" fo:font-size="11pt" style:font-name-asian="Arial" style:font-size-asian="11pt" style:font-name-complex="Calibri Light" style:font-size-complex="11pt"/>
    </style:style>
    <style:style style:name="P607" style:family="paragraph" style:parent-style-name="Normal">
      <style:paragraph-properties fo:text-align="justify" fo:line-height="115%"/>
    </style:style>
    <style:style style:name="T607_1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7_2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7_3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7_4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7_5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7_6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7_7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7_8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7_9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7_10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07_11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P608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609" style:family="paragraph" style:parent-style-name="Normal">
      <style:paragraph-properties fo:text-align="justify" fo:line-height="115%"/>
    </style:style>
    <style:style style:name="T609_1" style:family="text">
      <style:text-properties fo:color="#16216a"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T609_2" style:family="text">
      <style:text-properties fo:color="#16216a"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T609_3" style:family="text">
      <style:text-properties fo:color="#16216a"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T609_4" style:family="text">
      <style:text-properties fo:color="#16216a"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T609_5" style:family="text">
      <style:text-properties fo:color="#16216a"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P610" style:family="paragraph" style:parent-style-name="Normal">
      <style:paragraph-properties fo:text-align="justify" fo:line-height="115%"/>
    </style:style>
    <style:style style:name="T610_1" style:family="text">
      <style:text-properties style:font-name="Calibri Light" fo:font-size="11pt" style:font-size-asian="11pt" style:font-name-complex="Calibri Light" style:font-size-complex="11pt"/>
    </style:style>
    <style:style style:name="P611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612" style:family="paragraph" style:parent-style-name="Normal">
      <style:paragraph-properties fo:text-align="justify" fo:line-height="115%"/>
    </style:style>
    <style:style style:name="T612_1" style:family="text">
      <style:text-properties style:font-name="Calibri Light" fo:font-size="11pt" style:font-size-asian="11pt" style:font-name-complex="Calibri Light" style:font-size-complex="11pt"/>
    </style:style>
    <style:style style:name="T612_2" style:family="text">
      <style:text-properties style:font-name="Calibri Light" fo:font-size="11pt" style:font-size-asian="11pt" style:font-name-complex="Calibri Light" style:font-size-complex="11pt"/>
    </style:style>
    <style:style style:name="T612_3" style:family="text">
      <style:text-properties style:font-name="Calibri Light" fo:font-size="11pt" style:font-size-asian="11pt" style:font-name-complex="Calibri Light" style:font-size-complex="11pt"/>
    </style:style>
    <style:style style:name="T612_4" style:family="text">
      <style:text-properties style:font-name="Calibri Light" fo:font-size="11pt" style:font-size-asian="11pt" style:font-name-complex="Calibri Light" style:font-size-complex="11pt"/>
    </style:style>
    <style:style style:name="T612_5" style:family="text">
      <style:text-properties style:font-name="Calibri Light" fo:font-size="11pt" style:font-size-asian="11pt" style:font-name-complex="Calibri Light" style:font-size-complex="11pt"/>
    </style:style>
    <style:style style:name="T612_6" style:family="text">
      <style:text-properties style:font-name="Calibri Light" fo:font-size="11pt" style:font-size-asian="11pt" style:font-name-complex="Calibri Light" style:font-size-complex="11pt"/>
    </style:style>
    <style:style style:name="T612_7" style:family="text">
      <style:text-properties style:font-name="Calibri Light" fo:font-size="11pt" style:font-size-asian="11pt" style:font-name-complex="Calibri Light" style:font-size-complex="11pt"/>
    </style:style>
    <style:style style:name="T612_8" style:family="text">
      <style:text-properties style:font-name="Calibri Light" fo:font-size="11pt" style:font-size-asian="11pt" style:font-name-complex="Calibri Light" style:font-size-complex="11pt"/>
    </style:style>
    <style:style style:name="T612_9" style:family="text">
      <style:text-properties style:font-name="Calibri Light" fo:font-size="11pt" style:font-size-asian="11pt" style:font-name-complex="Calibri Light" style:font-size-complex="11pt"/>
    </style:style>
    <style:style style:name="T612_10" style:family="text">
      <style:text-properties style:font-name="Calibri Light" fo:font-size="11pt" style:font-size-asian="11pt" style:font-name-complex="Calibri Light" style:font-size-complex="11pt"/>
    </style:style>
    <style:style style:name="T612_11" style:family="text">
      <style:text-properties style:font-name="Calibri Light" fo:font-size="11pt" style:font-size-asian="11pt" style:font-name-complex="Calibri Light" style:font-size-complex="11pt"/>
    </style:style>
    <style:style style:name="T612_12" style:family="text">
      <style:text-properties style:font-name="Calibri Light" fo:font-size="11pt" style:font-size-asian="11pt" style:font-name-complex="Calibri Light" style:font-size-complex="11pt"/>
    </style:style>
    <style:style style:name="T612_13" style:family="text">
      <style:text-properties style:font-name="Calibri Light" fo:font-size="11pt" style:font-size-asian="11pt" style:font-name-complex="Calibri Light" style:font-size-complex="11pt"/>
    </style:style>
    <style:style style:name="T612_14" style:family="text">
      <style:text-properties style:font-name="Calibri Light" fo:font-size="11pt" style:font-size-asian="11pt" style:font-name-complex="Calibri Light" style:font-size-complex="11pt"/>
    </style:style>
    <style:style style:name="P613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 fo:language="en" fo:country="US"/>
    </style:style>
    <style:style style:name="P614" style:family="paragraph" style:parent-style-name="Normal">
      <style:paragraph-properties fo:text-align="justify" fo:line-height="115%"/>
    </style:style>
    <style:style style:name="T614_1" style:family="text">
      <style:text-properties style:font-name="Calibri Light" fo:font-size="11pt" style:font-size-asian="11pt" style:font-name-complex="Calibri Light" style:font-size-complex="11pt" fo:language="en" fo:country="US"/>
    </style:style>
    <style:style style:name="T614_2" style:family="text">
      <style:text-properties style:font-name="Calibri Light" fo:font-size="11pt" style:font-size-asian="11pt" style:font-name-complex="Calibri Light" style:font-size-complex="11pt" fo:language="en" fo:country="US"/>
    </style:style>
    <style:style style:name="T614_3" style:family="text">
      <style:text-properties style:font-name="Calibri Light" fo:font-size="11pt" style:font-size-asian="11pt" style:font-name-complex="Calibri Light" style:font-size-complex="11pt" fo:language="en" fo:country="US"/>
    </style:style>
    <style:style style:name="T614_4" style:family="text">
      <style:text-properties style:font-name="Calibri Light" fo:font-size="11pt" style:font-size-asian="11pt" style:font-name-complex="Calibri Light" style:font-size-complex="11pt" fo:language="en" fo:country="US"/>
    </style:style>
    <style:style style:name="T614_5" style:family="text">
      <style:text-properties style:font-name="Calibri Light" fo:font-size="11pt" style:font-size-asian="11pt" style:font-name-complex="Calibri Light" style:font-size-complex="11pt" fo:language="en" fo:country="US"/>
    </style:style>
    <style:style style:name="T614_6" style:family="text">
      <style:text-properties style:font-name="Calibri Light" fo:font-size="11pt" style:font-size-asian="11pt" style:font-name-complex="Calibri Light" style:font-size-complex="11pt" fo:language="en" fo:country="US"/>
    </style:style>
    <style:style style:name="T614_7" style:family="text">
      <style:text-properties style:font-name="Calibri Light" fo:font-size="11pt" style:font-size-asian="11pt" style:font-name-complex="Calibri Light" style:font-size-complex="11pt" fo:language="en" fo:country="US"/>
    </style:style>
    <style:style style:name="T614_8" style:family="text">
      <style:text-properties fo:color="#000000" style:font-name="Calibri Light" fo:font-size="11pt" style:font-size-asian="11pt" style:font-name-complex="Calibri Light" style:font-size-complex="11pt"/>
    </style:style>
    <style:style style:name="P615" style:family="paragraph" style:parent-style-name="Heading_20_2">
      <style:paragraph-properties fo:text-align="justify" fo:line-height="115%"/>
    </style:style>
    <style:style style:name="T615_1" style:family="text">
      <style:text-properties style:font-name="Calibri Light" fo:font-size="11pt" style:font-size-asian="11pt" style:font-name-complex="Calibri Light" style:font-size-complex="11pt"/>
    </style:style>
    <style:style style:name="P616" style:family="paragraph" style:parent-style-name="Normal">
      <style:paragraph-properties fo:text-align="justify" fo:line-height="115%"/>
    </style:style>
    <style:style style:name="T616_1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16_2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16_3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16_4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16_5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16_6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16_7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16_8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16_9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P617" style:family="paragraph" style:parent-style-name="Heading_20_2">
      <style:paragraph-properties fo:text-align="justify"/>
    </style:style>
    <style:style style:name="T617_1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617_2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617_3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617_4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617_5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617_6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P618" style:family="paragraph" style:parent-style-name="Normal">
      <style:paragraph-properties fo:text-align="justify" fo:line-height="115%"/>
    </style:style>
    <style:style style:name="T618_1" style:family="text">
      <style:text-properties style:font-name="Calibri Light" fo:font-size="11pt" style:font-size-asian="11pt" style:font-name-complex="Calibri Light" style:font-size-complex="11pt"/>
    </style:style>
    <style:style style:name="P619" style:family="paragraph" style:parent-style-name="Normal">
      <style:paragraph-properties fo:text-align="justify" fo:line-height="115%"/>
      <style:text-properties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P620" style:family="paragraph" style:parent-style-name="Normal">
      <style:paragraph-properties fo:text-align="justify" fo:line-height="115%"/>
    </style:style>
    <style:style style:name="T620_1" style:family="text">
      <style:text-properties fo:color="#16216a"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T620_2" style:family="text">
      <style:text-properties fo:color="#16216a"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T620_3" style:family="text">
      <style:text-properties fo:color="#16216a" style:font-name="Calibri Light" fo:font-size="11pt" style:font-name-asian="Arial" style:font-size-asian="11pt" style:font-name-complex="Calibri Light" style:font-size-complex="11pt" fo:font-weight="bold" style:font-weight-asian="bold" style:font-weight-complex="bold"/>
    </style:style>
    <style:style style:name="P621" style:family="paragraph" style:parent-style-name="Normal">
      <style:paragraph-properties fo:text-align="justify" fo:line-height="115%"/>
    </style:style>
    <style:style style:name="T621_1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21_2" style:family="text">
      <style:text-properties style:font-name="Calibri Light" fo:font-size="11pt" style:font-size-asian="11pt" style:font-name-complex="Calibri Light" style:font-size-complex="11pt"/>
    </style:style>
    <style:style style:name="P622" style:family="paragraph" style:parent-style-name="Normal">
      <style:paragraph-properties fo:text-align="justify" fo:line-height="115%"/>
      <style:text-properties style:font-name="Calibri Light" fo:font-size="11pt" style:font-size-asian="11pt" style:font-name-complex="Calibri Light" style:font-size-complex="11pt"/>
    </style:style>
    <style:style style:name="P623" style:family="paragraph" style:parent-style-name="List_20_Paragraph">
      <style:paragraph-properties fo:text-align="justify" fo:line-height="115%" fo:margin-bottom="0.282cm"/>
      <style:text-properties style:font-name="Calibri Light" fo:font-size="11pt" style:font-size-asian="11pt" style:font-name-complex="Calibri Light" style:font-size-complex="11pt"/>
    </style:style>
    <style:style style:name="T623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623_2" style:family="text">
      <style:text-properties style:font-name="Calibri Light" fo:font-size="11pt" style:font-size-asian="11pt" style:font-name-complex="Calibri Light" style:font-size-complex="11pt"/>
    </style:style>
    <style:style style:name="P624" style:family="paragraph" style:parent-style-name="List_20_Paragraph">
      <style:paragraph-properties fo:text-align="justify" fo:line-height="115%" fo:margin-bottom="0.282cm"/>
      <style:text-properties style:font-name="Calibri Light" fo:font-size="11pt" style:font-size-asian="11pt" style:font-name-complex="Calibri Light" style:font-size-complex="11pt"/>
    </style:style>
    <style:style style:name="T624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624_2" style:family="text">
      <style:text-properties style:font-name="Calibri Light" fo:font-size="11pt" style:font-size-asian="11pt" style:font-name-complex="Calibri Light" style:font-size-complex="11pt"/>
    </style:style>
    <style:style style:name="P625" style:family="paragraph" style:parent-style-name="List_20_Paragraph">
      <style:paragraph-properties fo:text-align="justify" fo:line-height="115%" fo:margin-bottom="0.282cm"/>
      <style:text-properties style:font-name="Calibri Light" fo:font-size="11pt" style:font-size-asian="11pt" style:font-name-complex="Calibri Light" style:font-size-complex="11pt"/>
    </style:style>
    <style:style style:name="T625_1" style:family="text">
      <style:text-properties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625_2" style:family="text">
      <style:text-properties style:font-name="Calibri Light" fo:font-size="11pt" style:font-size-asian="11pt" style:font-name-complex="Calibri Light" style:font-size-complex="11pt"/>
    </style:style>
    <style:style style:name="P626" style:family="paragraph" style:parent-style-name="List_20_Paragraph">
      <style:paragraph-properties fo:text-align="justify" fo:line-height="115%" fo:margin-bottom="0cm"/>
      <style:text-properties style:font-name="Calibri Light" fo:font-size="11pt" style:font-name-asian="Arial" style:font-size-asian="11pt" style:font-name-complex="Calibri Light" style:font-size-complex="11pt"/>
    </style:style>
    <style:style style:name="P627" style:family="paragraph" style:parent-style-name="Normal">
      <style:paragraph-properties fo:text-align="justify" fo:line-height="115%"/>
    </style:style>
    <style:style style:name="T627_1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P628" style:family="paragraph" style:parent-style-name="Normal">
      <style:text-properties style:font-name="Calibri Light" fo:font-size="11pt" style:font-size-asian="11pt" style:font-name-complex="Calibri Light" style:font-size-complex="11pt"/>
    </style:style>
    <style:style style:name="P629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629_1" style:family="text">
      <style:text-properties style:font-name="Calibri Light" fo:font-size="11pt" style:font-size-asian="11pt" style:font-name-complex="Calibri Light" style:font-size-complex="11pt"/>
    </style:style>
    <style:style style:name="P630" style:family="paragraph" style:parent-style-name="Normal">
      <style:text-properties style:font-name="Calibri Light" fo:font-size="11pt" style:font-size-asian="11pt" style:font-name-complex="Calibri Light" style:font-size-complex="11pt" style:font-weight-complex="bold"/>
    </style:style>
    <style:style style:name="P631" style:family="paragraph" style:parent-style-name="Normal">
      <style:paragraph-properties fo:text-align="justify"/>
    </style:style>
    <style:style style:name="T631_1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631_2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631_3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632" style:family="paragraph" style:parent-style-name="Normal">
      <style:paragraph-properties fo:text-align="justify" fo:line-height="115%"/>
    </style:style>
    <style:style style:name="T632_1" style:family="text">
      <style:text-properties style:font-name="Calibri Light" fo:font-size="11pt" style:font-size-asian="11pt" style:font-name-complex="Calibri Light" style:font-size-complex="11pt"/>
    </style:style>
    <style:style style:name="T632_2" style:family="text">
      <style:text-properties style:font-name="Calibri Light" fo:font-size="11pt" style:font-size-asian="11pt" style:font-name-complex="Calibri Light" style:font-size-complex="11pt"/>
    </style:style>
    <style:style style:name="T632_3" style:family="text">
      <style:text-properties style:font-name="Calibri Light" fo:font-size="11pt" style:font-size-asian="11pt" style:font-name-complex="Calibri Light" style:font-size-complex="11pt"/>
    </style:style>
    <style:style style:name="P633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634" style:family="paragraph" style:parent-style-name="Normal">
      <style:paragraph-properties fo:text-align="justify" fo:line-height="115%"/>
    </style:style>
    <style:style style:name="T634_1" style:family="text">
      <style:text-properties style:font-name="Calibri Light" fo:font-size="11pt" style:font-size-asian="11pt" style:font-name-complex="Calibri Light" style:font-size-complex="11pt"/>
    </style:style>
    <style:style style:name="T634_2" style:family="text">
      <style:text-properties style:font-name="Calibri Light" fo:font-size="11pt" style:font-size-asian="11pt" style:font-name-complex="Calibri Light" style:font-size-complex="11pt"/>
    </style:style>
    <style:style style:name="T634_3" style:family="text">
      <style:text-properties style:font-name="Calibri Light" fo:font-size="11pt" style:font-size-asian="11pt" style:font-name-complex="Calibri Light" style:font-size-complex="11pt"/>
    </style:style>
    <style:style style:name="T634_4" style:family="text">
      <style:text-properties style:font-name="Calibri Light" fo:font-size="11pt" style:font-size-asian="11pt" style:font-name-complex="Calibri Light" style:font-size-complex="11pt"/>
    </style:style>
    <style:style style:name="P635" style:family="paragraph" style:parent-style-name="Heading_20_2">
      <style:paragraph-properties fo:text-align="justify"/>
    </style:style>
    <style:style style:name="T635_1" style:family="text">
      <style:text-properties fo:font-size="11pt" style:font-size-asian="11pt" style:font-name-complex="Calibri Light" style:font-size-complex="11pt" style:font-weight-complex="bold"/>
    </style:style>
    <style:style style:name="T635_2" style:family="text">
      <style:text-properties fo:font-size="11pt" style:font-size-asian="11pt" style:font-name-complex="Calibri Light" style:font-size-complex="11pt" style:font-weight-complex="bold"/>
    </style:style>
    <style:style style:name="P636" style:family="paragraph" style:parent-style-name="Normal">
      <style:paragraph-properties fo:text-align="justify" fo:line-height="115%" fo:margin-bottom="0.423cm"/>
    </style:style>
    <style:style style:name="T636_1" style:family="text">
      <style:text-properties style:font-name="Calibri Light" fo:font-size="11pt" style:font-size-asian="11pt" style:font-name-complex="Calibri Light" style:font-size-complex="11pt"/>
    </style:style>
    <style:style style:name="T636_2" style:family="text">
      <style:text-properties style:font-name="Calibri Light" fo:font-size="11pt" style:font-size-asian="11pt" style:font-name-complex="Calibri Light" style:font-size-complex="11pt"/>
    </style:style>
    <style:style style:name="T636_3" style:family="text">
      <style:text-properties style:font-name="Calibri Light" fo:font-size="11pt" style:font-size-asian="11pt" style:font-name-complex="Calibri Light" style:font-size-complex="11pt"/>
    </style:style>
    <style:style style:name="T636_4" style:family="text">
      <style:text-properties style:font-name="Calibri Light" fo:font-size="11pt" style:font-size-asian="11pt" style:font-name-complex="Calibri Light" style:font-size-complex="11pt"/>
    </style:style>
    <style:style style:name="P637" style:family="paragraph" style:parent-style-name="Normal">
      <style:paragraph-properties fo:text-align="justify" fo:line-height="115%" fo:margin-bottom="0.423cm"/>
    </style:style>
    <style:style style:name="T637_1" style:family="text">
      <style:text-properties style:font-name="Calibri Light" fo:font-size="11pt" style:font-size-asian="11pt" style:font-name-complex="Calibri Light" style:font-size-complex="11pt"/>
    </style:style>
    <style:style style:name="T637_2" style:family="text"/>
    <style:style style:name="T637_3" style:family="text" style:parent-style-name="Internet_20_link">
      <style:text-properties fo:color="#16216a" style:font-name="Calibri Light" fo:font-size="11pt" style:font-size-asian="11pt" style:font-name-complex="Calibri Light" style:font-size-complex="11pt"/>
    </style:style>
    <style:style style:name="T637_4" style:family="text">
      <style:text-properties style:font-name="Calibri Light" fo:font-size="11pt" style:font-size-asian="11pt" style:font-name-complex="Calibri Light" style:font-size-complex="11pt"/>
    </style:style>
    <style:style style:name="T637_5" style:family="text">
      <style:text-properties style:font-name="Calibri Light" fo:font-size="11pt" style:font-size-asian="11pt" style:font-name-complex="Calibri Light" style:font-size-complex="11pt"/>
    </style:style>
    <style:style style:name="P638" style:family="paragraph" style:parent-style-name="Normal">
      <style:paragraph-properties fo:text-align="justify" fo:line-height="115%" fo:margin-bottom="0.423cm"/>
    </style:style>
    <style:style style:name="T638_1" style:family="text">
      <style:text-properties style:font-name="Calibri Light" fo:font-size="11pt" style:font-size-asian="11pt" style:font-name-complex="Calibri Light" style:font-size-complex="11pt"/>
    </style:style>
    <style:style style:name="T638_2" style:family="text">
      <style:text-properties style:font-name="Calibri Light" fo:font-size="11pt" style:font-size-asian="11pt" style:font-name-complex="Calibri Light" style:font-size-complex="11pt"/>
    </style:style>
    <style:style style:name="T638_3" style:family="text">
      <style:text-properties style:font-name="Calibri Light" fo:font-size="11pt" style:font-size-asian="11pt" style:font-name-complex="Calibri Light" style:font-size-complex="11pt"/>
    </style:style>
    <style:style style:name="T638_4" style:family="text">
      <style:text-properties style:font-name="Calibri Light" fo:font-size="11pt" style:font-size-asian="11pt" style:font-name-complex="Calibri Light" style:font-size-complex="11pt"/>
    </style:style>
    <style:style style:name="T638_5" style:family="text">
      <style:text-properties style:font-name="Calibri Light" fo:font-size="11pt" style:font-size-asian="11pt" style:font-name-complex="Calibri Light" style:font-size-complex="11pt"/>
    </style:style>
    <style:style style:name="T638_6" style:family="text">
      <style:text-properties style:font-name="Calibri Light" fo:font-size="11pt" style:font-size-asian="11pt" style:font-name-complex="Calibri Light" style:font-size-complex="11pt"/>
    </style:style>
    <style:style style:name="T638_7" style:family="text">
      <style:text-properties style:font-name="Calibri Light" fo:font-size="11pt" style:font-size-asian="11pt" style:font-name-complex="Calibri Light" style:font-size-complex="11pt"/>
    </style:style>
    <style:style style:name="P639" style:family="paragraph" style:parent-style-name="Normal">
      <style:paragraph-properties fo:text-align="justify" fo:line-height="115%"/>
    </style:style>
    <style:style style:name="T639_1" style:family="text">
      <style:text-properties style:font-name="Calibri Light" fo:font-size="11pt" style:font-size-asian="11pt" style:font-name-complex="Calibri Light" style:font-size-complex="11pt"/>
    </style:style>
    <style:style style:name="P640" style:family="paragraph" style:parent-style-name="Heading_20_2">
      <style:paragraph-properties fo:text-align="justify"/>
    </style:style>
    <style:style style:name="T640_1" style:family="text">
      <style:text-properties fo:font-size="11pt" style:font-size-asian="11pt" style:font-name-complex="Calibri Light" style:font-size-complex="11pt" style:font-weight-complex="bold"/>
    </style:style>
    <style:style style:name="P641" style:family="paragraph" style:parent-style-name="Normal">
      <style:paragraph-properties fo:text-align="justify" fo:line-height="115%"/>
    </style:style>
    <style:style style:name="T641_1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41_2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41_3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41_4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41_5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41_6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41_7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41_8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41_9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41_10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T641_11" style:family="text">
      <style:text-properties style:font-name="Calibri Light" fo:font-size="11pt" style:font-name-asian="Arial" style:font-size-asian="11pt" style:font-name-complex="Calibri Light" style:font-size-complex="11pt"/>
    </style:style>
    <style:style style:name="P642" style:family="paragraph" style:parent-style-name="Heading_20_2">
      <style:paragraph-properties fo:text-align="justify"/>
    </style:style>
    <style:style style:name="T642_1" style:family="text">
      <style:text-properties fo:font-size="11pt" style:font-size-asian="11pt" style:font-name-complex="Calibri Light" style:font-size-complex="11pt" style:font-weight-complex="bold"/>
    </style:style>
    <style:style style:name="T642_2" style:family="text">
      <style:text-properties fo:font-size="11pt" style:font-size-asian="11pt" style:font-name-complex="Calibri Light" style:font-size-complex="11pt" style:font-weight-complex="bold"/>
    </style:style>
    <style:style style:name="T642_3" style:family="text">
      <style:text-properties fo:font-size="11pt" style:font-size-asian="11pt" style:font-name-complex="Calibri Light" style:font-size-complex="11pt" style:font-weight-complex="bold"/>
    </style:style>
    <style:style style:name="T642_4" style:family="text">
      <style:text-properties fo:font-size="11pt" style:font-size-asian="11pt" style:font-name-complex="Calibri Light" style:font-size-complex="11pt" style:font-weight-complex="bold"/>
    </style:style>
    <style:style style:name="T642_5" style:family="text">
      <style:text-properties fo:font-size="11pt" style:font-size-asian="11pt" style:font-name-complex="Calibri Light" style:font-size-complex="11pt" style:font-weight-complex="bold"/>
    </style:style>
    <style:style style:name="T642_6" style:family="text">
      <style:text-properties fo:font-size="11pt" style:font-size-asian="11pt" style:font-name-complex="Calibri Light" style:font-size-complex="11pt" style:font-weight-complex="bold"/>
    </style:style>
    <style:style style:name="T642_7" style:family="text">
      <style:text-properties fo:font-size="11pt" style:font-size-asian="11pt" style:font-name-complex="Calibri Light" style:font-size-complex="11pt" style:font-weight-complex="bold"/>
    </style:style>
    <style:style style:name="T642_8" style:family="text">
      <style:text-properties fo:font-size="11pt" style:font-size-asian="11pt" style:font-name-complex="Calibri Light" style:font-size-complex="11pt" style:font-weight-complex="bold"/>
    </style:style>
    <style:style style:name="T642_9" style:family="text">
      <style:text-properties fo:font-size="11pt" style:font-size-asian="11pt" style:font-name-complex="Calibri Light" style:font-size-complex="11pt" style:font-weight-complex="bold"/>
    </style:style>
    <style:style style:name="P643" style:family="paragraph" style:parent-style-name="Normal">
      <style:paragraph-properties fo:text-align="justify" fo:line-height="115%"/>
    </style:style>
    <style:style style:name="T643_1" style:family="text">
      <style:text-properties fo:color="#000000" style:font-name="Calibri Light" fo:font-size="11pt" style:font-size-asian="11pt" style:font-name-complex="Calibri Light" style:font-size-complex="11pt"/>
    </style:style>
    <style:style style:name="T643_2" style:family="text">
      <style:text-properties fo:color="#000000" style:font-name="Calibri Light" fo:font-size="11pt" style:font-size-asian="11pt" style:font-name-complex="Calibri Light" style:font-size-complex="11pt"/>
    </style:style>
    <style:style style:name="T643_3" style:family="text">
      <style:text-properties fo:color="#000000" style:font-name="Calibri Light" fo:font-size="11pt" style:font-size-asian="11pt" style:font-name-complex="Calibri Light" style:font-size-complex="11pt"/>
    </style:style>
    <style:style style:name="T643_4" style:family="text">
      <style:text-properties fo:color="#000000" style:font-name="Calibri Light" fo:font-size="11pt" style:font-size-asian="11pt" style:font-name-complex="Calibri Light" style:font-size-complex="11pt"/>
    </style:style>
    <style:style style:name="T643_5" style:family="text">
      <style:text-properties fo:color="#000000" style:font-name="Calibri Light" fo:font-size="11pt" style:font-size-asian="11pt" style:font-name-complex="Calibri Light" style:font-size-complex="11pt"/>
    </style:style>
    <style:style style:name="T643_6" style:family="text">
      <style:text-properties fo:color="#000000" style:font-name="Calibri Light" fo:font-size="11pt" style:font-size-asian="11pt" style:font-name-complex="Calibri Light" style:font-size-complex="11pt"/>
    </style:style>
    <style:style style:name="T643_7" style:family="text">
      <style:text-properties fo:color="#000000" style:font-name="Calibri Light" fo:font-size="11pt" style:font-size-asian="11pt" style:font-name-complex="Calibri Light" style:font-size-complex="11pt"/>
    </style:style>
    <style:style style:name="T643_8" style:family="text">
      <style:text-properties fo:color="#000000" style:font-name="Calibri Light" fo:font-size="11pt" style:font-size-asian="11pt" style:font-name-complex="Calibri Light" style:font-size-complex="11pt"/>
    </style:style>
    <style:style style:name="T643_9" style:family="text">
      <style:text-properties fo:color="#000000" style:font-name="Calibri Light" fo:font-size="11pt" style:font-size-asian="11pt" style:font-name-complex="Calibri Light" style:font-size-complex="11pt"/>
    </style:style>
    <style:style style:name="T643_10" style:family="text">
      <style:text-properties fo:color="#00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643_11" style:family="text">
      <style:text-properties fo:color="#000000" style:font-name="Calibri Light" fo:font-size="11pt" style:font-size-asian="11pt" style:font-name-complex="Calibri Light" style:font-size-complex="11pt"/>
    </style:style>
    <style:style style:name="P644" style:family="paragraph" style:parent-style-name="Heading_20_3">
      <style:paragraph-properties fo:text-align="justify"/>
      <style:text-properties fo:color="#000000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645" style:family="paragraph" style:parent-style-name="Heading_20_3">
      <style:paragraph-properties fo:text-align="justify"/>
    </style:style>
    <style:style style:name="T645_1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645_2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645_3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T645_4" style:family="text">
      <style:text-properties fo:color="#16216a" style:font-name="Calibri Light" fo:font-size="11pt" style:font-size-asian="11pt" style:font-name-complex="Calibri Light" style:font-size-complex="11pt" fo:font-weight="bold" style:font-weight-asian="bold" style:font-weight-complex="bold"/>
    </style:style>
    <style:style style:name="P646" style:family="paragraph" style:parent-style-name="Normal">
      <style:paragraph-properties fo:text-align="justify" fo:line-height="115%"/>
    </style:style>
    <style:style style:name="T646_1" style:family="text">
      <style:text-properties style:font-name="Calibri Light" fo:font-size="11pt" style:font-size-asian="11pt" style:font-name-complex="Calibri Light" style:font-size-complex="11pt"/>
    </style:style>
    <style:style style:name="P647" style:family="paragraph" style:parent-style-name="Normal">
      <style:paragraph-properties fo:text-align="justify"/>
      <style:text-properties style:font-name="Calibri Light" fo:font-size="11pt" style:font-size-asian="11pt" style:font-name-complex="Calibri Light" style:font-size-complex="11pt"/>
    </style:style>
    <style:style style:name="P648" style:family="paragraph" style:parent-style-name="Normal">
      <style:paragraph-properties fo:text-align="justify" fo:line-height="115%"/>
    </style:style>
    <style:style style:name="T648_1" style:family="text">
      <style:text-properties style:font-name="Calibri Light" fo:font-size="11pt" style:font-size-asian="11pt" style:font-name-complex="Calibri Light" style:font-size-complex="11pt"/>
    </style:style>
    <style:style style:name="T648_2" style:family="text">
      <style:text-properties style:font-name="Calibri Light" fo:font-size="11pt" style:font-size-asian="11pt" style:font-name-complex="Calibri Light" style:font-size-complex="11pt"/>
    </style:style>
    <style:style style:name="T648_3" style:family="text">
      <style:text-properties style:font-name="Calibri Light" fo:font-size="11pt" style:font-size-asian="11pt" style:font-name-complex="Calibri Light" style:font-size-complex="11pt"/>
    </style:style>
    <style:style style:name="T648_4" style:family="text">
      <style:text-properties style:font-name="Calibri Light" fo:font-size="11pt" style:font-size-asian="11pt" style:font-name-complex="Calibri Light" style:font-size-complex="11pt"/>
    </style:style>
    <style:style style:name="T648_5" style:family="text">
      <style:text-properties style:font-name="Calibri Light" fo:font-size="11pt" style:font-size-asian="11pt" style:font-name-complex="Calibri Light" style:font-size-complex="11pt"/>
    </style:style>
    <style:style style:name="T648_6" style:family="text">
      <style:text-properties style:font-name="Calibri Light" fo:font-size="11pt" style:font-size-asian="11pt" style:font-name-complex="Calibri Light" style:font-size-complex="11pt"/>
    </style:style>
    <style:style style:name="T648_7" style:family="text">
      <style:text-properties style:font-name="Calibri Light" fo:font-size="11pt" style:font-size-asian="11pt" style:font-name-complex="Calibri Light" style:font-size-complex="11pt"/>
    </style:style>
    <style:style style:name="T648_8" style:family="text">
      <style:text-properties style:font-name="Calibri Light" fo:font-size="11pt" style:font-size-asian="11pt" style:font-name-complex="Calibri Light" style:font-size-complex="11pt"/>
    </style:style>
    <style:style style:name="T648_9" style:family="text">
      <style:text-properties style:font-name="Calibri Light" fo:font-size="11pt" style:font-size-asian="11pt" style:font-name-complex="Calibri Light" style:font-size-complex="11pt"/>
    </style:style>
    <style:style style:name="T648_10" style:family="text" style:parent-style-name="Normal">
      <style:text-properties style:font-name="Calibri Light" fo:font-size="11pt" style:font-size-asian="11pt" style:font-name-complex="Calibri Light" style:font-size-complex="11pt"/>
    </style:style>
    <style:style style:name="P649" style:family="paragraph" style:parent-style-name="Footnote_20_text">
      <style:paragraph-properties fo:text-align="justify"/>
    </style:style>
    <style:style style:name="T649_1" style:family="text">
      <style:text-properties style:font-name="Calibri Light" style:font-name-complex="Calibri Light"/>
    </style:style>
    <style:style style:name="T649_2" style:family="text">
      <style:text-properties style:font-name="Calibri Light" style:font-name-complex="Calibri Light"/>
    </style:style>
    <style:style style:name="T649_3" style:family="text">
      <style:text-properties style:font-name="Calibri Light" style:font-name-complex="Calibri Light"/>
    </style:style>
    <style:style style:name="T649_4" style:family="text">
      <style:text-properties style:font-name="Calibri Light" style:font-name-complex="Calibri Light"/>
    </style:style>
    <style:style style:name="T649_5" style:family="text">
      <style:text-properties style:font-name="Calibri Light" style:font-name-complex="Calibri Light"/>
    </style:style>
    <style:style style:name="T649_6" style:family="text">
      <style:text-properties style:font-name="Calibri Light" fo:font-size="11pt" style:font-size-asian="11pt" style:font-name-complex="Calibri Light" style:font-size-complex="11pt"/>
    </style:style>
    <style:style style:name="T649_7" style:family="text">
      <style:text-properties style:font-name="Calibri Light" fo:font-size="11pt" style:font-size-asian="11pt" style:font-name-complex="Calibri Light" style:font-size-complex="11pt"/>
    </style:style>
    <style:style style:name="T649_8" style:family="text">
      <style:text-properties style:font-name="Calibri Light" fo:font-size="11pt" style:font-size-asian="11pt" style:font-name-complex="Calibri Light" style:font-size-complex="11pt"/>
    </style:style>
    <style:style style:name="T649_9" style:family="text">
      <style:text-properties style:font-name="Calibri Light" fo:font-size="11pt" style:font-size-asian="11pt" style:font-name-complex="Calibri Light" style:font-size-complex="11pt"/>
    </style:style>
    <style:style style:name="P650" style:family="paragraph" style:parent-style-name="Heading_20_2">
      <style:paragraph-properties fo:text-align="justify"/>
    </style:style>
    <style:style style:name="T650_1" style:family="text">
      <style:text-properties fo:font-size="11pt" style:font-size-asian="11pt" style:font-name-complex="Calibri Light" style:font-size-complex="11pt"/>
    </style:style>
    <style:style style:name="P651" style:family="paragraph" style:parent-style-name="Normal">
      <style:paragraph-properties fo:text-align="justify" fo:line-height="115%" fo:margin-bottom="0.423cm"/>
    </style:style>
    <style:style style:name="T651_1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651_2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651_3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651_4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651_5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651_6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651_7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651_8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651_9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651_10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651_11" style:family="text">
      <style:text-properties style:font-style-complex="italic" style:font-name="Calibri Light" fo:font-size="11pt" style:font-size-asian="11pt" style:font-name-complex="Calibri Light" style:font-size-complex="11pt"/>
    </style:style>
    <style:style style:name="Table19" style:family="table">
      <style:table-properties table:align="left" style:width="15.235cm" fo:margin-left="0cm"/>
    </style:style>
    <style:style style:name="Column63" style:family="table-column">
      <style:table-column-properties style:column-width="3.806cm" style:use-optimal-column-width="false"/>
    </style:style>
    <style:style style:name="Column64" style:family="table-column">
      <style:table-column-properties style:column-width="3.505cm" style:use-optimal-column-width="false"/>
    </style:style>
    <style:style style:name="Column65" style:family="table-column">
      <style:table-column-properties style:column-width="3.2cm" style:use-optimal-column-width="false"/>
    </style:style>
    <style:style style:name="Column66" style:family="table-column">
      <style:table-column-properties style:column-width="4.724cm" style:use-optimal-column-width="false"/>
    </style:style>
    <style:style style:name="Row76" style:family="table-row">
      <style:table-row-properties style:min-row-height="0.529cm" style:use-optimal-row-height="false"/>
    </style:style>
    <style:style style:name="Cell218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52" style:family="paragraph" style:parent-style-name="Normal">
      <style:paragraph-properties fo:line-height="100%" fo:margin-bottom="0cm"/>
    </style:style>
    <style:style style:name="T652_1" style:family="text">
      <style:text-properties fo:color="#000000" style:font-name="Calibri Light" fo:font-size="11pt" style:font-name-asian="Arial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21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53" style:family="paragraph" style:parent-style-name="Normal">
      <style:paragraph-properties fo:line-height="100%" fo:margin-bottom="0cm"/>
    </style:style>
    <style:style style:name="T653_1" style:family="text">
      <style:text-properties style:font-name="Calibri Light" fo:font-size="11pt" style:font-name-asian="Arial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653_2" style:family="text">
      <style:text-properties style:font-name="Calibri Light" fo:font-size="11pt" style:font-name-asian="Arial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653_3" style:family="text">
      <style:text-properties style:font-name="Calibri Light" fo:font-size="11pt" style:font-name-asian="Arial" style:font-size-asian="11pt" style:font-name-complex="Calibri Light" style:font-size-complex="11pt" fo:language="en" fo:language-asian="en" fo:language-complex="ar" fo:country="GB" fo:country-asian="GB" fo:country-complex="SA"/>
    </style:style>
    <style:style style:name="T653_4" style:family="text">
      <style:text-properties style:font-name="Calibri Light" fo:font-size="11pt" style:font-name-asian="Arial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220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54" style:family="paragraph" style:parent-style-name="Normal">
      <style:paragraph-properties fo:line-height="100%" fo:margin-bottom="0cm"/>
    </style:style>
    <style:style style:name="T654_1" style:family="text">
      <style:text-properties fo:color="#000000" style:font-name="Calibri Light" fo:font-size="11pt" style:font-name-asian="Arial" style:font-size-asian="11pt" style:font-name-complex="Calibri Light" style:font-size-complex="11pt" fo:language="en" fo:language-asian="en" fo:language-complex="ar" fo:country="GB" fo:country-asian="GB" fo:country-complex="SA"/>
    </style:style>
    <style:style style:name="Cell22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55" style:family="paragraph" style:parent-style-name="Normal">
      <style:paragraph-properties fo:line-height="100%" fo:margin-bottom="0cm"/>
    </style:style>
    <style:style style:name="T655_1" style:family="text">
      <style:text-properties style:font-name="Calibri Light" fo:font-size="11pt" style:font-name-asian="Arial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655_2" style:family="text">
      <style:text-properties style:font-name="Calibri Light" fo:font-size="11pt" style:font-name-asian="Arial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656" style:family="paragraph" style:parent-style-name="Normal">
      <style:paragraph-properties fo:text-align="justify" fo:line-height="115%" fo:margin-bottom="0.423cm"/>
      <style:text-properties fo:font-size="11pt" style:font-size-asian="11pt" style:font-name-complex="Arial" style:font-size-complex="11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1"><text:span text:style-name="T1_1">Title:</text:span><text:span text:style-name="T1_2"><text:s/></text:span><text:span text:style-name="T1_3">U</text:span><text:span text:style-name="T1_4">K<text:s/>Aid<text:s/>Match<text:s/>II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Programme<text:s/></text:span><text:span text:style-name="T2_2">v</text:span><text:span text:style-name="T2_3">alue<text:s/>£<text:s/>(full<text:s/>life):<text:s/></text:span><text:span text:style-name="T2_4">£16</text:span><text:span text:style-name="T2_5">6.</text:span><text:span text:style-name="T2_6">2</text:span><text:span text:style-name="T2_7">2</text:span><text:span text:style-name="T2_8">m</text:span></text:p>
          </table:table-cell>
          <table:covered-table-cell/>
          <table:table-cell table:style-name="Cell3">
            <text:p text:style-name="P3"><text:span text:style-name="T3_1">Review<text:s/>date:<text:s/></text:span></text:p>
            <text:p text:style-name="P4"><text:span text:style-name="T4_1">May<text:s/>202</text:span><text:span text:style-name="T4_2">6</text:span></text:p>
          </table:table-cell>
        </table:table-row>
        <table:table-row table:style-name="Row3">
          <table:table-cell table:style-name="Cell4">
            <text:p text:style-name="P5"><text:span text:style-name="T5_1">Programme<text:s/></text:span><text:span text:style-name="T5_2">c</text:span><text:span text:style-name="T5_3">ode:<text:s/></text:span><text:span text:style-name="T5_4">205210</text:span></text:p>
            <text:p text:style-name="P6"/>
          </table:table-cell>
          <table:table-cell table:style-name="Cell5">
            <text:p text:style-name="P7"><text:span text:style-name="T7_1">AMP<text:s/>start<text:s/>date:</text:span><text:span text:style-name="T7_2"><text:s/></text:span></text:p>
            <text:p text:style-name="P8"><text:span text:style-name="T8_1">19/12/2016</text:span><text:span text:style-name="T8_2"> </text:span></text:p>
          </table:table-cell>
          <table:table-cell table:style-name="Cell6">
            <text:p text:style-name="P9"><text:span text:style-name="T9_1">AMP<text:s/>end<text:s/>date:</text:span><text:span text:style-name="T9_2"><text:s/></text:span></text:p>
            <text:p text:style-name="P10"><text:span text:style-name="T10_1">31/0</text:span><text:span text:style-name="T10_2">3</text:span><text:span text:style-name="T10_3">/202</text:span><text:span text:style-name="T10_4">7</text:span></text:p>
          </table:table-cell>
        </table:table-row>
      </table:table>
      <text:p text:style-name="P11"/>
      <text:p text:style-name="P12"><text:span text:style-name="T12_1">Summary<text:s/>of<text:s/></text:span><text:span text:style-name="T12_2">p</text:span><text:span text:style-name="T12_3">rogramme<text:s/></text:span><text:span text:style-name="T12_4">p</text:span><text:span text:style-name="T12_5">erformance<text:s/></text:span></text:p>
      <text:p text:style-name="P13"/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4">
          <table:table-cell table:style-name="Cell7">
            <text:p text:style-name="P14"><text:span text:style-name="T14_1">Year </text:span></text:p>
          </table:table-cell>
          <table:table-cell table:style-name="Cell8">
            <text:p text:style-name="P15"><text:span text:style-name="T15_1">2017/18</text:span></text:p>
          </table:table-cell>
          <table:table-cell table:style-name="Cell9">
            <text:p text:style-name="P16"><text:span text:style-name="T16_1">2018/19</text:span></text:p>
          </table:table-cell>
          <table:table-cell table:style-name="Cell10">
            <text:p text:style-name="P17"><text:span text:style-name="T17_1">2019/20</text:span></text:p>
          </table:table-cell>
          <table:table-cell table:style-name="Cell11">
            <text:p text:style-name="P18"><text:span text:style-name="T18_1">2020/21</text:span></text:p>
          </table:table-cell>
          <table:table-cell table:style-name="Cell12">
            <text:p text:style-name="P19"><text:span text:style-name="T19_1">2021/22</text:span></text:p>
          </table:table-cell>
          <table:table-cell table:style-name="Cell13">
            <text:p text:style-name="P20"><text:span text:style-name="T20_1">2022/23</text:span></text:p>
          </table:table-cell>
          <table:table-cell table:style-name="Cell14">
            <text:p text:style-name="P21"><text:span text:style-name="T21_1">2023/24</text:span></text:p>
          </table:table-cell>
          <table:table-cell table:style-name="Cell15">
            <text:p text:style-name="P22"><text:span text:style-name="T22_1">2024/25</text:span></text:p>
          </table:table-cell>
          <table:table-cell table:style-name="Cell16">
            <text:p text:style-name="P23"><text:span text:style-name="T23_1">2025/26</text:span></text:p>
          </table:table-cell>
        </table:table-row>
        <table:table-row table:style-name="Row5">
          <table:table-cell table:style-name="Cell17">
            <text:p text:style-name="P24"><text:span text:style-name="T24_1">Overall<text:s/>Output<text:s/>Score </text:span></text:p>
          </table:table-cell>
          <table:table-cell table:style-name="Cell18">
            <text:p text:style-name="P25"><text:span text:style-name="T25_1">A</text:span></text:p>
          </table:table-cell>
          <table:table-cell table:style-name="Cell19">
            <text:p text:style-name="P26"><text:span text:style-name="T26_1">A</text:span></text:p>
          </table:table-cell>
          <table:table-cell table:style-name="Cell20">
            <text:p text:style-name="P27"><text:span text:style-name="T27_1">A</text:span></text:p>
          </table:table-cell>
          <table:table-cell table:style-name="Cell21">
            <text:p text:style-name="P28"><text:span text:style-name="T28_1">A</text:span></text:p>
          </table:table-cell>
          <table:table-cell table:style-name="Cell22">
            <text:p text:style-name="P29"><text:span text:style-name="T29_1">A+</text:span></text:p>
          </table:table-cell>
          <table:table-cell table:style-name="Cell23">
            <text:p text:style-name="P30"><text:span text:style-name="T30_1">A+</text:span></text:p>
          </table:table-cell>
          <table:table-cell table:style-name="Cell24">
            <text:p text:style-name="P31"><text:span text:style-name="T31_1">A</text:span></text:p>
          </table:table-cell>
          <table:table-cell table:style-name="Cell25">
            <text:p text:style-name="P32"><text:span text:style-name="T32_1">A</text:span></text:p>
          </table:table-cell>
          <table:table-cell table:style-name="Cell26">
            <text:p text:style-name="P33"><text:span text:style-name="T33_1">A</text:span></text:p>
          </table:table-cell>
        </table:table-row>
        <table:table-row table:style-name="Row6">
          <table:table-cell table:style-name="Cell27">
            <text:p text:style-name="P34"><text:span text:style-name="T34_1">Risk<text:s/>Rating<text:s/></text:span></text:p>
          </table:table-cell>
          <table:table-cell table:style-name="Cell28">
            <text:p text:style-name="P35"><text:span text:style-name="T35_1">Moderate</text:span></text:p>
          </table:table-cell>
          <table:table-cell table:style-name="Cell29">
            <text:p text:style-name="P36"><text:span text:style-name="T36_1">Moderate</text:span></text:p>
          </table:table-cell>
          <table:table-cell table:style-name="Cell30">
            <text:p text:style-name="P37"><text:span text:style-name="T37_1">Moderate</text:span></text:p>
          </table:table-cell>
          <table:table-cell table:style-name="Cell31">
            <text:p text:style-name="P38"><text:span text:style-name="T38_1">Moderate</text:span></text:p>
          </table:table-cell>
          <table:table-cell table:style-name="Cell32">
            <text:p text:style-name="P39"><text:span text:style-name="T39_1">Moderate</text:span></text:p>
          </table:table-cell>
          <table:table-cell table:style-name="Cell33">
            <text:p text:style-name="P40"><text:span text:style-name="T40_1">Moderate</text:span></text:p>
          </table:table-cell>
          <table:table-cell table:style-name="Cell34">
            <text:p text:style-name="P41"><text:span text:style-name="T41_1">Moderate</text:span></text:p>
          </table:table-cell>
          <table:table-cell table:style-name="Cell35">
            <text:p text:style-name="P42"><text:span text:style-name="T42_1">Moderate</text:span></text:p>
          </table:table-cell>
          <table:table-cell table:style-name="Cell36">
            <text:p text:style-name="P43"><text:span text:style-name="T43_1">Moderate</text:span></text:p>
          </table:table-cell>
        </table:table-row>
      </table:table>
      <text:p text:style-name="P44"/>
      <text:p text:style-name="P45"><text:span text:style-name="T45_1"><text:s/></text:span></text:p>
      <table:table table:style-name="Table3">
        <table:table-column table:style-name="Column14"/>
        <table:table-column table:style-name="Column15"/>
        <table:table-row table:style-name="Row7">
          <table:table-cell table:style-name="Cell37">
            <text:p text:style-name="P46"><text:span text:style-name="T46_1">DevTracker<text:s/></text:span><text:span text:style-name="T46_2">l</text:span><text:span text:style-name="T46_3">ink<text:s/>to<text:s/></text:span><text:span text:style-name="T46_4">b</text:span><text:span text:style-name="T46_5">usiness<text:s/></text:span><text:span text:style-name="T46_6">c</text:span><text:span text:style-name="T46_7">ase:<text:s/></text:span></text:p>
          </table:table-cell>
          <table:table-cell table:style-name="Cell38">
            <text:p text:style-name="P47"><text:span text:style-name="T47_1"><text:a xlink:type="simple" office:target-frame-name="_blank" xlink:href="https://iati.fcdo.gov.uk/iati_documents/32511147.odt"><text:span text:style-name="T47_2">https://iati.fcdo.gov.uk/iati_documents/32511147.odt</text:span></text:a></text:span><text:span text:style-name="T47_3"> </text:span></text:p>
          </table:table-cell>
        </table:table-row>
        <table:table-row table:style-name="Row8">
          <table:table-cell table:style-name="Cell39">
            <text:p text:style-name="P48"><text:span text:style-name="T48_1">DevTracker<text:s/></text:span><text:span text:style-name="T48_2">l</text:span><text:span text:style-name="T48_3">ink<text:s/>to<text:s/>results</text:span><text:span text:style-name="T48_4"><text:s/></text:span><text:span text:style-name="T48_5">framework:<text:s/></text:span></text:p>
          </table:table-cell>
          <table:table-cell table:style-name="Cell40">
            <text:p text:style-name="P49"><text:span text:style-name="T49_1"><text:a xlink:type="simple" office:target-frame-name="_blank" xlink:href="https://iati.fcdo.gov.uk/iati_documents/51561965.xlsx"><text:span text:style-name="T49_2">https://iati.fcdo.gov.uk/iati_documents/51561965.xlsx</text:span></text:a></text:span><text:span text:style-name="T49_3"> </text:span></text:p>
          </table:table-cell>
        </table:table-row>
      </table:table>
      <text:p text:style-name="P50"/>
      <text:h text:style-name="P51" text:outline-level="2"><text:span text:style-name="T51_1">A:<text:s/>SUMMARY<text:s/>AND<text:s/>OVERVIEW </text:span></text:h>
      <text:p text:style-name="P52"><text:span text:style-name="T52_1"> </text:span></text:p>
      <text:p text:style-name="P53"><text:span text:style-name="T53_1">Description<text:s/>of<text:s/>programme</text:span></text:p>
      <text:p text:style-name="P54"><text:span text:style-name="T54_1">The<text:s/>UK<text:s/>Aid<text:s/>Match<text:s/>II<text:s/>(UKAM)<text:s/>programme<text:s/></text:span><text:span text:style-name="T54_2">was<text:s/>designed<text:s/></text:span><text:span text:style-name="T54_3">to<text:s/>give<text:s/>the<text:s/>UK<text:s/>public<text:s/>a<text:s/>direct<text:s/>influence<text:s/>on<text:s/>aid<text:s/>funding<text:s/>by<text:s/>matching<text:s/>public<text:s/>donations<text:s/>to<text:s/>charity<text:s/>appeals<text:s/>for<text:s/>projects<text:s/>that<text:s/>reduce<text:s/>poverty<text:s/>and<text:s/>contribute<text:s/>to<text:s/>achieving<text:s/>the<text:s/>Sustainable<text:s/>Development<text:s/>Goals<text:s/>(SDGs).<text:s/>Through<text:s/>matched<text:s/>funding,<text:s/>UKAM<text:s/></text:span><text:span text:style-name="T54_4">has<text:s/>supported</text:span><text:span text:style-name="T54_5"><text:s/></text:span><text:span text:style-name="T54_6">C</text:span><text:span text:style-name="T54_7">ivil<text:s/></text:span><text:span text:style-name="T54_8">S</text:span><text:span text:style-name="T54_9">ociety<text:s/></text:span><text:span text:style-name="T54_10">O</text:span><text:span text:style-name="T54_11">rganisations<text:s/>(CSOs)<text:s/>to<text:s/>deliver<text:s/>development<text:s/>outcomes<text:s/>while<text:s/>increasing<text:s/>UK<text:s/>public<text:s/>engagement<text:s/>in<text:s/>international<text:s/>development<text:s/>causes,<text:s/>in<text:s/>line<text:s/>with<text:s/>the<text:s/>UK’s<text:s/>‘leave<text:s/>no<text:s/>one<text:s/>behind’<text:s/>commitments.</text:span></text:p>
      <text:p text:style-name="P55"/>
      <text:p text:style-name="P56"><text:span text:style-name="T56_1">UKAM<text:s/></text:span><text:span text:style-name="T56_2">operated<text:s/>as<text:s/></text:span><text:span text:style-name="T56_3">a<text:s/>competitive<text:s/>fund,<text:s/>with<text:s/>applications<text:s/>assessed<text:s/>through<text:s/>a<text:s/>two-stage<text:s/>independent<text:s/>process.<text:s/>The<text:s/>programme<text:s/>was<text:s/>open<text:s/>to<text:s/>UK<text:s/>registered<text:s/>CSOs,<text:s/>with<text:s/>funding<text:s/>available<text:s/>for<text:s/>projects<text:s/>implemented<text:s/>in<text:s/>the<text:s/>FCDO<text:s/>priority<text:s/>countries<text:s/>or<text:s/>in<text:s/>the<text:s/>50<text:s/>countries<text:s/>at<text:s/>the<text:s/>bottom<text:s/>of<text:s/>the<text:s/>Human<text:s/>Development<text:s/>Index.<text:s/>To<text:s/>be<text:s/>eligible<text:s/>for<text:s/>match<text:s/>funding,<text:s/></text:span><text:span text:style-name="T56_4">CSOs<text:s/></text:span><text:span text:style-name="T56_5">were<text:s/>required<text:s/></text:span><text:span text:style-name="T56_6">to<text:s/>raise<text:s/>a<text:s/>minimum<text:s/>of<text:s/>£100,000<text:s/>and<text:s/>generate<text:s/>at<text:s/>least<text:s/>400,000<text:s/>opportunities<text:s/>for<text:s/>the<text:s/>public<text:s/>to<text:s/>view<text:s/>information<text:s/>about<text:s/>the<text:s/>appeal<text:s/>and<text:s/>the<text:s/>matched<text:s/>funding<text:s/>offer.<text:s/>Matched<text:s/>funding<text:s/></text:span><text:span text:style-name="T56_7">was<text:s/></text:span><text:span text:style-name="T56_8">provided<text:s/>up<text:s/>to<text:s/>a<text:s/>maximum<text:s/>of<text:s/>£2<text:s/>million<text:s/>per<text:s/>appeal.</text:span></text:p>
      <text:p text:style-name="P57"/>
      <text:p text:style-name="P58"><text:span text:style-name="T58_1">The<text:s/>second<text:s/>phase<text:s/>of<text:s/>the<text:s/>programme<text:s/>commenced<text:s/>in<text:s/>2017,<text:s/>and<text:s/>in<text:s/>2018<text:s/>a<text:s/>MannionDaniels<text:s/>led<text:s/>consortium<text:s/>was<text:s/>awarded<text:s/>the<text:s/>fund<text:s/>manager<text:s/>contract.<text:s/>Since<text:s/>then,<text:s/>UKAM<text:s/>has<text:s/>delivered<text:s/>five<text:s/>competitive<text:s/>funding<text:s/>rounds,<text:s/>with<text:s/>the<text:s/>final<text:s/>round<text:s/>launched<text:s/>in<text:s/>April<text:s/>2023.<text:s/></text:span><text:span text:style-name="T58_2">The<text:s/>last<text:s/>cohort<text:s/>of<text:s/>projects<text:s/></text:span><text:span text:style-name="T58_3">under<text:s/>the<text:s/>programme<text:s/></text:span><text:span text:style-name="T58_4">ended<text:s/>in<text:s/>M</text:span><text:span text:style-name="T58_5">arch<text:s/>2026</text:span><text:span text:style-name="T58_6"><text:s/>and<text:s/>will<text:s/>complete<text:s/>final<text:s/>reporting<text:s/>activities<text:s/>by<text:s/>August<text:s/>2026.<text:s/></text:span><text:span text:style-name="T58_7">A<text:s/>P</text:span><text:span text:style-name="T58_8">rogramme<text:s/>Completion<text:s/>R</text:span><text:span text:style-name="T58_9">eview<text:s/>(PCR)<text:s/>will<text:s/>be<text:s/>submitted<text:s/>at<text:s/>the<text:s/>end<text:s/>to<text:s/>reflect<text:s/>on<text:s/>the<text:s/>full<text:s/>delivery<text:s/>and<text:s/>learning<text:s/>from<text:s/>Phase<text:s/>II.</text:span></text:p>
      <text:p text:style-name="P59"/>
      <text:p text:style-name="P60"><text:span text:style-name="T60_1">This<text:s/>Annual<text:s/>Review<text:s/></text:span><text:span text:style-name="T60_2">(AR)<text:s/></text:span><text:span text:style-name="T60_3">covers<text:s/>the<text:s/>reporting<text:s/>period<text:s/>March<text:s/>2025<text:s/>to<text:s/>February<text:s/>2026.<text:s/>During<text:s/>this<text:s/>period,<text:s/>no<text:s/>further<text:s/>competitive<text:s/>funding<text:s/>rounds<text:s/>were<text:s/>launched,<text:s/>and<text:s/>programme<text:s/>activity<text:s/>focused<text:s/>on<text:s/>grant<text:s/>delivery,<text:s/>performance<text:s/>management,<text:s/></text:span><text:span text:style-name="T60_4">and<text:s/></text:span><text:span text:style-name="T60_5">learning</text:span><text:span text:style-name="T60_6">.<text:s/></text:span></text:p>
      <text:p text:style-name="P61"/>
      <text:p text:style-name="P62"><text:span text:style-name="T62_1">Challenges</text:span></text:p>
      <text:p text:style-name="P63"><text:span text:style-name="T63_1">Grant<text:s/>holders<text:s/>and<text:s/>delivery<text:s/>partners</text:span><text:span text:style-name="T63_2"><text:s/></text:span><text:span text:style-name="T63_3">operate</text:span><text:span text:style-name="T63_4">d</text:span><text:span text:style-name="T63_5"><text:s/>in<text:s/>highly<text:s/>complex<text:s/>and<text:s/>volatile<text:s/>contexts<text:s/>through</text:span><text:span text:style-name="T63_6">out</text:span><text:span text:style-name="T63_7"><text:s/>this<text:s/>reporting<text:s/>period.</text:span><text:span text:style-name="T63_8"><text:s/>Active<text:s/>conflict<text:s/>and<text:s/>humanitarian<text:s/>crises,<text:s/>particularly<text:s/>in<text:s/>the<text:s/>Middle<text:s/>East<text:s/>and<text:s/>Sudan</text:span><text:span text:style-name="T63_9"><text:s/>-<text:s/></text:span><text:span text:style-name="T63_10">alongside<text:s/>wider<text:s/>geopolitical<text:s/>instability,<text:s/>contributed<text:s/>to<text:s/>an<text:s/>increasingly<text:s/>uncertain<text:s/>global<text:s/>operating<text:s/>environment.<text:s/></text:span></text:p>
      <text:p text:style-name="P64"/>
      <text:p text:style-name="P65"><text:span text:style-name="T65_1">These<text:s/>challenges<text:s/></text:span><text:span text:style-name="T65_2">were<text:s/></text:span><text:span text:style-name="T65_3">compounded<text:s/></text:span><text:span text:style-name="T65_4">by<text:s/></text:span><text:span text:style-name="T65_5">sustained<text:s/>economic<text:s/>pressures,<text:s/>climate<text:s/>related<text:s/>shocks,<text:s/>and<text:s/>a<text:s/>tightening<text:s/>global<text:s/>funding<text:s/>environment.<text:s/>USAID<text:s/>funding<text:s/>freezes,<text:s/>alongside<text:s/>confirmed<text:s/>or<text:s/>proposed<text:s/>reductions<text:s/>in<text:s/>Official<text:s/>Development<text:s/>Assistance<text:s/>across<text:s/>several<text:s/>European<text:s/>donors<text:s/>and<text:s/>the<text:s/>UK,<text:s/>further<text:s/>h</text:span><text:span text:style-name="T65_6">ighlighted<text:s/></text:span><text:span text:style-name="T65_7">uncertainty<text:s/>and<text:s/></text:span><text:span text:style-name="T65_8">affected<text:s/></text:span><text:span text:style-name="T65_9">organisational<text:s/>resilience.<text:s/>In<text:s/>addition,<text:s/>the<text:s/>longer-term<text:s/>impacts<text:s/>of<text:s/>COVID</text:span><text:span text:style-name="T65_10">-</text:span><text:span text:style-name="T65_11">19<text:s/>continue<text:s/>to<text:s/>shape<text:s/>broader<text:s/>structural<text:s/>pressures<text:s/>affecting<text:s/>CSOs<text:s/>to<text:s/>varying<text:s/>degrees.</text:span></text:p>
      <text:p text:style-name="P66"/>
      <text:p text:style-name="P67"><text:span text:style-name="T67_1">Within<text:s/>this<text:s/>context,<text:s/>UKAM<text:s/>grant<text:s/>holders<text:s/>continued<text:s/>to<text:s/>deliver<text:s/>high-quality<text:s/>projects,<text:s/>while<text:s/>also<text:s/>advancing<text:s/>localisation<text:s/>and<text:s/>devolved<text:s/>power<text:s/>approaches,<text:s/>with<text:s/>varied<text:s/></text:span><text:span text:style-name="T67_2">levels<text:s/>of<text:s/>progress<text:s/></text:span><text:span text:style-name="T67_3">across<text:s/>the<text:s/>portfolio.<text:s/>The<text:s/>fund<text:s/>manager<text:s/>prioritised<text:s/>adaptive<text:s/>performance<text:s/>management<text:s/>and<text:s/>learning,<text:s/>supporting<text:s/>grant<text:s/>holders<text:s/>to<text:s/>navigate<text:s/>disruption<text:s/>while<text:s/>maintaining<text:s/>ambition<text:s/>on<text:s/>delivery.<text:s/>This<text:s/>included<text:s/></text:span><text:span text:style-name="T67_4">structured<text:s/></text:span><text:span text:style-name="T67_5">change<text:s/>management<text:s/>processes<text:s/>-<text:s/>such<text:s/>as<text:s/>formal<text:s/>logframe<text:s/>revisions<text:s/>and<text:s/></text:span><text:span text:style-name="T67_6">close<text:s/></text:span><text:span text:style-name="T67_7">engagement<text:s/>with<text:s/>FCDO<text:s/>on<text:s/>complex<text:s/>cases<text:s/>-<text:s/>alongside<text:s/>tailored,<text:s/>individualised<text:s/>support.<text:s/>As<text:s/>a<text:s/>result,<text:s/>projects<text:s/>continued<text:s/>to<text:s/>deliver<text:s/>impact,<text:s/>with<text:s/>many<text:s/></text:span><text:span text:style-name="T67_8">‘</text:span><text:span text:style-name="T67_9">meeting<text:s/>or<text:s/>exceeding</text:span><text:span text:style-name="T67_10">’</text:span><text:span text:style-name="T67_11"><text:s/>their<text:s/>intended<text:s/>outcomes</text:span><text:span text:style-name="T67_12">.<text:s/></text:span></text:p>
      <text:h text:style-name="P68" text:outline-level="2"><text:span text:style-name="T68_1">Summary<text:s/>supporting<text:s/>narrative<text:s/>for<text:s/>the<text:s/>overall<text:s/>score<text:s/>in<text:s/>this<text:s/>review</text:span></text:h>
      <text:p text:style-name="P69"><text:span text:style-name="T69_1">UKAM<text:s/>has<text:s/></text:span><text:span text:style-name="T69_2">continued<text:s/>to<text:s/>perform<text:s/>well<text:s/></text:span><text:span text:style-name="T69_3">during<text:s/>the<text:s/>reporting<text:s/>period</text:span><text:span text:style-name="T69_4">,<text:s/>which<text:s/>is<text:s/>consistent<text:s/>with<text:s/>previous<text:s/>reporting</text:span><text:span text:style-name="T69_5"><text:s/>years<text:s/>–<text:s/>and<text:s/>has<text:s/>met<text:s/>or<text:s/></text:span><text:span text:style-name="T69_6">exceed</text:span><text:span text:style-name="T69_7">ed<text:s/></text:span><text:span text:style-name="T69_8">expectation<text:s/>at<text:s/>Output<text:s/>and<text:s/>Outcome<text:s/>levels.<text:s/></text:span></text:p>
      <text:h text:style-name="P70" text:outline-level="2"><text:span text:style-name="T70_1">Major<text:s/>lessons<text:s/>and<text:s/>recommendations<text:s/>f</text:span><text:span text:style-name="T70_2">rom<text:s/>the<text:s/>final<text:s/>year</text:span></text:h>
      <text:p text:style-name="P71"/>
      <text:list text:style-name="LS11" xml:id="list0">
        <text:list-item>
          <text:p text:style-name="P72"><text:span text:style-name="T72_1">Public<text:s/>engagement<text:s/>can<text:s/>be<text:s/>sustained<text:s/>beyond<text:s/>appeal<text:s/>cycles<text:s/></text:span><text:span text:style-name="T72_2">-</text:span><text:span text:style-name="T72_3"><text:s/>but<text:s/>quality<text:s/>matters<text:s/>more<text:s/>than<text:s/>volume:<text:s/></text:span><text:span text:style-name="T72_4">In<text:s/>the<text:s/>absence<text:s/>of<text:s/>new<text:s/>matched<text:s/>funding<text:s/>appeals,<text:s/></text:span><text:span text:style-name="T72_5">UKAM</text:span><text:span text:style-name="T72_6"><text:s/>demonstrated<text:s/></text:span><text:span text:style-name="T72_7">during<text:s/>its<text:s/>final<text:s/>year<text:s/></text:span><text:span text:style-name="T72_8">that<text:s/>UK<text:s/>public<text:s/>engagement<text:s/>can<text:s/>be<text:s/>sustained<text:s/>through<text:s/>structured<text:s/>report</text:span><text:span text:style-name="T72_9">‑back<text:s/>activity.<text:s/>However,<text:s/>engagement<text:s/>outcomes<text:s/>were<text:s/>highly<text:s/>variable<text:s/>and<text:s/>strongly<text:s/>shaped<text:s/>by<text:s/>organisational<text:s/>communications<text:s/>capacity,<text:s/>timing<text:s/>and<text:s/>channels.<text:s/>Learning<text:s/>from<text:s/>2025–2</text:span><text:span text:style-name="T72_10">02</text:span><text:span text:style-name="T72_11">6<text:s/>reinforced<text:s/>the<text:s/>limits<text:s/>of<text:s/>Opportunities<text:s/>to<text:s/>View<text:s/>(OTVs)<text:s/>as<text:s/>a<text:s/>standalone<text:s/>proxy<text:s/>for<text:s/>engagement,<text:s/>and<text:s/>highlighted<text:s/>the<text:s/>importance<text:s/>of<text:s/>qualitative<text:s/>insight,<text:s/>credible<text:s/>messengers<text:s/>and<text:s/>human</text:span><text:span text:style-name="T72_12">‑centred<text:s/>storytelling<text:s/>in<text:s/>demonstrating<text:s/>impact<text:s/>and<text:s/>maintaining<text:s/>public<text:s/>trust.</text:span><text:span text:style-name="T72_13"><text:s/></text:span></text:p>
        </text:list-item>
        <text:list-item>
          <text:p text:style-name="P73"><text:span text:style-name="T73_1">Resilience<text:s/>in<text:s/>delivery<text:s/>depends<text:s/>on<text:s/>flexibility<text:s/>and<text:s/>adaptive<text:s/>management:<text:s/></text:span><text:span text:style-name="T73_2">Grant<text:s/>delivery<text:s/>continued<text:s/></text:span><text:span text:style-name="T73_3">during<text:s/>2025-26<text:s/></text:span><text:span text:style-name="T73_4">under<text:s/>compound<text:s/>pressures,<text:s/>including<text:s/>conflict,<text:s/>political<text:s/>instability,<text:s/>climate</text:span><text:span text:style-name="T73_5">‑related<text:s/>shocks<text:s/>and<text:s/>a<text:s/>tightening<text:s/>global<text:s/>funding<text:s/>environment.<text:s/>In<text:s/>this<text:s/>context,<text:s/>adaptive<text:s/>performance<text:s/>management<text:s/></text:span><text:span text:style-name="T73_6">-</text:span><text:span text:style-name="T73_7"><text:s/>rather<text:s/>than<text:s/>rigid<text:s/>adherence<text:s/>to<text:s/>original<text:s/>plans<text:s/></text:span><text:span text:style-name="T73_8">–</text:span><text:span text:style-name="T73_9"><text:s/></text:span><text:span text:style-name="T73_10">proved<text:s/>c</text:span><text:span text:style-name="T73_11">ritical<text:s/>to<text:s/>sustaining<text:s/>delivery<text:s/>quality.<text:s/>Structured<text:s/>change<text:s/>management<text:s/>tools,<text:s/>including<text:s/>logframe<text:s/>revisions,<text:s/>revised<text:s/>targets<text:s/>and<text:s/>supportive<text:s/>Performance<text:s/>Improvement<text:s/>Plans</text:span><text:span text:style-name="T73_12"><text:s/>(PIPs)</text:span><text:span text:style-name="T73_13">,</text:span><text:span text:style-name="T73_14"><text:s/>supported<text:s/></text:span><text:span text:style-name="T73_15">course</text:span><text:span text:style-name="T73_16">‑correction<text:s/>while<text:s/>maintaining<text:s/>accountability,<text:s/>particularly<text:s/>in<text:s/>late</text:span><text:span text:style-name="T73_17">‑stage<text:s/>delivery<text:s/>and<text:s/>reporting.</text:span></text:p>
        </text:list-item>
        <text:list-item>
          <text:p text:style-name="P74"><text:span text:style-name="T74_1">As<text:s/>portfolios<text:s/>mature,<text:s/>learning<text:s/>must<text:s/>become<text:s/>more<text:s/>targeted<text:s/>and<text:s/>proportionate:<text:s/></text:span><text:span text:style-name="T74_2">As<text:s/>the<text:s/>active<text:s/>portfolio<text:s/>reduced<text:s/>in<text:s/>size</text:span><text:span text:style-name="T74_3"><text:s/>during<text:s/>2025-26,<text:s/></text:span><text:span text:style-name="T74_4">grant<text:s/>holder<text:s/>time<text:s/>and<text:s/>capacity<text:s/>for<text:s/>engagement<text:s/>declined.<text:s/>Learning<text:s/>was<text:s/>most<text:s/>effective<text:s/>when<text:s/>it<text:s/>was<text:s/>targeted,<text:s/>peer</text:span><text:span text:style-name="T74_5">‑led<text:s/>and<text:s/>closely<text:s/>aligned<text:s/>to<text:s/>practical<text:s/>delivery<text:s/>and<text:s/>reporting<text:s/>needs.<text:s/>Peer</text:span><text:span text:style-name="T74_6">‑based<text:s/>formats,<text:s/>particularly<text:s/>the<text:s/>Disability<text:s/>Inclusion<text:s/>Community<text:s/>of<text:s/>Practice</text:span><text:span text:style-name="T74_7"><text:s/>(CoP)</text:span><text:span text:style-name="T74_8">,<text:s/>created<text:s/>focused<text:s/>spaces<text:s/>for<text:s/>shared<text:s/>learning<text:s/>with<text:s/>strong<text:s/>evidence<text:s/>of<text:s/>application.<text:s/>Evidence<text:s/>synthesis<text:s/>and<text:s/>learning<text:s/>briefs<text:s/>proved<text:s/>more<text:s/>appropriate<text:s/>than<text:s/>new<text:s/>primary<text:s/>research</text:span><text:span text:style-name="T74_9"><text:s/>in<text:s/>this<text:s/>final<text:s/>phase</text:span><text:span text:style-name="T74_10">,<text:s/>reflecting<text:s/>both<text:s/>portfolio<text:s/>maturity<text:s/>and<text:s/>wider<text:s/>sector<text:s/>capacity<text:s/>pressures.</text:span></text:p>
        </text:list-item>
        <text:list-item>
          <text:p text:style-name="P75"><text:span text:style-name="T75_1">End</text:span><text:span text:style-name="T75_2">‑of</text:span><text:span text:style-name="T75_3">‑programme</text:span><text:span text:style-name="T75_4"><text:s/></text:span><text:span text:style-name="T75_5">target</text:span><text:span text:style-name="T75_6">‑setting<text:s/>requires<text:s/>balancing<text:s/>prudence<text:s/>and<text:s/>ambition:<text:s/></text:span><text:span text:style-name="T75_7">With<text:s/>fewer<text:s/>active<text:s/>grants,<text:s/>fund</text:span><text:span text:style-name="T75_8">‑level<text:s/>indicators<text:s/>became<text:s/>more<text:s/>sensitive<text:s/>to<text:s/>change</text:span><text:span text:style-name="T75_9"><text:s/>during<text:s/>the<text:s/>final<text:s/>year</text:span><text:span text:style-name="T75_10">,<text:s/>increasing<text:s/>data<text:s/>volatility<text:s/>and<text:s/>limiting<text:s/>the<text:s/>representativeness<text:s/>of<text:s/>percentage</text:span><text:span text:style-name="T75_11">‑based<text:s/>metrics.<text:s/>A<text:s/>cautious<text:s/>approach<text:s/>to<text:s/>target</text:span><text:span text:style-name="T75_12">‑setting</text:span><text:span text:style-name="T75_13"><text:s/>helped<text:s/></text:span><text:span text:style-name="T75_14">protect<text:s/>the<text:s/>credibility<text:s/>of<text:s/>performance<text:s/>assessment<text:s/>in<text:s/>a<text:s/>late</text:span><text:span text:style-name="T75_15">‑stage<text:s/>programme.<text:s/>In<text:s/>practice,<text:s/>delivery<text:s/>performance<text:s/>was<text:s/>stronger<text:s/>than<text:s/>anticipated<text:s/>and<text:s/>several<text:s/>targets<text:s/>were<text:s/>exceeded,<text:s/></text:span><text:span text:style-name="T75_16">highlighting<text:s/></text:span><text:span text:style-name="T75_17">the<text:s/>importance<text:s/>of<text:s/></text:span><text:span text:style-name="T75_18">transparent</text:span><text:span text:style-name="T75_19"><text:s/>target</text:span><text:span text:style-name="T75_20">‑setting,<text:s/>revisiting<text:s/>assumptions,<text:s/>and<text:s/>nuanced<text:s/>interpretation<text:s/>of<text:s/>variance<text:s/>as<text:s/>delivery<text:s/>certainty<text:s/>increase</text:span><text:span text:style-name="T75_21">d</text:span><text:span text:style-name="T75_22">.</text:span></text:p>
        </text:list-item>
      </text:list>
      <text:p text:style-name="P76"><text:span text:style-name="T76_1">Broader<text:s/>reflections<text:s/>on<text:s/></text:span><text:span text:style-name="T76_2">the<text:s/>p</text:span><text:span text:style-name="T76_3">rogramme<text:s/>design</text:span><text:span text:style-name="T76_4"><text:s/>and<text:s/>delivery<text:s/>-<text:s/></text:span><text:span text:style-name="T76_5">drawing<text:s/>on<text:s/>learning<text:s/>from<text:s/>across<text:s/>UKAM<text:s/>II,<text:s/>will<text:s/>be<text:s/>synthesised<text:s/>through<text:s/>the<text:s/>P</text:span><text:span text:style-name="T76_6">CR.</text:span></text:p>
      <text:h text:style-name="P77" text:outline-level="2"><text:span text:style-name="T77_1">Lessons<text:s/>and<text:s/>recommendations<text:s/>from<text:s/>previous<text:s/>year<text:s/></text:span></text:h>
      <text:p text:style-name="P78"/>
      <table:table table:style-name="Table4">
        <table:table-column table:style-name="Column16"/>
        <table:table-column table:style-name="Column17"/>
        <table:table-column table:style-name="Column18"/>
        <table:table-row table:style-name="Row9">
          <table:table-cell table:style-name="Cell41">
            <text:p text:style-name="P79"><text:span text:style-name="T79_1">Recommendation</text:span><text:span text:style-name="T79_2"> </text:span></text:p>
          </table:table-cell>
          <table:table-cell table:style-name="Cell42">
            <text:p text:style-name="P80"><text:span text:style-name="T80_1">Owner/<text:s/>main<text:s/>implementer</text:span><text:span text:style-name="T80_2"> </text:span></text:p>
          </table:table-cell>
          <table:table-cell table:style-name="Cell43">
            <text:p text:style-name="P81"><text:span text:style-name="T81_1">Deadline<text:s/></text:span><text:span text:style-name="T81_2"> </text:span></text:p>
          </table:table-cell>
        </table:table-row>
        <table:table-row table:style-name="Row10">
          <table:table-cell table:style-name="Cell44">
            <text:p text:style-name="P82"><text:span text:style-name="T82_1">Recommendation<text:s/>1:<text:s/></text:span><text:span text:style-name="T82_2">Prioritise<text:s/>report</text:span><text:span text:style-name="T82_3">‑backs<text:s/>as<text:s/>the<text:s/>core<text:s/>mechanism<text:s/>for<text:s/>UK<text:s/>public<text:s/>engagement<text:s/>and<text:s/>learning<text:s/>capture</text:span><text:span text:style-name="T82_4"><text:note text:note-class="footnote"><text:note-citation/><text:note-body><text:p text:style-name="P83"><text:span text:style-name="T83_1"><text:s/>Report<text:s/>backs:<text:s/>All<text:s/></text:span><text:span text:style-name="T83_2">UKAM<text:s/></text:span><text:span text:style-name="T83_3">grant<text:s/>holders<text:s/>are<text:s/>required<text:s/>to<text:s/>communicate<text:s/>the<text:s/>success<text:s/>of<text:s/>their<text:s/>projects<text:s/>at<text:s/>specific<text:s/>moments<text:s/>within<text:s/>the<text:s/>project’s<text:s/>lifecycle.<text:s/>This<text:s/>is<text:s/>called<text:s/>reporting<text:s/>back.<text:s/>These<text:s/>moments<text:s/>provide<text:s/>an<text:s/>opportunity<text:s/>for<text:s/>organisations<text:s/>to<text:s/>share<text:s/>stories<text:s/>and<text:s/>achievements<text:s/>from<text:s/>their<text:s/>project<text:s/>with<text:s/>the<text:s/>public,<text:s/>which<text:s/>in<text:s/>turn<text:s/>increases<text:s/>transparency<text:s/>in<text:s/>how<text:s/>the<text:s/>UK<text:s/>aid<text:s/>budget<text:s/>is<text:s/>being<text:s/>spent.<text:s/>Grant<text:s/>holders<text:s/>are<text:s/>expected<text:s/>to<text:s/>report<text:s/>back<text:s/>a<text:s/>minimum<text:s/>of<text:s/>three<text:s/>times<text:s/>throughout<text:s/>a<text:s/>project’s<text:s/>life<text:s/>cycle:<text:s/>three<text:s/>months<text:s/>after<text:s/>the<text:s/>initial<text:s/>fundraising<text:s/>appeal;<text:s/>at<text:s/>the<text:s/>midpoint<text:s/>of<text:s/>the<text:s/>project;<text:s/>at<text:s/>the<text:s/>end<text:s/>of<text:s/>the<text:s/>project.</text:span></text:p></text:note-body></text:note></text:span></text:p>
          </table:table-cell>
          <table:table-cell table:style-name="Cell45">
            <text:p text:style-name="P84"><text:span text:style-name="T84_1"><text:s/></text:span><text:span text:style-name="T84_2">M</text:span><text:span text:style-name="T84_3">annion</text:span><text:span text:style-name="T84_4">D</text:span><text:span text:style-name="T84_5">aniels</text:span></text:p>
          </table:table-cell>
          <table:table-cell table:style-name="Cell46">
            <text:p text:style-name="P85"><text:span text:style-name="T85_1">Achieved</text:span><text:span text:style-name="T85_2">.<text:s/>Report</text:span><text:span text:style-name="T85_3">‑backs<text:s/>were<text:s/>prioritised<text:s/>throughout<text:s/>25–26</text:span><text:span text:style-name="T85_4">,<text:s/>used<text:s/>as<text:s/>the<text:s/></text:span><text:span text:style-name="T85_5">primary<text:s/>public<text:s/>engagement<text:s/>mechanism<text:s/>following<text:s/>the<text:s/>end<text:s/>of<text:s/>appeals</text:span></text:p>
          </table:table-cell>
        </table:table-row>
        <table:table-row table:style-name="Row11">
          <table:table-cell table:style-name="Cell47">
            <text:p text:style-name="P86"><text:span text:style-name="T86_1">Recommendation<text:s/>2:<text:s/></text:span><text:span text:style-name="T86_2">Capture<text:s/>and<text:s/>synthesise<text:s/>effective<text:s/>risk<text:s/>management<text:s/>and<text:s/>adaptation<text:s/>practices</text:span></text:p>
          </table:table-cell>
          <table:table-cell table:style-name="Cell48">
            <text:p text:style-name="P87"><text:span text:style-name="T87_1"><text:s/></text:span><text:span text:style-name="T87_2">M</text:span><text:span text:style-name="T87_3">annionDaniels</text:span></text:p>
          </table:table-cell>
          <table:table-cell table:style-name="Cell49">
            <text:p text:style-name="P88"><text:span text:style-name="T88_1">Achieved<text:s/>/<text:s/>Ongoing</text:span><text:span text:style-name="T88_2"><text:s/>–<text:s/>risk<text:s/>webinar<text:s/></text:span><text:span text:style-name="T88_3">and<text:s/>infographic<text:s/></text:span><text:span text:style-name="T88_4">delivered,<text:s/>individual<text:s/>risk<text:s/>discussions<text:s/>held,<text:s/></text:span><text:span text:style-name="T88_5">further<text:s/>learning<text:s/>to<text:s/>be<text:s/></text:span><text:span text:style-name="T88_6">captured<text:s/>for<text:s/>PCR</text:span></text:p>
          </table:table-cell>
        </table:table-row>
        <table:table-row table:style-name="Row12">
          <table:table-cell table:style-name="Cell50">
            <text:p text:style-name="P89"><text:span text:style-name="T89_1">Recommendation<text:s/>3:<text:s/></text:span><text:span text:style-name="T89_2">Deliver<text:s/>proportionate<text:s/>learning<text:s/>and<text:s/>engagement<text:s/>aligned<text:s/>to<text:s/>grant<text:s/>holder<text:s/>capacity<text:s/>and<text:s/>programme<text:s/>stage</text:span></text:p>
          </table:table-cell>
          <table:table-cell table:style-name="Cell51">
            <text:p text:style-name="P90"><text:span text:style-name="T90_1"><text:s/></text:span><text:span text:style-name="T90_2">M</text:span><text:span text:style-name="T90_3">annionDaniels</text:span><text:span text:style-name="T90_4">/</text:span><text:span text:style-name="T90_5"><text:s/></text:span><text:span text:style-name="T90_6">FCDO</text:span></text:p>
          </table:table-cell>
          <table:table-cell table:style-name="Cell52">
            <text:p text:style-name="P91"><text:span text:style-name="T91_1">Achieved<text:s/></text:span><text:span text:style-name="T91_2">/<text:s/>Ongoing</text:span><text:span text:style-name="T91_3"><text:s/></text:span><text:span text:style-name="T91_4">–<text:s/></text:span><text:span text:style-name="T91_5">targeted<text:s/></text:span><text:span text:style-name="T91_6">learning<text:s/>activit</text:span><text:span text:style-name="T91_7">ies<text:s/>delivered</text:span><text:span text:style-name="T91_8">,<text:s/>related<text:s/>to<text:s/>risk<text:s/>m</text:span><text:span text:style-name="T91_9">anagement</text:span><text:span text:style-name="T91_10">,<text:s/>safeguarding<text:s/>and<text:s/>disability<text:s/>inclusion<text:s/>–<text:s/>referenced<text:s/>within<text:s/>specific<text:s/>outputs<text:s/>and<text:s/>in<text:s/>the<text:s/>learning<text:s/>section</text:span></text:p>
          </table:table-cell>
        </table:table-row>
        <table:table-row table:style-name="Row13">
          <table:table-cell table:style-name="Cell53">
            <text:p text:style-name="P92"><text:span text:style-name="T92_1">Recommendation<text:s/>4:<text:s/></text:span><text:span text:style-name="T92_2">Conduct<text:s/>targeted<text:s/>evidence<text:s/>reviews<text:s/>and<text:s/>peer</text:span><text:span text:style-name="T92_3">‑learning<text:s/>on<text:s/>priority<text:s/>fund<text:s/>management<text:s/>themes</text:span></text:p>
          </table:table-cell>
          <table:table-cell table:style-name="Cell54">
            <text:p text:style-name="P93"><text:span text:style-name="T93_1"><text:s/></text:span><text:span text:style-name="T93_2">M</text:span><text:span text:style-name="T93_3">annion</text:span><text:span text:style-name="T93_4">D</text:span><text:span text:style-name="T93_5">aniels</text:span></text:p>
          </table:table-cell>
          <table:table-cell table:style-name="Cell55">
            <text:p text:style-name="P94"><text:span text:style-name="T94_1">Achieved<text:s/>/<text:s/></text:span><text:span text:style-name="T94_2">Ongoing</text:span><text:span text:style-name="T94_3"><text:s/>–<text:s/>evidence<text:s/>reviews<text:s/>and<text:s/>peer<text:s/>learning<text:s/></text:span><text:span text:style-name="T94_4">started</text:span><text:span text:style-name="T94_5">;<text:s/>synthesis<text:s/>to<text:s/>be<text:s/>included<text:s/>in<text:s/>PCR</text:span></text:p>
          </table:table-cell>
        </table:table-row>
        <table:table-row table:style-name="Row14">
          <table:table-cell table:style-name="Cell56">
            <text:p text:style-name="P95"><text:span text:style-name="T95_1">Recommendation<text:s/>5:<text:s/></text:span><text:span text:style-name="T95_2">Review<text:s/>and<text:s/>revise<text:s/>the<text:s/>fund<text:s/>logframe<text:s/>to<text:s/>reflect<text:s/>the<text:s/>programme’s<text:s/>late</text:span><text:span text:style-name="T95_3">‑stage<text:s/>scope<text:s/>and<text:s/>priorities</text:span></text:p>
          </table:table-cell>
          <table:table-cell table:style-name="Cell57">
            <text:p text:style-name="P96"><text:span text:style-name="T96_1"><text:s/></text:span><text:span text:style-name="T96_2">M</text:span><text:span text:style-name="T96_3">annion</text:span><text:span text:style-name="T96_4">D</text:span><text:span text:style-name="T96_5">aniels</text:span><text:span text:style-name="T96_6">/</text:span><text:span text:style-name="T96_7"><text:s/></text:span><text:span text:style-name="T96_8">FCDO</text:span></text:p>
          </table:table-cell>
          <table:table-cell table:style-name="Cell58">
            <text:p text:style-name="P97"><text:span text:style-name="T97_1">Achieved</text:span><text:span text:style-name="T97_2"><text:s/>–<text:s/>logframe<text:s/>revised<text:s/>and<text:s/>indicators<text:s/>reweighted<text:s/>following<text:s/>AR<text:s/>24–25</text:span></text:p>
          </table:table-cell>
        </table:table-row>
      </table:table>
      <text:p text:style-name="P98"/>
      <text:h text:style-name="P99" text:outline-level="2"><text:span text:style-name="T99_1">Portfolio<text:s/>analysis</text:span></text:h>
      <text:p text:style-name="P100"><text:span text:style-name="T100_1">Since<text:s/>the<text:s/>start<text:s/>of<text:s/>the<text:s/></text:span><text:span text:style-name="T100_2">UKAM</text:span><text:span text:style-name="T100_3"><text:s/>II<text:s/>programme,<text:s/>101<text:s/>projects<text:s/>have<text:s/>been<text:s/>funded,<text:s/>operating<text:s/>in<text:s/>35<text:s/>countries,<text:s/>across<text:s/>five<text:s/>separate<text:s/>rounds:</text:span></text:p>
      <text:p text:style-name="P101"/>
      <text:list text:style-name="LS1" xml:id="list4">
        <text:list-item>
          <text:p text:style-name="P102"><text:span text:style-name="T102_1">Round<text:s/></text:span><text:span text:style-name="T102_2">o</text:span><text:span text:style-name="T102_3">ne:<text:s/>26<text:s/>projects<text:s/>with<text:s/>FCDO<text:s/>matched<text:s/>funding<text:s/>commitments<text:s/>of<text:s/>£42.5<text:s/>million</text:span></text:p>
        </text:list-item>
        <text:list-item>
          <text:p text:style-name="P103"><text:span text:style-name="T103_1">Round<text:s/></text:span><text:span text:style-name="T103_2">t</text:span><text:span text:style-name="T103_3">wo:<text:s/>27<text:s/>projects<text:s/>with<text:s/>FCDO<text:s/>matched<text:s/>funding<text:s/>commitments<text:s/>of<text:s/>£24.8<text:s/>million</text:span><text:span text:style-name="T103_4"><text:note text:note-class="footnote"><text:note-citation/><text:note-body><text:p text:style-name="P104"><text:span text:style-name="T104_1"><text:s/>One<text:s/>grant<text:s/>(Penny<text:s/>Appeal)<text:s/>was<text:s/>subsequently<text:s/>withdrawn<text:s/>following<text:s/>special<text:s/>conditions<text:s/>not<text:s/>being<text:s/>met.</text:span></text:p></text:note-body></text:note></text:span></text:p>
        </text:list-item>
        <text:list-item>
          <text:p text:style-name="P105"><text:span text:style-name="T105_1">Round<text:s/></text:span><text:span text:style-name="T105_2">t</text:span><text:span text:style-name="T105_3">hree:<text:s/>17<text:s/>projects<text:s/>with<text:s/>FCDO<text:s/>matched<text:s/>funding<text:s/>commitments<text:s/>of<text:s/>£18.3<text:s/>million</text:span></text:p>
        </text:list-item>
        <text:list-item>
          <text:p text:style-name="P106"><text:span text:style-name="T106_1">Round<text:s/></text:span><text:span text:style-name="T106_2">f</text:span><text:span text:style-name="T106_3">our:<text:s/>17<text:s/>projects<text:s/>with<text:s/>FCDO<text:s/>matched<text:s/>funding<text:s/>commitments<text:s/>of<text:s/>£22<text:s/>million</text:span><text:span text:style-name="T106_4"><text:note text:note-class="footnote"><text:note-citation/><text:note-body><text:p text:style-name="P107"><text:span text:style-name="T107_1"><text:s/>Round<text:s/>four<text:s/>had<text:s/>18<text:s/>appeals,<text:s/>including<text:s/>two<text:s/>as<text:s/>part<text:s/>of<text:s/>the<text:s/>Randomised<text:s/>Control<text:s/>Trial<text:s/>component<text:s/>of<text:s/>the<text:s/>Ipsos<text:s/>Mori<text:s/>and<text:s/>Ecorys<text:s/>external<text:s/>evaluation<text:s/>of<text:s/>UK</text:span><text:span text:style-name="T107_2">AM</text:span><text:span text:style-name="T107_3"><text:s/>II<text:s/>programme.<text:s/>One<text:s/>of<text:s/>these,<text:s/>Child.org,<text:s/>raised<text:s/>£22,575<text:s/>in<text:s/>eligible<text:s/>match<text:s/>funding,<text:s/>which<text:s/>was<text:s/>added<text:s/>to<text:s/>their<text:s/>existing<text:s/>round<text:s/>two<text:s/>project<text:s/>(rather<text:s/>than<text:s/>a<text:s/>new<text:s/>project).<text:s/></text:span></text:p></text:note-body></text:note></text:span></text:p>
        </text:list-item>
        <text:list-item>
          <text:p text:style-name="P108"><text:span text:style-name="T108_1">Round<text:s/></text:span><text:span text:style-name="T108_2">f</text:span><text:span text:style-name="T108_3">ive:<text:s/>13<text:s/>projects<text:s/>with<text:s/>FCDO<text:s/>matched<text:s/>funding<text:s/>commitments<text:s/></text:span><text:span text:style-name="T108_4">of<text:s/>£13.5<text:s/>million.</text:span></text:p>
        </text:list-item>
      </text:list>
      <text:p text:style-name="P109"><text:span text:style-name="T109_1">As<text:s/>of<text:s/></text:span><text:span text:style-name="T109_2">the<text:s/></text:span><text:span text:style-name="T109_3">end<text:s/>of<text:s/>March<text:s/>2026,<text:s/>86<text:s/>grants<text:s/></text:span><text:span text:style-name="T109_4">are<text:s/></text:span><text:span text:style-name="T109_5">complete,<text:s/></text:span><text:span text:style-name="T109_6">and<text:s/>15<text:s/></text:span><text:span text:style-name="T109_7">grants<text:s/>have<text:s/>ended</text:span><text:span text:style-name="T109_8"><text:s/>(the<text:s/>final<text:s/></text:span><text:span text:style-name="T109_9">nine</text:span><text:span text:style-name="T109_10"><text:s/>active<text:s/>grants<text:s/>ended<text:s/>on<text:s/>31<text:s/>March<text:s/>2026)</text:span><text:span text:style-name="T109_11"><text:note text:note-class="footnote"><text:note-citation/><text:note-body><text:p text:style-name="P110"><text:span text:style-name="T110_1"><text:s/></text:span><text:span text:style-name="T110_2"><text:s/>‘Complete’<text:s/>means<text:s/>final<text:s/>technical<text:s/>and<text:s/>financial<text:s/>reporting<text:s/>has<text:s/>s</text:span><text:span text:style-name="T110_3">ubmitted<text:s/>and<text:s/>signed<text:s/>off,<text:s/>all<text:s/>end<text:s/>of<text:s/>project<text:s/>requirements<text:s/>have<text:s/>been<text:s/>met</text:span><text:span text:style-name="T110_4">,<text:s/>and<text:s/>the<text:s/></text:span><text:span text:style-name="T110_5">grant</text:span><text:span text:style-name="T110_6"><text:s/>has<text:s/>been<text:s/>formally<text:s/></text:span><text:span text:style-name="T110_7">closed.</text:span><text:span text:style-name="T110_8"><text:s/>‘Ended’<text:s/>means<text:s/>the<text:s/>project<text:s/>has<text:s/>ended,<text:s/></text:span><text:span text:style-name="T110_9">and<text:s/>the<text:s/>grant<text:s/>holder<text:s/>is<text:s/>working<text:s/>through<text:s/>final<text:s/>reporting<text:s/>activities.</text:span></text:p></text:note-body></text:note></text:span><text:span text:style-name="T110_10">.<text:s/>During<text:s/>the<text:s/>reporting<text:s/>period,<text:s/>26<text:s/>grants<text:s/>were<text:s/>active<text:s/>for<text:s/>all<text:s/>or<text:s/>some<text:s/>proportion<text:s/>of<text:s/>the<text:s/>year.<text:s/>Grant<text:s/>holders<text:s/>reached<text:s/>313,175<text:s/>new<text:s/>project<text:s/>participants<text:s/>and<text:s/>33<text:s/>annual<text:s/>or<text:s/>project<text:s/>completion<text:s/>reports<text:s/>were<text:s/>signed<text:s/>off<text:s/>during<text:s/>the<text:s/>year</text:span><text:span text:style-name="T110_11"><text:note text:note-class="footnote"><text:note-citation/><text:note-body><text:p text:style-name="P111"><text:span text:style-name="T111_1"><text:s/>‘Project<text:s/>participants’<text:s/></text:span><text:span text:style-name="T111_2">is<text:s/>used<text:s/>throughout<text:s/>instead<text:s/>of<text:s/></text:span><text:span text:style-name="T111_3">‘beneficiaries’</text:span><text:span text:style-name="T111_4"><text:s/>to<text:s/>ensure<text:s/>more<text:s/></text:span><text:span text:style-name="T111_5">inclusive<text:s/>language.<text:s text:c="2"/></text:span></text:p></text:note-body></text:note></text:span><text:span text:style-name="T111_6">.</text:span></text:p>
      <text:p text:style-name="P112"/>
      <text:p text:style-name="P113"><text:span text:style-name="T113_1">During<text:s/>this<text:s/>reporting<text:s/>year,<text:s/>most<text:s/>active<text:s/>grants<text:s/>had<text:s/>an<text:s/>average<text:s/>income<text:s/>of<text:s/>either<text:s/>£1-5M<text:s/>(38%)<text:s/>or<text:s/>+£20M<text:s/>(23%)<text:s/>–<text:s/>Figure<text:s/>1.<text:s/></text:span></text:p>
      <text:p text:style-name="P114"/>
      <text:p text:style-name="P115"><text:span text:style-name="T115_1">Figure<text:s/>1:</text:span><text:span text:style-name="T115_2"><text:s/>Average<text:s/>annual<text:s/>income<text:s/>grants<text:s/>(2025-26<text:s/>–<text:s/>26<text:s/>grants)<text:s/></text:span></text:p>
      <text:p text:style-name="P116"><draw:frame svg:x="-0.026cm" svg:y="-0.026cm" svg:width="15.974cm" svg:height="6.242cm" draw:style-name="FR1" text:anchor-type="as-char" draw:z-index="0"><draw:image xlink:href="Pictures/image1.png" xlink:type="simple" xlink:show="embed" xlink:actuate="onLoad"/></draw:frame></text:p>
      <text:p text:style-name="P117"/>
      <text:p text:style-name="P118"><text:span text:style-name="T118_1">Appeals</text:span></text:p>
      <text:p text:style-name="P119"><text:span text:style-name="T119_1">No<text:s/>new<text:s/>funding<text:s/>rounds<text:s/>and<text:s/>appeals<text:s/>were<text:s/>planned<text:s/>for<text:s/>the<text:s/>year.<text:s/></text:span></text:p>
      <text:p text:style-name="P120"/>
      <text:p text:style-name="P121"><text:span text:style-name="T121_1">Live<text:s/></text:span><text:span text:style-name="T121_2">g</text:span><text:span text:style-name="T121_3">rants</text:span></text:p>
      <text:p text:style-name="P122"><text:span text:style-name="T122_1">26<text:s/>grants<text:s/>were<text:s/>live<text:s/>during<text:s/>the<text:s/>reporting<text:s/></text:span><text:span text:style-name="T122_2">period;</text:span><text:span text:style-name="T122_3"><text:s/></text:span><text:span text:style-name="T122_4">all</text:span><text:span text:style-name="T122_5"><text:s/>ended<text:s/>during<text:s/>the<text:s/>year.<text:s/>These<text:s/>grants<text:s/></text:span><text:span text:style-name="T122_6">were</text:span><text:span text:style-name="T122_7"><text:s/>operating<text:s/>in<text:s/>15<text:s/>countries<text:s/>across<text:s/>the<text:s/>globe<text:s/>(see<text:s/>Figure<text:s/>2),<text:s/>with<text:s/>most<text:s/>projects<text:s/>delivering<text:s/>in<text:s/>Nepal<text:s/>(5)<text:s/>and<text:s/>Tanzania<text:s/>(3).</text:span></text:p>
      <text:p text:style-name="P123"/>
      <text:p text:style-name="P124"><text:span text:style-name="T124_1">Figure<text:s/>2:<text:s/></text:span><text:span text:style-name="T124_2">Geographical<text:s/>distribution<text:s/>of<text:s/>all<text:s/>live<text:s/>grants</text:span></text:p>
      <text:p text:style-name="P125"/>
      <text:p text:style-name="P126"><draw:frame svg:x="-0.026cm" svg:y="-0.026cm" svg:width="12.262cm" svg:height="5.697cm" draw:style-name="FR2" text:anchor-type="as-char" draw:z-index="0"><draw:image xlink:href="Pictures/image2.png" xlink:type="simple" xlink:show="embed" xlink:actuate="onLoad"/><svg:desc>A map of the world with different colored countries/regions

AI-generated content may be incorrect.</svg:desc></draw:frame></text:p>
      <text:p text:style-name="P127"><text:span text:style-name="T127_1">The<text:s/>largest<text:s/>sector<text:s/>in<text:s/>the<text:s/>active<text:s/>portfolio<text:s/>is<text:s/>education<text:s/>(23%<text:s/>of<text:s/>all<text:s/>active<text:s/>projects)<text:s/>followed<text:s/>by<text:s/>health<text:s/>(15%<text:s/>of<text:s/>all<text:s/>active<text:s/>projects)<text:s/>and<text:s/>livelihoods<text:s/>(12%).<text:s/></text:span></text:p>
      <text:p text:style-name="P128"/>
      <text:p text:style-name="P129"><text:span text:style-name="T129_1">Figure<text:s/>3:<text:s/></text:span><text:span text:style-name="T129_2">Active<text:s/>grants<text:s/>by<text:s/>value<text:s/>of<text:s/>grant<text:s/>and<text:s/>primary<text:s/>sector.<text:s text:c="4"/></text:span></text:p>
      <text:p text:style-name="P130"/>
      <text:p text:style-name="P131"><draw:frame svg:x="0cm" svg:y="0cm" svg:width="12.982cm" svg:height="7.691cm" draw:style-name="FR3" text:anchor-type="as-char" draw:z-index="0"><draw:image xlink:href="Pictures/image3.png" xlink:type="simple" xlink:show="embed" xlink:actuate="onLoad"/></draw:frame></text:p>
      <text:p text:style-name="P132"/>
      <text:h text:style-name="P133" text:outline-level="2"><text:span text:style-name="T133_1">B:<text:s/>THEORY<text:s/>OF<text:s/>CHANGE<text:s/>AND<text:s/>PROGRESS<text:s/>TOWARDS<text:s/>OUTCOMES<text:s/></text:span></text:h>
      <text:p text:style-name="P134"/>
      <text:p text:style-name="P135"><text:span text:style-name="T135_1">The<text:s/>Theory<text:s/>of<text:s/>Change<text:s/>has<text:s/>remained<text:s/>relevant<text:s/>during<text:s/>the<text:s/>reporting<text:s/>period:<text:s/>Strengthening<text:s/>civil<text:s/>society’s<text:s/>delivery<text:s/>of<text:s/>high-quality,<text:s/>impactful<text:s/>projects<text:s/>supporting<text:s/>the<text:s/></text:span><text:span text:style-name="T135_2">SDGs</text:span><text:span text:style-name="T135_3">,<text:s/>and<text:s/>supporting<text:s/>a<text:s/>more<text:s/>diverse<text:s/>and<text:s/>engaged<text:s/>UK<text:s/>public<text:s/>in<text:s/>international<text:s/>development.<text:s/>However,<text:s/>as<text:s/>in<text:s/>the<text:s/>previous<text:s/>two<text:s/>years,<text:s/>with<text:s/>no<text:s/>further<text:s/>appeals,<text:s/>and<text:s/>a<text:s/>reduced<text:s/>scope<text:s/>of<text:s/>grants,<text:s/>diversity<text:s/>and<text:s/>level<text:s/>of<text:s/>public<text:s/>engagement<text:s/>attributable<text:s/>to<text:s/></text:span><text:span text:style-name="T135_4">UKAM</text:span><text:span text:style-name="T135_5"><text:s/>is<text:s/>less<text:s/>clear,<text:s/>in<text:s/>this<text:s/>final<text:s/>phase<text:s/>of<text:s/>the<text:s/>fund.<text:s/>Engagement<text:s/>opportunities<text:s/>through<text:s/>the<text:s/>report-back<text:s/>process<text:s/>are<text:s/>now<text:s/>the<text:s/>key<text:s/>mechanism<text:s/>for<text:s/>the<text:s/>fund’s<text:s/>remaining<text:s/>influence<text:s/>on<text:s/>public<text:s/>perceptions<text:s/>of<text:s/>international<text:s/>development,<text:s/>and<text:s/>this<text:s/>has<text:s/>been<text:s/>and<text:s/>will<text:s/>remain<text:s/>a<text:s/>key<text:s/>focus<text:s/>for<text:s/>the<text:s/>final<text:s/>phase</text:span><text:span text:style-name="T135_6">.</text:span><text:span text:style-name="T135_7"><text:s/></text:span></text:p>
      <text:p text:style-name="P136"><draw:frame svg:x="0cm" svg:y="0cm" svg:width="15.981cm" svg:height="8.184cm" draw:style-name="FR4" text:anchor-type="as-char" draw:z-index="0"><draw:image xlink:href="Pictures/image4.png" xlink:type="simple" xlink:show="embed" xlink:actuate="onLoad"/><svg:desc>A diagram of a flowchart

Description automatically generated</svg:desc></draw:frame></text:p>
      <text:p text:style-name="P137"><text:span text:style-name="T137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</text:span><text:span text:style-name="T137_2">the<text:s/>year<text:s/>ahead?</text:span><text:span text:style-name="T137_3"><text:s/></text:span></text:p>
      <text:p text:style-name="P138"/>
      <text:p text:style-name="P139"><text:span text:style-name="T139_1">Impact</text:span><text:span text:style-name="T139_2"> </text:span></text:p>
      <text:p text:style-name="P140"><text:span text:style-name="T140_1">The<text:s/>intended<text:s/>impact<text:s/>of<text:s/>the<text:s/>programme<text:s/>is<text:s/>to<text:s/>contribute<text:s/>to<text:s/>a<text:s/>decline<text:s/>in<text:s/>poverty<text:s/>in<text:s/>target<text:s/>countries<text:s/>through<text:s/>contribution<text:s/>to<text:s/>the<text:s/>SDGs,<text:s/>and<text:s/>a<text:s/>wider<text:s/>and<text:s/>more<text:s/>diverse<text:s/>constituency<text:s/>in<text:s/>the<text:s/>UK<text:s/>public<text:s/>engaging<text:s/>with<text:s/>international<text:s/>development.</text:span><text:span text:style-name="T140_2"> </text:span></text:p>
      <text:p text:style-name="P141"/>
      <text:p text:style-name="P142"><text:span text:style-name="T142_1">There<text:s/>are<text:s/>two<text:s/>key<text:s/>impact<text:s/>indicators,<text:s/>and<text:s/>the<text:s/>programme<text:s/>is<text:s/>on<text:s/>track<text:s/>to<text:s/>meet<text:s/>them<text:s/>both</text:span><text:span text:style-name="T142_2">.</text:span><text:span text:style-name="T142_3"> </text:span></text:p>
      <text:p text:style-name="P143"/>
      <text:p text:style-name="P144"><text:span text:style-name="T144_1">Impact<text:s/></text:span><text:span text:style-name="T144_2">i</text:span><text:span text:style-name="T144_3">ndicator<text:s/>1:<text:s/>Proportion<text:s/>of<text:s/>UK</text:span><text:span text:style-name="T144_4">AM<text:s/></text:span><text:span text:style-name="T144_5">grant<text:s/>holders<text:s/>who<text:s/>have<text:s/>contributed<text:s/>effectively<text:s/>to<text:s/>the<text:s/>SDGs</text:span><text:span text:style-name="T144_6"><text:note text:note-class="footnote"><text:note-citation/><text:note-body><text:p text:style-name="P145"><text:span text:style-name="T145_1"><text:s/>Impact<text:s/></text:span><text:span text:style-name="T145_2">o</text:span><text:span text:style-name="T145_3">ne<text:s/>measures<text:s/>final<text:s/>grant<text:s/>holder<text:s/>scores,<text:s/>or<text:s/>where<text:s/>not<text:s/>yet<text:s/>available,<text:s/>the<text:s/>latest<text:s/>annual<text:s/>report<text:s/>score<text:s/>for<text:s/>each<text:s/>project.<text:s/></text:span></text:p></text:note-body></text:note></text:span><text:span text:style-name="T145_4"><text:s/></text:span></text:p>
      <text:p text:style-name="P146"/>
      <text:p text:style-name="P147"><text:span text:style-name="T147_1">Looking<text:s/>across<text:s/>the<text:s/>portfolio<text:s/>to<text:s/>date,<text:s/>82%<text:s/>(75/91)<text:s/>of<text:s/>completed<text:s/>projects<text:s/>have<text:s/>achieved<text:s/>an<text:s/>A<text:s/>or<text:s/>above,<text:s/>including<text:s/>20%<text:s/>scoring<text:s/>A+<text:s/>or<text:s/>higher.<text:s/>For<text:s/>the<text:s/>remaining<text:s/>10<text:s/>grants<text:s/>yet<text:s/>to<text:s/>be<text:s/>scored<text:s/>at<text:s/>PCR,<text:s/>annual<text:s/>report<text:s/>performance<text:s/>is<text:s/>used<text:s/>as<text:s/>a<text:s/>proxy,<text:s/>with<text:s/>60%<text:s/>scoring<text:s/>A<text:s/>or<text:s/>above</text:span><text:span text:style-name="T147_2"><text:s/></text:span><text:span text:style-name="T147_3">in<text:s/>the<text:s/>most<text:s/>recent<text:s/>AR</text:span><text:span text:style-name="T147_4">.<text:s/>This<text:s/>brings<text:s/>cumulative<text:s/>fund<text:s/>performance<text:s/>to<text:s/></text:span><text:span text:style-name="T147_5">80%<text:s/></text:span><text:span text:style-name="T147_6">(81/101)</text:span><text:span text:style-name="T147_7"><text:s/>scoring<text:s/>A<text:s/>or<text:s/>above,<text:s/>exceeding<text:s/>the<text:s/>annual<text:s/>target<text:s/>of<text:s/></text:span><text:span text:style-name="T147_8">65%</text:span><text:span text:style-name="T147_9">.<text:s/>The<text:s/>final<text:s/>10<text:s/>projects<text:s/>will<text:s/>be<text:s/>reviewed<text:s/>in<text:s/>July<text:s/>2026<text:s/>and<text:s/>incorporated<text:s/>into<text:s/>the<text:s/>PCR<text:s/>analysis.</text:span></text:p>
      <text:p text:style-name="P148"/>
      <text:p text:style-name="P149"><text:span text:style-name="T149_1">The<text:s/>18%<text:s/>of<text:s/>completed<text:s/>projects<text:s/>scoring<text:s/>B<text:s/>were<text:s/>predominantly<text:s/>from<text:s/></text:span><text:span text:style-name="T149_2">r</text:span><text:span text:style-name="T149_3">ounds<text:s/></text:span><text:span text:style-name="T149_4">one</text:span><text:span text:style-name="T149_5"><text:s/>and<text:s/></text:span><text:span text:style-name="T149_6">two</text:span><text:span text:style-name="T149_7">,<text:s/>delivered<text:s/>during<text:s/>the<text:s/>peak<text:s/>of<text:s/>the<text:s/>COVID</text:span><text:span text:style-name="T149_8">‑19<text:s/>pandemic<text:s/>and<text:s/>most<text:s/>affected<text:s/>by<text:s/>restrictions,<text:s/>disrupted<text:s/>delivery,<text:s/>and<text:s/>shifting<text:s/>community<text:s/>needs.<text:s/>In<text:s/>most<text:s/>cases,<text:s/>lower<text:s/>scores<text:s/>reflect<text:s/>narrowly<text:s/>missed—often<text:s/>ambitious—targets<text:s/>or<text:s/>limitations<text:s/>in<text:s/>the<text:s/>quality<text:s/>of<text:s/>evidence,<text:s/>rather<text:s/>than<text:s/>weak<text:s/>delivery<text:s/>or<text:s/>relevance.<text:s/>This<text:s/>context<text:s/>helps<text:s/>explain<text:s/>earlier<text:s/>performance<text:s/>variation,<text:s/>with<text:s/>stronger<text:s/>results<text:s/>evident<text:s/>as<text:s/>delivery<text:s/>stabilised<text:s/>in<text:s/>later<text:s/>rounds.</text:span></text:p>
      <text:p text:style-name="P150"/>
      <text:p text:style-name="P151"><text:span text:style-name="T151_1">Total<text:s/>reach<text:s/>by<text:s/>SDG:<text:s/></text:span><text:span text:style-name="T151_2">A<text:s/>total<text:s/>of<text:s/>313,175<text:s/></text:span><text:span text:style-name="T151_3">new</text:span><text:span text:style-name="T151_4"><text:s/>project<text:s/>participants<text:s/>were<text:s/>reached<text:s/>this<text:s/>year,<text:s/>in<text:s/>addition<text:s/>to<text:s/>those<text:s/>already<text:s/>part<text:s/>of<text:s/>active<text:s/>projects<text:s/>counted<text:s/>in<text:s/>previous<text:s/>years.<text:s/></text:span><text:span text:style-name="T151_5">Total<text:s/>reach<text:s/>b</text:span><text:span text:style-name="T151_6">y<text:s/>SDG<text:s/></text:span><text:span text:style-name="T151_7">is<text:s/></text:span><text:span text:style-name="T151_8">as<text:s/>follows:<text:s text:c="2"/></text:span></text:p>
      <text:p text:style-name="P152"/>
      <table:table table:style-name="Table5">
        <table:table-column table:style-name="Column19"/>
        <table:table-column table:style-name="Column20"/>
        <table:table-row table:style-name="Row15">
          <table:table-cell table:style-name="Cell59">
            <text:p text:style-name="P153"><text:span text:style-name="T153_1">SDG<text:s/>Primary<text:s/></text:span><text:span text:style-name="T153_2">g</text:span><text:span text:style-name="T153_3">oal</text:span></text:p>
          </table:table-cell>
          <table:table-cell table:style-name="Cell60">
            <text:p text:style-name="P154"><text:span text:style-name="T154_1">Total<text:s/>people<text:s/>reached<text:s/>in<text:s/>25-26</text:span></text:p>
          </table:table-cell>
        </table:table-row>
        <table:table-row table:style-name="Row16">
          <table:table-cell table:style-name="Cell61">
            <text:p text:style-name="P155"><text:span text:style-name="T155_1">Goal<text:s/>1:<text:s/>No<text:s/>poverty<text:s/></text:span></text:p>
          </table:table-cell>
          <table:table-cell table:style-name="Cell62">
            <text:p text:style-name="P156"><text:span text:style-name="T156_1">11,456</text:span></text:p>
          </table:table-cell>
        </table:table-row>
        <table:table-row table:style-name="Row17">
          <table:table-cell table:style-name="Cell63">
            <text:p text:style-name="P157"><text:span text:style-name="T157_1">Goal<text:s/>2:<text:s/>Zero<text:s/>hunger<text:s/></text:span></text:p>
          </table:table-cell>
          <table:table-cell table:style-name="Cell64">
            <text:p text:style-name="P158"><text:span text:style-name="T158_1">120,051</text:span></text:p>
          </table:table-cell>
        </table:table-row>
        <table:table-row table:style-name="Row18">
          <table:table-cell table:style-name="Cell65">
            <text:p text:style-name="P159"><text:span text:style-name="T159_1">Goal<text:s/>3:<text:s/>Health<text:s/>and<text:s/>wellbeing<text:s/></text:span></text:p>
          </table:table-cell>
          <table:table-cell table:style-name="Cell66">
            <text:p text:style-name="P160"><text:span text:style-name="T160_1">87,994</text:span></text:p>
          </table:table-cell>
        </table:table-row>
        <table:table-row table:style-name="Row19">
          <table:table-cell table:style-name="Cell67">
            <text:p text:style-name="P161"><text:span text:style-name="T161_1">Goal<text:s/>4:<text:s/>Quality<text:s/>education<text:s/></text:span></text:p>
          </table:table-cell>
          <table:table-cell table:style-name="Cell68">
            <text:p text:style-name="P162"><text:span text:style-name="T162_1">49,981</text:span></text:p>
          </table:table-cell>
        </table:table-row>
        <table:table-row table:style-name="Row20">
          <table:table-cell table:style-name="Cell69">
            <text:p text:style-name="P163"><text:span text:style-name="T163_1">Goal<text:s/>5:<text:s/>Gender<text:s/>equality<text:s/></text:span></text:p>
          </table:table-cell>
          <table:table-cell table:style-name="Cell70">
            <text:p text:style-name="P164"><text:span text:style-name="T164_1">2,669</text:span></text:p>
          </table:table-cell>
        </table:table-row>
        <table:table-row table:style-name="Row21">
          <table:table-cell table:style-name="Cell71">
            <text:p text:style-name="P165"><text:span text:style-name="T165_1">Goal<text:s/>6:<text:s/>Water<text:s/>Sanitation<text:s/>and<text:s/>Hygiene</text:span></text:p>
          </table:table-cell>
          <table:table-cell table:style-name="Cell72">
            <text:p text:style-name="P166"><text:span text:style-name="T166_1">9,097</text:span></text:p>
          </table:table-cell>
        </table:table-row>
        <table:table-row table:style-name="Row22">
          <table:table-cell table:style-name="Cell73">
            <text:p text:style-name="P167"><text:span text:style-name="T167_1">Goal<text:s/>8:<text:s/>Decent<text:s/>work<text:s/>and<text:s/>economic<text:s/>growth<text:s/></text:span></text:p>
          </table:table-cell>
          <table:table-cell table:style-name="Cell74">
            <text:p text:style-name="P168"><text:span text:style-name="T168_1">2,1</text:span><text:span text:style-name="T168_2">91</text:span></text:p>
          </table:table-cell>
        </table:table-row>
        <table:table-row table:style-name="Row23">
          <table:table-cell table:style-name="Cell75">
            <text:p text:style-name="P169"><text:span text:style-name="T169_1">Goal<text:s/>10:<text:s/>Reduced<text:s/>inequality<text:s/></text:span></text:p>
          </table:table-cell>
          <table:table-cell table:style-name="Cell76">
            <text:p text:style-name="P170"><text:span text:style-name="T170_1">8,417</text:span></text:p>
          </table:table-cell>
        </table:table-row>
        <table:table-row table:style-name="Row24">
          <table:table-cell table:style-name="Cell77">
            <text:p text:style-name="P171"><text:span text:style-name="T171_1">Goal<text:s/>11:<text:s/>Sustainable<text:s/>cities<text:s/>and<text:s/>communities<text:s/></text:span></text:p>
          </table:table-cell>
          <table:table-cell table:style-name="Cell78">
            <text:p text:style-name="P172"><text:span text:style-name="T172_1">21,319</text:span></text:p>
          </table:table-cell>
        </table:table-row>
        <table:table-row table:style-name="Row25">
          <table:table-cell table:style-name="Cell79">
            <text:p text:style-name="P173"><text:span text:style-name="T173_1">Total</text:span></text:p>
          </table:table-cell>
          <table:table-cell table:style-name="Cell80">
            <text:p text:style-name="P174"><text:span text:style-name="T174_1">313,175</text:span></text:p>
          </table:table-cell>
        </table:table-row>
      </table:table>
      <text:p text:style-name="P175"/>
      <text:p text:style-name="P176"><text:span text:style-name="T176_1">Impact<text:s/></text:span><text:span text:style-name="T176_2">i</text:span><text:span text:style-name="T176_3">ndicator<text:s/>2:</text:span><text:span text:style-name="T176_4"><text:s/>Level<text:s/>of<text:s/>support<text:s/>amongst<text:s/>the<text:s/>UK<text:s/>public<text:s/>for<text:s/>UK<text:s/>aid</text:span><text:span text:style-name="T176_5"><text:s/></text:span></text:p>
      <text:p text:style-name="P177"/>
      <text:p text:style-name="P178"><text:span text:style-name="T178_1">UKAM<text:s/></text:span><text:span text:style-name="T178_2">was<text:s/>designed<text:s/>to<text:s/>contribute<text:s/>to<text:s/>broader<text:s/>public<text:s/>engagement<text:s/>with<text:s/>international<text:s/>development<text:s/>through<text:s/>matched<text:s/>funding<text:s/>appeals<text:s/>and<text:s/>structured<text:s/>reporting<text:s/>back<text:s/>to<text:s/>supporters.<text:s/>Change<text:s/>at<text:s/>this<text:s/>level<text:s/>is<text:s/>influenced<text:s/>by<text:s/>a<text:s/>wide<text:s/>range<text:s/>of<text:s/>external<text:s/>factors<text:s/>including<text:s/>domestic<text:s/>political<text:s/>and<text:s/>economic<text:s/>conditions,<text:s/>government<text:s/>policy<text:s/>decisions<text:s/>on<text:s/>aid<text:s/>spending,<text:s/>global<text:s/>geopolitical<text:s/>events<text:s/>and<text:s/>the<text:s/>wider<text:s/>media<text:s/>environment</text:span><text:span text:style-name="T178_3">.</text:span><text:span text:style-name="T178_4"><text:s/>As<text:s/>such,<text:s/>this<text:s/>indicator<text:s/>is<text:s/>treated<text:s/>as<text:s/>a<text:s/>proxy<text:s/>measure,<text:s/>providing<text:s/>contextual<text:s/>insight<text:s/>rather<text:s/>than<text:s/>attributable<text:s/>impact.</text:span></text:p>
      <text:p text:style-name="P179"/>
      <text:p text:style-name="P180"><text:span text:style-name="T180_1">The<text:s/>indicator<text:s/>draws<text:s/>on<text:s/>externally<text:s/>published<text:s/></text:span><text:span text:style-name="T180_2"><text:a xlink:type="simple" xlink:href="https://developmentengagementlab.org/"><text:span text:style-name="T180_3">Development<text:s/>Engagement<text:s/>Lab</text:span></text:a></text:span><text:span text:style-name="T180_4"><text:s/></text:span><text:span text:style-name="T180_5">(DEL)<text:s/></text:span><text:span text:style-name="T180_6">survey<text:s/>data<text:s/>on<text:s/>UK<text:s/>public<text:s/>attitudes<text:s/>to<text:s/>aid</text:span><text:span text:style-name="T180_7"><text:note text:note-class="footnote"><text:note-citation/><text:note-body><text:p text:style-name="P181"><text:span text:style-name="T181_1"><text:s/>Oh,<text:s/>S.<text:s/>2025.<text:s/>DEL<text:s/>Dashboard<text:s/>–<text:s/>Great<text:s/>Britain<text:s/>November<text:s/>2025.<text:s/>London:<text:s/>Development<text:s/>Engagement<text:s/>Lab.</text:span></text:p></text:note-body></text:note></text:span><text:span text:style-name="T181_2">.<text:s/>The<text:s/>programme<text:s/>does<text:s/>not<text:s/>control<text:s/>the<text:s/>methodology,<text:s/>timing<text:s/>or<text:s/>framing<text:s/>of<text:s/>this<text:s/>data<text:s/>source.<text:s/>Its<text:s/>value<text:s/>lies<text:s/>in<text:s/>tracking<text:s/>wider<text:s/>public<text:s/>sentiment<text:s/>over<text:s/>time,<text:s/>against<text:s/>which<text:s/>UK</text:span><text:span text:style-name="T181_3">AM<text:s/></text:span><text:span text:style-name="T181_4">activity<text:s/>can<text:s/>be<text:s/>interpreted,<text:s/>rather<text:s/>than<text:s/>in<text:s/>isolating<text:s/>programme</text:span><text:span text:style-name="T181_5">‑level<text:s/>effects.</text:span></text:p>
      <text:p text:style-name="P182"/>
      <text:p text:style-name="P183"><text:span text:style-name="T183_1">The<text:s/>most<text:s/>recent<text:s/>DEL<text:s/>data<text:s/>(November<text:s/>2025)<text:s/>shows<text:s/>45%<text:s/>of<text:s/>the<text:s/>UK<text:s/>public<text:s/>believe<text:s/>the<text:s/>UK<text:s/></text:span><text:span text:style-name="T183_2">G</text:span><text:span text:style-name="T183_3">overnment<text:s/>should<text:s/>keep<text:s/>or<text:s/>increase<text:s/>its<text:s/>aid<text:s/>budget<text:s/></text:span><text:span text:style-name="T183_4">-</text:span><text:span text:style-name="T183_5"><text:s/>meeting<text:s/>the<text:s/>programme<text:s/>target<text:s/>and<text:s/>remaining<text:s/>steady.<text:s/>In<text:s/>comparison,<text:s/>DEL’s<text:s/>January<text:s/>2025<text:s/>dashboard<text:s/>also<text:s/>reported<text:s/>headline<text:s/>support<text:s/>at<text:s/>a<text:s/>similar<text:s/>level,<text:s/>while<text:s/>noting<text:s/>some<text:s/>improvements<text:s/>in<text:s/>selected<text:s/>engagement<text:s/>measures<text:s/>relative<text:s/>to<text:s/>the<text:s/>previous<text:s/>wave.<text:s/>Taken<text:s/>together,<text:s/>this<text:s/>suggests<text:s/>that<text:s/>while<text:s/>headline<text:s/>support<text:s/>has<text:s/>remained<text:s/>broadly<text:s/>stable,<text:s/>the<text:s/>wider<text:s/>environment<text:s/>for<text:s/>public<text:s/>engagement<text:s/>can<text:s/>fluctuate<text:s/>and,<text:s/>in<text:s/>late<text:s/>2025,<text:s/>DEL’s<text:s/>analysis<text:s/>points<text:s/>to<text:s/>less<text:s/>positive<text:s/>engagement<text:s/>signals<text:s/>(including<text:s/>reduced<text:s/>behavioural<text:s/>engagement<text:s/>and<text:s/>increased<text:s/>disengagement)</text:span><text:span text:style-name="T183_6"><text:note text:note-class="footnote"><text:note-citation/><text:note-body><text:p text:style-name="P184"><text:span text:style-name="T184_1"><text:s/>The<text:s/>DEL<text:s/>Dashboards<text:s/>are<text:s/>available<text:s/>at<text:s/>the<text:s/>Development<text:s/>Engagement<text:s/>Lab<text:s/>website:<text:s/></text:span><text:span text:style-name="T184_2"><text:a xlink:type="simple" xlink:href="https://developmentengagementlab.org/"><text:span text:style-name="T184_3">https://developmentengagementlab.org/</text:span></text:a></text:span><text:span text:style-name="T184_4"><text:s/></text:span></text:p></text:note-body></text:note></text:span><text:span text:style-name="T184_5">.</text:span></text:p>
      <text:p text:style-name="P185"/>
      <text:p text:style-name="P186"><text:span text:style-name="T186_1">As<text:s/></text:span><text:span text:style-name="T186_2">UKAM</text:span><text:span text:style-name="T186_3"><text:s/>has<text:s/>moved<text:s/>into<text:s/>its<text:s/></text:span><text:span text:style-name="T186_4">final<text:s/>stage</text:span><text:span text:style-name="T186_5">,<text:s/>with<text:s/>no<text:s/>new<text:s/>public<text:s/>appeals<text:s/>launched,<text:s/>the<text:s/>extent<text:s/>to<text:s/>which<text:s/>the<text:s/>fund<text:s/>can<text:s/>reasonably<text:s/>be<text:s/>expected<text:s/>to<text:s/>influence<text:s/>aggregate<text:s/>public<text:s/>attitudes<text:s/>has<text:s/>further<text:s/>diminished.<text:s/>Any<text:s/>remaining<text:s/>contribution<text:s/>is<text:s/>more<text:s/>likely<text:s/>to<text:s/>be<text:s/>indirect,<text:s/>mediated<text:s/>through<text:s/>report</text:span><text:span text:style-name="T186_6">‑back<text:s/>activity<text:s/>rather<text:s/>than<text:s/>live<text:s/>public<text:s/>fundraising<text:s/>and<text:s/>engagement.</text:span></text:p>
      <text:p text:style-name="P187"/>
      <text:p text:style-name="P188"><text:bookmark-start text:name="_heading=h.3dy6vkm"/><text:bookmark-start text:name="_heading=h.1t3h5sf"/><text:bookmark-start text:name="_heading=h.4d34og8"/><text:bookmark-end text:name="_heading=h.3dy6vkm"/><text:bookmark-end text:name="_heading=h.1t3h5sf"/><text:bookmark-end text:name="_heading=h.4d34og8"/><text:span text:style-name="T188_1">Outcomes</text:span></text:p>
      <text:p text:style-name="P189"><text:span text:style-name="T189_1">The<text:s/></text:span><text:span text:style-name="T189_2">outcome</text:span><text:span text:style-name="T189_3"><text:s/>of<text:s/>the<text:s/>programme<text:s/>is<text:s/>for<text:s/>individual<text:s/>projects,<text:s/>funded<text:s/>through<text:s/>U</text:span><text:span text:style-name="T189_4">KAM</text:span><text:span text:style-name="T189_5">,<text:s/>to<text:s/>support<text:s/></text:span><text:span text:style-name="T189_6">CSO</text:span><text:span text:style-name="T189_7">s<text:s/>to<text:s/>contribute<text:s/>to<text:s/>the<text:s/>UK’s<text:s/>‘leave<text:s/>no<text:s/>one<text:s/>behind’<text:s/>commitments,<text:s/>ensuring<text:s/>the<text:s/>most<text:s/>marginalised<text:s/>benefit<text:s/>equally<text:s/>from<text:s/>the</text:span><text:span text:style-name="T189_8"><text:s/></text:span><text:span text:style-name="T189_9">SDGs</text:span><text:span text:style-name="T189_10"><text:s/></text:span><text:span text:style-name="T189_11">whilst<text:s/>increasing<text:s/>the<text:s/>UK<text:s/>public's<text:s/>engagement<text:s/>in<text:s/>international<text:s/>development<text:s/>causes. </text:span><text:span text:style-name="T189_12">O</text:span><text:span text:style-name="T189_13">utcomes<text:s/>are<text:s/>to<text:s/>be<text:s/>achieved<text:s/>through<text:s/>supporting<text:s/>a<text:s/>diverse<text:s/>set<text:s/>of<text:s/>CSOs<text:s/>with<text:s/>advice,<text:s/>guidance,<text:s/>tools,<text:s/>and<text:s/>opportunities<text:s/>to<text:s/>draw<text:s/>on<text:s/>learning<text:s/>from<text:s/>peers<text:s/>and<text:s/>programme<text:s/>experience<text:s/>to<text:s/>strengthen<text:s/>the<text:s/>reach,<text:s/>messaging<text:s/>and<text:s/>success<text:s/>of<text:s/>fundraising<text:s/>appeals,<text:s/>and<text:s/>the<text:s/>management<text:s/>and<text:s/>delivery<text:s/>of<text:s/>impactful<text:s/>projects. </text:span><text:span text:style-name="T189_14"> </text:span></text:p>
      <text:p text:style-name="P190"/>
      <text:p text:style-name="P191"><text:span text:style-name="T191_1">There<text:s/>are<text:s/>three<text:s/>key<text:s/>outcome<text:s/>indicators,<text:s/>and<text:s/>the<text:s/>fund<text:s/>remains<text:s/>on<text:s/>track<text:s/>to<text:s/>meet<text:s/>them<text:s/>all.</text:span></text:p>
      <text:p text:style-name="P192"/>
      <text:p text:style-name="P193"><text:span text:style-name="T193_1">Outcome<text:s/></text:span><text:span text:style-name="T193_2">i</text:span><text:span text:style-name="T193_3">ndicator<text:s/>1:<text:s/>Total<text:s/>number<text:s/>of<text:s/></text:span><text:span text:style-name="T193_4">direct</text:span><text:span text:style-name="T193_5"><text:s/></text:span><text:span text:style-name="T193_6">beneficiaries<text:s/>benefiting<text:s/>from<text:s/>UK</text:span><text:span text:style-name="T193_7">AM<text:s/></text:span><text:span text:style-name="T193_8">II<text:s/>projects<text:s/>(by<text:s/>sex<text:s/>and<text:s/>disability)</text:span><text:span text:style-name="T193_9"> </text:span><text:span text:style-name="T193_10"><text:s/></text:span></text:p>
      <text:p text:style-name="P194"/>
      <text:p text:style-name="P195"><text:span text:style-name="T195_1">313,175</text:span><text:span text:style-name="T195_2"><text:s/></text:span><text:span text:style-name="T195_3">project<text:s/>participants<text:s/>have<text:s/>been<text:s/>reached<text:s/>this<text:s/>reporting<text:s/>year<text:s/>against<text:s/>a<text:s/>target<text:s/>of<text:s/></text:span><text:span text:style-name="T195_4">195,057</text:span><text:span text:style-name="T195_5"><text:s/>(60%<text:s/>over)</text:span><text:span text:style-name="T195_6">.<text:s/></text:span><text:span text:style-name="T195_7">This<text:s/>was<text:s/>achieved<text:s/>through<text:s/></text:span><text:span text:style-name="T195_8">25</text:span><text:span text:style-name="T195_9"><text:s/></text:span><text:span text:style-name="T195_10">projects,<text:s/>e</text:span><text:span text:style-name="T195_11">ither<text:s/>active<text:s/>or<text:s/>reporting<text:s/>final<text:s/>data.<text:s/>Figure<text:s/>4<text:s/>highlights<text:s/>project<text:s/>participants<text:s/>reached<text:s/>by<text:s/>sex,<text:s/>disability<text:s/>and<text:s/>cumulative<text:s/>totals.</text:span></text:p>
      <text:p text:style-name="P196"/>
      <text:p text:style-name="P197"><text:span text:style-name="T197_1">Figure<text:s/>4:<text:s/>Total<text:s/>reach<text:s/>disaggregated</text:span><text:span text:style-name="T197_2">.</text:span></text:p>
      <table:table table:style-name="Table6">
        <table:table-column table:style-name="Column21"/>
        <table:table-column table:style-name="Column22"/>
        <table:table-row table:style-name="Row26">
          <table:table-cell table:style-name="Cell81">
            <text:p text:style-name="P198"><text:span text:style-name="T198_1">Disaggregation</text:span></text:p>
          </table:table-cell>
          <table:table-cell table:style-name="Cell82">
            <text:p text:style-name="P199"><text:span text:style-name="T199_1">Total<text:s/>reported<text:s/>reach<text:s/>in<text:s/>2025-26</text:span></text:p>
          </table:table-cell>
        </table:table-row>
        <table:table-row table:style-name="Row27">
          <table:table-cell table:style-name="Cell83">
            <text:p text:style-name="P200"><text:span text:style-name="T200_1">Female<text:s/></text:span></text:p>
          </table:table-cell>
          <table:table-cell table:style-name="Cell84">
            <text:p text:style-name="P201"><text:span text:style-name="T201_1">180,420</text:span></text:p>
          </table:table-cell>
        </table:table-row>
        <table:table-row table:style-name="Row28">
          <table:table-cell table:style-name="Cell85">
            <text:p text:style-name="P202"><text:span text:style-name="T202_1">Male<text:s text:c="2"/></text:span></text:p>
          </table:table-cell>
          <table:table-cell table:style-name="Cell86">
            <text:p text:style-name="P203"><text:span text:style-name="T203_1">132,420</text:span></text:p>
          </table:table-cell>
        </table:table-row>
        <table:table-row table:style-name="Row29">
          <table:table-cell table:style-name="Cell87">
            <text:p text:style-name="P204"><text:span text:style-name="T204_1">People<text:s/>living<text:s/>with<text:s/>disability<text:s/></text:span></text:p>
          </table:table-cell>
          <table:table-cell table:style-name="Cell88">
            <text:p text:style-name="P205"><text:span text:style-name="T205_1">11,940</text:span><text:span text:style-name="T205_2"><text:note text:note-class="footnote"><text:note-citation/><text:note-body><text:p text:style-name="P206"><text:span text:style-name="T206_1"><text:s/>Disaggregated<text:s/>data<text:s/>does<text:s/>not<text:s/>equal<text:s/>total<text:s/>beneficiary<text:s/>data<text:s/>due<text:s/>to<text:s/>some<text:s/>projects<text:s/>not<text:s/>reporting<text:s/>disaggregated<text:s/>data.</text:span></text:p></text:note-body></text:note></text:span></text:p>
          </table:table-cell>
        </table:table-row>
        <table:table-row table:style-name="Row30">
          <table:table-cell table:style-name="Cell89">
            <text:p text:style-name="P207"><text:span text:style-name="T207_1">Total</text:span></text:p>
          </table:table-cell>
          <table:table-cell table:style-name="Cell90">
            <text:p text:style-name="P208"><text:span text:style-name="T208_1">313,175<text:s/>(target<text:s/>195,057<text:s/>/<text:s/>60%<text:s/>over)<text:s/></text:span></text:p>
          </table:table-cell>
        </table:table-row>
        <table:table-row table:style-name="Row31">
          <table:table-cell table:style-name="Cell91">
            <text:p text:style-name="P209"><text:span text:style-name="T209_1">Cumulative<text:s/>total<text:s/>(R1-5)</text:span></text:p>
          </table:table-cell>
          <table:table-cell table:style-name="Cell92">
            <text:p text:style-name="P210"><text:span text:style-name="T210_1">8,662,491<text:s/>people<text:s/>reached</text:span><text:span text:style-name="T210_2"><text:s/></text:span></text:p>
          </table:table-cell>
        </table:table-row>
      </table:table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><text:span text:style-name="T218_1">To<text:s/>date,<text:s/>over<text:s/>8.6<text:s/>million<text:s/>people<text:s/>have<text:s/>been<text:s/>directly<text:s/>reached<text:s/>through<text:s/>UK</text:span><text:span text:style-name="T218_2">AM<text:s/></text:span><text:span text:style-name="T218_3">II.<text:s/>Many<text:s/>millions<text:s/>more<text:s/>have<text:s/>been<text:s/>supported<text:s/>indirectly,<text:s/>including<text:s/>family<text:s/>and<text:s/>household<text:s/>members<text:s/>and<text:s/>wider<text:s/>community<text:s/>members<text:s/>benefiting<text:s/>from<text:s/>improved<text:s/>services,<text:s/>knowledge<text:s/>and<text:s/>resilience.<text:s/>Overall,<text:s/>the<text:s/>programme<text:s/>remains<text:s/>on<text:s/>track<text:s/>to<text:s/>meet<text:s/>Outcome<text:s/>1.<text:s/></text:span><text:span text:style-name="T218_4">As<text:s/>in<text:s/>previous<text:s/>years,<text:s/>a<text:s/>small<text:s/>number<text:s/>of<text:s/>projects<text:s/>account<text:s/>for<text:s/>a<text:s/>large</text:span><text:span text:style-name="T218_5">r</text:span><text:span text:style-name="T218_6"><text:s/>share<text:s/>of<text:s/>this<text:s/>reach,<text:s/>particularly<text:s/>those<text:s/>focused<text:s/>on<text:s/></text:span><text:span text:style-name="T218_7">n</text:span><text:span text:style-name="T218_8">utrition,<text:s/></text:span><text:span text:style-name="T218_9">eye<text:s/>health</text:span><text:span text:style-name="T218_10">,<text:s/>W</text:span><text:span text:style-name="T218_11">ater,<text:s/>Sanitation<text:s/>and<text:s/>Hygiene<text:s/>(W</text:span><text:span text:style-name="T218_12">ASH</text:span><text:span text:style-name="T218_13">)</text:span><text:span text:style-name="T218_14"><text:s/>and<text:s/>education</text:span><text:span text:style-name="T218_15"><text:note text:note-class="footnote"><text:note-citation/><text:note-body><text:p text:style-name="P219"><text:span text:style-name="T219_1"><text:s/>For<text:s/>example,<text:s/></text:span><text:span text:style-name="T219_2">IRC</text:span><text:span text:style-name="T219_3">’s<text:s/>Maternal<text:s/>and<text:s/>Child<text:s/>Health<text:s/>and<text:s/>Nutrition<text:s/>project<text:s/>in<text:s/>Nigeria<text:s/>accounted<text:s/>for<text:s/></text:span><text:span text:style-name="T219_4">26%<text:s/>of<text:s/></text:span><text:span text:style-name="T219_5">annual<text:s/></text:span><text:span text:style-name="T219_6">total<text:s/>reach</text:span><text:span text:style-name="T219_7">;<text:s/></text:span><text:span text:style-name="T219_8">Emms<text:s/>International’s<text:s/>palliative<text:s/>care<text:s/>project<text:s/>in<text:s/>Nepal<text:s/>accounted<text:s/>for<text:s/>17%<text:s/>total<text:s/>reach;<text:s/>Save<text:s/>the<text:s/>Children’s<text:s/>maternal<text:s/>health<text:s/>and<text:s/>nutrition<text:s/>project<text:s/>in<text:s/>Kenya<text:s/>accounted<text:s/>for<text:s/>10%<text:s/>total<text:s/>annual<text:s/>reach.<text:s text:c="2"/></text:span><text:span text:style-name="T219_9"><text:s text:c="2"/></text:span></text:p></text:note-body></text:note></text:span><text:span text:style-name="T219_10">.</text:span></text:p>
      <text:p text:style-name="P220"/>
      <text:p text:style-name="P221"><text:span text:style-name="T221_1">Di</text:span><text:span text:style-name="T221_2">sability<text:s/>inclusion:<text:s/></text:span><text:span text:style-name="T221_3">The<text:s/>number<text:s/>of<text:s/>newly<text:s/>reached<text:s/>participants<text:s/>living<text:s/>with<text:s/>a<text:s/>disability<text:s/>was<text:s/>lower<text:s/>than<text:s/>in<text:s/>previous<text:s/>years,<text:s/>reflecting<text:s/>the<text:s/>reduced<text:s/>portfolio<text:s/>size<text:s/>and<text:s/>fewer<text:s/>disability</text:span><text:span text:style-name="T221_4">‑focused<text:s/>projects<text:s/>reaching<text:s/>large<text:s/>populations.<text:s/>Disability<text:s/>inclusion<text:s/>nevertheless<text:s/>remained<text:s/>a<text:s/>core<text:s/>cross</text:span><text:span text:style-name="T221_5">‑cutting<text:s/>priority<text:s/>across<text:s/>the<text:s/>fund.<text:s/></text:span><text:span text:style-name="T221_6">G</text:span><text:span text:style-name="T221_7">ender<text:s/>Equality<text:s/>and<text:s/>Social<text:s/>Inclusion<text:s/>(G</text:span><text:span text:style-name="T221_8">ESI</text:span><text:span text:style-name="T221_9">)</text:span><text:span text:style-name="T221_10"><text:s/>scores</text:span><text:span text:style-name="T221_11"><text:s/>from<text:s/>annual<text:s/>and<text:s/>completion<text:s/>reporting<text:s/>indicate<text:s/>more<text:s/>consistent<text:s/>attention<text:s/>to<text:s/>inclusion,<text:s/>reinforced<text:s/>by<text:s/>composite<text:s/>scoring<text:s/>(with<text:s/></text:span><text:span text:style-name="T221_12">GESI</text:span><text:span text:style-name="T221_13"><text:s/>each<text:s/>weighted<text:s/>at<text:s/>15%)<text:s/>and<text:s/>the<text:s/>continued<text:s/>use<text:s/>of<text:s/>grant</text:span><text:span text:style-name="T221_14">‑holder<text:s/>GESI<text:s/>action<text:s/>plans.<text:s/>A<text:s/>Disability<text:s/>Inclusion<text:s/>Community<text:s/>of<text:s/>Practice</text:span><text:span text:style-name="T221_15"><text:s/>was<text:s/>delivered<text:s/>in<text:s/>2025-26,<text:s/>facilitating<text:s/></text:span><text:span text:style-name="T221_16">shared<text:s/>learning<text:s/></text:span><text:span text:style-name="T221_17">amongst<text:s/>grant<text:s/>holders<text:s/>and<text:s/>partners,<text:s/></text:span><text:span text:style-name="T221_18">as<text:s/>projects<text:s/>moved<text:s/>towards<text:s/></text:span><text:span text:style-name="T221_19">closure</text:span><text:span text:style-name="T221_20">.<text:s/>This<text:s/>is<text:s/>discussed<text:s/>in<text:s/>detail<text:s/>in<text:s/>the<text:s/>outputs<text:s/>and<text:s/>learning<text:s/>sections<text:s/>below.<text:s/></text:span><text:span text:style-name="T221_21"><text:s/>Challenges<text:s/>in<text:s/>collecting<text:s/>primary<text:s/>disability<text:s/>data<text:s/>persisted<text:s/>for<text:s/>some<text:s/>projects,<text:s/>with<text:s/>targeted<text:s/>support<text:s/>provided<text:s/>to<text:s/>strengthen<text:s/>approaches<text:s/>where<text:s/>feasible.</text:span></text:p>
      <text:p text:style-name="P222"/>
      <text:p text:style-name="P223"><text:span text:style-name="T223_1">Outcome<text:s/></text:span><text:span text:style-name="T223_2">i</text:span><text:span text:style-name="T223_3">ndicator<text:s/>2:<text:s/>Proportion<text:s/>of<text:s/>the<text:s/>portfolio<text:s/>reaching<text:s/>at<text:s/>least<text:s/>90%<text:s/>of<text:s/>target<text:s/>beneficiaries</text:span><text:span text:style-name="T223_4"><text:s/></text:span></text:p>
      <text:p text:style-name="P224"/>
      <text:p text:style-name="P225"><text:span text:style-name="T225_1">While<text:s/>outcome<text:s/>indicator<text:s/>1<text:s/>tracks<text:s/>total<text:s/>target<text:s/>participant<text:s/>reach<text:s/>across<text:s/>the<text:s/>portfolio,<text:s/>outcome<text:s/></text:span><text:span text:style-name="T225_2">2</text:span><text:span text:style-name="T225_3"><text:s/>assesses<text:s/>project-level<text:s/>performance,<text:s/>measuring<text:s/>whether<text:s/>grant<text:s/>holders<text:s/>reach<text:s/>at<text:s/>least<text:s/>90%<text:s/>of<text:s/>their<text:s/>target<text:s/>participants.<text:s/>This<text:s/>is<text:s/>a<text:s/>key<text:s/>impact<text:s/>measure,<text:s/>particularly<text:s/>as<text:s/>a<text:s/>few<text:s/>large<text:s/>projects<text:s/>significantly<text:s/>influence<text:s/>overall<text:s/>numbers</text:span><text:span text:style-name="T225_4">.<text:s/></text:span></text:p>
      <text:p text:style-name="P226"/>
      <text:p text:style-name="P227"><text:span text:style-name="T227_1">Progress<text:s/>this<text:s/>year<text:s/>was<text:s/>strong,<text:s/>with<text:s/>93%<text:s/>of<text:s/>grant<text:s/>holders<text:s/>meeting<text:s/>at<text:s/>least<text:s/>90%<text:s/>of<text:s/>their<text:s/>target<text:s/>reach,<text:s/>exceeding<text:s/>the<text:s/>75%<text:s/>benchmark<text:s/>and<text:s/>improving<text:s/>on<text:s/>last<text:s/>year’s<text:s/>77%.<text:s/>This<text:s/>represents<text:s/>a<text:s/>very<text:s/>positive<text:s/>result<text:s/>given<text:s/>the<text:s/>increasingly<text:s/>challenging<text:s/>and<text:s/>volatile<text:s/>operating<text:s/>contexts<text:s/>faced<text:s/>by<text:s/>projects.</text:span><text:span text:style-name="T227_2"><text:s/></text:span><text:span text:style-name="T227_3">Several<text:s/>grant<text:s/>holders<text:s/>reached<text:s/>more<text:s/>new<text:s/>participants<text:s/>in<text:s/>the<text:s/>year<text:s/>than<text:s/>planned,<text:s/>with<text:s/>28%<text:s/>significantly<text:s/>exceeding<text:s/>their<text:s/></text:span><text:span text:style-name="T227_4">targets.<text:s/>While<text:s/>this<text:s/>reflects<text:s/>strong<text:s/>delivery<text:s/>performance<text:s/>in<text:s/>many<text:s/>cases,<text:s/>it<text:s/>also<text:s/>highlights<text:s/>the<text:s/>ongoing<text:s/>challenge<text:s/>of<text:s/>setting<text:s/>precise<text:s/>reach<text:s/>targets<text:s/>in<text:s/>complex<text:s/>and<text:s/>fluid<text:s/>contexts.<text:s/>Variance<text:s/>was<text:s/>driven<text:s/>by<text:s/>a<text:s/>combination<text:s/>of<text:s/>factors,<text:s/>including<text:s/>changes<text:s/>to<text:s/>delivery<text:s/>approaches,<text:s/>improved<text:s/>understanding<text:s/>of<text:s/>target<text:s/>populations<text:s/>over<text:s/>time,<text:s/>and<text:s/>refinements<text:s/>to<text:s/>how<text:s/>participants<text:s/>were<text:s/>defined<text:s/>and<text:s/>counted<text:s/>through<text:s/>Beneficiary<text:s/>Data<text:s/>Summary<text:s/>(BDS)<text:s/>tracking.<text:s/>As<text:s/>projects<text:s/>progressed<text:s/>and<text:s/>contexts<text:s/>evolved,<text:s/>BDS<text:s/>data<text:s/>necessarily<text:s/>remained<text:s/>dynamic,<text:s/>reinforcing<text:s/>the<text:s/>importance<text:s/>of<text:s/>adaptive<text:s/>target</text:span><text:span text:style-name="T227_5">‑setting<text:s/>and<text:s/>interpretation<text:s/>of<text:s/>reach<text:s/>data,<text:s/>particularly<text:s/>in<text:s/>late</text:span><text:span text:style-name="T227_6">‑stage<text:s/>delivery.</text:span></text:p>
      <text:p text:style-name="P228"/>
      <text:p text:style-name="P229"><text:span text:style-name="T229_1">This<text:s/>reflects<text:s/>broader<text:s/>learning</text:span><text:span text:style-name="T229_2">s</text:span><text:span text:style-name="T229_3"><text:s/>from<text:s/></text:span><text:span text:style-name="T229_4">this<text:s/>year,<text:s/>related<text:s/>to<text:s/></text:span><text:span text:style-name="T229_5">end</text:span><text:span text:style-name="T229_6">‑of</text:span><text:span text:style-name="T229_7">‑programme<text:s/>target<text:s/>setting</text:span><text:span text:style-name="T229_8"><text:s/>and<text:s/>contextual<text:s/>challenges<text:s/>-<text:s/></text:span><text:span text:style-name="T229_9">summarised<text:s/>in<text:s/>Section<text:s/>A</text:span><text:span text:style-name="T229_10"><text:s/>(lesson<text:s/>4).</text:span></text:p>
      <text:p text:style-name="P230"/>
      <text:p text:style-name="P231"><text:span text:style-name="T231_1">Outcome<text:s/></text:span><text:span text:style-name="T231_2">i</text:span><text:span text:style-name="T231_3">ndicator<text:s/>3</text:span><text:span text:style-name="T231_4">:<text:s/></text:span><text:span text:style-name="T231_5">Grant<text:s/>holders</text:span><text:span text:style-name="T231_6">’</text:span><text:span text:style-name="T231_7"><text:s/>perception<text:s/>of<text:s/>report</text:span><text:span text:style-name="T231_8"><text:s/></text:span><text:span text:style-name="T231_9">back<text:s/>activities<text:s/>as<text:s/>a<text:s/>way<text:s/>of<text:s/>increasing<text:s/>engagement<text:s/>from<text:s/>the<text:s/>UK<text:s/>public</text:span><text:span text:style-name="T231_10"><text:note text:note-class="footnote"><text:note-citation/><text:note-body><text:p text:style-name="P232"><text:span text:style-name="T232_1"><text:s/>Indicator<text:s/>updated<text:s/>as<text:s/>part<text:s/>of<text:s/>AR<text:s/>24-25<text:s/>recommendations,<text:s/>to<text:s/>align<text:s/>with<text:s/>the<text:s/>shift<text:s/>in<text:s/>focus<text:s/>from<text:s/>public<text:s/>appeals<text:s/>to<text:s/>report<text:s/>backs<text:s/>as<text:s/>the<text:s/>mechanism<text:s/>for<text:s/>public<text:s/>engagement.</text:span><text:span text:style-name="T232_2"><text:s/></text:span></text:p></text:note-body></text:note></text:span><text:span text:style-name="T232_3"><text:s/></text:span></text:p>
      <text:p text:style-name="P233"/>
      <text:p text:style-name="P234"><text:span text:style-name="T234_1">To<text:s/>assess<text:s/></text:span><text:span text:style-name="T234_2">grant<text:s/>holders’<text:s/></text:span><text:span text:style-name="T234_3">perceptions<text:s/>of<text:s/>report</text:span><text:span text:style-name="T234_4"><text:s/></text:span><text:span text:style-name="T234_5">back<text:s/>activities,<text:s/>UK</text:span><text:span text:style-name="T234_6">AM<text:s/></text:span><text:span text:style-name="T234_7">rolled<text:s/>out<text:s/>a<text:s/>short<text:s/>survey<text:s/>for<text:s/>the<text:s/>first<text:s/>time<text:s/>in<text:s/>2025–26,<text:s/>generating<text:s/>responses<text:s/>from<text:s/>eight<text:s/>grant<text:s/>holders.<text:s/>While<text:s/>the<text:s/>findings<text:s/>are<text:s/>indicative<text:s/>rather<text:s/>than<text:s/>representative,<text:s/>results<text:s/>provide<text:s/>useful<text:s/>early<text:s/>insight<text:s/>into<text:s/>how<text:s/>report</text:span><text:span text:style-name="T234_8"><text:s/></text:span><text:span text:style-name="T234_9">back<text:s/>activities<text:s/>are<text:s/>perceived<text:s/>as<text:s/>a<text:s/>mechanism<text:s/>for<text:s/>enhancing<text:s/>UK<text:s/>public<text:s/>engagement.<text:s/>All<text:s/>respondents<text:s/>rated<text:s/>report</text:span><text:span text:style-name="T234_10"><text:s/></text:span><text:span text:style-name="T234_11">back<text:s/>activities<text:s/>as<text:s/>‘somewhat’<text:s/>(75%)<text:s/>effective<text:s/>or<text:s/>‘very’<text:s/>(25%)<text:s/>effective<text:s/>in<text:s/>supporting<text:s/>supporter<text:s/>engagement<text:s/>and/or<text:s/>wider<text:s/>communications<text:s/>objectives,<text:s/>indicating<text:s/>broadly<text:s/>positive<text:s/>perceptions<text:s/>of<text:s/>their<text:s/>value.<text:s/></text:span></text:p>
      <text:p text:style-name="P235"/>
      <text:p text:style-name="P236"><text:span text:style-name="T236_1">Qualitative<text:s/>feedback<text:s/>reinforced<text:s/>this<text:s/>positive<text:s/>assessment,<text:s/>with<text:s/>grant<text:s/>holders<text:s/>describing<text:s/>report</text:span><text:span text:style-name="T236_2">‑backs<text:s/>as<text:s/>useful<text:s/>for<text:s/>demonstrating<text:s/>transparency<text:s/>and<text:s/>accountability<text:s/>to<text:s/>the<text:s/>UK<text:s/>public,<text:s/>strengthening<text:s/>donor<text:s/>stewardship,<text:s/>and<text:s/>sustaining<text:s/>engagement<text:s/>beyond<text:s/>the<text:s/>initial<text:s/>appeal<text:s/>phase.<text:s/>Respondents<text:s/>noted<text:s/>that<text:s/>report</text:span><text:span text:style-name="T236_3">‑backs<text:s/>were<text:s/>perceived<text:s/>to<text:s/>be<text:s/>most<text:s/>effective<text:s/>when<text:s/>embedded<text:s/>within<text:s/>wider<text:s/>communications<text:s/>or<text:s/>campaign<text:s/>activity,<text:s/>rather<text:s/>than<text:s/>delivered<text:s/>as<text:s/>standalone<text:s/>outputs.<text:s/>Although<text:s/>practical<text:s/>constraints<text:s/>were<text:s/>highlighted</text:span><text:span text:style-name="T236_4"><text:s/>-<text:s/></text:span><text:span text:style-name="T236_5">particularly<text:s/>resourcing,<text:s/>timing,<text:s/>and<text:s/>challenges<text:s/>in<text:s/>re</text:span><text:span text:style-name="T236_6">‑engaging<text:s/>media<text:s/>partners<text:s/>over<text:s/>multi</text:span><text:span text:style-name="T236_7">‑year<text:s/>projects</text:span><text:span text:style-name="T236_8"><text:s/>-<text:s/></text:span><text:span text:style-name="T236_9">overall<text:s/>perceptions<text:s/>suggest<text:s/>that<text:s/>report</text:span><text:span text:style-name="T236_10"><text:s/></text:span><text:span text:style-name="T236_11">back<text:s/>activities<text:s/>are<text:s/>viewed<text:s/>as<text:s/>a<text:s/>positive<text:s/>and<text:s/>useful<text:s/>tool<text:s/>for<text:s/>enhancing<text:s/>UK<text:s/>public<text:s/>engagement,<text:s/>meeting<text:s/>the<text:s/>intent<text:s/>of<text:s/>this<text:s/>outcome<text:s/>indicator.<text:s text:c="2"/></text:span></text:p>
      <text:p text:style-name="P237"/>
      <text:p text:style-name="P238"><text:span text:style-name="T238_1">Justify<text:s/>whether<text:s/>the<text:s/></text:span><text:span text:style-name="T238_2">Programme</text:span><text:span text:style-name="T238_3"><text:s/>should<text:s/>continue,<text:s/>based<text:s/>on<text:s/>its<text:s/>own<text:s/>merits<text:s/>and<text:s/>in<text:s/>the<text:s/>context<text:s/>of<text:s/>the<text:s/>wider<text:s/></text:span><text:span text:style-name="T238_4">portfolio.</text:span><text:span text:style-name="T238_5"><text:s/></text:span></text:p>
      <text:p text:style-name="P239"><text:span text:style-name="T239_1">The<text:s/>UK<text:s/>Aid<text:s/>Match<text:s/>II<text:s/>programme<text:s/></text:span><text:span text:style-name="T239_2">will<text:s/>reach<text:s/>its<text:s/>planned<text:s/>end<text:s/>in<text:s/>August<text:s/>2026</text:span><text:span text:style-name="T239_3">,<text:s/>with<text:s/>all<text:s/>grants<text:s/>completed<text:s/>and<text:s/>programme<text:s/>objectives<text:s/>delivered<text:s/>in<text:s/>line<text:s/>with<text:s/>FCDO<text:s/>strategy.<text:s/>Learning<text:s/>from<text:s/>across<text:s/>Phase<text:s/>II<text:s/>will<text:s/>be<text:s/>consolidated<text:s/>through<text:s/>the<text:s/>P</text:span><text:span text:style-name="T239_4">CR.<text:s/></text:span></text:p>
      <text:p text:style-name="P240"/>
      <text:p text:style-name="P241"><text:span text:style-name="T241_1">During<text:s/>the<text:s/>reporting<text:s/>period,<text:s/>UKAM<text:s/>II<text:s/>continued<text:s/>to<text:s/>perform<text:s/>strongly</text:span><text:span text:style-name="T241_2">,<text:s/>delivering<text:s/>results<text:s/>in<text:s/>a<text:s/>challenging<text:s/>external<text:s/>context<text:s/>and<text:s/>maintaining<text:s/>high<text:s/>standards<text:s/>of<text:s/>delivery<text:s/>across<text:s/>the<text:s/>portfolio.<text:s/>Performance<text:s/>in<text:s/>2025–26<text:s/>reflected<text:s/>sustained<text:s/>delivery<text:s/>quality<text:s/>in<text:s/>a<text:s/>late</text:span><text:span text:style-name="T241_3">‑stage<text:s/>programme,<text:s/>rather<text:s/>than<text:s/>expansion<text:s/>or<text:s/>scale</text:span><text:span text:style-name="T241_4">‑up,<text:s/>and<text:s/>was<text:s/>consistent<text:s/>with<text:s/>performance<text:s/>in<text:s/>previous<text:s/>years.<text:s/>Learning<text:s/>and<text:s/>performance<text:s/>evidence<text:s/>from<text:s/>this<text:s/>final<text:s/>year<text:s/>are<text:s/>set<text:s/>out<text:s/>across<text:s/>the<text:s/>report.</text:span></text:p>
      <text:p text:style-name="P242"/>
      <text:p text:style-name="P243"><text:span text:style-name="T243_1">An<text:s/>overall<text:s/>score<text:s/></text:span><text:span text:style-name="T243_2">of<text:s/></text:span><text:span text:style-name="T243_3">A<text:s/></text:span><text:span text:style-name="T243_4">reflects<text:s/>this<text:s/>sustained<text:s/>performance<text:s/>against<text:s/>objectives,<text:s/>alongside<text:s/>appropriate<text:s/>caution<text:s/>in<text:s/>target</text:span><text:span text:style-name="T243_5">‑setting<text:s/>and<text:s/>performance<text:s/>interpretation<text:s/>during<text:s/>the<text:s/>programme’s<text:s/>final<text:s/>phase.</text:span></text:p>
      <text:p text:style-name="P244"/>
      <text:p text:style-name="P245"/>
      <text:h text:style-name="P246" text:outline-level="2"><text:span text:style-name="T246_1">C.<text:s/>DETAILED<text:s/>OUTPUT<text:s/>SCORING</text:span><text:span text:style-name="T246_2"><text:s/></text:span></text:h>
      <text:p text:style-name="P247"/>
      <table:table table:style-name="Table7"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row table:style-name="Row32">
          <table:table-cell table:style-name="Cell93">
            <text:p text:style-name="P248"><text:span text:style-name="T248_1">Output<text:s/></text:span><text:span text:style-name="T248_2">t</text:span><text:span text:style-name="T248_3">itle<text:s/></text:span></text:p>
          </table:table-cell>
          <table:table-cell table:style-name="Cell94" table:number-columns-spanned="4">
            <text:p text:style-name="P249"><text:span text:style-name="T249_1">High<text:s/>quality<text:s/>project<text:s/>management<text:s/>of<text:s/>C</text:span><text:span text:style-name="T249_2">ivil<text:s/></text:span><text:span text:style-name="T249_3">S</text:span><text:span text:style-name="T249_4">ociety<text:s/></text:span><text:span text:style-name="T249_5">O</text:span><text:span text:style-name="T249_6">rganisations<text:s/>(CSO</text:span><text:span text:style-name="T249_7">s</text:span><text:span text:style-name="T249_8">)</text:span><text:span text:style-name="T249_9"><text:s/>ensures<text:s/>that<text:s/></text:span><text:span text:style-name="T249_10">UKAM<text:s/></text:span><text:span text:style-name="T249_11">II<text:s/>portfolio<text:s/>is<text:s/>implemented<text:s/>and<text:s/>delivered<text:s/>effectively</text:span></text:p>
          </table:table-cell>
          <table:covered-table-cell/>
          <table:covered-table-cell/>
          <table:covered-table-cell/>
        </table:table-row>
        <table:table-row table:style-name="Row33">
          <table:table-cell table:style-name="Cell95" table:number-columns-spanned="2">
            <text:p text:style-name="P250"><text:span text:style-name="T250_1">Output<text:s/>number:<text:s/></text:span></text:p>
          </table:table-cell>
          <table:covered-table-cell/>
          <table:table-cell table:style-name="Cell96">
            <text:p text:style-name="P251"><text:span text:style-name="T251_1">1</text:span></text:p>
          </table:table-cell>
          <table:table-cell table:style-name="Cell97">
            <text:p text:style-name="P252"><text:span text:style-name="T252_1">Output<text:s/>Score:<text:s/></text:span></text:p>
          </table:table-cell>
          <table:table-cell table:style-name="Cell98">
            <text:p text:style-name="P253"><text:span text:style-name="T253_1">A</text:span><text:span text:style-name="T253_2">+</text:span></text:p>
          </table:table-cell>
        </table:table-row>
        <table:table-row table:style-name="Row34">
          <table:table-cell table:style-name="Cell99" table:number-columns-spanned="2">
            <text:p text:style-name="P254"><text:span text:style-name="T254_1">Impact<text:s/>weighting<text:s/>(%):</text:span><text:span text:style-name="T254_2"><text:s/></text:span></text:p>
          </table:table-cell>
          <table:covered-table-cell/>
          <table:table-cell table:style-name="Cell100">
            <text:p text:style-name="P255"><text:span text:style-name="T255_1">30%</text:span></text:p>
          </table:table-cell>
          <table:table-cell table:style-name="Cell101">
            <text:p text:style-name="P256"><text:span text:style-name="T256_1">Weighting<text:s/>revised<text:s/>since<text:s/>last<text:s/>AR?<text:s/></text:span></text:p>
          </table:table-cell>
          <table:table-cell table:style-name="Cell102">
            <text:p text:style-name="P257"><text:span text:style-name="T257_1">No</text:span></text:p>
          </table:table-cell>
        </table:table-row>
      </table:table>
      <text:p text:style-name="P258"/>
      <table:table table:style-name="Table8">
        <table:table-column table:style-name="Column28"/>
        <table:table-column table:style-name="Column29"/>
        <table:table-column table:style-name="Column30"/>
        <table:table-row table:style-name="Row35">
          <table:table-cell table:style-name="Cell103">
            <text:p text:style-name="P259"><text:span text:style-name="T259_1">Indicator(s)</text:span></text:p>
          </table:table-cell>
          <table:table-cell table:style-name="Cell104">
            <text:p text:style-name="P260"><text:span text:style-name="T260_1">Milestone(s)<text:s/>for<text:s/>this<text:s/>review</text:span></text:p>
          </table:table-cell>
          <table:table-cell table:style-name="Cell105">
            <text:p text:style-name="P261"><text:span text:style-name="T261_1">Progress<text:s/></text:span></text:p>
          </table:table-cell>
        </table:table-row>
        <table:table-row table:style-name="Row36">
          <table:table-cell table:style-name="Cell106">
            <text:p text:style-name="P262"><text:span text:style-name="T262_1">1.1</text:span><text:span text:style-name="T262_2">:</text:span><text:span text:style-name="T262_3"><text:s/>Proportion<text:s/>of<text:s/></text:span><text:span text:style-name="T262_4">grant</text:span><text:span text:style-name="T262_5"><text:s/></text:span><text:span text:style-name="T262_6">holder</text:span><text:span text:style-name="T262_7">s<text:s/>on<text:s/>a<text:s/>Performance<text:s/>Improvement<text:s/>Plan<text:s/></text:span><text:span text:style-name="T262_8">(PIP)</text:span><text:span text:style-name="T262_9"><text:s/></text:span><text:span text:style-name="T262_10">who<text:s/>demonstrate<text:s/>improved<text:s/>performance</text:span></text:p>
          </table:table-cell>
          <table:table-cell table:style-name="Cell107">
            <text:p text:style-name="P263"><text:span text:style-name="T263_1">55</text:span><text:span text:style-name="T263_2">%<text:s/>of<text:s/>projects<text:s/>on<text:s/>a<text:s/>PIP<text:s/>demonstrate<text:s/>improved<text:s/>performance</text:span></text:p>
          </table:table-cell>
          <table:table-cell table:style-name="Cell108">
            <text:p text:style-name="P264"><text:span text:style-name="T264_1">89</text:span><text:span text:style-name="T264_2">%<text:s/>(</text:span><text:span text:style-name="T264_3">8/9</text:span><text:span text:style-name="T264_4">)<text:s/></text:span><text:span text:style-name="T264_5">grant</text:span><text:span text:style-name="T264_6"><text:s/></text:span><text:span text:style-name="T264_7">holder</text:span><text:span text:style-name="T264_8">s<text:s/>on<text:s/>a<text:s/>PIP<text:s/>made<text:s/>progress<text:s/>as<text:s/>expected</text:span><text:span text:style-name="T264_9">,<text:s/>and<text:s/>9%<text:s/>(1/9)<text:s/>made<text:s/>partial<text:s/>progress</text:span></text:p>
          </table:table-cell>
        </table:table-row>
        <table:table-row table:style-name="Row37">
          <table:table-cell table:style-name="Cell109">
            <text:p text:style-name="P265"><text:span text:style-name="T265_1">1.2:<text:s/>Proportion<text:s/>of<text:s/>grant<text:s/>holders<text:s/>submitting<text:s/>quality<text:s/>reports<text:s/>(quarterly)</text:span><text:span text:style-name="T265_2"><text:s/></text:span></text:p>
          </table:table-cell>
          <table:table-cell table:style-name="Cell110">
            <text:p text:style-name="P266"><text:span text:style-name="T266_1">75%<text:s/>of<text:s/>grant<text:s/>holders<text:s/>submit<text:s/>good<text:s/>quality<text:s/>reports<text:s/>(quarterly)</text:span></text:p>
          </table:table-cell>
          <table:table-cell table:style-name="Cell111">
            <text:p text:style-name="P267"><text:span text:style-name="T267_1">96%<text:s/>(</text:span><text:span text:style-name="T267_2">quarterly)</text:span></text:p>
          </table:table-cell>
        </table:table-row>
        <table:table-row table:style-name="Row38">
          <table:table-cell table:style-name="Cell112">
            <text:p text:style-name="P268"><text:span text:style-name="T268_1">1.3:<text:s/>Proportion<text:s/>of<text:s/>grant<text:s/>holders<text:s/>expressing<text:s/>satisfaction<text:s/>with<text:s/>quality<text:s/>of<text:s/>fund<text:s/>management<text:s/>from<text:s/>an<text:s/>annual<text:s/>survey</text:span></text:p>
          </table:table-cell>
          <table:table-cell table:style-name="Cell113">
            <text:p text:style-name="P269"><text:span text:style-name="T269_1">60%</text:span><text:span text:style-name="T269_2"><text:s/>expressing<text:s/>satisfaction<text:s/>with<text:s/>fund<text:s/>manager</text:span></text:p>
          </table:table-cell>
          <table:table-cell table:style-name="Cell114">
            <text:p text:style-name="P270"><text:span text:style-name="T270_1">90</text:span><text:span text:style-name="T270_2">%</text:span><text:span text:style-name="T270_3"><text:note text:note-class="footnote"><text:note-citation/><text:note-body><text:p text:style-name="P271"><text:span text:style-name="T271_1"><text:s/>Respondents<text:s/>reporting<text:s/>completely<text:s/>(</text:span><text:span text:style-name="T271_2">50</text:span><text:span text:style-name="T271_3">%)<text:s/>or<text:s/>somewhat<text:s/>(</text:span><text:span text:style-name="T271_4">40</text:span><text:span text:style-name="T271_5">%)<text:s/>satisfied.<text:s/></text:span></text:p></text:note-body></text:note></text:span></text:p>
          </table:table-cell>
        </table:table-row>
      </table:table>
      <text:p text:style-name="P272"/>
      <text:p text:style-name="P273"><text:span text:style-name="T273_1">Three<text:s/>indicators<text:s/>contribute<text:s/>to<text:s/>the<text:s/>achievement<text:s/>of<text:s/>this<text:s/>output<text:s/>in<text:s/>25-</text:span><text:span text:style-name="T273_2">26</text:span><text:span text:style-name="T273_3">.</text:span><text:span text:style-name="T273_4"><text:s/>All<text:s/>met<text:s/>or<text:s/>surpassed.<text:s/>Score<text:s/></text:span><text:span text:style-name="T273_5">A</text:span><text:span text:style-name="T273_6">+</text:span><text:span text:style-name="T273_7">.</text:span><text:span text:style-name="T273_8"> </text:span></text:p>
      <text:p text:style-name="P274"/>
      <text:p text:style-name="P275"><text:span text:style-name="T275_1">Indicator<text:s/>1.1:<text:s/>Proportion<text:s/>of<text:s/></text:span><text:span text:style-name="T275_2">grant</text:span><text:span text:style-name="T275_3"><text:s/></text:span><text:span text:style-name="T275_4">holder</text:span><text:span text:style-name="T275_5">s<text:s/>on<text:s/>a<text:s/></text:span><text:span text:style-name="T275_6">PIP</text:span><text:span text:style-name="T275_7"><text:s/>who<text:s/>demonstrate<text:s/>improved<text:s/>performance</text:span><text:span text:style-name="T275_8"><text:s/></text:span><text:span text:style-name="T275_9">(</text:span><text:span text:style-name="T275_10">e</text:span><text:span text:style-name="T275_11">xce</text:span><text:span text:style-name="T275_12">eded<text:s/>expectation)</text:span></text:p>
      <text:p text:style-name="P276"/>
      <text:p text:style-name="P277"><text:span text:style-name="T277_1">Nine<text:s/>projects<text:s/>were<text:s/>on<text:s/>a<text:s/>Performance<text:s/>Improvement<text:s/>or<text:s/>Support<text:s/>Plan<text:s/>for<text:s/>part<text:s/>of<text:s/>the<text:s/>reporting<text:s/>period,<text:s/>with<text:s/>89%<text:s/>(8/9)<text:s/>meeting<text:s/>the<text:s/>threshold<text:s/>for<text:s/>success<text:s/>against<text:s/>this<text:s/>indicator.<text:s/>Most<text:s/>plans<text:s/>were<text:s/>closed<text:s/>during<text:s/>the<text:s/>year<text:s/>following<text:s/>delivery<text:s/>against<text:s/>agreed<text:s/>milestones<text:s/>and/or<text:s/>project<text:s/>completion.<text:s/>Three<text:s/>projects<text:s/>remained<text:s/>on<text:s/>a<text:s/>PIP<text:s/>throughout<text:s/>the<text:s/>year,<text:s/>and<text:s/>all<text:s/>met<text:s/>their<text:s/>quarterly<text:s/>activity<text:s/>milestones<text:s/>for<text:s/>two<text:s/>consecutive<text:s/>quarters,<text:s/>indicating<text:s/>positive<text:s/>engagement<text:s/>with<text:s/>the<text:s/>PIP<text:s/>process<text:s/>and<text:s/>likely<text:s/>performance<text:s/>improvement.<text:s/>While<text:s/>final<text:s/>PCR<text:s/>scores<text:s/>are<text:s/>still<text:s/>pending<text:s/>for<text:s/>six<text:s/>of<text:s/>the<text:s/>nine<text:s/>projects,<text:s/>consistent<text:s/>milestone<text:s/>delivery<text:s/>and,<text:s/>in<text:s/>several<text:s/>cases,<text:s/>removal<text:s/>from<text:s/>PIPs<text:s/>provide<text:s/>a<text:s/>strong<text:s/>indication<text:s/>of<text:s/>improved<text:s/>performance.<text:s/>Final<text:s/>scores<text:s/>will<text:s/>be<text:s/>confirmed<text:s/>through<text:s/>the<text:s/>fund</text:span><text:span text:style-name="T277_2">‑level<text:s/>P</text:span><text:span text:style-name="T277_3">CR</text:span><text:span text:style-name="T277_4">.</text:span></text:p>
      <text:p text:style-name="P278"/>
      <text:p text:style-name="P279"><text:span text:style-name="T279_1">Indicator<text:s/>1.2:<text:s/>Proportion<text:s/>of<text:s/>grant<text:s/>holders<text:s/>submitting<text:s/>good</text:span><text:span text:style-name="T279_2">‑quality<text:s/>reports<text:s/></text:span><text:span text:style-name="T279_3">(Exceeded<text:s/>expectation)</text:span></text:p>
      <text:p text:style-name="P280"/>
      <text:p text:style-name="P281"><text:span text:style-name="T281_1">All<text:s/>reports<text:s/>(quarterly,<text:s/>annual<text:s/>and<text:s/>completion)<text:s/>are<text:s/>assessed<text:s/>against<text:s/>seven<text:s/>quality<text:s/>criteria:<text:s/>completeness,<text:s/>content,<text:s/>clarity,<text:s/>relevance,<text:s/>responsiveness,<text:s/>accuracy<text:s/>and<text:s/>timeliness.</text:span></text:p>
      <text:p text:style-name="P282"/>
      <text:p text:style-name="P283"><text:span text:style-name="T283_1">During<text:s/>2025–26,<text:s/>57<text:s/>quarterly<text:s/>reports<text:s/>were<text:s/>reviewed<text:s/>across<text:s/>27<text:s/>grants.<text:s/>96%<text:s/>(26/27)<text:s/>of<text:s/>grant<text:s/>holders<text:s/>averaged<text:s/>‘good’<text:s/>or<text:s/>above<text:s/>for<text:s/>reporting<text:s/>quality,<text:s/>with<text:s/>26%<text:s/>(7/27)<text:s/>averaging<text:s/>‘excellent’,<text:s/>exceeding<text:s/>the<text:s/>75%<text:s/>target.<text:s/>Several<text:s/>round<text:s/>five<text:s/>grant<text:s/>holders,<text:s/>including<text:s/>READ</text:span><text:span text:style-name="T283_2"><text:s/>Foundation</text:span><text:span text:style-name="T283_3">,<text:s/>Right<text:s/>to<text:s/>Play<text:s/>and<text:s/>Restless<text:s/>Development,<text:s/>consistently<text:s/>submitted<text:s/>excellent</text:span><text:span text:style-name="T283_4">‑quality<text:s/>reports<text:s/>throughout<text:s/>the<text:s/>year.<text:s/>This<text:s/>reflects<text:s/>strong<text:s/>reporting<text:s/>performance<text:s/>across<text:s/>a<text:s/>smaller,<text:s/>more<text:s/>mature<text:s/>portfolio,<text:s/>supported<text:s/>by<text:s/>targeted<text:s/>feedback<text:s/>and<text:s/>ongoing<text:s/>quality<text:s/>assurance.</text:span></text:p>
      <text:p text:style-name="P284"/>
      <text:p text:style-name="P285"><text:span text:style-name="T285_1">Additionally,<text:s/>81%<text:s/>(26/32)<text:s/>of<text:s/>annual<text:s/>and<text:s/>completion<text:s/>reports<text:s/>reviewed<text:s/>during<text:s/>the<text:s/>year<text:s/>were<text:s/>rated<text:s/>good<text:s/>or<text:s/>excellent,<text:s/>providing<text:s/>additional<text:s/>assurance<text:s/>on<text:s/>reporting<text:s/>quality<text:s/>across<text:s/>the<text:s/>full<text:s/>grant<text:s/>cycle.</text:span></text:p>
      <text:p text:style-name="P286"/>
      <text:p text:style-name="P287"><text:span text:style-name="T287_1">Indicator<text:s/>1.3:<text:s/>Proportion<text:s/>of<text:s/>successful<text:s/></text:span><text:span text:style-name="T287_2">grant</text:span><text:span text:style-name="T287_3"><text:s/></text:span><text:span text:style-name="T287_4">holder</text:span><text:span text:style-name="T287_5">s<text:s/>expressing<text:s/>satisfaction<text:s/>with<text:s/>quality<text:s/>of<text:s/>fund<text:s/>management<text:s/>from<text:s/>an<text:s/>annual<text:s/>survey<text:s/></text:span><text:span text:style-name="T287_6">(</text:span><text:span text:style-name="T287_7">Substantially</text:span><text:span text:style-name="T287_8"><text:s/>exceeded<text:s/>expectation)</text:span><text:span text:style-name="T287_9"><text:s/></text:span></text:p>
      <text:p text:style-name="P288"/>
      <text:p text:style-name="P289"><text:span text:style-name="T289_1">The<text:s/>annual<text:s/></text:span><text:span text:style-name="T289_2">f</text:span><text:span text:style-name="T289_3">und<text:s/></text:span><text:span text:style-name="T289_4">m</text:span><text:span text:style-name="T289_5">anager</text:span><text:span text:style-name="T289_6"><text:s/></text:span><text:span text:style-name="T289_7">s</text:span><text:span text:style-name="T289_8">urvey<text:s/>is<text:s/>used<text:s/>as<text:s/>a<text:s/>tool<text:s/>to<text:s/>gather<text:s/></text:span><text:span text:style-name="T289_9">grant</text:span><text:span text:style-name="T289_10"><text:s/></text:span><text:span text:style-name="T289_11">holder</text:span><text:span text:style-name="T289_12"><text:s/>feedback<text:s/>on<text:s/>the<text:s/></text:span><text:span text:style-name="T289_13">f</text:span><text:span text:style-name="T289_14">und<text:s/></text:span><text:span text:style-name="T289_15">m</text:span><text:span text:style-name="T289_16">anager</text:span><text:span text:style-name="T289_17">’s<text:s/>performance.<text:s/>The<text:s/>survey<text:s/>is<text:s/>anonymous<text:s/>and<text:s/>is<text:s/>open<text:s/>to<text:s/>all<text:s/></text:span><text:span text:style-name="T289_18">grant</text:span><text:span text:style-name="T289_19"><text:s/></text:span><text:span text:style-name="T289_20">holder</text:span><text:span text:style-name="T289_21">s<text:s/>who<text:s/>were<text:s/>active<text:s/>for<text:s/>any<text:s/>part<text:s/>of<text:s/>the<text:s/>reporting<text:s/>period.<text:s/></text:span><text:span text:style-name="T289_22">The<text:s/>2025<text:s/>survey<text:s/>had<text:s/>a<text:s/></text:span><text:span text:style-name="T289_23">52</text:span><text:span text:style-name="T289_24">%<text:s/>response<text:s/>rate<text:s/>with<text:s/>12<text:s/>responses,<text:s/>(</text:span><text:span text:style-name="T289_25">46</text:span><text:span text:style-name="T289_26">%</text:span><text:span text:style-name="T289_27"><text:s/>in<text:s/>2024).</text:span><text:span text:style-name="T289_28"><text:s/>Of<text:s/>these,<text:s/></text:span><text:span text:style-name="T289_29">90%<text:s/>(9/10)<text:s/></text:span><text:span text:style-name="T289_30">gave<text:s/>an<text:s/>overall<text:s/>satisfaction<text:s/>rating<text:s/>of<text:s/>at<text:s/>least<text:s/>4<text:s/>out<text:s/>of<text:s/>5</text:span><text:span text:style-name="T289_31"><text:s/>(100%<text:s/>in<text:s/>24-25;<text:s/></text:span><text:span text:style-name="T289_32">78%</text:span><text:span text:style-name="T289_33"><text:s/>in<text:s/>23-24</text:span><text:span text:style-name="T289_34">)<text:s/>and</text:span><text:span text:style-name="T289_35"><text:s/>surpasses<text:s/>the<text:s/></text:span><text:span text:style-name="T289_36">60%</text:span><text:span text:style-name="T289_37"><text:s/>target.<text:s/></text:span></text:p>
      <text:p text:style-name="P290"/>
      <text:p text:style-name="P291"><text:span text:style-name="T291_1">Feedback<text:s/>highlights<text:s/>strong<text:s/>perceptions<text:s/>of<text:s/>fund<text:s/>management<text:s/>quality<text:s/>and<text:s/>added<text:s/>value.<text:s/>All<text:s/>respondents<text:s/>rated<text:s/>the<text:s/></text:span><text:span text:style-name="T291_2">f</text:span><text:span text:style-name="T291_3">und<text:s/></text:span><text:span text:style-name="T291_4">m</text:span><text:span text:style-name="T291_5">anager<text:s/>as<text:s/>performing<text:s/>‘better’<text:s/>(28%)<text:s/>or<text:s/>‘much<text:s/>better’<text:s/>(71%)<text:s/></text:span><text:span text:style-name="T291_6">t</text:span><text:span text:style-name="T291_7">han<text:s/>other<text:s/>fund<text:s/>managers<text:s/>they<text:s/>have<text:s/>worked<text:s/>with.<text:s/>100%<text:s/>(11/11)<text:s/>rated<text:s/>grant<text:s/>management<text:s/>support<text:s/>as<text:s/>excellent,<text:s/>and<text:s/>100%<text:s/>reported<text:s/>a<text:s/>trusting<text:s/>and<text:s/>open<text:s/>relationship<text:s/>with<text:s/>the<text:s/></text:span><text:span text:style-name="T291_8">f</text:span><text:span text:style-name="T291_9">und<text:s/></text:span><text:span text:style-name="T291_10">m</text:span><text:span text:style-name="T291_11">anager<text:s/>(82%<text:s/>completely<text:s/>agree;<text:s/>27%<text:s/>somewhat<text:s/>agree).</text:span><text:span text:style-name="T291_12"><text:s/></text:span><text:span text:style-name="T291_13">All<text:s/>respondents<text:s/></text:span><text:span text:style-name="T291_14">completely<text:s/>(73%)<text:s/>or<text:s/>somewhat<text:s/>(27%)<text:s/>agreed<text:s/></text:span><text:span text:style-name="T291_15">that<text:s/>the<text:s/></text:span><text:span text:style-name="T291_16">f</text:span><text:span text:style-name="T291_17">und<text:s/></text:span><text:span text:style-name="T291_18">m</text:span><text:span text:style-name="T291_19">anager<text:s/>added<text:s/>value<text:s/>to<text:s/>their<text:s/>project</text:span><text:span text:style-name="T291_20">.</text:span></text:p>
      <text:p text:style-name="P292"/>
      <text:p text:style-name="P293"><text:span text:style-name="T293_1">These<text:s/>results<text:s/>reflect<text:s/>the<text:s/>strength<text:s/>of<text:s/>the<text:s/>critical</text:span><text:span text:style-name="T293_2">‑friend<text:s/>approach,<text:s/>combining<text:s/>proportionate<text:s/>oversight<text:s/>with<text:s/>responsive<text:s/>technical,<text:s/>M</text:span><text:span text:style-name="T293_3">onitoring,<text:s/>Evaluation<text:s/>and<text:s/></text:span><text:span text:style-name="T293_4">L</text:span><text:span text:style-name="T293_5">earning<text:s/>(MEL)</text:span><text:span text:style-name="T293_6"><text:s/>and<text:s/>grant<text:s/>management<text:s/>support,<text:s/>and<text:s/>demonstrate<text:s/>performance<text:s/>substantially<text:s/>exceeding<text:s/>expectations<text:s/>for<text:s/>this<text:s/>indicator.</text:span><text:span text:style-name="T293_7"><text:s/></text:span></text:p>
      <text:p text:style-name="P294"/>
      <text:p text:style-name="P295"><text:span text:style-name="T295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296"/>
      <text:p text:style-name="P297"><text:span text:style-name="T297_1">Annual<text:s/>targets<text:s/>were<text:s/>reviewed<text:s/>and<text:s/></text:span><text:span text:style-name="T297_2">agreed<text:s/></text:span><text:span text:style-name="T297_3">with<text:s/></text:span><text:span text:style-name="T297_4">the<text:s/></text:span><text:span text:style-name="T297_5">FCDO</text:span><text:span text:style-name="T297_6"><text:s/>in<text:s/>202</text:span><text:span text:style-name="T297_7">5</text:span><text:span text:style-name="T297_8">.<text:s/>Output<text:s/>1.</text:span><text:span text:style-name="T297_9">2</text:span><text:span text:style-name="T297_10"><text:s/></text:span><text:span text:style-name="T297_11">saw<text:s/>a<text:s/>small<text:s/>reduction<text:s/>in<text:s/>%<text:s/>targets<text:s/>to<text:s/>align<text:s/>with<text:s/>the<text:s/>smaller<text:s/>portfolio<text:s/>size<text:s/>and<text:s/>data<text:s/>volatility</text:span><text:span text:style-name="T297_12"><text:s/>with<text:s/>percentage<text:s/></text:span><text:span text:style-name="T297_13">ranges</text:span><text:span text:style-name="T297_14"><text:s/>(lesson<text:s/>4)</text:span><text:span text:style-name="T297_15">.</text:span><text:span text:style-name="T297_16"><text:s/></text:span></text:p>
      <text:p text:style-name="P298"/>
      <text:p text:style-name="P299"><text:span text:style-name="T299_1">Progress<text:s/>on<text:s/>recommendations<text:s/>from<text:s/>the<text:s/>previous<text:s/>A</text:span><text:span text:style-name="T299_2">nnual<text:s/></text:span><text:span text:style-name="T299_3">R</text:span><text:span text:style-name="T299_4">eview</text:span><text:span text:style-name="T299_5"><text:s/>(if<text:s/>completed),<text:s/>lessons<text:s/>learned<text:s/>this<text:s/>year<text:s/>and<text:s/>recommendations<text:s/>for<text:s/>the<text:s/>year<text:s/>ahead<text:s/></text:span></text:p>
      <text:p text:style-name="P300"/>
      <text:p text:style-name="P301"><text:span text:style-name="T301_1">Recommendations<text:s/>from<text:s/>previous<text:s/>AR</text:span></text:p>
      <table:table table:style-name="Table9">
        <table:table-column table:style-name="Column31"/>
        <table:table-column table:style-name="Column32"/>
        <table:table-row table:style-name="Row39">
          <table:table-cell table:style-name="Cell115">
            <text:p text:style-name="P302"><text:span text:style-name="T302_1">Recommendations<text:s/>24-25</text:span></text:p>
          </table:table-cell>
          <table:table-cell table:style-name="Cell116">
            <text:p text:style-name="P303"><text:span text:style-name="T303_1">Update<text:s/></text:span></text:p>
          </table:table-cell>
        </table:table-row>
        <table:table-row table:style-name="Row40">
          <table:table-cell table:style-name="Cell117">
            <text:p text:style-name="P304"><text:span text:style-name="T304_1">Apply<text:s/>adaptive,<text:s/>supportive<text:s/>performance<text:s/>management<text:s/>approaches<text:s/>to<text:s/>sustain<text:s/>delivery<text:s/>quality.</text:span></text:p>
          </table:table-cell>
          <table:table-cell table:style-name="Cell118">
            <text:p text:style-name="P305"><text:span text:style-name="T305_1">Achieved.<text:s/></text:span><text:span text:style-name="T305_2"><text:s/></text:span><text:span text:style-name="T305_3">Adaptive<text:s/>performance<text:s/>management<text:s/>remained<text:s/>central<text:s/>throughout<text:s/>25–26,<text:s/>including<text:s/>proportionate<text:s/>use<text:s/>of<text:s/></text:span><text:span text:style-name="T305_4">P</text:span><text:span text:style-name="T305_5">erformance</text:span><text:span text:style-name="T305_6"><text:s/>and<text:s/></text:span><text:span text:style-name="T305_7">I</text:span><text:span text:style-name="T305_8">mprovement<text:s/></text:span><text:span text:style-name="T305_9">P</text:span><text:span text:style-name="T305_10">lan</text:span><text:span text:style-name="T305_11">s,<text:s/>logframe<text:s/>revisions<text:s/>and<text:s/>revised<text:s/>targets<text:s/>to<text:s/>support<text:s/>delivery<text:s/>quality<text:s/>in<text:s/>a<text:s/>late-stage<text:s/>portfolio.</text:span></text:p>
          </table:table-cell>
        </table:table-row>
      </table:table>
      <text:p text:style-name="P306"/>
      <text:p text:style-name="P307"><text:span text:style-name="T307_1">Lessons<text:s/>learned</text:span><text:span text:style-name="T307_2"><text:s/>t</text:span><text:span text:style-name="T307_3">h</text:span><text:span text:style-name="T307_4">is<text:s/>year<text:s/>(Output<text:s/>1)<text:s/></text:span></text:p>
      <text:p text:style-name="P308"/>
      <text:list text:style-name="LS5" xml:id="list9">
        <text:list-item>
          <text:p text:style-name="P309"><text:span text:style-name="T309_1">Output<text:s/>1<text:s/>lessons<text:s/></text:span><text:span text:style-name="T309_2">reinforce</text:span><text:span text:style-name="T309_3"><text:s/></text:span><text:span text:style-name="T309_4">Lesson<text:s/>2<text:s/>(Resilience<text:s/>through<text:s/>adaptive<text:s/>management</text:span><text:span text:style-name="T309_5">).</text:span><text:span text:style-name="T309_6"><text:s/></text:span><text:span text:style-name="T309_7">In<text:s/>a<text:s/>late</text:span><text:span text:style-name="T309_8">‑stage<text:s/>programme<text:s/>operating<text:s/>under<text:s/>compound<text:s/>crises,<text:s/>delivery<text:s/>quality<text:s/>was<text:s/>sustained<text:s/>not<text:s/>through<text:s/>rigid<text:s/>compliance,<text:s/>but<text:s/>through<text:s/>adaptive,<text:s/>supportive<text:s/>performance<text:s/>management.<text:s/>Tools<text:s/>such<text:s/>as<text:s/></text:span><text:span text:style-name="T309_9">PIPs</text:span><text:span text:style-name="T309_10"><text:s/>logframe<text:s/>revisions<text:s/>and<text:s/>revised<text:s/>targets<text:s/>enabled<text:s/>course</text:span><text:span text:style-name="T309_11">‑correction<text:s/>while<text:s/>maintaining<text:s/>accountability</text:span></text:p>
        </text:list-item>
        <text:list-item>
          <text:p text:style-name="P310"><text:span text:style-name="T310_1">Supportive<text:s/>use<text:s/>of<text:s/>PIPs<text:s/>proved<text:s/>particularly<text:s/>effective<text:s/>in<text:s/>strengthening<text:s/>performance<text:s/>and<text:s/>evidence<text:s/>quality,<text:s/>especially<text:s/>where<text:s/>challenges<text:s/>related<text:s/>to<text:s/>MEL<text:s/>capacity<text:s/>or<text:s/>data<text:s/>robustness<text:s/>rather<text:s/>than<text:s/></text:span><text:span text:style-name="T310_2">delivery<text:s/>intent.<text:s/>This<text:s/>highlights<text:s/>the<text:s/>value<text:s/>of<text:s/>framing<text:s/>PIPs<text:s/>as<text:s/>enabling<text:s/>mechanisms<text:s/>rather<text:s/>than<text:s/>punitive<text:s/>controls<text:s/>in<text:s/>complex<text:s/>operating<text:s/>environments.</text:span></text:p>
        </text:list-item>
      </text:list>
      <text:h text:style-name="P311" text:outline-level="3"/>
      <text:h text:style-name="P312" text:outline-level="3"><text:span text:style-name="T312_1">Recommendations<text:s/></text:span><text:span text:style-name="T312_2">(</text:span><text:span text:style-name="T312_3">Output<text:s/></text:span><text:span text:style-name="T312_4">1</text:span><text:span text:style-name="T312_5">)</text:span><text:span text:style-name="T312_6"><text:s/></text:span></text:h>
      <text:p text:style-name="P313"/>
      <text:list text:style-name="LS5" xml:id="list11">
        <text:list-item>
          <text:p text:style-name="P314"><text:span text:style-name="T314_1">Based<text:s/>on<text:s/>delivery<text:s/>and<text:s/>performance<text:s/>this<text:s/>year,<text:s/></text:span><text:span text:style-name="T314_2">a</text:span><text:span text:style-name="T314_3">s<text:s/></text:span><text:span text:style-name="T314_4">the<text:s/>final<text:s/>grants</text:span><text:span text:style-name="T314_5"><text:s/>finish</text:span><text:span text:style-name="T314_6">,<text:s/></text:span><text:span text:style-name="T314_7">the<text:s/>continued<text:s/>use<text:s/>of<text:s/>adaptive,<text:s/>supportive<text:s/>performance<text:s/>management<text:s/>approaches<text:s/></text:span><text:span text:style-name="T314_8">-</text:span><text:span text:style-name="T314_9"><text:s/>including<text:s/>proportionate<text:s/>scrutiny<text:s/>of<text:s/>final<text:s/>reporting<text:s/>and<text:s/>evidence<text:s/></text:span><text:span text:style-name="T314_10">-</text:span><text:span text:style-name="T314_11"><text:s/>will<text:s/>remain<text:s/>important<text:s/>to<text:s/>safeguarding<text:s/>delivery<text:s/>quality<text:s/>and<text:s/>credibility</text:span><text:span text:style-name="T314_12">.<text:s/></text:span></text:p>
        </text:list-item>
      </text:list>
      <text:p text:style-name="P315"/>
      <table:table table:style-name="Table10"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row table:style-name="Row41">
          <table:table-cell table:style-name="Cell119">
            <text:p text:style-name="P316"><text:span text:style-name="T316_1">Output<text:s/></text:span><text:span text:style-name="T316_2">t</text:span><text:span text:style-name="T316_3">itle<text:s/></text:span></text:p>
          </table:table-cell>
          <table:table-cell table:style-name="Cell120" table:number-columns-spanned="4">
            <text:p text:style-name="P317"><text:span text:style-name="T317_1">High<text:s/>performing<text:s/>programmes<text:s/>delivering<text:s/>Global<text:s/>Goals</text:span></text:p>
          </table:table-cell>
          <table:covered-table-cell/>
          <table:covered-table-cell/>
          <table:covered-table-cell/>
        </table:table-row>
        <table:table-row table:style-name="Row42">
          <table:table-cell table:style-name="Cell121" table:number-columns-spanned="2">
            <text:p text:style-name="P318"><text:span text:style-name="T318_1">Output<text:s/>number:<text:s/></text:span></text:p>
          </table:table-cell>
          <table:covered-table-cell/>
          <table:table-cell table:style-name="Cell122">
            <text:p text:style-name="P319"><text:span text:style-name="T319_1">2</text:span></text:p>
          </table:table-cell>
          <table:table-cell table:style-name="Cell123">
            <text:p text:style-name="P320"><text:span text:style-name="T320_1">Output<text:s/>Score:<text:s/></text:span></text:p>
          </table:table-cell>
          <table:table-cell table:style-name="Cell124">
            <text:p text:style-name="P321"><text:span text:style-name="T321_1">A</text:span></text:p>
          </table:table-cell>
        </table:table-row>
        <table:table-row table:style-name="Row43">
          <table:table-cell table:style-name="Cell125" table:number-columns-spanned="2">
            <text:p text:style-name="P322"><text:span text:style-name="T322_1">Impact<text:s/>weighting<text:s/>(%):<text:s/></text:span></text:p>
          </table:table-cell>
          <table:covered-table-cell/>
          <table:table-cell table:style-name="Cell126">
            <text:p text:style-name="P323"><text:span text:style-name="T323_1">30%</text:span></text:p>
          </table:table-cell>
          <table:table-cell table:style-name="Cell127">
            <text:p text:style-name="P324"><text:span text:style-name="T324_1">Weighting<text:s/>revised<text:s/>since<text:s/>last<text:s/>AR?<text:s/></text:span></text:p>
          </table:table-cell>
          <table:table-cell table:style-name="Cell128">
            <text:p text:style-name="P325"><text:span text:style-name="T325_1">No</text:span></text:p>
          </table:table-cell>
        </table:table-row>
      </table:table>
      <table:table table:style-name="Table11">
        <table:table-column table:style-name="Column38"/>
        <table:table-column table:style-name="Column39"/>
        <table:table-column table:style-name="Column40"/>
        <table:table-row table:style-name="Row44">
          <table:table-cell table:style-name="Cell129">
            <text:p text:style-name="P326"><text:span text:style-name="T326_1">Indicator(s)</text:span></text:p>
          </table:table-cell>
          <table:table-cell table:style-name="Cell130">
            <text:p text:style-name="P327"><text:span text:style-name="T327_1">Milestone(s)<text:s/>for<text:s/>this<text:s/>review</text:span></text:p>
          </table:table-cell>
          <table:table-cell table:style-name="Cell131">
            <text:p text:style-name="P328"><text:span text:style-name="T328_1">Progress<text:s/></text:span></text:p>
          </table:table-cell>
        </table:table-row>
        <table:table-row table:style-name="Row45">
          <table:table-cell table:style-name="Cell132">
            <text:p text:style-name="P329"><text:span text:style-name="T329_1">2.1</text:span><text:span text:style-name="T329_2">:</text:span><text:span text:style-name="T329_3"><text:s/>Percentage<text:s/>of<text:s/>individual<text:s/>projects<text:s/>which<text:s/>achieve<text:s/>annual<text:s/>review/<text:s/>P</text:span><text:span text:style-name="T329_4">roject<text:s/></text:span><text:span text:style-name="T329_5">C</text:span><text:span text:style-name="T329_6">ompletion<text:s/></text:span><text:span text:style-name="T329_7">R</text:span><text:span text:style-name="T329_8">eport<text:s/>(PCR)</text:span><text:span text:style-name="T329_9"><text:s/>score<text:s/>of<text:s/>A<text:s/>or<text:s/>above</text:span><text:span text:style-name="T329_10"><text:note text:note-class="footnote"><text:note-citation/><text:note-body><text:p text:style-name="P330"><text:span text:style-name="T330_1"><text:s/>This<text:s/>indicator<text:s/>data<text:s/>covers<text:s/>reports<text:s/>scored<text:s/>within<text:s/>the<text:s/>reporting<text:s/>period<text:s/>Mar<text:s/>24<text:s/>to<text:s/>Feb<text:s/>25,<text:s/>while<text:s/>Impact<text:s/>1<text:s/>data<text:s/>covers<text:s/>the<text:s/>cumulative<text:s/>total<text:s/>of<text:s/>the<text:s/>fund<text:s/>from<text:s/>R1-5<text:s/>to<text:s/>date.<text:s/></text:span></text:p></text:note-body></text:note></text:span></text:p>
          </table:table-cell>
          <table:table-cell table:style-name="Cell133">
            <text:p text:style-name="P331"><text:span text:style-name="T331_1">2.1<text:s/>a)<text:s/>Annual<text:s/>Report<text:s/>–<text:s/>60%</text:span></text:p>
            <text:p text:style-name="P332"><text:span text:style-name="T332_1">2.1<text:s/>b)<text:s/>Completion<text:s/>Report<text:s/>–<text:s/>60%</text:span></text:p>
          </table:table-cell>
          <table:table-cell table:style-name="Cell134">
            <text:p text:style-name="P333"><text:span text:style-name="T333_1">a)<text:s/>Annual<text:s/>Report<text:s/>–<text:s/>60%<text:s/>(6/10<text:s/>ARs)<text:s/></text:span></text:p>
            <text:p text:style-name="P334"/>
            <text:p text:style-name="P335"><text:span text:style-name="T335_1">b)<text:s/>Completion<text:s/>Report<text:s/>–<text:s/>87%<text:s/>(20/23)<text:s/></text:span></text:p>
            <text:p text:style-name="P336"/>
          </table:table-cell>
        </table:table-row>
        <table:table-row table:style-name="Row46">
          <table:table-cell table:style-name="Cell135">
            <text:p text:style-name="P337"><text:span text:style-name="T337_1">2.2</text:span><text:span text:style-name="T337_2">:</text:span><text:span text:style-name="T337_3"><text:s/>Number<text:s/>of<text:s/>people<text:s/>benefitting<text:s/>from<text:s/>improved<text:s/>access<text:s/>to<text:s/>quality<text:s/>basic<text:s/>services</text:span></text:p>
          </table:table-cell>
          <table:table-cell table:style-name="Cell136">
            <text:p text:style-name="P338"><text:span text:style-name="T338_1">Unique<text:s/>target<text:s/>this<text:s/>year:</text:span><text:span text:style-name="T338_2"><text:s/>181,861<text:s/>individuals<text:s/>benefitting<text:s/>from<text:s/>improved<text:s/>access<text:s/>to<text:s/>quality<text:s/>basic<text:s/>services<text:s/></text:span><text:span text:style-name="T338_3"><text:s text:c="2"/></text:span><text:span text:style-name="T338_4"><text:s/></text:span></text:p>
            <text:p text:style-name="P339"/>
          </table:table-cell>
          <table:table-cell table:style-name="Cell137">
            <text:p text:style-name="P340"><text:span text:style-name="T340_1">Unique<text:s/>this<text:s/>year:</text:span><text:span text:style-name="T340_2"><text:s/>256,461<text:s/>people<text:s/>(41%<text:s/>over<text:s/>target)<text:s/></text:span><text:span text:style-name="T340_3"><text:s/></text:span></text:p>
            <text:p text:style-name="P341"/>
          </table:table-cell>
        </table:table-row>
        <table:table-row table:style-name="Row47">
          <table:table-cell table:style-name="Cell138">
            <text:p text:style-name="P342"><text:span text:style-name="T342_1">2.3</text:span><text:span text:style-name="T342_2">:</text:span><text:span text:style-name="T342_3"><text:s/>Timely<text:s/>response<text:s/>to<text:s/>humanitarian<text:s/>assistance<text:s/>to<text:s/>reach<text:s/>as<text:s/>many<text:s/>people<text:s/>in<text:s/>need<text:s/>as<text:s/>possible</text:span></text:p>
          </table:table-cell>
          <table:table-cell table:style-name="Cell139">
            <text:p text:style-name="P343"><text:span text:style-name="T343_1">N/A<text:s/>-<text:s/>No<text:s/>further<text:s/>funds<text:s/>from<text:s/>UKAM<text:s/>to<text:s/>be<text:s/>utilised<text:s/>for<text:s/>humanitarian<text:s/>purposes</text:span></text:p>
          </table:table-cell>
          <table:table-cell table:style-name="Cell140">
            <text:p text:style-name="P344"><text:span text:style-name="T344_1">N/A</text:span></text:p>
          </table:table-cell>
        </table:table-row>
      </table:table>
      <text:p text:style-name="P345"/>
      <text:p text:style-name="P346"><text:span text:style-name="T346_1">Three<text:s/>indicators<text:s/>contribute<text:s/>to<text:s/>the<text:s/>achievement<text:s/>of<text:s/>this<text:s/>output<text:s/>in<text:s/>25</text:span><text:span text:style-name="T346_2">-26:<text:s/>All<text:s/>met<text:s/>or<text:s/>surpassed.<text:s/></text:span><text:span text:style-name="T346_3">The<text:s/>overall<text:s/>level<text:s/>s</text:span><text:span text:style-name="T346_4">core</text:span><text:span text:style-name="T346_5"><text:s/>is</text:span><text:span text:style-name="T346_6"><text:s/></text:span><text:span text:style-name="T346_7">A</text:span><text:span text:style-name="T346_8">.</text:span><text:span text:style-name="T346_9"><text:s/></text:span></text:p>
      <text:p text:style-name="P347"/>
      <text:p text:style-name="P348"/>
      <text:p text:style-name="P349"><text:span text:style-name="T349_1">Indicator<text:s/>2.1:<text:s/>Percentage<text:s/>of<text:s/>individual<text:s/>projects<text:s/>which<text:s/>achieve<text:s/>(a)<text:s/>annual<text:s/>review<text:s/>(b)<text:s/>PCR<text:s/>score<text:s/>of<text:s/>A<text:s/>or<text:s/>above<text:s/></text:span><text:span text:style-name="T349_2">(met<text:s/>expectations)</text:span></text:p>
      <text:p text:style-name="P350"/>
      <text:p text:style-name="P351"><text:span text:style-name="T351_1">During<text:s/>the<text:s/>reporting<text:s/>period,<text:s/>33<text:s/>reports<text:s/>were<text:s/>reviewed<text:s/>(10<text:s/>Annual<text:s/>Reviews<text:s/>and<text:s/>23<text:s/></text:span><text:span text:style-name="T351_2">PCRs</text:span><text:span text:style-name="T351_3"><text:note text:note-class="footnote"><text:note-citation/><text:note-body><text:p text:style-name="P352"><text:span text:style-name="T352_1"><text:s/>The<text:s/>data<text:s/>period<text:s/>for<text:s/>this<text:s/>Annual<text:s/>Report<text:s/>covers<text:s/>March<text:s/>2025<text:s/>to<text:s/>February<text:s/>2026.<text:s/>Four<text:s/>additional<text:s/>Project<text:s/>Completion<text:s/>Reports<text:s/>(PCRs),<text:s/>formally<text:s/>signed<text:s/>off<text:s/>in<text:s/>March<text:s/>2026,<text:s/>have<text:s/>been<text:s/>included<text:s/>in<text:s/>this<text:s/>year’s<text:s/>dataset.<text:s/>Given<text:s/>the<text:s/>timing<text:s/>of<text:s/>their<text:s/>submission,<text:s/>it<text:s/>was<text:s/>more<text:s/>practical<text:s/>to<text:s/>include<text:s/>these<text:s/>PCRs<text:s/>within<text:s/>the<text:s/>2025–26<text:s/>reporting<text:s/>period<text:s/>rather<text:s/>than<text:s/>defer<text:s/>them<text:s/>to<text:s/>the<text:s/>next<text:s/>full<text:s/>reporting<text:s/>cycle.</text:span></text:p><text:p text:style-name="P353"/></text:note-body></text:note></text:span><text:span text:style-name="T353_1">).<text:s/>Overall<text:s/>performance<text:s/>was<text:s/>positive,<text:s/>with<text:s/>most<text:s/>projects<text:s/>achieving<text:s/>scores<text:s/>of<text:s/>A<text:s/>or<text:s/>above,<text:s/>meeting<text:s/>/<text:s/>exceeding<text:s/>both<text:s/>60%<text:s/>targets.<text:s/>Performance<text:s/>reflects<text:s/>delivery<text:s/>across<text:s/>a<text:s/>portfolio<text:s/>operating<text:s/>in<text:s/>highly<text:s/>complex<text:s/>and<text:s/>volatile<text:s/>contexts,<text:s/>including<text:s/>insecurity,<text:s/>political<text:s/>instability<text:s/>and<text:s/>climate</text:span><text:span text:style-name="T353_2">‑related<text:s/>shocks<text:s/>affecting<text:s/>projects<text:s/>in<text:s/>Afghanistan,<text:s/>Ethiopia,<text:s/>Mozambique,<text:s/>Nigeria,<text:s/>South<text:s/>Sudan<text:s/>and<text:s/>Yemen.<text:s/>Where<text:s/>performance<text:s/>challenges<text:s/></text:span><text:span text:style-name="T353_3">emerged,<text:s/>these<text:s/>were<text:s/>monitored<text:s/>and<text:s/>actively<text:s/>managed<text:s/>through<text:s/>quarterly<text:s/>reporting,<text:s/>targeted<text:s/>support<text:s/>and<text:s/>ongoing<text:s/>engagement<text:s/>with<text:s/></text:span><text:span text:style-name="T353_4">the<text:s/>FCDO</text:span><text:span text:style-name="T353_5">.</text:span></text:p>
      <text:p text:style-name="P354"/>
      <text:p text:style-name="P355"><text:span text:style-name="T355_1">2.1a)<text:s/>Annual<text:s/>reports</text:span><text:span text:style-name="T355_2">:<text:s/></text:span><text:span text:style-name="T355_3">60%</text:span><text:span text:style-name="T355_4"><text:s/></text:span><text:span text:style-name="T355_5">(6/10)</text:span><text:span text:style-name="T355_6">:</text:span><text:span text:style-name="T355_7"><text:s/></text:span><text:span text:style-name="T355_8">Overall<text:s/>performance<text:s/>scores<text:s/>reflected<text:s/>differences<text:s/>in<text:s/>projects’<text:s/>ability<text:s/>to<text:s/>evidence<text:s/>results<text:s/>in<text:s/>complex<text:s/>and<text:s/>volatile<text:s/>contexts.<text:s/>B<text:s/>scores<text:s/>were<text:s/>largely<text:s/>associated<text:s/>with<text:s/>challenges<text:s/>in<text:s/>evidencing<text:s/>results,<text:s/>including<text:s/>data<text:s/>consistency<text:s/>issues,<text:s/>M</text:span><text:span text:style-name="T355_9">onitoring,<text:s/></text:span><text:span text:style-name="T355_10">E</text:span><text:span text:style-name="T355_11">valuation<text:s/>and<text:s/></text:span><text:span text:style-name="T355_12">L</text:span><text:span text:style-name="T355_13">earning<text:s/>(MEL)</text:span><text:span text:style-name="T355_14"><text:s/>capacity<text:s/>pressures<text:s/>and<text:s/>the<text:s/>need<text:s/>to<text:s/>recalibrate<text:s/>ambition<text:s/>as<text:s/>projects<text:s/>approached<text:s/>completion,<text:s/>rather<text:s/>than<text:s/>delivery<text:s/>failure.<text:s/>These<text:s/>issues<text:s/>were<text:s/>actively<text:s/>managed<text:s/>through<text:s/>Performance<text:s/>Improvement<text:s/>Plans</text:span><text:span text:style-name="T355_15"><text:s/>(PIPs)</text:span><text:span text:style-name="T355_16">,<text:s/>targeted<text:s/>support<text:s/>and<text:s/>enhanced<text:s/>engagement<text:s/>to<text:s/>strengthen<text:s/>evidence<text:s/>quality<text:s/>and<text:s/>delivery<text:s/>performance</text:span><text:span text:style-name="T355_17">.</text:span><text:span text:style-name="T355_18"><text:s/>By<text:s/>contrast,<text:s/>projects<text:s/>scoring<text:s/>A<text:s/>or<text:s/>above<text:s/>consistently<text:s/>demonstrated<text:s/>clear,<text:s/>coherent<text:s/>evidence,<text:s/>proportionate<text:s/>MEL<text:s/>frameworks<text:s/>and<text:s/>effective<text:s/>engagement<text:s/>with<text:s/>adaptive<text:s/>performance<text:s/>management,<text:s/>with<text:s/>performance<text:s/>typically<text:s/>strengthening<text:s/>over<text:s/>time<text:s/>as<text:s/>delivery<text:s/>matured</text:span><text:span text:style-name="T355_19">.</text:span></text:p>
      <text:p text:style-name="P356"/>
      <text:p text:style-name="P357"><text:span text:style-name="T357_1">2.1b)<text:s/>Completion<text:s/>reports</text:span><text:span text:style-name="T357_2">:</text:span><text:span text:style-name="T357_3"><text:s/></text:span><text:span text:style-name="T357_4">Performance<text:s/>at<text:s/>project<text:s/>completion<text:s/>was<text:s/>strong,<text:s/>with<text:s/>87%<text:s/>(20/23)<text:s/>of<text:s/></text:span><text:span text:style-name="T357_5">PCRs</text:span><text:span text:style-name="T357_6"><text:s/>scoring<text:s/>A<text:s/>or<text:s/>above,<text:s/>the<text:s/>majority<text:s/>from<text:s/>round<text:s/>four<text:s/>projects.<text:s/>Where<text:s/>B<text:s/>scores<text:s/>were<text:s/>recorded,<text:s/>these<text:s/>largely<text:s/>reflected<text:s/>capacity<text:s/>and<text:s/>quality<text:s/>of<text:s/>evidence<text:s/>challenges,<text:s/>and<text:s/>delivery<text:s/>in<text:s/>highly<text:s/>volatile<text:s/>contexts,<text:s/>including<text:s/>Sudan<text:s/>and<text:s/>South<text:s/>Sudan.<text:s/>By<text:s/>contrast,<text:s/>six<text:s/>projects<text:s/>achieved<text:s/>A+<text:s/>scores,<text:s/>demonstrating<text:s/>exceptional<text:s/>delivery<text:s/>and<text:s/>evidence<text:s/>quality</text:span><text:span text:style-name="T357_7">,</text:span><text:span text:style-name="T357_8"><text:s/>and<text:s/>clear<text:s/>added<text:s/>value<text:s/>despite<text:s/>challenging<text:s/>contexts.<text:s/>Overall,<text:s/>PCR<text:s/>performance<text:s/>reinforces<text:s/>the<text:s/>pattern<text:s/>of<text:s/>stronger<text:s/>performance<text:s/>and<text:s/>evidence<text:s/>at<text:s/>completion,<text:s/>supported<text:s/>by<text:s/>adaptive<text:s/>management<text:s/>and<text:s/>sustained<text:s/>engagement</text:span><text:span text:style-name="T357_9">.<text:s/></text:span></text:p>
      <text:p text:style-name="P358"/>
      <text:p text:style-name="P359"><text:span text:style-name="T359_1">Indicator<text:s/>2.2:<text:s/>Number<text:s/>of<text:s/>people<text:s/>benefitting<text:s/>from<text:s/>improved<text:s/>access<text:s/>to<text:s/>quality<text:s/>basic<text:s/>services<text:s/></text:span><text:span text:style-name="T359_2">(exceeded<text:s/>target)</text:span></text:p>
      <text:p text:style-name="P360"/>
      <text:p text:style-name="P361"><text:span text:style-name="T361_1">During<text:s/>the<text:s/>reporting<text:s/>period,<text:s/>27<text:s/>projects<text:s/>supported<text:s/>256,461<text:s/>additional<text:s/>people<text:s/>to<text:s/>access<text:s/>improved<text:s/>quality<text:s/>basic<text:s/>services,<text:s/>including<text:s/>clean<text:s/>water,<text:s/>education<text:s/>(enrolment<text:s/>and<text:s/>attendance),<text:s/>and<text:s/>health<text:s/>care.<text:s/>Across<text:s/>these<text:s/>projects,<text:s/>reach<text:s/>exceeded<text:s/>planned<text:s/>targets<text:s/>by<text:s/>41%,<text:s/>reflecting<text:s/>strong<text:s/>delivery<text:s/>performance<text:s/>at<text:s/>project<text:s/>level</text:span><text:span text:style-name="T361_2"><text:note text:note-class="footnote"><text:note-citation/><text:note-body><text:p text:style-name="P362"><text:span text:style-name="T362_1"><text:s/>33%<text:s/>(9)<text:s/>met<text:s/>their<text:s/>targets;<text:s/>59%<text:s/>(16)<text:s/>exceeded;<text:s/></text:span><text:span text:style-name="T362_2">two</text:span><text:span text:style-name="T362_3"><text:s/>did<text:s/>not<text:s/>meet<text:s/>annual<text:s/>targets.<text:s/></text:span></text:p></text:note-body></text:note></text:span><text:span text:style-name="T362_4">.<text:s/>This<text:s/>overachievement<text:s/>was<text:s/>driven<text:s/>by<text:s/>two<text:s/>main<text:s/>factors:</text:span></text:p>
      <text:p text:style-name="P363"/>
      <text:list text:style-name="LS12" xml:id="list12">
        <text:list-item>
          <text:p text:style-name="P364"><text:span text:style-name="T364_1">First,<text:s/>the<text:s/>challenging<text:s/>delivery<text:s/>context<text:s/>meant<text:s/>that<text:s/>many<text:s/>grant<text:s/>holders<text:s/>had<text:s/>to<text:s/>adapt<text:s/>how<text:s/>and<text:s/>when<text:s/>activities<text:s/>were<text:s/>delivered.<text:s/>Inflation,<text:s/>changing<text:s/>costs,<text:s/>supply<text:s/>constraints<text:s/>and<text:s/>shifting<text:s/>community<text:s/>needs<text:s/>mean<text:s/>assumptions<text:s/>and<text:s/>targets<text:s/>set<text:s/>earlier<text:s/>in<text:s/>delivery<text:s/>do<text:s/>not<text:s/>always<text:s/>hold.<text:s/></text:span><text:span text:style-name="T364_2">UKAM</text:span><text:span text:style-name="T364_3"><text:s/></text:span><text:span text:style-name="T364_4">supports<text:s/>adaptive<text:s/>programming,<text:s/>ensuring<text:s/>ambitions<text:s/>remain<text:s/>realistic<text:s/>while<text:s/>allowing<text:s/>delivery<text:s/>approaches<text:s/>to<text:s/>change.<text:s/>In<text:s/>this<text:s/>context,<text:s/>some<text:s/>projects<text:s/>set<text:s/>cautious<text:s/>targets<text:s/>and<text:s/>later<text:s/>exceeded<text:s/>them,<text:s/>while<text:s/>others<text:s/>brought<text:s/>activities<text:s/>forward<text:s/>and<text:s/>reached<text:s/>higher<text:s/>numbers<text:s/>earlier<text:s/>in<text:s/>delivery,<text:s/>with<text:s/>lower<text:s/>numbers<text:s/>expected<text:s/>in<text:s/>the<text:s/>final<text:s/>phase</text:span></text:p>
        </text:list-item>
        <text:list-item>
          <text:p text:style-name="P365"><text:span text:style-name="T365_1">Second,<text:s/>improvements<text:s/>in<text:s/>data<text:s/>quality<text:s/>and<text:s/>MEL<text:s/>practice<text:s/>contributed<text:s/>to<text:s/>higher<text:s/>reported<text:s/>reach.<text:s/>Over<text:s/>time,<text:s/>grant<text:s/>holders<text:s/>strengthened<text:s/>their<text:s/>understanding<text:s/>of<text:s/>who<text:s/>they<text:s/>are<text:s/>reaching<text:s/>and<text:s/>how<text:s/>to<text:s/>count<text:s/>participants<text:s/>more<text:s/>accurately,<text:s/>resulting<text:s/>in<text:s/>more<text:s/>complete<text:s/>and<text:s/>credible<text:s/>reporting.</text:span></text:p>
        </text:list-item>
      </text:list>
      <text:p text:style-name="P366"><text:span text:style-name="T366_1">In<text:s/>a<text:s/>smaller<text:s/>number<text:s/>of<text:s/>cases,<text:s/>overachievement<text:s/>reflected<text:s/>value</text:span><text:span text:style-name="T366_2">‑added<text:s/>activities<text:s/>that<text:s/>extended<text:s/>impact<text:s/>beyond<text:s/>original<text:s/>plans.<text:s/>These<text:s/>projects<text:s/>demonstrated<text:s/>particularly<text:s/>strong<text:s/>delivery<text:s/>and<text:s/>evidence<text:s/>and<text:s/>were<text:s/>reflected<text:s/>in<text:s/>A+<text:s/>scores.</text:span></text:p>
      <text:p text:style-name="P367"/>
      <text:p text:style-name="P368"><text:span text:style-name="T368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369"/>
      <text:p text:style-name="P370"><text:span text:style-name="T370_1">Indicator<text:s/>2.1</text:span><text:span text:style-name="T370_2"><text:s/>was<text:s/>split<text:s/>into<text:s/>two<text:s/>components<text:s/>(2.1a<text:s/>and<text:s/>2.1b),<text:s/>with<text:s/>separate<text:s/>targets<text:s/>for<text:s/></text:span><text:span text:style-name="T370_3">AR</text:span><text:span text:style-name="T370_4"><text:s/>and<text:s/>P</text:span><text:span text:style-name="T370_5">CR</text:span><text:span text:style-name="T370_6"><text:s/>scores,<text:s/>recognising<text:s/>that<text:s/>these<text:s/>reflect<text:s/>performance<text:s/>at<text:s/>different<text:s/>stages<text:s/>of<text:s/>the<text:s/>project<text:s/>lifecycle</text:span><text:span text:style-name="T370_7"><text:note text:note-class="footnote"><text:note-citation/><text:note-body><text:p text:style-name="P371"><text:span text:style-name="T371_1"><text:s/>This<text:s/>was<text:s/>a<text:s/>recommendation<text:s/>from<text:s/>the<text:s/>FCDO<text:s/>as<text:s/>part<text:s/>of<text:s/>the<text:s/>2024-25<text:s/>annual<text:s/>report<text:s/>feedback.<text:s/></text:span></text:p></text:note-body></text:note></text:span><text:span text:style-name="T371_2">.</text:span></text:p>
      <text:p text:style-name="P372"/>
      <text:p text:style-name="P373"><text:span text:style-name="T373_1">Indicator<text:s/></text:span><text:span text:style-name="T373_2">2.2<text:s/>refinement:<text:s/></text:span><text:span text:style-name="T373_3">A<text:s/>minor<text:s/>clarification<text:s/>was<text:s/>made<text:s/>to<text:s/>further<text:s/>define<text:s/>who<text:s/>is<text:s/>counted<text:s/>as<text:s/>benefiting<text:s/>from<text:s/>improved<text:s/>access<text:s/>to<text:s/>basic<text:s/>services,<text:s/>with<text:s/>inclusion<text:s/>of<text:s/>livelihoods<text:s/>projects<text:s/>where<text:s/>there<text:s/>is<text:s/>a<text:s/>clear<text:s/>service<text:s/>provision<text:s/>element.<text:s/>This<text:s/>is<text:s/>particularly<text:s/>relevant<text:s/>as<text:s/>there<text:s/>are<text:s/>several<text:s/></text:span><text:span text:style-name="T373_4">round<text:s/>four</text:span><text:span text:style-name="T373_5"><text:s/>and<text:s/></text:span><text:span text:style-name="T373_6">round<text:s/>five</text:span><text:span text:style-name="T373_7"><text:s/></text:span><text:span text:style-name="T373_8">livelihoods’</text:span><text:span text:style-name="T373_9"><text:s/>projects,<text:s/>where<text:s/>benefits<text:s/>are<text:s/>delivered<text:s/>through<text:s/>agricultural<text:s/>services<text:s/>(such<text:s/>as<text:s/>government<text:s/>extension<text:s/>support<text:s/>staff,<text:s/>inputs,<text:s/>and<text:s/>advisory<text:s/>services)<text:s/>embedded<text:s/>within<text:s/>local<text:s/>systems.<text:s/>This<text:s/>was<text:s/>not<text:s/>a<text:s/>substantive<text:s/>change<text:s/>to<text:s/>the<text:s/>indicator,<text:s/>and<text:s/>targets<text:s/>were<text:s/>set<text:s/>on<text:s/>this<text:s/>basis.<text:s/>The<text:s/>clarification<text:s/>therefore<text:s/>does<text:s/>not<text:s/>explain<text:s/>this<text:s/>year’s<text:s/>over</text:span><text:span text:style-name="T373_10">achievement<text:s/>but</text:span><text:span text:style-name="T373_11"><text:s/>helped<text:s/>ensure<text:s/>more<text:s/>consistent<text:s/>and<text:s/>transparent<text:s/>reporting<text:s/>across<text:s/>the<text:s/>portfolio.</text:span></text:p>
      <text:p text:style-name="P374"/>
      <text:p text:style-name="P375"><text:span text:style-name="T375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376"/>
      <text:p text:style-name="P377"><text:span text:style-name="T377_1">Progress<text:s/>on<text:s/>recommendations<text:s/>from<text:s/></text:span><text:span text:style-name="T377_2">p</text:span><text:span text:style-name="T377_3">revious<text:s/>AR</text:span></text:p>
      <text:p text:style-name="P378"/>
      <table:table table:style-name="Table12">
        <table:table-column table:style-name="Column41"/>
        <table:table-column table:style-name="Column42"/>
        <table:table-row table:style-name="Row48">
          <table:table-cell table:style-name="Cell141">
            <text:p text:style-name="P379"><text:span text:style-name="T379_1">Recommendations<text:s/>24-25</text:span></text:p>
          </table:table-cell>
          <table:table-cell table:style-name="Cell142">
            <text:p text:style-name="P380"><text:span text:style-name="T380_1">Update<text:s/></text:span></text:p>
          </table:table-cell>
        </table:table-row>
        <table:table-row table:style-name="Row49">
          <table:table-cell table:style-name="Cell143">
            <text:p text:style-name="P381"><text:span text:style-name="T381_1">Apply<text:s/>realistic<text:s/>and<text:s/>transparent<text:s/>target-setting<text:s/>and<text:s/>performance<text:s/>interpretation<text:s/>in<text:s/>complex<text:s/>delivery<text:s/>contexts</text:span></text:p>
          </table:table-cell>
          <table:table-cell table:style-name="Cell144">
            <text:p text:style-name="P382"><text:span text:style-name="T382_1">Achieved.</text:span><text:span text:style-name="T382_2"><text:s/>Targets<text:s/>were<text:s/>set<text:s/>cautiously<text:s/>to<text:s/>reflect<text:s/>late-stage<text:s/>delivery<text:s/>and<text:s/>data<text:s/>volatility,<text:s/>with<text:s/>clear<text:s/>narrative<text:s/>interpretation<text:s/>applied<text:s/>to<text:s/>performance<text:s/>and<text:s/>variance<text:s/>across<text:s/>indicators</text:span></text:p>
          </table:table-cell>
        </table:table-row>
        <table:table-row table:style-name="Row50">
          <table:table-cell table:style-name="Cell145">
            <text:p text:style-name="P383"><text:span text:style-name="T383_1">Strengthen<text:s/>learning<text:s/>and<text:s/>evidence<text:s/>on<text:s/>adaptive<text:s/>delivery<text:s/>and<text:s/>performance<text:s/>in<text:s/>volatile<text:s/>contexts</text:span></text:p>
          </table:table-cell>
          <table:table-cell table:style-name="Cell146">
            <text:p text:style-name="P384"><text:span text:style-name="T384_1">Ongoing.</text:span><text:span text:style-name="T384_2"><text:s/>Learning<text:s/>on<text:s/>adaptive<text:s/>delivery<text:s/>and<text:s/>performance<text:s/>has<text:s/>been<text:s/>captured<text:s/>through<text:s/>reporting<text:s/>and<text:s/>will<text:s/>be<text:s/>synthesised<text:s/>further<text:s/>through<text:s/>the<text:s/>P</text:span><text:span text:style-name="T384_3">C</text:span><text:span text:style-name="T384_4">R</text:span></text:p>
          </table:table-cell>
        </table:table-row>
      </table:table>
      <text:p text:style-name="P385"/>
      <text:p text:style-name="P386"><text:span text:style-name="T386_1">Lessons<text:s/>learned<text:s/>this<text:s/>year<text:s/></text:span><text:span text:style-name="T386_2">(Output<text:s/>2)</text:span></text:p>
      <text:p text:style-name="P387"/>
      <text:list text:style-name="LS5" xml:id="list14">
        <text:list-item>
          <text:p text:style-name="P388"><text:span text:style-name="T388_1">This<text:s/>output<text:s/>strongly<text:s/>reinforces<text:s/>Lesson<text:s/>4<text:s/>(Balancing<text:s/>realism<text:s/>and<text:s/>ambition<text:s/>in<text:s/>late</text:span><text:span text:style-name="T388_2">‑stage<text:s/>target</text:span><text:span text:style-name="T388_3">‑setting).</text:span><text:span text:style-name="T388_4"><text:s/></text:span><text:span text:style-name="T388_5">As<text:s/>the<text:s/>portfolio<text:s/>reduced<text:s/>in<text:s/>size,<text:s/>fund</text:span><text:span text:style-name="T388_6">‑level<text:s/>indicators<text:s/>became<text:s/>more<text:s/>sensitive<text:s/>to<text:s/>change,<text:s/>increasing<text:s/>data<text:s/>volatility<text:s/>and<text:s/>limiting<text:s/>the<text:s/>representativeness<text:s/>of<text:s/>percentage</text:span><text:span text:style-name="T388_7">‑based<text:s/>metrics.<text:s/>A<text:s/>cautious<text:s/>approach<text:s/>to<text:s/>target</text:span><text:span text:style-name="T388_8">‑setting<text:s/>protected<text:s/>the<text:s/>credibility<text:s/>of<text:s/>performance<text:s/>assessment,<text:s/>while<text:s/>later<text:s/>overachievement<text:s/>demonstrated<text:s/>the<text:s/>importance<text:s/>of<text:s/>revisiting<text:s/>assumptions<text:s/>as<text:s/>delivery<text:s/>certainty<text:s/>increased.</text:span></text:p>
        </text:list-item>
        <text:list-item>
          <text:p text:style-name="P389"><text:span text:style-name="T389_1">The<text:s/>output<text:s/>also<text:s/>reinforces<text:s/>Lesson<text:s/>2<text:s/>(Resilience<text:s/>through<text:s/>adaptive<text:s/>management)</text:span><text:span text:style-name="T389_2"><text:s/>by<text:s/>highlighting<text:s/>the<text:s/>need<text:s/>for<text:s/>flexible<text:s/>interpretation<text:s/>of<text:s/>performance<text:s/>data<text:s/>in<text:s/>complex<text:s/>and<text:s/>evolving<text:s/>contexts.<text:s/>Variance<text:s/>against<text:s/>targets<text:s/>often<text:s/>reflected<text:s/>delivery<text:s/>adaptations,<text:s/>improved<text:s/>data<text:s/>quality<text:s/>and<text:s/>refined<text:s/>beneficiary<text:s/>definitions,<text:s/>rather<text:s/>than<text:s/>under</text:span><text:span text:style-name="T389_3">‑performance.</text:span></text:p>
        </text:list-item>
      </text:list>
      <text:h text:style-name="P390" text:outline-level="3"><text:span text:style-name="T390_1">Recommendations<text:s/>(Output<text:s/></text:span><text:span text:style-name="T390_2">2</text:span><text:span text:style-name="T390_3">)</text:span></text:h>
      <text:p text:style-name="P391"><text:span text:style-name="T391_1">As<text:s/>UKAM<text:s/>moves<text:s/>through<text:s/>final<text:s/>reporting<text:s/>and<text:s/>assurance,<text:s/></text:span><text:span text:style-name="T391_2">f</text:span><text:span text:style-name="T391_3">inal<text:s/>performance<text:s/>assessment<text:s/>should<text:s/>continue<text:s/>to<text:s/>apply<text:s/>a<text:s/>nuanced<text:s/>interpretation<text:s/>of<text:s/>delivery<text:s/>and<text:s/>reach<text:s/>data</text:span><text:span text:style-name="T391_4">.<text:s/>This<text:s/>would<text:s/></text:span><text:span text:style-name="T391_5">recognis</text:span><text:span text:style-name="T391_6">e<text:s/></text:span><text:span text:style-name="T391_7">the<text:s/>effects<text:s/>of<text:s/>late</text:span><text:span text:style-name="T391_8">‑stage<text:s/>adaptation,<text:s/>data<text:s/>maturation<text:s/>and<text:s/>contextual<text:s/>disruption<text:s/>on<text:s/>numeric<text:s/>indicators</text:span><text:span text:style-name="T391_9">,<text:s/></text:span><text:span text:style-name="T391_10">t</text:span><text:span text:style-name="T391_11">o<text:s/>ensure<text:s/>that<text:s/>performance<text:s/>is<text:s/>neither<text:s/>overstated<text:s/>nor<text:s/>misinterpreted.</text:span></text:p>
      <text:p text:style-name="P392"/>
      <text:p text:style-name="P393"/>
      <table:table table:style-name="Table13"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row table:style-name="Row51">
          <table:table-cell table:style-name="Cell147">
            <text:p text:style-name="P394"><text:span text:style-name="T394_1">Output<text:s/></text:span><text:span text:style-name="T394_2">t</text:span><text:span text:style-name="T394_3">itle<text:s/></text:span></text:p>
          </table:table-cell>
          <table:table-cell table:style-name="Cell148" table:number-columns-spanned="4">
            <text:p text:style-name="P395"><text:span text:style-name="T395_1">Greater<text:s/>diversity<text:s/>of<text:s/>UK<text:s/>public<text:s/>engaged<text:s/>in<text:s/></text:span><text:span text:style-name="T395_2">UKAM</text:span><text:span text:style-name="T395_3"><text:s/>II<text:s/>appeals</text:span></text:p>
          </table:table-cell>
          <table:covered-table-cell/>
          <table:covered-table-cell/>
          <table:covered-table-cell/>
        </table:table-row>
        <table:table-row table:style-name="Row52">
          <table:table-cell table:style-name="Cell149" table:number-columns-spanned="2">
            <text:p text:style-name="P396"><text:span text:style-name="T396_1">Output<text:s/>number:<text:s/></text:span></text:p>
          </table:table-cell>
          <table:covered-table-cell/>
          <table:table-cell table:style-name="Cell150">
            <text:p text:style-name="P397"><text:span text:style-name="T397_1">3</text:span></text:p>
          </table:table-cell>
          <table:table-cell table:style-name="Cell151">
            <text:p text:style-name="P398"><text:span text:style-name="T398_1">Output<text:s/>Score:<text:s/></text:span></text:p>
          </table:table-cell>
          <table:table-cell table:style-name="Cell152">
            <text:p text:style-name="P399"><text:span text:style-name="T399_1">A</text:span></text:p>
          </table:table-cell>
        </table:table-row>
        <table:table-row table:style-name="Row53">
          <table:table-cell table:style-name="Cell153" table:number-columns-spanned="2">
            <text:p text:style-name="P400"><text:span text:style-name="T400_1">Impact<text:s/>weighting<text:s/>(%):<text:s/></text:span></text:p>
          </table:table-cell>
          <table:covered-table-cell/>
          <table:table-cell table:style-name="Cell154">
            <text:p text:style-name="P401"><text:span text:style-name="T401_1">20%</text:span></text:p>
          </table:table-cell>
          <table:table-cell table:style-name="Cell155">
            <text:p text:style-name="P402"><text:span text:style-name="T402_1">Weighting<text:s/>revised<text:s/>since<text:s/>last<text:s/>AR?<text:s/></text:span></text:p>
          </table:table-cell>
          <table:table-cell table:style-name="Cell156">
            <text:p text:style-name="P403"><text:span text:style-name="T403_1">Yes</text:span><text:span text:style-name="T403_2">,<text:s/></text:span><text:span text:style-name="T403_3">Weighting<text:s/>shifted<text:s/>to<text:s/>20%<text:s/>(from<text:s/>30%)<text:s/>based<text:s/>on<text:s/>recommendation<text:s/>in<text:s/>24-25<text:s/>AR<text:s/>and<text:s/>agreement<text:s/>with<text:s/>FCDO</text:span><text:span text:style-name="T403_4"><text:s/></text:span></text:p>
          </table:table-cell>
        </table:table-row>
      </table:table>
      <table:table table:style-name="Table14">
        <table:table-column table:style-name="Column48"/>
        <table:table-column table:style-name="Column49"/>
        <table:table-column table:style-name="Column50"/>
        <table:table-row table:style-name="Row54">
          <table:table-cell table:style-name="Cell157">
            <text:p text:style-name="P404"><text:span text:style-name="T404_1">Indicator(s)</text:span></text:p>
          </table:table-cell>
          <table:table-cell table:style-name="Cell158">
            <text:p text:style-name="P405"><text:span text:style-name="T405_1">Milestone(s)<text:s/>for<text:s/>this<text:s/>review</text:span></text:p>
          </table:table-cell>
          <table:table-cell table:style-name="Cell159">
            <text:p text:style-name="P406"><text:span text:style-name="T406_1">Progress<text:s/></text:span></text:p>
          </table:table-cell>
        </table:table-row>
        <table:table-row table:style-name="Row55">
          <table:table-cell table:style-name="Cell160">
            <text:p text:style-name="P407"><text:span text:style-name="T407_1">3.1</text:span><text:span text:style-name="T407_2">:</text:span><text:span text:style-name="T407_3"><text:s/>Percentage<text:s/>of<text:s/>successful<text:s/>C</text:span><text:span text:style-name="T407_4">ivil<text:s/></text:span><text:span text:style-name="T407_5">S</text:span><text:span text:style-name="T407_6">ociety<text:s/></text:span><text:span text:style-name="T407_7">O</text:span><text:span text:style-name="T407_8">rganisation</text:span><text:span text:style-name="T407_9">s</text:span><text:span text:style-name="T407_10"><text:s/>(CSOs)</text:span><text:span text:style-name="T407_11"><text:s/>that<text:s/>have<text:s/>not<text:s/>received<text:s/>previous<text:s/>UKA</text:span><text:span text:style-name="T407_12">M</text:span><text:span text:style-name="T407_13"><text:s/>II<text:s/>funding</text:span></text:p>
          </table:table-cell>
          <table:table-cell table:style-name="Cell161">
            <text:p text:style-name="P408"><text:span text:style-name="T408_1">N/A<text:s/>-<text:s/>No<text:s/>new<text:s/>funding<text:s/>rounds<text:s/>were<text:s/>planned<text:s/>–<text:s/>indicator<text:s/>phased<text:s/>out</text:span></text:p>
          </table:table-cell>
          <table:table-cell table:style-name="Cell162">
            <text:p text:style-name="P409"><text:span text:style-name="T409_1">N/A</text:span></text:p>
          </table:table-cell>
        </table:table-row>
        <table:table-row table:style-name="Row56">
          <table:table-cell table:style-name="Cell163">
            <text:p text:style-name="P410"><text:span text:style-name="T410_1">3.1b</text:span><text:span text:style-name="T410_2">:</text:span><text:span text:style-name="T410_3"><text:s/>Number<text:s/>of<text:s/>report<text:s/>backs<text:s/>completed<text:s/>by<text:s/>UKAM<text:s/>grant<text:s/>holders.</text:span></text:p>
          </table:table-cell>
          <table:table-cell table:style-name="Cell164">
            <text:p text:style-name="P411"><text:span text:style-name="T411_1">12<text:s/>Report<text:s/></text:span><text:span text:style-name="T411_2">b</text:span><text:span text:style-name="T411_3">acks<text:s/>planned<text:s/></text:span></text:p>
          </table:table-cell>
          <table:table-cell table:style-name="Cell165">
            <text:p text:style-name="P412"><text:span text:style-name="T412_1">17<text:s/>Report<text:s/></text:span><text:span text:style-name="T412_2">b</text:span><text:span text:style-name="T412_3">acks<text:s/>completed</text:span></text:p>
          </table:table-cell>
        </table:table-row>
        <table:table-row table:style-name="Row57">
          <table:table-cell table:style-name="Cell166">
            <text:p text:style-name="P413"><text:span text:style-name="T413_1">3.2</text:span><text:span text:style-name="T413_2">:</text:span><text:span text:style-name="T413_3"><text:s/>Opportunities<text:s/></text:span><text:span text:style-name="T413_4">T</text:span><text:span text:style-name="T413_5">o<text:s/></text:span><text:span text:style-name="T413_6">V</text:span><text:span text:style-name="T413_7">iew</text:span><text:span text:style-name="T413_8"><text:s/>(OTVs)</text:span><text:span text:style-name="T413_9"><text:s/>UK</text:span><text:span text:style-name="T413_10">AM<text:s/></text:span><text:span text:style-name="T413_11">II<text:s/>appeals<text:s/>(average<text:s/>per<text:s/>CSO)</text:span></text:p>
          </table:table-cell>
          <table:table-cell table:style-name="Cell167">
            <text:p text:style-name="P414"><text:span text:style-name="T414_1">N/A<text:s/>-<text:s/>No<text:s/>new<text:s/>appeals<text:s/>were<text:s/>planned<text:s/></text:span><text:span text:style-name="T414_2">-<text:s/>indicator</text:span><text:span text:style-name="T414_3"><text:s/>phased<text:s/>out</text:span></text:p>
          </table:table-cell>
          <table:table-cell table:style-name="Cell168">
            <text:p text:style-name="P415"><text:span text:style-name="T415_1">N/A<text:s/></text:span></text:p>
          </table:table-cell>
        </table:table-row>
        <table:table-row table:style-name="Row58">
          <table:table-cell table:style-name="Cell169">
            <text:p text:style-name="P416"><text:span text:style-name="T416_1">3.2b</text:span><text:span text:style-name="T416_2">:<text:s/></text:span><text:span text:style-name="T416_3">Average<text:s/>number<text:s/>of<text:s/>OTVs<text:s/>and<text:s/>engagements<text:s/>with<text:s/>UK<text:s/>public<text:s/>through<text:s/></text:span><text:span text:style-name="T416_4">r</text:span><text:span text:style-name="T416_5">eport<text:s/></text:span><text:span text:style-name="T416_6">b</text:span><text:span text:style-name="T416_7">acks<text:s/>(disaggregated<text:s/>by<text:s/>OTV<text:s/>or<text:s/>engagement)</text:span></text:p>
          </table:table-cell>
          <table:table-cell table:style-name="Cell170">
            <text:p text:style-name="P417"><text:span text:style-name="T417_1">Average<text:s/>of<text:s/>5,025<text:s/>OTVs<text:s/>/<text:s/>engagements<text:s/>per<text:s/></text:span><text:span text:style-name="T417_2">report<text:s/>back</text:span></text:p>
          </table:table-cell>
          <table:table-cell table:style-name="Cell171">
            <text:p text:style-name="P418"><text:span text:style-name="T418_1">Averages:<text:s/>436,130<text:s/>OTVs<text:s/>and<text:s/>1,287<text:s/>Engagements<text:s/></text:span></text:p>
            <text:p text:style-name="P419"/>
            <text:p text:style-name="P420"><text:span text:style-name="T420_1">Total<text:s/>-<text:s/>7,414,203<text:s/>OTVs<text:s/>and<text:s/>21,888<text:s/>engagements</text:span></text:p>
          </table:table-cell>
        </table:table-row>
        <table:table-row table:style-name="Row59">
          <table:table-cell table:style-name="Cell172">
            <text:p text:style-name="P421"><text:span text:style-name="T421_1">3.3</text:span><text:span text:style-name="T421_2">:</text:span><text:span text:style-name="T421_3"><text:s/>Number<text:s/>of<text:s/>new<text:s/>donors<text:s/>reached<text:s/>through<text:s/>U</text:span><text:span text:style-name="T421_4">KAM</text:span><text:span text:style-name="T421_5"><text:s/>II<text:s/>appeals<text:s/>(per<text:s/>CSO)</text:span></text:p>
          </table:table-cell>
          <table:table-cell table:style-name="Cell173">
            <text:p text:style-name="P422"><text:span text:style-name="T422_1">N/A<text:s/>-<text:s/>No<text:s/>new<text:s/>appeals<text:s/>were<text:s/>planned<text:s/></text:span><text:span text:style-name="T422_2">-<text:s/>indicator</text:span><text:span text:style-name="T422_3"><text:s/>phased<text:s/>out</text:span></text:p>
          </table:table-cell>
          <table:table-cell table:style-name="Cell174">
            <text:p text:style-name="P423"><text:span text:style-name="T423_1">N/A</text:span></text:p>
          </table:table-cell>
        </table:table-row>
      </table:table>
      <text:p text:style-name="P424"/>
      <text:p text:style-name="P425"><text:span text:style-name="T425_1">Two<text:s/>indicators<text:s/>contribute<text:s/>to<text:s/>the<text:s/>achievement<text:s/>of<text:s/>this<text:s/>output<text:s/>in<text:s/>25-26:<text:s/>All<text:s/>met<text:s/>or<text:s/>surpassed</text:span><text:span text:style-name="T425_2">.<text:s/>Score<text:s/>A</text:span><text:span text:style-name="T425_3">.</text:span></text:p>
      <text:p text:style-name="P426"/>
      <text:p text:style-name="P427"><text:span text:style-name="T427_1">3.1b<text:s/>Number<text:s/>of<text:s/>report<text:s/>backs<text:s/>completed<text:s/>by<text:s/>UKAM<text:s/>grant<text:s/>holders<text:s/></text:span><text:span text:style-name="T427_2">(exceeded<text:s/>target)</text:span></text:p>
      <text:p text:style-name="P428"><text:span text:style-name="T428_1"><text:s/></text:span></text:p>
      <text:p text:style-name="P429"><text:span text:style-name="T429_1">The<text:s/>annual<text:s/>target<text:s/>of<text:s/>12<text:s/>report</text:span><text:span text:style-name="T429_2"><text:s/></text:span><text:span text:style-name="T429_3">backs<text:s/>was<text:s/>exceeded,<text:s/>with<text:s/>17<text:s/>completed<text:s/>during<text:s/>the<text:s/>reporting<text:s/>period.<text:s/>Report</text:span><text:span text:style-name="T429_4"><text:s/></text:span><text:span text:style-name="T429_5">backs<text:s/>have<text:s/>not<text:s/>previously<text:s/>been<text:s/>tracked<text:s/>as<text:s/>a<text:s/>formal<text:s/>output<text:s/>and<text:s/>were<text:s/>introduced<text:s/>to<text:s/>strengthen<text:s/>evidence<text:s/>for<text:s/>this<text:s/>output<text:s/>following<text:s/>the<text:s/>end<text:s/>of<text:s/>public<text:s/>appeals.<text:s/>While<text:s/>all<text:s/>projects<text:s/>are<text:s/>expected<text:s/>to<text:s/>deliver<text:s/>report</text:span><text:span text:style-name="T429_6"><text:s/></text:span><text:span text:style-name="T429_7">backs<text:s/>at<text:s/>key<text:s/>points<text:s/>in<text:s/>delivery,<text:s/>the<text:s/>precise<text:s/>timing<text:s/>is<text:s/>influenced<text:s/>by<text:s/>grant<text:s/>holders’<text:s/>own<text:s/>calendars,<text:s/>external<text:s/>events<text:s/>and<text:s/>opportunities<text:s/>to<text:s/>maximise<text:s/>engagement<text:s/>with<text:s/>supporters.<text:s/>As<text:s/>a<text:s/>result,<text:s/>delivery<text:s/>cannot<text:s/>be<text:s/>scheduled<text:s/>with<text:s/>certainty.<text:s/>In<text:s/>this<text:s/>context,<text:s/>the<text:s/>volume<text:s/>of<text:s/>report</text:span><text:span text:style-name="T429_8"><text:s/></text:span><text:span text:style-name="T429_9">backs<text:s/>completed<text:s/>this<text:s/>year<text:s/>is<text:s/>positive,<text:s/>with<text:s/>only<text:s/>a<text:s/>small<text:s/>number<text:s/>of<text:s/>round<text:s/></text:span><text:span text:style-name="T429_10">four/five</text:span><text:span text:style-name="T429_11"><text:s/>projects<text:s/>expected<text:s/>to<text:s/>complete<text:s/>their<text:s/>final<text:s/>report</text:span><text:span text:style-name="T429_12"><text:s/></text:span><text:span text:style-name="T429_13">backs<text:s/>in<text:s/>2026<text:s/></text:span><text:span text:style-name="T429_14">as<text:s/>the<text:s/>programme<text:s/>ends.<text:s/></text:span></text:p>
      <text:p text:style-name="P430"/>
      <text:p text:style-name="P431"><text:span text:style-name="T431_1">Indicator<text:s/>3.2b:<text:s/>Average<text:s/>number<text:s/>of<text:s/>OTVs<text:s/>and<text:s/>engagements<text:s/>with<text:s/>the<text:s/>UK<text:s/>public<text:s/>through<text:s/>report</text:span><text:span text:style-name="T431_2">‑backs</text:span><text:span text:style-name="T431_3"><text:s/></text:span><text:span text:style-name="T431_4">(Exceeded<text:s/>target)</text:span></text:p>
      <text:p text:style-name="P432"/>
      <text:p text:style-name="P433"><text:span text:style-name="T433_1">With<text:s/>no<text:s/>new<text:s/>public<text:s/>appeals<text:s/>planned,<text:s/>this<text:s/>indicator<text:s/>focused<text:s/>on<text:s/>report</text:span><text:span text:style-name="T433_2">‑backs<text:s/>as<text:s/>the<text:s/>primary<text:s/>mechanism<text:s/>for<text:s/>CSOs<text:s/>to<text:s/>engage<text:s/>their<text:s/>supporters.<text:s/>As<text:s/>set<text:s/>out<text:s/>in<text:s/>previous<text:s/>reports<text:s/>and<text:s/>the<text:s/>appeals<text:s/>paper,<text:s/></text:span><text:span text:style-name="T433_3">OTVs</text:span><text:span text:style-name="T433_4"><text:s/>and<text:s/>engagements<text:s/>are<text:s/>inherently<text:s/>difficult<text:s/>to<text:s/>predict,<text:s/>and<text:s/>grant<text:s/>holders<text:s/>are<text:s/>not<text:s/>required<text:s/>to<text:s/>set<text:s/>targets.<text:s/>On<text:s/>this<text:s/>basis,<text:s/>the<text:s/></text:span><text:span text:style-name="T433_5">f</text:span><text:span text:style-name="T433_6">und<text:s/></text:span><text:span text:style-name="T433_7">m</text:span><text:span text:style-name="T433_8">anager<text:s/>adopted<text:s/>a<text:s/>modest<text:s/>assumption<text:s/>that<text:s/>each<text:s/>report</text:span><text:span text:style-name="T433_9"><text:s/></text:span><text:span text:style-name="T433_10">back<text:s/>would<text:s/>generate<text:s/>at<text:s/>least<text:s/>5,000<text:s/>OTVs<text:s/>and<text:s/>25<text:s/>engagements.</text:span></text:p>
      <text:p text:style-name="P434"/>
      <text:p text:style-name="P435"><text:span text:style-name="T435_1">In<text:s/>practice,<text:s/>report</text:span><text:span text:style-name="T435_2"><text:s/></text:span><text:span text:style-name="T435_3">backs<text:s/>significantly<text:s/>exceeded<text:s/>these<text:s/>assumptions,<text:s/>generating<text:s/>a<text:s/>total<text:s/>of<text:s/>7,414,203<text:s/>OTVs<text:s/>and<text:s/>21,888<text:s/>engagements<text:s/>during<text:s/>the<text:s/>year.<text:s/>Just<text:s/>over<text:s/>half<text:s/>of<text:s/>report</text:span><text:span text:style-name="T435_4"><text:s/></text:span><text:span text:style-name="T435_5">backs<text:s/>generated<text:s/>between<text:s/>15,000<text:s/>and<text:s/>100,000<text:s/>OTVs,<text:s/>while<text:s/>35%<text:s/>achieved<text:s/>between<text:s/>100,000<text:s/>and<text:s/>1<text:s/>million,<text:s/>with<text:s/>two<text:s/>grant<text:s/>holders<text:s/>exceeding<text:s/>1.6<text:s/>million<text:s/>and<text:s/>2.5<text:s/>million<text:s/>OTVs<text:s/>respectively.</text:span><text:span text:style-name="T435_6"><text:note text:note-class="footnote"><text:note-citation/><text:note-body><text:p text:style-name="P436"><text:span text:style-name="T436_1"><text:s/></text:span><text:span text:style-name="T436_2">Exceptionally<text:s/>high<text:s/>OTV<text:s/>reach<text:s/>was<text:s/>seen<text:s/>with<text:s/>British<text:s/>Asian<text:s/>Trust<text:s/>(1.6<text:s/>million<text:s/>OTVs),<text:s/>who<text:s/>utilised<text:s/>their<text:s/>network<text:s/>of<text:s/>influential ambassadors,<text:s/>as<text:s/>well<text:s/>as<text:s/>a<text:s/>new<text:s/>commercial<text:s/>Asian<text:s/>radio<text:s/>station<text:s/>(Sunrise<text:s/>Radio)<text:s/>to<text:s/>reach<text:s/>new<text:s/>audiences.<text:s/>Islamic<text:s/>Relief<text:s/>(2.5<text:s/>million<text:s/>OTVs)<text:s/>also<text:s/>reached<text:s/>wide<text:s/>audiences<text:s/>through<text:s/>targeted<text:s/>media<text:s/>coverage,<text:s/>including<text:s/>specialist<text:s/>Islamic<text:s/>TV<text:s/>broadcast<text:s/>channels.<text:s/>Other<text:s/>high<text:s/>OTV<text:s/>figures<text:s/>included<text:s/>INGOs<text:s/>Trocaire<text:s/>and<text:s/>WaterAid<text:s/>(each<text:s/>with<text:s/>over<text:s/>600,000<text:s/>OTVs),<text:s/>utilising<text:s/>their<text:s/>large<text:s/>supporter<text:s/>bases,<text:s/>well-established<text:s/>media<text:s/>partnerships<text:s/>and<text:s/>influential<text:s/>ambassadors<text:s/>to<text:s/>boost<text:s/>their<text:s/>OTV<text:s/>reach.</text:span></text:p></text:note-body></text:note></text:span><text:span text:style-name="T436_3"><text:s/>Grant<text:s/>holders<text:s/>also<text:s/>generated<text:s/>additional,<text:s/>unplanned<text:s/>engagement<text:s/>outside<text:s/>formal<text:s/>report</text:span><text:span text:style-name="T436_4"><text:s/></text:span><text:span text:style-name="T436_5">backs,<text:s/>reflecting<text:s/>opportunistic<text:s/>media<text:s/>coverage<text:s/>and<text:s/>wider<text:s/>communications<text:s/>activity.</text:span></text:p>
      <text:p text:style-name="P437"/>
      <text:p text:style-name="P438"><text:span text:style-name="T438_1">These<text:s/>results<text:s/>align<text:s/>with<text:s/>learning<text:s/>from<text:s/>the<text:s/>appeals<text:s/>paper,<text:s/>which<text:s/>highlighted<text:s/>the<text:s/>variability<text:s/>of<text:s/>public<text:s/>engagement<text:s/>outcomes<text:s/>and<text:s/>the<text:s/>strong<text:s/>influence<text:s/>of<text:s/>communications<text:s/>capacity,<text:s/>timing<text:s/>and<text:s/>external<text:s/>opportunities.<text:s/>Throughout<text:s/>the<text:s/>year,<text:s/>the<text:s/></text:span><text:span text:style-name="T438_2">f</text:span><text:span text:style-name="T438_3">und<text:s/></text:span><text:span text:style-name="T438_4">m</text:span><text:span text:style-name="T438_5">anager<text:s/>provided<text:s/>structured<text:s/>support<text:s/>to<text:s/>grant<text:s/>holders</text:span><text:span text:style-name="T438_6"><text:s/></text:span><text:span text:style-name="T438_7">to<text:s/>strengthen<text:s/>the<text:s/>quality,<text:s/>timing<text:s/>and<text:s/>reach<text:s/>of<text:s/></text:span><text:span text:style-name="T438_8">final<text:s/></text:span><text:span text:style-name="T438_9">report</text:span><text:span text:style-name="T438_10"><text:s/></text:span><text:span text:style-name="T438_11">backs</text:span><text:span text:style-name="T438_12">.<text:s/>R</text:span><text:span text:style-name="T438_13">emaining<text:s/>round<text:s/></text:span><text:span text:style-name="T438_14">four/five</text:span><text:span text:style-name="T438_15"><text:s/>grant<text:s/>holders<text:s/>have<text:s/>been<text:s/>supported<text:s/>to<text:s/>plan<text:s/>their<text:s/>final<text:s/>report</text:span><text:span text:style-name="T438_16"><text:s/></text:span><text:span text:style-name="T438_17">backs<text:s/></text:span><text:span text:style-name="T438_18">through<text:s/>June<text:s/>/<text:s/>July,<text:s/>before<text:s/>the<text:s/>programme<text:s/>ends.</text:span></text:p>
      <text:p text:style-name="P439"><text:span text:style-name="T439_1"><text:s/></text:span></text:p>
      <text:p text:style-name="P440"><text:span text:style-name="T440_1">Describe<text:s/>any<text:s/>changes<text:s/>to<text:s/>this<text:s/>output<text:s/>during<text:s/>the<text:s/>past<text:s/>year,<text:s/>and<text:s/>any<text:s/>planned<text:s/>changes<text:s/>as<text:s/>a<text:s/>result<text:s/>of<text:s/>this<text:s/>review.</text:span></text:p>
      <text:p text:style-name="P441"/>
      <text:list text:style-name="LS13" xml:id="list16">
        <text:list-item>
          <text:p text:style-name="P442"><text:span text:style-name="T442_1">Weighting<text:s/>–<text:s/></text:span><text:span text:style-name="T442_2">this<text:s/>was<text:s/>reduced<text:s/>from<text:s/>30%<text:s/>to<text:s/>20%,<text:s/>reflecting<text:s/>the<text:s/>reduced<text:s/>relevance<text:s/>of<text:s/>UKAM<text:s/>appeals<text:s/>to<text:s/>portfolio<text:s/>goals</text:span><text:span text:style-name="T442_3">,<text:s/>with<text:s/></text:span><text:span text:style-name="T442_4">no<text:s/>further<text:s/>funding<text:s/>r</text:span><text:span text:style-name="T442_5">ounds<text:s/>planned.<text:s/>This<text:s/>was<text:s/>a<text:s/>recommendation<text:s/>in<text:s/>the<text:s/>24-25<text:s/>AR,<text:s/>agreed<text:s/>with<text:s/>FCDO<text:s/>in<text:s/>2025<text:s text:c="2"/></text:span></text:p>
        </text:list-item>
        <text:list-item>
          <text:p text:style-name="P443"><text:span text:style-name="T443_1">Introduction<text:s/>of<text:s/>report-back<text:s/>focussed<text:s/>indicators<text:s/>to<text:s/>strengthen<text:s/>evidence<text:s/>of<text:s/>the<text:s/>output.<text:s text:c="3"/></text:span></text:p>
        </text:list-item>
      </text:list>
      <text:p text:style-name="P444"/>
      <text:p text:style-name="P445"><text:span text:style-name="T445_1">Progress<text:s/>on<text:s/>recommendations<text:s/>from<text:s/>the<text:s/>previous<text:s/>AR,<text:s/>lessons<text:s/>learned<text:s/>this<text:s/>year<text:s/>and<text:s/>recommendations<text:s/>for<text:s/>the<text:s/>year<text:s/>ahead</text:span></text:p>
      <text:p text:style-name="P446"/>
      <text:p text:style-name="P447"><text:span text:style-name="T447_1">Progress<text:s/>on<text:s/></text:span><text:span text:style-name="T447_2">p</text:span><text:span text:style-name="T447_3">revious<text:s/>AR<text:s/>recommendations</text:span></text:p>
      <text:p text:style-name="P448"/>
      <table:table table:style-name="Table15">
        <table:table-column table:style-name="Column51"/>
        <table:table-column table:style-name="Column52"/>
        <table:table-row table:style-name="Row60">
          <table:table-cell table:style-name="Cell175">
            <text:p text:style-name="P449"><text:span text:style-name="T449_1">Recommendations<text:s/>24-25</text:span></text:p>
          </table:table-cell>
          <table:table-cell table:style-name="Cell176">
            <text:p text:style-name="P450"><text:span text:style-name="T450_1">Update<text:s/></text:span></text:p>
          </table:table-cell>
        </table:table-row>
        <table:table-row table:style-name="Row61">
          <table:table-cell table:style-name="Cell177">
            <text:p text:style-name="P451"><text:span text:style-name="T451_1">Prioritise<text:s/>report</text:span><text:span text:style-name="T451_2"><text:s/></text:span><text:span text:style-name="T451_3">backs<text:s/>as<text:s/>the<text:s/>primary<text:s/>mechanism<text:s/>for<text:s/>UK<text:s/>public<text:s/>engagement<text:s/>in<text:s/>the<text:s/>absence<text:s/>of<text:s/>new<text:s/>appeals</text:span></text:p>
          </table:table-cell>
          <table:table-cell table:style-name="Cell178">
            <text:p text:style-name="P452"><text:span text:style-name="T452_1">Achieved.</text:span><text:span text:style-name="T452_2"><text:s/>Report</text:span><text:span text:style-name="T452_3"><text:s/></text:span><text:span text:style-name="T452_4">backs<text:s/>became<text:s/>the<text:s/>primary<text:s/>public<text:s/>engagement<text:s/>mechanism<text:s/>following<text:s/>the<text:s/>end<text:s/>of<text:s/>appeals,<text:s/>with<text:s/>delivery<text:s/>exceeding<text:s/>planned<text:s/>volumes</text:span></text:p>
          </table:table-cell>
        </table:table-row>
        <table:table-row table:style-name="Row62">
          <table:table-cell table:style-name="Cell179">
            <text:p text:style-name="P453"><text:span text:style-name="T453_1">Review<text:s/>and<text:s/>revise<text:s/>output<text:s/>weightings<text:s/>to<text:s/>reflect<text:s/>the<text:s/>programme’s<text:s/>late-stage<text:s/>focus</text:span></text:p>
          </table:table-cell>
          <table:table-cell table:style-name="Cell180">
            <text:p text:style-name="P454"><text:span text:style-name="T454_1">Completed</text:span><text:span text:style-name="T454_2">.<text:s/>Output<text:s/>weightings<text:s/>were<text:s/>revised<text:s/>and<text:s/>agreed<text:s/>with<text:s/>FCDO<text:s/>as<text:s/>part<text:s/>of<text:s/>the<text:s/>2025<text:s/>logframe<text:s/>update</text:span></text:p>
          </table:table-cell>
        </table:table-row>
        <table:table-row table:style-name="Row63">
          <table:table-cell table:style-name="Cell181">
            <text:p text:style-name="P455"><text:span text:style-name="T455_1">Maintain<text:s/>regular<text:s/>engagement<text:s/>with<text:s/>FCDO<text:s/>to<text:s/>identify<text:s/>and<text:s/>maximise<text:s/>public<text:s/>engagement<text:s/>opportunities</text:span></text:p>
          </table:table-cell>
          <table:table-cell table:style-name="Cell182">
            <text:p text:style-name="P456"><text:span text:style-name="T456_1">Ongoing.</text:span><text:span text:style-name="T456_2"><text:s/>Regular<text:s/>updates<text:s/>and<text:s/>engagement<text:s/>with<text:s/>FCDO<text:s/>continued<text:s/>throughout<text:s/>the<text:s/>year,<text:s/>including<text:s/>coordination<text:s/>on<text:s/>report</text:span><text:span text:style-name="T456_3"><text:s/></text:span><text:span text:style-name="T456_4">backs<text:s/>and<text:s/>communications<text:s/>opportunities</text:span></text:p>
          </table:table-cell>
        </table:table-row>
      </table:table>
      <text:p text:style-name="P457"/>
      <text:p text:style-name="P458"><text:span text:style-name="T458_1">Lessons<text:s/>learned<text:s/>this<text:s/>year<text:s/>(Output<text:s/>3)</text:span></text:p>
      <text:p text:style-name="P459"/>
      <text:list text:style-name="LS6" xml:id="list18">
        <text:list-item>
          <text:p text:style-name="P460"><text:span text:style-name="T460_1">This<text:s/>output<text:s/>strongly<text:s/>reinforces<text:s/>Lesson<text:s/>1<text:s/>(Sustaining<text:s/>public<text:s/>engagement<text:s/>beyond<text:s/>appeals).</text:span><text:span text:style-name="T460_2"><text:line-break/>In<text:s/>the<text:s/>absence<text:s/>of<text:s/>new<text:s/>fundraising<text:s/>activity,<text:s/>report</text:span><text:span text:style-name="T460_3">‑backs<text:s/>became<text:s/>the<text:s/>primary<text:s/>mechanism<text:s/>for<text:s/>UK<text:s/>public<text:s/>engagement.<text:s/>Evidence<text:s/>from<text:s/>this<text:s/>year<text:s/>shows<text:s/>that<text:s/>engagement<text:s/>can<text:s/>be<text:s/>sustained<text:s/>beyond<text:s/></text:span><text:span text:style-name="T460_4">appeal<text:s/>cycles,<text:s/>but<text:s/>outcomes<text:s/>are<text:s/>highly<text:s/>variable<text:s/>and<text:s/>strongly<text:s/>shaped<text:s/>by<text:s/>organisational<text:s/>communications<text:s/>capacity,<text:s/>timing<text:s/>and<text:s/>channel<text:s/>mix</text:span></text:p>
        </text:list-item>
        <text:list-item>
          <text:p text:style-name="P461"><text:span text:style-name="T461_1">The<text:s/>output<text:s/>also<text:s/>highlights<text:s/>the<text:s/>limits<text:s/>of<text:s/></text:span><text:span text:style-name="T461_2">OTVs</text:span><text:span text:style-name="T461_3"><text:s/>as<text:s/>a<text:s/>standalone<text:s/>proxy<text:s/>for<text:s/>engagement.</text:span><text:span text:style-name="T461_4"><text:s/></text:span><text:span text:style-name="T461_5">OTV<text:s/>volumes<text:s/>were<text:s/>highly<text:s/>uneven<text:s/>across<text:s/>the<text:s/>portfolio<text:s/>and<text:s/>did<text:s/>not<text:s/>consistently<text:s/>reflect<text:s/>the<text:s/>quality<text:s/>or<text:s/>depth<text:s/>of<text:s/>public<text:s/>engagement.<text:s/>Qualitative<text:s/>insight<text:s/></text:span><text:span text:style-name="T461_6">-</text:span><text:span text:style-name="T461_7"><text:s/>including<text:s/>the<text:s/>use<text:s/>of<text:s/>credible<text:s/>messengers,<text:s/>local<text:s/>voices<text:s/>and<text:s/>human<text:s/>stories<text:s/></text:span><text:span text:style-name="T461_8">-</text:span><text:span text:style-name="T461_9"><text:s/>provided<text:s/>a<text:s/>more<text:s/>meaningful<text:s/>indication<text:s/>of<text:s/>engagement<text:s/>effectiveness.</text:span></text:p>
        </text:list-item>
      </text:list>
      <text:p text:style-name="P462"/>
      <text:h text:style-name="P463" text:outline-level="3"><text:span text:style-name="T463_1">Recommendations</text:span><text:span text:style-name="T463_2"><text:s/></text:span><text:span text:style-name="T463_3">(</text:span><text:span text:style-name="T463_4">Output<text:s/>3)</text:span></text:h>
      <text:p text:style-name="P464"/>
      <text:list text:style-name="LS8" xml:id="list20">
        <text:list-item>
          <text:p text:style-name="P465"><text:span text:style-name="T465_1">As<text:s/>UKAM<text:s/>completes<text:s/>final<text:s/>report</text:span><text:span text:style-name="T465_2">‑back<text:s/>activity,<text:s/>continued<text:s/>emphasis<text:s/>should<text:s/>be<text:s/>placed<text:s/>on<text:s/>qualitative<text:s/>evidence<text:s/>of<text:s/>public<text:s/>engagement<text:s/>—<text:s/>alongside<text:s/>headline<text:s/>reach<text:s/>metrics<text:s/>—<text:s/>to<text:s/>ensure<text:s/>a<text:s/>balanced<text:s/>and<text:s/>credible<text:s/>account<text:s/>of<text:s/>engagement<text:s/>outcomes,<text:s/>recognising<text:s/>the<text:s/>variability<text:s/>and<text:s/>limitations<text:s/>of<text:s/>volume</text:span><text:span text:style-name="T465_3">‑based<text:s/>measures<text:s/>such<text:s/>as<text:s/>OTVs.</text:span></text:p>
        </text:list-item>
      </text:list>
      <text:p text:style-name="P466"/>
      <table:table table:style-name="Table16"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row table:style-name="Row64">
          <table:table-cell table:style-name="Cell183">
            <text:p text:style-name="P467"><text:span text:style-name="T467_1">Output<text:s/></text:span><text:span text:style-name="T467_2">t</text:span><text:span text:style-name="T467_3">itle<text:s/></text:span></text:p>
          </table:table-cell>
          <table:table-cell table:style-name="Cell184" table:number-columns-spanned="4">
            <text:p text:style-name="P468"><text:span text:style-name="T468_1">Learning<text:s/>from<text:s/>UK</text:span><text:span text:style-name="T468_2">A</text:span><text:span text:style-name="T468_3">M</text:span><text:span text:style-name="T468_4"><text:s/></text:span><text:span text:style-name="T468_5">II<text:s/>contributes<text:s/>to<text:s/>an<text:s/>understanding<text:s/>of<text:s/>how<text:s/>to<text:s/>build<text:s/>and<text:s/>maintain<text:s/>public<text:s/>support<text:s/>for<text:s/>development<text:s/>issues<text:s/>whilst<text:s/>simultaneously<text:s/>building<text:s/>a<text:s/>more<text:s/>diverse,<text:s/>resilient,<text:s/>and<text:s/>effective<text:s/>civil<text:s/>society<text:s/>sector.</text:span><text:span text:style-name="T468_6"><text:s/></text:span></text:p>
          </table:table-cell>
          <table:covered-table-cell/>
          <table:covered-table-cell/>
          <table:covered-table-cell/>
        </table:table-row>
        <table:table-row table:style-name="Row65">
          <table:table-cell table:style-name="Cell185" table:number-columns-spanned="2">
            <text:p text:style-name="P469"><text:span text:style-name="T469_1">Output<text:s/>number:<text:s/></text:span></text:p>
          </table:table-cell>
          <table:covered-table-cell/>
          <table:table-cell table:style-name="Cell186">
            <text:p text:style-name="P470"><text:span text:style-name="T470_1">4</text:span></text:p>
          </table:table-cell>
          <table:table-cell table:style-name="Cell187">
            <text:p text:style-name="P471"><text:span text:style-name="T471_1">Output<text:s/>Score:<text:s/></text:span></text:p>
          </table:table-cell>
          <table:table-cell table:style-name="Cell188">
            <text:p text:style-name="P472"><text:span text:style-name="T472_1">A</text:span><text:span text:style-name="T472_2">+</text:span></text:p>
          </table:table-cell>
        </table:table-row>
        <table:table-row table:style-name="Row66">
          <table:table-cell table:style-name="Cell189" table:number-columns-spanned="2">
            <text:p text:style-name="P473"><text:span text:style-name="T473_1">Impact<text:s/>weighting<text:s/>(%):</text:span><text:span text:style-name="T473_2"><text:s/></text:span></text:p>
          </table:table-cell>
          <table:covered-table-cell/>
          <table:table-cell table:style-name="Cell190">
            <text:p text:style-name="P474"><text:span text:style-name="T474_1">20</text:span><text:span text:style-name="T474_2">%</text:span></text:p>
          </table:table-cell>
          <table:table-cell table:style-name="Cell191">
            <text:p text:style-name="P475"><text:span text:style-name="T475_1">Weighting<text:s/>revised<text:s/>since<text:s/>last<text:s/>AR?<text:s/></text:span></text:p>
          </table:table-cell>
          <table:table-cell table:style-name="Cell192">
            <text:p text:style-name="P476"><text:span text:style-name="T476_1">Yes,<text:s/></text:span><text:span text:style-name="T476_2">Weighting<text:s/>shifted<text:s/>to<text:s/>20%<text:s/>(from<text:s/></text:span><text:span text:style-name="T476_3">10</text:span><text:span text:style-name="T476_4">%)<text:s/>based<text:s/>on<text:s/>recommendation<text:s/>in<text:s/>24-25<text:s/>AR<text:s/>and<text:s/>agreement<text:s/>with<text:s/>FCDO</text:span></text:p>
          </table:table-cell>
        </table:table-row>
      </table:table>
      <text:p text:style-name="P477"/>
      <table:table table:style-name="Table17">
        <table:table-column table:style-name="Column58"/>
        <table:table-column table:style-name="Column59"/>
        <table:table-column table:style-name="Column60"/>
        <table:table-row table:style-name="Row67">
          <table:table-cell table:style-name="Cell193">
            <text:p text:style-name="P478"><text:span text:style-name="T478_1">Indicator(s)</text:span></text:p>
          </table:table-cell>
          <table:table-cell table:style-name="Cell194">
            <text:p text:style-name="P479"><text:span text:style-name="T479_1">Milestone(s)<text:s/>for<text:s/>this<text:s/>review</text:span></text:p>
          </table:table-cell>
          <table:table-cell table:style-name="Cell195">
            <text:p text:style-name="P480"><text:span text:style-name="T480_1">Progress<text:s/></text:span></text:p>
          </table:table-cell>
        </table:table-row>
        <table:table-row table:style-name="Row68">
          <table:table-cell table:style-name="Cell196">
            <text:p text:style-name="P481"><text:span text:style-name="T481_1">4.1</text:span><text:span text:style-name="T481_2">:</text:span><text:span text:style-name="T481_3"><text:s/>Proportion<text:s/>of<text:s/>participants<text:s/>reporting<text:s/>that<text:s/>the<text:s/></text:span><text:span text:style-name="T481_4">c</text:span><text:span text:style-name="T481_5">ommunications<text:s/></text:span><text:span text:style-name="T481_6">C</text:span><text:span text:style-name="T481_7">ommunity<text:s/>of<text:s/></text:span><text:span text:style-name="T481_8">P</text:span><text:span text:style-name="T481_9">ractise</text:span><text:span text:style-name="T481_10"><text:s/>(C</text:span><text:span text:style-name="T481_11">o</text:span><text:span text:style-name="T481_12">P)</text:span><text:span text:style-name="T481_13"><text:s/>is<text:s/>useful<text:s/>and<text:s/>relevant</text:span></text:p>
          </table:table-cell>
          <table:table-cell table:style-name="Cell197">
            <text:p text:style-name="P482"><text:span text:style-name="T482_1">N/</text:span><text:span text:style-name="T482_2">A</text:span><text:span text:style-name="T482_3"><text:s/>communications<text:s/>community<text:s/>of<text:s/>practice<text:s/>complete</text:span><text:span text:style-name="T482_4"><text:s/>–<text:s/>indicator<text:s/>phased<text:s/>out</text:span></text:p>
          </table:table-cell>
          <table:table-cell table:style-name="Cell198">
            <text:p text:style-name="P483"><text:span text:style-name="T483_1">N/A</text:span></text:p>
          </table:table-cell>
        </table:table-row>
        <table:table-row table:style-name="Row69">
          <table:table-cell table:style-name="Cell199">
            <text:p text:style-name="P484"><text:span text:style-name="T484_1">4.2</text:span><text:span text:style-name="T484_2">:</text:span><text:span text:style-name="T484_3"><text:s/>Proportion<text:s/>of<text:s/>participants<text:s/>that<text:s/>report<text:s/>making<text:s/>a<text:s/>change<text:s/>in<text:s/>their<text:s/>practice<text:s/>or<text:s/>approach<text:s/>as<text:s/>a<text:s/>result<text:s/>of<text:s/>engaging<text:s/>in<text:s/>the<text:s/>communications<text:s/></text:span><text:span text:style-name="T484_4">CoP</text:span></text:p>
          </table:table-cell>
          <table:table-cell table:style-name="Cell200">
            <text:p text:style-name="P485"><text:span text:style-name="T485_1">N/</text:span><text:span text:style-name="T485_2">A</text:span><text:span text:style-name="T485_3"><text:s/>communications<text:s/></text:span><text:span text:style-name="T485_4">CoP</text:span><text:span text:style-name="T485_5"><text:s/>complete</text:span><text:span text:style-name="T485_6"><text:s/>–<text:s/>indicator<text:s/>phased<text:s/>out</text:span></text:p>
          </table:table-cell>
          <table:table-cell table:style-name="Cell201">
            <text:p text:style-name="P486"><text:span text:style-name="T486_1">N/A</text:span></text:p>
          </table:table-cell>
        </table:table-row>
        <table:table-row table:style-name="Row70">
          <table:table-cell table:style-name="Cell202">
            <text:p text:style-name="P487"><text:span text:style-name="T487_1">4.2b</text:span><text:span text:style-name="T487_2">:<text:s/></text:span><text:span text:style-name="T487_3">Proportion<text:s/>of<text:s/>participants<text:s/>who<text:s/>report<text:s/>intention<text:s/>to<text:s/>apply<text:s/>or<text:s/>having<text:s/>applied<text:s/>learning<text:s/>from<text:s/>the<text:s/>disability<text:s/>inclusion<text:s/></text:span><text:span text:style-name="T487_4">CoP</text:span><text:span text:style-name="T487_5"><text:s/>-<text:s/>to<text:s/>strengthen<text:s/>their<text:s/>project<text:s/>or<text:s/>organisational<text:s/>practices.</text:span></text:p>
          </table:table-cell>
          <table:table-cell table:style-name="Cell203">
            <text:p text:style-name="P488"><text:span text:style-name="T488_1">70%</text:span></text:p>
          </table:table-cell>
          <table:table-cell table:style-name="Cell204">
            <text:p text:style-name="P489"><text:span text:style-name="T489_1">100%</text:span></text:p>
          </table:table-cell>
        </table:table-row>
        <table:table-row table:style-name="Row71">
          <table:table-cell table:style-name="Cell205">
            <text:p text:style-name="P490"><text:span text:style-name="T490_1">4.3</text:span><text:span text:style-name="T490_2">:</text:span><text:span text:style-name="T490_3"><text:s/>Proportion<text:s/>of<text:s/>grant<text:s/>holders<text:s/>who<text:s/>report<text:s/>satisfaction<text:s/>with<text:s/>learning<text:s/>support<text:s/>from<text:s/>the<text:s/>fund<text:s/>manager</text:span></text:p>
          </table:table-cell>
          <table:table-cell table:style-name="Cell206">
            <text:p text:style-name="P491"><text:span text:style-name="T491_1">80%<text:s/>satisfaction<text:s/>rate</text:span></text:p>
          </table:table-cell>
          <table:table-cell table:style-name="Cell207">
            <text:p text:style-name="P492"><text:span text:style-name="T492_1">100</text:span><text:span text:style-name="T492_2">%<text:s/>satisfaction<text:s/>rate<text:s/></text:span></text:p>
          </table:table-cell>
        </table:table-row>
        <table:table-row table:style-name="Row72">
          <table:table-cell table:style-name="Cell208">
            <text:p text:style-name="P493"><text:span text:style-name="T493_1">4.4</text:span><text:span text:style-name="T493_2">:</text:span><text:span text:style-name="T493_3"><text:s/>Proportion<text:s/>of<text:s/>the<text:s/>active<text:s/>portfolio<text:s/>of<text:s/>grants<text:s/>engaged<text:s/>with<text:s/>learning<text:s/>and<text:s/>capacity<text:s/>building<text:s/>activities</text:span></text:p>
          </table:table-cell>
          <table:table-cell table:style-name="Cell209">
            <text:p text:style-name="P494"><text:span text:style-name="T494_1">6</text:span><text:span text:style-name="T494_2">0%<text:s/>engagement</text:span></text:p>
          </table:table-cell>
          <table:table-cell table:style-name="Cell210">
            <text:p text:style-name="P495"><text:span text:style-name="T495_1">90</text:span><text:span text:style-name="T495_2">%</text:span><text:span text:style-name="T495_3"><text:s/>attendance<text:s/>at<text:s/>one<text:s/>or<text:s/>more<text:s/>events<text:s/>(engagement)</text:span></text:p>
          </table:table-cell>
        </table:table-row>
        <table:table-row table:style-name="Row73">
          <table:table-cell table:style-name="Cell211">
            <text:p text:style-name="P496"><text:span text:style-name="T496_1">4.5</text:span><text:span text:style-name="T496_2">:</text:span><text:span text:style-name="T496_3"><text:s/>Proportion<text:s/>of<text:s/>grant<text:s/>holders<text:s/>who<text:s/>find<text:s/>UKAM<text:s/>learning<text:s/>activities<text:s/>relevant<text:s/>and<text:s/>useful</text:span></text:p>
          </table:table-cell>
          <table:table-cell table:style-name="Cell212">
            <text:p text:style-name="P497"><text:span text:style-name="T497_1">6</text:span><text:span text:style-name="T497_2">0%<text:s/>reporting<text:s/>relevance</text:span><text:span text:style-name="T497_3"><text:s/></text:span><text:span text:style-name="T497_4">/</text:span><text:span text:style-name="T497_5"><text:s/></text:span><text:span text:style-name="T497_6">use</text:span></text:p>
          </table:table-cell>
          <table:table-cell table:style-name="Cell213">
            <text:p text:style-name="P498"><text:span text:style-name="T498_1">100</text:span><text:span text:style-name="T498_2">%<text:s/>reporting<text:s/>relevance</text:span><text:span text:style-name="T498_3"><text:s/></text:span><text:span text:style-name="T498_4">/</text:span><text:span text:style-name="T498_5"><text:s/></text:span><text:span text:style-name="T498_6">use</text:span></text:p>
          </table:table-cell>
        </table:table-row>
      </table:table>
      <text:p text:style-name="P499"><text:span text:style-name="T499_1">Four<text:s/>i</text:span><text:span text:style-name="T499_2">ndicators<text:s/>contribute<text:s/>to<text:s/>the<text:s/>achievement<text:s/>of<text:s/>this<text:s/>output</text:span><text:span text:style-name="T499_3"><text:s/>in<text:s/>25-26:<text:s/>All<text:s/>met<text:s/>or<text:s/>surpassed</text:span><text:span text:style-name="T499_4">.</text:span></text:p>
      <text:p text:style-name="P500"/>
      <text:p text:style-name="P501"><text:span text:style-name="T501_1">Indicator<text:s/></text:span><text:span text:style-name="T501_2">4.2b<text:s/>Proportion<text:s/>of<text:s/>participants<text:s/>who<text:s/>report<text:s/>intention<text:s/>to<text:s/>apply<text:s/>or<text:s/>having<text:s/>applied<text:s/>learning<text:s/>from<text:s/>the<text:s/>disability<text:s/>inclusion<text:s/></text:span><text:span text:style-name="T501_3">CoP</text:span><text:span text:style-name="T501_4"><text:s/>-<text:s/>to<text:s/>strengthen<text:s/>their<text:s/>project<text:s/>or<text:s/>organisational<text:s/>practices<text:s/></text:span><text:span text:style-name="T501_5">(Exceeded<text:s/>expectation)</text:span></text:p>
      <text:p text:style-name="P502"/>
      <text:p text:style-name="P503"><text:span text:style-name="T503_1">Across<text:s/></text:span><text:span text:style-name="T503_2">four</text:span><text:span text:style-name="T503_3"><text:s/></text:span><text:span text:style-name="T503_4">C</text:span><text:span text:style-name="T503_5">o</text:span><text:span text:style-name="T503_6">P<text:s/></text:span><text:span text:style-name="T503_7">sessions</text:span><text:span text:style-name="T503_8"><text:s/>held</text:span><text:span text:style-name="T503_9">,<text:s/>100%<text:s/>of<text:s/>poll<text:s/>responses<text:s/>agree<text:s/>or<text:s/>strongly<text:s/>agree<text:s/>that<text:s/>they<text:s/>intend<text:s/>to<text:s/>apply<text:s/>learning<text:s/>from<text:s/>the<text:s/>C</text:span><text:span text:style-name="T503_10">o</text:span><text:span text:style-name="T503_11">P<text:s/>to<text:s/>their<text:s/>work.</text:span><text:span text:style-name="T503_12"><text:s/></text:span><text:span text:style-name="T503_13">Additionally,<text:s/></text:span><text:span text:style-name="T503_14">re</text:span><text:span text:style-name="T503_15">spondents<text:s/>in<text:s/>the<text:s/></text:span><text:span text:style-name="T503_16">fund<text:s/>management<text:s/>survey<text:s/></text:span><text:span text:style-name="T503_17">(FMS)<text:s/></text:span><text:span text:style-name="T503_18">reported<text:s/>that<text:s/>learning<text:s/>support<text:s/>from<text:s/>the<text:s/>fund<text:s/>has<text:s/></text:span><text:span text:style-name="T503_19">extremely<text:s/>(18%),<text:s/>significantly<text:s/>(27%)<text:s/>or<text:s/>moderately<text:s/>(45%)<text:s/></text:span><text:span text:style-name="T503_20">strengthened<text:s/>disability<text:s/>mainstreaming<text:s/>within<text:s/>their<text:s/>programme<text:s/>approaches.<text:s text:c="2"/></text:span></text:p>
      <text:p text:style-name="P504"/>
      <text:p text:style-name="P505"><text:span text:style-name="T505_1">Indicator<text:s/>4.3</text:span><text:span text:style-name="T505_2">:<text:s/></text:span><text:span text:style-name="T505_3">Proportion<text:s/>of<text:s/></text:span><text:span text:style-name="T505_4">grant</text:span><text:span text:style-name="T505_5"><text:s/></text:span><text:span text:style-name="T505_6">holder</text:span><text:span text:style-name="T505_7">s<text:s/>who<text:s/>report<text:s/>satisfaction<text:s/>with<text:s/>learning<text:s/>support<text:s/>from<text:s/>the<text:s/></text:span><text:span text:style-name="T505_8">f</text:span><text:span text:style-name="T505_9">und<text:s/></text:span><text:span text:style-name="T505_10">m</text:span><text:span text:style-name="T505_11">anager</text:span><text:span text:style-name="T505_12"><text:s/></text:span><text:span text:style-name="T505_13">(E</text:span><text:span text:style-name="T505_14">xceeded<text:s/>expectation</text:span><text:span text:style-name="T505_15">)</text:span></text:p>
      <text:p text:style-name="P506"/>
      <text:p text:style-name="P507"><text:span text:style-name="T507_1">100%<text:s/>of<text:s/>respondents<text:s/>rated<text:s/>learning<text:s/>support<text:s/>from<text:s/>the<text:s/>fund<text:s/>manager<text:s/>as<text:s/>good<text:s/>(55%)<text:s/>or<text:s/>excellent<text:s/>(27%)</text:span><text:span text:style-name="T507_2"><text:note text:note-class="footnote"><text:note-citation/><text:note-body><text:p text:style-name="P508"><text:span text:style-name="T508_1"><text:s/></text:span><text:span text:style-name="T508_2">Fund<text:s/>management<text:s/>survey<text:s/>respondents<text:s/>who<text:s/></text:span><text:span text:style-name="T508_3">selected<text:s/>‘N/A’<text:s/>or<text:s/>‘neither<text:s/>agree<text:s/>nor<text:s/>disagree’</text:span><text:span text:style-name="T508_4"><text:s/></text:span><text:span text:style-name="T508_5">for<text:s/>specific<text:s/>questions<text:s/>have<text:s/>been</text:span><text:span text:style-name="T508_6"><text:s/></text:span><text:span text:style-name="T508_7">excluded<text:s/>from<text:s/>total</text:span><text:span text:style-name="T508_8">s<text:s/>for<text:s/>this<text:s/>analysis.<text:s/></text:span></text:p></text:note-body></text:note></text:span><text:span text:style-name="T508_9">.<text:s/>This<text:s/>high<text:s/>satisfaction<text:s/>is<text:s/>corroborated<text:s/>throughout<text:s/>the<text:s/>2025<text:s/>fund<text:s/>management<text:s/>survey<text:s/>results:<text:s/></text:span></text:p>
      <text:list text:style-name="LS3" xml:id="list21">
        <text:list-item>
          <text:p text:style-name="P509"><text:span text:style-name="T509_1">100%<text:s/>of<text:s/>survey<text:s/>respondents<text:s/>completely<text:s/>(64%)<text:s/>or<text:s/>somewhat<text:s/>(36%)<text:s/>agree<text:s/>that<text:s/>UKAM<text:s/>creates<text:s/>a<text:s/>supportive<text:s/>environment<text:s/>for<text:s/>learning<text:s/>and<text:s/>adaptation</text:span></text:p>
        </text:list-item>
        <text:list-item>
          <text:p text:style-name="P510"><text:span text:style-name="T510_1">90%<text:s/>completely<text:s/>(30%)<text:s/>or<text:s/>somewhat<text:s/>(60%)<text:s/>agreed<text:s/>that<text:s/>an<text:s/>appropriate<text:s/>amount<text:s/>of<text:s/>two-way<text:s/>learning<text:s/>and<text:s/>sharing<text:s/>among<text:s/>grant<text:s/>holders<text:s/>is<text:s/>facilitated<text:s/>by<text:s/>the<text:s/>fund<text:s/>manager</text:span></text:p>
        </text:list-item>
        <text:list-item>
          <text:p text:style-name="P511"><text:span text:style-name="T511_1">All<text:s/>respondents<text:s/>completely<text:s/>or<text:s/>somewhat<text:s/>agree<text:s/>that<text:s/>learning<text:s/>support<text:s/>was<text:s/>timely<text:s/>(100%)<text:s/>and<text:s/>high<text:s/>quality<text:s/>(100%).<text:s/></text:span></text:p>
        </text:list-item>
      </text:list>
      <text:p text:style-name="P512"><text:span text:style-name="T512_1">From<text:s/>the<text:s/>FMS,<text:s/>75%<text:s/>of<text:s/>respondents<text:s/>either<text:s/>completely<text:s/>or<text:s/>somewhat<text:s/>agreed<text:s/>that<text:s/>there<text:s/>was<text:s/>sufficient<text:s/>engagement<text:s/>and<text:s/>learning<text:s/>between<text:s/>grant<text:s/>holders<text:s/>and<text:s/>FCDO,<text:s/>while<text:s/>25%<text:s/>disagreed.<text:s/>This<text:s/>compares<text:s/>with<text:s/>71%<text:s/>agreement<text:s/>in<text:s/>the<text:s/>previous<text:s/>year<text:s/>and<text:s/>should<text:s/>be<text:s/>interpreted<text:s/>in<text:s/>the<text:s/>context<text:s/>of<text:s/>a<text:s/>smaller<text:s/>respondent<text:s/>base<text:s/></text:span><text:span text:style-name="T512_2">as<text:s/>the<text:s/></text:span><text:span text:style-name="T512_3">programme</text:span><text:span text:style-name="T512_4"><text:s/>ends.<text:s/></text:span></text:p>
      <text:p text:style-name="P513"/>
      <text:p text:style-name="P514"><text:span text:style-name="T514_1">Indicator<text:s/>4.4:<text:s/>Proportion<text:s/>of<text:s/>the<text:s/>active<text:s/>portfolio<text:s/>of<text:s/>grants<text:s/>engaged<text:s/>with<text:s/>learning<text:s/>and<text:s/>capacity<text:s/>building<text:s/>activities</text:span><text:span text:style-name="T514_2"><text:s/></text:span><text:span text:style-name="T514_3">(moderately<text:s/>exceeded<text:s/>expectation)</text:span></text:p>
      <text:p text:style-name="P515"/>
      <text:p text:style-name="P516"><text:span text:style-name="T516_1">During<text:s/>2025–26,<text:s/>learning<text:s/>and<text:s/>capacity</text:span><text:span text:style-name="T516_2">‑building<text:s/>activity<text:s/>focused<text:s/>on<text:s/>targeted,<text:s/>portfolio</text:span><text:span text:style-name="T516_3">‑appropriate<text:s/>events,<text:s/>with<text:s/>strong<text:s/>engagement<text:s/>relative<text:s/>to<text:s/>the<text:s/></text:span><text:span text:style-name="T516_4">reduced<text:s/></text:span><text:span text:style-name="T516_5">active<text:s/>portfolio.<text:s/>This<text:s/>included<text:s/>a<text:s/>risk<text:s/>management<text:s/>webinar,<text:s/>and<text:s/>a<text:s/>five</text:span><text:span text:style-name="T516_6">‑session<text:s/>Disability<text:s/>Inclusion<text:s/></text:span><text:span text:style-name="T516_7">CoP</text:span><text:span text:style-name="T516_8">,<text:s/>engaging<text:s/>grant<text:s/>holders<text:s/>and<text:s/>delivery<text:s/>partners<text:s/>across<text:s/>the<text:s/>second<text:s/>half<text:s/>of<text:s/>the<text:s/>year.<text:s/>Across<text:s/>the<text:s/>two<text:s/>events,<text:s/></text:span><text:span text:style-name="T516_9">8</text:span><text:span text:style-name="T516_10">8%<text:s/>(14/16)<text:s/>of<text:s/>the<text:s/>active<text:s/>portfolio<text:s/>attended<text:s/>one<text:s/>or<text:s/>more<text:s/>sessions.<text:s/></text:span></text:p>
      <text:p text:style-name="P517"/>
      <text:list text:style-name="LS4" xml:id="list24">
        <text:list-item>
          <text:p text:style-name="P518"><text:span text:style-name="T518_1">Risk<text:s/>management<text:s/>webinar</text:span><text:span text:style-name="T518_2">:<text:s/></text:span><text:span text:style-name="T518_3">A<text:s/>risk<text:s/>management<text:s/>webinar<text:s/>was<text:s/>delivered<text:s/>in<text:s/>July<text:s/>2025,<text:s/>focused<text:s/>on<text:s/>managing<text:s/>risk<text:s/>and<text:s/>uncertainty<text:s/>in<text:s/>the<text:s/>final<text:s/>phase<text:s/>of<text:s/>project<text:s/>delivery.<text:s/>The<text:s/>session<text:s/></text:span><text:span text:style-name="T518_4">included<text:s/>presentations<text:s/>from<text:s/>two<text:s/>recently<text:s/>ended<text:s/></text:span><text:span text:style-name="T518_5">round<text:s/></text:span><text:span text:style-name="T518_6">four</text:span><text:span text:style-name="T518_7"><text:s/>grant<text:s/>holders<text:s/>sharing<text:s/>their<text:s/>experiences<text:s/>of<text:s/>closing<text:s/>a<text:s/>project<text:s/>in<text:s/>contextually<text:s/>challenging<text:s/>conditions.<text:s/>The<text:s/>event<text:s/>w</text:span><text:span text:style-name="T518_8">as<text:s/>attended<text:s/>by</text:span><text:span text:style-name="T518_9"><text:s/></text:span><text:span text:style-name="T518_10">50%<text:s/>(8/16)<text:s/>active<text:s/>grant<text:s/>holders<text:s/>and<text:s/>their<text:s/>partners,<text:s/></text:span><text:span text:style-name="T518_11">with<text:s/>100%<text:s/>finding<text:s/>the<text:s/>session<text:s/>useful</text:span><text:span text:style-name="T518_12">.</text:span></text:p>
        </text:list-item>
        <text:list-item>
          <text:p text:style-name="P519"><text:span text:style-name="T519_1">Disability<text:s/>Inclusion<text:s/></text:span><text:span text:style-name="T519_2">CoP</text:span><text:span text:style-name="T519_3">:<text:s/></text:span><text:span text:style-name="T519_4">The<text:s/></text:span><text:span text:style-name="T519_5">f</text:span><text:span text:style-name="T519_6">und<text:s/></text:span><text:span text:style-name="T519_7">m</text:span><text:span text:style-name="T519_8">anager<text:s/>delivered<text:s/>a<text:s/>five</text:span><text:span text:style-name="T519_9">‑session<text:s/>Disability<text:s/>Inclusion<text:s/></text:span><text:span text:style-name="T519_10">CoP</text:span><text:span text:style-name="T519_11">,<text:s/>comprising<text:s/>an<text:s/>initial<text:s/>co</text:span><text:span text:style-name="T519_12">‑creation<text:s/>session<text:s/>followed<text:s/>by<text:s/>four<text:s/>themed<text:s/>learning<text:s/>sessions<text:s/>delivered<text:s/>in<text:s/>Autumn<text:s/>2025.<text:s/>The<text:s/>series<text:s/>focused<text:s/>on<text:s/>applying<text:s/>disability</text:span><text:span text:style-name="T519_13">‑inclusive<text:s/>approaches<text:s/>and<text:s/>strengthening<text:s/></text:span><text:span text:style-name="T519_14">evidence<text:s/>and<text:s/>measurement<text:s/>as<text:s/>projects<text:s/>moved<text:s/>towards<text:s/>close</text:span><text:span text:style-name="T519_15">‑out.<text:s/></text:span><text:span text:style-name="T519_16">Of<text:s/>the<text:s/>active<text:s/>portfolio,<text:s/></text:span><text:span text:style-name="T519_17">90</text:span><text:span text:style-name="T519_18">%<text:s/>(</text:span><text:span text:style-name="T519_19">9/1</text:span><text:span text:style-name="T519_20">0</text:span><text:span text:style-name="T519_21">)<text:s/>of<text:s/>grant<text:s/>holders<text:s/>and<text:s/>partners<text:s/>attended<text:s/>one<text:s/>or<text:s/>more<text:s/>sessions</text:span><text:span text:style-name="T519_22">,<text:s/>with<text:s/></text:span><text:span text:style-name="T519_23">70</text:span><text:span text:style-name="T519_24">%<text:s/>attend</text:span><text:span text:style-name="T519_25">ing<text:s/>multiple<text:s/>sessions</text:span><text:span text:style-name="T519_26">.<text:s/>Poll<text:s/>data<text:s/>highlighted<text:s/>1</text:span><text:span text:style-name="T519_27">00%<text:s/>usefulness<text:s/>and<text:s/>intention</text:span><text:span text:style-name="T519_28">‑to</text:span><text:span text:style-name="T519_29">‑apply<text:s/></text:span><text:span text:style-name="T519_30">learnings<text:s/>from<text:s/>the<text:s/>session.<text:s/></text:span></text:p>
        </text:list-item>
      </text:list>
      <text:p text:style-name="P520"><text:span text:style-name="T520_1">Indicator<text:s/>4.5:<text:s/>Proportion<text:s/>of<text:s/>grant<text:s/>holders<text:s/>who<text:s/>find<text:s/>UKAM<text:s/>learning<text:s/>activities<text:s/>relevant<text:s/>and<text:s/>useful</text:span><text:span text:style-name="T520_2"><text:s/></text:span><text:span text:style-name="T520_3">(Moderately<text:s/>exceeded<text:s/>expectation)</text:span></text:p>
      <text:p text:style-name="P521"/>
      <text:p text:style-name="P522"><text:span text:style-name="T522_1">Participant<text:s/>feedback<text:s/>across<text:s/></text:span><text:span text:style-name="T522_2">the<text:s/>two<text:s/>events<text:s/></text:span><text:span text:style-name="T522_3">indicates</text:span><text:span text:style-name="T522_4"><text:s/>that<text:s/>UKAM<text:s/>l</text:span><text:span text:style-name="T522_5">earning<text:s/>support<text:s/>was<text:s/></text:span><text:span text:style-name="T522_6">both<text:s/></text:span><text:span text:style-name="T522_7">relevant<text:s/>and<text:s/>useful</text:span><text:span text:style-name="T522_8">.</text:span></text:p>
      <text:list text:style-name="LS3" xml:id="list26">
        <text:list-item>
          <text:p text:style-name="P523"><text:span text:style-name="T523_1">Risk<text:s/>webinar:<text:s/>100%<text:s/>agree<text:s/>/<text:s/>strongly<text:s/>agree<text:s/>the<text:s/>event<text:s/>was<text:s/>useful<text:s/>/<text:s/>relevant<text:s/></text:span></text:p>
        </text:list-item>
        <text:list-item>
          <text:p text:style-name="P524"><text:span text:style-name="T524_1">C</text:span><text:span text:style-name="T524_2">o</text:span><text:span text:style-name="T524_3">P<text:s/>sessions:<text:s/>100%<text:s/>usefulness<text:s/>and<text:s/>intention<text:s/>to<text:s/>apply<text:s/>learnings.<text:s/></text:span></text:p>
        </text:list-item>
      </text:list>
      <text:p text:style-name="P525"><text:span text:style-name="T525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526"/>
      <text:list text:style-name="LS13" xml:id="list28">
        <text:list-item>
          <text:p text:style-name="P527"><text:span text:style-name="T527_1">Weighting<text:s/>–<text:s/>this<text:s/>was<text:s/></text:span><text:span text:style-name="T527_2">increased<text:s/></text:span><text:span text:style-name="T527_3">from</text:span><text:span text:style-name="T527_4"><text:s/>10</text:span><text:span text:style-name="T527_5">%<text:s/>to<text:s/>20%,<text:s/>reflecting<text:s/>the<text:s/></text:span><text:span text:style-name="T527_6">increased<text:s/></text:span><text:span text:style-name="T527_7">relevance<text:s/>of<text:s/></text:span><text:span text:style-name="T527_8">learning<text:s/>for<text:s/>the<text:s/>final<text:s/>phase<text:s/>of<text:s/>UKAM,<text:s/>offset<text:s/>by<text:s/>the<text:s/>change<text:s/>in<text:s/>Output<text:s/>3<text:s/>–<text:s/>as<text:s/>per<text:s/>recommendation<text:s/>in<text:s/>the<text:s/>24-25<text:s/>AR,<text:s/>agreed<text:s/>with<text:s/>FCDO<text:s/>in<text:s/>2025</text:span></text:p>
        </text:list-item>
        <text:list-item>
          <text:p text:style-name="P528"><text:span text:style-name="T528_1">Shifted<text:s/>focus<text:s/>to<text:s/>disability<text:s/>inclusion<text:s/>community<text:s/>of<text:s/>practice.</text:span></text:p>
        </text:list-item>
      </text:list>
      <text:p text:style-name="P529"><text:span text:style-name="T529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530"/>
      <text:p text:style-name="P531"><text:span text:style-name="T531_1">Progress<text:s/>on<text:s/></text:span><text:span text:style-name="T531_2">p</text:span><text:span text:style-name="T531_3">revious<text:s/>AR<text:s/>recommendations<text:s/></text:span></text:p>
      <text:p text:style-name="P532"/>
      <table:table table:style-name="Table18">
        <table:table-column table:style-name="Column61"/>
        <table:table-column table:style-name="Column62"/>
        <table:table-row table:style-name="Row74">
          <table:table-cell table:style-name="Cell214">
            <text:p text:style-name="P533"><text:span text:style-name="T533_1">Recommendations<text:s/>24-25</text:span></text:p>
          </table:table-cell>
          <table:table-cell table:style-name="Cell215">
            <text:p text:style-name="P534"><text:span text:style-name="T534_1">Update<text:s/></text:span></text:p>
          </table:table-cell>
        </table:table-row>
        <table:table-row table:style-name="Row75">
          <table:table-cell table:style-name="Cell216">
            <text:p text:style-name="P535"><text:span text:style-name="T535_1">Deliver<text:s/>proportionate,<text:s/>targeted<text:s/>learning<text:s/>aligned<text:s/>to<text:s/>grant<text:s/>holder<text:s/>capacity<text:s/>and<text:s/>programme<text:s/>stage</text:span></text:p>
          </table:table-cell>
          <table:table-cell table:style-name="Cell217">
            <text:p text:style-name="P536"><text:span text:style-name="T536_1">Achieved.</text:span><text:span text:style-name="T536_2"><text:s/>Learning<text:s/>activity<text:s/>in<text:s/>25–26<text:s/>was<text:s/>deliberately<text:s/>targeted<text:s/>and<text:s/>proportionate,<text:s/>with<text:s/>peer-led<text:s/>approaches<text:s/>(including<text:s/>the<text:s/>Disability<text:s/>Inclusion<text:s/></text:span><text:span text:style-name="T536_3">CoP</text:span><text:span text:style-name="T536_4">)<text:s/>and<text:s/>engagement<text:s/>from<text:s/>the<text:s/>FCDO<text:s/>Inclusion<text:s/>Team</text:span></text:p>
          </table:table-cell>
        </table:table-row>
      </table:table>
      <text:p text:style-name="P537"/>
      <text:p text:style-name="P538"><text:span text:style-name="T538_1">Lessons<text:s/>learned<text:s/>this<text:s/>year<text:s/>(Output<text:s/>4)</text:span></text:p>
      <text:p text:style-name="P539"/>
      <text:list text:style-name="LS9" xml:id="list30">
        <text:list-item>
          <text:p text:style-name="P540"><text:span text:style-name="T540_1">This<text:s/>output<text:s/>strongly<text:s/>reinforces<text:s/>Lesson<text:s/>3<text:s/>(Adapting<text:s/>learning<text:s/>efforts<text:s/>as<text:s/>the<text:s/>programme<text:s/>winds<text:s/>down).</text:span><text:span text:style-name="T540_2"><text:line-break/></text:span><text:span text:style-name="T540_3">As<text:s/>the<text:s/>active<text:s/>portfolio<text:s/>reduced<text:s/>and<text:s/>grant<text:s/>holder<text:s/>capacity<text:s/>became<text:s/>more<text:s/>constrained,<text:s/>learning<text:s/>was<text:s/>most<text:s/>effective<text:s/>when<text:s/>it<text:s/>was<text:s/>targeted,<text:s/>peer</text:span><text:span text:style-name="T540_4">‑led<text:s/>and<text:s/>closely<text:s/>aligned<text:s/>to<text:s/>practical<text:s/>delivery<text:s/>and<text:s/>reporting<text:s/>needs.</text:span></text:p>
        </text:list-item>
        <text:list-item>
          <text:p text:style-name="P541"><text:span text:style-name="T541_1">Peer</text:span><text:span text:style-name="T541_2">‑based<text:s/>learning<text:s/>approaches<text:s/>proved<text:s/>particularly<text:s/>effective.</text:span><text:span text:style-name="T541_3"><text:s/></text:span><text:span text:style-name="T541_4">The<text:s/>Disability<text:s/>Inclusion<text:s/></text:span><text:span text:style-name="T541_5">CoP</text:span><text:span text:style-name="T541_6"><text:s/>created<text:s/>focused,<text:s/>practical<text:s/>spaces<text:s/>for<text:s/>shared<text:s/>learning,<text:s/>with<text:s/>high<text:s/>engagement<text:s/>and<text:s/>strong<text:s/>evidence<text:s/>of<text:s/>intention<text:s/>to<text:s/>apply<text:s/>learning.<text:s/>This<text:s/>reinforced<text:s/>the<text:s/>value<text:s/>of<text:s/>creating<text:s/>a<text:s/>supportive<text:s/>learning<text:s/>environment<text:s/>over<text:s/>maximising<text:s/>the<text:s/>volume<text:s/>of<text:s/>learning<text:s/>activity.</text:span></text:p>
        </text:list-item>
      </text:list>
      <text:p text:style-name="P542"/>
      <text:p text:style-name="P543"><text:span text:style-name="T543_1">Recommendations</text:span><text:span text:style-name="T543_2"><text:s/></text:span><text:span text:style-name="T543_3">(</text:span><text:span text:style-name="T543_4">Output<text:s/>4)</text:span></text:p>
      <text:p text:style-name="P544"/>
      <text:list text:style-name="LS9" xml:id="list32">
        <text:list-item>
          <text:p text:style-name="P545"><text:span text:style-name="T545_1">As<text:s/>UKAM<text:s/>completes<text:s/>its<text:s/>remaining<text:s/>learning<text:s/>and<text:s/>transition<text:s/>activity,<text:s/>learning<text:s/>efforts<text:s/>should<text:s/>continue<text:s/>to<text:s/>prioritise<text:s/>targeted,<text:s/>peer</text:span><text:span text:style-name="T545_2">‑led<text:s/>approaches<text:s/>closely<text:s/>aligned<text:s/>to<text:s/>practical<text:s/>reporting<text:s/>and<text:s/>delivery<text:s/>needs,<text:s/>recognising<text:s/>constrained<text:s/>grant</text:span><text:span text:style-name="T545_3">‑holder<text:s/>capacity<text:s/>and<text:s/>the<text:s/>demonstrated<text:s/>value<text:s/>of<text:s/>focused<text:s/>formats<text:s/>such<text:s/>as<text:s/>the<text:s/>Disability<text:s/>Inclusion<text:s/>Co</text:span><text:span text:style-name="T545_4">P</text:span><text:span text:style-name="T545_5">.</text:span></text:p>
        </text:list-item>
      </text:list>
      <text:p text:style-name="P546"/>
      <text:p text:style-name="P547"/>
      <text:p text:style-name="P548"/>
      <text:h text:style-name="P549" text:outline-level="2"><text:span text:style-name="T549_1">D.<text:s/></text:span><text:span text:style-name="T549_2">VALUE<text:s/>FOR<text:s/>MONEY<text:s/>(VfM)</text:span></text:h>
      <text:p text:style-name="P550"/>
      <text:p text:style-name="P551"><text:span text:style-name="T551_1">Key<text:s/>cost<text:s/>drivers<text:s/>and<text:s/>performance<text:s/></text:span></text:p>
      <text:p text:style-name="P552"/>
      <text:p text:style-name="P553"><text:span text:style-name="T553_1">UKAM</text:span><text:span text:style-name="T553_2"><text:s/></text:span><text:span text:style-name="T553_3">has<text:s/>a<text:s/>value<text:s/>for<text:s/>money<text:s/>(VfM)<text:s/>framework<text:s/>in<text:s/>place,<text:s/>available<text:s/>on<text:s/>request,<text:s/>which<text:s/>assesses<text:s/>performance<text:s/>across<text:s/>economy,<text:s/>efficiency,<text:s/>effectiveness,<text:s/>and<text:s/>equity.</text:span></text:p>
      <text:p text:style-name="P554"/>
      <text:p text:style-name="P555"><text:span text:style-name="T555_1">Economy</text:span><text:span text:style-name="T555_2">:<text:s/>The<text:s/>fund’s<text:s/>main<text:s/>cost<text:s/>drivers<text:s/>are<text:s/>staff<text:s/>and<text:s/>operational<text:s/>expenses<text:s/>required<text:s/>for<text:s/>effective<text:s/>fund<text:s/>management.<text:s/>A<text:s/>skilled<text:s/>fund<text:s/>management<text:s/>team<text:s/>ensures<text:s/>value<text:s/>for<text:s/>money<text:s/>by<text:s/>balancing<text:s/>performance<text:s/>and<text:s/>cost<text:s/>control,<text:s/>supported<text:s/>by<text:s/>robust<text:s/>systems<text:s/>including<text:s/>due<text:s/>diligence,<text:s/>quarterly<text:s/>financial<text:s/>reporting,<text:s/>and<text:s/>annual<text:s/>audits.<text:s/>Across<text:s/>Rounds<text:s/></text:span><text:span text:style-name="T555_3">one<text:s/>to<text:s/>five</text:span><text:span text:style-name="T555_4">,<text:s/>731<text:s/>special<text:s/>conditions<text:s/>were<text:s/>applied<text:s/>through<text:s/>due<text:s/>diligence<text:s/>to<text:s/>strengthen<text:s/>grant<text:s/>holder<text:s/>systems;<text:s/>729<text:s/>have<text:s/>been<text:s/>completed<text:s/>and<text:s/>signed<text:s/>off,<text:s/>with<text:s/>two<text:s/>under<text:s/>review.<text:s/>Financial<text:s/>reporting<text:s/>and<text:s/>audit<text:s/>processes<text:s/>provide<text:s/>assurance<text:s/>that<text:s/>funds<text:s/>are<text:s/>spent<text:s/>as<text:s/>planned,<text:s/>primarily<text:s/>on<text:s/>project<text:s/>activities<text:s/>and<text:s/>staff<text:s/>costs,<text:s/>with<text:s/>overheads<text:s/>aligned<text:s/>to<text:s/>pre</text:span><text:span text:style-name="T555_5">‑agreed<text:s/>levels.<text:s/>Delivery<text:s/>across<text:s/>the<text:s/>grant<text:s/>portfolio<text:s/>has<text:s/>remained<text:s/>consistent<text:s/>with,<text:s/>and<text:s/>in<text:s/>some<text:s/>cases<text:s/>exceeded,<text:s/>planned<text:s/>activity<text:s/>levels<text:s/>within<text:s/>the<text:s/>fixed</text:span><text:span text:style-name="T555_6">‑price<text:s/>fund<text:s/>management<text:s/>contract,<text:s/>resulting<text:s/>in<text:s/>increased<text:s/>activity<text:s/>at<text:s/>no<text:s/>additional<text:s/>cost.</text:span></text:p>
      <text:p text:style-name="P556"/>
      <text:p text:style-name="P557"><text:span text:style-name="T557_1">Efficiency</text:span><text:span text:style-name="T557_2">:<text:s/>Efficiency<text:s/>is<text:s/>monitored<text:s/>through<text:s/>quarterly<text:s/>key<text:s/>performance<text:s/>indicators<text:s/>(KPIs)<text:s/>covering<text:s/>timeliness,<text:s/>accuracy,<text:s/>and<text:s/>quality,<text:s/>all<text:s/>of<text:s/>which<text:s/>were<text:s/>met<text:s/>during<text:s/>the<text:s/>reporting<text:s/>period.<text:s/>This<text:s/>includes<text:s/>prompt<text:s/>disbursement<text:s/>of<text:s/>funds<text:s/>to<text:s/>grant<text:s/>holders<text:s/>and<text:s/>timely<text:s/>reporting<text:s/>of<text:s/>fraud<text:s/>and<text:s/>safeguarding<text:s/>cases<text:s/>to<text:s/>FCDO.<text:s/>Routine<text:s/>processes—such<text:s/>as<text:s/>financial<text:s/>claims,<text:s/>report<text:s/>reviews,<text:s/>and<text:s/>report</text:span><text:span text:style-name="T557_3"><text:s/></text:span><text:span text:style-name="T557_4">back</text:span><text:span text:style-name="T557_5">s</text:span><text:span text:style-name="T557_6">—operate<text:s/>to<text:s/>pre</text:span><text:span text:style-name="T557_7">‑agreed<text:s/>timelines<text:s/>and<text:s/>are<text:s/>supported<text:s/>by<text:s/>Grantelope,<text:s/>the<text:s/>fund’s<text:s/>bespoke<text:s/>online<text:s/>grant<text:s/>management<text:s/>system,<text:s/>which<text:s/>streamlines<text:s/>reporting,<text:s/>feedback,<text:s/>and<text:s/>performance<text:s/>tracking.<text:s/>Consistent<text:s/>guidance<text:s/>and<text:s/>limited<text:s/>changes<text:s/>to<text:s/>reporting<text:s/>requirements<text:s/>further<text:s/>support<text:s/>efficient<text:s/>delivery.</text:span></text:p>
      <text:p text:style-name="P558"/>
      <text:p text:style-name="P559"><text:span text:style-name="T559_1">Effectiveness</text:span><text:span text:style-name="T559_2">:<text:s/>UKAM<text:s/>II<text:s/>remains<text:s/>on<text:s/>track<text:s/>to<text:s/>achieve<text:s/>its<text:s/>intended<text:s/>outcomes<text:s/>and<text:s/>impact<text:s/>within<text:s/>agreed<text:s/>financial<text:s/>parameters.<text:s/>High<text:s/>output</text:span><text:span text:style-name="T559_3">‑level<text:s/>scores<text:s/>demonstrate<text:s/>strong<text:s/>delivery,<text:s/>with<text:s/>82%<text:s/>of<text:s/>completed<text:s/>projects<text:s/>scoring<text:s/>A<text:s/>or<text:s/>above<text:s/>and<text:s/>contributing<text:s/>effectively<text:s/>to<text:s/>the<text:s/>Sustainable<text:s/>Development<text:s/>Goals</text:span><text:span text:style-name="T559_4"><text:s/>(SDGs)</text:span><text:span text:style-name="T559_5">.<text:s/>During<text:s/>the<text:s/>reporting<text:s/>period,<text:s/>the<text:s/>programme<text:s/>generated<text:s/>over<text:s/>7.4<text:s/>million<text:s/>opportunities<text:s/>to<text:s/>view<text:s/>and<text:s/>nearly<text:s/>22,000<text:s/>engagements,<text:s/>connecting<text:s/>the<text:s/>UK<text:s/>public<text:s/>through<text:s/>a<text:s/>range<text:s/>of<text:s/>channels<text:s/>despite<text:s/>no<text:s/>appeals<text:s/>or<text:s/>funding<text:s/>rounds<text:s/>taking<text:s/>place.<text:s/>Grant<text:s/>holders<text:s/>consistently<text:s/>rate<text:s/>fund<text:s/>management<text:s/>support<text:s/>highly,<text:s/>with<text:s/>online<text:s/>learning<text:s/>events<text:s/>increasing<text:s/>accessibility<text:s/>and<text:s/>contributing<text:s/>to<text:s/>improved<text:s/>performance<text:s/>over<text:s/>time.</text:span></text:p>
      <text:p text:style-name="P560"/>
      <text:p text:style-name="P561"><text:span text:style-name="T561_1">Equity</text:span><text:span text:style-name="T561_2">:<text:s/>UKAM<text:s/>is<text:s/>aligned<text:s/>with<text:s/>FCDO<text:s/>priorities<text:s/>on<text:s/>equity<text:s/>and<text:s/>inclusion,<text:s/>with<text:s/>disaggregated<text:s/>participation<text:s/>and<text:s/>targeting<text:s/>measures<text:s/>embedded<text:s/>in<text:s/>the<text:s/>logframe.<text:s/>The<text:s/>fund<text:s/>manager<text:s/>assesses<text:s/>equity<text:s/>targeting<text:s/>at<text:s/>annual<text:s/>review<text:s/>and<text:s/>supports<text:s/>portfolio</text:span><text:span text:style-name="T561_3">‑wide<text:s/>learning<text:s/>on<text:s/>inclusion,<text:s/>including<text:s/>through<text:s/>a<text:s/></text:span><text:span text:style-name="T561_4">C</text:span><text:span text:style-name="T561_5">ommunity<text:s/>of<text:s/></text:span><text:span text:style-name="T561_6">P</text:span><text:span text:style-name="T561_7">ractice<text:s/>focused<text:s/>on<text:s/>effective<text:s/>inclusive<text:s/>delivery<text:s/>and<text:s/>learning<text:s/>products<text:s/>on<text:s/>disability<text:s/>inclusion.<text:s/>To<text:s/>promote<text:s/>more<text:s/>equitable<text:s/>funding<text:s/>distribution,<text:s/>UKAM<text:s/>actively<text:s/>targets<text:s/>smaller<text:s/>and<text:s/>first</text:span><text:span text:style-name="T561_8">‑time<text:s/>applicants.<text:s/>In<text:s/>Round<text:s/>5,<text:s/>69%<text:s/>of<text:s/>successful<text:s/>organisations<text:s/>had<text:s/>an<text:s/>average<text:s/>annual<text:s/>income<text:s/>below<text:s/>£20m<text:s/>(up<text:s/>from<text:s/>55%<text:s/>in<text:s/>Round<text:s/>4),<text:s/>and<text:s/>46%<text:s/>were<text:s/>new<text:s/>to<text:s/>UKAM—the<text:s/>highest<text:s/>proportion<text:s/>to<text:s/>date.</text:span></text:p>
      <text:p text:style-name="P562"/>
      <text:p text:style-name="P563"><text:span text:style-name="T563_1">Assessment<text:s/>of<text:s/>whether<text:s/>the<text:s/></text:span><text:span text:style-name="T563_2">Programme</text:span><text:span text:style-name="T563_3"><text:s/>continues<text:s/>to<text:s/>represent<text:s/>value<text:s/>for<text:s/></text:span><text:span text:style-name="T563_4">money.</text:span></text:p>
      <text:p text:style-name="P564"><text:span text:style-name="T564_1">Overall,<text:s/>the<text:s/>programme<text:s/>continues<text:s/>to<text:s/>represent<text:s/>good<text:s/>value<text:s/>for<text:s/>money.<text:s/>Cumulatively,<text:s/>8,662,491<text:s/>people<text:s/>have<text:s/>been<text:s/>directly<text:s/>supported,<text:s/>exceeding<text:s/>this<text:s/>year’s<text:s/>reach<text:s/>target<text:s/>by<text:s/>1.4%.<text:s/>Performance<text:s/>at<text:s/>project<text:s/>completion<text:s/>remains<text:s/>strong,<text:s/>with<text:s/>82%<text:s/>of<text:s/>projects<text:s/>scoring<text:s/>A<text:s/>or<text:s/>above.</text:span><text:span text:style-name="T564_2"><text:s/></text:span><text:span text:style-name="T564_3">The<text:s/>programme<text:s/>therefore<text:s/>continues<text:s/>to<text:s/>make<text:s/>a<text:s/>meaningful<text:s/>contribution<text:s/>to<text:s/>the<text:s/>SDGs<text:s/>and<text:s/>to<text:s/>reaching<text:s/>the<text:s/>most<text:s/>marginalised.</text:span></text:p>
      <text:p text:style-name="P565"/>
      <text:p text:style-name="P566"><text:span text:style-name="T566_1">The<text:s/></text:span><text:span text:style-name="T566_2">f</text:span><text:span text:style-name="T566_3">und<text:s/></text:span><text:span text:style-name="T566_4">m</text:span><text:span text:style-name="T566_5">anager<text:s/>has<text:s/>demonstrated<text:s/>strong<text:s/>performance<text:s/>throughout<text:s/>the<text:s/>reporting<text:s/>period.<text:s/>In<text:s/>this<text:s/>final<text:s/>phase<text:s/>of<text:s/>delivery,<text:s/>sustained<text:s/>engagement<text:s/>with<text:s/>grant<text:s/>holders,<text:s/>alongside<text:s/>the<text:s/>systematic<text:s/>capture<text:s/>and<text:s/>dissemination<text:s/>of<text:s/>learning<text:s/>(both<text:s/>to<text:s/>grant<text:s/>holders<text:s/>and<text:s/>within<text:s/>FCDO),<text:s/>remains<text:s/>a<text:s/>priority<text:s/>and<text:s/>is<text:s/>central<text:s/>to<text:s/>maintaining<text:s/>value<text:s/>for<text:s/>money<text:s/>to<text:s/>programme<text:s/>close.</text:span></text:p>
      <text:p text:style-name="P567"><text:span text:style-name="T567_1"><text:s/></text:span></text:p>
      <text:h text:style-name="P568" text:outline-level="2"><text:span text:style-name="T568_1">E</text:span><text:span text:style-name="T568_2">:<text:s/></text:span><text:span text:style-name="T568_3">RISK<text:s/></text:span></text:h>
      <text:p text:style-name="P569"/>
      <text:p text:style-name="P570"><text:span text:style-name="T570_1">Overview<text:s/>of<text:s/>risk<text:s/>management</text:span><text:span text:style-name="T570_2"><text:s/></text:span></text:p>
      <text:p text:style-name="P571"><text:span text:style-name="T571_1">The<text:s/>overall<text:s/>programme<text:s/>risk<text:s/>level<text:s/>is<text:s/>moderate<text:s/>and<text:s/>has<text:s/>remained<text:s/>at<text:s/>moderate<text:s/>level<text:s/>over<text:s/>this<text:s/>reporting<text:s/>period.</text:span></text:p>
      <text:p text:style-name="P572"/>
      <text:p text:style-name="P573"><text:span text:style-name="T573_1">Programme<text:s/>level<text:s/>risk<text:s/>management</text:span><text:span text:style-name="T573_2"><text:s/></text:span></text:p>
      <text:p text:style-name="P574"><text:span text:style-name="T574_1">During<text:s/>the<text:s/>year,<text:s/>the<text:s/>programme’s<text:s/>risk<text:s/>profile<text:s/>was<text:s/>shaped<text:s/>by<text:s/>a<text:s/>combination<text:s/>of<text:s/>delivery<text:s/>pressures<text:s/>associated<text:s/>with<text:s/>the<text:s/>programme’s<text:s/>final<text:s/>phase,<text:s/>capacity<text:s/>constraints<text:s/>across<text:s/>the<text:s/>sector,<text:s/>and<text:s/>increasingly<text:s/>fragile<text:s/>operating<text:s/>contexts<text:s/>affecting<text:s/>parts<text:s/>of<text:s/>the<text:s/>grant<text:s/>portfolio.<text:s/>As<text:s/>the<text:s/>programme<text:s/>moved<text:s/>into<text:s/>final<text:s/>delivery,<text:s/>risks<text:s/>associated<text:s/>with<text:s/>shorter<text:s/></text:span><text:span text:style-name="T574_2">project<text:s/></text:span><text:span text:style-name="T574_3">closure<text:s/>windows<text:s/>and<text:s/>the<text:s/>absence<text:s/>of<text:s/>further<text:s/>no</text:span><text:span text:style-name="T574_4">‑cost<text:s/>extensions<text:s/>for<text:s/>the<text:s/>final<text:s/>cohort<text:s/>required<text:s/>close<text:s/>management<text:s/>to<text:s/>ensure<text:s/>all<text:s/>contractual,<text:s/>financial,<text:s/>and<text:s/>compliance<text:s/>requirements<text:s/>could<text:s/>be<text:s/>met<text:s/>within<text:s/>agreed<text:s/>timelines.</text:span></text:p>
      <text:p text:style-name="P575"/>
      <text:p text:style-name="P576"><text:span text:style-name="T576_1">Staff<text:s/>turnover<text:s/>and<text:s/>capacity<text:s/>constraints<text:s/>continued<text:s/>to<text:s/>pose<text:s/>a<text:s/>risk<text:s/>to<text:s/>delivery<text:s/>continuity<text:s/>and<text:s/>institutional<text:s/>knowledge,<text:s/>with<text:s/>potential<text:s/>knock</text:span><text:span text:style-name="T576_2">‑on<text:s/>effects<text:s/>for<text:s/>performance<text:s/>and<text:s/>oversight.<text:s/>These<text:s/>risks<text:s/>were<text:s/>closely<text:s/>linked<text:s/>to<text:s/>wider<text:s/>sector<text:s/>pressures,<text:s/>including<text:s/>funding<text:s/>uncertainty<text:s/>and<text:s/>organisational<text:s/>fragility<text:s/>among<text:s/>some</text:span><text:span text:style-name="T576_3"><text:s/></text:span><text:span text:style-name="T576_4">C</text:span><text:span text:style-name="T576_5">ivil<text:s/></text:span><text:span text:style-name="T576_6">S</text:span><text:span text:style-name="T576_7">ociety<text:s/></text:span><text:span text:style-name="T576_8">O</text:span><text:span text:style-name="T576_9">rganisation</text:span><text:span text:style-name="T576_10">s</text:span><text:span text:style-name="T576_11"><text:s/>(CSOs)</text:span><text:span text:style-name="T576_12">.</text:span></text:p>
      <text:p text:style-name="P577"/>
      <text:p text:style-name="P578"><text:span text:style-name="T578_1">At<text:s/>grant<text:s/>level,<text:s/>several<text:s/>projects<text:s/>continued<text:s/>to<text:s/>operate<text:s/>in<text:s/>volatile<text:s/>and<text:s/>high</text:span><text:span text:style-name="T578_2">‑risk<text:s/>contexts,<text:s/>with<text:s/>conflict,<text:s/>political<text:s/>instability,<text:s/>and<text:s/>economic<text:s/>shocks<text:s/>affecting<text:s/>feasibility,<text:s/>pace,<text:s/>and<text:s/>performance<text:s/>in<text:s/>parts<text:s/>of<text:s/>the<text:s/>portfolio.<text:s/>These<text:s/>contextual<text:s/>risks<text:s/>required<text:s/>ongoing<text:s/>adaptation<text:s/>and,<text:s/>in<text:s/>some<text:s/>cases,<text:s/>contributed<text:s/>to<text:s/>delays<text:s/>or<text:s/>adjustments<text:s/>to<text:s/>delivery<text:s/>approaches.</text:span></text:p>
      <text:p text:style-name="P579"/>
      <text:p text:style-name="P580"><text:span text:style-name="T580_1">Despite<text:s/>these<text:s/>pressures,<text:s/>risks<text:s/>were<text:s/>actively<text:s/>monitored<text:s/>and<text:s/>managed<text:s/>throughout<text:s/>the<text:s/>year,<text:s/>with<text:s/>close<text:s/>coordination<text:s/>between<text:s/>the<text:s/></text:span><text:span text:style-name="T580_2">f</text:span><text:span text:style-name="T580_3">und<text:s/></text:span><text:span text:style-name="T580_4">m</text:span><text:span text:style-name="T580_5">anager<text:s/>and<text:s/>FCDO.<text:s/>While<text:s/>the<text:s/>risk<text:s/>profile<text:s/>evolved,<text:s/>it<text:s/>did<text:s/>not<text:s/>materially<text:s/>worsen,<text:s/>and<text:s/>the<text:s/>programme<text:s/>remains<text:s/>on<text:s/>track<text:s/>to<text:s/>complete<text:s/>delivery<text:s/>in<text:s/>line<text:s/>with<text:s/>its<text:s/>objectives.</text:span></text:p>
      <text:p text:style-name="P581"/>
      <text:p text:style-name="P582"><text:span text:style-name="T582_1">Project<text:s/>(portfolio)<text:s/></text:span><text:span text:style-name="T582_2">r</text:span><text:span text:style-name="T582_3">isk<text:s/></text:span><text:span text:style-name="T582_4">m</text:span><text:span text:style-name="T582_5">anagement</text:span><text:span text:style-name="T582_6"><text:s/></text:span></text:p>
      <text:p text:style-name="P583"><text:span text:style-name="T583_1">The<text:s/></text:span><text:span text:style-name="T583_2">f</text:span><text:span text:style-name="T583_3">und<text:s/></text:span><text:span text:style-name="T583_4">m</text:span><text:span text:style-name="T583_5">anager<text:s/>takes<text:s/>a<text:s/>proactive<text:s/>approach<text:s/>to<text:s/>project</text:span><text:span text:style-name="T583_6">‑level<text:s/>risk<text:s/>management,<text:s/>supporting<text:s/>grant<text:s/>holders<text:s/>to<text:s/>identify,<text:s/>mitigate,<text:s/>and<text:s/>adapt<text:s/>to<text:s/>emerging<text:s/>and<text:s/>escalating<text:s/>risks.<text:s/>All<text:s/>grant<text:s/>holders<text:s/>maintain<text:s/>quarterly</text:span><text:span text:style-name="T583_7">‑updated<text:s/>risk<text:s/>registers,<text:s/>reporting<text:s/>on<text:s/>materialised<text:s/>risks<text:s/>and<text:s/>mitigation<text:s/>actions,<text:s/>with<text:s/>dedicated<text:s/>performance<text:s/>and<text:s/>risk<text:s/>managers<text:s/>providing<text:s/>feedback<text:s/>and<text:s/>follow</text:span><text:span text:style-name="T583_8">‑up.<text:s/>Issues<text:s/>assessed<text:s/>as<text:s/>material<text:s/>at<text:s/>portfolio<text:s/>level<text:s/>are<text:s/>escalated<text:s/>and<text:s/>discussed<text:s/>with<text:s/>FCDO<text:s/>through<text:s/>monthly<text:s/>reporting<text:s/>and<text:s/>contract<text:s/>management<text:s/>processes.</text:span></text:p>
      <text:p text:style-name="P584"/>
      <text:p text:style-name="P585"><text:span text:style-name="T585_1">At<text:s/>portfolio<text:s/>level,<text:s/>programme</text:span><text:span text:style-name="T585_2">‑wide<text:s/>risks<text:s/>were<text:s/>most<text:s/>visible<text:s/>in<text:s/>delivery</text:span><text:span text:style-name="T585_3">‑level<text:s/>challenges,<text:s/>reflecting<text:s/>the<text:s/>environments<text:s/>in<text:s/>which<text:s/>many<text:s/>grant<text:s/>holders<text:s/>were<text:s/>operating<text:s/>as<text:s/>projects<text:s/>progressed<text:s/>through<text:s/>their<text:s/>final<text:s/>stages.<text:s/>Several<text:s/>grants<text:s/>were<text:s/>implemented<text:s/>in<text:s/>highly<text:s/>fragile<text:s/>and<text:s/>restrictive<text:s/>settings</text:span><text:span text:style-name="T585_4"><text:s/>-<text:s/></text:span><text:span text:style-name="T585_5">including<text:s/>conflict</text:span><text:span text:style-name="T585_6">‑affected<text:s/>and<text:s/>politically<text:s/>sensitive<text:s/>contexts<text:s/>where<text:s/>security<text:s/>conditions,<text:s/>government<text:s/>approvals,<text:s/>access<text:s/>constraints,<text:s/>elections,<text:s/>and<text:s/>restrictions<text:s/>on<text:s/>civic<text:s/>space<text:s/>affected<text:s/>delivery<text:s/>pace<text:s/>and<text:s/>feasibility.</text:span></text:p>
      <text:p text:style-name="P586"/>
      <text:p text:style-name="P587"><text:span text:style-name="T587_1">These<text:s/>delivery<text:s/>challenges<text:s/>were<text:s/>accompanied<text:s/>by<text:s/>practical<text:s/>pressures<text:s/>around<text:s/>data<text:s/>collection<text:s/>and<text:s/>verification,<text:s/>as<text:s/>well<text:s/>as<text:s/>organisational<text:s/>challenges<text:s/>for<text:s/>grant<text:s/>holders<text:s/>managing<text:s/>staff<text:s/>retention<text:s/>and<text:s/>handover<text:s/>towards<text:s/>the<text:s/>end<text:s/>of<text:s/>fixed</text:span><text:span text:style-name="T587_2">‑term<text:s/>contracts.<text:s/>Maintaining<text:s/>sufficient<text:s/>capacity<text:s/>for<text:s/>final<text:s/>delivery,<text:s/>reporting,<text:s/>and<text:s/>assurance<text:s/>remained<text:s/>a<text:s/>key<text:s/>focus<text:s/>through<text:s/>the<text:s/>close</text:span><text:span text:style-name="T587_3">‑out<text:s/>period,<text:s/>particularly<text:s/>against<text:s/>the<text:s/>wider<text:s/>backdrop<text:s/>of<text:s/>reduced<text:s/>global<text:s/></text:span><text:span text:style-name="T587_4">Official<text:s/>Development<text:s/></text:span><text:span text:style-name="T587_5">Assistance<text:s/>(</text:span><text:span text:style-name="T587_6">ODA</text:span><text:span text:style-name="T587_7">)</text:span><text:span text:style-name="T587_8"><text:s/>funding<text:s/>and<text:s/>escalating<text:s/>humanitarian<text:s/>crises.</text:span></text:p>
      <text:p text:style-name="P588"/>
      <text:p text:style-name="P589"><text:span text:style-name="T589_1">Throughout<text:s/>this<text:s/>period,<text:s/>the<text:s/></text:span><text:span text:style-name="T589_2">f</text:span><text:span text:style-name="T589_3">und<text:s/></text:span><text:span text:style-name="T589_4">m</text:span><text:span text:style-name="T589_5">anager<text:s/>ensured<text:s/>that<text:s/>delivery<text:s/>risks<text:s/>were<text:s/>actively<text:s/>anticipated,<text:s/>monitored,<text:s/>and<text:s/>managed,<text:s/>with<text:s/>a<text:s/>strong<text:s/>focus<text:s/>on<text:s/>realism,<text:s/>proportionality,<text:s/>and<text:s/>safeguarding<text:s/>programme<text:s/>integrity.<text:s/>Close<text:s/>engagement<text:s/>with<text:s/>grant<text:s/>holders<text:s/>supported<text:s/>adaptive<text:s/>delivery<text:s/>in<text:s/>complex<text:s/>contexts,<text:s/>continuity<text:s/>of<text:s/>key<text:s/>delivery<text:s/>and<text:s/>reporting<text:s/>capacity<text:s/>through<text:s/>end</text:span><text:span text:style-name="T589_6">‑of</text:span><text:span text:style-name="T589_7">‑contract<text:s/>transitions,<text:s/>and<text:s/>timely<text:s/>completion<text:s/>of<text:s/>final<text:s/>data<text:s/>collection,<text:s/>verification,<text:s/>and<text:s/>reporting.<text:s/>Robust<text:s/>oversight<text:s/>and<text:s/>assurance<text:s/>arrangements<text:s/>have<text:s/>been<text:s/>maintained<text:s/>throughout,<text:s/>enabling<text:s/>issues<text:s/>to<text:s/>be<text:s/>identified<text:s/>early<text:s/>and<text:s/>managed<text:s/>through<text:s/>to<text:s/>programme<text:s/>closure<text:s/>in<text:s/>line<text:s/>with<text:s/>agreed<text:s/>expectations.</text:span></text:p>
      <text:h text:style-name="P590" text:outline-level="2"><text:bookmark-start text:name="_Toc196807808"/><text:bookmark-start text:name="_Hlk190760078"/><text:span text:style-name="T590_1">Fraud</text:span><text:bookmark-end text:name="_Toc196807808"/></text:h>
      <text:p text:style-name="P591"><text:span text:style-name="T591_1">UKAM<text:s/>has<text:s/>a<text:s/>zero-tolerance<text:s/>approach<text:s/>to<text:s/>fraud<text:s/>and<text:s/>the<text:s/>misappropriation<text:s/>of<text:s/>funds.<text:s/>All<text:s/>grant<text:s/>holders<text:s/>are<text:s/>supported<text:s/>to<text:s/>report<text:s/>fraud,<text:s/>bribery,<text:s/>theft<text:s/>or<text:s/>misuse<text:s/>of<text:s/>funds<text:s/>securely<text:s/>and<text:s/>confidentially<text:s/>through<text:s/>the<text:s/></text:span><text:span text:style-name="T591_2"><text:a xlink:type="simple" xlink:href="https://secure.ethicspoint.eu/domain/media/en/gui/106928/index.html"><text:span text:style-name="T591_3">external<text:s/>whistleblowing<text:s/>hotline<text:s/>service</text:span></text:a></text:span><text:span text:style-name="T591_4"><text:s/>and/or<text:s/>through<text:s/>the<text:s/>FCDO<text:s/>reporting<text:s/>concerns<text:s/>mechanism</text:span><text:span text:style-name="T591_5"><text:note text:note-class="footnote"><text:note-citation/><text:note-body><text:p text:style-name="P592"><text:span text:style-name="T592_1"><text:s/></text:span><text:span text:style-name="T592_2"><text:a xlink:type="simple" xlink:href="https://www.gov.uk/government/organisations/foreign-commonwealth-development-office/about/complaints-procedure#reporting-fraud-or-corrupt-practices"><text:span text:style-name="T592_3">https://www.gov.uk/government/organisations/foreign-commonwealth-development-office/about/complaints-procedure#reporting-fraud-or-corrupt-practices</text:span></text:a></text:span></text:p></text:note-body></text:note></text:span><text:span text:style-name="T592_4">.<text:s/></text:span></text:p>
      <text:p text:style-name="P593"><text:span text:style-name="T593_1">The<text:s/>fund<text:s/>manager<text:s/>is<text:s/>responsible<text:s/>for<text:s/>case<text:s/>management<text:s/>of<text:s/>all<text:s/>instances<text:s/>of<text:s/>fraud,<text:s/>including<text:s/>the<text:s/>requirement<text:s/>to<text:s/>report<text:s/>fraud<text:s/>to<text:s/>FCDO<text:s/>within<text:s/>a<text:s/>24-hour<text:s/>window.<text:s/>FCDO<text:s/>are<text:s/>kept<text:s/>informed<text:s/>of<text:s/>the<text:s/>progress<text:s/>of<text:s/>these<text:s/>cases<text:s/>through<text:s/>monthly<text:s/>meetings,<text:s/>and<text:s/>quarterly<text:s/>when<text:s/>the<text:s/>fund<text:s/>manager<text:s/>presents<text:s/>statistics<text:s/>showing<text:s/>the<text:s/>trends<text:s/>identified.<text:s/></text:span></text:p>
      <text:p text:style-name="P594"><text:span text:style-name="T594_1">This<text:s/>year,<text:s/>five<text:s/>cases<text:s/>have<text:s/>been<text:s/>reported<text:s/>and<text:s/>investigated.<text:s/>Four<text:s/>cases<text:s/>have<text:s/>been<text:s/>closed,<text:s/>following<text:s/>investigation,<text:s/>with<text:s/>appropriate<text:s/>actions<text:s/>taken<text:s/>and<text:s/>lessons<text:s/>outlined<text:s/>to<text:s/>mitigate<text:s/>future<text:s/>occurrences.<text:s/>One<text:s/>case<text:s/>remains<text:s/>open.<text:s/>The<text:s/>cases<text:s/>this<text:s/>year<text:s/>are<text:s/>in<text:s/>line<text:s/>with<text:s/>trends<text:s/>from<text:s/>previous<text:s/>years</text:span><text:span text:style-name="T594_2">.<text:s/></text:span></text:p>
      <text:h text:style-name="P595" text:outline-level="2"><text:bookmark-start text:name="_Toc196807809"/><text:span text:style-name="T595_1">Audits</text:span><text:bookmark-end text:name="_Toc196807809"/></text:h>
      <text:p text:style-name="P596"><text:span text:style-name="T596_1">No<text:s/></text:span><text:span text:style-name="T596_2">grant<text:s/>holder<text:s/></text:span><text:span text:style-name="T596_3">audits<text:s/>were<text:s/>completed<text:s/>in<text:s/></text:span><text:span text:style-name="T596_4">20</text:span><text:span text:style-name="T596_5">25-26.<text:s/>All<text:s/>101<text:s/>grants<text:s/>were<text:s/>audited<text:s/>in<text:s/>prior<text:s/></text:span><text:span text:style-name="T596_6">years,</text:span><text:span text:style-name="T596_7"><text:s/>and<text:s/>none<text:s/>were<text:s/>planned<text:s/>or<text:s/>required<text:s/>in<text:s/></text:span><text:span text:style-name="T596_8">20</text:span><text:span text:style-name="T596_9">25-26.<text:s/></text:span></text:p>
      <text:h text:style-name="P597" text:outline-level="2"><text:bookmark-start text:name="_Toc196807810"/><text:span text:style-name="T597_1">Safeguarding</text:span><text:bookmark-end text:name="_Toc196807810"/></text:h>
      <text:p text:style-name="P598"><text:span text:style-name="T598_1">During<text:s/>2025–26,<text:s/>safeguarding<text:s/>was<text:s/>managed<text:s/>in<text:s/>line<text:s/>with<text:s/>established<text:s/>procedures<text:s/>and<text:s/>in<text:s/>close<text:s/>coordination<text:s/>with<text:s/>FCDO.<text:s/>Four<text:s/>new<text:s/>safeguarding<text:s/>cases<text:s/>were<text:s/>reported<text:s/>early<text:s/>in<text:s/>the<text:s/>year;<text:s/>all<text:s/>were<text:s/>promptly<text:s/>reported,<text:s/>investigated<text:s/>and<text:s/>closed<text:s/>through<text:s/>close<text:s/>management<text:s/>with<text:s/>the<text:s/>relevant<text:s/>grant<text:s/>holders<text:s/>and<text:s/>FCDO.<text:s/>Safeguarding<text:s/>oversight<text:s/>remained<text:s/>embedded<text:s/>within<text:s/>routine<text:s/>fund<text:s/>management<text:s/>processes,<text:s/>including<text:s/>quarterly<text:s/>reporting<text:s/>and<text:s/>ongoing<text:s/>engagement<text:s/>with<text:s/>grant<text:s/>holders<text:s/>and<text:s/>FCDO.</text:span></text:p>
      <text:p text:style-name="P599"/>
      <text:h text:style-name="P600" text:outline-level="2"><text:span text:style-name="T600_1">F:<text:s/>PROGRAMME<text:s/>MANAGEMENT:<text:s/>DELIVER,<text:s/>COMMERCIAL<text:s/>AND<text:s/>FINAN</text:span><text:span text:style-name="T600_2">CIAL<text:s/>PERFORMANCE</text:span></text:h>
      <text:p text:style-name="P601"/>
      <text:p text:style-name="P602"><text:span text:style-name="T602_1">Summarise<text:s/>the<text:s/>performance<text:s/>of<text:s/>partners<text:s/>and<text:s/></text:span><text:span text:style-name="T602_2">the<text:s/></text:span><text:span text:style-name="T602_3">FCDO</text:span><text:span text:style-name="T602_4">,<text:s/>notably<text:s/>on<text:s/>commercial<text:s/>and<text:s/>financial<text:s/>issues.</text:span></text:p>
      <text:p text:style-name="P603"/>
      <text:p text:style-name="P604"><text:span text:style-name="T604_1">Forecasting</text:span></text:p>
      <text:p text:style-name="P605"><text:span text:style-name="T605_1">During<text:s/>2025–26,<text:s/>the<text:s/></text:span><text:span text:style-name="T605_2">f</text:span><text:span text:style-name="T605_3">und<text:s/></text:span><text:span text:style-name="T605_4">m</text:span><text:span text:style-name="T605_5">anager<text:s/>continued<text:s/>to<text:s/>work<text:s/>closely<text:s/>with<text:s/>grant<text:s/>holders<text:s/>to<text:s/>strengthen<text:s/>the<text:s/>accuracy<text:s/>of<text:s/>annual<text:s/>and<text:s/>quarterly<text:s/>forecasts,<text:s/>using<text:s/>risk<text:s/>ratings<text:s/>to<text:s/>identify<text:s/>potential<text:s/>variance<text:s/>and<text:s/>trigger<text:s/>follow</text:span><text:span text:style-name="T605_6">‑up<text:s/>where<text:s/>required.<text:s/>As<text:s/>the<text:s/>programme<text:s/>approached<text:s/></text:span><text:span text:style-name="T605_7">it</text:span><text:span text:style-name="T605_8">s<text:s/>end</text:span><text:span text:style-name="T605_9">,<text:s/>the<text:s/>risk<text:s/>of<text:s/>forecast<text:s/>variance<text:s/>reduced,<text:s/>with<text:s/>fewer<text:s/>months<text:s/>remaining<text:s/>and<text:s/>projects<text:s/>focused<text:s/>on<text:s/>completing<text:s/>delivery<text:s/>and<text:s/>spending<text:s/>agreed<text:s/>grant<text:s/>envelopes,<text:s/>resulting<text:s/>in<text:s/>increased<text:s/>confidence<text:s/>in<text:s/>late</text:span><text:span text:style-name="T605_10">‑stage<text:s/>financial<text:s/>projections.</text:span></text:p>
      <text:p text:style-name="P606"/>
      <text:p text:style-name="P607"><text:span text:style-name="T607_1">As<text:s/>of<text:s/>1<text:s/>April<text:s/>2026,<text:s/>all<text:s/>grants<text:s/>have<text:s/>ended,<text:s/>with<text:s/>a<text:s/>limited<text:s/>number<text:s/>of<text:s/>claims<text:s/>to<text:s/>be<text:s/>processed<text:s/>in<text:s/>F</text:span><text:span text:style-name="T607_2">inancial<text:s/></text:span><text:span text:style-name="T607_3">Y</text:span><text:span text:style-name="T607_4">ear</text:span><text:span text:style-name="T607_5"><text:s/>2026–27<text:s/>in<text:s/>line<text:s/>with<text:s/>final<text:s/>quarter<text:s/>spend<text:s/>and<text:s/>evaluation<text:s/>costs.<text:s/>The<text:s/></text:span><text:span text:style-name="T607_6">f</text:span><text:span text:style-name="T607_7">und<text:s/></text:span><text:span text:style-name="T607_8">m</text:span><text:span text:style-name="T607_9">anager<text:s/>and<text:s/>FCDO<text:s/>worked<text:s/>particularly<text:s/>closely<text:s/>in<text:s/>the<text:s/>second<text:s/>half<text:s/>of<text:s/>the<text:s/>year,<text:s/>providing<text:s/>additional<text:s/>hands</text:span><text:span text:style-name="T607_10">‑on<text:s/>support<text:s/>to<text:s/>grant<text:s/>holders<text:s/>to<text:s/>ensure<text:s/>robust<text:s/>final<text:s/>costs<text:s/>and<text:s/>forecasts,<text:s/>including<text:s/>targeted<text:s/>follow</text:span><text:span text:style-name="T607_11">‑up<text:s/>and<text:s/>clarification<text:s/>where<text:s/>financial<text:s/>management<text:s/>responsibilities<text:s/>had<text:s/>recently<text:s/>changed.</text:span></text:p>
      <text:p text:style-name="P608"/>
      <text:p text:style-name="P609"><text:span text:style-name="T609_1">Annual<text:s/></text:span><text:span text:style-name="T609_2">f</text:span><text:span text:style-name="T609_3">inancial<text:s/></text:span><text:span text:style-name="T609_4">r</text:span><text:span text:style-name="T609_5">eview</text:span></text:p>
      <text:p text:style-name="P610"><text:span text:style-name="T610_1">The<text:s/>financial<text:s/>reporting<text:s/>and<text:s/>forecasting<text:s/>framework<text:s/>of<text:s/>UKAM<text:s/>is<text:s/>linked<text:s/>to<text:s/>the<text:s/>process<text:s/>for<text:s/>making<text:s/>claims<text:s/>for<text:s/>disbursement.<text:s/>On<text:s/>a<text:s/>quarterly<text:s/>basis<text:s/>all<text:s/>grant<text:s/>holders<text:s/>are<text:s/>required<text:s/>to<text:s/>submit<text:s/>a<text:s/>(quarterly)<text:s/>financial<text:s/>report<text:s/>and<text:s/>updated<text:s/>forecast<text:s/>to<text:s/>claim<text:s/>further<text:s/>disbursements.<text:s/>These<text:s/>quarterly<text:s/>claims<text:s/>are<text:s/>made<text:s/>in<text:s/>either<text:s/>of<text:s/>two<text:s/>windows<text:s/>–<text:s/>one<text:s/>in<text:s/>the<text:s/>first<text:s/>month<text:s/>of<text:s/>the<text:s/>quarter,<text:s/>and<text:s/>one<text:s/>in<text:s/>the<text:s/>second<text:s/>month.</text:span></text:p>
      <text:p text:style-name="P611"/>
      <text:p text:style-name="P612"><text:span text:style-name="T612_1">During<text:s/>the<text:s/>reporting<text:s/>period,<text:s/>the<text:s/>fund<text:s/>manager<text:s/>processed<text:s/>and<text:s/>approved<text:s/></text:span><text:span text:style-name="T612_2">108</text:span><text:span text:style-name="T612_3"><text:s/>financial<text:s/>report</text:span><text:span text:style-name="T612_4">s.<text:s/></text:span><text:span text:style-name="T612_5">Total<text:s/>grant<text:s/>holder<text:s/>claims<text:s/>invoiced<text:s/>to<text:s/>FCDO<text:s/>between<text:s/>March<text:s/>202</text:span><text:span text:style-name="T612_6">5</text:span><text:span text:style-name="T612_7"><text:s/>and<text:s/>February<text:s/>202</text:span><text:span text:style-name="T612_8">6</text:span><text:span text:style-name="T612_9"><text:s/>(based<text:s/>on<text:s/>date<text:s/>of<text:s/>invoice<text:s/>to<text:s/>FCDO)<text:s/>is<text:s/>£</text:span><text:span text:style-name="T612_10">7,957,873.35</text:span><text:span text:style-name="T612_11">.<text:s/>The<text:s/>total<text:s/>fees<text:s/>and<text:s/>expenses<text:s/>invoiced<text:s/>for<text:s/>the<text:s/>year<text:s/>is</text:span><text:span text:style-name="T612_12"><text:s/>£1,216,268.14<text:s/>inc</text:span><text:span text:style-name="T612_13">luding</text:span><text:span text:style-name="T612_14"><text:s/>VAT.<text:s/></text:span></text:p>
      <text:p text:style-name="P613"/>
      <text:p text:style-name="P614"><text:span text:style-name="T614_1">The<text:s/>full<text:s/>annual<text:s/>financial<text:s/>review<text:s/>for<text:s/>202</text:span><text:span text:style-name="T614_2">5</text:span><text:span text:style-name="T614_3">-2</text:span><text:span text:style-name="T614_4">6</text:span><text:span text:style-name="T614_5"><text:s/>will<text:s/>be<text:s/>provided<text:s/>once<text:s/>all<text:s/>information<text:s/>has<text:s/>been<text:s/>processed<text:s/>following<text:s/>the<text:s/></text:span><text:span text:style-name="T614_6">close<text:s/>of<text:s/>FCDO<text:s/>financial<text:s/>year<text:s/>31<text:s/>March<text:s/>202</text:span><text:span text:style-name="T614_7">6</text:span><text:span text:style-name="T614_8">.</text:span></text:p>
      <text:h text:style-name="P615" text:outline-level="2"><text:bookmark-start text:name="_Toc196807811"/><text:span text:style-name="T615_1">Assets</text:span><text:bookmark-end text:name="_Toc196807811"/></text:h>
      <text:p text:style-name="P616"><text:span text:style-name="T616_1">In<text:s/>the<text:s/>report<text:s/>period,</text:span><text:span text:style-name="T616_2"><text:s/></text:span><text:span text:style-name="T616_3">15<text:s/></text:span><text:span text:style-name="T616_4">asset<text:s/></text:span><text:span text:style-name="T616_5">registers</text:span><text:span text:style-name="T616_6"><text:s/></text:span><text:span text:style-name="T616_7">were<text:s/></text:span><text:span text:style-name="T616_8">submitted<text:s/>and<text:s/>reviewed<text:s/>by<text:s/>the<text:s/>fund<text:s/>manager<text:s/>and<text:s/>approved<text:s/>by<text:s/>the<text:s/>FCDO</text:span><text:span text:style-name="T616_9">.<text:s/></text:span></text:p>
      <text:h text:style-name="P617" text:outline-level="2"><text:bookmark-start text:name="_Toc196807812"/><text:span text:style-name="T617_1">I</text:span><text:span text:style-name="T617_2">nternational<text:s/></text:span><text:span text:style-name="T617_3">A</text:span><text:span text:style-name="T617_4">id<text:s/>Transparency<text:s/></text:span><text:span text:style-name="T617_5">I</text:span><text:bookmark-end text:name="_Toc196807812"/><text:span text:style-name="T617_6">nitiative<text:s/>(IATI)</text:span></text:h>
      <text:p text:style-name="P618"><text:span text:style-name="T618_1">Support<text:s/>with<text:s/>IATI<text:s/>continues<text:s/>as<text:s/>standard:<text:s/>All<text:s/>grant<text:s/>holders<text:s/>are<text:s/>provided<text:s/>with<text:s/>guidance<text:s/>during<text:s/>the<text:s/>set-up<text:s/>phase<text:s/>and<text:s/>compliance<text:s/>with<text:s/>IATI<text:s/>reporting<text:s/>is<text:s/>monitored<text:s/>on<text:s/>a<text:s/>quarterly<text:s/>basis.<text:s/>The<text:s/>fund<text:s/>manager<text:s/>publishes<text:s/>IATI<text:s/>data<text:s/>on<text:s/>all<text:s/>transactions<text:s/>received<text:s/>by<text:s/>FCDO<text:s/>and<text:s/>disbursed<text:s/>to<text:s/>the<text:s/>grant<text:s/>holders<text:s/>under<text:s/>the<text:s/>UKAM<text:s/>II<text:s/>programme.</text:span><text:bookmark-end text:name="_Hlk190760078"/></text:p>
      <text:p text:style-name="P619"/>
      <text:p text:style-name="P620"><text:span text:style-name="T620_1">Contract<text:s/></text:span><text:span text:style-name="T620_2">m</text:span><text:span text:style-name="T620_3">anagement<text:s/>and<text:s/>KPIs</text:span></text:p>
      <text:p text:style-name="P621"><text:span text:style-name="T621_1">Contract<text:s/></text:span><text:span text:style-name="T621_2">management<text:s/>is<text:s/>carried<text:s/>out<text:s/>through<text:s/>a<text:s/>regular<text:s/>programme<text:s/>of<text:s/>formal<text:s/>meetings<text:s/>with<text:s/>FCDO<text:s/>to<text:s/>monitor<text:s/>performance<text:s/>and<text:s/>risk<text:s/>throughout<text:s/>the<text:s/>year.<text:s text:c="2"/>The<text:s/>contract<text:s/>management<text:s/>approach<text:s/>is<text:s/>formed<text:s/>of<text:s/>the<text:s/>following<text:s/>meetings:</text:span></text:p>
      <text:p text:style-name="P622"/>
      <text:list text:style-name="LS2" xml:id="list33">
        <text:list-item>
          <text:p text:style-name="P623"><text:span text:style-name="T623_1">Weekly<text:s/>informal<text:s/>updates:</text:span><text:span text:style-name="T623_2"><text:s/>The<text:s/>fund<text:s/>manager<text:s/>meets<text:s/>with<text:s/>FCDO<text:s/>weekly<text:s/>to<text:s/>discuss<text:s/>any<text:s/>updates<text:s/>and<text:s/>issues<text:s/>arising</text:span></text:p>
        </text:list-item>
        <text:list-item>
          <text:p text:style-name="P624"><text:span text:style-name="T624_1">Monthly<text:s/>meetings</text:span><text:span text:style-name="T624_2">:<text:s/>The<text:s/>monthly<text:s/>meetings<text:s/>allow<text:s/>for<text:s/>detailed<text:s/>discussions<text:s/>to<text:s/>take<text:s/>place<text:s/>regarding<text:s/>the<text:s/>ongoing<text:s/>portfolio,<text:s/>programmatic<text:s/>issues<text:s/>arising<text:s/>and<text:s/>to<text:s/>monitor<text:s/>programme<text:s/>risks</text:span></text:p>
        </text:list-item>
        <text:list-item>
          <text:p text:style-name="P625"><text:span text:style-name="T625_1">KPIs<text:s/>/<text:s/>quarterly<text:s/>reporting:<text:s/></text:span><text:span text:style-name="T625_2">KPIs<text:s/>are<text:s/>set<text:s/>quarterly,<text:s/>supported<text:s/>by<text:s/>a<text:s/>detailed<text:s/>quarterly<text:s/>report.<text:s/>A<text:s/>formal<text:s/>quarterly<text:s/>review<text:s/>meeting<text:s/>finalises<text:s/>KPI<text:s/>sign<text:s/>off,<text:s/>linking<text:s/>achievement<text:s/>to<text:s/>fund<text:s/>manager<text:s/>payment.<text:s/></text:span></text:p>
        </text:list-item>
      </text:list>
      <text:p text:style-name="P626"/>
      <text:p text:style-name="P627"><text:span text:style-name="T627_1">Throughout<text:s/>the<text:s/>reporting<text:s/>period<text:s/>all<text:s/>reports<text:s/>have<text:s/>been<text:s/>submitted<text:s/>on<text:s/>time,<text:s/>and<text:s/>100%<text:s/>of<text:s/>KPIs<text:s/>have<text:s/>been<text:s/>achieved<text:s/>on<text:s/>time<text:s/>and<text:s/>to<text:s/>quality.</text:span></text:p>
      <text:p text:style-name="P628"/>
      <text:h text:style-name="P629" text:outline-level="2"><text:span text:style-name="T629_1">G:<text:s/>MONITORING,<text:s/>EVIDENCE<text:s/>AND<text:s/>LEARNING<text:s/></text:span></text:h>
      <text:p text:style-name="P630"/>
      <text:p text:style-name="P631"><text:span text:style-name="T631_1">Monitoring<text:s/>and<text:s/></text:span><text:span text:style-name="T631_2">e</text:span><text:span text:style-name="T631_3">valuation</text:span></text:p>
      <text:p text:style-name="P632"><text:span text:style-name="T632_1">The<text:s/>fund<text:s/>manager<text:s/>continued<text:s/>to<text:s/>implement<text:s/>a<text:s/>proportionate<text:s/>Monitoring,<text:s/>Evaluation<text:s/>and<text:s/>Learning<text:s/>(MEL)<text:s/>approach<text:s/>focused<text:s/>on<text:s/>strengthening<text:s/>grant<text:s/>holder<text:s/>performance,<text:s/>generating<text:s/>credible<text:s/>evidence<text:s/>of<text:s/>impact,<text:s/>and<text:s/>capturing<text:s/>learning<text:s/>to<text:s/>inform<text:s/>both<text:s/>fund<text:s/>management<text:s/>and<text:s/>future<text:s/>matched<text:s/>funding<text:s/>models.<text:s/>MEL<text:s/>support<text:s/>combined<text:s/>project</text:span><text:span text:style-name="T632_2">‑level<text:s/>performance<text:s/>management<text:s/>(including<text:s/>logframes,<text:s/>reporting<text:s/>quality<text:s/>and<text:s/>independent<text:s/>evaluations)<text:s/>with<text:s/>portfolio</text:span><text:span text:style-name="T632_3">‑level<text:s/>monitoring<text:s/>and<text:s/>a<text:s/>structured<text:s/>learning<text:s/>approach.<text:s/>Key<text:s/>findings<text:s/>from<text:s/>monitoring<text:s/>and<text:s/>learning<text:s/>activities<text:s/>are<text:s/>reflected<text:s/>in<text:s/>the<text:s/>outcomes<text:s/>and<text:s/>outputs<text:s/>sections<text:s/>above,<text:s/>with<text:s/>this<text:s/>section<text:s/>summarising<text:s/>how<text:s/>learning<text:s/>was<text:s/>generated,<text:s/>shared<text:s/>and<text:s/>applied<text:s/>across<text:s/>the<text:s/>portfolio.</text:span></text:p>
      <text:p text:style-name="P633"/>
      <text:p text:style-name="P634"><text:span text:style-name="T634_1">Learning<text:s/>activities<text:s/>were<text:s/>guided<text:s/>by<text:s/>a<text:s/>light</text:span><text:span text:style-name="T634_2">‑touch<text:s/>framework<text:s/>that<text:s/>moved<text:s/>from<text:s/>operational<text:s/>reflection<text:s/>to<text:s/>causal<text:s/>analysis<text:s/>and<text:s/>strategic<text:s/>insight,<text:s/>with<text:s/>most<text:s/>grant</text:span><text:span text:style-name="T634_3">‑holder</text:span><text:span text:style-name="T634_4">‑led<text:s/>learning<text:s/>focused<text:s/>on<text:s/>practical<text:s/>application.</text:span></text:p>
      <text:h text:style-name="P635" text:outline-level="2"><text:span text:style-name="T635_1">Creating<text:s/>a<text:s/>supportive<text:s/>environment<text:s/>for<text:s/>individual<text:s/>grant<text:s/>holder<text:s/>learning</text:span><text:span text:style-name="T635_2"><text:s/>and<text:s/>peer<text:s/>to<text:s/>peer<text:s/>collaboration</text:span></text:h>
      <text:p text:style-name="P636"><text:span text:style-name="T636_1">During<text:s/>2025–26,<text:s/>learning<text:s/>support<text:s/>for<text:s/>individual<text:s/>grant<text:s/>holders<text:s/>was<text:s/>intentionally<text:s/>light</text:span><text:span text:style-name="T636_2">‑touch,<text:s/>reflecting<text:s/>the<text:s/>reduced<text:s/>size<text:s/>and<text:s/>maturity<text:s/>of<text:s/>the<text:s/>portfolio.<text:s/>New<text:s/>activity<text:s/>focused<text:s/>on<text:s/>two<text:s/>targeted<text:s/>interventions:<text:s/>a<text:s/>risk<text:s/>management<text:s/>webinar<text:s/>and<text:s/>a<text:s/>Disability<text:s/>Inclusion<text:s/>Community<text:s/>of<text:s/>Practice</text:span><text:span text:style-name="T636_3"><text:s/>(CoP)</text:span><text:span text:style-name="T636_4">,<text:s/>both<text:s/>designed<text:s/>to<text:s/>respond<text:s/>to<text:s/>specific<text:s/>needs<text:s/>identified<text:s/>through<text:s/>grant<text:s/>holder<text:s/>feedback<text:s/>and<text:s/>reported<text:s/>under<text:s/>Output<text:s/>4.</text:span></text:p>
      <text:p text:style-name="P637"><text:span text:style-name="T637_1">Learning<text:s/>products<text:s/>to<text:s/>support<text:s/>these<text:s/>activities<text:s/>included<text:s/>a<text:s/>small<text:s/>number<text:s/>of<text:s/>infographics<text:s/>and<text:s/>a<text:s/>podcast<text:s/>episode<text:s/>-<text:s/></text:span><text:span text:style-name="T637_2"><text:a xlink:type="simple" xlink:href="https://the-learning-post.simplecast.com/episodes/supporting-disability-justice-in-uganda"><text:span text:style-name="T637_3">Supporting<text:s/>disability<text:s/>justice<text:s/>in<text:s/>Uganda</text:span></text:a></text:span><text:span text:style-name="T637_4"><text:s/>-<text:s/></text:span><text:span text:style-name="T637_5">used<text:s/>to<text:s/>share<text:s/>grant<text:s/>holder<text:s/>learning<text:s/>with<text:s/>wider<text:s/>audiences.</text:span></text:p>
      <text:p text:style-name="P638"><text:span text:style-name="T638_1">Alongside<text:s/>these<text:s/>activities,<text:s/>key<text:s/>guidance<text:s/>was<text:s/>updated<text:s/>to<text:s/>support<text:s/></text:span><text:span text:style-name="T638_2">round<text:s/></text:span><text:span text:style-name="T638_3">five</text:span><text:span text:style-name="T638_4"><text:s/>Project<text:s/>Completion<text:s/>Reporting,<text:s/>and<text:s/>grant<text:s/>holders<text:s/>continued<text:s/>to<text:s/>receive<text:s/>tailored<text:s/>one</text:span><text:span text:style-name="T638_5">‑to</text:span><text:span text:style-name="T638_6">‑one<text:s/>MEL<text:s/>support<text:s/>from<text:s/>performance,<text:s/>risk<text:s/>and<text:s/>fiduciary<text:s/>teams.<text:s/>This<text:s/>support<text:s/>focused<text:s/>on<text:s/>practical<text:s/>problem</text:span><text:span text:style-name="T638_7">‑solving,<text:s/>including<text:s/>logframe<text:s/>adaptation,<text:s/>data<text:s/>quality,<text:s/>reporting<text:s/>and<text:s/>compliance,<text:s/>delivered<text:s/>through<text:s/>an<text:s/>ongoing<text:s/>‘critical<text:s/>friend’<text:s/>approach.</text:span></text:p>
      <text:p text:style-name="P639"><text:span text:style-name="T639_1">Despite<text:s/>a<text:s/>smaller<text:s/>portfolio<text:s/>and<text:s/>potential<text:s/>event<text:s/>fatigue,<text:s/>engagement<text:s/>remained<text:s/>strong.<text:s/>In<text:s/>2025–26,<text:s/>87%<text:s/>of<text:s/>active<text:s/>grant<text:s/>holders<text:s/>participated<text:s/>in<text:s/>learning<text:s/>activities,<text:s/>with<text:s/>all<text:s/>poll<text:s/>respondents<text:s/>rating<text:s/>them<text:s/>as<text:s/>relevant<text:s/>and<text:s/>useful<text:s/>(see<text:s/>Output<text:s/>4).</text:span></text:p>
      <text:h text:style-name="P640" text:outline-level="2"><text:span text:style-name="T640_1">Monitoring<text:s/>and<text:s/>support<text:s/>visits</text:span></text:h>
      <text:p text:style-name="P641"><text:span text:style-name="T641_1">During<text:s/>2025–26,<text:s/>the<text:s/>fund<text:s/>manager<text:s/>conducted<text:s/>in</text:span><text:span text:style-name="T641_2">‑person<text:s/>monitoring<text:s/>and<text:s/>support<text:s/>visits<text:s/>to<text:s/>Zimbabwe,<text:s/>Sierra<text:s/>Leone<text:s/>and<text:s/>Tanzania,<text:s/>covering<text:s/>five<text:s/>grant<text:s/>holders.<text:s/>In<text:s/>Zimbabwe,<text:s/>visits<text:s/>were<text:s/>undertaken<text:s/>with<text:s/>Trocaire<text:s/>and<text:s/>Christian<text:s/>Blind<text:s/>Mission<text:s/>(CBM).<text:s/>A</text:span><text:span text:style-name="T641_3">n<text:s/>FCDO<text:s/></text:span><text:span text:style-name="T641_4">communications<text:s/>colleague<text:s/>joined<text:s/>the<text:s/>initial<text:s/>visit.<text:s/>A<text:s/></text:span><text:span text:style-name="T641_5">second<text:s/>v</text:span><text:span text:style-name="T641_6">isit<text:s/>to<text:s/>Trocaire<text:s/>was<text:s/>subsequently<text:s/>carried<text:s/>out<text:s/>after<text:s/>the<text:s/>first<text:s/>visit<text:s/>was<text:s/>curtailed<text:s/>due<text:s/>to<text:s/>localised<text:s/>security<text:s/>concerns,<text:s/>enabling<text:s/>more<text:s/>in</text:span><text:span text:style-name="T641_7">‑depth<text:s/>engagement<text:s/>with<text:s/>project<text:s/>delivery<text:s/>and<text:s/>partners.<text:s/>In<text:s/>Sierra<text:s/></text:span><text:span text:style-name="T641_8">Leone,<text:s/>monitoring<text:s/>visits<text:s/>were<text:s/>conducted<text:s/>with<text:s/>Street<text:s/>Child<text:s/>and<text:s/>Restless<text:s/>Development,<text:s/>and<text:s/>in<text:s/>Tanzania<text:s/>with<text:s/>Right<text:s/>To<text:s/>Play.<text:s/>Across<text:s/>all<text:s/>visits,<text:s/>in</text:span><text:span text:style-name="T641_9">‑country<text:s/>engagement<text:s/>focused<text:s/>on<text:s/>strengthening<text:s/>final<text:s/>reporting<text:s/>quality,<text:s/>supporting<text:s/>independent<text:s/>evaluations,<text:s/>assuring<text:s/>data<text:s/>robustness,<text:s/>and<text:s/>troubleshooting<text:s/>delivery<text:s/>and<text:s/>risk<text:s/>issues<text:s/>as<text:s/>projects<text:s/>moved<text:s/>into<text:s/>their<text:s/>final<text:s/>stages.<text:s/>This<text:s/>ensured<text:s/>timely<text:s/>closure,<text:s/>credible<text:s/>evidence<text:s/>of<text:s/>results,<text:s/>and<text:s/>effective<text:s/>assurance<text:s/>during<text:s/>project<text:s/></text:span><text:span text:style-name="T641_10">closure</text:span><text:span text:style-name="T641_11">.</text:span></text:p>
      <text:h text:style-name="P642" text:outline-level="2"><text:span text:style-name="T642_1">Enhancing<text:s/>understanding<text:s/>of<text:s/>the<text:s/>role<text:s/>of<text:s/>C</text:span><text:span text:style-name="T642_2">ivil<text:s/></text:span><text:span text:style-name="T642_3">S</text:span><text:span text:style-name="T642_4">ociety<text:s/></text:span><text:span text:style-name="T642_5">O</text:span><text:span text:style-name="T642_6">rganisations<text:s/>(CSO</text:span><text:span text:style-name="T642_7">s</text:span><text:span text:style-name="T642_8">)</text:span><text:span text:style-name="T642_9"><text:s/>in<text:s/>public<text:s/>engagement</text:span></text:h>
      <text:p text:style-name="P643"><text:span text:style-name="T643_1">The<text:s/>fund<text:s/>manager<text:s/>supported<text:s/>grant<text:s/>holders<text:s/>to<text:s/>deliver<text:s/>effective<text:s/>report<text:s/>backs<text:s/>to<text:s/>UK<text:s/>audiences,<text:s/>including<text:s/>guidance<text:s/>on<text:s/>content,<text:s/>timing<text:s/>and<text:s/>expectations.<text:s/>Delivery<text:s/>and<text:s/>performance<text:s/>against<text:s/>public<text:s/>engagement<text:s/>objectives,<text:s/>including<text:s/>O</text:span><text:span text:style-name="T643_2">pportunities<text:s/></text:span><text:span text:style-name="T643_3">T</text:span><text:span text:style-name="T643_4">o<text:s/></text:span><text:span text:style-name="T643_5">V</text:span><text:span text:style-name="T643_6">iew<text:s/>(OTV</text:span><text:span text:style-name="T643_7">s</text:span><text:span text:style-name="T643_8">)</text:span><text:span text:style-name="T643_9"><text:s/>generated<text:s/>through<text:s/>report<text:s/>backs,<text:s/>are<text:s/>reported<text:s/>in<text:s/>detail<text:s/>under<text:s/></text:span><text:span text:style-name="T643_10">Output<text:s/>3</text:span><text:span text:style-name="T643_11">.</text:span></text:p>
      <text:h text:style-name="P644" text:outline-level="3"/>
      <text:h text:style-name="P645" text:outline-level="3"><text:span text:style-name="T645_1">Outreach</text:span><text:span text:style-name="T645_2"><text:s/>(</text:span><text:span text:style-name="T645_3">n</text:span><text:span text:style-name="T645_4">ewsletters)<text:s/></text:span></text:h>
      <text:p text:style-name="P646"><text:span text:style-name="T646_1">Grant<text:s/>holder<text:s/>and<text:s/>alumni<text:s/>newsletters<text:s/>continued<text:s/>to<text:s/>provide<text:s/>a<text:s/>core<text:s/>channel<text:s/>for<text:s/>sharing<text:s/>learning,<text:s/>guidance<text:s/>and<text:s/>updates<text:s/>during<text:s/>2025–26.<text:s/>The<text:s/>quarterly<text:s/>grant<text:s/>holder<text:s/>newsletter<text:s/>saw<text:s/>a<text:s/>modest<text:s/>increase<text:s/>in<text:s/>open<text:s/>rates,<text:s/>from<text:s/>57%<text:s/>to<text:s/>59%,<text:s/>and<text:s/>a<text:s/>more<text:s/>substantial<text:s/>increase<text:s/>in<text:s/>engagement,<text:s/>from<text:s/>28%<text:s/>to<text:s/>46%,<text:s/>reflecting<text:s/>refinements<text:s/>to<text:s/>content,<text:s/>layout<text:s/>and<text:s/>link<text:s/>tracking.<text:s/>Content<text:s/>relating<text:s/>to<text:s/>impact<text:s/>stories,<text:s/>podcasts<text:s/>and<text:s/>practical<text:s/>guidance<text:s/>generated<text:s/>the<text:s/>strongest<text:s/>engagement.</text:span></text:p>
      <text:p text:style-name="P647"/>
      <text:p text:style-name="P648"><text:span text:style-name="T648_1">The<text:s/>alumni<text:s/>newsletter,<text:s/>shared<text:s/>with<text:s/>both<text:s/>UK</text:span><text:span text:style-name="T648_2">AM</text:span><text:span text:style-name="T648_3"><text:s/>and<text:s/>UK</text:span><text:span text:style-name="T648_4"><text:s/></text:span><text:span text:style-name="T648_5">A</text:span><text:span text:style-name="T648_6">id<text:s/></text:span><text:span text:style-name="T648_7">D</text:span><text:span text:style-name="T648_8">irect</text:span><text:span text:style-name="T648_9"><text:s/></text:span><text:span text:style-name="T648_10"><text:note text:note-class="footnote"><text:note-citation/><text:note-body><text:p text:style-name="P649"><text:span text:style-name="T649_1"><text:s/>UK<text:s/>Aid<text:s/>Direct<text:s/>(UKAD)<text:s/>was<text:s/>a<text:s/>centrally<text:s/>managed<text:s/>FCDO<text:s/>civil<text:s/>society<text:s/>challenge<text:s/>fund<text:s/>that<text:s/>ended<text:s/>in<text:s/>2023.<text:s/>Both<text:s/>UK</text:span><text:span text:style-name="T649_2">AD<text:s/></text:span><text:span text:style-name="T649_3">and<text:s/></text:span><text:span text:style-name="T649_4">UKA</text:span><text:span text:style-name="T649_5">M<text:s/>were<text:s/>managed<text:s/>by<text:s/>MannionDaniels,<text:s/>with<text:s/>several<text:s/>learning<text:s/>and<text:s/>peer<text:s/>support<text:s/>activities<text:s/>delivered<text:s/>across<text:s/>both<text:s/>funds<text:s/>to<text:s/>strengthen<text:s/>shared<text:s/>learning<text:s/>among<text:s/>CSOs.<text:s/>As<text:s/>a<text:s/>result,<text:s/>there<text:s/>is<text:s/>significant<text:s/>overlap<text:s/>in<text:s/>grant<text:s/>holder<text:s/>audiences,<text:s/>and<text:s/>the<text:s/>alumni<text:s/>newsletter<text:s/>now<text:s/>serves<text:s/>as<text:s/>a<text:s/>consolidated,<text:s/>cross-fund<text:s/>communication<text:s/>channel.</text:span></text:p></text:note-body></text:note></text:span><text:span text:style-name="T649_6"><text:s/></text:span><text:span text:style-name="T649_7">grant<text:s/>holders,<text:s/>achieved<text:s/>an<text:s/>average<text:s/>open<text:s/>rate<text:s/>of<text:s/>41%.<text:s/>While<text:s/>this<text:s/>represented<text:s/>a<text:s/>slight<text:s/>decrease<text:s/>compared<text:s/>to<text:s/>the<text:s/>previous<text:s/>year,<text:s/>engagement<text:s/>per<text:s/>newsletter<text:s/>increased<text:s/>from<text:s/>13%<text:s/>to<text:s/>20%,<text:s/>indicating<text:s/>more<text:s/>active<text:s/>interaction<text:s/>with<text:s/>shared<text:s/>content.<text:s/>As<text:s/>the<text:s/>fund<text:s/>moves<text:s/>into<text:s/></text:span><text:span text:style-name="T649_8">its<text:s/>final<text:s/>stage</text:span><text:span text:style-name="T649_9">,<text:s/>the<text:s/>grant<text:s/>holder<text:s/>newsletter<text:s/>has<text:s/>been<text:s/>phased<text:s/>out,<text:s/>with<text:s/>audiences<text:s/>consolidated<text:s/>into<text:s/>the<text:s/>alumni<text:s/>newsletter.<text:s/></text:span></text:p>
      <text:h text:style-name="P650" text:outline-level="2"><text:span text:style-name="T650_1">Feedback<text:s/>mechanisms<text:s/>and<text:s/>accountability</text:span></text:h>
      <text:p text:style-name="P651"><text:span text:style-name="T651_1">During<text:s/>2025–26,<text:s/>feedback<text:s/>and<text:s/>accountability<text:s/>mechanisms<text:s/>were<text:s/></text:span><text:span text:style-name="T651_2">aligned<text:s/>to<text:s/>the<text:s/>size<text:s/>and<text:s/>maturity<text:s/>of<text:s/>the<text:s/>portfolio.<text:s/>R</text:span><text:span text:style-name="T651_3">eference<text:s/>group<text:s/>meetings</text:span><text:span text:style-name="T651_4"><text:s/>were<text:s/>replaced<text:s/>with<text:s/>regular<text:s/>one-to-one<text:s/>meetings<text:s/>with<text:s/>grant<text:s/>holders,<text:s/>an</text:span><text:span text:style-name="T651_5">d</text:span><text:span text:style-name="T651_6"><text:s/>feedback<text:s/>was<text:s/>also<text:s/>gathered<text:s/>through<text:s/></text:span><text:span text:style-name="T651_7">post</text:span><text:span text:style-name="T651_8">‑event<text:s/>polls,<text:s/>report<text:s/>back<text:s/>surveys,<text:s/></text:span><text:span text:style-name="T651_9">and<text:s/>the</text:span><text:span text:style-name="T651_10"><text:s/>Fund<text:s/>Manage</text:span><text:span text:style-name="T651_11">r<text:s/>Survey.<text:s/></text:span></text:p>
      <table:table table:style-name="Table19">
        <table:table-column table:style-name="Column63"/>
        <table:table-column table:style-name="Column64"/>
        <table:table-column table:style-name="Column65"/>
        <table:table-column table:style-name="Column66"/>
        <table:table-row table:style-name="Row76">
          <table:table-cell table:style-name="Cell218">
            <text:p text:style-name="P652"><text:bookmark-start text:name="_Toc193722623"/><text:bookmark-start text:name="_heading=h.1hmsyys"/><text:bookmark-start text:name="_Toc192779195"/><text:bookmark-start text:name="_Toc192779196"/><text:bookmark-start text:name="_Toc192779197"/><text:bookmark-start text:name="_Toc192779198"/><text:bookmark-start text:name="_Toc192779199"/><text:bookmark-start text:name="_Toc192779200"/><text:bookmark-start text:name="_Toc192779201"/><text:bookmark-start text:name="_Toc192779202"/><text:bookmark-start text:name="_Toc192779203"/><text:bookmark-start text:name="_Toc192779204"/><text:bookmark-start text:name="_Toc192779205"/><text:bookmark-start text:name="_heading=h.41mghml"/><text:bookmark-start text:name="_Toc192779206"/><text:bookmark-start text:name="_Toc192779207"/><text:bookmark-start text:name="_Toc192779209"/><text:bookmark-start text:name="_Toc192779210"/><text:bookmark-end text:name="_Toc193722623"/><text:bookmark-end text:name="_heading=h.1hmsyys"/><text:bookmark-end text:name="_Toc192779195"/><text:bookmark-end text:name="_Toc192779196"/><text:bookmark-end text:name="_Toc192779197"/><text:bookmark-end text:name="_Toc192779198"/><text:bookmark-end text:name="_Toc192779199"/><text:bookmark-end text:name="_Toc192779200"/><text:bookmark-end text:name="_Toc192779201"/><text:bookmark-end text:name="_Toc192779202"/><text:bookmark-end text:name="_Toc192779203"/><text:bookmark-end text:name="_Toc192779204"/><text:bookmark-end text:name="_Toc192779205"/><text:bookmark-end text:name="_heading=h.41mghml"/><text:bookmark-end text:name="_Toc192779206"/><text:bookmark-end text:name="_Toc192779207"/><text:bookmark-end text:name="_Toc192779209"/><text:bookmark-end text:name="_Toc192779210"/><text:span text:style-name="T652_1">Date<text:s/>of<text:s/>last<text:s/>narrative<text:s/>financial<text:s/>report</text:span></text:p>
          </table:table-cell>
          <table:table-cell table:style-name="Cell219">
            <text:p text:style-name="P653"><text:span text:style-name="T653_1"><text:s/>April</text:span><text:span text:style-name="T653_2"><text:s/></text:span><text:span text:style-name="T653_3">202</text:span><text:span text:style-name="T653_4">5</text:span></text:p>
          </table:table-cell>
          <table:table-cell table:style-name="Cell220">
            <text:p text:style-name="P654"><text:span text:style-name="T654_1">Date<text:s/>of<text:s/>last<text:s/>audited<text:s/>annual<text:s/>statement</text:span></text:p>
          </table:table-cell>
          <table:table-cell table:style-name="Cell221">
            <text:p text:style-name="P655"><text:span text:style-name="T655_1"><text:s/>December<text:s/>202</text:span><text:span text:style-name="T655_2">4</text:span></text:p>
          </table:table-cell>
        </table:table-row>
      </table:table>
      <text:p text:style-name="P65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 Light" svg:font-family="Calibri Light" style:font-pitch="variable" style:font-family-generic="swiss"/>
    <style:font-face style:name="Noto Sans Symbols" svg:font-family="Noto Sans Symbol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游ゴシック Light" svg:font-family="游ゴシック Light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1" style:display-name="Heading 1" style:family="paragraph" style:parent-style-name="Normal" style:default-outline-level="1">
      <style:paragraph-properties fo:margin-top="0.423cm" fo:keep-with-next="always" fo:keep-together="always"/>
      <style:text-properties fo:color="#16216a" style:font-name="Calibri Light" fo:font-size="16pt" style:font-name-asian="游ゴシック Light" style:font-size-asian="16pt" style:font-name-complex="Times New Roman" style:font-size-complex="16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color="#16216a" style:font-name="Calibri Ligh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color="#16216a" style:font-name="Calibri Light" fo:font-size="12pt" style:font-name-asian="Times New Roman" style:font-size-asian="12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contentcontrolboundarysink" style:family="text" style:parent-style-name="Default_20_Paragraph_20_Font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Footnote_20_text" style:display-name="Footnote text" style:family="paragraph" style:parent-style-name="Normal">
      <style:text-properties style:font-name="Calibri" fo:font-size="10pt" style:font-name-asian="Calibri" style:font-size-asian="10pt" style:font-name-complex="Arial" style:font-size-complex="10pt" style:letter-kerning="true"/>
    </style:style>
    <style:style style:name="Footnote_20_Text_20_Char" style:display-name="Footnote Text Char" style:family="text" style:parent-style-name="Default_20_Paragraph_20_Font">
      <style:text-properties fo:font-size="10pt" style:font-size-asian="10pt" style:font-size-complex="10pt" style:letter-kerning="true"/>
    </style:style>
    <style:style style:name="Mention" style:family="text" style:parent-style-name="Default_20_Paragraph_20_Font">
      <style:text-properties fo:background-color="#e1dfdd" fo:color="#2b579a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findhit" style:family="text" style:parent-style-name="Default_20_Paragraph_20_Font"/>
    <style:style style:name="superscript" style:family="text" style:parent-style-name="Default_20_Paragraph_20_Font"/>
    <style:style style:name="pf0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cf01" style:family="text" style:parent-style-name="Default_20_Paragraph_20_Font">
      <style:text-properties fo:background-color="#ffffff" style:font-name="Segoe UI" fo:font-size="9pt" style:font-size-asian="9pt" style:font-name-complex="Segoe UI" style:font-size-complex="9pt"/>
    </style:style>
    <style:style style:name="cf11" style:family="text" style:parent-style-name="Default_20_Paragraph_20_Font">
      <style:text-properties fo:background-color="#ffffff" style:font-name="Segoe UI" fo:font-size="9pt" style:font-size-asian="9pt" style:font-name-complex="Segoe UI" style:font-size-complex="9pt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Caption" style:family="paragraph" style:parent-style-name="Normal">
      <style:paragraph-properties fo:text-align="justify" fo:margin-bottom="0.353cm"/>
      <style:text-properties fo:font-style="italic" style:font-style-asian="italic" style:font-style-complex="italic" fo:color="#44546a" style:font-name="Calibri Light" fo:font-size="10pt" style:font-name-asian="Calibri" style:font-size-asian="10pt" style:font-name-complex="Arial" style:font-size-complex="9pt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fo:color="#16216a" style:font-name="Calibri Light" fo:font-size="16pt" style:font-name-asian="游ゴシック Light" style:font-size-asian="16pt" style:font-name-complex="Times New Roman" style:font-size-complex="16pt"/>
    </style:style>
    <style:style style:name="No_20_Spacing" style:display-name="No Spacing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List1Level0" style:family="text">
      <style:text-properties style:font-name="Noto Sans Symbols" style:font-name-asian="Noto Sans Symbols" style:font-name-complex="Noto Sans Symbols"/>
    </style:style>
    <style:style style:name="List1Level1" style:family="text">
      <style:text-properties style:font-name="Courier New" style:font-name-asian="Courier New" style:font-name-complex="Courier New"/>
    </style:style>
    <style:style style:name="List1Level2" style:family="text">
      <style:text-properties style:font-name="Noto Sans Symbols" style:font-name-asian="Noto Sans Symbols" style:font-name-complex="Noto Sans Symbols"/>
    </style:style>
    <style:style style:name="List1Level3" style:family="text">
      <style:text-properties style:font-name="Noto Sans Symbols" style:font-name-asian="Noto Sans Symbols" style:font-name-complex="Noto Sans Symbols"/>
    </style:style>
    <style:style style:name="List1Level4" style:family="text">
      <style:text-properties style:font-name="Courier New" style:font-name-asian="Courier New" style:font-name-complex="Courier New"/>
    </style:style>
    <style:style style:name="List1Level5" style:family="text">
      <style:text-properties style:font-name="Noto Sans Symbols" style:font-name-asian="Noto Sans Symbols" style:font-name-complex="Noto Sans Symbols"/>
    </style:style>
    <style:style style:name="List1Level6" style:family="text">
      <style:text-properties style:font-name="Noto Sans Symbols" style:font-name-asian="Noto Sans Symbols" style:font-name-complex="Noto Sans Symbols"/>
    </style:style>
    <style:style style:name="List1Level7" style:family="text">
      <style:text-properties style:font-name="Courier New" style:font-name-asian="Courier New" style:font-name-complex="Courier New"/>
    </style:style>
    <style:style style:name="List1Level8" style:family="text">
      <style:text-properties style:font-name="Noto Sans Symbols" style:font-name-asian="Noto Sans Symbols" style:font-name-complex="Noto Sans Symbols"/>
    </style:style>
    <text:list-style style:name="LS1">
      <text:list-level-style-bullet text:bullet-char="●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asian="Courier New" style:font-name-complex="Courier New"/>
      </text:list-level-style-bullet>
      <text:list-level-style-bullet text:bullet-char="▪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●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asian="Courier New" style:font-name-complex="Courier New"/>
      </text:list-level-style-bullet>
      <text:list-level-style-bullet text:bullet-char="▪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●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asian="Courier New" style:font-name-complex="Courier New"/>
      </text:list-level-style-bullet>
      <text:list-level-style-bullet text:bullet-char="▪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Noto Sans Symbols" style:font-name-asian="Noto Sans Symbols" style:font-name-complex="Noto Sans Symbol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 style:font-name-asian="Times New Roman" style:font-name-complex="Calibri Light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style:font-name-asian="Times New Roman" style:font-name-complex="Calibri Light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Calibri Light" style:font-name-asian="Times New Roman" style:font-name-complex="Calibri Light"/>
    </style:style>
    <text:list-style style:name="LS4">
      <text:list-level-style-number style:num-format="i" text:style-name="List4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alibri Light" style:font-name-asian="Times New Roman" style:font-name-complex="Calibri Light"/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Level0" style:family="text">
      <style:text-properties style:font-name="Symbol" style:font-name-asian="Times New Roman" style:font-name-complex="Calibri Light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style:font-name-asian="Times New Roman" style:font-name-complex="Calibri Light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 fo:font-size="10pt" style:font-size-asian="10pt"/>
    </style:style>
    <style:style style:name="List6Level1" style:family="text">
      <style:text-properties style:font-name="Courier New" fo:font-size="10pt" style:font-size-asian="10pt"/>
    </style:style>
    <style:style style:name="List6Level2" style:family="text">
      <style:text-properties style:font-name="Wingdings" fo:font-size="10pt" style:font-size-asian="10pt"/>
    </style:style>
    <style:style style:name="List6Level3" style:family="text">
      <style:text-properties style:font-name="Wingdings" fo:font-size="10pt" style:font-size-asian="10pt"/>
    </style:style>
    <style:style style:name="List6Level4" style:family="text">
      <style:text-properties style:font-name="Wingdings" fo:font-size="10pt" style:font-size-asian="10pt"/>
    </style:style>
    <style:style style:name="List6Level5" style:family="text">
      <style:text-properties style:font-name="Wingdings" fo:font-size="10pt" style:font-size-asian="10pt"/>
    </style:style>
    <style:style style:name="List6Level6" style:family="text">
      <style:text-properties style:font-name="Wingdings" fo:font-size="10pt" style:font-size-asian="10pt"/>
    </style:style>
    <style:style style:name="List6Level7" style:family="text">
      <style:text-properties style:font-name="Wingdings" fo:font-size="10pt" style:font-size-asian="10pt"/>
    </style:style>
    <style:style style:name="List6Level8" style:family="text">
      <style:text-properties style:font-name="Wingdings" fo:font-size="10pt" style:font-size-asian="10pt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7Level0" style:family="text">
      <style:text-properties style:font-name="Symbol" style:font-name-asian="Times New Roman" style:font-name-complex="Calibri Light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style:font-name-asian="Times New Roman" style:font-name-complex="Calibri Light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 style:font-name-asian="Times New Roman" style:font-name-complex="Calibri Light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style:font-name-asian="Times New Roman" style:font-name-complex="Calibri Light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 fo:font-size="10pt" style:font-size-asian="10pt"/>
    </style:style>
    <style:style style:name="List9Level1" style:family="text">
      <style:text-properties style:font-name="Courier New" fo:font-size="10pt" style:font-size-asian="10pt"/>
    </style:style>
    <style:style style:name="List9Level2" style:family="text">
      <style:text-properties style:font-name="Wingdings" fo:font-size="10pt" style:font-size-asian="10pt"/>
    </style:style>
    <style:style style:name="List9Level3" style:family="text">
      <style:text-properties style:font-name="Wingdings" fo:font-size="10pt" style:font-size-asian="10pt"/>
    </style:style>
    <style:style style:name="List9Level4" style:family="text">
      <style:text-properties style:font-name="Wingdings" fo:font-size="10pt" style:font-size-asian="10pt"/>
    </style:style>
    <style:style style:name="List9Level5" style:family="text">
      <style:text-properties style:font-name="Wingdings" fo:font-size="10pt" style:font-size-asian="10pt"/>
    </style:style>
    <style:style style:name="List9Level6" style:family="text">
      <style:text-properties style:font-name="Wingdings" fo:font-size="10pt" style:font-size-asian="10pt"/>
    </style:style>
    <style:style style:name="List9Level7" style:family="text">
      <style:text-properties style:font-name="Wingdings" fo:font-size="10pt" style:font-size-asian="10pt"/>
    </style:style>
    <style:style style:name="List9Level8" style:family="text">
      <style:text-properties style:font-name="Wingdings" fo:font-size="10pt" style:font-size-asian="10pt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0Level0" style:family="text">
      <style:text-properties style:font-name="Symbol" fo:font-size="10pt" style:font-size-asian="10pt"/>
    </style:style>
    <style:style style:name="List10Level1" style:family="text">
      <style:text-properties style:font-name="Courier New" fo:font-size="10pt" style:font-size-asian="10pt"/>
    </style:style>
    <style:style style:name="List10Level2" style:family="text">
      <style:text-properties style:font-name="Wingdings" fo:font-size="10pt" style:font-size-asian="10pt"/>
    </style:style>
    <style:style style:name="List10Level3" style:family="text">
      <style:text-properties style:font-name="Wingdings" fo:font-size="10pt" style:font-size-asian="10pt"/>
    </style:style>
    <style:style style:name="List10Level4" style:family="text">
      <style:text-properties style:font-name="Wingdings" fo:font-size="10pt" style:font-size-asian="10pt"/>
    </style:style>
    <style:style style:name="List10Level5" style:family="text">
      <style:text-properties style:font-name="Wingdings" fo:font-size="10pt" style:font-size-asian="10pt"/>
    </style:style>
    <style:style style:name="List10Level6" style:family="text">
      <style:text-properties style:font-name="Wingdings" fo:font-size="10pt" style:font-size-asian="10pt"/>
    </style:style>
    <style:style style:name="List10Level7" style:family="text">
      <style:text-properties style:font-name="Wingdings" fo:font-size="10pt" style:font-size-asian="10pt"/>
    </style:style>
    <style:style style:name="List10Level8" style:family="text">
      <style:text-properties style:font-name="Wingdings" fo:font-size="10pt" style:font-size-asian="10pt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11">
      <text:list-level-style-number style:num-format="1" text:style-name="List11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>
      <style:paragraph-properties fo:text-align="center"/>
    </style:style>
    <style:style style:name="T3_1" style:family="text">
      <style:text-properties fo:font-size="10pt" style:font-size-asian="10pt" style:font-size-complex="10pt"/>
    </style:style>
    <style:style style:name="P4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text:span text:style-name="T3_1"><text:page-number text:select-page="current"/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 2025-2026 Final</dc:title>
    <meta:initial-creator>Bruce Reilly</meta:initial-creator>
    <meta:creation-date>2026-06-18T10:21:00</meta:creation-date>
    <dc:creator>Steve Evans</dc:creator>
    <dc:date>2026-06-18T10:21:00</dc:date>
    <meta:editing-cycles>2</meta:editing-cycles>
    <meta:document-statistic meta:page-count="25" meta:paragraph-count="135" meta:row-count="480" meta:word-count="10114" meta:character-count="67631" meta:non-whitespace-character-count="57652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8D84471142259341B0D71E4C54B1639F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