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="Arial" fo:font-size="14pt" style:font-size-asian="14pt" style:font-name-complex="Arial" style:font-size-complex="14pt" fo:font-weight="bold" style:font-weight-asian="bold" style:font-weight-complex="bold"/>
    </style:style>
    <style:style style:name="P2" style:family="paragraph" style:parent-style-name="Normal">
      <style:text-properties fo:font-style="italic" style:font-style-asian="italic" style:font-name="Arial" style:font-name-complex="Arial"/>
    </style:style>
    <style:style style:name="Table1" style:family="table">
      <style:table-properties table:align="left" style:width="17.808cm" fo:margin-left="0.19cm"/>
    </style:style>
    <style:style style:name="Column1" style:family="table-column">
      <style:table-column-properties style:column-width="9.275cm"/>
    </style:style>
    <style:style style:name="Column2" style:family="table-column">
      <style:table-column-properties style:column-width="3.441cm"/>
    </style:style>
    <style:style style:name="Column3" style:family="table-column">
      <style:table-column-properties style:column-width="5.092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bottom="#000000 0.009cm dotted" fo:padding-left="0.19cm" fo:padding-right="0.19cm" fo:wrap-option="wrap"/>
    </style:style>
    <style:style style:name="P3" style:family="paragraph" style:parent-style-name="Normal"/>
    <style:style style:name="T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wrap-option="wrap"/>
    </style:style>
    <style:style style:name="P6" style:family="paragraph" style:parent-style-name="Normal"/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wrap-option="wrap"/>
    </style:style>
    <style:style style:name="P9" style:family="paragraph" style:parent-style-name="Normal"/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0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12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806cm" fo:margin-left="0.19cm"/>
    </style:style>
    <style:style style:name="Column4" style:family="table-column">
      <style:table-column-properties style:column-width="3.522cm"/>
    </style:style>
    <style:style style:name="Column5" style:family="table-column">
      <style:table-column-properties style:column-width="1.427cm"/>
    </style:style>
    <style:style style:name="Column6" style:family="table-column">
      <style:table-column-properties style:column-width="1.429cm"/>
    </style:style>
    <style:style style:name="Column7" style:family="table-column">
      <style:table-column-properties style:column-width="1.429cm"/>
    </style:style>
    <style:style style:name="Column8" style:family="table-column">
      <style:table-column-properties style:column-width="1.429cm"/>
    </style:style>
    <style:style style:name="Column9" style:family="table-column">
      <style:table-column-properties style:column-width="1.427cm"/>
    </style:style>
    <style:style style:name="Column10" style:family="table-column">
      <style:table-column-properties style:column-width="1.429cm"/>
    </style:style>
    <style:style style:name="Column11" style:family="table-column">
      <style:table-column-properties style:column-width="1.429cm"/>
    </style:style>
    <style:style style:name="Column12" style:family="table-column">
      <style:table-column-properties style:column-width="1.429cm"/>
    </style:style>
    <style:style style:name="Column13" style:family="table-column">
      <style:table-column-properties style:column-width="1.429cm"/>
    </style:style>
    <style:style style:name="Column14" style:family="table-column">
      <style:table-column-properties style:column-width="1.429cm"/>
    </style:style>
    <style:style style:name="Row4" style:family="table-row">
      <style:table-row-properties style:min-row-height="0.529cm"/>
    </style:style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5" style:family="table-row">
      <style:table-row-properties style:min-row-height="0.529cm"/>
    </style:style>
    <style:style style:name="Cell1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6" style:family="table-row">
      <style:table-row-properties style:min-row-height="0.926cm"/>
    </style:style>
    <style:style style:name="Cell3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6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5" style:family="table-column">
      <style:table-column-properties style:column-width="13.303cm"/>
    </style:style>
    <style:style style:name="Column16" style:family="table-column">
      <style:table-column-properties style:column-width="4.487cm"/>
    </style:style>
    <style:style style:name="Row7" style:family="table-row"/>
    <style:style style:name="Cell4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8_2" style:family="text"/>
    <style:style style:name="T48_3" style:family="text" style:parent-style-name="Internet_20_link_20__28_user_29_">
      <style:text-properties fo:color="#0563c1"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123cm"/>
    </style:style>
    <style:style style:name="Cell4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0_2" style:family="text"/>
    <style:style style:name="T50_3" style:family="text" style:parent-style-name="Internet_20_link_20__28_user_29_">
      <style:text-properties fo:color="#0563c1" style:font-name="Arial" fo:font-size="11pt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P51" style:family="paragraph" style:parent-style-name="Normal">
      <style:text-properties style:font-name="Arial" fo:font-size="11pt" style:font-size-asian="11pt" style:font-name-complex="Arial" style:font-size-complex="11pt"/>
    </style:style>
    <style:style style:name="P52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_1" style:family="text">
      <style:text-properties style:font-name="Arial" fo:font-size="14pt" style:font-size-asian="14pt" style:font-name-complex="Arial" fo:font-weight="bold" style:font-weight-asian="bold"/>
    </style:style>
    <style:style style:name="P53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54" style:family="paragraph" style:parent-style-name="Normal"/>
    <style:style style:name="T54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55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Table4" style:family="table">
      <style:table-properties table:align="left" style:width="17.736cm" fo:margin-left="-0.009cm"/>
    </style:style>
    <style:style style:name="Column17" style:family="table-column">
      <style:table-column-properties style:column-width="16.002cm"/>
    </style:style>
    <style:style style:name="Column18" style:family="table-column">
      <style:table-column-properties style:column-width="1.734cm"/>
    </style:style>
    <style:style style:name="Row9" style:family="table-row">
      <style:table-row-properties style:min-row-height="0.123cm"/>
    </style:style>
    <style:style style:name="Cell4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4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0" style:family="table-row">
      <style:table-row-properties style:min-row-height="0.123cm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8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5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0.123cm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0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0.123cm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0.123cm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6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6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67" style:family="paragraph" style:parent-style-name="Normal"/>
    <style:style style:name="T6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68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able5" style:family="table">
      <style:table-properties table:align="left" style:width="17.754cm" fo:margin-left="-0.009cm"/>
    </style:style>
    <style:style style:name="Column19" style:family="table-column">
      <style:table-column-properties style:column-width="14.753cm"/>
    </style:style>
    <style:style style:name="Column20" style:family="table-column">
      <style:table-column-properties style:column-width="3cm"/>
    </style:style>
    <style:style style:name="Row14" style:family="table-row">
      <style:table-row-properties style:min-row-height="0.123cm"/>
    </style:style>
    <style:style style:name="Cell5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5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5" style:family="table-row">
      <style:table-row-properties style:min-row-height="0.476cm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/>
    <style:style style:name="T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6" style:family="table-row">
      <style:table-row-properties style:min-row-height="0.123cm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7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7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7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7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7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7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7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7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7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7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5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76" style:family="paragraph" style:parent-style-name="Normal"/>
    <style:style style:name="T76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7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78" style:family="paragraph" style:parent-style-name="Normal"/>
    <style:style style:name="T78_1" style:family="text">
      <style:text-properties fo:font-size="11pt" style:font-size-asian="11pt" style:font-name-complex="Arial" style:font-size-complex="11pt"/>
    </style:style>
    <style:style style:name="T78_2" style:family="text">
      <style:text-properties fo:font-size="11pt" style:font-size-asian="11pt" style:font-name-complex="Arial" style:font-size-complex="11pt"/>
    </style:style>
    <style:style style:name="T78_3" style:family="text">
      <style:text-properties fo:font-size="11pt" style:font-size-asian="11pt" style:font-name-complex="Arial" style:font-size-complex="11pt"/>
    </style:style>
    <style:style style:name="T78_4" style:family="text">
      <style:text-properties fo:font-size="11pt" style:font-size-asian="11pt" style:font-name-complex="Arial" style:font-size-complex="11pt"/>
    </style:style>
    <style:style style:name="T78_5" style:family="text">
      <style:text-properties fo:font-size="11pt" style:font-size-asian="11pt" style:font-name-complex="Arial" style:font-size-complex="11pt"/>
    </style:style>
    <style:style style:name="T78_6" style:family="text">
      <style:text-properties fo:font-size="11pt" style:font-size-asian="11pt" style:font-name-complex="Arial" style:font-size-complex="11pt"/>
    </style:style>
    <style:style style:name="T78_7" style:family="text">
      <style:text-properties fo:font-size="11pt" style:font-size-asian="11pt" style:font-name-complex="Arial" style:font-size-complex="11pt"/>
    </style:style>
    <style:style style:name="T78_8" style:family="text" style:parent-style-name="Normal">
      <style:text-properties fo:font-size="11pt" style:font-size-asian="11pt" style:font-name-complex="Arial" style:font-size-complex="11pt"/>
    </style:style>
    <style:style style:name="P79" style:family="paragraph" style:parent-style-name="Footnote_20_text"/>
    <style:style style:name="T79_1" style:family="text"/>
    <style:style style:name="T79_2" style:family="text">
      <style:text-properties fo:font-size="8pt" style:font-size-asian="8pt" style:font-size-complex="8pt"/>
    </style:style>
    <style:style style:name="T79_3" style:family="text">
      <style:text-properties fo:font-size="8pt" style:font-size-asian="8pt" style:font-size-complex="8pt"/>
    </style:style>
    <style:style style:name="T79_4" style:family="text">
      <style:text-properties fo:font-size="11pt" style:font-size-asian="11pt" style:font-name-complex="Arial" style:font-size-complex="11pt"/>
    </style:style>
    <style:style style:name="T79_5" style:family="text">
      <style:text-properties fo:font-size="11pt" style:font-size-asian="11pt" style:font-name-complex="Arial" style:font-size-complex="11pt"/>
    </style:style>
    <style:style style:name="T79_6" style:family="text">
      <style:text-properties fo:font-size="11pt" style:font-size-asian="11pt" style:font-name-complex="Arial" style:font-size-complex="11pt"/>
    </style:style>
    <style:style style:name="T79_7" style:family="text">
      <style:text-properties fo:font-size="11pt" style:font-size-asian="11pt" style:font-name-complex="Arial" style:font-size-complex="11pt"/>
    </style:style>
    <style:style style:name="T79_8" style:family="text">
      <style:text-properties fo:font-size="11pt" style:font-size-asian="11pt" style:font-name-complex="Arial" style:font-size-complex="11pt"/>
    </style:style>
    <style:style style:name="T79_9" style:family="text">
      <style:text-properties fo:font-size="11pt" style:font-size-asian="11pt" style:font-name-complex="Arial" style:font-size-complex="11pt"/>
    </style:style>
    <style:style style:name="T79_10" style:family="text">
      <style:text-properties fo:font-size="11pt" style:font-size-asian="11pt" style:font-name-complex="Arial" style:font-size-complex="11pt"/>
    </style:style>
    <style:style style:name="P80" style:family="paragraph" style:parent-style-name="Normal">
      <style:text-properties fo:font-size="11pt" style:font-size-asian="11pt" style:font-name-complex="Arial" style:font-size-complex="11pt"/>
    </style:style>
    <style:style style:name="P81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1_1" style:family="text">
      <style:text-properties fo:font-size="11pt" style:font-size-asian="11pt" style:font-name-complex="Arial" style:font-size-complex="11pt"/>
    </style:style>
    <style:style style:name="T81_2" style:family="text">
      <style:text-properties fo:font-size="11pt" style:font-size-asian="11pt" style:font-name-complex="Arial" style:font-size-complex="11pt"/>
    </style:style>
    <style:style style:name="T81_3" style:family="text">
      <style:text-properties fo:font-size="11pt" style:font-size-asian="11pt" style:font-name-complex="Arial" style:font-size-complex="11pt"/>
    </style:style>
    <style:style style:name="P82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2_1" style:family="text">
      <style:text-properties fo:font-size="11pt" style:font-size-asian="11pt" style:font-name-complex="Arial" style:font-size-complex="11pt"/>
    </style:style>
    <style:style style:name="T82_2" style:family="text">
      <style:text-properties fo:font-size="11pt" style:font-size-asian="11pt" style:font-name-complex="Arial" style:font-size-complex="11pt"/>
    </style:style>
    <style:style style:name="P83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3_1" style:family="text">
      <style:text-properties fo:font-size="11pt" style:font-size-asian="11pt" style:font-name-complex="Arial" style:font-size-complex="11pt"/>
    </style:style>
    <style:style style:name="T83_2" style:family="text">
      <style:text-properties fo:font-size="11pt" style:font-size-asian="11pt" style:font-name-complex="Arial" style:font-size-complex="11pt"/>
    </style:style>
    <style:style style:name="T83_3" style:family="text">
      <style:text-properties fo:font-size="11pt" style:font-size-asian="11pt" style:font-name-complex="Arial" style:font-size-complex="11pt"/>
    </style:style>
    <style:style style:name="T83_4" style:family="text">
      <style:text-properties fo:font-size="11pt" style:font-size-asian="11pt" style:font-name-complex="Arial" style:font-size-complex="11pt"/>
    </style:style>
    <style:style style:name="T83_5" style:family="text">
      <style:text-properties fo:font-size="11pt" style:font-size-asian="11pt" style:font-name-complex="Arial" style:font-size-complex="11pt"/>
    </style:style>
    <style:style style:name="P84" style:family="paragraph" style:parent-style-name="Normal">
      <style:paragraph-properties fo:margin-bottom="0.282cm"/>
    </style:style>
    <style:style style:name="T84_1" style:family="text">
      <style:text-properties fo:font-size="11pt" style:font-size-asian="11pt" style:font-name-complex="Arial" style:font-size-complex="11pt"/>
    </style:style>
    <style:style style:name="T84_2" style:family="text">
      <style:text-properties fo:font-size="11pt" style:font-size-asian="11pt" style:font-name-complex="Arial" style:font-size-complex="11pt"/>
    </style:style>
    <style:style style:name="T84_3" style:family="text">
      <style:text-properties fo:font-size="11pt" style:font-size-asian="11pt" style:font-name-complex="Arial" style:font-size-complex="11pt"/>
    </style:style>
    <style:style style:name="T84_4" style:family="text">
      <style:text-properties fo:font-size="11pt" style:font-size-asian="11pt" style:font-name-complex="Arial" style:font-size-complex="11pt"/>
    </style:style>
    <style:style style:name="T84_5" style:family="text">
      <style:text-properties fo:font-size="11pt" style:font-size-asian="11pt" style:font-name-complex="Arial" style:font-size-complex="11pt"/>
    </style:style>
    <style:style style:name="T84_6" style:family="text">
      <style:text-properties fo:font-size="11pt" style:font-size-asian="11pt" style:font-name-complex="Arial" style:font-size-complex="11pt"/>
    </style:style>
    <style:style style:name="T84_7" style:family="text">
      <style:text-properties fo:font-size="11pt" style:font-size-asian="11pt" style:font-name-complex="Arial" style:font-size-complex="11pt"/>
    </style:style>
    <style:style style:name="T84_8" style:family="text">
      <style:text-properties fo:font-size="11pt" style:font-size-asian="11pt" style:font-name-complex="Arial" style:font-size-complex="11pt"/>
    </style:style>
    <style:style style:name="T84_9" style:family="text">
      <style:text-properties fo:font-size="11pt" style:font-size-asian="11pt" style:font-name-complex="Arial" style:font-size-complex="11pt"/>
    </style:style>
    <style:style style:name="T84_10" style:family="text">
      <style:text-properties fo:font-size="11pt" style:font-size-asian="11pt" style:font-name-complex="Arial" style:font-size-complex="11pt"/>
    </style:style>
    <style:style style:name="T84_11" style:family="text">
      <style:text-properties fo:font-size="11pt" style:font-size-asian="11pt" style:font-name-complex="Arial" style:font-size-complex="11pt"/>
    </style:style>
    <style:style style:name="T84_12" style:family="text">
      <style:text-properties fo:font-size="11pt" style:font-size-asian="11pt" style:font-name-complex="Arial" style:font-size-complex="11pt"/>
    </style:style>
    <style:style style:name="T84_13" style:family="text">
      <style:text-properties fo:font-size="11pt" style:font-size-asian="11pt" style:font-name-complex="Arial" style:font-size-complex="11pt"/>
    </style:style>
    <style:style style:name="T84_14" style:family="text">
      <style:text-properties fo:font-size="11pt" style:font-size-asian="11pt" style:font-name-complex="Arial" style:font-size-complex="11pt"/>
    </style:style>
    <style:style style:name="T84_15" style:family="text">
      <style:text-properties fo:font-size="11pt" style:font-size-asian="11pt" style:font-name-complex="Arial" style:font-size-complex="11pt"/>
    </style:style>
    <style:style style:name="T84_16" style:family="text">
      <style:text-properties fo:font-size="11pt" style:font-size-asian="11pt" style:font-name-complex="Arial" style:font-size-complex="11pt"/>
    </style:style>
    <style:style style:name="T84_17" style:family="text">
      <style:text-properties fo:font-size="11pt" style:font-size-asian="11pt" style:font-name-complex="Arial" style:font-size-complex="11pt"/>
    </style:style>
    <style:style style:name="T84_18" style:family="text">
      <style:text-properties fo:font-size="11pt" style:font-size-asian="11pt" style:font-name-complex="Arial" style:font-size-complex="11pt"/>
    </style:style>
    <style:style style:name="T84_19" style:family="text">
      <style:text-properties fo:font-size="11pt" style:font-size-asian="11pt" style:font-name-complex="Arial" style:font-size-complex="11pt"/>
    </style:style>
    <style:style style:name="T84_20" style:family="text">
      <style:text-properties fo:font-size="11pt" style:font-size-asian="11pt" style:font-name-complex="Arial" style:font-size-complex="11pt"/>
    </style:style>
    <style:style style:name="T84_21" style:family="text">
      <style:text-properties fo:font-size="11pt" style:font-size-asian="11pt" style:font-name-complex="Arial" style:font-size-complex="11pt"/>
    </style:style>
    <style:style style:name="P85" style:family="paragraph" style:parent-style-name="Normal">
      <style:paragraph-properties fo:margin-bottom="0.282cm"/>
    </style:style>
    <style:style style:name="T85_1" style:family="text">
      <style:text-properties fo:font-size="11pt" style:font-size-asian="11pt" style:font-name-complex="Arial" style:font-size-complex="11pt"/>
    </style:style>
    <style:style style:name="P86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6_4" style:family="text">
      <style:text-properties fo:font-size="11pt" style:font-size-asian="11pt" style:font-name-complex="Arial" style:font-size-complex="11pt"/>
    </style:style>
    <style:style style:name="T86_5" style:family="text">
      <style:text-properties fo:font-size="11pt" style:font-size-asian="11pt" style:font-name-complex="Arial" style:font-size-complex="11pt"/>
    </style:style>
    <style:style style:name="T86_6" style:family="text">
      <style:text-properties fo:font-size="11pt" style:font-size-asian="11pt" style:font-name-complex="Arial" style:font-size-complex="11pt"/>
    </style:style>
    <style:style style:name="T86_7" style:family="text">
      <style:text-properties fo:font-size="11pt" style:font-size-asian="11pt" style:font-name-complex="Arial" style:font-size-complex="11pt"/>
    </style:style>
    <style:style style:name="T86_8" style:family="text">
      <style:text-properties fo:font-size="11pt" style:font-size-asian="11pt" style:font-name-complex="Arial" style:font-size-complex="11pt"/>
    </style:style>
    <style:style style:name="T86_9" style:family="text">
      <style:text-properties fo:font-size="11pt" style:font-size-asian="11pt" style:font-name-complex="Arial" style:font-size-complex="11pt"/>
    </style:style>
    <style:style style:name="T86_10" style:family="text">
      <style:text-properties fo:font-size="11pt" style:font-size-asian="11pt" style:font-name-complex="Arial" style:font-size-complex="11pt"/>
    </style:style>
    <style:style style:name="T86_11" style:family="text">
      <style:text-properties fo:font-size="11pt" style:font-size-asian="11pt" style:font-name-complex="Arial" style:font-size-complex="11pt"/>
    </style:style>
    <style:style style:name="T86_12" style:family="text">
      <style:text-properties fo:font-size="11pt" style:font-size-asian="11pt" style:font-name-complex="Arial" style:font-size-complex="11pt"/>
    </style:style>
    <style:style style:name="T86_13" style:family="text">
      <style:text-properties fo:font-size="11pt" style:font-size-asian="11pt" style:font-name-complex="Arial" style:font-size-complex="11pt"/>
    </style:style>
    <style:style style:name="T86_14" style:family="text">
      <style:text-properties fo:font-size="11pt" style:font-size-asian="11pt" style:font-name-complex="Arial" style:font-size-complex="11pt"/>
    </style:style>
    <style:style style:name="T86_15" style:family="text">
      <style:text-properties fo:font-size="11pt" style:font-size-asian="11pt" style:font-name-complex="Arial" style:font-size-complex="11pt"/>
    </style:style>
    <style:style style:name="T86_16" style:family="text">
      <style:text-properties fo:font-size="11pt" style:font-size-asian="11pt" style:font-name-complex="Arial" style:font-size-complex="11pt"/>
    </style:style>
    <style:style style:name="T86_17" style:family="text">
      <style:text-properties fo:font-size="11pt" style:font-size-asian="11pt" style:font-name-complex="Arial" style:font-size-complex="11pt"/>
    </style:style>
    <style:style style:name="T86_18" style:family="text">
      <style:text-properties fo:font-size="11pt" style:font-size-asian="11pt" style:font-name-complex="Arial" style:font-size-complex="11pt"/>
    </style:style>
    <style:style style:name="T86_19" style:family="text">
      <style:text-properties fo:font-size="11pt" style:font-size-asian="11pt" style:font-name-complex="Arial" style:font-size-complex="11pt"/>
    </style:style>
    <style:style style:name="T86_20" style:family="text">
      <style:text-properties fo:font-size="11pt" style:font-size-asian="11pt" style:font-name-complex="Arial" style:font-size-complex="11pt"/>
    </style:style>
    <style:style style:name="T86_21" style:family="text">
      <style:text-properties fo:font-size="11pt" style:font-size-asian="11pt" style:font-name-complex="Arial" style:font-size-complex="11pt"/>
    </style:style>
    <style:style style:name="T86_22" style:family="text">
      <style:text-properties fo:font-size="11pt" style:font-size-asian="11pt" style:font-name-complex="Arial" style:font-size-complex="11pt"/>
    </style:style>
    <style:style style:name="T86_23" style:family="text">
      <style:text-properties fo:font-size="11pt" style:font-size-asian="11pt" style:font-name-complex="Arial" style:font-size-complex="11pt"/>
    </style:style>
    <style:style style:name="T86_24" style:family="text">
      <style:text-properties fo:font-size="11pt" style:font-size-asian="11pt" style:font-name-complex="Arial" style:font-size-complex="11pt"/>
    </style:style>
    <style:style style:name="T86_25" style:family="text">
      <style:text-properties fo:font-size="11pt" style:font-size-asian="11pt" style:font-name-complex="Arial" style:font-size-complex="11pt"/>
    </style:style>
    <style:style style:name="T86_26" style:family="text">
      <style:text-properties fo:font-size="11pt" style:font-size-asian="11pt" style:font-name-complex="Arial" style:font-size-complex="11pt"/>
    </style:style>
    <style:style style:name="T86_27" style:family="text">
      <style:text-properties fo:font-size="11pt" style:font-size-asian="11pt" style:font-name-complex="Arial" style:font-size-complex="11pt"/>
    </style:style>
    <style:style style:name="T86_28" style:family="text">
      <style:text-properties fo:font-size="11pt" style:font-size-asian="11pt" style:font-name-complex="Arial" style:font-size-complex="11pt"/>
    </style:style>
    <style:style style:name="T86_29" style:family="text">
      <style:text-properties fo:font-size="11pt" style:font-size-asian="11pt" style:font-name-complex="Arial" style:font-size-complex="11pt"/>
    </style:style>
    <style:style style:name="T86_30" style:family="text">
      <style:text-properties fo:font-size="11pt" style:font-size-asian="11pt" style:font-name-complex="Arial" style:font-size-complex="11pt"/>
    </style:style>
    <style:style style:name="T86_31" style:family="text">
      <style:text-properties fo:font-size="11pt" style:font-size-asian="11pt" style:font-name-complex="Arial" style:font-size-complex="11pt"/>
    </style:style>
    <style:style style:name="T86_32" style:family="text">
      <style:text-properties fo:font-size="11pt" style:font-size-asian="11pt" style:font-name-complex="Arial" style:font-size-complex="11pt"/>
    </style:style>
    <style:style style:name="T86_33" style:family="text">
      <style:text-properties fo:font-size="11pt" style:font-size-asian="11pt" style:font-name-complex="Arial" style:font-size-complex="11pt"/>
    </style:style>
    <style:style style:name="T86_34" style:family="text">
      <style:text-properties fo:font-size="11pt" style:font-size-asian="11pt" style:font-name-complex="Arial" style:font-size-complex="11pt"/>
    </style:style>
    <style:style style:name="P87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7_2" style:family="text">
      <style:text-properties fo:font-size="11pt" style:font-size-asian="11pt" style:font-name-complex="Arial" style:font-size-complex="11pt"/>
    </style:style>
    <style:style style:name="T87_3" style:family="text">
      <style:text-properties fo:font-size="11pt" style:font-size-asian="11pt" style:font-name-complex="Arial" style:font-size-complex="11pt"/>
    </style:style>
    <style:style style:name="T87_4" style:family="text">
      <style:text-properties fo:font-size="11pt" style:font-size-asian="11pt" style:font-name-complex="Arial" style:font-size-complex="11pt"/>
    </style:style>
    <style:style style:name="T87_5" style:family="text">
      <style:text-properties fo:font-size="11pt" style:font-size-asian="11pt" style:font-name-complex="Arial" style:font-size-complex="11pt"/>
    </style:style>
    <style:style style:name="T87_6" style:family="text">
      <style:text-properties fo:font-size="11pt" style:font-size-asian="11pt" style:font-name-complex="Arial" style:font-size-complex="11pt"/>
    </style:style>
    <style:style style:name="T87_7" style:family="text">
      <style:text-properties fo:font-size="11pt" style:font-size-asian="11pt" style:font-name-complex="Arial" style:font-size-complex="11pt"/>
    </style:style>
    <style:style style:name="T87_8" style:family="text">
      <style:text-properties fo:font-size="11pt" style:font-size-asian="11pt" style:font-name-complex="Arial" style:font-size-complex="11pt"/>
    </style:style>
    <style:style style:name="T87_9" style:family="text">
      <style:text-properties fo:font-size="11pt" style:font-size-asian="11pt" style:font-name-complex="Arial" style:font-size-complex="11pt"/>
    </style:style>
    <style:style style:name="T87_10" style:family="text">
      <style:text-properties fo:font-size="11pt" style:font-size-asian="11pt" style:font-name-complex="Arial" style:font-size-complex="11pt"/>
    </style:style>
    <style:style style:name="T87_11" style:family="text">
      <style:text-properties fo:font-size="11pt" style:font-size-asian="11pt" style:font-name-complex="Arial" style:font-size-complex="11pt"/>
    </style:style>
    <style:style style:name="T87_12" style:family="text">
      <style:text-properties fo:font-size="11pt" style:font-size-asian="11pt" style:font-name-complex="Arial" style:font-size-complex="11pt"/>
    </style:style>
    <style:style style:name="T87_13" style:family="text">
      <style:text-properties fo:font-size="11pt" style:font-size-asian="11pt" style:font-name-complex="Arial" style:font-size-complex="11pt"/>
    </style:style>
    <style:style style:name="T87_14" style:family="text">
      <style:text-properties fo:font-size="11pt" style:font-size-asian="11pt" style:font-name-complex="Arial" style:font-size-complex="11pt"/>
    </style:style>
    <style:style style:name="T87_15" style:family="text">
      <style:text-properties fo:font-size="11pt" style:font-size-asian="11pt" style:font-name-complex="Arial" style:font-size-complex="11pt"/>
    </style:style>
    <style:style style:name="T87_16" style:family="text">
      <style:text-properties fo:font-size="11pt" style:font-size-asian="11pt" style:font-name-complex="Arial" style:font-size-complex="11pt"/>
    </style:style>
    <style:style style:name="T87_17" style:family="text">
      <style:text-properties fo:font-size="11pt" style:font-size-asian="11pt" style:font-name-complex="Arial" style:font-size-complex="11pt"/>
    </style:style>
    <style:style style:name="T87_18" style:family="text">
      <style:text-properties fo:font-size="11pt" style:font-size-asian="11pt" style:font-name-complex="Arial" style:font-size-complex="11pt"/>
    </style:style>
    <style:style style:name="T87_19" style:family="text">
      <style:text-properties fo:font-size="11pt" style:font-size-asian="11pt" style:font-name-complex="Arial" style:font-size-complex="11pt"/>
    </style:style>
    <style:style style:name="T87_20" style:family="text">
      <style:text-properties fo:font-size="11pt" style:font-size-asian="11pt" style:font-name-complex="Arial" style:font-size-complex="11pt"/>
    </style:style>
    <style:style style:name="P88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_2" style:family="text">
      <style:text-properties fo:font-size="11pt" style:font-size-asian="11pt" style:font-name-complex="Arial" style:font-size-complex="11pt"/>
    </style:style>
    <style:style style:name="T88_3" style:family="text">
      <style:text-properties fo:font-size="11pt" style:font-size-asian="11pt" style:font-name-complex="Arial" style:font-size-complex="11pt"/>
    </style:style>
    <style:style style:name="T88_4" style:family="text">
      <style:text-properties fo:font-size="11pt" style:font-size-asian="11pt" style:font-name-complex="Arial" style:font-size-complex="11pt"/>
    </style:style>
    <style:style style:name="T88_5" style:family="text">
      <style:text-properties fo:font-size="11pt" style:font-size-asian="11pt" style:font-name-complex="Arial" style:font-size-complex="11pt"/>
    </style:style>
    <style:style style:name="T88_6" style:family="text">
      <style:text-properties fo:font-size="11pt" style:font-size-asian="11pt" style:font-name-complex="Arial" style:font-size-complex="11pt"/>
    </style:style>
    <style:style style:name="T88_7" style:family="text">
      <style:text-properties fo:font-size="11pt" style:font-size-asian="11pt" style:font-name-complex="Arial" style:font-size-complex="11pt"/>
    </style:style>
    <style:style style:name="T88_8" style:family="text">
      <style:text-properties fo:font-size="11pt" style:font-size-asian="11pt" style:font-name-complex="Arial" style:font-size-complex="11pt"/>
    </style:style>
    <style:style style:name="T88_9" style:family="text">
      <style:text-properties fo:font-size="11pt" style:font-size-asian="11pt" style:font-name-complex="Arial" style:font-size-complex="11pt"/>
    </style:style>
    <style:style style:name="T88_10" style:family="text">
      <style:text-properties fo:font-size="11pt" style:font-size-asian="11pt" style:font-name-complex="Arial" style:font-size-complex="11pt"/>
    </style:style>
    <style:style style:name="T88_11" style:family="text">
      <style:text-properties fo:font-size="11pt" style:font-size-asian="11pt" style:font-name-complex="Arial" style:font-size-complex="11pt"/>
    </style:style>
    <style:style style:name="T88_12" style:family="text">
      <style:text-properties fo:font-size="11pt" style:font-size-asian="11pt" style:font-name-complex="Arial" style:font-size-complex="11pt"/>
    </style:style>
    <style:style style:name="T88_13" style:family="text">
      <style:text-properties fo:font-size="11pt" style:font-size-asian="11pt" style:font-name-complex="Arial" style:font-size-complex="11pt"/>
    </style:style>
    <style:style style:name="T88_14" style:family="text">
      <style:text-properties fo:font-size="11pt" style:font-size-asian="11pt" style:font-name-complex="Arial" style:font-size-complex="11pt"/>
    </style:style>
    <style:style style:name="T88_15" style:family="text">
      <style:text-properties fo:font-size="11pt" style:font-size-asian="11pt" style:font-name-complex="Arial" style:font-size-complex="11pt"/>
    </style:style>
    <style:style style:name="T88_16" style:family="text">
      <style:text-properties fo:font-size="11pt" style:font-size-asian="11pt" style:font-name-complex="Arial" style:font-size-complex="11pt"/>
    </style:style>
    <style:style style:name="T88_17" style:family="text">
      <style:text-properties fo:font-size="11pt" style:font-size-asian="11pt" style:font-name-complex="Arial" style:font-size-complex="11pt"/>
    </style:style>
    <style:style style:name="T88_18" style:family="text">
      <style:text-properties fo:font-size="11pt" style:font-size-asian="11pt" style:font-name-complex="Arial" style:font-size-complex="11pt"/>
    </style:style>
    <style:style style:name="T88_19" style:family="text">
      <style:text-properties fo:font-size="11pt" style:font-size-asian="11pt" style:font-name-complex="Arial" style:font-size-complex="11pt"/>
    </style:style>
    <style:style style:name="T88_20" style:family="text">
      <style:text-properties fo:font-size="11pt" style:font-size-asian="11pt" style:font-name-complex="Arial" style:font-size-complex="11pt"/>
    </style:style>
    <style:style style:name="T88_21" style:family="text">
      <style:text-properties fo:font-size="11pt" style:font-size-asian="11pt" style:font-name-complex="Arial" style:font-size-complex="11pt"/>
    </style:style>
    <style:style style:name="T88_22" style:family="text">
      <style:text-properties fo:font-size="11pt" style:font-size-asian="11pt" style:font-name-complex="Arial" style:font-size-complex="11pt"/>
    </style:style>
    <style:style style:name="T88_23" style:family="text">
      <style:text-properties fo:font-size="11pt" style:font-size-asian="11pt" style:font-name-complex="Arial" style:font-size-complex="11pt"/>
    </style:style>
    <style:style style:name="T88_24" style:family="text">
      <style:text-properties fo:font-size="11pt" style:font-size-asian="11pt" style:font-name-complex="Arial" style:font-size-complex="11pt"/>
    </style:style>
    <style:style style:name="T88_25" style:family="text">
      <style:text-properties fo:font-size="11pt" style:font-size-asian="11pt" style:font-name-complex="Arial" style:font-size-complex="11pt"/>
    </style:style>
    <style:style style:name="T88_26" style:family="text">
      <style:text-properties fo:font-size="11pt" style:font-size-asian="11pt" style:font-name-complex="Arial" style:font-size-complex="11pt"/>
    </style:style>
    <style:style style:name="T88_27" style:family="text">
      <style:text-properties fo:font-size="11pt" style:font-size-asian="11pt" style:font-name-complex="Arial" style:font-size-complex="11pt"/>
    </style:style>
    <style:style style:name="T88_28" style:family="text">
      <style:text-properties fo:font-size="11pt" style:font-size-asian="11pt" style:font-name-complex="Arial" style:font-size-complex="11pt"/>
    </style:style>
    <style:style style:name="T88_29" style:family="text">
      <style:text-properties fo:font-size="11pt" style:font-size-asian="11pt" style:font-name-complex="Arial" style:font-size-complex="11pt"/>
    </style:style>
    <style:style style:name="T88_30" style:family="text">
      <style:text-properties fo:font-size="11pt" style:font-size-asian="11pt" style:font-name-complex="Arial" style:font-size-complex="11pt"/>
    </style:style>
    <style:style style:name="T88_31" style:family="text">
      <style:text-properties fo:font-size="11pt" style:font-size-asian="11pt" style:font-name-complex="Arial" style:font-size-complex="11pt"/>
    </style:style>
    <style:style style:name="P89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9_2" style:family="text">
      <style:text-properties fo:font-size="11pt" style:font-size-asian="11pt" style:font-name-complex="Arial" style:font-size-complex="11pt"/>
    </style:style>
    <style:style style:name="T8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9_4" style:family="text">
      <style:text-properties fo:font-size="11pt" style:font-size-asian="11pt" style:font-name-complex="Arial" style:font-size-complex="11pt"/>
    </style:style>
    <style:style style:name="T89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9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9_7" style:family="text">
      <style:text-properties fo:font-size="11pt" style:font-size-asian="11pt" style:font-name-complex="Arial" style:font-size-complex="11pt"/>
    </style:style>
    <style:style style:name="T89_8" style:family="text">
      <style:text-properties fo:font-size="11pt" style:font-size-asian="11pt" style:font-name-complex="Arial" style:font-size-complex="11pt"/>
    </style:style>
    <style:style style:name="T89_9" style:family="text">
      <style:text-properties fo:font-size="11pt" style:font-size-asian="11pt" style:font-name-complex="Arial" style:font-size-complex="11pt"/>
    </style:style>
    <style:style style:name="T89_10" style:family="text">
      <style:text-properties fo:font-size="11pt" style:font-size-asian="11pt" style:font-name-complex="Arial" style:font-size-complex="11pt"/>
    </style:style>
    <style:style style:name="T89_11" style:family="text">
      <style:text-properties fo:font-size="11pt" style:font-size-asian="11pt" style:font-name-complex="Arial" style:font-size-complex="11pt"/>
    </style:style>
    <style:style style:name="T89_12" style:family="text">
      <style:text-properties fo:font-size="11pt" style:font-size-asian="11pt" style:font-name-complex="Arial" style:font-size-complex="11pt"/>
    </style:style>
    <style:style style:name="T89_13" style:family="text">
      <style:text-properties fo:font-size="11pt" style:font-size-asian="11pt" style:font-name-complex="Arial" style:font-size-complex="11pt"/>
    </style:style>
    <style:style style:name="T89_14" style:family="text">
      <style:text-properties fo:font-size="11pt" style:font-size-asian="11pt" style:font-name-complex="Arial" style:font-size-complex="11pt"/>
    </style:style>
    <style:style style:name="T89_15" style:family="text">
      <style:text-properties fo:font-size="11pt" style:font-size-asian="11pt" style:font-name-complex="Arial" style:font-size-complex="11pt"/>
    </style:style>
    <style:style style:name="T89_16" style:family="text">
      <style:text-properties fo:font-size="11pt" style:font-size-asian="11pt" style:font-name-complex="Arial" style:font-size-complex="11pt"/>
    </style:style>
    <style:style style:name="T89_17" style:family="text">
      <style:text-properties fo:font-size="11pt" style:font-size-asian="11pt" style:font-name-complex="Arial" style:font-size-complex="11pt"/>
    </style:style>
    <style:style style:name="T89_18" style:family="text">
      <style:text-properties fo:font-size="11pt" style:font-size-asian="11pt" style:font-name-complex="Arial" style:font-size-complex="11pt"/>
    </style:style>
    <style:style style:name="T89_19" style:family="text">
      <style:text-properties fo:font-size="11pt" style:font-size-asian="11pt" style:font-name-complex="Arial" style:font-size-complex="11pt"/>
    </style:style>
    <style:style style:name="T89_20" style:family="text">
      <style:text-properties fo:font-size="11pt" style:font-size-asian="11pt" style:font-name-complex="Arial" style:font-size-complex="11pt"/>
    </style:style>
    <style:style style:name="T89_21" style:family="text">
      <style:text-properties fo:font-size="11pt" style:font-size-asian="11pt" style:font-name-complex="Arial" style:font-size-complex="11pt"/>
    </style:style>
    <style:style style:name="T89_22" style:family="text">
      <style:text-properties fo:font-size="11pt" style:font-size-asian="11pt" style:font-name-complex="Arial" style:font-size-complex="11pt"/>
    </style:style>
    <style:style style:name="T89_23" style:family="text">
      <style:text-properties fo:font-size="11pt" style:font-size-asian="11pt" style:font-name-complex="Arial" style:font-size-complex="11pt"/>
    </style:style>
    <style:style style:name="T89_24" style:family="text">
      <style:text-properties fo:font-size="11pt" style:font-size-asian="11pt" style:font-name-complex="Arial" style:font-size-complex="11pt"/>
    </style:style>
    <style:style style:name="T89_25" style:family="text">
      <style:text-properties fo:font-size="11pt" style:font-size-asian="11pt" style:font-name-complex="Arial" style:font-size-complex="11pt"/>
    </style:style>
    <style:style style:name="T89_26" style:family="text">
      <style:text-properties fo:font-size="11pt" style:font-size-asian="11pt" style:font-name-complex="Arial" style:font-size-complex="11pt" style:font-weight-complex="bold"/>
    </style:style>
    <style:style style:name="T89_27" style:family="text">
      <style:text-properties fo:font-size="11pt" style:font-size-asian="11pt" style:font-name-complex="Arial" style:font-size-complex="11pt" style:font-weight-complex="bold"/>
    </style:style>
    <style:style style:name="T89_28" style:family="text">
      <style:text-properties fo:font-size="11pt" style:font-size-asian="11pt" style:font-name-complex="Arial" style:font-size-complex="11pt" style:font-weight-complex="bold"/>
    </style:style>
    <style:style style:name="T89_29" style:family="text">
      <style:text-properties fo:font-size="11pt" style:font-size-asian="11pt" style:font-name-complex="Arial" style:font-size-complex="11pt" style:font-weight-complex="bold"/>
    </style:style>
    <style:style style:name="T89_30" style:family="text">
      <style:text-properties fo:font-size="11pt" style:font-size-asian="11pt" style:font-name-complex="Arial" style:font-size-complex="11pt"/>
    </style:style>
    <style:style style:name="T89_31" style:family="text">
      <style:text-properties fo:font-size="11pt" style:font-size-asian="11pt" style:font-name-complex="Arial" style:font-size-complex="11pt"/>
    </style:style>
    <style:style style:name="T89_32" style:family="text">
      <style:text-properties fo:font-size="11pt" style:font-size-asian="11pt" style:font-name-complex="Arial" style:font-size-complex="11pt"/>
    </style:style>
    <style:style style:name="T89_33" style:family="text">
      <style:text-properties fo:font-size="11pt" style:font-size-asian="11pt" style:font-name-complex="Arial" style:font-size-complex="11pt"/>
    </style:style>
    <style:style style:name="T89_34" style:family="text">
      <style:text-properties fo:font-size="11pt" style:font-size-asian="11pt" style:font-name-complex="Arial" style:font-size-complex="11pt"/>
    </style:style>
    <style:style style:name="T89_35" style:family="text">
      <style:text-properties fo:font-size="11pt" style:font-size-asian="11pt" style:font-name-complex="Arial" style:font-size-complex="11pt"/>
    </style:style>
    <style:style style:name="T89_36" style:family="text">
      <style:text-properties fo:font-size="11pt" style:font-size-asian="11pt" style:font-name-complex="Arial" style:font-size-complex="11pt"/>
    </style:style>
    <style:style style:name="T89_37" style:family="text">
      <style:text-properties fo:font-size="11pt" style:font-size-asian="11pt" style:font-name-complex="Arial" style:font-size-complex="11pt"/>
    </style:style>
    <style:style style:name="T89_38" style:family="text">
      <style:text-properties fo:font-size="11pt" style:font-size-asian="11pt" style:font-name-complex="Arial" style:font-size-complex="11pt"/>
    </style:style>
    <style:style style:name="T89_39" style:family="text">
      <style:text-properties fo:font-size="11pt" style:font-size-asian="11pt" style:font-name-complex="Arial" style:font-size-complex="11pt"/>
    </style:style>
    <style:style style:name="T89_40" style:family="text">
      <style:text-properties fo:font-size="11pt" style:font-size-asian="11pt" style:font-name-complex="Arial" style:font-size-complex="11pt"/>
    </style:style>
    <style:style style:name="T89_41" style:family="text">
      <style:text-properties fo:font-size="11pt" style:font-size-asian="11pt" style:font-name-complex="Arial" style:font-size-complex="11pt"/>
    </style:style>
    <style:style style:name="P90" style:family="paragraph" style:parent-style-name="Normal"/>
    <style:style style:name="T90_1" style:family="text">
      <style:text-properties fo:font-size="11pt" style:font-size-asian="11pt" style:font-name-complex="Arial" style:font-size-complex="11pt"/>
    </style:style>
    <style:style style:name="T90_2" style:family="text">
      <style:text-properties fo:font-size="11pt" style:font-size-asian="11pt" style:font-name-complex="Arial" style:font-size-complex="11pt"/>
    </style:style>
    <style:style style:name="T90_3" style:family="text">
      <style:text-properties fo:font-size="11pt" style:font-size-asian="11pt" style:font-name-complex="Arial" style:font-size-complex="11pt"/>
    </style:style>
    <style:style style:name="T90_4" style:family="text">
      <style:text-properties fo:font-size="11pt" style:font-size-asian="11pt" style:font-name-complex="Arial" style:font-size-complex="11pt"/>
    </style:style>
    <style:style style:name="T90_5" style:family="text">
      <style:text-properties fo:font-size="11pt" style:font-size-asian="11pt" style:font-name-complex="Arial" style:font-size-complex="11pt"/>
    </style:style>
    <style:style style:name="T90_6" style:family="text">
      <style:text-properties fo:font-size="11pt" style:font-size-asian="11pt" style:font-name-complex="Arial" style:font-size-complex="11pt"/>
    </style:style>
    <style:style style:name="T90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1" style:family="paragraph" style:parent-style-name="Normal">
      <style:text-properties fo:font-size="11pt" style:font-size-asian="11pt" style:font-name-complex="Arial" style:font-size-complex="11pt"/>
    </style:style>
    <style:style style:name="P92" style:family="paragraph" style:parent-style-name="Normal"/>
    <style:style style:name="T92_1" style:family="text">
      <style:text-properties fo:font-size="11pt" style:font-size-asian="11pt" style:font-name-complex="Arial" style:font-size-complex="11pt"/>
    </style:style>
    <style:style style:name="T9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2_7" style:family="text">
      <style:text-properties fo:font-size="11pt" style:font-size-asian="11pt" style:font-name-complex="Arial" style:font-size-complex="11pt"/>
    </style:style>
    <style:style style:name="T92_8" style:family="text">
      <style:text-properties fo:font-size="11pt" style:font-size-asian="11pt" style:font-name-complex="Arial" style:font-size-complex="11pt"/>
    </style:style>
    <style:style style:name="T92_9" style:family="text">
      <style:text-properties fo:font-size="11pt" style:font-size-asian="11pt" style:font-name-complex="Arial" style:font-size-complex="11pt"/>
    </style:style>
    <style:style style:name="T92_10" style:family="text">
      <style:text-properties fo:font-size="11pt" style:font-size-asian="11pt" style:font-name-complex="Arial" style:font-size-complex="11pt"/>
    </style:style>
    <style:style style:name="T92_11" style:family="text">
      <style:text-properties fo:font-size="11pt" style:font-size-asian="11pt" style:font-name-complex="Arial" style:font-size-complex="11pt"/>
    </style:style>
    <style:style style:name="P93" style:family="paragraph" style:parent-style-name="Normal">
      <style:text-properties fo:font-size="11pt" style:font-size-asian="11pt" style:font-name-complex="Arial" style:font-size-complex="11pt"/>
    </style:style>
    <style:style style:name="P94" style:family="paragraph" style:parent-style-name="Normal"/>
    <style:style style:name="T94_1" style:family="text">
      <style:text-properties fo:font-size="11pt" style:font-size-asian="11pt" style:font-name-complex="Arial" style:font-size-complex="11pt"/>
    </style:style>
    <style:style style:name="T94_2" style:family="text">
      <style:text-properties fo:font-size="11pt" style:font-size-asian="11pt" style:font-name-complex="Arial" style:font-size-complex="11pt"/>
    </style:style>
    <style:style style:name="T94_3" style:family="text">
      <style:text-properties fo:font-size="11pt" style:font-size-asian="11pt" style:font-name-complex="Arial" style:font-size-complex="11pt"/>
    </style:style>
    <style:style style:name="T94_4" style:family="text">
      <style:text-properties fo:font-size="11pt" style:font-size-asian="11pt" style:font-name-complex="Arial" style:font-size-complex="11pt"/>
    </style:style>
    <style:style style:name="T94_5" style:family="text">
      <style:text-properties fo:font-size="11pt" style:font-size-asian="11pt" style:font-name-complex="Arial" style:font-size-complex="11pt"/>
    </style:style>
    <style:style style:name="T94_6" style:family="text">
      <style:text-properties fo:font-size="11pt" style:font-size-asian="11pt" style:font-name-complex="Arial" style:font-size-complex="11pt"/>
    </style:style>
    <style:style style:name="T94_7" style:family="text">
      <style:text-properties fo:font-size="11pt" style:font-size-asian="11pt" style:font-name-complex="Arial" style:font-size-complex="11pt"/>
    </style:style>
    <style:style style:name="T94_8" style:family="text">
      <style:text-properties fo:font-size="11pt" style:font-size-asian="11pt" style:font-name-complex="Arial" style:font-size-complex="11pt"/>
    </style:style>
    <style:style style:name="T94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4_10" style:family="text">
      <style:text-properties fo:font-size="11pt" style:font-size-asian="11pt" style:font-name-complex="Arial" style:font-size-complex="11pt"/>
    </style:style>
    <style:style style:name="T94_11" style:family="text">
      <style:text-properties fo:font-size="11pt" style:font-size-asian="11pt" style:font-name-complex="Arial" style:font-size-complex="11pt"/>
    </style:style>
    <style:style style:name="T94_12" style:family="text">
      <style:text-properties fo:font-size="11pt" style:font-size-asian="11pt" style:font-name-complex="Arial" style:font-size-complex="11pt"/>
    </style:style>
    <style:style style:name="T94_13" style:family="text">
      <style:text-properties fo:font-size="11pt" style:font-size-asian="11pt" style:font-name-complex="Arial" style:font-size-complex="11pt"/>
    </style:style>
    <style:style style:name="T94_14" style:family="text">
      <style:text-properties fo:font-size="11pt" style:font-size-asian="11pt" style:font-name-complex="Arial" style:font-size-complex="11pt"/>
    </style:style>
    <style:style style:name="T94_15" style:family="text">
      <style:text-properties fo:font-size="11pt" style:font-size-asian="11pt" style:font-name-complex="Arial" style:font-size-complex="11pt"/>
    </style:style>
    <style:style style:name="T94_16" style:family="text">
      <style:text-properties fo:font-size="11pt" style:font-size-asian="11pt" style:font-name-complex="Arial" style:font-size-complex="11pt"/>
    </style:style>
    <style:style style:name="T94_17" style:family="text">
      <style:text-properties fo:font-size="11pt" style:font-size-asian="11pt" style:font-name-complex="Arial" style:font-size-complex="11pt"/>
    </style:style>
    <style:style style:name="T94_18" style:family="text">
      <style:text-properties fo:font-size="11pt" style:font-size-asian="11pt" style:font-name-complex="Arial" style:font-size-complex="11pt"/>
    </style:style>
    <style:style style:name="T94_19" style:family="text">
      <style:text-properties fo:font-size="11pt" style:font-size-asian="11pt" style:font-name-complex="Arial" style:font-size-complex="11pt"/>
    </style:style>
    <style:style style:name="T94_20" style:family="text">
      <style:text-properties fo:font-size="11pt" style:font-size-asian="11pt" style:font-name-complex="Arial" style:font-size-complex="11pt"/>
    </style:style>
    <style:style style:name="T94_21" style:family="text">
      <style:text-properties fo:font-size="11pt" style:font-size-asian="11pt" style:font-name-complex="Arial" style:font-size-complex="11pt"/>
    </style:style>
    <style:style style:name="T94_22" style:family="text">
      <style:text-properties fo:font-size="11pt" style:font-size-asian="11pt" style:font-name-complex="Arial" style:font-size-complex="11pt"/>
    </style:style>
    <style:style style:name="T94_23" style:family="text">
      <style:text-properties fo:font-size="11pt" style:font-size-asian="11pt" style:font-name-complex="Arial" style:font-size-complex="11pt"/>
    </style:style>
    <style:style style:name="T94_24" style:family="text">
      <style:text-properties fo:font-size="11pt" style:font-size-asian="11pt" style:font-name-complex="Arial" style:font-size-complex="11pt"/>
    </style:style>
    <style:style style:name="P95" style:family="paragraph" style:parent-style-name="Normal">
      <style:text-properties fo:font-size="11pt" style:font-size-asian="11pt" style:font-name-complex="Arial" style:font-size-complex="11pt"/>
    </style:style>
    <style:style style:name="P96" style:family="paragraph" style:parent-style-name="Normal">
      <style:paragraph-properties fo:margin-bottom="0.282cm"/>
    </style:style>
    <style:style style:name="T9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6_16" style:family="text">
      <style:text-properties fo:font-size="11pt" style:font-size-asian="11pt" style:font-name-complex="Arial" style:font-size-complex="11pt"/>
    </style:style>
    <style:style style:name="T96_17" style:family="text">
      <style:text-properties fo:font-size="11pt" style:font-size-asian="11pt" style:font-name-complex="Arial" style:font-size-complex="11pt"/>
    </style:style>
    <style:style style:name="T96_18" style:family="text">
      <style:text-properties fo:font-size="11pt" style:font-size-asian="11pt" style:font-name-complex="Arial" style:font-size-complex="11pt"/>
    </style:style>
    <style:style style:name="T96_19" style:family="text">
      <style:text-properties fo:font-size="11pt" style:font-size-asian="11pt" style:font-name-complex="Arial" style:font-size-complex="11pt"/>
    </style:style>
    <style:style style:name="T96_20" style:family="text">
      <style:text-properties fo:font-size="11pt" style:font-size-asian="11pt" style:font-name-complex="Arial" style:font-size-complex="11pt"/>
    </style:style>
    <style:style style:name="T96_21" style:family="text">
      <style:text-properties fo:font-size="11pt" style:font-size-asian="11pt" style:font-name-complex="Arial" style:font-size-complex="11pt"/>
    </style:style>
    <style:style style:name="T96_22" style:family="text">
      <style:text-properties fo:font-size="11pt" style:font-size-asian="11pt" style:font-name-complex="Arial" style:font-size-complex="11pt"/>
    </style:style>
    <style:style style:name="T96_23" style:family="text">
      <style:text-properties fo:font-size="11pt" style:font-size-asian="11pt" style:font-name-complex="Arial" style:font-size-complex="11pt"/>
    </style:style>
    <style:style style:name="T96_24" style:family="text">
      <style:text-properties fo:font-size="11pt" style:font-size-asian="11pt" style:font-name-complex="Arial" style:font-size-complex="11pt"/>
    </style:style>
    <style:style style:name="T96_25" style:family="text">
      <style:text-properties fo:font-size="11pt" style:font-size-asian="11pt" style:font-name-complex="Arial" style:font-size-complex="11pt"/>
    </style:style>
    <style:style style:name="T96_26" style:family="text">
      <style:text-properties fo:font-size="11pt" style:font-size-asian="11pt" style:font-name-complex="Arial" style:font-size-complex="11pt"/>
    </style:style>
    <style:style style:name="T96_27" style:family="text">
      <style:text-properties fo:font-size="11pt" style:font-size-asian="11pt" style:font-name-complex="Arial" style:font-size-complex="11pt"/>
    </style:style>
    <style:style style:name="T96_28" style:family="text">
      <style:text-properties fo:font-size="11pt" style:font-size-asian="11pt" style:font-name-complex="Arial" style:font-size-complex="11pt"/>
    </style:style>
    <style:style style:name="T96_29" style:family="text">
      <style:text-properties fo:font-size="11pt" style:font-size-asian="11pt" style:font-name-complex="Arial" style:font-size-complex="11pt"/>
    </style:style>
    <style:style style:name="T96_30" style:family="text">
      <style:text-properties fo:font-size="11pt" style:font-size-asian="11pt" style:font-name-complex="Arial" style:font-size-complex="11pt"/>
    </style:style>
    <style:style style:name="T96_31" style:family="text">
      <style:text-properties fo:font-size="11pt" style:font-size-asian="11pt" style:font-name-complex="Arial" style:font-size-complex="11pt"/>
    </style:style>
    <style:style style:name="T96_32" style:family="text">
      <style:text-properties fo:font-size="11pt" style:font-size-asian="11pt" style:font-name-complex="Arial" style:font-size-complex="11pt"/>
    </style:style>
    <style:style style:name="T96_33" style:family="text">
      <style:text-properties fo:font-size="11pt" style:font-size-asian="11pt" style:font-name-complex="Arial" style:font-size-complex="11pt"/>
    </style:style>
    <style:style style:name="T96_34" style:family="text">
      <style:text-properties fo:font-size="11pt" style:font-size-asian="11pt" style:font-name-complex="Arial" style:font-size-complex="11pt"/>
    </style:style>
    <style:style style:name="T96_35" style:family="text">
      <style:text-properties fo:font-size="11pt" style:font-size-asian="11pt" style:font-name-complex="Arial" style:font-size-complex="11pt"/>
    </style:style>
    <style:style style:name="P97" style:family="paragraph" style:parent-style-name="Normal">
      <style:paragraph-properties fo:margin-bottom="0.282cm"/>
    </style:style>
    <style:style style:name="T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7_2" style:family="text">
      <style:text-properties fo:font-size="11pt" style:font-size-asian="11pt" style:font-name-complex="Arial" style:font-size-complex="11pt"/>
    </style:style>
    <style:style style:name="T97_3" style:family="text">
      <style:text-properties fo:font-size="11pt" style:font-size-asian="11pt" style:font-name-complex="Arial" style:font-size-complex="11pt"/>
    </style:style>
    <style:style style:name="T97_4" style:family="text">
      <style:text-properties fo:font-size="11pt" style:font-size-asian="11pt" style:font-name-complex="Arial" style:font-size-complex="11pt"/>
    </style:style>
    <style:style style:name="T97_5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fo:font-size="11pt" style:font-size-asian="11pt" style:font-name-complex="Arial" style:font-size-complex="11pt"/>
    </style:style>
    <style:style style:name="T98_2" style:family="text">
      <style:text-properties fo:font-size="11pt" style:font-size-asian="11pt" style:font-name-complex="Arial" style:font-size-complex="11pt"/>
    </style:style>
    <style:style style:name="T98_3" style:family="text">
      <style:text-properties fo:font-size="11pt" style:font-size-asian="11pt" style:font-name-complex="Arial" style:font-size-complex="11pt"/>
    </style:style>
    <style:style style:name="T98_4" style:family="text">
      <style:text-properties fo:font-style="italic" style:font-style-asian="italic" fo:font-size="11pt" style:font-size-asian="11pt" style:font-name-complex="Arial" style:font-size-complex="11pt"/>
    </style:style>
    <style:style style:name="T98_5" style:family="text">
      <style:text-properties fo:font-size="11pt" style:font-size-asian="11pt" style:font-name-complex="Arial" style:font-size-complex="11pt"/>
    </style:style>
    <style:style style:name="T98_6" style:family="text">
      <style:text-properties fo:font-size="11pt" style:font-size-asian="11pt" style:font-name-complex="Arial" style:font-size-complex="11pt"/>
    </style:style>
    <style:style style:name="T98_7" style:family="text">
      <style:text-properties fo:font-size="11pt" style:font-size-asian="11pt" style:font-name-complex="Arial" style:font-size-complex="11pt"/>
    </style:style>
    <style:style style:name="T98_8" style:family="text">
      <style:text-properties fo:font-size="11pt" style:font-size-asian="11pt" style:font-name-complex="Arial" style:font-size-complex="11pt"/>
    </style:style>
    <style:style style:name="T98_9" style:family="text">
      <style:text-properties fo:font-size="11pt" style:font-size-asian="11pt" style:font-name-complex="Arial" style:font-size-complex="11pt"/>
    </style:style>
    <style:style style:name="P99" style:family="paragraph" style:parent-style-name="Normal">
      <style:paragraph-properties fo:margin-top="0.423cm" fo:margin-bottom="0.282cm"/>
      <style:text-properties fo:font-size="11pt" style:font-size-asian="11pt" style:font-name-complex="Arial" style:font-size-complex="11pt"/>
    </style:style>
    <style:style style:name="T99_1" style:family="text">
      <style:text-properties fo:font-size="11pt" style:font-size-asian="11pt" style:font-name-complex="Arial" style:font-size-complex="11pt"/>
    </style:style>
    <style:style style:name="T99_2" style:family="text">
      <style:text-properties fo:font-size="11pt" style:font-size-asian="11pt" style:font-name-complex="Arial" style:font-size-complex="11pt"/>
    </style:style>
    <style:style style:name="T99_3" style:family="text">
      <style:text-properties fo:font-size="11pt" style:font-size-asian="11pt" style:font-name-complex="Arial" style:font-size-complex="11pt"/>
    </style:style>
    <style:style style:name="T99_4" style:family="text">
      <style:text-properties fo:font-size="11pt" style:font-size-asian="11pt" style:font-name-complex="Arial" style:font-size-complex="11pt"/>
    </style:style>
    <style:style style:name="T99_5" style:family="text">
      <style:text-properties fo:font-size="11pt" style:font-size-asian="11pt" style:font-name-complex="Arial" style:font-size-complex="11pt"/>
    </style:style>
    <style:style style:name="T99_6" style:family="text">
      <style:text-properties fo:font-size="11pt" style:font-size-asian="11pt" style:font-name-complex="Arial" style:font-size-complex="11pt"/>
    </style:style>
    <style:style style:name="T99_7" style:family="text">
      <style:text-properties fo:font-size="11pt" style:font-size-asian="11pt" style:font-name-complex="Arial" style:font-size-complex="11pt"/>
    </style:style>
    <style:style style:name="T99_8" style:family="text">
      <style:text-properties fo:font-size="11pt" style:font-size-asian="11pt" style:font-name-complex="Arial" style:font-size-complex="11pt"/>
    </style:style>
    <style:style style:name="T99_9" style:family="text">
      <style:text-properties fo:font-size="11pt" style:font-size-asian="11pt" style:font-name-complex="Arial" style:font-size-complex="11pt"/>
    </style:style>
    <style:style style:name="T99_10" style:family="text">
      <style:text-properties fo:font-size="11pt" style:font-size-asian="11pt" style:font-name-complex="Arial" style:font-size-complex="11pt"/>
    </style:style>
    <style:style style:name="T99_11" style:family="text">
      <style:text-properties fo:font-size="11pt" style:font-size-asian="11pt" style:font-name-complex="Arial" style:font-size-complex="11pt"/>
    </style:style>
    <style:style style:name="T99_12" style:family="text">
      <style:text-properties fo:font-size="11pt" style:font-size-asian="11pt" style:font-name-complex="Arial" style:font-size-complex="11pt"/>
    </style:style>
    <style:style style:name="T99_13" style:family="text">
      <style:text-properties fo:font-size="11pt" style:font-size-asian="11pt" style:font-name-complex="Arial" style:font-size-complex="11pt"/>
    </style:style>
    <style:style style:name="T99_14" style:family="text">
      <style:text-properties fo:font-size="11pt" style:font-size-asian="11pt" style:font-name-complex="Arial" style:font-size-complex="11pt" fo:font-weight="bold" style:font-weight-asian="bold"/>
    </style:style>
    <style:style style:name="T99_15" style:family="text">
      <style:text-properties fo:font-size="11pt" style:font-size-asian="11pt" style:font-name-complex="Arial" style:font-size-complex="11pt" fo:font-weight="bold" style:font-weight-asian="bold"/>
    </style:style>
    <style:style style:name="T99_16" style:family="text">
      <style:text-properties fo:font-size="11pt" style:font-size-asian="11pt" style:font-name-complex="Arial" style:font-size-complex="11pt" fo:font-weight="bold" style:font-weight-asian="bold"/>
    </style:style>
    <style:style style:name="T99_17" style:family="text">
      <style:text-properties fo:font-size="11pt" style:font-size-asian="11pt" style:font-name-complex="Arial" style:font-size-complex="11pt"/>
    </style:style>
    <style:style style:name="T99_18" style:family="text">
      <style:text-properties fo:font-size="11pt" style:font-size-asian="11pt" style:font-name-complex="Arial" style:font-size-complex="11pt"/>
    </style:style>
    <style:style style:name="T99_19" style:family="text">
      <style:text-properties fo:font-size="11pt" style:font-size-asian="11pt" style:font-name-complex="Arial" style:font-size-complex="11pt"/>
    </style:style>
    <style:style style:name="T99_20" style:family="text">
      <style:text-properties fo:font-size="11pt" style:font-size-asian="11pt" style:font-name-complex="Arial" style:font-size-complex="11pt"/>
    </style:style>
    <style:style style:name="P100" style:family="paragraph" style:parent-style-name="Normal">
      <style:paragraph-properties fo:margin-bottom="0.282cm"/>
      <style:text-properties fo:font-size="11pt" style:font-size-asian="11pt" style:font-name-complex="Arial" style:font-size-complex="11pt"/>
    </style:style>
    <style:style style:name="T100_1" style:family="text">
      <style:text-properties fo:font-size="11pt" style:font-size-asian="11pt" style:font-name-complex="Arial" style:font-size-complex="11pt"/>
    </style:style>
    <style:style style:name="T100_2" style:family="text">
      <style:text-properties fo:font-size="11pt" style:font-size-asian="11pt" style:font-name-complex="Arial" style:font-size-complex="11pt" fo:font-weight="bold" style:font-weight-asian="bold"/>
    </style:style>
    <style:style style:name="T100_3" style:family="text">
      <style:text-properties fo:font-size="11pt" style:font-size-asian="11pt" style:font-name-complex="Arial" style:font-size-complex="11pt"/>
    </style:style>
    <style:style style:name="T100_4" style:family="text">
      <style:text-properties fo:font-size="11pt" style:font-size-asian="11pt" style:font-name-complex="Arial" style:font-size-complex="11pt"/>
    </style:style>
    <style:style style:name="T100_5" style:family="text">
      <style:text-properties style:font-name="Arial" fo:font-size="11pt" style:font-size-asian="11pt" style:font-name-complex="Arial" style:font-size-complex="11pt"/>
    </style:style>
    <style:style style:name="T100_6" style:family="text">
      <style:text-properties style:font-name="Arial" fo:font-size="11pt" style:font-size-asian="11pt" style:font-name-complex="Arial" style:font-size-complex="11pt"/>
    </style:style>
    <style:style style:name="T100_7" style:family="text">
      <style:text-properties style:font-name="Arial" fo:font-size="11pt" style:font-size-asian="11pt" style:font-name-complex="Arial" style:font-size-complex="11pt"/>
    </style:style>
    <style:style style:name="T100_8" style:family="text">
      <style:text-properties style:font-name="Arial" fo:font-size="11pt" style:font-size-asian="11pt" style:font-name-complex="Arial" style:font-size-complex="11pt"/>
    </style:style>
    <style:style style:name="T100_9" style:family="text">
      <style:text-properties fo:font-size="11pt" style:font-size-asian="11pt" style:font-name-complex="Arial" style:font-size-complex="11pt"/>
    </style:style>
    <style:style style:name="T100_10" style:family="text">
      <style:text-properties fo:font-size="11pt" style:font-size-asian="11pt" style:font-name-complex="Arial" style:font-size-complex="11pt"/>
    </style:style>
    <style:style style:name="P101" style:family="paragraph" style:parent-style-name="Normal">
      <style:paragraph-properties fo:margin-bottom="0.423cm"/>
    </style:style>
    <style:style style:name="T101_1" style:family="text">
      <style:text-properties fo:font-size="11pt" style:font-size-asian="11pt" style:font-name-complex="Arial" style:font-size-complex="11pt"/>
    </style:style>
    <style:style style:name="T101_2" style:family="text">
      <style:text-properties fo:font-size="11pt" style:font-size-asian="11pt" style:font-name-complex="Arial" style:font-size-complex="11pt" fo:font-weight="bold" style:font-weight-asian="bold"/>
    </style:style>
    <style:style style:name="T101_3" style:family="text">
      <style:text-properties fo:font-size="11pt" style:font-size-asian="11pt" style:font-name-complex="Arial" style:font-size-complex="11pt"/>
    </style:style>
    <style:style style:name="T10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16" style:family="text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2" style:family="paragraph" style:parent-style-name="Footnote_20_text"/>
    <style:style style:name="T102_1" style:family="text"/>
    <style:style style:name="T102_2" style:family="text">
      <style:text-properties fo:font-size="11pt" style:font-size-asian="11pt" style:font-name-complex="Arial" style:font-size-complex="11pt"/>
    </style:style>
    <style:style style:name="T102_3" style:family="text">
      <style:text-properties fo:font-size="11pt" style:font-size-asian="11pt" style:font-name-complex="Arial" style:font-size-complex="11pt"/>
    </style:style>
    <style:style style:name="T102_4" style:family="text">
      <style:text-properties fo:font-size="11pt" style:font-size-asian="11pt" style:font-name-complex="Arial" style:font-size-complex="11pt"/>
    </style:style>
    <style:style style:name="T102_5" style:family="text">
      <style:text-properties fo:font-size="11pt" style:font-size-asian="11pt" style:font-name-complex="Arial" style:font-size-complex="11pt"/>
    </style:style>
    <style:style style:name="T102_6" style:family="text">
      <style:text-properties fo:font-size="11pt" style:font-size-asian="11pt" style:font-name-complex="Arial" style:font-size-complex="11pt"/>
    </style:style>
    <style:style style:name="T102_7" style:family="text">
      <style:text-properties fo:font-size="11pt" style:font-size-asian="11pt" style:font-name-complex="Arial" style:font-size-complex="11pt"/>
    </style:style>
    <style:style style:name="T102_8" style:family="text">
      <style:text-properties fo:font-size="11pt" style:font-size-asian="11pt" style:font-name-complex="Arial" style:font-size-complex="11pt"/>
    </style:style>
    <style:style style:name="T102_9" style:family="text">
      <style:text-properties fo:font-size="11pt" style:font-size-asian="11pt" style:font-name-complex="Arial" style:font-size-complex="11pt"/>
    </style:style>
    <style:style style:name="T102_10" style:family="text">
      <style:text-properties fo:font-size="11pt" style:font-size-asian="11pt" style:font-name-complex="Arial" style:font-size-complex="11pt"/>
    </style:style>
    <style:style style:name="T102_11" style:family="text">
      <style:text-properties fo:font-size="11pt" style:font-size-asian="11pt" style:font-name-complex="Arial" style:font-size-complex="11pt"/>
    </style:style>
    <style:style style:name="T102_12" style:family="text">
      <style:text-properties fo:font-size="11pt" style:font-size-asian="11pt" style:font-name-complex="Arial" style:font-size-complex="11pt"/>
    </style:style>
    <style:style style:name="T102_13" style:family="text">
      <style:text-properties fo:font-size="11pt" style:font-size-asian="11pt" style:font-name-complex="Arial" style:font-size-complex="11pt"/>
    </style:style>
    <style:style style:name="T102_14" style:family="text">
      <style:text-properties fo:font-size="11pt" style:font-size-asian="11pt" style:font-name-complex="Arial" style:font-size-complex="11pt"/>
    </style:style>
    <style:style style:name="T102_15" style:family="text">
      <style:text-properties fo:font-size="11pt" style:font-size-asian="11pt" style:font-name-complex="Arial" style:font-size-complex="11pt"/>
    </style:style>
    <style:style style:name="T102_16" style:family="text">
      <style:text-properties fo:font-size="11pt" style:font-size-asian="11pt" style:font-name-complex="Arial" style:font-size-complex="11pt"/>
    </style:style>
    <style:style style:name="P103" style:family="paragraph" style:parent-style-name="Normal">
      <style:text-properties fo:font-size="11pt" style:font-size-asian="11pt" style:font-name-complex="Arial" style:font-size-complex="11pt" style:text-underline-style="solid" style:text-underline-color="font-color"/>
    </style:style>
    <style:style style:name="P104" style:family="paragraph" style:parent-style-name="List_20_Paragraph">
      <style:paragraph-properties fo:text-indent="-0.63cm" fo:margin-bottom="0.282cm" fo:margin-left="1.259cm"/>
    </style:style>
    <style:style style:name="T104_1" style:family="text">
      <style:text-properties fo:font-size="11pt" style:font-size-asian="11pt" style:font-name-complex="Arial" style:font-size-complex="11pt"/>
    </style:style>
    <style:style style:name="T104_2" style:family="text">
      <style:text-properties fo:font-size="11pt" style:font-size-asian="11pt" style:font-name-complex="Arial" style:font-size-complex="11pt" fo:font-weight="bold" style:font-weight-asian="bold"/>
    </style:style>
    <style:style style:name="T104_3" style:family="text">
      <style:text-properties fo:font-size="11pt" style:font-size-asian="11pt" style:font-name-complex="Arial" style:font-size-complex="11pt" fo:font-weight="bold" style:font-weight-asian="bold"/>
    </style:style>
    <style:style style:name="T104_4" style:family="text">
      <style:text-properties fo:font-size="11pt" style:font-size-asian="11pt" style:font-name-complex="Arial" style:font-size-complex="11pt" fo:font-weight="bold" style:font-weight-asian="bold"/>
    </style:style>
    <style:style style:name="T104_5" style:family="text">
      <style:text-properties fo:font-size="11pt" style:font-size-asian="11pt" style:font-name-complex="Arial" style:font-size-complex="11pt" fo:font-weight="bold" style:font-weight-asian="bold"/>
    </style:style>
    <style:style style:name="T104_6" style:family="text">
      <style:text-properties fo:font-size="11pt" style:font-size-asian="11pt" style:font-name-complex="Arial" style:font-size-complex="11pt" fo:font-weight="bold" style:font-weight-asian="bold"/>
    </style:style>
    <style:style style:name="T104_7" style:family="text" style:parent-style-name="List_20_Paragraph">
      <style:text-properties fo:font-size="11pt" style:font-size-asian="11pt" style:font-name-complex="Arial" style:font-size-complex="11pt" fo:font-weight="bold" style:font-weight-asian="bold"/>
    </style:style>
    <style:style style:name="P105" style:family="paragraph" style:parent-style-name="Footnote_20_text"/>
    <style:style style:name="T105_1" style:family="text">
      <style:text-properties fo:font-size="8pt" style:font-size-asian="8pt" style:font-size-complex="8pt"/>
    </style:style>
    <style:style style:name="T105_2" style:family="text">
      <style:text-properties fo:font-size="8pt" style:font-size-asian="8pt" style:font-size-complex="8pt"/>
    </style:style>
    <style:style style:name="T105_3" style:family="text">
      <style:text-properties fo:font-size="11pt" style:font-size-asian="11pt" style:font-name-complex="Arial" style:font-size-complex="11pt" fo:font-weight="bold" style:font-weight-asian="bold"/>
    </style:style>
    <style:style style:name="T105_4" style:family="text">
      <style:text-properties fo:font-size="11pt" style:font-size-asian="11pt" style:font-name-complex="Arial" style:font-size-complex="11pt"/>
    </style:style>
    <style:style style:name="T105_5" style:family="text">
      <style:text-properties fo:font-size="11pt" style:font-size-asian="11pt" style:font-name-complex="Arial" style:font-size-complex="11pt"/>
    </style:style>
    <style:style style:name="T105_6" style:family="text">
      <style:text-properties fo:font-size="11pt" style:font-size-asian="11pt" style:font-name-complex="Arial" style:font-size-complex="11pt"/>
    </style:style>
    <style:style style:name="P106" style:family="paragraph" style:parent-style-name="List_20_Paragraph">
      <style:paragraph-properties fo:text-indent="-0.63cm" fo:margin-bottom="0.282cm" fo:margin-left="1.259cm"/>
      <style:text-properties fo:font-size="11pt" style:font-size-asian="11pt" style:font-name-complex="Arial" style:font-size-complex="11pt"/>
    </style:style>
    <style:style style:name="T106_1" style:family="text">
      <style:text-properties fo:font-size="11pt" style:font-size-asian="11pt" style:font-name-complex="Arial" style:font-size-complex="11pt"/>
    </style:style>
    <style:style style:name="T106_2" style:family="text">
      <style:text-properties fo:font-size="11pt" style:font-size-asian="11pt" style:font-name-complex="Arial" style:font-size-complex="11pt"/>
    </style:style>
    <style:style style:name="T106_3" style:family="text">
      <style:text-properties fo:font-size="11pt" style:font-size-asian="11pt" style:font-name-complex="Arial" style:font-size-complex="11pt"/>
    </style:style>
    <style:style style:name="T106_4" style:family="text">
      <style:text-properties fo:font-size="11pt" style:font-size-asian="11pt" style:font-name-complex="Arial" style:font-size-complex="11pt"/>
    </style:style>
    <style:style style:name="T106_5" style:family="text">
      <style:text-properties fo:font-size="11pt" style:font-size-asian="11pt" style:font-name-complex="Arial" style:font-size-complex="11pt"/>
    </style:style>
    <style:style style:name="T106_6" style:family="text">
      <style:text-properties fo:font-size="11pt" style:font-size-asian="11pt" style:font-name-complex="Arial" style:font-size-complex="11pt"/>
    </style:style>
    <style:style style:name="T106_7" style:family="text">
      <style:text-properties fo:font-size="11pt" style:font-size-asian="11pt" style:font-name-complex="Arial" style:font-size-complex="11pt"/>
    </style:style>
    <style:style style:name="T106_8" style:family="text">
      <style:text-properties fo:font-size="11pt" style:font-size-asian="11pt" style:font-name-complex="Arial" style:font-size-complex="11pt"/>
    </style:style>
    <style:style style:name="T106_9" style:family="text">
      <style:text-properties fo:font-size="11pt" style:font-size-asian="11pt" style:font-name-complex="Arial" style:font-size-complex="11pt"/>
    </style:style>
    <style:style style:name="T106_10" style:family="text">
      <style:text-properties fo:font-size="11pt" style:font-size-asian="11pt" style:font-name-complex="Arial" style:font-size-complex="11pt"/>
    </style:style>
    <style:style style:name="T106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6_19" style:family="text">
      <style:text-properties fo:font-size="11pt" style:font-size-asian="11pt" style:font-name-complex="Arial" style:font-size-complex="11pt"/>
    </style:style>
    <style:style style:name="T106_20" style:family="text">
      <style:text-properties fo:font-size="11pt" style:font-size-asian="11pt" style:font-name-complex="Arial" style:font-size-complex="11pt"/>
    </style:style>
    <style:style style:name="T106_21" style:family="text">
      <style:text-properties fo:font-size="11pt" style:font-size-asian="11pt" style:font-name-complex="Arial" style:font-size-complex="11pt"/>
    </style:style>
    <style:style style:name="T106_22" style:family="text">
      <style:text-properties fo:font-size="11pt" style:font-size-asian="11pt" style:font-name-complex="Arial" style:font-size-complex="11pt"/>
    </style:style>
    <style:style style:name="P107" style:family="paragraph" style:parent-style-name="List_20_Paragraph">
      <style:paragraph-properties fo:margin-bottom="0.282cm"/>
    </style:style>
    <style:style style:name="T107_1" style:family="text">
      <style:text-properties fo:font-size="11pt" style:font-size-asian="11pt" style:font-name-complex="Arial" style:font-size-complex="11pt"/>
    </style:style>
    <style:style style:name="T107_2" style:family="text">
      <style:text-properties fo:font-size="11pt" style:font-size-asian="11pt" style:font-name-complex="Arial" style:font-size-complex="11pt"/>
    </style:style>
    <style:style style:name="T107_3" style:family="text">
      <style:text-properties fo:font-size="11pt" style:font-size-asian="11pt" style:font-name-complex="Arial" style:font-size-complex="11pt"/>
    </style:style>
    <style:style style:name="T107_4" style:family="text">
      <style:text-properties fo:font-size="11pt" style:font-size-asian="11pt" style:font-name-complex="Arial" style:font-size-complex="11pt"/>
    </style:style>
    <style:style style:name="T107_5" style:family="text">
      <style:text-properties fo:font-size="11pt" style:font-size-asian="11pt" style:font-name-complex="Arial" style:font-size-complex="11pt"/>
    </style:style>
    <style:style style:name="T107_6" style:family="text">
      <style:text-properties fo:font-size="11pt" style:font-size-asian="11pt" style:font-name-complex="Arial" style:font-size-complex="11pt"/>
    </style:style>
    <style:style style:name="T107_7" style:family="text">
      <style:text-properties fo:font-size="11pt" style:font-size-asian="11pt" style:font-name-complex="Arial" style:font-size-complex="11pt"/>
    </style:style>
    <style:style style:name="T107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1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7_20" style:family="text">
      <style:text-properties fo:font-size="11pt" style:font-size-asian="11pt" style:font-name-complex="Arial" style:font-size-complex="11pt"/>
    </style:style>
    <style:style style:name="T107_21" style:family="text">
      <style:text-properties fo:font-size="11pt" style:font-size-asian="11pt" style:font-name-complex="Arial" style:font-size-complex="11pt"/>
    </style:style>
    <style:style style:name="T107_22" style:family="text">
      <style:text-properties fo:font-size="11pt" style:font-size-asian="11pt" style:font-name-complex="Arial" style:font-size-complex="11pt"/>
    </style:style>
    <style:style style:name="T107_23" style:family="text">
      <style:text-properties fo:font-size="11pt" style:font-size-asian="11pt" style:font-name-complex="Arial" style:font-size-complex="11pt"/>
    </style:style>
    <style:style style:name="T107_24" style:family="text" style:parent-style-name="List_20_Paragraph">
      <style:text-properties fo:font-size="11pt" style:font-size-asian="11pt" style:font-name-complex="Arial" style:font-size-complex="11pt"/>
    </style:style>
    <style:style style:name="P108" style:family="paragraph" style:parent-style-name="Footnote_20_text"/>
    <style:style style:name="T108_1" style:family="text">
      <style:text-properties fo:font-size="9pt" style:font-size-asian="9pt" style:font-size-complex="9pt"/>
    </style:style>
    <style:style style:name="T108_2" style:family="text">
      <style:text-properties fo:font-size="9pt" style:font-size-asian="9pt" style:font-size-complex="9pt"/>
    </style:style>
    <style:style style:name="T108_3" style:family="text">
      <style:text-properties fo:font-size="9pt" style:font-size-asian="9pt" style:font-size-complex="9pt"/>
    </style:style>
    <style:style style:name="T108_4" style:family="text">
      <style:text-properties fo:font-size="11pt" style:font-size-asian="11pt" style:font-name-complex="Arial" style:font-size-complex="11pt"/>
    </style:style>
    <style:style style:name="T108_5" style:family="text">
      <style:text-properties fo:font-size="11pt" style:font-size-asian="11pt" style:font-name-complex="Arial" style:font-size-complex="11pt"/>
    </style:style>
    <style:style style:name="T108_6" style:family="text">
      <style:text-properties fo:font-size="11pt" style:font-size-asian="11pt" style:font-name-complex="Arial" style:font-size-complex="11pt"/>
    </style:style>
    <style:style style:name="T108_7" style:family="text">
      <style:text-properties fo:font-size="11pt" style:font-size-asian="11pt" style:font-name-complex="Arial" style:font-size-complex="11pt"/>
    </style:style>
    <style:style style:name="T108_8" style:family="text">
      <style:text-properties fo:font-size="11pt" style:font-size-asian="11pt" style:font-name-complex="Arial" style:font-size-complex="11pt"/>
    </style:style>
    <style:style style:name="T108_9" style:family="text">
      <style:text-properties fo:font-size="11pt" style:font-size-asian="11pt" style:font-name-complex="Arial" style:font-size-complex="11pt"/>
    </style:style>
    <style:style style:name="P10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11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111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style:font-weight-complex="bold"/>
    </style:style>
    <style:style style:name="T111_1" style:family="text">
      <style:text-properties style:font-name="Arial" fo:font-size="11pt" style:font-size-asian="11pt" style:font-name-complex="Arial" style:font-size-complex="11pt" style:font-weight-complex="bold"/>
    </style:style>
    <style:style style:name="T111_2" style:family="text">
      <style:text-properties style:font-name="Arial" fo:font-size="11pt" style:font-size-asian="11pt" style:font-name-complex="Arial" style:font-size-complex="11pt" style:font-weight-complex="bold"/>
    </style:style>
    <style:style style:name="P112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1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2_2" style:family="text">
      <style:text-properties style:font-name="Arial" fo:font-size="11pt" style:font-size-asian="11pt" style:font-name-complex="Arial" style:font-size-complex="11pt"/>
    </style:style>
    <style:style style:name="T112_3" style:family="text">
      <style:text-properties style:font-name="Arial" fo:font-size="11pt" style:font-size-asian="11pt" style:font-name-complex="Arial" style:font-size-complex="11pt"/>
    </style:style>
    <style:style style:name="T112_4" style:family="text">
      <style:text-properties style:font-name="Arial" fo:font-size="11pt" style:font-size-asian="11pt" style:font-name-complex="Arial" style:font-size-complex="11pt"/>
    </style:style>
    <style:style style:name="T112_5" style:family="text">
      <style:text-properties style:font-name="Arial" fo:font-size="11pt" style:font-size-asian="11pt" style:font-name-complex="Arial" style:font-size-complex="11pt"/>
    </style:style>
    <style:style style:name="T112_6" style:family="text">
      <style:text-properties style:font-name="Arial" fo:font-size="11pt" style:font-size-asian="11pt" style:font-name-complex="Arial" style:font-size-complex="11pt"/>
    </style:style>
    <style:style style:name="P113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style:font-weight-complex="bold"/>
    </style:style>
    <style:style style:name="P114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style:font-weight-complex="bold"/>
    </style:style>
    <style:style style:name="T114_1" style:family="text">
      <style:text-properties style:font-name="Arial" fo:font-size="11pt" style:font-size-asian="11pt" style:font-name-complex="Arial" style:font-size-complex="11pt" style:font-weight-complex="bold"/>
    </style:style>
    <style:style style:name="P115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15_1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P116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16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6_2" style:family="text">
      <style:text-properties style:font-name="Arial" fo:font-size="11pt" style:font-size-asian="11pt" style:font-name-complex="Arial" style:font-size-complex="11pt"/>
    </style:style>
    <style:style style:name="T116_3" style:family="text">
      <style:text-properties fo:font-size="11pt" style:font-size-asian="11pt" style:font-name-complex="Arial" style:font-size-complex="11pt"/>
    </style:style>
    <style:style style:name="T116_4" style:family="text">
      <style:text-properties fo:font-size="11pt" style:font-size-asian="11pt" style:font-name-complex="Arial" style:font-size-complex="11pt"/>
    </style:style>
    <style:style style:name="T116_5" style:family="text">
      <style:text-properties style:font-name="Arial" fo:font-size="11pt" style:font-size-asian="11pt" style:font-name-complex="Arial" style:font-size-complex="11pt"/>
    </style:style>
    <style:style style:name="T116_6" style:family="text">
      <style:text-properties fo:font-size="11pt" style:font-size-asian="11pt" style:font-name-complex="Arial" style:font-size-complex="11pt"/>
    </style:style>
    <style:style style:name="T116_7" style:family="text">
      <style:text-properties style:font-name="Arial" fo:font-size="11pt" style:font-size-asian="11pt" style:font-name-complex="Arial" style:font-size-complex="11pt"/>
    </style:style>
    <style:style style:name="T116_8" style:family="text">
      <style:text-properties style:font-name="Arial" fo:font-size="11pt" style:font-size-asian="11pt" style:font-name-complex="Arial" style:font-size-complex="11pt"/>
    </style:style>
    <style:style style:name="T116_9" style:family="text">
      <style:text-properties style:font-name="Arial" fo:font-size="11pt" style:font-size-asian="11pt" style:font-name-complex="Arial" style:font-size-complex="11pt"/>
    </style:style>
    <style:style style:name="T116_10" style:family="text">
      <style:text-properties fo:font-size="11pt" style:font-size-asian="11pt" style:font-name-complex="Arial" style:font-size-complex="11pt"/>
    </style:style>
    <style:style style:name="T116_11" style:family="text">
      <style:text-properties style:font-name="Arial" fo:font-size="11pt" style:font-size-asian="11pt" style:font-name-complex="Arial" style:font-size-complex="11pt"/>
    </style:style>
    <style:style style:name="T116_12" style:family="text">
      <style:text-properties style:font-name="Arial" fo:font-size="11pt" style:font-size-asian="11pt" style:font-name-complex="Arial" style:font-size-complex="11pt"/>
    </style:style>
    <style:style style:name="T116_13" style:family="text">
      <style:text-properties style:font-name="Arial" fo:font-size="11pt" style:font-size-asian="11pt" style:font-name-complex="Arial" style:font-size-complex="11pt"/>
    </style:style>
    <style:style style:name="T116_14" style:family="text">
      <style:text-properties style:font-name="Arial" fo:font-size="11pt" style:font-size-asian="11pt" style:font-name-complex="Arial" style:font-size-complex="11pt"/>
    </style:style>
    <style:style style:name="T116_15" style:family="text">
      <style:text-properties fo:font-size="11pt" style:font-size-asian="11pt" style:font-name-complex="Arial" style:font-size-complex="11pt"/>
    </style:style>
    <style:style style:name="T116_16" style:family="text">
      <style:text-properties style:font-name="Arial" fo:font-size="11pt" style:font-size-asian="11pt" style:font-name-complex="Arial" style:font-size-complex="11pt"/>
    </style:style>
    <style:style style:name="T116_17" style:family="text">
      <style:text-properties style:font-name="Arial" fo:font-size="11pt" style:font-size-asian="11pt" style:font-name-complex="Arial" style:font-size-complex="11pt"/>
    </style:style>
    <style:style style:name="T116_18" style:family="text">
      <style:text-properties style:font-name="Arial" fo:font-size="11pt" style:font-size-asian="11pt" style:font-name-complex="Arial" style:font-size-complex="11pt"/>
    </style:style>
    <style:style style:name="T116_19" style:family="text">
      <style:text-properties style:font-name="Arial" fo:font-size="11pt" style:font-size-asian="11pt" style:font-name-complex="Arial" style:font-size-complex="11pt"/>
    </style:style>
    <style:style style:name="T116_20" style:family="text"/>
    <style:style style:name="P117" style:family="paragraph" style:parent-style-name="Normal">
      <style:paragraph-properties fo:margin-left="1.27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17_1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T117_2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T117_3" style:family="text">
      <style:text-properties style:font-name="Arial" fo:font-size="11pt" style:font-size-asian="11pt" style:font-name-complex="Arial" style:font-size-complex="11pt"/>
    </style:style>
    <style:style style:name="T117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7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7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7_7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7_8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7_9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17_10" style:family="text">
      <style:text-properties style:font-name="Arial" fo:font-size="11pt" style:font-size-asian="11pt" style:font-name-complex="Arial" style:font-size-complex="11pt"/>
    </style:style>
    <style:style style:name="T117_11" style:family="text">
      <style:text-properties style:font-name="Arial" fo:font-size="11pt" style:font-size-asian="11pt" style:font-name-complex="Arial" style:font-size-complex="11pt"/>
    </style:style>
    <style:style style:name="T117_12" style:family="text">
      <style:text-properties style:font-name="Arial" fo:font-size="11pt" style:font-size-asian="11pt" style:font-name-complex="Arial" style:font-size-complex="11pt"/>
    </style:style>
    <style:style style:name="T117_13" style:family="text">
      <style:text-properties style:font-name="Arial" fo:font-size="11pt" style:font-size-asian="11pt" style:font-name-complex="Arial" style:font-size-complex="11pt"/>
    </style:style>
    <style:style style:name="T117_14" style:family="text">
      <style:text-properties style:font-name="Arial" fo:font-size="11pt" style:font-size-asian="11pt" style:font-name-complex="Arial" style:font-size-complex="11pt"/>
    </style:style>
    <style:style style:name="T117_15" style:family="text">
      <style:text-properties style:font-name="Arial" fo:font-size="11pt" style:font-size-asian="11pt" style:font-name-complex="Arial" style:font-size-complex="11pt"/>
    </style:style>
    <style:style style:name="T117_16" style:family="text">
      <style:text-properties style:font-name="Arial" fo:font-size="11pt" style:font-size-asian="11pt" style:font-name-complex="Arial" style:font-size-complex="11pt"/>
    </style:style>
    <style:style style:name="T117_17" style:family="text">
      <style:text-properties style:font-name="Arial" fo:font-size="11pt" style:font-size-asian="11pt" style:font-name-complex="Arial" style:font-size-complex="11pt"/>
    </style:style>
    <style:style style:name="T117_18" style:family="text">
      <style:text-properties style:font-name="Arial" fo:font-size="11pt" style:font-size-asian="11pt" style:font-name-complex="Arial" style:font-size-complex="11pt"/>
    </style:style>
    <style:style style:name="T117_19" style:family="text">
      <style:text-properties style:font-name="Arial" fo:font-size="11pt" style:font-size-asian="11pt" style:font-name-complex="Arial" style:font-size-complex="11pt"/>
    </style:style>
    <style:style style:name="T117_20" style:family="text">
      <style:text-properties style:font-name="Arial" fo:font-size="11pt" style:font-size-asian="11pt" style:font-name-complex="Arial" style:font-size-complex="11pt"/>
    </style:style>
    <style:style style:name="T117_21" style:family="text">
      <style:text-properties style:font-name="Arial" fo:font-size="11pt" style:font-size-asian="11pt" style:font-name-complex="Arial" style:font-size-complex="11pt"/>
    </style:style>
    <style:style style:name="T117_22" style:family="text">
      <style:text-properties style:font-name="Arial" fo:font-size="11pt" style:font-size-asian="11pt" style:font-name-complex="Arial" style:font-size-complex="11pt"/>
    </style:style>
    <style:style style:name="T117_23" style:family="text">
      <style:text-properties style:font-name="Arial" fo:font-size="11pt" style:font-size-asian="11pt" style:font-name-complex="Arial" style:font-size-complex="11pt"/>
    </style:style>
    <style:style style:name="T117_24" style:family="text">
      <style:text-properties style:font-name="Arial" fo:font-size="11pt" style:font-size-asian="11pt" style:font-name-complex="Arial" style:font-size-complex="11pt"/>
    </style:style>
    <style:style style:name="T117_25" style:family="text">
      <style:text-properties style:font-name="Arial" fo:font-size="11pt" style:font-size-asian="11pt" style:font-name-complex="Arial" style:font-size-complex="11pt"/>
    </style:style>
    <style:style style:name="T117_26" style:family="text">
      <style:text-properties style:font-name="Arial" fo:font-size="11pt" style:font-size-asian="11pt" style:font-name-complex="Arial" style:font-size-complex="11pt"/>
    </style:style>
    <style:style style:name="T117_27" style:family="text">
      <style:text-properties style:font-name="Arial" fo:font-size="11pt" style:font-size-asian="11pt" style:font-name-complex="Arial" style:font-size-complex="11pt"/>
    </style:style>
    <style:style style:name="T117_28" style:family="text">
      <style:text-properties style:font-name="Arial" fo:font-size="11pt" style:font-size-asian="11pt" style:font-name-complex="Arial" style:font-size-complex="11pt"/>
    </style:style>
    <style:style style:name="T117_29" style:family="text">
      <style:text-properties style:font-name="Arial" fo:font-size="11pt" style:font-size-asian="11pt" style:font-name-complex="Arial" style:font-size-complex="11pt"/>
    </style:style>
    <style:style style:name="T117_30" style:family="text">
      <style:text-properties style:font-name="Arial" fo:font-size="11pt" style:font-size-asian="11pt" style:font-name-complex="Arial" style:font-size-complex="11pt"/>
    </style:style>
    <style:style style:name="T117_31" style:family="text">
      <style:text-properties style:font-name="Arial" fo:font-size="11pt" style:font-size-asian="11pt" style:font-name-complex="Arial" style:font-size-complex="11pt"/>
    </style:style>
    <style:style style:name="T117_32" style:family="text">
      <style:text-properties style:font-name="Arial" fo:font-size="11pt" style:font-size-asian="11pt" style:font-name-complex="Arial" style:font-size-complex="11pt"/>
    </style:style>
    <style:style style:name="T117_33" style:family="text">
      <style:text-properties style:font-name="Arial" fo:font-size="11pt" style:font-size-asian="11pt" style:font-name-complex="Arial" style:font-size-complex="11pt"/>
    </style:style>
    <style:style style:name="T117_34" style:family="text">
      <style:text-properties style:font-name="Arial" fo:font-size="11pt" style:font-size-asian="11pt" style:font-name-complex="Arial" style:font-size-complex="11pt"/>
    </style:style>
    <style:style style:name="T117_35" style:family="text">
      <style:text-properties style:font-name="Arial" fo:font-size="11pt" style:font-size-asian="11pt" style:font-name-complex="Arial" style:font-size-complex="11pt"/>
    </style:style>
    <style:style style:name="T117_36" style:family="text">
      <style:text-properties style:font-name="Arial" fo:font-size="11pt" style:font-size-asian="11pt" style:font-name-complex="Arial" style:font-size-complex="11pt"/>
    </style:style>
    <style:style style:name="T117_37" style:family="text">
      <style:text-properties style:font-name="Arial" fo:font-size="11pt" style:font-size-asian="11pt" style:font-name-complex="Arial" style:font-size-complex="11pt"/>
    </style:style>
    <style:style style:name="T117_38" style:family="text">
      <style:text-properties style:font-name="Arial" fo:font-size="11pt" style:font-size-asian="11pt" style:font-name-complex="Arial" style:font-size-complex="11pt"/>
    </style:style>
    <style:style style:name="T117_39" style:family="text">
      <style:text-properties style:font-name="Arial" fo:font-size="11pt" style:font-size-asian="11pt" style:font-name-complex="Arial" style:font-size-complex="11pt"/>
    </style:style>
    <style:style style:name="T117_40" style:family="text">
      <style:text-properties style:font-name="Arial" fo:font-size="11pt" style:font-size-asian="11pt" style:font-name-complex="Arial" style:font-size-complex="11pt"/>
    </style:style>
    <style:style style:name="T117_41" style:family="text">
      <style:text-properties style:font-name="Arial" fo:font-size="11pt" style:font-size-asian="11pt" style:font-name-complex="Arial" style:font-size-complex="11pt"/>
    </style:style>
    <style:style style:name="T117_42" style:family="text">
      <style:text-properties style:font-name="Arial" fo:font-size="11pt" style:font-size-asian="11pt" style:font-name-complex="Arial" style:font-size-complex="11pt"/>
    </style:style>
    <style:style style:name="T117_43" style:family="text">
      <style:text-properties style:font-name="Arial" fo:font-size="11pt" style:font-size-asian="11pt" style:font-name-complex="Arial" style:font-size-complex="11pt"/>
    </style:style>
    <style:style style:name="T117_44" style:family="text">
      <style:text-properties style:font-name="Arial" fo:font-size="11pt" style:font-size-asian="11pt" style:font-name-complex="Arial" style:font-size-complex="11pt"/>
    </style:style>
    <style:style style:name="P118" style:family="paragraph" style:parent-style-name="Normal">
      <style:paragraph-properties fo:margin-left="1.27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19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style:font-weight-complex="bold"/>
    </style:style>
    <style:style style:name="T119_1" style:family="text">
      <style:text-properties style:font-name="Arial" fo:font-size="11pt" style:font-size-asian="11pt" style:font-name-complex="Arial" style:font-size-complex="11pt" style:font-weight-complex="bold"/>
    </style:style>
    <style:style style:name="P120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2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0_7" style:family="text">
      <style:text-properties style:font-name="Arial" fo:font-size="11pt" style:font-size-asian="11pt" style:font-name-complex="Arial" style:font-size-complex="11pt"/>
    </style:style>
    <style:style style:name="T120_8" style:family="text">
      <style:text-properties style:font-name="Arial" fo:font-size="11pt" style:font-size-asian="11pt" style:font-name-complex="Arial" style:font-size-complex="11pt"/>
    </style:style>
    <style:style style:name="P12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22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22_1" style:family="text">
      <style:text-properties style:font-name="Arial" fo:font-size="11pt" style:font-size-asian="11pt" style:font-name-complex="Arial" style:font-size-complex="11pt"/>
    </style:style>
    <style:style style:name="T122_2" style:family="text"/>
    <style:style style:name="T122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7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8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9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0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7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8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2_19" style:family="text">
      <style:text-properties style:font-name="Arial" fo:font-size="11pt" style:font-size-asian="11pt" style:font-name-complex="Arial" style:font-size-complex="11pt"/>
    </style:style>
    <style:style style:name="T122_20" style:family="text">
      <style:text-properties style:font-name="Arial" fo:font-size="11pt" style:font-size-asian="11pt" style:font-name-complex="Arial" style:font-size-complex="11pt"/>
    </style:style>
    <style:style style:name="T122_21" style:family="text">
      <style:text-properties style:font-name="Arial" fo:font-size="11pt" style:font-size-asian="11pt" style:font-name-complex="Arial" style:font-size-complex="11pt"/>
    </style:style>
    <style:style style:name="T122_22" style:family="text">
      <style:text-properties style:font-name="Arial" fo:font-size="11pt" style:font-size-asian="11pt" style:font-name-complex="Arial" style:font-size-complex="11pt"/>
    </style:style>
    <style:style style:name="T122_23" style:family="text">
      <style:text-properties style:font-name="Arial" fo:font-size="11pt" style:font-size-asian="11pt" style:font-name-complex="Arial" style:font-size-complex="11pt"/>
    </style:style>
    <style:style style:name="T122_24" style:family="text">
      <style:text-properties style:font-name="Arial" fo:font-size="11pt" style:font-size-asian="11pt" style:font-name-complex="Arial" style:font-size-complex="11pt"/>
    </style:style>
    <style:style style:name="T122_25" style:family="text">
      <style:text-properties style:font-name="Arial" fo:font-size="11pt" style:font-size-asian="11pt" style:font-name-complex="Arial" style:font-size-complex="11pt"/>
    </style:style>
    <style:style style:name="T122_26" style:family="text">
      <style:text-properties style:font-name="Arial" fo:font-size="11pt" style:font-size-asian="11pt" style:font-name-complex="Arial" style:font-size-complex="11pt"/>
    </style:style>
    <style:style style:name="T122_27" style:family="text">
      <style:text-properties style:font-name="Arial" fo:font-size="11pt" style:font-size-asian="11pt" style:font-name-complex="Arial" style:font-size-complex="11pt"/>
    </style:style>
    <style:style style:name="T122_28" style:family="text">
      <style:text-properties style:font-name="Arial" fo:font-size="11pt" style:font-size-asian="11pt" style:font-name-complex="Arial" style:font-size-complex="11pt"/>
    </style:style>
    <style:style style:name="T122_29" style:family="text">
      <style:text-properties style:font-name="Arial" fo:font-size="11pt" style:font-size-asian="11pt" style:font-name-complex="Arial" style:font-size-complex="11pt"/>
    </style:style>
    <style:style style:name="T122_30" style:family="text">
      <style:text-properties style:font-name="Arial" fo:font-size="11pt" style:font-size-asian="11pt" style:font-name-complex="Arial" style:font-size-complex="11pt"/>
    </style:style>
    <style:style style:name="T122_31" style:family="text">
      <style:text-properties style:font-name="Arial" fo:font-size="11pt" style:font-size-asian="11pt" style:font-name-complex="Arial" style:font-size-complex="11pt"/>
    </style:style>
    <style:style style:name="T122_32" style:family="text">
      <style:text-properties style:font-name="Arial" fo:font-size="11pt" style:font-size-asian="11pt" style:font-name-complex="Arial" style:font-size-complex="11pt"/>
    </style:style>
    <style:style style:name="T122_33" style:family="text" style:parent-style-name="List_20_Paragraph">
      <style:text-properties style:font-name="Arial" fo:font-size="11pt" style:font-size-asian="11pt" style:font-name-complex="Arial" style:font-size-complex="11pt"/>
    </style:style>
    <style:style style:name="P123" style:family="paragraph" style:parent-style-name="Footnote_20_text"/>
    <style:style style:name="T123_1" style:family="text"/>
    <style:style style:name="T123_2" style:family="text"/>
    <style:style style:name="T123_3" style:family="text"/>
    <style:style style:name="T123_4" style:family="text"/>
    <style:style style:name="T123_5" style:family="text"/>
    <style:style style:name="T123_6" style:family="text"/>
    <style:style style:name="T123_7" style:family="text"/>
    <style:style style:name="T123_8" style:family="text"/>
    <style:style style:name="T123_9" style:family="text"/>
    <style:style style:name="T123_10" style:family="text">
      <style:text-properties style:font-name="Arial" fo:font-size="11pt" style:font-size-asian="11pt" style:font-name-complex="Arial" style:font-size-complex="11pt"/>
    </style:style>
    <style:style style:name="P124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125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T125_1" style:family="text">
      <style:text-properties style:font-name="Arial" fo:font-size="11pt" style:font-size-asian="11pt" style:font-name-complex="Arial" style:font-size-complex="11pt"/>
    </style:style>
    <style:style style:name="T125_2" style:family="text">
      <style:text-properties style:font-name="Arial" fo:font-size="11pt" style:font-size-asian="11pt" style:font-name-complex="Arial" style:font-size-complex="11pt"/>
    </style:style>
    <style:style style:name="P126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26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126_2" style:family="text">
      <style:text-properties fo:font-size="11pt" style:font-size-asian="11pt" style:font-name-complex="Arial" style:font-size-complex="11pt" fo:language-asian="en" fo:country-asian="GB"/>
    </style:style>
    <style:style style:name="T126_3" style:family="text">
      <style:text-properties fo:font-size="11pt" style:font-size-asian="11pt" style:font-name-complex="Arial" style:font-size-complex="11pt" fo:language-asian="en" fo:country-asian="GB"/>
    </style:style>
    <style:style style:name="T126_4" style:family="text">
      <style:text-properties fo:font-size="11pt" style:font-size-asian="11pt" style:font-name-complex="Arial" style:font-size-complex="11pt" fo:language-asian="en" fo:country-asian="GB"/>
    </style:style>
    <style:style style:name="T126_5" style:family="text">
      <style:text-properties fo:font-size="11pt" style:font-size-asian="11pt" style:font-name-complex="Arial" style:font-size-complex="11pt" fo:language-asian="en" fo:country-asian="GB"/>
    </style:style>
    <style:style style:name="T126_6" style:family="text">
      <style:text-properties fo:font-size="11pt" style:font-size-asian="11pt" style:font-name-complex="Arial" style:font-size-complex="11pt" fo:language-asian="en" fo:country-asian="GB"/>
    </style:style>
    <style:style style:name="T126_7" style:family="text">
      <style:text-properties fo:font-size="11pt" style:font-size-asian="11pt" style:font-name-complex="Arial" style:font-size-complex="11pt" fo:language-asian="en" fo:country-asian="GB"/>
    </style:style>
    <style:style style:name="T126_8" style:family="text">
      <style:text-properties fo:font-size="11pt" style:font-size-asian="11pt" style:font-name-complex="Arial" style:font-size-complex="11pt" fo:language-asian="en" fo:country-asian="GB"/>
    </style:style>
    <style:style style:name="T126_9" style:family="text">
      <style:text-properties fo:font-size="11pt" style:font-size-asian="11pt" style:font-name-complex="Arial" style:font-size-complex="11pt" fo:language-asian="en" fo:country-asian="GB"/>
    </style:style>
    <style:style style:name="T126_10" style:family="text">
      <style:text-properties fo:font-size="11pt" style:font-size-asian="11pt" style:font-name-complex="Arial" style:font-size-complex="11pt" fo:language-asian="en" fo:country-asian="GB"/>
    </style:style>
    <style:style style:name="T126_11" style:family="text">
      <style:text-properties fo:font-size="11pt" style:font-size-asian="11pt" style:font-name-complex="Arial" style:font-size-complex="11pt" fo:language-asian="en" fo:country-asian="GB"/>
    </style:style>
    <style:style style:name="T126_12" style:family="text">
      <style:text-properties fo:font-size="11pt" style:font-size-asian="11pt" style:font-name-complex="Arial" style:font-size-complex="11pt" fo:language-asian="en" fo:country-asian="GB"/>
    </style:style>
    <style:style style:name="T126_13" style:family="text">
      <style:text-properties fo:font-size="11pt" style:font-size-asian="11pt" style:font-name-complex="Arial" style:font-size-complex="11pt" fo:language-asian="en" fo:country-asian="GB"/>
    </style:style>
    <style:style style:name="T126_14" style:family="text">
      <style:text-properties fo:font-size="11pt" style:font-size-asian="11pt" style:font-name-complex="Arial" style:font-size-complex="11pt" fo:language-asian="en" fo:country-asian="GB"/>
    </style:style>
    <style:style style:name="T126_15" style:family="text">
      <style:text-properties fo:font-size="11pt" style:font-size-asian="11pt" style:font-name-complex="Arial" style:font-size-complex="11pt" fo:language-asian="en" fo:country-asian="GB"/>
    </style:style>
    <style:style style:name="T126_16" style:family="text">
      <style:text-properties fo:font-size="11pt" style:font-size-asian="11pt" style:font-name-complex="Arial" style:font-size-complex="11pt" fo:language-asian="en" fo:country-asian="GB"/>
    </style:style>
    <style:style style:name="P127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fo:font-weight="bold" style:font-weight-asian="bold"/>
    </style:style>
    <style:style style:name="P128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28_1" style:family="text">
      <style:text-properties style:font-name="Arial" fo:font-size="11pt" style:font-size-asian="11pt" style:font-name-complex="Arial" style:font-size-complex="11pt"/>
    </style:style>
    <style:style style:name="T128_2" style:family="text"/>
    <style:style style:name="T128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8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8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8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28_7" style:family="text">
      <style:text-properties style:font-name="Arial" fo:font-size="11pt" style:font-size-asian="11pt" style:font-name-complex="Arial" style:font-size-complex="11pt"/>
    </style:style>
    <style:style style:name="T128_8" style:family="text">
      <style:text-properties style:font-name="Arial" fo:font-size="11pt" style:font-size-asian="11pt" style:font-name-complex="Arial" style:font-size-complex="11pt"/>
    </style:style>
    <style:style style:name="T128_9" style:family="text">
      <style:text-properties style:font-name="Arial" fo:font-size="11pt" style:font-size-asian="11pt" style:font-name-complex="Arial" style:font-size-complex="11pt"/>
    </style:style>
    <style:style style:name="T128_10" style:family="text">
      <style:text-properties style:font-name="Arial" fo:font-size="11pt" style:font-size-asian="11pt" style:font-name-complex="Arial" style:font-size-complex="11pt"/>
    </style:style>
    <style:style style:name="T128_11" style:family="text">
      <style:text-properties style:font-name="Arial" fo:font-size="11pt" style:font-size-asian="11pt" style:font-name-complex="Arial" style:font-size-complex="11pt"/>
    </style:style>
    <style:style style:name="T128_12" style:family="text">
      <style:text-properties style:font-name="Arial" fo:font-size="11pt" style:font-size-asian="11pt" style:font-name-complex="Arial" style:font-size-complex="11pt"/>
    </style:style>
    <style:style style:name="T128_13" style:family="text">
      <style:text-properties style:font-name="Arial" fo:font-size="11pt" style:font-size-asian="11pt" style:font-name-complex="Arial" style:font-size-complex="11pt"/>
    </style:style>
    <style:style style:name="T128_14" style:family="text">
      <style:text-properties style:font-name="Arial" fo:font-size="11pt" style:font-size-asian="11pt" style:font-name-complex="Arial" style:font-size-complex="11pt"/>
    </style:style>
    <style:style style:name="T128_15" style:family="text">
      <style:text-properties style:font-name="Arial" fo:font-size="11pt" style:font-size-asian="11pt" style:font-name-complex="Arial" style:font-size-complex="11pt"/>
    </style:style>
    <style:style style:name="T128_16" style:family="text">
      <style:text-properties style:font-name="Arial" fo:font-size="11pt" style:font-size-asian="11pt" style:font-name-complex="Arial" style:font-size-complex="11pt"/>
    </style:style>
    <style:style style:name="T128_17" style:family="text">
      <style:text-properties style:font-name="Arial" fo:font-size="11pt" style:font-size-asian="11pt" style:font-name-complex="Arial" style:font-size-complex="11pt"/>
    </style:style>
    <style:style style:name="T128_18" style:family="text">
      <style:text-properties style:font-name="Arial" fo:font-size="11pt" style:font-size-asian="11pt" style:font-name-complex="Arial" style:font-size-complex="11pt"/>
    </style:style>
    <style:style style:name="T128_19" style:family="text">
      <style:text-properties style:font-name="Arial" fo:font-size="11pt" style:font-size-asian="11pt" style:font-name-complex="Arial" style:font-size-complex="11pt"/>
    </style:style>
    <style:style style:name="T128_20" style:family="text">
      <style:text-properties style:font-name="Arial" fo:font-size="11pt" style:font-size-asian="11pt" style:font-name-complex="Arial" style:font-size-complex="11pt"/>
    </style:style>
    <style:style style:name="T128_21" style:family="text">
      <style:text-properties style:font-name="Arial" fo:font-size="11pt" style:font-size-asian="11pt" style:font-name-complex="Arial" style:font-size-complex="11pt"/>
    </style:style>
    <style:style style:name="T128_22" style:family="text">
      <style:text-properties style:font-name="Arial" fo:font-size="11pt" style:font-size-asian="11pt" style:font-name-complex="Arial" style:font-size-complex="11pt"/>
    </style:style>
    <style:style style:name="T128_23" style:family="text">
      <style:text-properties style:font-name="Arial" fo:font-size="11pt" style:font-size-asian="11pt" style:font-name-complex="Arial" style:font-size-complex="11pt"/>
    </style:style>
    <style:style style:name="T128_24" style:family="text">
      <style:text-properties style:font-name="Arial" fo:font-size="11pt" style:font-size-asian="11pt" style:font-name-complex="Arial" style:font-size-complex="11pt"/>
    </style:style>
    <style:style style:name="T128_25" style:family="text">
      <style:text-properties style:font-name="Arial" fo:font-size="11pt" style:font-size-asian="11pt" style:font-name-complex="Arial" style:font-size-complex="11pt"/>
    </style:style>
    <style:style style:name="T128_26" style:family="text">
      <style:text-properties style:font-name="Arial" fo:font-size="11pt" style:font-size-asian="11pt" style:font-name-complex="Arial" style:font-size-complex="11pt"/>
    </style:style>
    <style:style style:name="T128_27" style:family="text">
      <style:text-properties style:font-name="Arial" fo:font-size="11pt" style:font-size-asian="11pt" style:font-name-complex="Arial" style:font-size-complex="11pt"/>
    </style:style>
    <style:style style:name="T128_28" style:family="text">
      <style:text-properties style:font-name="Arial" fo:font-size="11pt" style:font-size-asian="11pt" style:font-name-complex="Arial" style:font-size-complex="11pt"/>
    </style:style>
    <style:style style:name="T128_29" style:family="text">
      <style:text-properties style:font-name="Arial" fo:font-size="11pt" style:font-size-asian="11pt" style:font-name-complex="Arial" style:font-size-complex="11pt"/>
    </style:style>
    <style:style style:name="T128_30" style:family="text">
      <style:text-properties style:font-name="Arial" fo:font-size="11pt" style:font-size-asian="11pt" style:font-name-complex="Arial" style:font-size-complex="11pt"/>
    </style:style>
    <style:style style:name="T128_31" style:family="text">
      <style:text-properties style:font-name="Arial" fo:font-size="11pt" style:font-size-asian="11pt" style:font-name-complex="Arial" style:font-size-complex="11pt"/>
    </style:style>
    <style:style style:name="T128_32" style:family="text">
      <style:text-properties style:font-name="Arial" fo:font-size="11pt" style:font-size-asian="11pt" style:font-name-complex="Arial" style:font-size-complex="11pt"/>
    </style:style>
    <style:style style:name="T128_33" style:family="text">
      <style:text-properties style:font-name="Arial" fo:font-size="11pt" style:font-size-asian="11pt" style:font-name-complex="Arial" style:font-size-complex="11pt"/>
    </style:style>
    <style:style style:name="T128_34" style:family="text">
      <style:text-properties style:font-name="Arial" fo:font-size="11pt" style:font-size-asian="11pt" style:font-name-complex="Arial" style:font-size-complex="11pt"/>
    </style:style>
    <style:style style:name="T128_35" style:family="text">
      <style:text-properties style:font-name="Arial" fo:font-size="11pt" style:font-size-asian="11pt" style:font-name-complex="Arial" style:font-size-complex="11pt"/>
    </style:style>
    <style:style style:name="T128_36" style:family="text">
      <style:text-properties style:font-name="Arial" fo:font-size="11pt" style:font-size-asian="11pt" style:font-name-complex="Arial" style:font-size-complex="11pt"/>
    </style:style>
    <style:style style:name="T128_37" style:family="text">
      <style:text-properties style:font-name="Arial" fo:font-size="11pt" style:font-size-asian="11pt" style:font-name-complex="Arial" style:font-size-complex="11pt"/>
    </style:style>
    <style:style style:name="T128_38" style:family="text">
      <style:text-properties style:font-name="Arial" fo:font-size="11pt" style:font-size-asian="11pt" style:font-name-complex="Arial" style:font-size-complex="11pt"/>
    </style:style>
    <style:style style:name="T128_39" style:family="text">
      <style:text-properties style:font-name="Arial" fo:font-size="11pt" style:font-size-asian="11pt" style:font-name-complex="Arial" style:font-size-complex="11pt"/>
    </style:style>
    <style:style style:name="T128_40" style:family="text">
      <style:text-properties style:font-name="Arial" fo:font-size="11pt" style:font-size-asian="11pt" style:font-name-complex="Arial" style:font-size-complex="11pt"/>
    </style:style>
    <style:style style:name="T128_41" style:family="text">
      <style:text-properties style:font-name="Arial" fo:font-size="11pt" style:font-size-asian="11pt" style:font-name-complex="Arial" style:font-size-complex="11pt"/>
    </style:style>
    <style:style style:name="T128_42" style:family="text">
      <style:text-properties style:font-name="Arial" fo:font-size="11pt" style:font-size-asian="11pt" style:font-name-complex="Arial" style:font-size-complex="11pt"/>
    </style:style>
    <style:style style:name="T128_43" style:family="text">
      <style:text-properties style:font-name="Arial" fo:font-size="11pt" style:font-size-asian="11pt" style:font-name-complex="Arial" style:font-size-complex="11pt"/>
    </style:style>
    <style:style style:name="T128_44" style:family="text">
      <style:text-properties style:font-name="Arial" fo:font-size="11pt" style:font-size-asian="11pt" style:font-name-complex="Arial" style:font-size-complex="11pt"/>
    </style:style>
    <style:style style:name="T128_45" style:family="text">
      <style:text-properties style:font-name="Arial" fo:font-size="11pt" style:font-size-asian="11pt" style:font-name-complex="Arial" style:font-size-complex="11pt"/>
    </style:style>
    <style:style style:name="T128_46" style:family="text">
      <style:text-properties style:font-name="Arial" fo:font-size="11pt" style:font-size-asian="11pt" style:font-name-complex="Arial" style:font-size-complex="11pt"/>
    </style:style>
    <style:style style:name="T128_47" style:family="text">
      <style:text-properties style:font-name="Arial" fo:font-size="11pt" style:font-size-asian="11pt" style:font-name-complex="Arial" style:font-size-complex="11pt"/>
    </style:style>
    <style:style style:name="T128_48" style:family="text">
      <style:text-properties style:font-name="Arial" fo:font-size="11pt" style:font-size-asian="11pt" style:font-name-complex="Arial" style:font-size-complex="11pt"/>
    </style:style>
    <style:style style:name="T128_49" style:family="text">
      <style:text-properties style:font-name="Arial" fo:font-size="11pt" style:font-size-asian="11pt" style:font-name-complex="Arial" style:font-size-complex="11pt"/>
    </style:style>
    <style:style style:name="P129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30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</style:style>
    <style:style style:name="T130_1" style:family="text">
      <style:text-properties style:font-name="Arial" fo:font-size="11pt" style:font-size-asian="11pt" style:font-name-complex="Arial" style:font-size-complex="11pt"/>
    </style:style>
    <style:style style:name="T130_2" style:family="text">
      <style:text-properties style:font-name="Arial" fo:font-size="11pt" style:font-size-asian="11pt" style:font-name-complex="Arial" style:font-size-complex="11pt"/>
    </style:style>
    <style:style style:name="T130_3" style:family="text"/>
    <style:style style:name="T130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7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8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9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10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1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1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1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30_14" style:family="text">
      <style:text-properties style:font-name="Arial" fo:font-size="11pt" style:font-size-asian="11pt" style:font-name-complex="Arial" style:font-size-complex="11pt"/>
    </style:style>
    <style:style style:name="T130_15" style:family="text">
      <style:text-properties style:font-name="Arial" fo:font-size="11pt" style:font-size-asian="11pt" style:font-name-complex="Arial" style:font-size-complex="11pt"/>
    </style:style>
    <style:style style:name="T130_16" style:family="text">
      <style:text-properties style:font-name="Arial" fo:font-size="11pt" style:font-size-asian="11pt" style:font-name-complex="Arial" style:font-size-complex="11pt"/>
    </style:style>
    <style:style style:name="P131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132" style:family="paragraph" style:parent-style-name="Normal"/>
    <style:style style:name="T132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132_2" style:family="text">
      <style:text-properties style:font-name="Arial" fo:font-size="11pt" style:font-size-asian="11pt" style:font-name-complex="Arial" style:font-size-complex="11pt"/>
    </style:style>
    <style:style style:name="P133" style:family="paragraph" style:parent-style-name="Normal">
      <style:text-properties style:font-name="Arial" fo:font-size="10pt" style:font-size-asian="10pt" style:font-name-complex="Arial" style:font-size-complex="10pt"/>
    </style:style>
    <style:style style:name="P134" style:family="paragraph" style:parent-style-name="Normal"/>
    <style:style style:name="T134_1" style:family="text">
      <style:text-properties style:font-name="Arial" fo:font-size="11pt" style:font-name-asian="Arial" style:font-size-asian="11pt" style:font-name-complex="Arial" style:font-size-complex="11pt"/>
    </style:style>
    <style:style style:name="T134_2" style:family="text">
      <style:text-properties style:font-name="Arial" fo:font-size="11pt" style:font-name-asian="Arial" style:font-size-asian="11pt" style:font-name-complex="Arial" style:font-size-complex="11pt"/>
    </style:style>
    <style:style style:name="T134_3" style:family="text">
      <style:text-properties style:font-name="Arial" fo:font-size="11pt" style:font-name-asian="Arial" style:font-size-asian="11pt" style:font-name-complex="Arial" style:font-size-complex="11pt"/>
    </style:style>
    <style:style style:name="T134_4" style:family="text">
      <style:text-properties style:font-name="Arial" fo:font-size="11pt" style:font-name-asian="Arial" style:font-size-asian="11pt" style:font-name-complex="Arial" style:font-size-complex="11pt"/>
    </style:style>
    <style:style style:name="T134_5" style:family="text">
      <style:text-properties style:font-name="Arial" fo:font-size="11pt" style:font-name-asian="Arial" style:font-size-asian="11pt" style:font-name-complex="Arial" style:font-size-complex="11pt"/>
    </style:style>
    <style:style style:name="T134_6" style:family="text">
      <style:text-properties style:font-name="Arial" fo:font-size="11pt" style:font-name-asian="Arial" style:font-size-asian="11pt" style:font-name-complex="Arial" style:font-size-complex="11pt"/>
    </style:style>
    <style:style style:name="T134_7" style:family="text">
      <style:text-properties style:font-name="Arial" fo:font-size="11pt" style:font-name-asian="Arial" style:font-size-asian="11pt" style:font-name-complex="Arial" style:font-size-complex="11pt"/>
    </style:style>
    <style:style style:name="T134_8" style:family="text">
      <style:text-properties style:font-name="Arial" fo:font-size="11pt" style:font-name-asian="Arial" style:font-size-asian="11pt" style:font-name-complex="Arial" style:font-size-complex="11pt"/>
    </style:style>
    <style:style style:name="T134_9" style:family="text">
      <style:text-properties style:font-name="Arial" fo:font-size="11pt" style:font-name-asian="Arial" style:font-size-asian="11pt" style:font-name-complex="Arial" style:font-size-complex="11pt"/>
    </style:style>
    <style:style style:name="T134_10" style:family="text">
      <style:text-properties style:font-name="Arial" fo:font-size="11pt" style:font-name-asian="Arial" style:font-size-asian="11pt" style:font-name-complex="Arial" style:font-size-complex="11pt"/>
    </style:style>
    <style:style style:name="T134_11" style:family="text">
      <style:text-properties style:font-name="Arial" fo:font-size="11pt" style:font-name-asian="Arial" style:font-size-asian="11pt" style:font-name-complex="Arial" style:font-size-complex="11pt"/>
    </style:style>
    <style:style style:name="T134_12" style:family="text">
      <style:text-properties style:font-name="Arial" fo:font-size="11pt" style:font-name-asian="Arial" style:font-size-asian="11pt" style:font-name-complex="Arial" style:font-size-complex="11pt"/>
    </style:style>
    <style:style style:name="T134_13" style:family="text">
      <style:text-properties style:font-name="Arial" fo:font-size="11pt" style:font-name-asian="Arial" style:font-size-asian="11pt" style:font-name-complex="Arial" style:font-size-complex="11pt"/>
    </style:style>
    <style:style style:name="T134_14" style:family="text">
      <style:text-properties style:font-name="Arial" fo:font-size="11pt" style:font-name-asian="Arial" style:font-size-asian="11pt" style:font-name-complex="Arial" style:font-size-complex="11pt"/>
    </style:style>
    <style:style style:name="T134_15" style:family="text">
      <style:text-properties style:font-name="Arial" fo:font-size="11pt" style:font-name-asian="Arial" style:font-size-asian="11pt" style:font-name-complex="Arial" style:font-size-complex="11pt"/>
    </style:style>
    <style:style style:name="T134_16" style:family="text">
      <style:text-properties style:font-name="Arial" fo:font-size="11pt" style:font-name-asian="Arial" style:font-size-asian="11pt" style:font-name-complex="Arial" style:font-size-complex="11pt"/>
    </style:style>
    <style:style style:name="T134_17" style:family="text">
      <style:text-properties style:font-name="Arial" fo:font-size="11pt" style:font-name-asian="Arial" style:font-size-asian="11pt" style:font-name-complex="Arial" style:font-size-complex="11pt"/>
    </style:style>
    <style:style style:name="T134_18" style:family="text">
      <style:text-properties style:font-name="Arial" fo:font-size="11pt" style:font-name-asian="Arial" style:font-size-asian="11pt" style:font-name-complex="Arial" style:font-size-complex="11pt"/>
    </style:style>
    <style:style style:name="T134_19" style:family="text">
      <style:text-properties style:font-name="Arial" fo:font-size="11pt" style:font-name-asian="Arial" style:font-size-asian="11pt" style:font-name-complex="Arial" style:font-size-complex="11pt"/>
    </style:style>
    <style:style style:name="T134_20" style:family="text">
      <style:text-properties style:font-name="Arial" fo:font-size="11pt" style:font-name-asian="Arial" style:font-size-asian="11pt" style:font-name-complex="Arial" style:font-size-complex="11pt"/>
    </style:style>
    <style:style style:name="T134_21" style:family="text">
      <style:text-properties style:font-name="Arial" fo:font-size="11pt" style:font-name-asian="Arial" style:font-size-asian="11pt" style:font-name-complex="Arial" style:font-size-complex="11pt"/>
    </style:style>
    <style:style style:name="T134_22" style:family="text">
      <style:text-properties style:font-name="Arial" fo:font-size="11pt" style:font-name-asian="Arial" style:font-size-asian="11pt" style:font-name-complex="Arial" style:font-size-complex="11pt"/>
    </style:style>
    <style:style style:name="T134_23" style:family="text">
      <style:text-properties style:font-name="Arial" fo:font-size="11pt" style:font-name-asian="Arial" style:font-size-asian="11pt" style:font-name-complex="Arial" style:font-size-complex="11pt"/>
    </style:style>
    <style:style style:name="T134_24" style:family="text">
      <style:text-properties style:font-name="Arial" fo:font-size="11pt" style:font-name-asian="Arial" style:font-size-asian="11pt" style:font-name-complex="Arial" style:font-size-complex="11pt"/>
    </style:style>
    <style:style style:name="T134_25" style:family="text">
      <style:text-properties style:font-name="Arial" fo:font-size="11pt" style:font-name-asian="Arial" style:font-size-asian="11pt" style:font-name-complex="Arial" style:font-size-complex="11pt"/>
    </style:style>
    <style:style style:name="T134_26" style:family="text">
      <style:text-properties style:font-name="Arial" fo:font-size="11pt" style:font-name-asian="Arial" style:font-size-asian="11pt" style:font-name-complex="Arial" style:font-size-complex="11pt"/>
    </style:style>
    <style:style style:name="T134_27" style:family="text">
      <style:text-properties style:font-name="Arial" fo:font-size="11pt" style:font-name-asian="Arial" style:font-size-asian="11pt" style:font-name-complex="Arial" style:font-size-complex="11pt"/>
    </style:style>
    <style:style style:name="T134_28" style:family="text">
      <style:text-properties style:font-name="Arial" fo:font-size="11pt" style:font-name-asian="Arial" style:font-size-asian="11pt" style:font-name-complex="Arial" style:font-size-complex="11pt"/>
    </style:style>
    <style:style style:name="T134_29" style:family="text">
      <style:text-properties style:font-name="Arial" fo:font-size="11pt" style:font-name-asian="Arial" style:font-size-asian="11pt" style:font-name-complex="Arial" style:font-size-complex="11pt"/>
    </style:style>
    <style:style style:name="T134_30" style:family="text">
      <style:text-properties style:font-name="Arial" fo:font-size="11pt" style:font-name-asian="Arial" style:font-size-asian="11pt" style:font-name-complex="Arial" style:font-size-complex="11pt"/>
    </style:style>
    <style:style style:name="T134_31" style:family="text">
      <style:text-properties style:font-name="Arial" fo:font-size="11pt" style:font-name-asian="Arial" style:font-size-asian="11pt" style:font-name-complex="Arial" style:font-size-complex="11pt"/>
    </style:style>
    <style:style style:name="P135" style:family="paragraph" style:parent-style-name="Normal">
      <style:text-properties style:font-name="Arial" fo:font-size="10pt" style:font-size-asian="10pt" style:font-name-complex="Arial" style:font-size-complex="10pt"/>
    </style:style>
    <style:style style:name="P13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36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137" style:family="paragraph" style:parent-style-name="Normal">
      <style:text-properties style:font-name="Arial" fo:font-size="10pt" style:font-size-asian="10pt" style:font-name-complex="Arial" style:font-size-complex="10pt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Arial" fo:font-size="11pt" style:font-name-asian="Arial" style:font-size-asian="11pt" style:font-name-complex="Arial" style:font-size-complex="11pt"/>
    </style:style>
    <style:style style:name="T138_2" style:family="text">
      <style:text-properties style:font-name="Arial" fo:font-size="11pt" style:font-name-asian="Arial" style:font-size-asian="11pt" style:font-name-complex="Arial" style:font-size-complex="11pt"/>
    </style:style>
    <style:style style:name="T138_3" style:family="text">
      <style:text-properties style:font-name="Arial" fo:font-size="11pt" style:font-name-asian="Arial" style:font-size-asian="11pt" style:font-name-complex="Arial" style:font-size-complex="11pt"/>
    </style:style>
    <style:style style:name="P139" style:family="paragraph" style:parent-style-name="Normal">
      <style:paragraph-properties fo:text-align="justify"/>
      <style:text-properties style:font-name="Arial" fo:font-size="11pt" style:font-name-asian="Arial" style:font-size-asian="11pt" style:font-name-complex="Arial" style:font-size-complex="11pt"/>
    </style:style>
    <style:style style:name="P140" style:family="paragraph" style:parent-style-name="Normal">
      <style:paragraph-properties fo:break-before="page"/>
    </style:style>
    <style:style style:name="P141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141_1" style:family="text">
      <style:text-properties fo:font-style="normal" style:font-style-asian="normal" style:font-name="Arial" style:font-name-complex="Arial"/>
    </style:style>
    <style:style style:name="P142" style:family="paragraph" style:parent-style-name="Normal">
      <style:text-properties fo:color="#ff0000" style:font-name="Arial" fo:font-size="11pt" style:font-size-asian="11pt" style:font-name-complex="Arial" style:font-size-complex="11pt"/>
    </style:style>
    <style:style style:name="Table6" style:family="table">
      <style:table-properties table:align="left" style:width="18.253cm" fo:margin-left="0.19cm"/>
    </style:style>
    <style:style style:name="Column21" style:family="table-column">
      <style:table-column-properties style:column-width="2.501cm"/>
    </style:style>
    <style:style style:name="Column22" style:family="table-column">
      <style:table-column-properties style:column-width="7.251cm"/>
    </style:style>
    <style:style style:name="Column23" style:family="table-column">
      <style:table-column-properties style:column-width="8.5cm"/>
    </style:style>
    <style:style style:name="Row17" style:family="table-row">
      <style:table-row-properties style:min-row-height="0.644cm"/>
    </style:style>
    <style:style style:name="Cell61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62" style:family="table-cell">
      <style:table-cell-properties fo:background-color="#dbe5f1" style:vertical-align="middle" fo:border-top="#000000 0.035cm solid" fo:border-bottom="#000000 0.018cm solid" fo:padding-left="0.19cm" fo:border-left="#000000 0.018cm solid" fo:padding-right="0.19cm" fo:border-right="#000000 0.035cm solid" fo:wrap-option="wrap"/>
    </style:style>
    <style:style style:name="P144" style:family="paragraph" style:parent-style-name="Normal"/>
    <style:style style:name="T1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3" style:family="table-cell">
      <style:table-cell-properties fo:background-color="#dbe5f1" style:vertical-align="middle" fo:border-top="#000000 0.035cm solid" fo:border-bottom="#000000 0.018cm solid" fo:padding-left="0.19cm" fo:padding-right="0.19cm" fo:border-right="#000000 0.035cm solid" fo:wrap-option="wrap"/>
    </style:style>
    <style:style style:name="P145" style:family="paragraph" style:parent-style-name="Normal"/>
    <style:style style:name="T1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>
      <style:table-row-properties style:min-row-height="0.926cm"/>
    </style:style>
    <style:style style:name="Cell64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/>
    <style:style style:name="T1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/>
    <style:style style:name="T1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/>
    <style:style style:name="T148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8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48_3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963cm"/>
    </style:style>
    <style:style style:name="Cell67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/>
    <style:style style:name="T1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/>
    <style:style style:name="T150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/>
    <style:style style:name="T151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>
      <style:table-row-properties style:min-row-height="0.933cm"/>
    </style:style>
    <style:style style:name="Cell70" style:family="table-cell">
      <style:table-cell-properties fo:background-color="#dbe5f1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5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6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7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8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59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5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60" style:family="paragraph" style:parent-style-name="List_20_Paragraph">
      <style:paragraph-properties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1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6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63" style:family="paragraph" style:parent-style-name="Normal"/>
    <style:style style:name="T1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63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6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65" style:family="paragraph" style:parent-style-name="Normal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66" style:family="paragraph" style:parent-style-name="Normal">
      <style:text-properties fo:color="#ff0000" style:font-name="Arial" fo:font-size="11pt" style:font-size-asian="11pt" style:font-name-complex="Arial" style:font-size-complex="11pt"/>
    </style:style>
    <style:style style:name="P167" style:family="paragraph" style:parent-style-name="Normal">
      <style:paragraph-properties>
        <style:tab-stops>
          <style:tab-stop style:type="left" style:leader-style="none" style:position="13.423cm"/>
        </style:tab-stops>
      </style:paragraph-properties>
    </style:style>
    <style:style style:name="T167_1" style:family="text">
      <style:text-properties fo:color="#ff0000" style:font-name="Arial" fo:font-size="11pt" style:font-size-asian="11pt" style:font-name-complex="Arial" style:font-size-complex="11pt"/>
    </style:style>
    <style:style style:name="P168" style:family="paragraph" style:parent-style-name="Normal"/>
    <style:style style:name="T168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169" style:family="paragraph" style:parent-style-name="Normal">
      <style:text-properties style:font-name="Arial" fo:font-size="10pt" style:font-size-asian="10pt" style:font-name-complex="Arial" style:font-size-complex="10pt"/>
    </style:style>
    <style:style style:name="P170" style:family="paragraph" style:parent-style-name="Normal"/>
    <style:style style:name="T170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170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170_3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P171" style:family="paragraph" style:parent-style-name="Normal">
      <style:text-properties fo:font-style="italic" style:font-style-asian="italic" style:font-name="Arial" fo:font-size="11pt" style:font-size-asian="11pt" style:font-name-complex="Arial" style:font-size-complex="11pt"/>
    </style:style>
    <style:style style:name="Table7" style:family="table">
      <style:table-properties table:align="left" style:width="17.97cm" fo:margin-left="0cm"/>
    </style:style>
    <style:style style:name="Column24" style:family="table-column">
      <style:table-column-properties style:column-width="4.512cm"/>
    </style:style>
    <style:style style:name="Column25" style:family="table-column">
      <style:table-column-properties style:column-width="3.217cm"/>
    </style:style>
    <style:style style:name="Column26" style:family="table-column">
      <style:table-column-properties style:column-width="3.604cm"/>
    </style:style>
    <style:style style:name="Column27" style:family="table-column">
      <style:table-column-properties style:column-width="6.638cm"/>
    </style:style>
    <style:style style:name="Row21" style:family="table-row">
      <style:table-row-properties style:min-row-height="0.476cm"/>
    </style:style>
    <style:style style:name="Cell73" style:family="table-cell">
      <style:table-cell-properties fo:background-color="#4f81bd" style:vertical-align="top" fo:border-top="#000000 0.026cm solid" fo:border-bottom="#000000 0.026cm solid" fo:border-left="#000000 0.026cm solid" fo:border-right="#000000 0.026cm solid" fo:wrap-option="wrap"/>
    </style:style>
    <style:style style:name="P172" style:family="paragraph" style:parent-style-name="Normal">
      <style:paragraph-properties/>
    </style:style>
    <style:style style:name="T1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4" style:family="table-cell">
      <style:table-cell-properties fo:background-color="#4f81bd" style:vertical-align="top" fo:border-top="#000000 0.026cm outset" fo:border-bottom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fo:background-color="#4f81bd" style:vertical-align="top" fo:border-top="#000000 0.026cm solid" fo:border-bottom="#000000 0.026cm solid" fo:border-left="#000000 0.026cm solid" fo:border-right="#000000 0.026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6" style:family="table-cell">
      <style:table-cell-properties fo:background-color="#4f81bd" style:vertical-align="top" fo:border-top="#000000 0.026cm solid" fo:border-bottom="#000000 0.026cm solid" fo:border-left="#000000 0.026cm solid" fo:border-right="#000000 0.026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2" style:family="table-row">
      <style:table-row-properties style:min-row-height="0.529cm"/>
    </style:style>
    <style:style style:name="Cell77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6" style:family="paragraph" style:parent-style-name="Normal">
      <style:paragraph-properties/>
    </style:style>
    <style:style style:name="T17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77" style:family="paragraph" style:parent-style-name="Normal">
      <style:paragraph-properties/>
    </style:style>
    <style:style style:name="T1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8" style:family="paragraph" style:parent-style-name="Normal">
      <style:paragraph-properties/>
    </style:style>
    <style:style style:name="T17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81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3" style:family="table-row">
      <style:table-row-properties style:min-row-height="0.529cm"/>
    </style:style>
    <style:style style:name="Cell8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3" style:family="paragraph" style:parent-style-name="Normal">
      <style:paragraph-properties/>
    </style:style>
    <style:style style:name="T18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85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4" style:family="table-row">
      <style:table-row-properties style:min-row-height="0.529cm"/>
    </style:style>
    <style:style style:name="Cell85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8" style:family="paragraph" style:parent-style-name="Normal">
      <style:paragraph-properties/>
    </style:style>
    <style:style style:name="T1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8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9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9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192" style:family="paragraph" style:parent-style-name="Normal">
      <style:text-properties fo:font-style="italic" style:font-style-asian="italic" style:font-style-complex="italic" style:font-name="Arial" fo:font-size="11pt" style:font-size-asian="11pt" style:font-name-complex="Arial" style:font-size-complex="11pt"/>
    </style:style>
    <style:style style:name="P193" style:family="paragraph" style:parent-style-name="Normal"/>
    <style:style style:name="T193_1" style:family="text">
      <style:text-properties style:font-name="Arial" fo:font-size="11pt" style:font-size-asian="11pt" style:font-name-complex="Arial" style:font-size-complex="11pt"/>
    </style:style>
    <style:style style:name="T193_2" style:family="text">
      <style:text-properties style:font-name="Arial" fo:font-size="11pt" style:font-size-asian="11pt" style:font-name-complex="Arial" style:font-size-complex="11pt"/>
    </style:style>
    <style:style style:name="T193_3" style:family="text">
      <style:text-properties style:font-name="Arial" fo:font-size="11pt" style:font-size-asian="11pt" style:font-name-complex="Arial" style:font-size-complex="11pt"/>
    </style:style>
    <style:style style:name="P194" style:family="paragraph" style:parent-style-name="Normal">
      <style:text-properties style:font-name="Arial" fo:font-size="11pt" style:font-size-asian="11pt" style:font-name-complex="Arial" style:font-size-complex="11pt"/>
    </style:style>
    <style:style style:name="P195" style:family="paragraph" style:parent-style-name="Normal"/>
    <style:style style:name="T195_1" style:family="text">
      <style:text-properties style:font-name="Arial" fo:font-size="11pt" style:font-size-asian="11pt" style:font-name-complex="Arial" style:font-size-complex="11pt"/>
    </style:style>
    <style:style style:name="T195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5_3" style:family="text">
      <style:text-properties style:font-name="Arial" fo:font-size="11pt" style:font-size-asian="11pt" style:font-name-complex="Arial" style:font-size-complex="11pt"/>
    </style:style>
    <style:style style:name="P196" style:family="paragraph" style:parent-style-name="Normal">
      <style:text-properties style:font-name="Arial" fo:font-size="11pt" style:font-size-asian="11pt" style:font-name-complex="Arial" style:font-size-complex="11pt"/>
    </style:style>
    <style:style style:name="P197" style:family="paragraph" style:parent-style-name="Normal">
      <style:paragraph-properties fo:margin-bottom="0.282cm"/>
    </style:style>
    <style:style style:name="T197_1" style:family="text">
      <style:text-properties style:font-name="Arial" fo:font-size="11pt" style:font-size-asian="11pt" style:font-name-complex="Arial" style:font-size-complex="11pt"/>
    </style:style>
    <style:style style:name="T197_2" style:family="text">
      <style:text-properties style:font-name="Arial" fo:font-size="11pt" style:font-size-asian="11pt" style:font-name-complex="Arial" style:font-size-complex="11pt"/>
    </style:style>
    <style:style style:name="T197_3" style:family="text">
      <style:text-properties style:font-name="Arial" fo:font-size="11pt" style:font-size-asian="11pt" style:font-name-complex="Arial" style:font-size-complex="11pt"/>
    </style:style>
    <style:style style:name="T197_4" style:family="text">
      <style:text-properties style:font-name="Arial" fo:font-size="11pt" style:font-size-asian="11pt" style:font-name-complex="Arial" style:font-size-complex="11pt"/>
    </style:style>
    <style:style style:name="T197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7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7_7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7_8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7_9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7_10" style:family="text">
      <style:text-properties style:font-name="Arial" fo:font-size="11pt" style:font-size-asian="11pt" style:font-name-complex="Arial" style:font-size-complex="11pt"/>
    </style:style>
    <style:style style:name="T197_11" style:family="text">
      <style:text-properties style:font-name="Arial" fo:font-size="11pt" style:font-size-asian="11pt" style:font-name-complex="Arial" style:font-size-complex="11pt"/>
    </style:style>
    <style:style style:name="T197_12" style:family="text">
      <style:text-properties style:font-name="Arial" fo:font-size="11pt" style:font-size-asian="11pt" style:font-name-complex="Arial" style:font-size-complex="11pt"/>
    </style:style>
    <style:style style:name="T197_13" style:family="text">
      <style:text-properties style:font-name="Arial" fo:font-size="11pt" style:font-size-asian="11pt" style:font-name-complex="Arial" style:font-size-complex="11pt"/>
    </style:style>
    <style:style style:name="T197_14" style:family="text">
      <style:text-properties style:font-name="Arial" fo:font-size="11pt" style:font-size-asian="11pt" style:font-name-complex="Arial" style:font-size-complex="11pt"/>
    </style:style>
    <style:style style:name="P198" style:family="paragraph" style:parent-style-name="Normal"/>
    <style:style style:name="T198_1" style:family="text">
      <style:text-properties style:font-name="Arial" fo:font-size="11pt" style:font-size-asian="11pt" style:font-name-complex="Arial" style:font-size-complex="11pt"/>
    </style:style>
    <style:style style:name="T198_2" style:family="text">
      <style:text-properties style:font-name="Arial" fo:font-size="11pt" style:font-size-asian="11pt" style:font-name-complex="Arial" style:font-size-complex="11pt"/>
    </style:style>
    <style:style style:name="T198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8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8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198_6" style:family="text">
      <style:text-properties style:font-name="Arial" fo:font-size="11pt" style:font-size-asian="11pt" style:font-name-complex="Arial" style:font-size-complex="11pt"/>
    </style:style>
    <style:style style:name="T198_7" style:family="text">
      <style:text-properties style:font-name="Arial" fo:font-size="11pt" style:font-size-asian="11pt" style:font-name-complex="Arial" style:font-size-complex="11pt"/>
    </style:style>
    <style:style style:name="T198_8" style:family="text">
      <style:text-properties style:font-name="Arial" fo:font-size="11pt" style:font-size-asian="11pt" style:font-name-complex="Arial" style:font-size-complex="11pt"/>
    </style:style>
    <style:style style:name="T198_9" style:family="text">
      <style:text-properties style:font-name="Arial" fo:font-size="11pt" style:font-size-asian="11pt" style:font-name-complex="Arial" style:font-size-complex="11pt"/>
    </style:style>
    <style:style style:name="T198_10" style:family="text">
      <style:text-properties style:font-name="Arial" fo:font-size="11pt" style:font-size-asian="11pt" style:font-name-complex="Arial" style:font-size-complex="11pt"/>
    </style:style>
    <style:style style:name="T198_11" style:family="text">
      <style:text-properties style:font-name="Arial" fo:font-size="11pt" style:font-size-asian="11pt" style:font-name-complex="Arial" style:font-size-complex="11pt"/>
    </style:style>
    <style:style style:name="T198_12" style:family="text">
      <style:text-properties style:font-name="Arial" fo:font-size="11pt" style:font-size-asian="11pt" style:font-name-complex="Arial" style:font-size-complex="11pt"/>
    </style:style>
    <style:style style:name="T198_13" style:family="text">
      <style:text-properties style:font-name="Arial" fo:font-size="11pt" style:font-size-asian="11pt" style:font-name-complex="Arial" style:font-size-complex="11pt"/>
    </style:style>
    <style:style style:name="T198_14" style:family="text">
      <style:text-properties style:font-name="Arial" fo:font-size="11pt" style:font-size-asian="11pt" style:font-name-complex="Arial" style:font-size-complex="11pt"/>
    </style:style>
    <style:style style:name="T198_15" style:family="text">
      <style:text-properties style:font-name="Arial" fo:font-size="11pt" style:font-size-asian="11pt" style:font-name-complex="Arial" style:font-size-complex="11pt"/>
    </style:style>
    <style:style style:name="T198_16" style:family="text">
      <style:text-properties style:font-name="Arial" fo:font-size="11pt" style:font-size-asian="11pt" style:font-name-complex="Arial" style:font-size-complex="11pt"/>
    </style:style>
    <style:style style:name="T198_17" style:family="text">
      <style:text-properties style:font-name="Arial" fo:font-size="11pt" style:font-size-asian="11pt" style:font-name-complex="Arial" style:font-size-complex="11pt"/>
    </style:style>
    <style:style style:name="T198_18" style:family="text">
      <style:text-properties style:font-name="Arial" fo:font-size="11pt" style:font-size-asian="11pt" style:font-name-complex="Arial" style:font-size-complex="11pt"/>
    </style:style>
    <style:style style:name="T198_19" style:family="text">
      <style:text-properties style:font-name="Arial" fo:font-size="11pt" style:font-size-asian="11pt" style:font-name-complex="Arial" style:font-size-complex="11pt"/>
    </style:style>
    <style:style style:name="T198_20" style:family="text">
      <style:text-properties style:font-name="Arial" fo:font-size="11pt" style:font-size-asian="11pt" style:font-name-complex="Arial" style:font-size-complex="11pt"/>
    </style:style>
    <style:style style:name="T198_21" style:family="text">
      <style:text-properties style:font-name="Arial" fo:font-size="11pt" style:font-size-asian="11pt" style:font-name-complex="Arial" style:font-size-complex="11pt"/>
    </style:style>
    <style:style style:name="T198_22" style:family="text">
      <style:text-properties style:font-name="Arial" fo:font-size="11pt" style:font-size-asian="11pt" style:font-name-complex="Arial" style:font-size-complex="11pt"/>
    </style:style>
    <style:style style:name="T198_23" style:family="text">
      <style:text-properties style:font-name="Arial" fo:font-size="11pt" style:font-size-asian="11pt" style:font-name-complex="Arial" style:font-size-complex="11pt"/>
    </style:style>
    <style:style style:name="T198_24" style:family="text">
      <style:text-properties style:font-name="Arial" fo:font-size="11pt" style:font-size-asian="11pt" style:font-name-complex="Arial" style:font-size-complex="11pt"/>
    </style:style>
    <style:style style:name="T198_25" style:family="text">
      <style:text-properties style:font-name="Arial" fo:font-size="11pt" style:font-size-asian="11pt" style:font-name-complex="Arial" style:font-size-complex="11pt"/>
    </style:style>
    <style:style style:name="T198_26" style:family="text">
      <style:text-properties style:font-name="Arial" fo:font-size="11pt" style:font-size-asian="11pt" style:font-name-complex="Arial" style:font-size-complex="11pt"/>
    </style:style>
    <style:style style:name="T198_27" style:family="text">
      <style:text-properties style:font-name="Arial" fo:font-size="11pt" style:font-size-asian="11pt" style:font-name-complex="Arial" style:font-size-complex="11pt"/>
    </style:style>
    <style:style style:name="T198_28" style:family="text">
      <style:text-properties style:font-name="Arial" fo:font-size="11pt" style:font-size-asian="11pt" style:font-name-complex="Arial" style:font-size-complex="11pt"/>
    </style:style>
    <style:style style:name="T198_29" style:family="text">
      <style:text-properties style:font-name="Arial" fo:font-size="11pt" style:font-size-asian="11pt" style:font-name-complex="Arial" style:font-size-complex="11pt"/>
    </style:style>
    <style:style style:name="T198_30" style:family="text">
      <style:text-properties style:font-name="Arial" fo:font-size="11pt" style:font-size-asian="11pt" style:font-name-complex="Arial" style:font-size-complex="11pt"/>
    </style:style>
    <style:style style:name="T198_31" style:family="text">
      <style:text-properties style:font-name="Arial" fo:font-size="11pt" style:font-size-asian="11pt" style:font-name-complex="Arial" style:font-size-complex="11pt"/>
    </style:style>
    <style:style style:name="T198_32" style:family="text">
      <style:text-properties style:font-name="Arial" fo:font-size="11pt" style:font-size-asian="11pt" style:font-name-complex="Arial" style:font-size-complex="11pt"/>
    </style:style>
    <style:style style:name="T198_33" style:family="text">
      <style:text-properties style:font-name="Arial" fo:font-size="11pt" style:font-size-asian="11pt" style:font-name-complex="Arial" style:font-size-complex="11pt"/>
    </style:style>
    <style:style style:name="T198_34" style:family="text">
      <style:text-properties style:font-name="Arial" fo:font-size="11pt" style:font-size-asian="11pt" style:font-name-complex="Arial" style:font-size-complex="11pt"/>
    </style:style>
    <style:style style:name="T198_35" style:family="text">
      <style:text-properties fo:color="#000000" fo:font-size="11pt" style:font-size-asian="11pt" style:font-name-complex="Arial"/>
    </style:style>
    <style:style style:name="T198_36" style:family="text">
      <style:text-properties style:font-name="Arial" fo:font-size="11pt" style:font-size-asian="11pt" style:font-name-complex="Arial" style:font-size-complex="11pt"/>
    </style:style>
    <style:style style:name="T198_37" style:family="text">
      <style:text-properties style:font-name="Arial" fo:font-size="11pt" style:font-size-asian="11pt" style:font-name-complex="Arial" style:font-size-complex="11pt"/>
    </style:style>
    <style:style style:name="T198_38" style:family="text">
      <style:text-properties style:font-name="Arial" fo:font-size="11pt" style:font-size-asian="11pt" style:font-name-complex="Arial" style:font-size-complex="11pt"/>
    </style:style>
    <style:style style:name="T198_39" style:family="text">
      <style:text-properties style:font-name="Arial" fo:font-size="11pt" style:font-size-asian="11pt" style:font-name-complex="Arial" style:font-size-complex="11pt"/>
    </style:style>
    <style:style style:name="T198_40" style:family="text">
      <style:text-properties style:font-name="Arial" fo:font-size="11pt" style:font-size-asian="11pt" style:font-name-complex="Arial" style:font-size-complex="11pt"/>
    </style:style>
    <style:style style:name="T198_41" style:family="text">
      <style:text-properties style:font-name="Arial" fo:font-size="11pt" style:font-size-asian="11pt" style:font-name-complex="Arial" style:font-size-complex="11pt"/>
    </style:style>
    <style:style style:name="P199" style:family="paragraph" style:parent-style-name="Normal">
      <style:text-properties style:font-name="Arial" fo:font-size="11pt" style:font-size-asian="11pt" style:font-name-complex="Arial" style:font-size-complex="11pt"/>
    </style:style>
    <style:style style:name="P200" style:family="paragraph" style:parent-style-name="Normal"/>
    <style:style style:name="T200_1" style:family="text">
      <style:text-properties style:font-name="Arial" fo:font-size="11pt" style:font-size-asian="11pt" style:font-name-complex="Arial" style:font-size-complex="11pt"/>
    </style:style>
    <style:style style:name="T200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200_3" style:family="text">
      <style:text-properties style:font-name="Arial" fo:font-size="11pt" style:font-size-asian="11pt" style:font-name-complex="Arial" style:font-size-complex="11pt"/>
    </style:style>
    <style:style style:name="P201" style:family="paragraph" style:parent-style-name="Normal">
      <style:text-properties style:font-name="Arial" fo:font-size="11pt" style:font-size-asian="11pt" style:font-name-complex="Arial" style:font-size-complex="11pt"/>
    </style:style>
    <style:style style:name="P202" style:family="paragraph" style:parent-style-name="Normal"/>
    <style:style style:name="T202_1" style:family="text">
      <style:text-properties style:font-name="Arial" fo:font-size="11pt" style:font-size-asian="11pt" style:font-name-complex="Arial" style:font-size-complex="11pt"/>
    </style:style>
    <style:style style:name="T202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202_3" style:family="text">
      <style:text-properties style:font-name="Arial" fo:font-size="11pt" style:font-size-asian="11pt" style:font-name-complex="Arial" style:font-size-complex="11pt"/>
    </style:style>
    <style:style style:name="T202_4" style:family="text">
      <style:text-properties style:font-name="Arial" fo:font-size="11pt" style:font-size-asian="11pt" style:font-name-complex="Arial" style:font-size-complex="11pt"/>
    </style:style>
    <style:style style:name="T202_5" style:family="text">
      <style:text-properties style:font-name="Arial" fo:font-size="11pt" style:font-size-asian="11pt" style:font-name-complex="Arial" style:font-size-complex="11pt"/>
    </style:style>
    <style:style style:name="T202_6" style:family="text">
      <style:text-properties style:font-name="Arial" fo:font-size="11pt" style:font-size-asian="11pt" style:font-name-complex="Arial" style:font-size-complex="11pt"/>
    </style:style>
    <style:style style:name="T202_7" style:family="text">
      <style:text-properties style:font-name="Arial" fo:font-size="11pt" style:font-size-asian="11pt" style:font-name-complex="Arial" style:font-size-complex="11pt"/>
    </style:style>
    <style:style style:name="T202_8" style:family="text">
      <style:text-properties style:font-name="Arial" fo:font-size="11pt" style:font-size-asian="11pt" style:font-name-complex="Arial" style:font-size-complex="11pt"/>
    </style:style>
    <style:style style:name="T202_9" style:family="text">
      <style:text-properties style:font-name="Arial" fo:font-size="11pt" style:font-size-asian="11pt" style:font-name-complex="Arial" style:font-size-complex="11pt"/>
    </style:style>
    <style:style style:name="T202_10" style:family="text">
      <style:text-properties style:font-name="Arial" fo:font-size="11pt" style:font-size-asian="11pt" style:font-name-complex="Arial" style:font-size-complex="11pt"/>
    </style:style>
    <style:style style:name="T202_11" style:family="text">
      <style:text-properties style:font-name="Arial" fo:font-size="11pt" style:font-size-asian="11pt" style:font-name-complex="Arial" style:font-size-complex="11pt"/>
    </style:style>
    <style:style style:name="T202_12" style:family="text">
      <style:text-properties style:font-name="Arial" fo:font-size="11pt" style:font-size-asian="11pt" style:font-name-complex="Arial" style:font-size-complex="11pt"/>
    </style:style>
    <style:style style:name="T202_13" style:family="text">
      <style:text-properties style:font-name="Arial" fo:font-size="11pt" style:font-size-asian="11pt" style:font-name-complex="Arial" style:font-size-complex="11pt"/>
    </style:style>
    <style:style style:name="T202_14" style:family="text">
      <style:text-properties style:font-name="Arial" fo:font-size="11pt" style:font-size-asian="11pt" style:font-name-complex="Arial" style:font-size-complex="11pt"/>
    </style:style>
    <style:style style:name="T202_15" style:family="text">
      <style:text-properties style:font-name="Arial" fo:font-size="11pt" style:font-size-asian="11pt" style:font-name-complex="Arial" style:font-size-complex="11pt"/>
    </style:style>
    <style:style style:name="T202_16" style:family="text">
      <style:text-properties style:font-name="Arial" fo:font-size="11pt" style:font-size-asian="11pt" style:font-name-complex="Arial" style:font-size-complex="11pt"/>
    </style:style>
    <style:style style:name="P203" style:family="paragraph" style:parent-style-name="Normal">
      <style:text-properties style:font-name="Arial" fo:font-size="11pt" style:font-size-asian="11pt" style:font-name-complex="Arial" style:font-size-complex="11pt"/>
    </style:style>
    <style:style style:name="P204" style:family="paragraph" style:parent-style-name="Normal"/>
    <style:style style:name="T204_1" style:family="text">
      <style:text-properties style:font-name="Arial" fo:font-size="11pt" style:font-size-asian="11pt" style:font-name-complex="Arial" style:font-size-complex="11pt"/>
    </style:style>
    <style:style style:name="P205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P206" style:family="paragraph" style:parent-style-name="List_20_Paragraph">
      <style:paragraph-properties fo:text-indent="-0.63cm" fo:line-height="108%" fo:margin-left="1.259cm"/>
      <style:text-properties style:font-name="Arial" fo:font-size="11pt" style:font-size-asian="11pt" style:font-name-complex="Arial" style:font-size-complex="11pt"/>
    </style:style>
    <style:style style:name="T206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206_2" style:family="text">
      <style:text-properties style:font-name="Arial" fo:font-size="11pt" style:font-size-asian="11pt" style:font-name-complex="Arial" style:font-size-complex="11pt"/>
    </style:style>
    <style:style style:name="T206_3" style:family="text">
      <style:text-properties style:font-name="Arial" fo:font-size="11pt" style:font-size-asian="11pt" style:font-name-complex="Arial" style:font-size-complex="11pt"/>
    </style:style>
    <style:style style:name="T206_4" style:family="text">
      <style:text-properties style:font-name="Arial" fo:font-size="11pt" style:font-size-asian="11pt" style:font-name-complex="Arial" style:font-size-complex="11pt"/>
    </style:style>
    <style:style style:name="T206_5" style:family="text">
      <style:text-properties style:font-name="Arial" fo:font-size="11pt" style:font-size-asian="11pt" style:font-name-complex="Arial" style:font-size-complex="11pt"/>
    </style:style>
    <style:style style:name="T206_6" style:family="text">
      <style:text-properties style:font-name="Arial" fo:font-size="11pt" style:font-size-asian="11pt" style:font-name-complex="Arial" style:font-size-complex="11pt"/>
    </style:style>
    <style:style style:name="T206_7" style:family="text">
      <style:text-properties style:font-name="Arial" fo:font-size="11pt" style:font-size-asian="11pt" style:font-name-complex="Arial" style:font-size-complex="11pt"/>
    </style:style>
    <style:style style:name="T206_8" style:family="text">
      <style:text-properties style:font-name="Arial" fo:font-size="11pt" style:font-size-asian="11pt" style:font-name-complex="Arial" style:font-size-complex="11pt"/>
    </style:style>
    <style:style style:name="T206_9" style:family="text">
      <style:text-properties style:font-name="Arial" fo:font-size="11pt" style:font-size-asian="11pt" style:font-name-complex="Arial" style:font-size-complex="11pt"/>
    </style:style>
    <style:style style:name="T206_10" style:family="text">
      <style:text-properties style:font-name="Arial" fo:font-size="11pt" style:font-size-asian="11pt" style:font-name-complex="Arial" style:font-size-complex="11pt"/>
    </style:style>
    <style:style style:name="T206_11" style:family="text">
      <style:text-properties style:font-name="Arial" fo:font-size="11pt" style:font-size-asian="11pt" style:font-name-complex="Arial" style:font-size-complex="11pt"/>
    </style:style>
    <style:style style:name="T206_12" style:family="text">
      <style:text-properties style:font-name="Arial" fo:font-size="11pt" style:font-size-asian="11pt" style:font-name-complex="Arial" style:font-size-complex="11pt"/>
    </style:style>
    <style:style style:name="T206_13" style:family="text">
      <style:text-properties style:font-name="Arial" fo:font-size="11pt" style:font-size-asian="11pt" style:font-name-complex="Arial" style:font-size-complex="11pt"/>
    </style:style>
    <style:style style:name="T206_14" style:family="text">
      <style:text-properties style:font-name="Arial" fo:font-size="11pt" style:font-size-asian="11pt" style:font-name-complex="Arial" style:font-size-complex="11pt"/>
    </style:style>
    <style:style style:name="T206_15" style:family="text">
      <style:text-properties style:font-name="Arial" fo:font-size="11pt" style:font-size-asian="11pt" style:font-name-complex="Arial" style:font-size-complex="11pt"/>
    </style:style>
    <style:style style:name="T206_16" style:family="text">
      <style:text-properties style:font-name="Arial" fo:font-size="11pt" style:font-size-asian="11pt" style:font-name-complex="Arial" style:font-size-complex="11pt"/>
    </style:style>
    <style:style style:name="T206_17" style:family="text">
      <style:text-properties style:font-name="Arial" fo:font-size="11pt" style:font-size-asian="11pt" style:font-name-complex="Arial" style:font-size-complex="11pt"/>
    </style:style>
    <style:style style:name="T206_18" style:family="text">
      <style:text-properties style:font-name="Arial" fo:font-size="11pt" style:font-size-asian="11pt" style:font-name-complex="Arial" style:font-size-complex="11pt"/>
    </style:style>
    <style:style style:name="P207" style:family="paragraph" style:parent-style-name="List_20_Paragraph">
      <style:paragraph-properties fo:text-indent="-0.63cm" fo:line-height="108%" fo:margin-left="1.259cm"/>
    </style:style>
    <style:style style:name="T20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07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07_3" style:family="text">
      <style:text-properties style:font-name="Arial" fo:font-size="11pt" style:font-size-asian="11pt" style:font-name-complex="Arial" style:font-size-complex="11pt"/>
    </style:style>
    <style:style style:name="T207_4" style:family="text">
      <style:text-properties style:font-name="Arial" fo:font-size="11pt" style:font-size-asian="11pt" style:font-name-complex="Arial" style:font-size-complex="11pt"/>
    </style:style>
    <style:style style:name="T207_5" style:family="text">
      <style:text-properties style:font-name="Arial" fo:font-size="11pt" style:font-size-asian="11pt" style:font-name-complex="Arial" style:font-size-complex="11pt"/>
    </style:style>
    <style:style style:name="T207_6" style:family="text">
      <style:text-properties style:font-name="Arial" fo:font-size="11pt" style:font-size-asian="11pt" style:font-name-complex="Arial" style:font-size-complex="11pt"/>
    </style:style>
    <style:style style:name="T207_7" style:family="text">
      <style:text-properties style:font-name="Arial" fo:font-size="11pt" style:font-size-asian="11pt" style:font-name-complex="Arial" style:font-size-complex="11pt"/>
    </style:style>
    <style:style style:name="T207_8" style:family="text">
      <style:text-properties style:font-name="Arial" fo:font-size="11pt" style:font-size-asian="11pt" style:font-name-complex="Arial" style:font-size-complex="11pt"/>
    </style:style>
    <style:style style:name="T207_9" style:family="text">
      <style:text-properties style:font-name="Arial" fo:font-size="11pt" style:font-size-asian="11pt" style:font-name-complex="Arial" style:font-size-complex="11pt"/>
    </style:style>
    <style:style style:name="T207_10" style:family="text" style:parent-style-name="List_20_Paragraph">
      <style:text-properties style:font-name="Arial" fo:font-size="11pt" style:font-size-asian="11pt" style:font-name-complex="Arial" style:font-size-complex="11pt"/>
    </style:style>
    <style:style style:name="P208" style:family="paragraph" style:parent-style-name="Footnote_20_text"/>
    <style:style style:name="T208_1" style:family="text"/>
    <style:style style:name="T208_2" style:family="text"/>
    <style:style style:name="T208_3" style:family="text"/>
    <style:style style:name="T208_4" style:family="text"/>
    <style:style style:name="T208_5" style:family="text">
      <style:text-properties style:font-name="Arial" fo:font-size="11pt" style:font-size-asian="11pt" style:font-name-complex="Arial" style:font-size-complex="11pt"/>
    </style:style>
    <style:style style:name="T208_6" style:family="text">
      <style:text-properties style:font-name="Arial" fo:font-size="11pt" style:font-size-asian="11pt" style:font-name-complex="Arial" style:font-size-complex="11pt"/>
    </style:style>
    <style:style style:name="T208_7" style:family="text">
      <style:text-properties style:font-name="Arial" fo:font-size="11pt" style:font-size-asian="11pt" style:font-name-complex="Arial" style:font-size-complex="11pt"/>
    </style:style>
    <style:style style:name="T208_8" style:family="text">
      <style:text-properties style:font-name="Arial" fo:font-size="11pt" style:font-size-asian="11pt" style:font-name-complex="Arial" style:font-size-complex="11pt"/>
    </style:style>
    <style:style style:name="T208_9" style:family="text">
      <style:text-properties style:font-name="Arial" fo:font-size="11pt" style:font-size-asian="11pt" style:font-name-complex="Arial" style:font-size-complex="11pt"/>
    </style:style>
    <style:style style:name="T208_10" style:family="text">
      <style:text-properties style:font-name="Arial" fo:font-size="11pt" style:font-size-asian="11pt" style:font-name-complex="Arial" style:font-size-complex="11pt"/>
    </style:style>
    <style:style style:name="T208_11" style:family="text">
      <style:text-properties style:font-name="Arial" fo:font-size="11pt" style:font-size-asian="11pt" style:font-name-complex="Arial" style:font-size-complex="11pt"/>
    </style:style>
    <style:style style:name="T208_12" style:family="text">
      <style:text-properties style:font-name="Arial" fo:font-size="11pt" style:font-size-asian="11pt" style:font-name-complex="Arial" style:font-size-complex="11pt"/>
    </style:style>
    <style:style style:name="T208_13" style:family="text">
      <style:text-properties style:font-name="Arial" fo:font-size="11pt" style:font-size-asian="11pt" style:font-name-complex="Arial" style:font-size-complex="11pt"/>
    </style:style>
    <style:style style:name="T208_14" style:family="text">
      <style:text-properties style:font-name="Arial" fo:font-size="11pt" style:font-size-asian="11pt" style:font-name-complex="Arial" style:font-size-complex="11pt"/>
    </style:style>
    <style:style style:name="T208_15" style:family="text">
      <style:text-properties style:font-name="Arial" fo:font-size="11pt" style:font-size-asian="11pt" style:font-name-complex="Arial" style:font-size-complex="11pt"/>
    </style:style>
    <style:style style:name="T208_16" style:family="text">
      <style:text-properties style:font-name="Arial" fo:font-size="11pt" style:font-size-asian="11pt" style:font-name-complex="Arial" style:font-size-complex="11pt"/>
    </style:style>
    <style:style style:name="T208_17" style:family="text">
      <style:text-properties style:font-name="Arial" fo:font-size="11pt" style:font-size-asian="11pt" style:font-name-complex="Arial" style:font-size-complex="11pt"/>
    </style:style>
    <style:style style:name="T208_18" style:family="text">
      <style:text-properties style:font-name="Arial" fo:font-size="11pt" style:font-size-asian="11pt" style:font-name-complex="Arial" style:font-size-complex="11pt"/>
    </style:style>
    <style:style style:name="P209" style:family="paragraph" style:parent-style-name="Normal"/>
    <style:style style:name="T20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09_2" style:family="text">
      <style:text-properties style:font-name="Arial" fo:font-size="11pt" style:font-size-asian="11pt" style:font-name-complex="Arial" style:font-size-complex="11pt"/>
    </style:style>
    <style:style style:name="T209_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09_4" style:family="text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10" style:family="paragraph" style:parent-style-name="Footnote_20_text"/>
    <style:style style:name="T210_1" style:family="text"/>
    <style:style style:name="T210_2" style:family="text">
      <style:text-properties fo:font-style="italic" style:font-style-asian="italic" style:font-style-complex="italic"/>
    </style:style>
    <style:style style:name="T210_3" style:family="text"/>
    <style:style style:name="T210_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211" style:family="paragraph" style:parent-style-name="Normal"/>
    <style:style style:name="T21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11_2" style:family="text">
      <style:text-properties style:font-name="Arial" fo:font-size="11pt" style:font-size-asian="11pt" style:font-name-complex="Arial" style:font-size-complex="11pt"/>
    </style:style>
    <style:style style:name="T211_3" style:family="text">
      <style:text-properties style:font-name="Arial" fo:font-size="11pt" style:font-size-asian="11pt" style:font-name-complex="Arial" style:font-size-complex="11pt"/>
    </style:style>
    <style:style style:name="T211_4" style:family="text">
      <style:text-properties style:font-name="Arial" fo:font-size="11pt" style:font-size-asian="11pt" style:font-name-complex="Arial" style:font-size-complex="11pt"/>
    </style:style>
    <style:style style:name="T211_5" style:family="text">
      <style:text-properties style:font-name="Arial" fo:font-size="11pt" style:font-size-asian="11pt" style:font-name-complex="Arial" style:font-size-complex="11pt"/>
    </style:style>
    <style:style style:name="T211_6" style:family="text">
      <style:text-properties style:font-name="Arial" fo:font-size="11pt" style:font-size-asian="11pt" style:font-name-complex="Arial" style:font-size-complex="11pt"/>
    </style:style>
    <style:style style:name="T211_7" style:family="text">
      <style:text-properties style:font-name="Arial" fo:font-size="11pt" style:font-size-asian="11pt" style:font-name-complex="Arial" style:font-size-complex="11pt"/>
    </style:style>
    <style:style style:name="T211_8" style:family="text">
      <style:text-properties style:font-name="Arial" fo:font-size="11pt" style:font-size-asian="11pt" style:font-name-complex="Arial" style:font-size-complex="11pt"/>
    </style:style>
    <style:style style:name="T211_9" style:family="text" style:parent-style-name="Normal">
      <style:text-properties style:font-name="Arial" fo:font-size="11pt" style:font-size-asian="11pt" style:font-name-complex="Arial" style:font-size-complex="11pt"/>
    </style:style>
    <style:style style:name="P212" style:family="paragraph" style:parent-style-name="Footnote_20_text"/>
    <style:style style:name="T212_1" style:family="text"/>
    <style:style style:name="T212_2" style:family="text">
      <style:text-properties fo:font-style="italic" style:font-style-asian="italic" style:font-style-complex="italic"/>
    </style:style>
    <style:style style:name="T212_3" style:family="text"/>
    <style:style style:name="T212_4" style:family="text">
      <style:text-properties style:font-name="Arial" fo:font-size="11pt" style:font-size-asian="11pt" style:font-name-complex="Arial" style:font-size-complex="11pt"/>
    </style:style>
    <style:style style:name="P213" style:family="paragraph" style:parent-style-name="Normal">
      <style:text-properties style:font-name="Arial" fo:font-size="11pt" style:font-size-asian="11pt" style:font-name-complex="Arial" style:font-size-complex="11pt"/>
    </style:style>
    <style:style style:name="T213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13_2" style:family="text">
      <style:text-properties style:font-name="Arial" fo:font-size="11pt" style:font-size-asian="11pt" style:font-name-complex="Arial" style:font-size-complex="11pt"/>
    </style:style>
    <style:style style:name="P214" style:family="paragraph" style:parent-style-name="Normal">
      <style:text-properties style:font-name="Arial" fo:font-size="11pt" style:font-size-asian="11pt" style:font-name-complex="Arial" style:font-size-complex="11pt"/>
    </style:style>
    <style:style style:name="T214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14_2" style:family="text">
      <style:text-properties style:font-name="Arial" fo:font-size="11pt" style:font-size-asian="11pt" style:font-name-complex="Arial" style:font-size-complex="11pt"/>
    </style:style>
    <style:style style:name="T214_3" style:family="text">
      <style:text-properties style:font-name="Arial" fo:font-size="11pt" style:font-size-asian="11pt" style:font-name-complex="Arial" style:font-size-complex="11pt"/>
    </style:style>
    <style:style style:name="T214_4" style:family="text">
      <style:text-properties style:font-name="Arial" fo:font-size="11pt" style:font-size-asian="11pt" style:font-name-complex="Arial" style:font-size-complex="11pt"/>
    </style:style>
    <style:style style:name="T214_5" style:family="text">
      <style:text-properties style:font-name="Arial" fo:font-size="11pt" style:font-size-asian="11pt" style:font-name-complex="Arial" style:font-size-complex="11pt"/>
    </style:style>
    <style:style style:name="T214_6" style:family="text">
      <style:text-properties style:font-name="Arial" fo:font-size="11pt" style:font-size-asian="11pt" style:font-name-complex="Arial" style:font-size-complex="11pt"/>
    </style:style>
    <style:style style:name="T214_7" style:family="text">
      <style:text-properties style:font-name="Arial" fo:font-size="11pt" style:font-size-asian="11pt" style:font-name-complex="Arial" style:font-size-complex="11pt"/>
    </style:style>
    <style:style style:name="T214_8" style:family="text">
      <style:text-properties style:font-name="Arial" fo:font-size="11pt" style:font-size-asian="11pt" style:font-name-complex="Arial" style:font-size-complex="11pt"/>
    </style:style>
    <style:style style:name="T214_9" style:family="text">
      <style:text-properties style:font-name="Arial" fo:font-size="11pt" style:font-size-asian="11pt" style:font-name-complex="Arial" style:font-size-complex="11pt"/>
    </style:style>
    <style:style style:name="T214_10" style:family="text">
      <style:text-properties style:font-name="Arial" fo:font-size="11pt" style:font-size-asian="11pt" style:font-name-complex="Arial" style:font-size-complex="11pt"/>
    </style:style>
    <style:style style:name="T214_11" style:family="text">
      <style:text-properties style:font-name="Arial" fo:font-size="11pt" style:font-size-asian="11pt" style:font-name-complex="Arial" style:font-size-complex="11pt"/>
    </style:style>
    <style:style style:name="T214_12" style:family="text">
      <style:text-properties style:font-name="Arial" fo:font-size="11pt" style:font-size-asian="11pt" style:font-name-complex="Arial" style:font-size-complex="11pt"/>
    </style:style>
    <style:style style:name="T214_13" style:family="text">
      <style:text-properties style:font-name="Arial" fo:font-size="11pt" style:font-size-asian="11pt" style:font-name-complex="Arial" style:font-size-complex="11pt"/>
    </style:style>
    <style:style style:name="T214_14" style:family="text">
      <style:text-properties style:font-name="Arial" fo:font-size="11pt" style:font-size-asian="11pt" style:font-name-complex="Arial" style:font-size-complex="11pt"/>
    </style:style>
    <style:style style:name="T214_15" style:family="text">
      <style:text-properties style:font-name="Arial" fo:font-size="11pt" style:font-size-asian="11pt" style:font-name-complex="Arial" style:font-size-complex="11pt"/>
    </style:style>
    <style:style style:name="T214_16" style:family="text">
      <style:text-properties style:font-name="Arial" fo:font-size="11pt" style:font-size-asian="11pt" style:font-name-complex="Arial" style:font-size-complex="11pt"/>
    </style:style>
    <style:style style:name="T214_17" style:family="text">
      <style:text-properties style:font-name="Arial" fo:font-size="11pt" style:font-size-asian="11pt" style:font-name-complex="Arial" style:font-size-complex="11pt"/>
    </style:style>
    <style:style style:name="T214_18" style:family="text">
      <style:text-properties style:font-name="Arial" fo:font-size="11pt" style:font-size-asian="11pt" style:font-name-complex="Arial" style:font-size-complex="11pt"/>
    </style:style>
    <style:style style:name="T214_19" style:family="text">
      <style:text-properties style:font-name="Arial" fo:font-size="11pt" style:font-size-asian="11pt" style:font-name-complex="Arial" style:font-size-complex="11pt"/>
    </style:style>
    <style:style style:name="T214_20" style:family="text">
      <style:text-properties style:font-name="Arial" fo:font-size="11pt" style:font-size-asian="11pt" style:font-name-complex="Arial" style:font-size-complex="11pt"/>
    </style:style>
    <style:style style:name="T214_21" style:family="text">
      <style:text-properties style:font-name="Arial" fo:font-size="11pt" style:font-size-asian="11pt" style:font-name-complex="Arial" style:font-size-complex="11pt"/>
    </style:style>
    <style:style style:name="T214_22" style:family="text">
      <style:text-properties style:font-name="Arial" fo:font-size="11pt" style:font-size-asian="11pt" style:font-name-complex="Arial" style:font-size-complex="11pt"/>
    </style:style>
    <style:style style:name="T214_23" style:family="text">
      <style:text-properties style:font-name="Arial" fo:font-size="11pt" style:font-size-asian="11pt" style:font-name-complex="Arial" style:font-size-complex="11pt"/>
    </style:style>
    <style:style style:name="T214_24" style:family="text">
      <style:text-properties style:font-name="Arial" fo:font-size="11pt" style:font-size-asian="11pt" style:font-name-complex="Arial" style:font-size-complex="11pt"/>
    </style:style>
    <style:style style:name="P215" style:family="paragraph" style:parent-style-name="Normal">
      <style:text-properties style:font-name="Arial" fo:font-size="11pt" style:font-size-asian="11pt" style:font-name-complex="Arial" style:font-size-complex="11pt"/>
    </style:style>
    <style:style style:name="T21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15_2" style:family="text">
      <style:text-properties style:font-name="Arial" fo:font-size="11pt" style:font-size-asian="11pt" style:font-name-complex="Arial" style:font-size-complex="11pt"/>
    </style:style>
    <style:style style:name="T215_3" style:family="text">
      <style:text-properties style:font-name="Arial" fo:font-size="11pt" style:font-size-asian="11pt" style:font-name-complex="Arial" style:font-size-complex="11pt"/>
    </style:style>
    <style:style style:name="T215_4" style:family="text">
      <style:text-properties style:font-name="Arial" fo:font-size="11pt" style:font-size-asian="11pt" style:font-name-complex="Arial" style:font-size-complex="11pt"/>
    </style:style>
    <style:style style:name="T215_5" style:family="text">
      <style:text-properties style:font-name="Arial" fo:font-size="11pt" style:font-size-asian="11pt" style:font-name-complex="Arial" style:font-size-complex="11pt"/>
    </style:style>
    <style:style style:name="T215_6" style:family="text">
      <style:text-properties style:font-name="Arial" fo:font-size="11pt" style:font-size-asian="11pt" style:font-name-complex="Arial" style:font-size-complex="11pt"/>
    </style:style>
    <style:style style:name="T215_7" style:family="text">
      <style:text-properties style:font-name="Arial" fo:font-size="11pt" style:font-size-asian="11pt" style:font-name-complex="Arial" style:font-size-complex="11pt"/>
    </style:style>
    <style:style style:name="P216" style:family="paragraph" style:parent-style-name="Normal">
      <style:text-properties style:font-name="Arial" fo:font-size="11pt" style:font-size-asian="11pt" style:font-name-complex="Arial" style:font-size-complex="11pt"/>
    </style:style>
    <style:style style:name="P217" style:family="paragraph" style:parent-style-name="Normal">
      <style:text-properties style:font-name="Arial" fo:font-size="11pt" style:font-size-asian="11pt" style:font-name-complex="Arial" style:font-size-complex="11pt"/>
    </style:style>
    <style:style style:name="Table8" style:family="table">
      <style:table-properties table:align="left" style:width="17.981cm" fo:margin-left="0cm"/>
    </style:style>
    <style:style style:name="Column28" style:family="table-column">
      <style:table-column-properties style:column-width="17.981cm"/>
    </style:style>
    <style:style style:name="Row25" style:family="table-row"/>
    <style:style style:name="Cell89" style:family="table-cell">
      <style:table-cell-properties fo:background-color="#d9d9d9" style:vertical-align="top" fo:padding-left="0.19cm" fo:padding-right="0.19cm" fo:wrap-option="wrap"/>
    </style:style>
    <style:style style:name="P218" style:family="paragraph" style:parent-style-name="Normal">
      <style:paragraph-properties fo:line-height="116%" fo:margin-bottom="0.282cm"/>
    </style:style>
    <style:style style:name="T21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1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P219" style:family="paragraph" style:parent-style-name="Normal">
      <style:paragraph-properties fo:margin-bottom="0.282cm"/>
    </style:style>
    <style:style style:name="T21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1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19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19_4" style:family="text" style:parent-style-name="Normal">
      <style:text-properties fo:font-size="11pt" style:font-size-asian="11pt" style:font-size-complex="11pt"/>
    </style:style>
    <style:style style:name="P220" style:family="paragraph" style:parent-style-name="Footnote_20_text"/>
    <style:style style:name="T220_1" style:family="text"/>
    <style:style style:name="T220_2" style:family="text">
      <style:text-properties fo:font-style="italic" style:font-style-asian="italic" style:font-style-complex="italic"/>
    </style:style>
    <style:style style:name="T220_3" style:family="text"/>
    <style:style style:name="P221" style:family="paragraph" style:parent-style-name="Normal">
      <style:paragraph-properties fo:margin-bottom="0.282cm"/>
    </style:style>
    <style:style style:name="T22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1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21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1_4" style:family="text" style:parent-style-name="Normal">
      <style:text-properties fo:font-size="11pt" style:font-size-asian="11pt" style:font-size-complex="11pt"/>
    </style:style>
    <style:style style:name="P222" style:family="paragraph" style:parent-style-name="Footnote_20_text"/>
    <style:style style:name="T222_1" style:family="text"/>
    <style:style style:name="T222_2" style:family="text">
      <style:text-properties fo:font-style="italic" style:font-style-asian="italic" style:font-style-complex="italic"/>
    </style:style>
    <style:style style:name="T222_3" style:family="text"/>
    <style:style style:name="T222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2_5" style:family="text" style:parent-style-name="Normal">
      <style:text-properties fo:font-size="11pt" style:font-size-asian="11pt" style:font-size-complex="11pt"/>
    </style:style>
    <style:style style:name="P223" style:family="paragraph" style:parent-style-name="Footnote_20_text"/>
    <style:style style:name="T223_1" style:family="text"/>
    <style:style style:name="T223_2" style:family="text"/>
    <style:style style:name="T223_3" style:family="text"/>
    <style:style style:name="T223_4" style:family="text">
      <style:text-properties fo:font-style="italic" style:font-style-asian="italic" style:font-style-complex="italic"/>
    </style:style>
    <style:style style:name="T223_5" style:family="text">
      <style:text-properties fo:font-weight="bold" style:font-weight-asian="bold" style:font-weight-complex="bold"/>
    </style:style>
    <style:style style:name="T223_6" style:family="text"/>
    <style:style style:name="P224" style:family="paragraph" style:parent-style-name="Footnote_20_text"/>
    <style:style style:name="P225" style:family="paragraph" style:parent-style-name="Normal">
      <style:paragraph-properties fo:margin-bottom="0.282cm"/>
    </style:style>
    <style:style style:name="T22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25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5_4" style:family="text" style:parent-style-name="Normal">
      <style:text-properties fo:font-size="11pt" style:font-size-asian="11pt" style:font-size-complex="11pt"/>
    </style:style>
    <style:style style:name="P226" style:family="paragraph" style:parent-style-name="Footnote_20_text"/>
    <style:style style:name="T226_1" style:family="text"/>
    <style:style style:name="T226_2" style:family="text">
      <style:text-properties fo:font-style="italic" style:font-style-asian="italic" style:font-style-complex="italic"/>
    </style:style>
    <style:style style:name="T226_3" style:family="text"/>
    <style:style style:name="P227" style:family="paragraph" style:parent-style-name="Normal">
      <style:paragraph-properties fo:margin-bottom="0.282cm"/>
    </style:style>
    <style:style style:name="T22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7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27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7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227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27_6" style:family="text" style:parent-style-name="Normal">
      <style:text-properties fo:font-size="11pt" style:font-size-asian="11pt" style:font-size-complex="11pt"/>
    </style:style>
    <style:style style:name="P228" style:family="paragraph" style:parent-style-name="Footnote_20_text"/>
    <style:style style:name="T228_1" style:family="text"/>
    <style:style style:name="T228_2" style:family="text"/>
    <style:style style:name="T228_3" style:family="text" style:parent-style-name="Internet_20_link"/>
    <style:style style:name="T228_4" style:family="text"/>
    <style:style style:name="T228_5" style:family="text">
      <style:text-properties fo:font-style="italic" style:font-style-asian="italic" style:font-style-complex="italic"/>
    </style:style>
    <style:style style:name="T228_6" style:family="text"/>
    <style:style style:name="T228_7" style:family="text"/>
    <style:style style:name="T228_8" style:family="text"/>
    <style:style style:name="T228_9" style:family="text"/>
    <style:style style:name="P229" style:family="paragraph" style:parent-style-name="Normal">
      <style:text-properties style:font-name="Arial" fo:font-size="11pt" style:font-size-asian="11pt" style:font-name-complex="Arial" style:font-size-complex="11pt"/>
    </style:style>
    <style:style style:name="P230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P231" style:family="paragraph" style:parent-style-name="Normal"/>
    <style:style style:name="T23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31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31_3" style:family="text">
      <style:text-properties style:font-name="Arial" fo:font-size="11pt" style:font-size-asian="11pt" style:font-name-complex="Arial" style:font-size-complex="11pt"/>
    </style:style>
    <style:style style:name="T231_4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31_5" style:family="text">
      <style:text-properties style:font-name="Arial" fo:font-size="11pt" style:font-size-asian="11pt" style:font-name-complex="Arial" style:font-size-complex="11pt"/>
    </style:style>
    <style:style style:name="T231_6" style:family="text">
      <style:text-properties style:font-name="Arial" fo:font-size="11pt" style:font-size-asian="11pt" style:font-name-complex="Arial" style:font-size-complex="11pt"/>
    </style:style>
    <style:style style:name="P232" style:family="paragraph" style:parent-style-name="Normal">
      <style:text-properties style:font-name="Arial" fo:font-size="11pt" style:font-size-asian="11pt" style:font-name-complex="Arial" style:font-size-complex="11pt"/>
    </style:style>
    <style:style style:name="P233" style:family="paragraph" style:parent-style-name="Normal"/>
    <style:style style:name="T233_1" style:family="text">
      <style:text-properties style:font-name="Arial" fo:font-size="11pt" style:font-size-asian="11pt" style:font-name-complex="Arial" style:font-size-complex="11pt"/>
    </style:style>
    <style:style style:name="T233_2" style:family="text">
      <style:text-properties style:font-name="Arial" fo:font-size="11pt" style:font-size-asian="11pt" style:font-name-complex="Arial" style:font-size-complex="11pt"/>
    </style:style>
    <style:style style:name="T233_3" style:family="text">
      <style:text-properties style:font-name="Arial" fo:font-size="11pt" style:font-size-asian="11pt" style:font-name-complex="Arial" style:font-size-complex="11pt"/>
    </style:style>
    <style:style style:name="T233_4" style:family="text">
      <style:text-properties style:font-name="Arial" fo:font-size="11pt" style:font-size-asian="11pt" style:font-name-complex="Arial" style:font-size-complex="11pt"/>
    </style:style>
    <style:style style:name="T233_5" style:family="text">
      <style:text-properties style:font-name="Arial" fo:font-size="11pt" style:font-size-asian="11pt" style:font-name-complex="Arial" style:font-size-complex="11pt"/>
    </style:style>
    <style:style style:name="T233_6" style:family="text">
      <style:text-properties style:font-name="Arial" fo:font-size="11pt" style:font-size-asian="11pt" style:font-name-complex="Arial" style:font-size-complex="11pt"/>
    </style:style>
    <style:style style:name="T233_7" style:family="text">
      <style:text-properties style:font-name="Arial" fo:font-size="11pt" style:font-size-asian="11pt" style:font-name-complex="Arial" style:font-size-complex="11pt"/>
    </style:style>
    <style:style style:name="T233_8" style:family="text">
      <style:text-properties style:font-name="Arial" fo:font-size="11pt" style:font-size-asian="11pt" style:font-name-complex="Arial" style:font-size-complex="11pt"/>
    </style:style>
    <style:style style:name="T233_9" style:family="text">
      <style:text-properties style:font-name="Arial" fo:font-size="11pt" style:font-size-asian="11pt" style:font-name-complex="Arial" style:font-size-complex="11pt"/>
    </style:style>
    <style:style style:name="T233_10" style:family="text">
      <style:text-properties style:font-name="Arial" fo:font-size="11pt" style:font-size-asian="11pt" style:font-name-complex="Arial" style:font-size-complex="11pt"/>
    </style:style>
    <style:style style:name="T233_11" style:family="text">
      <style:text-properties style:font-name="Arial" fo:font-size="11pt" style:font-size-asian="11pt" style:font-name-complex="Arial" style:font-size-complex="11pt"/>
    </style:style>
    <style:style style:name="T233_12" style:family="text">
      <style:text-properties style:font-name="Arial" fo:font-size="11pt" style:font-size-asian="11pt" style:font-name-complex="Arial" style:font-size-complex="11pt"/>
    </style:style>
    <style:style style:name="T233_13" style:family="text">
      <style:text-properties style:font-name="Arial" fo:font-size="11pt" style:font-size-asian="11pt" style:font-name-complex="Arial" style:font-size-complex="11pt"/>
    </style:style>
    <style:style style:name="T233_14" style:family="text">
      <style:text-properties style:font-name="Arial" fo:font-size="11pt" style:font-size-asian="11pt" style:font-name-complex="Arial" style:font-size-complex="11pt"/>
    </style:style>
    <style:style style:name="T233_15" style:family="text">
      <style:text-properties style:font-name="Arial" fo:font-size="11pt" style:font-size-asian="11pt" style:font-name-complex="Arial" style:font-size-complex="11pt"/>
    </style:style>
    <style:style style:name="T233_16" style:family="text">
      <style:text-properties style:font-name="Arial" fo:font-size="11pt" style:font-size-asian="11pt" style:font-name-complex="Arial" style:font-size-complex="11pt"/>
    </style:style>
    <style:style style:name="T233_17" style:family="text">
      <style:text-properties style:font-name="Arial" fo:font-size="11pt" style:font-size-asian="11pt" style:font-name-complex="Arial" style:font-size-complex="11pt"/>
    </style:style>
    <style:style style:name="T233_18" style:family="text">
      <style:text-properties style:font-name="Arial" fo:font-size="11pt" style:font-size-asian="11pt" style:font-name-complex="Arial" style:font-size-complex="11pt"/>
    </style:style>
    <style:style style:name="T233_19" style:family="text">
      <style:text-properties style:font-name="Arial" fo:font-size="11pt" style:font-size-asian="11pt" style:font-name-complex="Arial" style:font-size-complex="11pt"/>
    </style:style>
    <style:style style:name="T233_20" style:family="text">
      <style:text-properties style:font-name="Arial" fo:font-size="11pt" style:font-size-asian="11pt" style:font-name-complex="Arial" style:font-size-complex="11pt"/>
    </style:style>
    <style:style style:name="P234" style:family="paragraph" style:parent-style-name="Normal">
      <style:text-properties style:font-name="Arial" fo:font-size="11pt" style:font-size-asian="11pt" style:font-name-complex="Arial" style:font-size-complex="11pt"/>
    </style:style>
    <style:style style:name="P235" style:family="paragraph" style:parent-style-name="Normal">
      <style:text-properties style:font-name="Arial" fo:font-size="11pt" style:font-size-asian="11pt" style:font-name-complex="Arial" style:font-size-complex="11pt"/>
    </style:style>
    <style:style style:name="Table9" style:family="table">
      <style:table-properties table:align="left" style:width="17.97cm" fo:margin-left="0cm"/>
    </style:style>
    <style:style style:name="Column29" style:family="table-column">
      <style:table-column-properties style:column-width="4.512cm"/>
    </style:style>
    <style:style style:name="Column30" style:family="table-column">
      <style:table-column-properties style:column-width="3.217cm"/>
    </style:style>
    <style:style style:name="Column31" style:family="table-column">
      <style:table-column-properties style:column-width="3.604cm"/>
    </style:style>
    <style:style style:name="Column32" style:family="table-column">
      <style:table-column-properties style:column-width="6.638cm"/>
    </style:style>
    <style:style style:name="Row26" style:family="table-row">
      <style:table-row-properties style:min-row-height="0.476cm"/>
    </style:style>
    <style:style style:name="Cell90" style:family="table-cell">
      <style:table-cell-properties fo:background-color="#4f81bd" style:vertical-align="top" fo:border-top="#000000 0.026cm solid" fo:border-bottom="#000000 0.026cm solid" fo:border-left="#000000 0.026cm solid" fo:border-right="#000000 0.026cm solid" fo:wrap-option="wrap"/>
    </style:style>
    <style:style style:name="P236" style:family="paragraph" style:parent-style-name="Normal">
      <style:paragraph-properties/>
    </style:style>
    <style:style style:name="T2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3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1" style:family="table-cell">
      <style:table-cell-properties fo:background-color="#4f81bd" style:vertical-align="top" fo:border-top="#000000 0.026cm outset" fo:border-bottom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3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2" style:family="table-cell">
      <style:table-cell-properties fo:background-color="#4f81bd" style:vertical-align="top" fo:border-top="#000000 0.026cm solid" fo:border-bottom="#000000 0.026cm solid" fo:border-left="#000000 0.026cm solid" fo:border-right="#000000 0.026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3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3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3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3" style:family="table-cell">
      <style:table-cell-properties fo:background-color="#4f81bd" style:vertical-align="top" fo:border-top="#000000 0.026cm solid" fo:border-bottom="#000000 0.026cm solid" fo:border-left="#000000 0.026cm solid" fo:border-right="#000000 0.026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3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7" style:family="table-row">
      <style:table-row-properties style:min-row-height="0.529cm"/>
    </style:style>
    <style:style style:name="Cell9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240" style:family="paragraph" style:parent-style-name="Normal">
      <style:paragraph-properties/>
    </style:style>
    <style:style style:name="T2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1" style:family="paragraph" style:parent-style-name="Normal">
      <style:paragraph-properties/>
    </style:style>
    <style:style style:name="T2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2" style:family="paragraph" style:parent-style-name="Normal">
      <style:paragraph-properties/>
    </style:style>
    <style:style style:name="T2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4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6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3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3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5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5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5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5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8" style:family="table-row">
      <style:table-row-properties style:min-row-height="0.529cm"/>
    </style:style>
    <style:style style:name="Cell98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251" style:family="paragraph" style:parent-style-name="Normal">
      <style:paragraph-properties/>
    </style:style>
    <style:style style:name="T2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253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0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5_3" style:family="text" style:parent-style-name="Normal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256" style:family="paragraph" style:parent-style-name="Footnote_20_text"/>
    <style:style style:name="T256_1" style:family="text">
      <style:text-properties fo:language="pt" fo:country="PT"/>
    </style:style>
    <style:style style:name="T256_2" style:family="text">
      <style:text-properties fo:language="pt" fo:country="PT"/>
    </style:style>
    <style:style style:name="T256_3" style:family="text">
      <style:text-properties fo:language="pt" fo:country="PT"/>
    </style:style>
    <style:style style:name="T256_4" style:family="text">
      <style:text-properties fo:language="pt" fo:country="PT"/>
    </style:style>
    <style:style style:name="T25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529cm"/>
    </style:style>
    <style:style style:name="Cell102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257" style:family="paragraph" style:parent-style-name="Normal">
      <style:paragraph-properties/>
    </style:style>
    <style:style style:name="T2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4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0.529cm"/>
    </style:style>
    <style:style style:name="Cell10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261" style:family="paragraph" style:parent-style-name="Normal">
      <style:paragraph-properties/>
    </style:style>
    <style:style style:name="T2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8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6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64_4" style:family="text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65" style:family="paragraph" style:parent-style-name="Footnote_20_text"/>
    <style:style style:name="T265_1" style:family="text"/>
    <style:style style:name="T265_2" style:family="text"/>
    <style:style style:name="Row31" style:family="table-row">
      <style:table-row-properties style:min-row-height="0.37cm"/>
    </style:style>
    <style:style style:name="Cell110" style:family="table-cell">
      <style:table-cell-properties fo:background-color="#ddd9c4" style:vertical-align="top" fo:border-top="#000000 0.026cm solid" fo:border-bottom="#000000 0.026cm solid" fo:border-left="#000000 0.026cm solid" fo:border-right="#000000 0.018cm solid" fo:wrap-option="wrap"/>
    </style:style>
    <style:style style:name="P266" style:family="paragraph" style:parent-style-name="Normal">
      <style:paragraph-properties/>
    </style:style>
    <style:style style:name="T2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67" style:family="paragraph" style:parent-style-name="Normal">
      <style:paragraph-properties/>
    </style:style>
    <style:style style:name="T2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12" style:family="table-cell">
      <style:table-cell-properties fo:background-color="#ddd9c4" style:vertical-align="top" fo:border-top="#000000 0.026cm solid" fo:border-bottom="#000000 0.026cm solid" fo:border-left="#000000 0.018cm solid" fo:border-right="#000000 0.026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13" style:family="table-cell">
      <style:table-cell-properties fo:background-color="#ddd9c4" style:vertical-align="top" fo:border-top="#000000 0.026cm solid" fo:border-bottom="#000000 0.026cm solid" fo:border-left="#000000 0.026cm solid" fo:border-right="#000000 0.026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2" style:family="table-row">
      <style:table-row-properties style:min-row-height="0.529cm"/>
    </style:style>
    <style:style style:name="Cell114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274" style:family="paragraph" style:parent-style-name="Normal">
      <style:paragraph-properties/>
    </style:style>
    <style:style style:name="T2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5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5_3" style:family="text" style:parent-style-name="Normal">
      <style:text-properties fo:color="#000000"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276" style:family="paragraph" style:parent-style-name="Footnote_20_text"/>
    <style:style style:name="T276_1" style:family="text"/>
    <style:style style:name="T276_2" style:family="text"/>
    <style:style style:name="T276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6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77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78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279" style:family="paragraph" style:parent-style-name="Normal">
      <style:text-properties style:font-name="Arial" fo:font-size="11pt" style:font-size-asian="11pt" style:font-name-complex="Arial" style:font-size-complex="11pt"/>
    </style:style>
    <style:style style:name="P280" style:family="paragraph" style:parent-style-name="Normal">
      <style:text-properties style:font-name="Arial" fo:font-size="11pt" style:font-size-asian="11pt" style:font-name-complex="Arial" style:font-size-complex="11pt"/>
    </style:style>
    <style:style style:name="P281" style:family="paragraph" style:parent-style-name="Normal"/>
    <style:style style:name="T281_1" style:family="text">
      <style:text-properties style:font-name="Arial" fo:font-size="11pt" style:font-size-asian="11pt" style:font-name-complex="Arial" style:font-size-complex="11pt"/>
    </style:style>
    <style:style style:name="T281_2" style:family="text">
      <style:text-properties style:font-name="Arial" fo:font-size="11pt" style:font-size-asian="11pt" style:font-name-complex="Arial" style:font-size-complex="11pt"/>
    </style:style>
    <style:style style:name="T281_3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281_4" style:family="text">
      <style:text-properties style:font-name="Arial" fo:font-size="11pt" style:font-size-asian="11pt" style:font-name-complex="Arial" style:font-size-complex="11pt"/>
    </style:style>
    <style:style style:name="P282" style:family="paragraph" style:parent-style-name="Normal">
      <style:text-properties style:font-name="Arial" fo:font-size="11pt" style:font-size-asian="11pt" style:font-name-complex="Arial" style:font-size-complex="11pt"/>
    </style:style>
    <style:style style:name="P283" style:family="paragraph" style:parent-style-name="Normal"/>
    <style:style style:name="T283_1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283_2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283_3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283_4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283_5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283_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3_7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284" style:family="paragraph" style:parent-style-name="Normal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285" style:family="paragraph" style:parent-style-name="Normal"/>
    <style:style style:name="T285_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1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1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1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1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5_1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286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87" style:family="paragraph" style:parent-style-name="Normal"/>
    <style:style style:name="T287_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3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287_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1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1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1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7_13" style:family="text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88" style:family="paragraph" style:parent-style-name="Footnote_20_text"/>
    <style:style style:name="T288_1" style:family="text"/>
    <style:style style:name="T288_2" style:family="text"/>
    <style:style style:name="T288_3" style:family="text"/>
    <style:style style:name="T288_4" style:family="text"/>
    <style:style style:name="T288_5" style:family="text"/>
    <style:style style:name="T288_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8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8_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88_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289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90" style:family="paragraph" style:parent-style-name="Normal"/>
    <style:style style:name="T290_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7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290_8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290_9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290_10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290_11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290_1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1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1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0_1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291" style:family="paragraph" style:parent-style-name="Normal">
      <style:text-properties fo:background-color="#ffff00" style:font-name="Arial" fo:font-size="11pt" style:font-size-asian="11pt" style:font-name-complex="Arial" style:font-size-complex="11pt" fo:language-asian="en" fo:country-asian="GB"/>
    </style:style>
    <style:style style:name="P292" style:family="paragraph" style:parent-style-name="Normal"/>
    <style:style style:name="T292_1" style:family="text">
      <style:text-properties style:font-name="Arial" fo:font-size="11pt" style:font-size-asian="11pt" style:font-name-complex="Arial" style:font-size-complex="11pt"/>
    </style:style>
    <style:style style:name="T292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92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92_4" style:family="text">
      <style:text-properties style:font-name="Arial" fo:font-size="11pt" style:font-size-asian="11pt" style:font-name-complex="Arial" style:font-size-complex="11pt"/>
    </style:style>
    <style:style style:name="T292_5" style:family="text">
      <style:text-properties style:font-name="Arial" fo:font-size="11pt" style:font-size-asian="11pt" style:font-name-complex="Arial" style:font-size-complex="11pt"/>
    </style:style>
    <style:style style:name="T292_6" style:family="text">
      <style:text-properties style:font-name="Arial" fo:font-size="11pt" style:font-size-asian="11pt" style:font-name-complex="Arial" style:font-size-complex="11pt"/>
    </style:style>
    <style:style style:name="T292_7" style:family="text">
      <style:text-properties style:font-name="Arial" fo:font-size="11pt" style:font-size-asian="11pt" style:font-name-complex="Arial" style:font-size-complex="11pt"/>
    </style:style>
    <style:style style:name="T292_8" style:family="text">
      <style:text-properties style:font-name="Arial" fo:font-size="11pt" style:font-size-asian="11pt" style:font-name-complex="Arial" style:font-size-complex="11pt"/>
    </style:style>
    <style:style style:name="T292_9" style:family="text">
      <style:text-properties style:font-name="Arial" fo:font-size="11pt" style:font-size-asian="11pt" style:font-name-complex="Arial" style:font-size-complex="11pt"/>
    </style:style>
    <style:style style:name="T292_10" style:family="text">
      <style:text-properties style:font-name="Arial" fo:font-size="11pt" style:font-size-asian="11pt" style:font-name-complex="Arial" style:font-size-complex="11pt"/>
    </style:style>
    <style:style style:name="T292_11" style:family="text">
      <style:text-properties style:font-name="Arial" fo:font-size="11pt" style:font-size-asian="11pt" style:font-name-complex="Arial" style:font-size-complex="11pt"/>
    </style:style>
    <style:style style:name="T292_12" style:family="text">
      <style:text-properties style:font-name="Arial" fo:font-size="11pt" style:font-size-asian="11pt" style:font-name-complex="Arial" style:font-size-complex="11pt"/>
    </style:style>
    <style:style style:name="T292_13" style:family="text">
      <style:text-properties style:font-name="Arial" fo:font-size="11pt" style:font-size-asian="11pt" style:font-name-complex="Arial" style:font-size-complex="11pt"/>
    </style:style>
    <style:style style:name="T292_14" style:family="text">
      <style:text-properties style:font-name="Arial" fo:font-size="11pt" style:font-size-asian="11pt" style:font-name-complex="Arial" style:font-size-complex="11pt"/>
    </style:style>
    <style:style style:name="T292_15" style:family="text">
      <style:text-properties style:font-name="Arial" fo:font-size="11pt" style:font-size-asian="11pt" style:font-name-complex="Arial" style:font-size-complex="11pt"/>
    </style:style>
    <style:style style:name="T292_16" style:family="text">
      <style:text-properties style:font-name="Arial" fo:font-size="11pt" style:font-size-asian="11pt" style:font-name-complex="Arial" style:font-size-complex="11pt"/>
    </style:style>
    <style:style style:name="T292_17" style:family="text">
      <style:text-properties style:font-name="Arial" fo:font-size="11pt" style:font-size-asian="11pt" style:font-name-complex="Arial" style:font-size-complex="11pt"/>
    </style:style>
    <style:style style:name="T292_18" style:family="text">
      <style:text-properties style:font-name="Arial" fo:font-size="11pt" style:font-size-asian="11pt" style:font-name-complex="Arial" style:font-size-complex="11pt"/>
    </style:style>
    <style:style style:name="T292_19" style:family="text">
      <style:text-properties style:font-name="Arial" fo:font-size="11pt" style:font-size-asian="11pt" style:font-name-complex="Arial" style:font-size-complex="11pt"/>
    </style:style>
    <style:style style:name="T292_20" style:family="text">
      <style:text-properties style:font-name="Arial" fo:font-size="11pt" style:font-size-asian="11pt" style:font-name-complex="Arial" style:font-size-complex="11pt"/>
    </style:style>
    <style:style style:name="T292_21" style:family="text">
      <style:text-properties style:font-name="Arial" fo:font-size="11pt" style:font-size-asian="11pt" style:font-name-complex="Arial" style:font-size-complex="11pt"/>
    </style:style>
    <style:style style:name="T292_22" style:family="text">
      <style:text-properties style:font-name="Arial" fo:font-size="11pt" style:font-size-asian="11pt" style:font-name-complex="Arial" style:font-size-complex="11pt"/>
    </style:style>
    <style:style style:name="T292_23" style:family="text">
      <style:text-properties style:font-name="Arial" fo:font-size="11pt" style:font-size-asian="11pt" style:font-name-complex="Arial" style:font-size-complex="11pt"/>
    </style:style>
    <style:style style:name="T292_24" style:family="text">
      <style:text-properties style:font-name="Arial" fo:font-size="11pt" style:font-size-asian="11pt" style:font-name-complex="Arial" style:font-size-complex="11pt"/>
    </style:style>
    <style:style style:name="T292_25" style:family="text">
      <style:text-properties style:font-name="Arial" fo:font-size="11pt" style:font-size-asian="11pt" style:font-name-complex="Arial" style:font-size-complex="11pt"/>
    </style:style>
    <style:style style:name="T292_26" style:family="text">
      <style:text-properties style:font-name="Arial" fo:font-size="11pt" style:font-size-asian="11pt" style:font-name-complex="Arial" style:font-size-complex="11pt"/>
    </style:style>
    <style:style style:name="T292_27" style:family="text">
      <style:text-properties style:font-name="Arial" fo:font-size="11pt" style:font-size-asian="11pt" style:font-name-complex="Arial" style:font-size-complex="11pt"/>
    </style:style>
    <style:style style:name="P293" style:family="paragraph" style:parent-style-name="Normal">
      <style:text-properties style:font-name="Arial" fo:font-size="11pt" style:font-size-asian="11pt" style:font-name-complex="Arial" style:font-size-complex="11pt"/>
    </style:style>
    <style:style style:name="P294" style:family="paragraph" style:parent-style-name="Normal"/>
    <style:style style:name="T294_1" style:family="text">
      <style:text-properties style:font-name="Arial" fo:font-size="11pt" style:font-size-asian="11pt" style:font-name-complex="Arial" style:font-size-complex="11pt"/>
    </style:style>
    <style:style style:name="T294_2" style:family="text" style:parent-style-name="normaltextrun">
      <style:text-properties style:font-name="Arial" fo:font-size="11pt" style:font-name-asian="ＭＳ ゴシック" style:font-size-asian="11pt" style:font-name-complex="Arial" style:font-size-complex="11pt" fo:font-weight="bold" style:font-weight-asian="bold"/>
    </style:style>
    <style:style style:name="T294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294_4" style:family="text">
      <style:text-properties style:font-name="Arial" fo:font-size="11pt" style:font-size-asian="11pt" style:font-name-complex="Arial" style:font-size-complex="11pt"/>
    </style:style>
    <style:style style:name="T294_5" style:family="text">
      <style:text-properties style:font-name="Arial" fo:font-size="11pt" style:font-size-asian="11pt" style:font-name-complex="Arial" style:font-size-complex="11pt"/>
    </style:style>
    <style:style style:name="T294_6" style:family="text">
      <style:text-properties style:font-name="Arial" fo:font-size="11pt" style:font-size-asian="11pt" style:font-name-complex="Arial" style:font-size-complex="11pt"/>
    </style:style>
    <style:style style:name="T294_7" style:family="text">
      <style:text-properties style:font-name="Arial" fo:font-size="11pt" style:font-size-asian="11pt" style:font-name-complex="Arial" style:font-size-complex="11pt"/>
    </style:style>
    <style:style style:name="T294_8" style:family="text">
      <style:text-properties style:font-name="Arial" fo:font-size="11pt" style:font-size-asian="11pt" style:font-name-complex="Arial" style:font-size-complex="11pt"/>
    </style:style>
    <style:style style:name="T294_9" style:family="text">
      <style:text-properties style:font-name="Arial" fo:font-size="11pt" style:font-size-asian="11pt" style:font-name-complex="Arial" style:font-size-complex="11pt"/>
    </style:style>
    <style:style style:name="T294_10" style:family="text">
      <style:text-properties style:font-name="Arial" fo:font-size="11pt" style:font-size-asian="11pt" style:font-name-complex="Arial" style:font-size-complex="11pt"/>
    </style:style>
    <style:style style:name="T294_11" style:family="text">
      <style:text-properties style:font-name="Arial" fo:font-size="11pt" style:font-size-asian="11pt" style:font-name-complex="Arial" style:font-size-complex="11pt"/>
    </style:style>
    <style:style style:name="T294_12" style:family="text">
      <style:text-properties style:font-name="Arial" fo:font-size="11pt" style:font-size-asian="11pt" style:font-name-complex="Arial" style:font-size-complex="11pt"/>
    </style:style>
    <style:style style:name="T294_13" style:family="text">
      <style:text-properties style:font-name="Arial" fo:font-size="11pt" style:font-size-asian="11pt" style:font-name-complex="Arial" style:font-size-complex="11pt"/>
    </style:style>
    <style:style style:name="T294_14" style:family="text">
      <style:text-properties style:font-name="Arial" fo:font-size="11pt" style:font-size-asian="11pt" style:font-name-complex="Arial" style:font-size-complex="11pt"/>
    </style:style>
    <style:style style:name="P295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96" style:family="paragraph" style:parent-style-name="List_20_Paragraph">
      <style:text-properties style:font-name="Arial" fo:font-size="11pt" style:font-size-asian="11pt" style:font-name-complex="Arial" style:font-size-complex="11pt" fo:language-asian="en" fo:country-asian="GB"/>
    </style:style>
    <style:style style:name="T296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-asian="en" fo:country-asian="GB"/>
    </style:style>
    <style:style style:name="T296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-asian="en" fo:country-asian="GB"/>
    </style:style>
    <style:style style:name="T296_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4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5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6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1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2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3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3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3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6_33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34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35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36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37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38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6_3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297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298" style:family="paragraph" style:parent-style-name="Normal"/>
    <style:style style:name="T298_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3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8_14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98_1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1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2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298_2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299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300" style:family="paragraph" style:parent-style-name="Normal"/>
    <style:style style:name="T300_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3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00_4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00_5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00_6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00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8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9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0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1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2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3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6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0_1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P301" style:family="paragraph" style:parent-style-name="Normal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302" style:family="paragraph" style:parent-style-name="List_20_Paragraph"/>
    <style:style style:name="T302_1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02_2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02_3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02_4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2_5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02_6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303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304" style:family="paragraph" style:parent-style-name="Normal"/>
    <style:style style:name="T304_1" style:family="text">
      <style:text-properties style:font-name="Arial" fo:font-size="11pt" style:font-size-asian="11pt" style:font-name-complex="Arial" style:font-size-complex="11pt"/>
    </style:style>
    <style:style style:name="T304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4_3" style:family="text">
      <style:text-properties style:font-name="Arial" fo:font-size="11pt" style:font-size-asian="11pt" style:font-name-complex="Arial" style:font-size-complex="11pt"/>
    </style:style>
    <style:style style:name="T304_4" style:family="text">
      <style:text-properties style:font-name="Arial" fo:font-size="11pt" style:font-size-asian="11pt" style:font-name-complex="Arial" style:font-size-complex="11pt"/>
    </style:style>
    <style:style style:name="T304_5" style:family="text">
      <style:text-properties style:font-name="Arial" fo:font-size="11pt" style:font-size-asian="11pt" style:font-name-complex="Arial" style:font-size-complex="11pt"/>
    </style:style>
    <style:style style:name="T304_6" style:family="text">
      <style:text-properties style:font-name="Arial" fo:font-size="11pt" style:font-size-asian="11pt" style:font-name-complex="Arial" style:font-size-complex="11pt"/>
    </style:style>
    <style:style style:name="T304_7" style:family="text">
      <style:text-properties style:font-name="Arial" fo:font-size="11pt" style:font-size-asian="11pt" style:font-name-complex="Arial" style:font-size-complex="11pt"/>
    </style:style>
    <style:style style:name="T304_8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4_9" style:family="text">
      <style:text-properties style:font-name="Arial" fo:font-size="11pt" style:font-size-asian="11pt" style:font-name-complex="Arial" style:font-size-complex="11pt"/>
    </style:style>
    <style:style style:name="T304_10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4_11" style:family="text">
      <style:text-properties style:font-name="Arial" fo:font-size="11pt" style:font-size-asian="11pt" style:font-name-complex="Arial" style:font-size-complex="11pt"/>
    </style:style>
    <style:style style:name="T304_12" style:family="text">
      <style:text-properties style:font-name="Arial" fo:font-size="11pt" style:font-size-asian="11pt" style:font-name-complex="Arial" style:font-size-complex="11pt"/>
    </style:style>
    <style:style style:name="T304_13" style:family="text">
      <style:text-properties style:font-name="Arial" fo:font-size="11pt" style:font-size-asian="11pt" style:font-name-complex="Arial" style:font-size-complex="11pt"/>
    </style:style>
    <style:style style:name="T304_14" style:family="text">
      <style:text-properties style:font-name="Arial" fo:font-size="11pt" style:font-size-asian="11pt" style:font-name-complex="Arial" style:font-size-complex="11pt"/>
    </style:style>
    <style:style style:name="T304_15" style:family="text">
      <style:text-properties style:font-name="Arial" fo:font-size="11pt" style:font-size-asian="11pt" style:font-name-complex="Arial" style:font-size-complex="11pt"/>
    </style:style>
    <style:style style:name="T304_16" style:family="text">
      <style:text-properties style:font-name="Arial" fo:font-size="11pt" style:font-size-asian="11pt" style:font-name-complex="Arial" style:font-size-complex="11pt"/>
    </style:style>
    <style:style style:name="T304_17" style:family="text">
      <style:text-properties style:font-name="Arial" fo:font-size="11pt" style:font-size-asian="11pt" style:font-name-complex="Arial" style:font-size-complex="11pt"/>
    </style:style>
    <style:style style:name="T304_18" style:family="text">
      <style:text-properties style:font-name="Arial" fo:font-size="11pt" style:font-size-asian="11pt" style:font-name-complex="Arial" style:font-size-complex="11pt"/>
    </style:style>
    <style:style style:name="P305" style:family="paragraph" style:parent-style-name="Normal">
      <style:text-properties style:font-name="Arial" fo:font-size="11pt" style:font-size-asian="11pt" style:font-name-complex="Arial" style:font-size-complex="11pt"/>
    </style:style>
    <style:style style:name="P306" style:family="paragraph" style:parent-style-name="Normal"/>
    <style:style style:name="T306_1" style:family="text">
      <style:text-properties style:font-name="Arial" fo:font-size="11pt" style:font-size-asian="11pt" style:font-name-complex="Arial" style:font-size-complex="11pt"/>
    </style:style>
    <style:style style:name="T306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6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6_4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6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306_6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6_7" style:family="text">
      <style:text-properties style:font-name="Arial" fo:font-size="11pt" style:font-size-asian="11pt" style:font-name-complex="Arial" style:font-size-complex="11pt"/>
    </style:style>
    <style:style style:name="T306_8" style:family="text">
      <style:text-properties style:font-name="Arial" fo:font-size="11pt" style:font-size-asian="11pt" style:font-name-complex="Arial" style:font-size-complex="11pt"/>
    </style:style>
    <style:style style:name="T306_9" style:family="text">
      <style:text-properties style:font-name="Arial" fo:font-size="11pt" style:font-size-asian="11pt" style:font-name-complex="Arial" style:font-size-complex="11pt"/>
    </style:style>
    <style:style style:name="T306_10" style:family="text">
      <style:text-properties style:font-name="Arial" fo:font-size="11pt" style:font-size-asian="11pt" style:font-name-complex="Arial" style:font-size-complex="11pt"/>
    </style:style>
    <style:style style:name="T306_11" style:family="text">
      <style:text-properties style:font-name="Arial" fo:font-size="11pt" style:font-size-asian="11pt" style:font-name-complex="Arial" style:font-size-complex="11pt"/>
    </style:style>
    <style:style style:name="P307" style:family="paragraph" style:parent-style-name="Normal">
      <style:text-properties style:font-name="Arial" fo:font-size="11pt" style:font-size-asian="11pt" style:font-name-complex="Arial" style:font-size-complex="11pt"/>
    </style:style>
    <style:style style:name="P308" style:family="paragraph" style:parent-style-name="Normal"/>
    <style:style style:name="T308_1" style:family="text">
      <style:text-properties style:font-name="Arial" fo:font-size="11pt" style:font-size-asian="11pt" style:font-name-complex="Arial" style:font-size-complex="11pt"/>
    </style:style>
    <style:style style:name="T308_2" style:family="text">
      <style:text-properties style:font-name="Arial" fo:font-size="11pt" style:font-size-asian="11pt" style:font-name-complex="Arial" style:font-size-complex="11pt"/>
    </style:style>
    <style:style style:name="T308_3" style:family="text">
      <style:text-properties style:font-name="Arial" fo:font-size="11pt" style:font-size-asian="11pt" style:font-name-complex="Arial" style:font-size-complex="11pt"/>
    </style:style>
    <style:style style:name="T308_4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08_5" style:family="text">
      <style:text-properties style:font-name="Arial" fo:font-size="11pt" style:font-size-asian="11pt" style:font-name-complex="Arial" style:font-size-complex="11pt"/>
    </style:style>
    <style:style style:name="T308_6" style:family="text" style:parent-style-name="Normal">
      <style:text-properties style:font-name="Arial" fo:font-size="11pt" style:font-size-asian="11pt" style:font-name-complex="Arial" style:font-size-complex="11pt"/>
    </style:style>
    <style:style style:name="P309" style:family="paragraph" style:parent-style-name="Footnote_20_text">
      <style:paragraph-properties fo:text-align="justify"/>
    </style:style>
    <style:style style:name="T309_1" style:family="text">
      <style:text-properties fo:font-size="9pt" style:font-size-asian="9pt" style:font-size-complex="9pt"/>
    </style:style>
    <style:style style:name="T309_2" style:family="text">
      <style:text-properties fo:font-style="italic" style:font-style-asian="italic" style:font-style-complex="italic" fo:font-size="9pt" style:font-size-asian="9pt" style:font-size-complex="9pt"/>
    </style:style>
    <style:style style:name="T309_3" style:family="text">
      <style:text-properties fo:font-size="9pt" style:font-size-asian="9pt" style:font-size-complex="9pt"/>
    </style:style>
    <style:style style:name="T309_4" style:family="text"/>
    <style:style style:name="T309_5" style:family="text" style:parent-style-name="Internet_20_link">
      <style:text-properties fo:font-size="9pt" style:font-size-asian="9pt" style:font-size-complex="9pt"/>
    </style:style>
    <style:style style:name="T309_6" style:family="text">
      <style:text-properties style:font-name="Arial" fo:font-size="11pt" style:font-size-asian="11pt" style:font-name-complex="Arial" style:font-size-complex="11pt"/>
    </style:style>
    <style:style style:name="T309_7" style:family="text">
      <style:text-properties style:font-name="Arial" fo:font-size="11pt" style:font-size-asian="11pt" style:font-name-complex="Arial" style:font-size-complex="11pt"/>
    </style:style>
    <style:style style:name="T309_8" style:family="text" style:parent-style-name="Normal">
      <style:text-properties style:font-name="Arial" fo:font-size="11pt" style:font-size-asian="11pt" style:font-name-complex="Arial" style:font-size-complex="11pt"/>
    </style:style>
    <style:style style:name="P310" style:family="paragraph" style:parent-style-name="Footnote_20_text">
      <style:paragraph-properties fo:text-align="justify"/>
    </style:style>
    <style:style style:name="T310_1" style:family="text">
      <style:text-properties fo:font-size="9pt" style:font-size-asian="9pt" style:font-size-complex="9pt"/>
    </style:style>
    <style:style style:name="T310_2" style:family="text">
      <style:text-properties fo:font-size="9pt" style:font-size-asian="9pt" style:font-size-complex="9pt"/>
    </style:style>
    <style:style style:name="T310_3" style:family="text"/>
    <style:style style:name="T310_4" style:family="text" style:parent-style-name="Internet_20_link">
      <style:text-properties fo:font-size="9pt" style:font-size-asian="9pt" style:font-size-complex="9pt"/>
    </style:style>
    <style:style style:name="T310_5" style:family="text">
      <style:text-properties style:font-name="Arial" fo:font-size="11pt" style:font-size-asian="11pt" style:font-name-complex="Arial" style:font-size-complex="11pt"/>
    </style:style>
    <style:style style:name="T310_6" style:family="text">
      <style:text-properties style:font-name="Arial" fo:font-size="11pt" style:font-size-asian="11pt" style:font-name-complex="Arial" style:font-size-complex="11pt"/>
    </style:style>
    <style:style style:name="T310_7" style:family="text">
      <style:text-properties style:font-name="Arial" fo:font-size="11pt" style:font-size-asian="11pt" style:font-name-complex="Arial" style:font-size-complex="11pt"/>
    </style:style>
    <style:style style:name="T310_8" style:family="text">
      <style:text-properties style:font-name="Arial" fo:font-size="11pt" style:font-size-asian="11pt" style:font-name-complex="Arial" style:font-size-complex="11pt"/>
    </style:style>
    <style:style style:name="T310_9" style:family="text">
      <style:text-properties style:font-name="Arial" fo:font-size="11pt" style:font-size-asian="11pt" style:font-name-complex="Arial" style:font-size-complex="11pt"/>
    </style:style>
    <style:style style:name="P311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P312" style:family="paragraph" style:parent-style-name="Normal">
      <style:text-properties style:font-name="Arial" fo:font-size="11pt" style:font-size-asian="11pt" style:font-name-complex="Arial" style:font-size-complex="11pt" fo:language-asian="en" fo:country-asian="GB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13" style:family="paragraph" style:parent-style-name="Normal"/>
    <style:style style:name="T313_1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3_2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3_3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3_4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3_5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3_6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P314" style:family="paragraph" style:parent-style-name="Normal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315" style:family="paragraph" style:parent-style-name="List_20_Paragraph"/>
    <style:style style:name="T315_1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5_2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5_3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5_4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5_5" style:family="text">
      <style:text-properties fo:font-style="italic" style:font-style-asian="italic" style:font-name="Arial" fo:font-size="11pt" style:font-size-asian="11pt" style:font-name-complex="Arial" style:font-size-complex="11pt" fo:language-asian="en" fo:country-asian="GB"/>
    </style:style>
    <style:style style:name="T315_6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15_7" style:family="text">
      <style:text-properties style:font-name="Arial" fo:font-size="11pt" style:font-size-asian="11pt" style:font-name-complex="Arial" style:font-size-complex="11pt" fo:language-asian="en" fo:country-asian="GB"/>
    </style:style>
    <style:style style:name="T315_8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T315_9" style:family="text">
      <style:text-properties style:font-name="Arial" fo:font-size="11pt" style:font-size-asian="11pt" style:font-name-complex="Arial" style:font-size-complex="11pt" fo:language-asian="en" fo:country-asian="GB" fo:font-weight="bold" style:font-weight-asian="bold"/>
    </style:style>
    <style:style style:name="P31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317" style:family="paragraph" style:parent-style-name="Normal"/>
    <style:style style:name="T317_1" style:family="text">
      <style:text-properties style:font-name="Arial" fo:font-size="11pt" style:font-size-asian="11pt" style:font-name-complex="Arial" style:font-size-complex="11pt"/>
    </style:style>
    <style:style style:name="T317_2" style:family="text">
      <style:text-properties style:font-name="Arial" fo:font-size="11pt" style:font-size-asian="11pt" style:font-name-complex="Arial" style:font-size-complex="11pt"/>
    </style:style>
    <style:style style:name="T317_3" style:family="text">
      <style:text-properties style:font-name="Arial" fo:font-size="11pt" style:font-size-asian="11pt" style:font-name-complex="Arial" style:font-size-complex="11pt"/>
    </style:style>
    <style:style style:name="T317_4" style:family="text">
      <style:text-properties style:font-name="Arial" fo:font-size="11pt" style:font-size-asian="11pt" style:font-name-complex="Arial" style:font-size-complex="11pt"/>
    </style:style>
    <style:style style:name="T317_5" style:family="text">
      <style:text-properties style:font-name="Arial" fo:font-size="11pt" style:font-size-asian="11pt" style:font-name-complex="Arial" style:font-size-complex="11pt"/>
    </style:style>
    <style:style style:name="T317_6" style:family="text">
      <style:text-properties style:font-name="Arial" fo:font-size="11pt" style:font-size-asian="11pt" style:font-name-complex="Arial" style:font-size-complex="11pt"/>
    </style:style>
    <style:style style:name="T317_7" style:family="text">
      <style:text-properties style:font-name="Arial" fo:font-size="11pt" style:font-size-asian="11pt" style:font-name-complex="Arial" style:font-size-complex="11pt"/>
    </style:style>
    <style:style style:name="T317_8" style:family="text">
      <style:text-properties style:font-name="Arial" fo:font-size="11pt" style:font-size-asian="11pt" style:font-name-complex="Arial" style:font-size-complex="11pt"/>
    </style:style>
    <style:style style:name="T317_9" style:family="text">
      <style:text-properties style:font-name="Arial" fo:font-size="11pt" style:font-size-asian="11pt" style:font-name-complex="Arial" style:font-size-complex="11pt"/>
    </style:style>
    <style:style style:name="T317_10" style:family="text">
      <style:text-properties style:font-name="Arial" fo:font-size="11pt" style:font-size-asian="11pt" style:font-name-complex="Arial" style:font-size-complex="11pt"/>
    </style:style>
    <style:style style:name="T317_11" style:family="text">
      <style:text-properties style:font-name="Arial" fo:font-size="11pt" style:font-size-asian="11pt" style:font-name-complex="Arial" style:font-size-complex="11pt"/>
    </style:style>
    <style:style style:name="T317_12" style:family="text">
      <style:text-properties style:font-name="Arial" fo:font-size="11pt" style:font-size-asian="11pt" style:font-name-complex="Arial" style:font-size-complex="11pt"/>
    </style:style>
    <style:style style:name="T317_13" style:family="text">
      <style:text-properties style:font-name="Arial" fo:font-size="11pt" style:font-size-asian="11pt" style:font-name-complex="Arial" style:font-size-complex="11pt"/>
    </style:style>
    <style:style style:name="T317_14" style:family="text">
      <style:text-properties style:font-name="Arial" fo:font-size="11pt" style:font-size-asian="11pt" style:font-name-complex="Arial" style:font-size-complex="11pt"/>
    </style:style>
    <style:style style:name="T317_15" style:family="text">
      <style:text-properties style:font-name="Arial" fo:font-size="11pt" style:font-size-asian="11pt" style:font-name-complex="Arial" style:font-size-complex="11pt"/>
    </style:style>
    <style:style style:name="T317_16" style:family="text">
      <style:text-properties style:font-name="Arial" fo:font-size="11pt" style:font-size-asian="11pt" style:font-name-complex="Arial" style:font-size-complex="11pt"/>
    </style:style>
    <style:style style:name="T317_17" style:family="text">
      <style:text-properties style:font-name="Arial" fo:font-size="11pt" style:font-size-asian="11pt" style:font-name-complex="Arial" style:font-size-complex="11pt"/>
    </style:style>
    <style:style style:name="T317_18" style:family="text">
      <style:text-properties style:font-name="Arial" fo:font-size="11pt" style:font-size-asian="11pt" style:font-name-complex="Arial" style:font-size-complex="11pt"/>
    </style:style>
    <style:style style:name="T317_19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317_20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317_2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317_22" style:family="text">
      <style:text-properties style:font-name="Arial" fo:font-size="11pt" style:font-size-asian="11pt" style:font-name-complex="Arial" style:font-size-complex="11pt"/>
    </style:style>
    <style:style style:name="P318" style:family="paragraph" style:parent-style-name="Normal">
      <style:text-properties style:font-name="Arial" fo:font-size="11pt" style:font-size-asian="11pt" style:font-name-complex="Arial" style:font-size-complex="11pt"/>
    </style:style>
    <style:style style:name="P319" style:family="paragraph" style:parent-style-name="Normal"/>
    <style:style style:name="T319_1" style:family="text">
      <style:text-properties style:font-name="Arial" fo:font-size="11pt" style:font-size-asian="11pt" style:font-name-complex="Arial" style:font-size-complex="11pt"/>
    </style:style>
    <style:style style:name="T319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19_3" style:family="text">
      <style:text-properties style:font-name="Arial" fo:font-size="11pt" style:font-size-asian="11pt" style:font-name-complex="Arial" style:font-size-complex="11pt"/>
    </style:style>
    <style:style style:name="T319_4" style:family="text">
      <style:text-properties style:font-name="Arial" fo:font-size="11pt" style:font-size-asian="11pt" style:font-name-complex="Arial" style:font-size-complex="11pt"/>
    </style:style>
    <style:style style:name="T319_5" style:family="text">
      <style:text-properties style:text-position="super 58%" style:font-name="Arial" fo:font-size="11pt" style:font-size-asian="11pt" style:font-name-complex="Arial" style:font-size-complex="11pt"/>
    </style:style>
    <style:style style:name="T319_6" style:family="text">
      <style:text-properties style:font-name="Arial" fo:font-size="11pt" style:font-size-asian="11pt" style:font-name-complex="Arial" style:font-size-complex="11pt"/>
    </style:style>
    <style:style style:name="T319_7" style:family="text">
      <style:text-properties style:font-name="Arial" fo:font-size="11pt" style:font-size-asian="11pt" style:font-name-complex="Arial" style:font-size-complex="11pt"/>
    </style:style>
    <style:style style:name="T319_8" style:family="text">
      <style:text-properties style:font-name="Arial" fo:font-size="11pt" style:font-size-asian="11pt" style:font-name-complex="Arial" style:font-size-complex="11pt"/>
    </style:style>
    <style:style style:name="T319_9" style:family="text">
      <style:text-properties style:font-name="Arial" fo:font-size="11pt" style:font-size-asian="11pt" style:font-name-complex="Arial" style:font-size-complex="11pt"/>
    </style:style>
    <style:style style:name="T319_10" style:family="text">
      <style:text-properties style:font-name="Arial" fo:font-size="11pt" style:font-size-asian="11pt" style:font-name-complex="Arial" style:font-size-complex="11pt"/>
    </style:style>
    <style:style style:name="T319_11" style:family="text">
      <style:text-properties style:font-name="Arial" fo:font-size="11pt" style:font-size-asian="11pt" style:font-name-complex="Arial" style:font-size-complex="11pt"/>
    </style:style>
    <style:style style:name="T319_12" style:family="text">
      <style:text-properties style:font-name="Arial" fo:font-size="11pt" style:font-size-asian="11pt" style:font-name-complex="Arial" style:font-size-complex="11pt"/>
    </style:style>
    <style:style style:name="T319_13" style:family="text">
      <style:text-properties style:font-name="Arial" fo:font-size="11pt" style:font-size-asian="11pt" style:font-name-complex="Arial" style:font-size-complex="11pt"/>
    </style:style>
    <style:style style:name="T319_14" style:family="text">
      <style:text-properties style:font-name="Arial" fo:font-size="11pt" style:font-size-asian="11pt" style:font-name-complex="Arial" style:font-size-complex="11pt"/>
    </style:style>
    <style:style style:name="T319_15" style:family="text">
      <style:text-properties style:font-name="Arial" fo:font-size="11pt" style:font-size-asian="11pt" style:font-name-complex="Arial" style:font-size-complex="11pt"/>
    </style:style>
    <style:style style:name="T319_16" style:family="text">
      <style:text-properties style:text-position="super 58%" style:font-name="Arial" fo:font-size="11pt" style:font-size-asian="11pt" style:font-name-complex="Arial" style:font-size-complex="11pt"/>
    </style:style>
    <style:style style:name="T319_17" style:family="text">
      <style:text-properties style:font-name="Arial" fo:font-size="11pt" style:font-size-asian="11pt" style:font-name-complex="Arial" style:font-size-complex="11pt"/>
    </style:style>
    <style:style style:name="T319_18" style:family="text">
      <style:text-properties style:font-name="Arial" fo:font-size="11pt" style:font-size-asian="11pt" style:font-name-complex="Arial" style:font-size-complex="11pt"/>
    </style:style>
    <style:style style:name="T319_19" style:family="text">
      <style:text-properties style:font-name="Arial" fo:font-size="11pt" style:font-size-asian="11pt" style:font-name-complex="Arial" style:font-size-complex="11pt"/>
    </style:style>
    <style:style style:name="T319_20" style:family="text">
      <style:text-properties style:font-name="Arial" fo:font-size="11pt" style:font-size-asian="11pt" style:font-name-complex="Arial" style:font-size-complex="11pt"/>
    </style:style>
    <style:style style:name="T319_21" style:family="text">
      <style:text-properties style:font-name="Arial" fo:font-size="11pt" style:font-size-asian="11pt" style:font-name-complex="Arial" style:font-size-complex="11pt"/>
    </style:style>
    <style:style style:name="T319_22" style:family="text">
      <style:text-properties style:font-name="Arial" fo:font-size="11pt" style:font-size-asian="11pt" style:font-name-complex="Arial" style:font-size-complex="11pt"/>
    </style:style>
    <style:style style:name="T319_23" style:family="text">
      <style:text-properties style:font-name="Arial" fo:font-size="11pt" style:font-size-asian="11pt" style:font-name-complex="Arial" style:font-size-complex="11pt"/>
    </style:style>
    <style:style style:name="T319_24" style:family="text">
      <style:text-properties style:font-name="Arial" fo:font-size="11pt" style:font-size-asian="11pt" style:font-name-complex="Arial" style:font-size-complex="11pt"/>
    </style:style>
    <style:style style:name="T319_25" style:family="text">
      <style:text-properties style:font-name="Arial" fo:font-size="11pt" style:font-size-asian="11pt" style:font-name-complex="Arial" style:font-size-complex="11pt"/>
    </style:style>
    <style:style style:name="T319_26" style:family="text">
      <style:text-properties style:font-name="Arial" fo:font-size="11pt" style:font-size-asian="11pt" style:font-name-complex="Arial" style:font-size-complex="11pt"/>
    </style:style>
    <style:style style:name="T319_27" style:family="text">
      <style:text-properties style:font-name="Arial" fo:font-size="11pt" style:font-size-asian="11pt" style:font-name-complex="Arial" style:font-size-complex="11pt"/>
    </style:style>
    <style:style style:name="P320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P321" style:family="paragraph" style:parent-style-name="Normal"/>
    <style:style style:name="T32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21_2" style:family="text">
      <style:text-properties style:font-name="Arial" fo:font-size="11pt" style:font-size-asian="11pt" style:font-name-complex="Arial" style:font-size-complex="11pt"/>
    </style:style>
    <style:style style:name="T321_3" style:family="text">
      <style:text-properties style:font-name="Arial" fo:font-size="11pt" style:font-size-asian="11pt" style:font-name-complex="Arial" style:font-size-complex="11pt"/>
    </style:style>
    <style:style style:name="T321_4" style:family="text">
      <style:text-properties style:font-name="Arial" fo:font-size="11pt" style:font-size-asian="11pt" style:font-name-complex="Arial" style:font-size-complex="11pt"/>
    </style:style>
    <style:style style:name="T321_5" style:family="text">
      <style:text-properties style:font-name="Arial" fo:font-size="11pt" style:font-size-asian="11pt" style:font-name-complex="Arial" style:font-size-complex="11pt"/>
    </style:style>
    <style:style style:name="T321_6" style:family="text">
      <style:text-properties style:font-name="Arial" fo:font-size="11pt" style:font-size-asian="11pt" style:font-name-complex="Arial" style:font-size-complex="11pt"/>
    </style:style>
    <style:style style:name="T321_7" style:family="text" style:parent-style-name="Normal">
      <style:text-properties style:font-name="Arial" fo:font-size="11pt" style:font-size-asian="11pt" style:font-name-complex="Arial" style:font-size-complex="11pt"/>
    </style:style>
    <style:style style:name="P322" style:family="paragraph" style:parent-style-name="Footnote_20_text"/>
    <style:style style:name="T322_1" style:family="text">
      <style:text-properties fo:font-size="9pt" style:font-size-asian="9pt" style:font-size-complex="9pt"/>
    </style:style>
    <style:style style:name="T322_2" style:family="text">
      <style:text-properties fo:font-size="9pt" style:font-size-asian="9pt" style:font-size-complex="9pt"/>
    </style:style>
    <style:style style:name="T322_3" style:family="text"/>
    <style:style style:name="T322_4" style:family="text" style:parent-style-name="Internet_20_link">
      <style:text-properties fo:font-size="9pt" style:font-size-asian="9pt" style:font-size-complex="9pt"/>
    </style:style>
    <style:style style:name="T322_5" style:family="text">
      <style:text-properties fo:font-size="9pt" style:font-size-asian="9pt" style:font-size-complex="9pt"/>
    </style:style>
    <style:style style:name="P323" style:family="paragraph" style:parent-style-name="Normal">
      <style:text-properties style:font-name="Arial" style:font-name-complex="Arial"/>
    </style:style>
    <style:style style:name="P324" style:family="paragraph" style:parent-style-name="Normal"/>
    <style:style style:name="T324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325" style:family="paragraph" style:parent-style-name="Normal">
      <style:text-properties style:font-name="Arial" fo:font-size="11pt" style:font-size-asian="11pt" style:font-name-complex="Arial" style:font-size-complex="11pt"/>
    </style:style>
    <style:style style:name="P326" style:family="paragraph" style:parent-style-name="Normal"/>
    <style:style style:name="T326_1" style:family="text">
      <style:text-properties style:font-name="Arial" fo:font-size="11pt" style:font-size-asian="11pt" style:font-name-complex="Arial" style:font-size-complex="11pt"/>
    </style:style>
    <style:style style:name="T326_2" style:family="text">
      <style:text-properties style:font-name="Arial" fo:font-size="11pt" style:font-size-asian="11pt" style:font-name-complex="Arial" style:font-size-complex="11pt"/>
    </style:style>
    <style:style style:name="T326_3" style:family="text">
      <style:text-properties style:font-name="Arial" fo:font-size="11pt" style:font-size-asian="11pt" style:font-name-complex="Arial" style:font-size-complex="11pt"/>
    </style:style>
    <style:style style:name="T326_4" style:family="text">
      <style:text-properties style:font-name="Arial" fo:font-size="11pt" style:font-size-asian="11pt" style:font-name-complex="Arial" style:font-size-complex="11pt"/>
    </style:style>
    <style:style style:name="T326_5" style:family="text">
      <style:text-properties style:font-name="Arial" fo:font-size="11pt" style:font-size-asian="11pt" style:font-name-complex="Arial" style:font-size-complex="11pt"/>
    </style:style>
    <style:style style:name="T326_6" style:family="text">
      <style:text-properties style:font-name="Arial" fo:font-size="11pt" style:font-size-asian="11pt" style:font-name-complex="Arial" style:font-size-complex="11pt"/>
    </style:style>
    <style:style style:name="T326_7" style:family="text">
      <style:text-properties style:font-name="Arial" fo:font-size="11pt" style:font-size-asian="11pt" style:font-name-complex="Arial" style:font-size-complex="11pt"/>
    </style:style>
    <style:style style:name="T326_8" style:family="text">
      <style:text-properties fo:font-size="11pt" style:font-size-asian="11pt" style:font-size-complex="11pt"/>
    </style:style>
    <style:style style:name="P327" style:family="paragraph" style:parent-style-name="Normal">
      <style:text-properties style:font-name="Arial" fo:font-size="11pt" style:font-size-asian="11pt" style:font-name-complex="Arial" style:font-size-complex="11pt"/>
    </style:style>
    <style:style style:name="P328" style:family="paragraph" style:parent-style-name="Normal"/>
    <style:style style:name="T328_1" style:family="text">
      <style:text-properties style:font-name="Arial" fo:font-size="11pt" style:font-size-asian="11pt" style:font-name-complex="Arial" style:font-size-complex="11pt"/>
    </style:style>
    <style:style style:name="P329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330" style:family="paragraph" style:parent-style-name="Normal"/>
    <style:style style:name="T330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30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331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332" style:family="paragraph" style:parent-style-name="Normal"/>
    <style:style style:name="T332_1" style:family="text">
      <style:text-properties style:font-name="Arial" fo:font-size="11pt" style:font-size-asian="11pt" style:font-name-complex="Arial" style:font-size-complex="11pt"/>
    </style:style>
    <style:style style:name="T332_2" style:family="text">
      <style:text-properties style:font-name="Arial" fo:font-size="11pt" style:font-size-asian="11pt" style:font-name-complex="Arial" style:font-size-complex="11pt"/>
    </style:style>
    <style:style style:name="T332_3" style:family="text">
      <style:text-properties style:font-name="Arial" fo:font-size="11pt" style:font-size-asian="11pt" style:font-name-complex="Arial" style:font-size-complex="11pt"/>
    </style:style>
    <style:style style:name="T332_4" style:family="text">
      <style:text-properties style:font-name="Arial" fo:font-size="11pt" style:font-size-asian="11pt" style:font-name-complex="Arial" style:font-size-complex="11pt"/>
    </style:style>
    <style:style style:name="T332_5" style:family="text">
      <style:text-properties style:font-name="Arial" fo:font-size="11pt" style:font-size-asian="11pt" style:font-name-complex="Arial" style:font-size-complex="11pt"/>
    </style:style>
    <style:style style:name="T332_6" style:family="text">
      <style:text-properties style:font-name="Arial" fo:font-size="11pt" style:font-size-asian="11pt" style:font-name-complex="Arial" style:font-size-complex="11pt"/>
    </style:style>
    <style:style style:name="T332_7" style:family="text">
      <style:text-properties style:font-name="Arial" fo:font-size="11pt" style:font-size-asian="11pt" style:font-name-complex="Arial" style:font-size-complex="11pt"/>
    </style:style>
    <style:style style:name="T332_8" style:family="text" style:parent-style-name="Normal">
      <style:text-properties style:font-name="Arial" fo:font-size="11pt" style:font-size-asian="11pt" style:font-name-complex="Arial" style:font-size-complex="11pt"/>
    </style:style>
    <style:style style:name="P333" style:family="paragraph" style:parent-style-name="Footnote_20_text"/>
    <style:style style:name="T333_1" style:family="text"/>
    <style:style style:name="T333_2" style:family="text"/>
    <style:style style:name="T333_3" style:family="text">
      <style:text-properties style:font-name="Arial" fo:font-size="11pt" style:font-size-asian="11pt" style:font-name-complex="Arial" style:font-size-complex="11pt"/>
    </style:style>
    <style:style style:name="P334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335" style:family="paragraph" style:parent-style-name="Normal"/>
    <style:style style:name="T33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35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35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35_4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35_5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35_6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336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337" style:family="paragraph" style:parent-style-name="Normal"/>
    <style:style style:name="T337_1" style:family="text">
      <style:text-properties style:font-name="Arial" fo:font-size="11pt" style:font-size-asian="11pt" style:font-name-complex="Arial" style:font-size-complex="11pt"/>
    </style:style>
    <style:style style:name="T337_2" style:family="text">
      <style:text-properties style:font-name="Arial" fo:font-size="11pt" style:font-size-asian="11pt" style:font-name-complex="Arial" style:font-size-complex="11pt"/>
    </style:style>
    <style:style style:name="T337_3" style:family="text">
      <style:text-properties style:font-name="Arial" fo:font-size="11pt" style:font-size-asian="11pt" style:font-name-complex="Arial" style:font-size-complex="11pt"/>
    </style:style>
    <style:style style:name="T337_4" style:family="text">
      <style:text-properties style:font-name="Arial" fo:font-size="11pt" style:font-size-asian="11pt" style:font-name-complex="Arial" style:font-size-complex="11pt"/>
    </style:style>
    <style:style style:name="T337_5" style:family="text">
      <style:text-properties style:font-name="Arial" fo:font-size="11pt" style:font-size-asian="11pt" style:font-name-complex="Arial" style:font-size-complex="11pt"/>
    </style:style>
    <style:style style:name="T337_6" style:family="text">
      <style:text-properties style:font-name="Arial" fo:font-size="11pt" style:font-size-asian="11pt" style:font-name-complex="Arial" style:font-size-complex="11pt"/>
    </style:style>
    <style:style style:name="T337_7" style:family="text">
      <style:text-properties style:font-name="Arial" fo:font-size="11pt" style:font-size-asian="11pt" style:font-name-complex="Arial" style:font-size-complex="11pt"/>
    </style:style>
    <style:style style:name="T337_8" style:family="text">
      <style:text-properties style:font-name="Arial" fo:font-size="11pt" style:font-size-asian="11pt" style:font-name-complex="Arial" style:font-size-complex="11pt"/>
    </style:style>
    <style:style style:name="T337_9" style:family="text">
      <style:text-properties style:font-name="Arial" fo:font-size="11pt" style:font-size-asian="11pt" style:font-name-complex="Arial" style:font-size-complex="11pt"/>
    </style:style>
    <style:style style:name="P338" style:family="paragraph" style:parent-style-name="Normal">
      <style:text-properties fo:color="#4f81bd" style:font-name="Arial" fo:font-size="11pt" style:font-size-asian="11pt" style:font-name-complex="Arial" style:font-size-complex="11pt"/>
    </style:style>
    <style:style style:name="P339" style:family="paragraph" style:parent-style-name="Normal"/>
    <style:style style:name="T339_1" style:family="text">
      <style:text-properties style:font-name="Arial" fo:font-size="11pt" style:font-size-asian="11pt" style:font-name-complex="Arial" style:font-size-complex="11pt"/>
    </style:style>
    <style:style style:name="T339_2" style:family="text">
      <style:text-properties style:font-name="Arial" fo:font-size="11pt" style:font-size-asian="11pt" style:font-name-complex="Arial" style:font-size-complex="11pt"/>
    </style:style>
    <style:style style:name="T339_3" style:family="text">
      <style:text-properties style:font-name="Arial" fo:font-size="11pt" style:font-size-asian="11pt" style:font-name-complex="Arial" style:font-size-complex="11pt"/>
    </style:style>
    <style:style style:name="T339_4" style:family="text">
      <style:text-properties style:font-name="Arial" fo:font-size="11pt" style:font-size-asian="11pt" style:font-name-complex="Arial" style:font-size-complex="11pt"/>
    </style:style>
    <style:style style:name="P340" style:family="paragraph" style:parent-style-name="Normal">
      <style:text-properties style:font-name="Arial" fo:font-size="11pt" style:font-size-asian="11pt" style:font-name-complex="Arial" style:font-size-complex="11pt"/>
    </style:style>
    <style:style style:name="P341" style:family="paragraph" style:parent-style-name="Normal"/>
    <style:style style:name="T341_1" style:family="text">
      <style:text-properties style:font-name="Arial" fo:font-size="11pt" style:font-size-asian="11pt" style:font-name-complex="Arial" style:font-size-complex="11pt"/>
    </style:style>
    <style:style style:name="P342" style:family="paragraph" style:parent-style-name="Normal">
      <style:text-properties style:font-name="Arial" fo:font-size="11pt" style:font-size-asian="11pt" style:font-name-complex="Arial" style:font-size-complex="11pt"/>
    </style:style>
    <style:style style:name="P343" style:family="paragraph" style:parent-style-name="Normal"/>
    <style:style style:name="T343_1" style:family="text">
      <style:text-properties style:font-name="Arial" fo:font-size="11pt" style:font-size-asian="11pt" style:font-name-complex="Arial" style:font-size-complex="11pt"/>
    </style:style>
    <style:style style:name="P344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345" style:family="paragraph" style:parent-style-name="Normal"/>
    <style:style style:name="T345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345_2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345_3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345_4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345_5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346" style:family="paragraph" style:parent-style-name="Normal">
      <style:text-properties fo:color="#ff0000" style:font-name="Arial" fo:font-size="10pt" style:font-size-asian="10pt" style:font-name-complex="Arial" style:font-size-complex="10pt"/>
    </style:style>
    <style:style style:name="P347" style:family="paragraph" style:parent-style-name="Normal">
      <style:text-properties fo:color="#ff0000" style:font-name="Arial" fo:font-size="10pt" style:font-size-asian="10pt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48" style:family="paragraph" style:parent-style-name="Normal">
      <style:text-properties fo:color="#ff0000" style:font-name="Arial" fo:font-size="10pt" style:font-size-asian="10pt" style:font-name-complex="Arial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49" style:family="paragraph" style:parent-style-name="Normal">
      <style:text-properties fo:color="#ff0000" style:font-name="Arial" fo:font-size="10pt" style:font-size-asian="10pt" style:font-name-complex="Arial"/>
    </style:style>
    <style:style style:name="P350" style:family="paragraph" style:parent-style-name="Normal">
      <style:text-properties style:font-name="Arial" fo:font-size="11pt" style:font-size-asian="11pt" style:font-name-complex="Arial" style:font-size-complex="11pt"/>
    </style:style>
    <style:style style:name="P351" style:family="paragraph" style:parent-style-name="Normal"/>
    <style:style style:name="T351_1" style:family="text">
      <style:text-properties style:font-name="Arial" fo:font-size="11pt" style:font-size-asian="11pt" style:font-name-complex="Arial" style:font-size-complex="11pt"/>
    </style:style>
    <style:style style:name="T351_2" style:family="text">
      <style:text-properties style:font-name="Arial" fo:font-size="11pt" style:font-size-asian="11pt" style:font-name-complex="Arial" style:font-size-complex="11pt"/>
    </style:style>
    <style:style style:name="T351_3" style:family="text">
      <style:text-properties style:font-name="Arial" fo:font-size="11pt" style:font-size-asian="11pt" style:font-name-complex="Arial" style:font-size-complex="11pt"/>
    </style:style>
    <style:style style:name="T351_4" style:family="text">
      <style:text-properties style:font-name="Arial" fo:font-size="11pt" style:font-size-asian="11pt" style:font-name-complex="Arial" style:font-size-complex="11pt"/>
    </style:style>
    <style:style style:name="T351_5" style:family="text">
      <style:text-properties style:font-name="Arial" fo:font-size="11pt" style:font-size-asian="11pt" style:font-name-complex="Arial" style:font-size-complex="11pt"/>
    </style:style>
    <style:style style:name="T351_6" style:family="text">
      <style:text-properties style:font-name="Arial" fo:font-size="11pt" style:font-size-asian="11pt" style:font-name-complex="Arial" style:font-size-complex="11pt"/>
    </style:style>
    <style:style style:name="T351_7" style:family="text">
      <style:text-properties style:font-name="Arial" fo:font-size="11pt" style:font-size-asian="11pt" style:font-name-complex="Arial" style:font-size-complex="11pt"/>
    </style:style>
    <style:style style:name="T351_8" style:family="text">
      <style:text-properties style:font-name="Arial" fo:font-size="11pt" style:font-size-asian="11pt" style:font-name-complex="Arial" style:font-size-complex="11pt"/>
    </style:style>
    <style:style style:name="T351_9" style:family="text">
      <style:text-properties style:font-name="Arial" fo:font-size="11pt" style:font-size-asian="11pt" style:font-name-complex="Arial" style:font-size-complex="11pt"/>
    </style:style>
    <style:style style:name="T351_10" style:family="text">
      <style:text-properties style:font-name="Arial" fo:font-size="11pt" style:font-size-asian="11pt" style:font-name-complex="Arial" style:font-size-complex="11pt"/>
    </style:style>
    <style:style style:name="T351_11" style:family="text">
      <style:text-properties style:font-name="Arial" fo:font-size="11pt" style:font-size-asian="11pt" style:font-name-complex="Arial" style:font-size-complex="11pt"/>
    </style:style>
    <style:style style:name="T351_12" style:family="text">
      <style:text-properties style:font-name="Arial" fo:font-size="11pt" style:font-size-asian="11pt" style:font-name-complex="Arial" style:font-size-complex="11pt"/>
    </style:style>
    <style:style style:name="T351_13" style:family="text">
      <style:text-properties style:font-name="Arial" fo:font-size="11pt" style:font-size-asian="11pt" style:font-name-complex="Arial" style:font-size-complex="11pt"/>
    </style:style>
    <style:style style:name="T351_14" style:family="text">
      <style:text-properties style:font-name="Arial" fo:font-size="11pt" style:font-size-asian="11pt" style:font-name-complex="Arial" style:font-size-complex="11pt"/>
    </style:style>
    <style:style style:name="T351_15" style:family="text">
      <style:text-properties style:font-name="Arial" fo:font-size="11pt" style:font-size-asian="11pt" style:font-name-complex="Arial" style:font-size-complex="11pt"/>
    </style:style>
    <style:style style:name="T351_16" style:family="text">
      <style:text-properties style:font-name="Arial" fo:font-size="11pt" style:font-size-asian="11pt" style:font-name-complex="Arial" style:font-size-complex="11pt"/>
    </style:style>
    <style:style style:name="P352" style:family="paragraph" style:parent-style-name="Normal">
      <style:paragraph-properties fo:break-before="page"/>
    </style:style>
    <style:style style:name="P353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353_1" style:family="text">
      <style:text-properties fo:font-style="normal" style:font-style-asian="normal" style:font-name="Arial" style:font-name-complex="Arial"/>
    </style:style>
    <style:style style:name="P354" style:family="paragraph" style:parent-style-name="Normal">
      <style:text-properties fo:font-style="italic" style:font-style-asian="italic" style:font-name="Arial" style:font-name-complex="Arial" fo:font-weight="bold" style:font-weight-asian="bold"/>
    </style:style>
    <style:style style:name="Table10" style:family="table">
      <style:table-properties table:align="left" style:width="18.189cm" fo:margin-left="0.19cm"/>
    </style:style>
    <style:style style:name="Column33" style:family="table-column">
      <style:table-column-properties style:column-width="3.634cm"/>
    </style:style>
    <style:style style:name="Column34" style:family="table-column">
      <style:table-column-properties style:column-width="0.446cm"/>
    </style:style>
    <style:style style:name="Column35" style:family="table-column">
      <style:table-column-properties style:column-width="1.674cm"/>
    </style:style>
    <style:style style:name="Column36" style:family="table-column">
      <style:table-column-properties style:column-width="6.47cm"/>
    </style:style>
    <style:style style:name="Column37" style:family="table-column">
      <style:table-column-properties style:column-width="5.965cm"/>
    </style:style>
    <style:style style:name="Row33" style:family="table-row">
      <style:table-row-properties style:min-row-height="0.714cm"/>
    </style:style>
    <style:style style:name="Cell11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/>
    <style:style style:name="T3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5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5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>
      <style:table-row-properties style:min-row-height="0.123cm"/>
    </style:style>
    <style:style style:name="Cell12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123cm"/>
    </style:style>
    <style:style style:name="Cell12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/>
    <style:style style:name="T36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/>
    <style:style style:name="T3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217cm"/>
    </style:style>
    <style:style style:name="Cell126" style:family="table-cell">
      <style:table-cell-properties fo:background-color="#ffffff" style:vertical-align="top" fo:border-bottom="#000000 0.018cm solid" fo:padding-left="0.19cm" fo:padding-right="0.19cm" fo:wrap-option="wrap"/>
    </style:style>
    <style:style style:name="P363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Row37" style:family="table-row">
      <style:table-row-properties style:min-row-height="0.556cm"/>
    </style:style>
    <style:style style:name="Cell12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/>
    <style:style style:name="T364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2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365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365_3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2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/>
    <style:style style:name="T366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366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Row38" style:family="table-row">
      <style:table-row-properties style:min-row-height="0.106cm"/>
    </style:style>
    <style:style style:name="Cell13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/>
    <style:style style:name="T367_1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/>
    <style:style style:name="T368_1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6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106cm"/>
    </style:style>
    <style:style style:name="Cell133" style:family="table-cell">
      <style:table-cell-properties fo:background-color="#ffffff" style:vertical-align="top" fo:border-top="#000000 0.018cm solid" fo:padding-left="0.19cm" fo:padding-right="0.19cm" fo:wrap-option="wrap"/>
    </style:style>
    <style:style style:name="P370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4" style:family="table-cell">
      <style:table-cell-properties fo:background-color="#ffffff" style:vertical-align="top" fo:border-top="#000000 0.018cm solid" fo:padding-left="0.19cm" fo:padding-right="0.19cm" fo:wrap-option="wrap"/>
    </style:style>
    <style:style style:name="P371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5" style:family="table-cell">
      <style:table-cell-properties fo:background-color="#ffffff" style:vertical-align="top" fo:border-top="#000000 0.018cm solid" fo:padding-left="0.19cm" fo:padding-right="0.19cm" fo:wrap-option="wrap"/>
    </style:style>
    <style:style style:name="P372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6" style:family="table-cell">
      <style:table-cell-properties fo:background-color="#ffffff" style:vertical-align="top" fo:border-top="#000000 0.018cm solid" fo:padding-left="0.19cm" fo:padding-right="0.19cm" fo:wrap-option="wrap"/>
    </style:style>
    <style:style style:name="P37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106cm"/>
    </style:style>
    <style:style style:name="Cell137" style:family="table-cell">
      <style:table-cell-properties fo:background-color="#ffffff" style:vertical-align="top" fo:padding-left="0.19cm" fo:padding-right="0.19cm" fo:wrap-option="wrap"/>
    </style:style>
    <style:style style:name="P374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8" style:family="table-cell">
      <style:table-cell-properties fo:background-color="#ffffff" style:vertical-align="top" fo:padding-left="0.19cm" fo:padding-right="0.19cm" fo:wrap-option="wrap"/>
    </style:style>
    <style:style style:name="P375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39" style:family="table-cell">
      <style:table-cell-properties fo:background-color="#ffffff" style:vertical-align="top" fo:padding-left="0.19cm" fo:padding-right="0.19cm" fo:wrap-option="wrap"/>
    </style:style>
    <style:style style:name="P376" style:family="paragraph" style:parent-style-name="Normal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40" style:family="table-cell">
      <style:table-cell-properties fo:background-color="#ffffff" style:vertical-align="top" fo:padding-left="0.19cm" fo:padding-right="0.19cm" fo:wrap-option="wrap"/>
    </style:style>
    <style:style style:name="P37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378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379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380" style:family="paragraph" style:parent-style-name="Normal">
      <style:paragraph-properties fo:margin-bottom="0.282cm"/>
    </style:style>
    <style:style style:name="T380_1" style:family="text">
      <style:text-properties style:font-name="Arial" fo:font-size="11pt" style:font-size-asian="11pt" style:font-name-complex="Arial" style:font-size-complex="11pt"/>
    </style:style>
    <style:style style:name="T380_2" style:family="text">
      <style:text-properties style:font-name="Arial" fo:font-size="11pt" style:font-size-asian="11pt" style:font-name-complex="Arial" style:font-size-complex="11pt"/>
    </style:style>
    <style:style style:name="T380_3" style:family="text">
      <style:text-properties style:font-name="Arial" fo:font-size="11pt" style:font-size-asian="11pt" style:font-name-complex="Arial" style:font-size-complex="11pt"/>
    </style:style>
    <style:style style:name="T380_4" style:family="text">
      <style:text-properties style:font-name="Arial" fo:font-size="11pt" style:font-size-asian="11pt" style:font-name-complex="Arial" style:font-size-complex="11pt"/>
    </style:style>
    <style:style style:name="T380_5" style:family="text">
      <style:text-properties style:font-name="Arial" fo:font-size="11pt" style:font-size-asian="11pt" style:font-name-complex="Arial" style:font-size-complex="11pt"/>
    </style:style>
    <style:style style:name="T380_6" style:family="text">
      <style:text-properties style:font-name="Arial" fo:font-size="11pt" style:font-size-asian="11pt" style:font-name-complex="Arial" style:font-size-complex="11pt"/>
    </style:style>
    <style:style style:name="T380_7" style:family="text">
      <style:text-properties style:font-name="Arial" fo:font-size="11pt" style:font-size-asian="11pt" style:font-name-complex="Arial" style:font-size-complex="11pt"/>
    </style:style>
    <style:style style:name="T380_8" style:family="text">
      <style:text-properties style:font-name="Arial" fo:font-size="11pt" style:font-size-asian="11pt" style:font-name-complex="Arial" style:font-size-complex="11pt"/>
    </style:style>
    <style:style style:name="T380_9" style:family="text">
      <style:text-properties style:font-name="Arial" fo:font-size="11pt" style:font-size-asian="11pt" style:font-name-complex="Arial" style:font-size-complex="11pt"/>
    </style:style>
    <style:style style:name="T380_10" style:family="text">
      <style:text-properties style:font-name="Arial" fo:font-size="11pt" style:font-size-asian="11pt" style:font-name-complex="Arial" style:font-size-complex="11pt"/>
    </style:style>
    <style:style style:name="T380_11" style:family="text">
      <style:text-properties style:font-name="Arial" fo:font-size="11pt" style:font-size-asian="11pt" style:font-name-complex="Arial" style:font-size-complex="11pt"/>
    </style:style>
    <style:style style:name="T380_12" style:family="text">
      <style:text-properties style:font-name="Arial" fo:font-size="11pt" style:font-size-asian="11pt" style:font-name-complex="Arial" style:font-size-complex="11pt"/>
    </style:style>
    <style:style style:name="T380_13" style:family="text">
      <style:text-properties style:font-name="Arial" fo:font-size="11pt" style:font-size-asian="11pt" style:font-name-complex="Arial" style:font-size-complex="11pt"/>
    </style:style>
    <style:style style:name="T380_14" style:family="text">
      <style:text-properties style:font-name="Arial" fo:font-size="11pt" style:font-size-asian="11pt" style:font-name-complex="Arial" style:font-size-complex="11pt" style:font-weight-complex="bold"/>
    </style:style>
    <style:style style:name="T380_15" style:family="text">
      <style:text-properties style:font-name="Arial" fo:font-size="11pt" style:font-size-asian="11pt" style:font-name-complex="Arial" style:font-size-complex="11pt"/>
    </style:style>
    <style:style style:name="P381" style:family="paragraph" style:parent-style-name="Normal">
      <style:paragraph-properties fo:margin-bottom="0.282cm"/>
    </style:style>
    <style:style style:name="T381_1" style:family="text">
      <style:text-properties style:font-name="Arial" fo:font-size="11pt" style:font-size-asian="11pt" style:font-name-complex="Arial" style:font-size-complex="11pt"/>
    </style:style>
    <style:style style:name="T381_2" style:family="text">
      <style:text-properties style:font-name="Arial" fo:font-size="11pt" style:font-size-asian="11pt" style:font-name-complex="Arial" style:font-size-complex="11pt" style:font-weight-complex="bold"/>
    </style:style>
    <style:style style:name="T381_3" style:family="text">
      <style:text-properties style:font-name="Arial" fo:font-size="11pt" style:font-size-asian="11pt" style:font-name-complex="Arial" style:font-size-complex="11pt"/>
    </style:style>
    <style:style style:name="T381_4" style:family="text">
      <style:text-properties style:font-name="Arial" fo:font-size="11pt" style:font-size-asian="11pt" style:font-name-complex="Arial" style:font-size-complex="11pt" style:font-weight-complex="bold"/>
    </style:style>
    <style:style style:name="T381_5" style:family="text">
      <style:text-properties style:font-name="Arial" fo:font-size="11pt" style:font-size-asian="11pt" style:font-name-complex="Arial" style:font-size-complex="11pt" style:font-weight-complex="bold"/>
    </style:style>
    <style:style style:name="T381_6" style:family="text">
      <style:text-properties style:font-name="Arial" fo:font-size="11pt" style:font-size-asian="11pt" style:font-name-complex="Arial" style:font-size-complex="11pt" style:font-weight-complex="bold"/>
    </style:style>
    <style:style style:name="T381_7" style:family="text">
      <style:text-properties style:font-name="Arial" fo:font-size="11pt" style:font-size-asian="11pt" style:font-name-complex="Arial" style:font-size-complex="11pt" style:font-weight-complex="bold"/>
    </style:style>
    <style:style style:name="P382" style:family="paragraph" style:parent-style-name="Normal">
      <style:paragraph-properties fo:margin-bottom="0.282cm"/>
    </style:style>
    <style:style style:name="T382_1" style:family="text">
      <style:text-properties fo:font-size="11pt" style:font-size-asian="11pt" style:font-size-complex="11pt"/>
    </style:style>
    <style:style style:name="T382_2" style:family="text">
      <style:text-properties fo:font-size="11pt" style:font-size-asian="11pt" style:font-size-complex="11pt"/>
    </style:style>
    <style:style style:name="T382_3" style:family="text">
      <style:text-properties fo:font-size="11pt" style:font-size-asian="11pt" style:font-size-complex="11pt"/>
    </style:style>
    <style:style style:name="T382_4" style:family="text">
      <style:text-properties fo:font-size="11pt" style:font-size-asian="11pt" style:font-size-complex="11pt"/>
    </style:style>
    <style:style style:name="T382_5" style:family="text">
      <style:text-properties style:font-name="Arial" fo:font-size="11pt" style:font-size-asian="11pt" style:font-name-complex="Arial" style:font-size-complex="11pt"/>
    </style:style>
    <style:style style:name="T382_6" style:family="text">
      <style:text-properties style:font-name="Arial" fo:font-size="11pt" style:font-size-asian="11pt" style:font-name-complex="Arial" style:font-size-complex="11pt"/>
    </style:style>
    <style:style style:name="P383" style:family="paragraph" style:parent-style-name="Normal">
      <style:paragraph-properties fo:margin-bottom="0.282cm"/>
    </style:style>
    <style:style style:name="T383_1" style:family="text">
      <style:text-properties style:font-name="Arial" fo:font-size="11pt" style:font-size-asian="11pt" style:font-name-complex="Arial" style:font-size-complex="11pt"/>
    </style:style>
    <style:style style:name="T383_2" style:family="text">
      <style:text-properties style:font-name="Arial" fo:font-size="11pt" style:font-size-asian="11pt" style:font-name-complex="Arial" style:font-size-complex="11pt" style:font-weight-complex="bold"/>
    </style:style>
    <style:style style:name="T383_3" style:family="text">
      <style:text-properties style:font-name="Arial" fo:font-size="11pt" style:font-size-asian="11pt" style:font-name-complex="Arial" style:font-size-complex="11pt"/>
    </style:style>
    <style:style style:name="T383_4" style:family="text">
      <style:text-properties style:font-name="Arial" fo:font-size="11pt" style:font-size-asian="11pt" style:font-name-complex="Arial" style:font-size-complex="11pt"/>
    </style:style>
    <style:style style:name="P384" style:family="paragraph" style:parent-style-name="Normal">
      <style:paragraph-properties fo:text-align="justify"/>
    </style:style>
    <style:style style:name="T384_1" style:family="text">
      <style:text-properties style:font-name="Arial" fo:font-size="11pt" style:font-size-asian="11pt" style:font-name-complex="Arial" style:font-size-complex="11pt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386" style:family="paragraph" style:parent-style-name="Normal">
      <style:paragraph-properties fo:margin-bottom="0.282cm"/>
      <style:text-properties style:font-name="Arial" fo:font-size="11pt" style:font-size-asian="11pt" style:font-name-complex="Arial" style:font-size-complex="11pt"/>
    </style:style>
    <style:style style:name="P387" style:family="paragraph" style:parent-style-name="Normal">
      <style:paragraph-properties fo:margin-bottom="0.282cm"/>
    </style:style>
    <style:style style:name="T387_1" style:family="text">
      <style:text-properties style:font-name="Arial" fo:font-size="11pt" style:font-size-asian="11pt" style:font-name-complex="Arial" style:font-size-complex="11pt"/>
    </style:style>
    <style:style style:name="T387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87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87_4" style:family="text">
      <style:text-properties style:font-name="Arial" fo:font-size="11pt" style:font-size-asian="11pt" style:font-name-complex="Arial" style:font-size-complex="11pt"/>
    </style:style>
    <style:style style:name="T387_5" style:family="text">
      <style:text-properties style:font-name="Arial" fo:font-size="11pt" style:font-size-asian="11pt" style:font-name-complex="Arial" style:font-size-complex="11pt"/>
    </style:style>
    <style:style style:name="T387_6" style:family="text">
      <style:text-properties style:font-name="Arial" fo:font-size="11pt" style:font-size-asian="11pt" style:font-name-complex="Arial" style:font-size-complex="11pt"/>
    </style:style>
    <style:style style:name="T387_7" style:family="text">
      <style:text-properties style:font-name="Arial" fo:font-size="11pt" style:font-size-asian="11pt" style:font-name-complex="Arial" style:font-size-complex="11pt"/>
    </style:style>
    <style:style style:name="T387_8" style:family="text">
      <style:text-properties style:font-name="Arial" fo:font-size="11pt" style:font-size-asian="11pt" style:font-name-complex="Arial" style:font-size-complex="11pt"/>
    </style:style>
    <style:style style:name="T387_9" style:family="text">
      <style:text-properties style:font-name="Arial" fo:font-size="11pt" style:font-size-asian="11pt" style:font-name-complex="Arial" style:font-size-complex="11pt"/>
    </style:style>
    <style:style style:name="P388" style:family="paragraph" style:parent-style-name="List_20_Paragraph">
      <style:paragraph-properties fo:text-indent="-0.63cm" fo:margin-bottom="0.282cm" fo:margin-left="1.259cm"/>
      <style:text-properties style:font-name="Arial" fo:font-size="11pt" style:font-size-asian="11pt" style:font-name-complex="Arial" style:font-size-complex="11pt"/>
    </style:style>
    <style:style style:name="T388_1" style:family="text">
      <style:text-properties style:font-name="Arial" fo:font-size="11pt" style:font-size-asian="11pt" style:font-name-complex="Arial" style:font-size-complex="11pt"/>
    </style:style>
    <style:style style:name="T388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88_3" style:family="text">
      <style:text-properties style:font-name="Arial" fo:font-size="11pt" style:font-size-asian="11pt" style:font-name-complex="Arial" style:font-size-complex="11pt"/>
    </style:style>
    <style:style style:name="P389" style:family="paragraph" style:parent-style-name="List_20_Paragraph">
      <style:paragraph-properties fo:text-indent="-0.63cm" fo:margin-bottom="0.282cm" fo:margin-left="1.259cm"/>
    </style:style>
    <style:style style:name="T389_1" style:family="text">
      <style:text-properties style:font-name="Arial" fo:font-size="11pt" style:font-size-asian="11pt" style:font-name-complex="Arial" style:font-size-complex="11pt"/>
    </style:style>
    <style:style style:name="T389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389_3" style:family="text">
      <style:text-properties style:font-name="Arial" fo:font-size="11pt" style:font-size-asian="11pt" style:font-name-complex="Arial" style:font-size-complex="11pt"/>
    </style:style>
    <style:style style:name="T389_4" style:family="text">
      <style:text-properties style:font-name="Arial" fo:font-size="11pt" style:font-size-asian="11pt" style:font-name-complex="Arial" style:font-size-complex="11pt"/>
    </style:style>
    <style:style style:name="T389_5" style:family="text">
      <style:text-properties style:font-name="Arial" fo:font-size="11pt" style:font-size-asian="11pt" style:font-name-complex="Arial" style:font-size-complex="11pt"/>
    </style:style>
    <style:style style:name="T389_6" style:family="text">
      <style:text-properties style:font-name="Arial" fo:font-size="11pt" style:font-size-asian="11pt" style:font-name-complex="Arial" style:font-size-complex="11pt"/>
    </style:style>
    <style:style style:name="T389_7" style:family="text">
      <style:text-properties style:font-name="Arial" fo:font-size="11pt" style:font-size-asian="11pt" style:font-name-complex="Arial" style:font-size-complex="11pt"/>
    </style:style>
    <style:style style:name="T389_8" style:family="text" style:parent-style-name="List_20_Paragraph">
      <style:text-properties style:font-name="Arial" fo:font-size="11pt" style:font-size-asian="11pt" style:font-name-complex="Arial" style:font-size-complex="11pt"/>
    </style:style>
    <style:style style:name="P390" style:family="paragraph" style:parent-style-name="Footnote_20_text"/>
    <style:style style:name="T390_1" style:family="text"/>
    <style:style style:name="T390_2" style:family="text"/>
    <style:style style:name="T390_3" style:family="text"/>
    <style:style style:name="T390_4" style:family="text" style:parent-style-name="Internet_20_link"/>
    <style:style style:name="T390_5" style:family="text">
      <style:text-properties style:font-name="Arial" fo:font-size="11pt" style:font-size-asian="11pt" style:font-name-complex="Arial" style:font-size-complex="11pt"/>
    </style:style>
    <style:style style:name="T390_6" style:family="text">
      <style:text-properties style:font-name="Arial" fo:font-size="11pt" style:font-size-asian="11pt" style:font-name-complex="Arial" style:font-size-complex="11pt" style:font-weight-complex="bold"/>
    </style:style>
    <style:style style:name="T390_7" style:family="text">
      <style:text-properties style:font-name="Arial" fo:font-size="11pt" style:font-size-asian="11pt" style:font-name-complex="Arial" style:font-size-complex="11pt"/>
    </style:style>
    <style:style style:name="T390_8" style:family="text">
      <style:text-properties style:font-name="Arial" fo:font-size="11pt" style:font-size-asian="11pt" style:font-name-complex="Arial" style:font-size-complex="11pt"/>
    </style:style>
    <style:style style:name="T390_9" style:family="text">
      <style:text-properties style:font-name="Arial" fo:font-size="11pt" style:font-size-asian="11pt" style:font-name-complex="Arial" style:font-size-complex="11pt"/>
    </style:style>
    <style:style style:name="P391" style:family="paragraph" style:parent-style-name="List_20_Paragraph">
      <style:paragraph-properties fo:margin-bottom="0.282cm"/>
    </style:style>
    <style:style style:name="T391_1" style:family="text">
      <style:text-properties fo:font-size="11pt" style:font-size-asian="11pt" style:font-size-complex="11pt" fo:font-weight="bold" style:font-weight-asian="bold" style:font-weight-complex="bold"/>
    </style:style>
    <style:style style:name="T391_2" style:family="text">
      <style:text-properties fo:font-size="11pt" style:font-size-asian="11pt" style:font-size-complex="11pt" fo:font-weight="bold" style:font-weight-asian="bold" style:font-weight-complex="bold"/>
    </style:style>
    <style:style style:name="T391_3" style:family="text">
      <style:text-properties fo:font-size="11pt" style:font-size-asian="11pt" style:font-size-complex="11pt" fo:font-weight="bold" style:font-weight-asian="bold" style:font-weight-complex="bold"/>
    </style:style>
    <style:style style:name="T391_4" style:family="text">
      <style:text-properties fo:font-size="11pt" style:font-size-asian="11pt" style:font-size-complex="11pt"/>
    </style:style>
    <style:style style:name="T391_5" style:family="text">
      <style:text-properties fo:font-size="11pt" style:font-size-asian="11pt" style:font-size-complex="11pt"/>
    </style:style>
    <style:style style:name="T391_6" style:family="text">
      <style:text-properties fo:font-size="11pt" style:font-size-asian="11pt" style:font-size-complex="11pt"/>
    </style:style>
    <style:style style:name="T391_7" style:family="text">
      <style:text-properties fo:font-size="11pt" style:font-size-asian="11pt" style:font-size-complex="11pt"/>
    </style:style>
    <style:style style:name="T391_8" style:family="text">
      <style:text-properties fo:font-size="11pt" style:font-size-asian="11pt" style:font-size-complex="11pt"/>
    </style:style>
    <style:style style:name="T391_9" style:family="text">
      <style:text-properties fo:font-size="11pt" style:font-size-asian="11pt" style:font-size-complex="11pt"/>
    </style:style>
    <style:style style:name="T391_10" style:family="text">
      <style:text-properties fo:font-size="11pt" style:font-size-asian="11pt" style:font-size-complex="11pt"/>
    </style:style>
    <style:style style:name="T391_11" style:family="text">
      <style:text-properties fo:font-size="11pt" style:font-size-asian="11pt" style:font-size-complex="11pt"/>
    </style:style>
    <style:style style:name="T391_12" style:family="text">
      <style:text-properties fo:font-size="11pt" style:font-size-asian="11pt" style:font-size-complex="11pt"/>
    </style:style>
    <style:style style:name="T391_13" style:family="text">
      <style:text-properties fo:font-size="11pt" style:font-size-asian="11pt" style:font-size-complex="11pt"/>
    </style:style>
    <style:style style:name="T391_14" style:family="text">
      <style:text-properties fo:font-size="11pt" style:font-size-asian="11pt" style:font-size-complex="11pt"/>
    </style:style>
    <style:style style:name="T391_15" style:family="text">
      <style:text-properties fo:font-size="11pt" style:font-size-asian="11pt" style:font-size-complex="11pt"/>
    </style:style>
    <style:style style:name="T391_16" style:family="text">
      <style:text-properties fo:font-size="11pt" style:font-size-asian="11pt" style:font-size-complex="11pt"/>
    </style:style>
    <style:style style:name="T391_17" style:family="text">
      <style:text-properties fo:font-size="11pt" style:font-size-asian="11pt" style:font-size-complex="11pt"/>
    </style:style>
    <style:style style:name="T391_18" style:family="text">
      <style:text-properties fo:font-size="11pt" style:font-size-asian="11pt" style:font-size-complex="11pt"/>
    </style:style>
    <style:style style:name="P392" style:family="paragraph" style:parent-style-name="Normal">
      <style:paragraph-properties fo:break-before="page"/>
    </style:style>
    <style:style style:name="P39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color="#ff0000" style:font-name="Arial" fo:font-size="10pt" style:font-size-asian="10pt" style:font-name-complex="Arial" style:font-size-complex="10pt"/>
    </style:style>
    <style:style style:name="Table11" style:family="table">
      <style:table-properties table:align="left" style:width="18.189cm" fo:margin-left="0.19cm"/>
    </style:style>
    <style:style style:name="Column38" style:family="table-column">
      <style:table-column-properties style:column-width="4.253cm"/>
    </style:style>
    <style:style style:name="Column39" style:family="table-column">
      <style:table-column-properties style:column-width="2.799cm"/>
    </style:style>
    <style:style style:name="Column40" style:family="table-column">
      <style:table-column-properties style:column-width="7.01cm"/>
    </style:style>
    <style:style style:name="Column41" style:family="table-column">
      <style:table-column-properties style:column-width="4.127cm"/>
    </style:style>
    <style:style style:name="Row41" style:family="table-row">
      <style:table-row-properties style:min-row-height="0.714cm"/>
    </style:style>
    <style:style style:name="Cell14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/>
    <style:style style:name="T3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/>
    <style:style style:name="T3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9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9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123cm"/>
    </style:style>
    <style:style style:name="Cell14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/>
    <style:style style:name="T3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/>
    <style:style style:name="T3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43" style:family="table-row">
      <style:table-row-properties style:min-row-height="0.123cm"/>
    </style:style>
    <style:style style:name="Cell14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/>
    <style:style style:name="T3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/>
    <style:style style:name="T3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9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/>
    <style:style style:name="T4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/>
    <style:style style:name="T4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0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color="#ff0000" style:font-name="Arial" fo:font-size="10pt" style:font-size-asian="10pt" style:font-name-complex="Arial" style:font-size-complex="10pt"/>
    </style:style>
    <style:style style:name="Table12" style:family="table">
      <style:table-properties table:align="left" style:width="18.189cm" fo:margin-left="0.19cm"/>
    </style:style>
    <style:style style:name="Column42" style:family="table-column">
      <style:table-column-properties style:column-width="3.752cm"/>
    </style:style>
    <style:style style:name="Column43" style:family="table-column">
      <style:table-column-properties style:column-width="6.249cm"/>
    </style:style>
    <style:style style:name="Column44" style:family="table-column">
      <style:table-column-properties style:column-width="4.06cm"/>
    </style:style>
    <style:style style:name="Column45" style:family="table-column">
      <style:table-column-properties style:column-width="4.127cm"/>
    </style:style>
    <style:style style:name="Row44" style:family="table-row">
      <style:table-row-properties style:min-row-height="0.556cm"/>
    </style:style>
    <style:style style:name="Cell14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/>
    <style:style style:name="T40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5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/>
    <style:style style:name="T404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15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/>
    <style:style style:name="T405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05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05_3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5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/>
    <style:style style:name="T406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06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Row45" style:family="table-row">
      <style:table-row-properties style:min-row-height="0.106cm"/>
    </style:style>
    <style:style style:name="Cell15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/>
    <style:style style:name="T407_1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P408" style:family="paragraph" style:parent-style-name="Normal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P409" style:family="paragraph" style:parent-style-name="Normal"/>
    <style:style style:name="T4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1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11" style:family="paragraph" style:parent-style-name="Normal"/>
    <style:style style:name="T4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12" style:family="paragraph" style:parent-style-name="Normal"/>
    <style:style style:name="T412_1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2_2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2_3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2_4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2_5" style:family="text">
      <style:text-properties fo:font-style="italic" style:font-style-asian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5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/>
    <style:style style:name="T413_1" style:family="text">
      <style:text-properties style:font-style-complex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3_2" style:family="text">
      <style:text-properties style:font-style-complex="italic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5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/>
    <style:style style:name="T414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4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4_3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4_4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4_5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4_6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P415" style:family="paragraph" style:parent-style-name="Normal"/>
    <style:style style:name="T415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15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5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/>
    <style:style style:name="T4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1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18" style:family="paragraph" style:parent-style-name="Normal"/>
    <style:style style:name="T4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8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1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20" style:family="paragraph" style:parent-style-name="Normal"/>
    <style:style style:name="T4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0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0.106cm"/>
    </style:style>
    <style:style style:name="Cell15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2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23" style:family="paragraph" style:parent-style-name="Normal"/>
    <style:style style:name="T4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/>
    <style:style style:name="T424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424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5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/>
    <style:style style:name="T4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2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27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font-weight="bold" style:font-weight-asian="bold"/>
    </style:style>
    <style:style style:name="P428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font-weight="bold" style:font-weight-asian="bold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29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29_3" style:family="text">
      <style:text-properties style:font-name="Arial" fo:font-size="11pt" style:font-size-asian="11pt" style:font-name-complex="Arial" style:font-size-complex="11pt"/>
    </style:style>
    <style:style style:name="P430" style:family="paragraph" style:parent-style-name="Default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31" style:family="paragraph" style:parent-style-name="Default">
      <style:paragraph-properties fo:text-align="justify"/>
    </style:style>
    <style:style style:name="T43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31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31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31_4" style:family="text">
      <style:text-properties style:font-name="Arial" fo:font-size="11pt" style:font-size-asian="11pt" style:font-name-complex="Arial" style:font-size-complex="11pt"/>
    </style:style>
    <style:style style:name="T431_5" style:family="text">
      <style:text-properties style:font-name="Arial" fo:font-size="11pt" style:font-size-asian="11pt" style:font-name-complex="Arial" style:font-size-complex="11pt"/>
    </style:style>
    <style:style style:name="T431_6" style:family="text">
      <style:text-properties style:font-name="Arial" fo:font-size="11pt" style:font-size-asian="11pt" style:font-name-complex="Arial" style:font-size-complex="11pt"/>
    </style:style>
    <style:style style:name="T431_7" style:family="text">
      <style:text-properties style:font-name="Arial" fo:font-size="11pt" style:font-size-asian="11pt" style:font-name-complex="Arial" style:font-size-complex="11pt"/>
    </style:style>
    <style:style style:name="T431_8" style:family="text">
      <style:text-properties style:font-name="Arial" fo:font-size="11pt" style:font-size-asian="11pt" style:font-name-complex="Arial" style:font-size-complex="11pt"/>
    </style:style>
    <style:style style:name="T431_9" style:family="text">
      <style:text-properties style:font-name="Arial" fo:font-size="11pt" style:font-size-asian="11pt" style:font-name-complex="Arial" style:font-size-complex="11pt"/>
    </style:style>
    <style:style style:name="T431_10" style:family="text">
      <style:text-properties style:font-name="Arial" fo:font-size="11pt" style:font-size-asian="11pt" style:font-name-complex="Arial" style:font-size-complex="11pt"/>
    </style:style>
    <style:style style:name="T431_11" style:family="text">
      <style:text-properties style:font-name="Arial" fo:font-size="11pt" style:font-size-asian="11pt" style:font-name-complex="Arial" style:font-size-complex="11pt"/>
    </style:style>
    <style:style style:name="P432" style:family="paragraph" style:parent-style-name="Default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33" style:family="paragraph" style:parent-style-name="Default">
      <style:paragraph-properties fo:text-align="justify"/>
    </style:style>
    <style:style style:name="T433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433_2" style:family="text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433_3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34" style:family="paragraph" style:parent-style-name="Default">
      <style:paragraph-properties fo:text-align="justify"/>
      <style:text-properties style:font-name="Arial" fo:font-size="9pt" style:font-size-asian="9pt" style:font-name-complex="Arial" style:font-size-complex="9pt"/>
    </style:style>
    <style:style style:name="P435" style:family="paragraph" style:parent-style-name="Normal">
      <style:paragraph-properties fo:text-align="justify"/>
    </style:style>
    <style:style style:name="T43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35_2" style:family="text">
      <style:text-properties style:font-name="Arial" fo:font-size="11pt" style:font-size-asian="11pt" style:font-name-complex="Arial" style:font-size-complex="11pt"/>
    </style:style>
    <style:style style:name="T435_3" style:family="text">
      <style:text-properties style:font-name="Arial" fo:font-size="11pt" style:font-size-asian="11pt" style:font-name-complex="Arial" style:font-size-complex="11pt"/>
    </style:style>
    <style:style style:name="T435_4" style:family="text">
      <style:text-properties style:font-name="Arial" fo:font-size="11pt" style:font-size-asian="11pt" style:font-name-complex="Arial" style:font-size-complex="11pt"/>
    </style:style>
    <style:style style:name="T435_5" style:family="text">
      <style:text-properties style:font-name="Arial" fo:font-size="11pt" style:font-size-asian="11pt" style:font-name-complex="Arial" style:font-size-complex="11pt"/>
    </style:style>
    <style:style style:name="T435_6" style:family="text">
      <style:text-properties style:font-name="Arial" fo:font-size="11pt" style:font-size-asian="11pt" style:font-name-complex="Arial" style:font-size-complex="11pt"/>
    </style:style>
    <style:style style:name="T435_7" style:family="text">
      <style:text-properties style:font-name="Arial" fo:font-size="11pt" style:font-size-asian="11pt" style:font-name-complex="Arial" style:font-size-complex="11pt"/>
    </style:style>
    <style:style style:name="P43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37" style:family="paragraph" style:parent-style-name="Normal">
      <style:paragraph-properties fo:text-align="justify"/>
    </style:style>
    <style:style style:name="T43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37_2" style:family="text">
      <style:text-properties style:font-name="Arial" fo:font-size="11pt" style:font-size-asian="11pt" style:font-name-complex="Arial" style:font-size-complex="11pt"/>
    </style:style>
    <style:style style:name="P43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39" style:family="paragraph" style:parent-style-name="Normal">
      <style:paragraph-properties fo:text-align="justify"/>
    </style:style>
    <style:style style:name="T43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39_2" style:family="text">
      <style:text-properties style:font-name="Arial" fo:font-size="11pt" style:font-size-asian="11pt" style:font-name-complex="Arial" style:font-size-complex="11pt"/>
    </style:style>
    <style:style style:name="P44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41" style:family="paragraph" style:parent-style-name="Normal">
      <style:paragraph-properties fo:text-align="justify"/>
    </style:style>
    <style:style style:name="T441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4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43" style:family="paragraph" style:parent-style-name="Normal">
      <style:paragraph-properties fo:text-align="justify"/>
    </style:style>
    <style:style style:name="T443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3_2" style:family="text">
      <style:text-properties style:font-name="Arial" fo:font-size="11pt" style:font-size-asian="11pt" style:font-name-complex="Arial" style:font-size-complex="11pt"/>
    </style:style>
    <style:style style:name="T443_3" style:family="text">
      <style:text-properties style:font-name="Arial" fo:font-size="11pt" style:font-size-asian="11pt" style:font-name-complex="Arial" style:font-size-complex="11pt"/>
    </style:style>
    <style:style style:name="T443_4" style:family="text">
      <style:text-properties style:font-name="Arial" fo:font-size="11pt" style:font-size-asian="11pt" style:font-name-complex="Arial" style:font-size-complex="11pt"/>
    </style:style>
    <style:style style:name="T443_5" style:family="text">
      <style:text-properties style:font-name="Arial" fo:font-size="11pt" style:font-size-asian="11pt" style:font-name-complex="Arial" style:font-size-complex="11pt"/>
    </style:style>
    <style:style style:name="T443_6" style:family="text">
      <style:text-properties style:font-name="Arial" fo:font-size="11pt" style:font-size-asian="11pt" style:font-name-complex="Arial" style:font-size-complex="11pt"/>
    </style:style>
    <style:style style:name="T443_7" style:family="text">
      <style:text-properties style:font-name="Arial" fo:font-size="11pt" style:font-size-asian="11pt" style:font-name-complex="Arial" style:font-size-complex="11pt"/>
    </style:style>
    <style:style style:name="T443_8" style:family="text">
      <style:text-properties style:font-name="Arial" fo:font-size="11pt" style:font-size-asian="11pt" style:font-name-complex="Arial" style:font-size-complex="11pt"/>
    </style:style>
    <style:style style:name="T443_9" style:family="text">
      <style:text-properties style:font-name="Arial" fo:font-size="11pt" style:font-size-asian="11pt" style:font-name-complex="Arial" style:font-size-complex="11pt"/>
    </style:style>
    <style:style style:name="T443_10" style:family="text">
      <style:text-properties style:font-name="Arial" fo:font-size="11pt" style:font-size-asian="11pt" style:font-name-complex="Arial" style:font-size-complex="11pt"/>
    </style:style>
    <style:style style:name="T443_11" style:family="text">
      <style:text-properties style:font-name="Arial" fo:font-size="11pt" style:font-size-asian="11pt" style:font-name-complex="Arial" style:font-size-complex="11pt"/>
    </style:style>
    <style:style style:name="T443_12" style:family="text">
      <style:text-properties style:font-name="Arial" fo:font-size="11pt" style:font-size-asian="11pt" style:font-name-complex="Arial" style:font-size-complex="11pt"/>
    </style:style>
    <style:style style:name="T443_13" style:family="text">
      <style:text-properties style:font-name="Arial" fo:font-size="11pt" style:font-size-asian="11pt" style:font-name-complex="Arial" style:font-size-complex="11pt"/>
    </style:style>
    <style:style style:name="T443_14" style:family="text">
      <style:text-properties style:font-name="Arial" fo:font-size="11pt" style:font-size-asian="11pt" style:font-name-complex="Arial" style:font-size-complex="11pt"/>
    </style:style>
    <style:style style:name="P44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45" style:family="paragraph" style:parent-style-name="Normal">
      <style:paragraph-properties fo:text-align="justify"/>
    </style:style>
    <style:style style:name="T44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5_2" style:family="text">
      <style:text-properties style:font-name="Arial" fo:font-size="11pt" style:font-size-asian="11pt" style:font-name-complex="Arial" style:font-size-complex="11pt"/>
    </style:style>
    <style:style style:name="T445_3" style:family="text">
      <style:text-properties style:font-name="Arial" fo:font-size="11pt" style:font-size-asian="11pt" style:font-name-complex="Arial" style:font-size-complex="11pt"/>
    </style:style>
    <style:style style:name="T445_4" style:family="text">
      <style:text-properties style:font-name="Arial" fo:font-size="11pt" style:font-size-asian="11pt" style:font-name-complex="Arial" style:font-size-complex="11pt"/>
    </style:style>
    <style:style style:name="P44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7_2" style:family="text">
      <style:text-properties style:font-name="Arial" fo:font-size="11pt" style:font-size-asian="11pt" style:font-name-complex="Arial" style:font-size-complex="11pt"/>
    </style:style>
    <style:style style:name="T447_3" style:family="text">
      <style:text-properties style:font-name="Arial" fo:font-size="11pt" style:font-size-asian="11pt" style:font-name-complex="Arial" style:font-size-complex="11pt"/>
    </style:style>
    <style:style style:name="T447_4" style:family="text">
      <style:text-properties style:font-name="Arial" fo:font-size="11pt" style:font-size-asian="11pt" style:font-name-complex="Arial" style:font-size-complex="11pt"/>
    </style:style>
    <style:style style:name="T447_5" style:family="text">
      <style:text-properties style:font-name="Arial" fo:font-size="11pt" style:font-size-asian="11pt" style:font-name-complex="Arial" style:font-size-complex="11pt"/>
    </style:style>
    <style:style style:name="T447_6" style:family="text">
      <style:text-properties style:font-name="Arial" fo:font-size="11pt" style:font-size-asian="11pt" style:font-name-complex="Arial" style:font-size-complex="11pt"/>
    </style:style>
    <style:style style:name="T447_7" style:family="text">
      <style:text-properties style:font-name="Arial" fo:font-size="11pt" style:font-size-asian="11pt" style:font-name-complex="Arial" style:font-size-complex="11pt"/>
    </style:style>
    <style:style style:name="T447_8" style:family="text">
      <style:text-properties style:font-name="Arial" fo:font-size="11pt" style:font-size-asian="11pt" style:font-name-complex="Arial" style:font-size-complex="11pt"/>
    </style:style>
    <style:style style:name="T447_9" style:family="text">
      <style:text-properties style:font-name="Arial" fo:font-size="11pt" style:font-size-asian="11pt" style:font-name-complex="Arial" style:font-size-complex="11pt"/>
    </style:style>
    <style:style style:name="T447_10" style:family="text">
      <style:text-properties style:font-name="Arial" fo:font-size="11pt" style:font-size-asian="11pt" style:font-name-complex="Arial" style:font-size-complex="11pt"/>
    </style:style>
    <style:style style:name="T447_11" style:family="text">
      <style:text-properties style:font-name="Arial" fo:font-size="11pt" style:font-size-asian="11pt" style:font-name-complex="Arial" style:font-size-complex="11pt"/>
    </style:style>
    <style:style style:name="T447_12" style:family="text">
      <style:text-properties style:font-name="Arial" fo:font-size="11pt" style:font-size-asian="11pt" style:font-name-complex="Arial" style:font-size-complex="11pt"/>
    </style:style>
    <style:style style:name="T447_13" style:family="text">
      <style:text-properties style:font-name="Arial" fo:font-size="11pt" style:font-size-asian="11pt" style:font-name-complex="Arial" style:font-size-complex="11pt"/>
    </style:style>
    <style:style style:name="T447_14" style:family="text">
      <style:text-properties style:font-name="Arial" fo:font-size="11pt" style:font-size-asian="11pt" style:font-name-complex="Arial" style:font-size-complex="11pt"/>
    </style:style>
    <style:style style:name="T447_15" style:family="text">
      <style:text-properties style:font-name="Arial" fo:font-size="11pt" style:font-size-asian="11pt" style:font-name-complex="Arial" style:font-size-complex="11pt"/>
    </style:style>
    <style:style style:name="T447_16" style:family="text">
      <style:text-properties style:font-name="Arial" fo:font-size="11pt" style:font-size-asian="11pt" style:font-name-complex="Arial" style:font-size-complex="11pt"/>
    </style:style>
    <style:style style:name="P44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49" style:family="paragraph" style:parent-style-name="Normal">
      <style:paragraph-properties fo:text-align="justify"/>
    </style:style>
    <style:style style:name="T44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4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5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6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7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8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9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10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1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1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1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449_14" style:family="text">
      <style:text-properties style:font-name="Arial" fo:font-size="11pt" style:font-size-asian="11pt" style:font-name-complex="Arial" style:font-size-complex="11pt"/>
    </style:style>
    <style:style style:name="T449_15" style:family="text">
      <style:text-properties style:font-name="Arial" fo:font-size="11pt" style:font-size-asian="11pt" style:font-name-complex="Arial" style:font-size-complex="11pt"/>
    </style:style>
    <style:style style:name="T449_16" style:family="text">
      <style:text-properties style:font-name="Arial" fo:font-size="11pt" style:font-size-asian="11pt" style:font-name-complex="Arial" style:font-size-complex="11pt"/>
    </style:style>
    <style:style style:name="P45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51" style:family="paragraph" style:parent-style-name="Normal">
      <style:paragraph-properties fo:text-align="justify"/>
    </style:style>
    <style:style style:name="T451_1" style:family="text">
      <style:text-properties style:font-name="Arial" fo:font-size="9pt" style:font-size-asian="9pt" style:font-name-complex="Arial" style:font-size-complex="9pt"/>
    </style:style>
    <style:style style:name="P452" style:family="paragraph" style:parent-style-name="Normal">
      <style:paragraph-properties fo:text-align="justify"/>
    </style:style>
    <style:style style:name="T452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453" style:family="paragraph" style:parent-style-name="Normal">
      <style:paragraph-properties fo:text-align="justify"/>
      <style:text-properties style:font-name="Arial" fo:font-size="9pt" style:font-size-asian="9pt" style:font-name-complex="Arial" style:font-size-complex="9pt"/>
    </style:style>
    <style:style style:name="P454" style:family="paragraph" style:parent-style-name="Normal">
      <style:paragraph-properties fo:line-height="108%" fo:margin-bottom="0.282cm"/>
    </style:style>
    <style:style style:name="T454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55" style:family="paragraph" style:parent-style-name="List_20_Paragraph">
      <style:paragraph-properties fo:text-align="justify"/>
    </style:style>
    <style:style style:name="T455_1" style:family="text">
      <style:text-properties fo:font-size="11pt" style:font-size-asian="11pt" style:font-size-complex="11pt"/>
    </style:style>
    <style:style style:name="T455_2" style:family="text">
      <style:text-properties fo:font-size="11pt" style:font-size-asian="11pt" style:font-size-complex="11pt"/>
    </style:style>
    <style:style style:name="T455_3" style:family="text">
      <style:text-properties fo:font-size="11pt" style:font-size-asian="11pt" style:font-size-complex="11pt"/>
    </style:style>
    <style:style style:name="T455_4" style:family="text">
      <style:text-properties fo:font-size="11pt" style:font-size-asian="11pt" style:font-size-complex="11pt"/>
    </style:style>
    <style:style style:name="T455_5" style:family="text" style:parent-style-name="List_20_Paragraph">
      <style:text-properties fo:font-size="11pt" style:font-size-asian="11pt" style:font-size-complex="11pt"/>
    </style:style>
    <style:style style:name="P456" style:family="paragraph" style:parent-style-name="Footnote_20_text">
      <style:paragraph-properties fo:text-align="justify"/>
    </style:style>
    <style:style style:name="T456_1" style:family="text">
      <style:text-properties fo:font-size="9pt" style:font-size-asian="9pt" style:font-size-complex="9pt" fo:language="nl" fo:country="NL"/>
    </style:style>
    <style:style style:name="T456_2" style:family="text">
      <style:text-properties fo:font-size="9pt" style:font-size-asian="9pt" style:font-size-complex="9pt"/>
    </style:style>
    <style:style style:name="T456_3" style:family="text">
      <style:text-properties fo:font-style="italic" style:font-style-asian="italic" style:font-style-complex="italic" fo:font-size="9pt" style:font-size-asian="9pt" style:font-size-complex="9pt"/>
    </style:style>
    <style:style style:name="T456_4" style:family="text">
      <style:text-properties fo:font-size="9pt" style:font-size-asian="9pt" style:font-size-complex="9pt"/>
    </style:style>
    <style:style style:name="T456_5" style:family="text"/>
    <style:style style:name="T456_6" style:family="text" style:parent-style-name="Internet_20_link">
      <style:text-properties fo:font-size="9pt" style:font-size-asian="9pt" style:font-size-complex="9pt"/>
    </style:style>
    <style:style style:name="T456_7" style:family="text">
      <style:text-properties fo:font-size="11pt" style:font-size-asian="11pt" style:font-size-complex="11pt"/>
    </style:style>
    <style:style style:name="T456_8" style:family="text">
      <style:text-properties fo:font-size="11pt" style:font-size-asian="11pt" style:font-size-complex="11pt"/>
    </style:style>
    <style:style style:name="T456_9" style:family="text">
      <style:text-properties fo:font-size="11pt" style:font-size-asian="11pt" style:font-size-complex="11pt"/>
    </style:style>
    <style:style style:name="T456_10" style:family="text">
      <style:text-properties fo:font-size="11pt" style:font-size-asian="11pt" style:font-size-complex="11pt"/>
    </style:style>
    <style:style style:name="T456_11" style:family="text">
      <style:text-properties fo:font-size="11pt" style:font-size-asian="11pt" style:font-size-complex="11pt"/>
    </style:style>
    <style:style style:name="T456_12" style:family="text">
      <style:text-properties fo:font-size="11pt" style:font-size-asian="11pt" style:font-size-complex="11pt"/>
    </style:style>
    <style:style style:name="T456_13" style:family="text">
      <style:text-properties fo:font-size="11pt" style:font-size-asian="11pt" style:font-size-complex="11pt"/>
    </style:style>
    <style:style style:name="T456_14" style:family="text">
      <style:text-properties fo:font-size="11pt" style:font-size-asian="11pt" style:font-size-complex="11pt"/>
    </style:style>
    <style:style style:name="T456_15" style:family="text">
      <style:text-properties fo:font-size="11pt" style:font-size-asian="11pt" style:font-size-complex="11pt"/>
    </style:style>
    <style:style style:name="T456_16" style:family="text">
      <style:text-properties fo:font-size="11pt" style:font-size-asian="11pt" style:font-size-complex="11pt"/>
    </style:style>
    <style:style style:name="T456_17" style:family="text">
      <style:text-properties fo:font-size="11pt" style:font-size-asian="11pt" style:font-size-complex="11pt"/>
    </style:style>
    <style:style style:name="T456_18" style:family="text">
      <style:text-properties fo:font-size="11pt" style:font-size-asian="11pt" style:font-size-complex="11pt"/>
    </style:style>
    <style:style style:name="P45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P458" style:family="paragraph" style:parent-style-name="List_20_Paragraph">
      <style:paragraph-properties fo:text-align="justify" fo:margin-bottom="0.282cm"/>
    </style:style>
    <style:style style:name="T458_1" style:family="text">
      <style:text-properties fo:font-size="11pt" style:font-size-asian="11pt" style:font-size-complex="11pt"/>
    </style:style>
    <style:style style:name="T458_2" style:family="text">
      <style:text-properties fo:font-size="11pt" style:font-size-asian="11pt" style:font-size-complex="11pt"/>
    </style:style>
    <style:style style:name="T458_3" style:family="text">
      <style:text-properties fo:font-size="11pt" style:font-size-asian="11pt" style:font-size-complex="11pt"/>
    </style:style>
    <style:style style:name="T458_4" style:family="text">
      <style:text-properties fo:font-size="11pt" style:font-size-asian="11pt" style:font-size-complex="11pt"/>
    </style:style>
    <style:style style:name="P459" style:family="paragraph" style:parent-style-name="Normal">
      <style:paragraph-properties fo:margin-bottom="0.282cm"/>
    </style:style>
    <style:style style:name="T459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460" style:family="paragraph" style:parent-style-name="Normal">
      <style:paragraph-properties fo:margin-bottom="0.282cm"/>
      <style:text-properties style:font-name="Arial" fo:font-size="11pt" style:font-size-asian="11pt" style:font-name-complex="Arial" style:font-size-complex="11pt"/>
    </style:style>
    <style:style style:name="T460_1" style:family="text">
      <style:text-properties style:font-name="Arial" fo:font-size="11pt" style:font-size-asian="11pt" style:font-name-complex="Arial" style:font-size-complex="11pt"/>
    </style:style>
    <style:style style:name="T460_2" style:family="text">
      <style:text-properties style:font-name="Arial" fo:font-size="11pt" style:font-size-asian="11pt" style:font-name-complex="Arial" style:font-size-complex="11pt"/>
    </style:style>
    <style:style style:name="T460_3" style:family="text">
      <style:text-properties style:font-name="Arial" fo:font-size="11pt" style:font-size-asian="11pt" style:font-name-complex="Arial" style:font-size-complex="11pt"/>
    </style:style>
    <style:style style:name="T460_4" style:family="text">
      <style:text-properties style:font-name="Arial" fo:font-size="11pt" style:font-size-asian="11pt" style:font-name-complex="Arial" style:font-size-complex="11pt"/>
    </style:style>
    <style:style style:name="T460_5" style:family="text">
      <style:text-properties style:font-name="Arial" fo:font-size="11pt" style:font-size-asian="11pt" style:font-name-complex="Arial" style:font-size-complex="11pt"/>
    </style:style>
    <style:style style:name="T460_6" style:family="text">
      <style:text-properties style:font-name="Arial" fo:font-size="11pt" style:font-size-asian="11pt" style:font-name-complex="Arial" style:font-size-complex="11pt"/>
    </style:style>
    <style:style style:name="T460_7" style:family="text">
      <style:text-properties style:font-name="Arial" fo:font-size="11pt" style:font-size-asian="11pt" style:font-name-complex="Arial" style:font-size-complex="11pt"/>
    </style:style>
    <style:style style:name="T460_8" style:family="text">
      <style:text-properties style:font-name="Arial" fo:font-size="11pt" style:font-size-asian="11pt" style:font-name-complex="Arial" style:font-size-complex="11pt"/>
    </style:style>
    <style:style style:name="T460_9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T460_10" style:family="text">
      <style:text-properties style:font-name="Arial" fo:font-size="11pt" style:font-size-asian="11pt" style:font-name-complex="Arial" style:font-size-complex="11pt"/>
    </style:style>
    <style:style style:name="T460_11" style:family="text">
      <style:text-properties style:font-name="Arial" fo:font-size="11pt" style:font-size-asian="11pt" style:font-name-complex="Arial" style:font-size-complex="11pt"/>
    </style:style>
    <style:style style:name="T460_12" style:family="text">
      <style:text-properties style:font-name="Arial" fo:font-size="11pt" style:font-size-asian="11pt" style:font-name-complex="Arial" style:font-size-complex="11pt"/>
    </style:style>
    <style:style style:name="T460_13" style:family="text">
      <style:text-properties style:font-name="Arial" fo:font-size="11pt" style:font-size-asian="11pt" style:font-name-complex="Arial" style:font-size-complex="11pt"/>
    </style:style>
    <style:style style:name="T460_14" style:family="text">
      <style:text-properties style:font-name="Arial" fo:font-size="11pt" style:font-size-asian="11pt" style:font-name-complex="Arial" style:font-size-complex="11pt"/>
    </style:style>
    <style:style style:name="P461" style:family="paragraph" style:parent-style-name="List_20_Paragraph">
      <style:text-properties style:font-name="Arial" fo:font-size="10pt" style:font-size-asian="10pt" style:font-name-complex="Arial" style:font-size-complex="11pt"/>
    </style:style>
    <style:style style:name="T461_1" style:family="text">
      <style:text-properties style:font-name="Arial" fo:font-size="11pt" style:font-size-asian="11pt" style:font-name-complex="Arial" style:font-size-complex="11pt"/>
    </style:style>
    <style:style style:name="Table13" style:family="table">
      <style:table-properties table:align="left" style:width="18.189cm" fo:margin-left="0.19cm"/>
    </style:style>
    <style:style style:name="Column46" style:family="table-column">
      <style:table-column-properties style:column-width="4.253cm"/>
    </style:style>
    <style:style style:name="Column47" style:family="table-column">
      <style:table-column-properties style:column-width="2.799cm"/>
    </style:style>
    <style:style style:name="Column48" style:family="table-column">
      <style:table-column-properties style:column-width="7.01cm"/>
    </style:style>
    <style:style style:name="Column49" style:family="table-column">
      <style:table-column-properties style:column-width="4.127cm"/>
    </style:style>
    <style:style style:name="Row47" style:family="table-row">
      <style:table-row-properties style:min-row-height="0.123cm"/>
    </style:style>
    <style:style style:name="Cell16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break-before="page"/>
    </style:style>
    <style:style style:name="T4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/>
    <style:style style:name="T4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min-row-height="0.123cm"/>
    </style:style>
    <style:style style:name="Cell16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/>
    <style:style style:name="T46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6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min-row-height="0.123cm"/>
    </style:style>
    <style:style style:name="Cell16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/>
    <style:style style:name="T4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6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6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/>
    <style:style style:name="T4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70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font-weight="bold" style:font-weight-asian="bold"/>
    </style:style>
    <style:style style:name="Table14" style:family="table">
      <style:table-properties table:align="left" style:width="16.494cm" fo:margin-left="0cm"/>
    </style:style>
    <style:style style:name="Column50" style:family="table-column">
      <style:table-column-properties style:column-width="2.499cm"/>
    </style:style>
    <style:style style:name="Column51" style:family="table-column">
      <style:table-column-properties style:column-width="6.493cm"/>
    </style:style>
    <style:style style:name="Column52" style:family="table-column">
      <style:table-column-properties style:column-width="7.502cm"/>
    </style:style>
    <style:style style:name="Row50" style:family="table-row">
      <style:table-row-properties style:min-row-height="0.482cm"/>
    </style:style>
    <style:style style:name="Cell16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/>
    <style:style style:name="T4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/>
    <style:style style:name="T47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/>
    <style:style style:name="T4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1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/>
    <style:style style:name="T47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/>
    <style:style style:name="T4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477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7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78" style:family="paragraph" style:parent-style-name="List_20_Paragraph">
      <style:paragraph-properties fo:margin-left="2.136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79" style:family="paragraph" style:parent-style-name="Normal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8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81" style:family="paragraph" style:parent-style-name="Normal">
      <style:paragraph-properties fo:text-align="justify"/>
    </style:style>
    <style:style style:name="T481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481_2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P482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483" style:family="paragraph" style:parent-style-name="paragraph">
      <style:paragraph-properties fo:text-align="justify" fo:line-height="108%" fo:margin-top="0cm" fo:margin-bottom="0.282cm"/>
    </style:style>
    <style:style style:name="T483_1" style:family="text" style:parent-style-name="normaltextrun">
      <style:text-properties style:font-name="Arial" fo:font-size="11pt" style:font-name-asian="ＭＳ ゴシック" style:font-size-asian="11pt" style:font-name-complex="Arial" style:font-size-complex="11pt" fo:font-weight="bold" style:font-weight-asian="bold"/>
    </style:style>
    <style:style style:name="T483_2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3_3" style:family="text" style:parent-style-name="normaltextrun">
      <style:text-properties style:font-name="Arial" fo:font-size="11pt" style:font-name-asian="ＭＳ ゴシック" style:font-size-asian="11pt" style:font-name-complex="Arial" style:font-size-complex="11pt" fo:font-weight="bold" style:font-weight-asian="bold"/>
    </style:style>
    <style:style style:name="T483_4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3_5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3_6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3_7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3_8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3_9" style:family="text" style:parent-style-name="eop">
      <style:text-properties style:font-name="Arial" fo:font-size="11pt" style:font-name-asian="ＭＳ ゴシック" style:font-size-asian="11pt" style:font-name-complex="Arial" style:font-size-complex="11pt"/>
    </style:style>
    <style:style style:name="P484" style:family="paragraph" style:parent-style-name="paragraph">
      <style:paragraph-properties fo:text-align="justify" fo:line-height="108%" fo:margin-top="0cm" fo:margin-bottom="0.282cm"/>
    </style:style>
    <style:style style:name="T484_1" style:family="text" style:parent-style-name="normaltextrun">
      <style:text-properties style:font-name="Arial" fo:font-size="11pt" style:font-name-asian="ＭＳ ゴシック" style:font-size-asian="11pt" style:font-name-complex="Arial" style:font-size-complex="11pt" fo:font-weight="bold" style:font-weight-asian="bold"/>
    </style:style>
    <style:style style:name="T484_2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4_3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4_4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4_5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4_6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P485" style:family="paragraph" style:parent-style-name="paragraph">
      <style:paragraph-properties fo:text-align="justify" fo:line-height="108%" fo:margin-top="0cm" fo:margin-bottom="0.282cm"/>
    </style:style>
    <style:style style:name="T485_1" style:family="text" style:parent-style-name="normaltextrun">
      <style:text-properties style:font-name="Arial" fo:font-size="11pt" style:font-name-asian="ＭＳ ゴシック" style:font-size-asian="11pt" style:font-name-complex="Arial" style:font-size-complex="11pt" fo:font-weight="bold" style:font-weight-asian="bold"/>
    </style:style>
    <style:style style:name="T485_2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5_3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T485_4" style:family="text" style:parent-style-name="normaltextrun">
      <style:text-properties style:font-name="Arial" fo:font-size="11pt" style:font-name-asian="ＭＳ ゴシック" style:font-size-asian="11pt" style:font-name-complex="Arial" style:font-size-complex="11pt"/>
    </style:style>
    <style:style style:name="P486" style:family="paragraph" style:parent-style-name="Normal">
      <style:paragraph-properties fo:text-align="justify"/>
    </style:style>
    <style:style style:name="T486_1" style:family="text"/>
    <style:style style:name="T486_2" style:family="text" style:parent-style-name="Internet_20_link">
      <style:text-properties fo:font-size="11pt" style:font-name-asian="ＭＳ ゴシック" style:font-size-asian="11pt" style:font-name-complex="Arial" style:font-size-complex="11pt" fo:font-weight="bold" style:font-weight-asian="bold" style:font-weight-complex="bold"/>
    </style:style>
    <style:style style:name="T486_3" style:family="text" style:parent-style-name="normaltextrun">
      <style:text-properties fo:font-size="11pt" style:font-name-asian="ＭＳ ゴシック" style:font-size-asian="11pt" style:font-name-complex="Arial" style:font-size-complex="11pt" fo:font-weight="bold" style:font-weight-asian="bold" style:font-weight-complex="bold"/>
    </style:style>
    <style:style style:name="T486_4" style:family="text" style:parent-style-name="normaltextrun">
      <style:text-properties style:font-name="Arial" fo:font-size="11pt" style:font-name-asian="ＭＳ ゴシック" style:font-size-asian="11pt" style:font-name-complex="Arial" style:font-size-complex="11pt" fo:language-asian="en" fo:country-asian="GB" fo:font-weight="bold" style:font-weight-asian="bold" style:font-weight-complex="bold"/>
    </style:style>
    <style:style style:name="T486_5" style:family="text">
      <style:text-properties style:font-name="Arial" fo:font-size="11pt" style:font-name-asian="ＭＳ ゴシック" style:font-size-asian="11pt" style:font-name-complex="Arial" style:font-size-complex="11pt" fo:language-asian="en" fo:country-asian="GB"/>
    </style:style>
    <style:style style:name="T486_6" style:family="text">
      <style:text-properties style:font-name="Arial" fo:font-size="11pt" style:font-name-asian="ＭＳ ゴシック" style:font-size-asian="11pt" style:font-name-complex="Arial" style:font-size-complex="11pt" fo:language-asian="en" fo:country-asian="GB"/>
    </style:style>
    <style:style style:name="T486_7" style:family="text">
      <style:text-properties style:font-name="Arial" fo:font-size="11pt" style:font-name-asian="ＭＳ ゴシック" style:font-size-asian="11pt" style:font-name-complex="Arial" style:font-size-complex="11pt" fo:language-asian="en" fo:country-asian="GB"/>
    </style:style>
    <style:style style:name="P487" style:family="paragraph" style:parent-style-name="Normal">
      <style:paragraph-properties fo:text-align="justify"/>
      <style:text-properties style:font-name="Arial" fo:font-size="11pt" style:font-name-asian="ＭＳ ゴシック" style:font-size-asian="11pt" style:font-name-complex="Arial" style:font-size-complex="11pt" fo:language-asian="en" fo:country-asian="GB"/>
    </style:style>
    <style:style style:name="P488" style:family="paragraph" style:parent-style-name="paragraph">
      <style:paragraph-properties fo:text-align="justify" fo:line-height="108%" fo:margin-top="0cm" fo:margin-bottom="0.282cm"/>
    </style:style>
    <style:style style:name="T48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488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488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488_4" style:family="text">
      <style:text-properties style:font-name="Arial" fo:font-size="11pt" style:font-size-asian="11pt" style:font-name-complex="Arial" style:font-size-complex="11pt"/>
    </style:style>
    <style:style style:name="T488_5" style:family="text">
      <style:text-properties style:font-name="Arial" fo:font-size="11pt" style:font-size-asian="11pt" style:font-name-complex="Arial" style:font-size-complex="11pt"/>
    </style:style>
    <style:style style:name="T488_6" style:family="text">
      <style:text-properties style:font-name="Arial" fo:font-size="11pt" style:font-size-asian="11pt" style:font-name-complex="Arial" style:font-size-complex="11pt"/>
    </style:style>
    <style:style style:name="T488_7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488_8" style:family="text">
      <style:text-properties style:font-name="Arial" fo:font-size="11pt" style:font-size-asian="11pt" style:font-name-complex="Arial" style:font-size-complex="11pt"/>
    </style:style>
    <style:style style:name="T488_9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488_10" style:family="text">
      <style:text-properties style:font-name="Arial" fo:font-size="11pt" style:font-size-asian="11pt" style:font-name-complex="Arial" style:font-size-complex="11pt"/>
    </style:style>
    <style:style style:name="P489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490" style:family="paragraph" style:parent-style-name="Normal">
      <style:paragraph-properties fo:text-align="justify"/>
    </style:style>
    <style:style style:name="T490_1" style:family="text">
      <style:text-properties style:font-name="Arial" fo:font-size="10pt" style:font-size-asian="10pt" style:font-name-complex="Arial" style:font-size-complex="10pt"/>
    </style:style>
    <style:style style:name="P491" style:family="paragraph" style:parent-style-name="Normal">
      <style:paragraph-properties fo:text-align="justify"/>
    </style:style>
    <style:style style:name="T49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492" style:family="paragraph" style:parent-style-name="Normal">
      <style:text-properties style:font-name="Arial" fo:font-size="10pt" style:font-size-asian="10pt" style:font-name-complex="Arial" style:font-size-complex="10pt"/>
    </style:style>
    <style:style style:name="P493" style:family="paragraph" style:parent-style-name="List_20_Paragraph">
      <style:text-properties style:font-name="Arial" style:font-name-complex="Arial"/>
    </style:style>
    <style:style style:name="T493_1" style:family="text">
      <style:text-properties style:font-name="Arial" fo:font-size="11pt" style:font-name-asian="ＭＳ ゴシック" style:font-size-asian="11pt" style:font-name-complex="Arial" style:font-size-complex="11pt" fo:font-weight="bold" style:font-weight-asian="bold" style:font-weight-complex="bold"/>
    </style:style>
    <style:style style:name="T493_2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3_3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3_4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3_5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P494" style:family="paragraph" style:parent-style-name="List_20_Paragraph">
      <style:text-properties style:font-name="Arial" style:font-name-complex="Arial"/>
    </style:style>
    <style:style style:name="P495" style:family="paragraph" style:parent-style-name="List_20_Paragraph">
      <style:text-properties style:font-name="Arial" style:font-name-complex="Arial"/>
    </style:style>
    <style:style style:name="T495_1" style:family="text">
      <style:text-properties style:font-name="Arial" fo:font-size="11pt" style:font-name-asian="ＭＳ ゴシック" style:font-size-asian="11pt" style:font-name-complex="Arial" style:font-size-complex="11pt" fo:font-weight="bold" style:font-weight-asian="bold" style:font-weight-complex="bold"/>
    </style:style>
    <style:style style:name="T495_2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5_3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5_4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5_5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5_6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P496" style:family="paragraph" style:parent-style-name="List_20_Paragraph">
      <style:text-properties style:font-name="Arial" style:font-name-complex="Arial"/>
    </style:style>
    <style:style style:name="P497" style:family="paragraph" style:parent-style-name="List_20_Paragraph">
      <style:text-properties style:font-name="Arial" style:font-name-complex="Arial"/>
    </style:style>
    <style:style style:name="T497_1" style:family="text">
      <style:text-properties style:font-name="Arial" fo:font-size="11pt" style:font-name-asian="ＭＳ ゴシック" style:font-size-asian="11pt" style:font-name-complex="Arial" style:font-size-complex="11pt" fo:font-weight="bold" style:font-weight-asian="bold" style:font-weight-complex="bold"/>
    </style:style>
    <style:style style:name="T497_2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7_3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T497_4" style:family="text">
      <style:text-properties style:font-name="Arial" fo:font-size="11pt" style:font-name-asian="ＭＳ ゴシック" style:font-size-asian="11pt" style:font-name-complex="Arial" style:font-size-complex="11pt"/>
    </style:style>
    <style:style style:name="P498" style:family="paragraph" style:parent-style-name="Normal">
      <style:paragraph-properties fo:text-align="justify"/>
      <style:text-properties style:font-name="Arial" style:font-name-complex="Arial"/>
    </style:style>
    <style:style style:name="P499" style:family="paragraph" style:parent-style-name="Normal">
      <style:paragraph-properties fo:text-align="justify"/>
      <style:text-properties style:font-name="Arial" style:font-name-complex="Arial"/>
    </style:style>
    <style:style style:name="P500" style:family="paragraph" style:parent-style-name="Normal">
      <style:paragraph-properties fo:text-align="justify"/>
      <style:text-properties style:font-name="Arial" style:font-name-complex="Arial"/>
    </style:style>
    <style:style style:name="P501" style:family="paragraph" style:parent-style-name="Normal">
      <style:paragraph-properties fo:text-align="justify"/>
      <style:text-properties style:font-name="Arial" style:font-name-complex="Arial"/>
    </style:style>
    <style:style style:name="P502" style:family="paragraph" style:parent-style-name="Normal">
      <style:paragraph-properties fo:text-align="justify"/>
      <style:text-properties style:font-name="Arial" style:font-name-complex="Arial"/>
    </style:style>
    <style:style style:name="P503" style:family="paragraph" style:parent-style-name="Normal">
      <style:paragraph-properties fo:text-align="justify"/>
      <style:text-properties style:font-name="Arial" style:font-name-complex="Arial"/>
    </style:style>
    <style:style style:name="P504" style:family="paragraph" style:parent-style-name="Normal">
      <style:paragraph-properties fo:text-align="justify"/>
      <style:text-properties style:font-name="Arial" style:font-name-complex="Arial"/>
    </style:style>
    <style:style style:name="P505" style:family="paragraph" style:parent-style-name="Normal">
      <style:paragraph-properties fo:text-align="justify"/>
      <style:text-properties style:font-name="Arial" style:font-name-complex="Arial"/>
    </style:style>
    <style:style style:name="P506" style:family="paragraph" style:parent-style-name="Normal">
      <style:paragraph-properties fo:text-align="justify"/>
      <style:text-properties style:font-name="Arial" style:font-name-complex="Arial"/>
    </style:style>
    <style:style style:name="P507" style:family="paragraph" style:parent-style-name="Normal">
      <style:paragraph-properties fo:text-align="justify"/>
      <style:text-properties style:font-name="Arial" style:font-name-complex="Arial"/>
    </style:style>
    <style:style style:name="P508" style:family="paragraph" style:parent-style-name="Normal">
      <style:paragraph-properties fo:text-align="justify"/>
      <style:text-properties style:font-name="Arial" style:font-name-complex="Arial"/>
    </style:style>
    <style:style style:name="P509" style:family="paragraph" style:parent-style-name="Normal">
      <style:paragraph-properties fo:text-align="justify"/>
      <style:text-properties style:font-name="Arial" style:font-name-complex="Arial"/>
    </style:style>
    <style:style style:name="P510" style:family="paragraph" style:parent-style-name="Normal">
      <style:paragraph-properties fo:text-align="justify"/>
      <style:text-properties style:font-name="Arial" style:font-name-complex="Arial"/>
    </style:style>
    <style:style style:name="P511" style:family="paragraph" style:parent-style-name="Normal">
      <style:paragraph-properties fo:text-align="justify"/>
      <style:text-properties style:font-name="Arial" style:font-name-complex="Arial"/>
    </style:style>
    <style:style style:name="P512" style:family="paragraph" style:parent-style-name="Normal">
      <style:paragraph-properties fo:text-align="justify"/>
      <style:text-properties style:font-name="Arial" style:font-name-complex="Arial"/>
    </style:style>
    <style:style style:name="P513" style:family="paragraph" style:parent-style-name="Normal">
      <style:paragraph-properties fo:text-align="justify"/>
      <style:text-properties style:font-name="Arial" style:font-name-complex="Arial"/>
    </style:style>
    <style:style style:name="P514" style:family="paragraph" style:parent-style-name="Normal">
      <style:paragraph-properties fo:text-align="justify"/>
      <style:text-properties style:font-name="Arial" style:font-name-complex="Arial"/>
    </style:style>
    <style:style style:name="P515" style:family="paragraph" style:parent-style-name="Normal">
      <style:paragraph-properties fo:text-align="justify"/>
      <style:text-properties style:font-name="Arial" style:font-name-complex="Arial"/>
    </style:style>
    <style:style style:name="P516" style:family="paragraph" style:parent-style-name="Normal">
      <style:paragraph-properties fo:text-align="justify"/>
      <style:text-properties style:font-name="Arial" style:font-name-complex="Arial"/>
    </style:style>
    <style:style style:name="P517" style:family="paragraph" style:parent-style-name="Normal">
      <style:paragraph-properties fo:text-align="justify"/>
      <style:text-properties style:font-name="Arial" style:font-name-complex="Arial"/>
    </style:style>
    <style:style style:name="P518" style:family="paragraph" style:parent-style-name="Normal">
      <style:paragraph-properties fo:text-align="justify"/>
      <style:text-properties style:font-name="Arial" style:font-name-complex="Arial"/>
    </style:style>
    <style:style style:name="P519" style:family="paragraph" style:parent-style-name="Normal">
      <style:paragraph-properties fo:text-align="justify"/>
      <style:text-properties style:font-name="Arial" style:font-name-complex="Arial"/>
    </style:style>
    <style:style style:name="P520" style:family="paragraph" style:parent-style-name="Normal">
      <style:paragraph-properties fo:text-align="justify"/>
      <style:text-properties style:font-name="Arial" style:font-name-complex="Arial"/>
    </style:style>
    <style:style style:name="P521" style:family="paragraph" style:parent-style-name="Normal">
      <style:paragraph-properties fo:text-align="justify"/>
      <style:text-properties style:font-name="Arial" style:font-name-complex="Arial"/>
    </style:style>
    <style:style style:name="P522" style:family="paragraph" style:parent-style-name="Normal">
      <style:paragraph-properties fo:text-align="justify"/>
      <style:text-properties style:font-name="Arial" style:font-name-complex="Arial"/>
    </style:style>
    <style:style style:name="P523" style:family="paragraph" style:parent-style-name="Normal">
      <style:paragraph-properties fo:text-align="justify"/>
      <style:text-properties style:font-name="Arial" style:font-name-complex="Arial"/>
    </style:style>
    <style:style style:name="P524" style:family="paragraph" style:parent-style-name="Normal">
      <style:paragraph-properties fo:text-align="justify"/>
      <style:text-properties style:font-name="Arial" style:font-name-complex="Arial"/>
    </style:style>
    <style:style style:name="P525" style:family="paragraph" style:parent-style-name="Normal">
      <style:paragraph-properties fo:text-align="justify"/>
      <style:text-properties style:font-name="Arial" style:font-name-complex="Arial"/>
    </style:style>
    <style:style style:name="P526" style:family="paragraph" style:parent-style-name="Normal">
      <style:paragraph-properties fo:text-align="justify"/>
      <style:text-properties style:font-name="Arial" style:font-name-complex="Arial"/>
    </style:style>
    <style:style style:name="P527" style:family="paragraph" style:parent-style-name="Normal">
      <style:paragraph-properties fo:text-align="justify"/>
      <style:text-properties style:font-name="Arial" style:font-name-complex="Arial"/>
    </style:style>
    <style:style style:name="P528" style:family="paragraph" style:parent-style-name="Normal">
      <style:paragraph-properties fo:text-align="justify"/>
      <style:text-properties style:font-name="Arial" style:font-name-complex="Arial"/>
    </style:style>
    <style:style style:name="P529" style:family="paragraph" style:parent-style-name="Normal">
      <style:paragraph-properties fo:text-align="justify"/>
      <style:text-properties style:font-name="Arial" style:font-name-complex="Arial"/>
    </style:style>
    <style:style style:name="P530" style:family="paragraph" style:parent-style-name="Normal">
      <style:paragraph-properties fo:text-align="justify"/>
      <style:text-properties style:font-name="Arial" style:font-name-complex="Arial"/>
    </style:style>
    <style:style style:name="P531" style:family="paragraph" style:parent-style-name="Normal">
      <style:paragraph-properties fo:text-align="justify"/>
      <style:text-properties style:font-name="Arial" style:font-name-complex="Arial"/>
    </style:style>
    <style:style style:name="P532" style:family="paragraph" style:parent-style-name="Normal">
      <style:paragraph-properties fo:text-align="justify"/>
      <style:text-properties style:font-name="Arial" style:font-name-complex="Arial"/>
    </style:style>
    <style:style style:name="Table15" style:family="table">
      <style:table-properties table:align="center" style:width="18.189cm" fo:margin-left="-0.095cm"/>
    </style:style>
    <style:style style:name="Column53" style:family="table-column">
      <style:table-column-properties style:column-width="4.253cm"/>
    </style:style>
    <style:style style:name="Column54" style:family="table-column">
      <style:table-column-properties style:column-width="3.05cm"/>
    </style:style>
    <style:style style:name="Column55" style:family="table-column">
      <style:table-column-properties style:column-width="6.759cm"/>
    </style:style>
    <style:style style:name="Column56" style:family="table-column">
      <style:table-column-properties style:column-width="4.127cm"/>
    </style:style>
    <style:style style:name="Row52" style:family="table-row">
      <style:table-row-properties style:min-row-height="0.714cm"/>
    </style:style>
    <style:style style:name="Cell17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/>
    <style:style style:name="T5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/>
    <style:style style:name="T5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3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53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53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53" style:family="table-row">
      <style:table-row-properties style:min-row-height="0.123cm"/>
    </style:style>
    <style:style style:name="Cell17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/>
    <style:style style:name="T5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/>
    <style:style style:name="T5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4" style:family="table-row">
      <style:table-row-properties style:min-row-height="0.123cm"/>
    </style:style>
    <style:style style:name="Cell17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/>
    <style:style style:name="T5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/>
    <style:style style:name="T5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53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53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8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/>
    <style:style style:name="T5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/>
    <style:style style:name="T5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541" style:family="paragraph" style:parent-style-name="Normal">
      <style:paragraph-properties fo:text-align="justify">
        <style:tab-stops>
          <style:tab-stop style:type="left" style:leader-style="none" style:position="9.895cm"/>
        </style:tab-stops>
      </style:paragraph-properties>
      <style:text-properties style:font-name="Arial" style:font-name-complex="Arial" fo:font-weight="bold" style:font-weight-asian="bold"/>
    </style:style>
    <style:style style:name="Table16" style:family="table">
      <style:table-properties table:align="left" style:width="18.256cm" fo:margin-left="0cm"/>
    </style:style>
    <style:style style:name="Column57" style:family="table-column">
      <style:table-column-properties style:column-width="3.334cm"/>
    </style:style>
    <style:style style:name="Column58" style:family="table-column">
      <style:table-column-properties style:column-width="6.794cm"/>
    </style:style>
    <style:style style:name="Column59" style:family="table-column">
      <style:table-column-properties style:column-width="8.128cm"/>
    </style:style>
    <style:style style:name="Row55" style:family="table-row">
      <style:table-row-properties style:min-row-height="0.482cm"/>
    </style:style>
    <style:style style:name="Cell18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/>
    <style:style style:name="T542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8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/>
    <style:style style:name="T54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8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/>
    <style:style style:name="T544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544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544_3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544_4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544_5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56" style:family="table-row"/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/>
    <style:style style:name="T54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/>
    <style:style style:name="T54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/>
    <style:style style:name="T54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47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47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Row57" style:family="table-row"/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/>
    <style:style style:name="T54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/>
    <style:style style:name="T54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49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49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49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50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51" style:family="paragraph" style:parent-style-name="Normal"/>
    <style:style style:name="T55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52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53" style:family="paragraph" style:parent-style-name="Normal"/>
    <style:style style:name="T55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3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3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/>
    <style:style style:name="T554_1" style:family="text">
      <style:text-properties fo:font-style="italic" style:font-style-asian="italic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4_2" style:family="text">
      <style:text-properties fo:font-style="italic" style:font-style-asian="italic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55" style:family="paragraph" style:parent-style-name="Normal"/>
    <style:style style:name="T55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9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10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1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5_1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55_1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556" style:family="paragraph" style:parent-style-name="Normal"/>
    <style:style style:name="T55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6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6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56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P557" style:family="paragraph" style:parent-style-name="Normal"/>
    <style:style style:name="T55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57_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7_9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57_10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Row58" style:family="table-row"/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/>
    <style:style style:name="T55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/>
    <style:style style:name="T55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9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59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0" style:family="paragraph" style:parent-style-name="Normal"/>
    <style:style style:name="T56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0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0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1" style:family="paragraph" style:parent-style-name="Normal"/>
    <style:style style:name="T56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1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1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2" style:family="paragraph" style:parent-style-name="Normal"/>
    <style:style style:name="T56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2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2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3" style:family="paragraph" style:parent-style-name="Normal"/>
    <style:style style:name="T563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3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3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3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4" style:family="paragraph" style:parent-style-name="Normal"/>
    <style:style style:name="T56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4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4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5" style:family="paragraph" style:parent-style-name="Normal"/>
    <style:style style:name="T56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566" style:family="paragraph" style:parent-style-name="Normal"/>
    <style:style style:name="T56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6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6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/>
    <style:style style:name="T567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9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67_10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67_1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T567_1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T567_1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1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1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1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67_1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67_1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19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20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2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67_2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7_2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568" style:family="paragraph" style:parent-style-name="Normal"/>
    <style:style style:name="T568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8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8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8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68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8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569" style:family="paragraph" style:parent-style-name="Normal"/>
    <style:style style:name="T56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69_9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570" style:family="paragraph" style:parent-style-name="Normal"/>
    <style:style style:name="T570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70_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70_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70_9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T570_10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T570_1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1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1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1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1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0_1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70_1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70_18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571" style:family="paragraph" style:parent-style-name="Normal"/>
    <style:style style:name="T571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1_2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1_3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1_4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1_5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571_6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T571_7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57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color="#ff0000" style:font-name="Arial" fo:font-size="10pt" style:font-size-asian="10pt" style:font-name-complex="Arial" style:font-size-complex="10pt"/>
    </style:style>
    <style:style style:name="P573" style:family="paragraph" style:parent-style-name="Normal">
      <style:paragraph-properties fo:text-align="justify"/>
    </style:style>
    <style:style style:name="T573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573_2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573_3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573_4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574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575" style:family="paragraph" style:parent-style-name="Normal">
      <style:paragraph-properties fo:text-align="justify"/>
    </style:style>
    <style:style style:name="T575_1" style:family="text">
      <style:text-properties style:font-name="Arial" fo:font-size="11pt" style:font-size-asian="11pt" style:font-name-complex="Arial" style:font-size-complex="11pt"/>
    </style:style>
    <style:style style:name="T575_2" style:family="text">
      <style:text-properties style:font-name="Arial" fo:font-size="11pt" style:font-size-asian="11pt" style:font-name-complex="Arial" style:font-size-complex="11pt"/>
    </style:style>
    <style:style style:name="T575_3" style:family="text">
      <style:text-properties style:font-name="Arial" fo:font-size="11pt" style:font-size-asian="11pt" style:font-name-complex="Arial" style:font-size-complex="11pt"/>
    </style:style>
    <style:style style:name="T575_4" style:family="text">
      <style:text-properties style:font-name="Arial" fo:font-size="11pt" style:font-size-asian="11pt" style:font-name-complex="Arial" style:font-size-complex="11pt"/>
    </style:style>
    <style:style style:name="T575_5" style:family="text">
      <style:text-properties style:font-name="Arial" fo:font-size="11pt" style:font-size-asian="11pt" style:font-name-complex="Arial" style:font-size-complex="11pt"/>
    </style:style>
    <style:style style:name="T575_6" style:family="text">
      <style:text-properties style:font-name="Arial" fo:font-size="11pt" style:font-size-asian="11pt" style:font-name-complex="Arial" style:font-size-complex="11pt"/>
    </style:style>
    <style:style style:name="T575_7" style:family="text">
      <style:text-properties style:font-name="Arial" fo:font-size="11pt" style:font-size-asian="11pt" style:font-name-complex="Arial" style:font-size-complex="11pt"/>
    </style:style>
    <style:style style:name="T575_8" style:family="text">
      <style:text-properties style:font-name="Arial" fo:font-size="11pt" style:font-size-asian="11pt" style:font-name-complex="Arial" style:font-size-complex="11pt"/>
    </style:style>
    <style:style style:name="T575_9" style:family="text">
      <style:text-properties style:font-name="Arial" fo:font-size="11pt" style:font-size-asian="11pt" style:font-name-complex="Arial" style:font-size-complex="11pt"/>
    </style:style>
    <style:style style:name="T575_10" style:family="text">
      <style:text-properties style:font-name="Arial" fo:font-size="11pt" style:font-size-asian="11pt" style:font-name-complex="Arial" style:font-size-complex="11pt"/>
    </style:style>
    <style:style style:name="T575_11" style:family="text">
      <style:text-properties style:font-name="Arial" fo:font-size="11pt" style:font-size-asian="11pt" style:font-name-complex="Arial" style:font-size-complex="11pt"/>
    </style:style>
    <style:style style:name="T575_12" style:family="text">
      <style:text-properties style:font-name="Arial" fo:font-size="11pt" style:font-size-asian="11pt" style:font-name-complex="Arial" style:font-size-complex="11pt"/>
    </style:style>
    <style:style style:name="T575_13" style:family="text">
      <style:text-properties style:font-name="Arial" fo:font-size="11pt" style:font-size-asian="11pt" style:font-name-complex="Arial" style:font-size-complex="11pt"/>
    </style:style>
    <style:style style:name="T575_14" style:family="text">
      <style:text-properties style:font-name="Arial" fo:font-size="11pt" style:font-size-asian="11pt" style:font-name-complex="Arial" style:font-size-complex="11pt"/>
    </style:style>
    <style:style style:name="T575_15" style:family="text">
      <style:text-properties style:font-name="Arial" fo:font-size="11pt" style:font-size-asian="11pt" style:font-name-complex="Arial" style:font-size-complex="11pt"/>
    </style:style>
    <style:style style:name="T575_16" style:family="text">
      <style:text-properties style:font-name="Arial" fo:font-size="11pt" style:font-size-asian="11pt" style:font-name-complex="Arial" style:font-size-complex="11pt"/>
    </style:style>
    <style:style style:name="T575_17" style:family="text">
      <style:text-properties style:font-name="Arial" fo:font-size="11pt" style:font-size-asian="11pt" style:font-name-complex="Arial" style:font-size-complex="11pt"/>
    </style:style>
    <style:style style:name="T575_18" style:family="text">
      <style:text-properties style:font-name="Arial" fo:font-size="11pt" style:font-size-asian="11pt" style:font-name-complex="Arial" style:font-size-complex="11pt"/>
    </style:style>
    <style:style style:name="T575_19" style:family="text">
      <style:text-properties style:font-name="Arial" fo:font-size="11pt" style:font-size-asian="11pt" style:font-name-complex="Arial" style:font-size-complex="11pt"/>
    </style:style>
    <style:style style:name="T575_20" style:family="text">
      <style:text-properties style:font-name="Arial" fo:font-size="11pt" style:font-size-asian="11pt" style:font-name-complex="Arial" style:font-size-complex="11pt"/>
    </style:style>
    <style:style style:name="T575_21" style:family="text">
      <style:text-properties style:font-name="Arial" fo:font-size="11pt" style:font-size-asian="11pt" style:font-name-complex="Arial" style:font-size-complex="11pt"/>
    </style:style>
    <style:style style:name="T575_22" style:family="text">
      <style:text-properties style:font-name="Arial" fo:font-size="11pt" style:font-size-asian="11pt" style:font-name-complex="Arial" style:font-size-complex="11pt"/>
    </style:style>
    <style:style style:name="T575_23" style:family="text">
      <style:text-properties style:font-name="Arial" fo:font-size="11pt" style:font-size-asian="11pt" style:font-name-complex="Arial" style:font-size-complex="11pt"/>
    </style:style>
    <style:style style:name="T575_24" style:family="text">
      <style:text-properties style:font-name="Arial" fo:font-size="11pt" style:font-size-asian="11pt" style:font-name-complex="Arial" style:font-size-complex="11pt"/>
    </style:style>
    <style:style style:name="T575_25" style:family="text">
      <style:text-properties style:font-name="Arial" fo:font-size="11pt" style:font-size-asian="11pt" style:font-name-complex="Arial" style:font-size-complex="11pt"/>
    </style:style>
    <style:style style:name="T575_26" style:family="text">
      <style:text-properties style:font-name="Arial" fo:font-size="11pt" style:font-size-asian="11pt" style:font-name-complex="Arial" style:font-size-complex="11pt"/>
    </style:style>
    <style:style style:name="T575_27" style:family="text">
      <style:text-properties style:font-name="Arial" fo:font-size="11pt" style:font-size-asian="11pt" style:font-name-complex="Arial" style:font-size-complex="11pt"/>
    </style:style>
    <style:style style:name="T575_28" style:family="text">
      <style:text-properties style:font-name="Arial" fo:font-size="11pt" style:font-size-asian="11pt" style:font-name-complex="Arial" style:font-size-complex="11pt"/>
    </style:style>
    <style:style style:name="T575_29" style:family="text">
      <style:text-properties style:font-name="Arial" fo:font-size="11pt" style:font-size-asian="11pt" style:font-name-complex="Arial" style:font-size-complex="11pt"/>
    </style:style>
    <style:style style:name="T575_30" style:family="text">
      <style:text-properties style:font-name="Arial" fo:font-size="11pt" style:font-size-asian="11pt" style:font-name-complex="Arial" style:font-size-complex="11pt"/>
    </style:style>
    <style:style style:name="T575_31" style:family="text">
      <style:text-properties style:font-name="Arial" fo:font-size="11pt" style:font-size-asian="11pt" style:font-name-complex="Arial" style:font-size-complex="11pt"/>
    </style:style>
    <style:style style:name="T575_32" style:family="text">
      <style:text-properties style:font-name="Arial" fo:font-size="11pt" style:font-size-asian="11pt" style:font-name-complex="Arial" style:font-size-complex="11pt"/>
    </style:style>
    <style:style style:name="T575_33" style:family="text">
      <style:text-properties style:font-name="Arial" fo:font-size="11pt" style:font-size-asian="11pt" style:font-name-complex="Arial" style:font-size-complex="11pt"/>
    </style:style>
    <style:style style:name="T575_34" style:family="text">
      <style:text-properties style:font-name="Arial" fo:font-size="11pt" style:font-size-asian="11pt" style:font-name-complex="Arial" style:font-size-complex="11pt"/>
    </style:style>
    <style:style style:name="T575_35" style:family="text">
      <style:text-properties style:font-name="Arial" fo:font-size="11pt" style:font-size-asian="11pt" style:font-name-complex="Arial" style:font-size-complex="11pt"/>
    </style:style>
    <style:style style:name="T575_36" style:family="text">
      <style:text-properties style:font-name="Arial" fo:font-size="11pt" style:font-size-asian="11pt" style:font-name-complex="Arial" style:font-size-complex="11pt"/>
    </style:style>
    <style:style style:name="T575_37" style:family="text">
      <style:text-properties style:font-name="Arial" fo:font-size="11pt" style:font-size-asian="11pt" style:font-name-complex="Arial" style:font-size-complex="11pt"/>
    </style:style>
    <style:style style:name="T575_38" style:family="text">
      <style:text-properties style:font-name="Arial" fo:font-size="11pt" style:font-size-asian="11pt" style:font-name-complex="Arial" style:font-size-complex="11pt"/>
    </style:style>
    <style:style style:name="T575_39" style:family="text">
      <style:text-properties style:font-name="Arial" fo:font-size="11pt" style:font-size-asian="11pt" style:font-name-complex="Arial" style:font-size-complex="11pt"/>
    </style:style>
    <style:style style:name="T575_40" style:family="text">
      <style:text-properties style:font-name="Arial" fo:font-size="11pt" style:font-size-asian="11pt" style:font-name-complex="Arial" style:font-size-complex="11pt"/>
    </style:style>
    <style:style style:name="T575_41" style:family="text">
      <style:text-properties style:font-name="Arial" fo:font-size="11pt" style:font-size-asian="11pt" style:font-name-complex="Arial" style:font-size-complex="11pt"/>
    </style:style>
    <style:style style:name="T575_42" style:family="text">
      <style:text-properties style:font-name="Arial" fo:font-size="11pt" style:font-size-asian="11pt" style:font-name-complex="Arial" style:font-size-complex="11pt"/>
    </style:style>
    <style:style style:name="T575_43" style:family="text">
      <style:text-properties style:font-name="Arial" fo:font-size="11pt" style:font-size-asian="11pt" style:font-name-complex="Arial" style:font-size-complex="11pt"/>
    </style:style>
    <style:style style:name="T575_44" style:family="text">
      <style:text-properties style:font-name="Arial" fo:font-size="11pt" style:font-size-asian="11pt" style:font-name-complex="Arial" style:font-size-complex="11pt"/>
    </style:style>
    <style:style style:name="T575_45" style:family="text">
      <style:text-properties style:font-name="Arial" fo:font-size="11pt" style:font-size-asian="11pt" style:font-name-complex="Arial" style:font-size-complex="11pt"/>
    </style:style>
    <style:style style:name="T575_46" style:family="text">
      <style:text-properties style:font-name="Arial" fo:font-size="11pt" style:font-size-asian="11pt" style:font-name-complex="Arial" style:font-size-complex="11pt"/>
    </style:style>
    <style:style style:name="T575_47" style:family="text">
      <style:text-properties style:font-name="Arial" fo:font-size="11pt" style:font-size-asian="11pt" style:font-name-complex="Arial" style:font-size-complex="11pt"/>
    </style:style>
    <style:style style:name="T575_48" style:family="text">
      <style:text-properties style:font-name="Arial" fo:font-size="11pt" style:font-size-asian="11pt" style:font-name-complex="Arial" style:font-size-complex="11pt"/>
    </style:style>
    <style:style style:name="T575_49" style:family="text">
      <style:text-properties style:font-name="Arial" fo:font-size="11pt" style:font-size-asian="11pt" style:font-name-complex="Arial" style:font-size-complex="11pt"/>
    </style:style>
    <style:style style:name="P57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577" style:family="paragraph" style:parent-style-name="Normal">
      <style:paragraph-properties fo:text-align="justify"/>
    </style:style>
    <style:style style:name="T577_1" style:family="text">
      <style:text-properties style:font-name="Arial" fo:font-size="11pt" style:font-size-asian="11pt" style:font-name-complex="Arial" style:font-size-complex="11pt"/>
    </style:style>
    <style:style style:name="T577_2" style:family="text">
      <style:text-properties style:font-name="Arial" fo:font-size="11pt" style:font-size-asian="11pt" style:font-name-complex="Arial" style:font-size-complex="11pt"/>
    </style:style>
    <style:style style:name="T577_3" style:family="text">
      <style:text-properties style:font-name="Arial" fo:font-size="11pt" style:font-size-asian="11pt" style:font-name-complex="Arial" style:font-size-complex="11pt"/>
    </style:style>
    <style:style style:name="T577_4" style:family="text">
      <style:text-properties style:font-name="Arial" fo:font-size="11pt" style:font-size-asian="11pt" style:font-name-complex="Arial" style:font-size-complex="11pt"/>
    </style:style>
    <style:style style:name="P57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579" style:family="paragraph" style:parent-style-name="Normal">
      <style:paragraph-properties fo:text-align="justify"/>
    </style:style>
    <style:style style:name="T579_1" style:family="text">
      <style:text-properties style:font-name="Arial" fo:font-size="11pt" style:font-size-asian="11pt" style:font-name-complex="Arial" style:font-size-complex="11pt"/>
    </style:style>
    <style:style style:name="T579_2" style:family="text">
      <style:text-properties style:font-name="Arial" fo:font-size="11pt" style:font-size-asian="11pt" style:font-name-complex="Arial" style:font-size-complex="11pt"/>
    </style:style>
    <style:style style:name="T579_3" style:family="text">
      <style:text-properties style:font-name="Arial" fo:font-size="11pt" style:font-size-asian="11pt" style:font-name-complex="Arial" style:font-size-complex="11pt"/>
    </style:style>
    <style:style style:name="T579_4" style:family="text">
      <style:text-properties style:font-name="Arial" fo:font-size="11pt" style:font-size-asian="11pt" style:font-name-complex="Arial" style:font-size-complex="11pt"/>
    </style:style>
    <style:style style:name="T579_5" style:family="text">
      <style:text-properties style:font-name="Arial" fo:font-size="11pt" style:font-size-asian="11pt" style:font-name-complex="Arial" style:font-size-complex="11pt"/>
    </style:style>
    <style:style style:name="T579_6" style:family="text">
      <style:text-properties style:font-name="Arial" fo:font-size="11pt" style:font-size-asian="11pt" style:font-name-complex="Arial" style:font-size-complex="11pt"/>
    </style:style>
    <style:style style:name="T579_7" style:family="text">
      <style:text-properties style:font-name="Arial" fo:font-size="11pt" style:font-size-asian="11pt" style:font-name-complex="Arial" style:font-size-complex="11pt"/>
    </style:style>
    <style:style style:name="T579_8" style:family="text">
      <style:text-properties style:font-name="Arial" fo:font-size="11pt" style:font-size-asian="11pt" style:font-name-complex="Arial" style:font-size-complex="11pt"/>
    </style:style>
    <style:style style:name="T579_9" style:family="text">
      <style:text-properties style:font-name="Arial" fo:font-size="11pt" style:font-size-asian="11pt" style:font-name-complex="Arial" style:font-size-complex="11pt"/>
    </style:style>
    <style:style style:name="T579_10" style:family="text">
      <style:text-properties style:font-name="Arial" fo:font-size="11pt" style:font-size-asian="11pt" style:font-name-complex="Arial" style:font-size-complex="11pt"/>
    </style:style>
    <style:style style:name="T579_11" style:family="text">
      <style:text-properties style:font-name="Arial" fo:font-size="11pt" style:font-size-asian="11pt" style:font-name-complex="Arial" style:font-size-complex="11pt"/>
    </style:style>
    <style:style style:name="T579_12" style:family="text">
      <style:text-properties style:font-name="Arial" fo:font-size="11pt" style:font-size-asian="11pt" style:font-name-complex="Arial" style:font-size-complex="11pt"/>
    </style:style>
    <style:style style:name="T579_13" style:family="text">
      <style:text-properties style:font-name="Arial" fo:font-size="11pt" style:font-size-asian="11pt" style:font-name-complex="Arial" style:font-size-complex="11pt"/>
    </style:style>
    <style:style style:name="T579_14" style:family="text">
      <style:text-properties style:font-name="Arial" fo:font-size="11pt" style:font-size-asian="11pt" style:font-name-complex="Arial" style:font-size-complex="11pt"/>
    </style:style>
    <style:style style:name="T579_15" style:family="text">
      <style:text-properties style:font-name="Arial" fo:font-size="11pt" style:font-size-asian="11pt" style:font-name-complex="Arial" style:font-size-complex="11pt"/>
    </style:style>
    <style:style style:name="T579_16" style:family="text">
      <style:text-properties style:font-name="Arial" fo:font-size="11pt" style:font-size-asian="11pt" style:font-name-complex="Arial" style:font-size-complex="11pt"/>
    </style:style>
    <style:style style:name="T579_17" style:family="text">
      <style:text-properties style:font-name="Arial" fo:font-size="11pt" style:font-size-asian="11pt" style:font-name-complex="Arial" style:font-size-complex="11pt"/>
    </style:style>
    <style:style style:name="T579_18" style:family="text">
      <style:text-properties style:font-name="Arial" fo:font-size="11pt" style:font-size-asian="11pt" style:font-name-complex="Arial" style:font-size-complex="11pt"/>
    </style:style>
    <style:style style:name="T579_19" style:family="text">
      <style:text-properties style:font-name="Arial" fo:font-size="11pt" style:font-size-asian="11pt" style:font-name-complex="Arial" style:font-size-complex="11pt"/>
    </style:style>
    <style:style style:name="T579_20" style:family="text">
      <style:text-properties style:font-name="Arial" fo:font-size="11pt" style:font-size-asian="11pt" style:font-name-complex="Arial" style:font-size-complex="11pt"/>
    </style:style>
    <style:style style:name="T579_21" style:family="text">
      <style:text-properties style:font-name="Arial" fo:font-size="11pt" style:font-size-asian="11pt" style:font-name-complex="Arial" style:font-size-complex="11pt"/>
    </style:style>
    <style:style style:name="T579_22" style:family="text">
      <style:text-properties style:font-name="Arial" fo:font-size="11pt" style:font-size-asian="11pt" style:font-name-complex="Arial" style:font-size-complex="11pt"/>
    </style:style>
    <style:style style:name="T579_23" style:family="text">
      <style:text-properties style:font-name="Arial" fo:font-size="11pt" style:font-size-asian="11pt" style:font-name-complex="Arial" style:font-size-complex="11pt"/>
    </style:style>
    <style:style style:name="T579_24" style:family="text">
      <style:text-properties style:font-name="Arial" fo:font-size="11pt" style:font-size-asian="11pt" style:font-name-complex="Arial" style:font-size-complex="11pt"/>
    </style:style>
    <style:style style:name="T579_25" style:family="text">
      <style:text-properties style:font-name="Arial" fo:font-size="11pt" style:font-size-asian="11pt" style:font-name-complex="Arial" style:font-size-complex="11pt"/>
    </style:style>
    <style:style style:name="T579_26" style:family="text">
      <style:text-properties style:font-name="Arial" fo:font-size="11pt" style:font-size-asian="11pt" style:font-name-complex="Arial" style:font-size-complex="11pt"/>
    </style:style>
    <style:style style:name="T579_27" style:family="text">
      <style:text-properties style:font-name="Arial" fo:font-size="11pt" style:font-size-asian="11pt" style:font-name-complex="Arial" style:font-size-complex="11pt"/>
    </style:style>
    <style:style style:name="T579_28" style:family="text">
      <style:text-properties style:font-name="Arial" fo:font-size="11pt" style:font-size-asian="11pt" style:font-name-complex="Arial" style:font-size-complex="11pt"/>
    </style:style>
    <style:style style:name="T579_29" style:family="text">
      <style:text-properties style:font-name="Arial" fo:font-size="11pt" style:font-size-asian="11pt" style:font-name-complex="Arial" style:font-size-complex="11pt"/>
    </style:style>
    <style:style style:name="T579_30" style:family="text">
      <style:text-properties style:font-name="Arial" fo:font-size="11pt" style:font-size-asian="11pt" style:font-name-complex="Arial" style:font-size-complex="11pt"/>
    </style:style>
    <style:style style:name="T579_31" style:family="text">
      <style:text-properties style:font-name="Arial" fo:font-size="11pt" style:font-size-asian="11pt" style:font-name-complex="Arial" style:font-size-complex="11pt"/>
    </style:style>
    <style:style style:name="T579_32" style:family="text">
      <style:text-properties style:font-name="Arial" fo:font-size="11pt" style:font-size-asian="11pt" style:font-name-complex="Arial" style:font-size-complex="11pt"/>
    </style:style>
    <style:style style:name="T579_33" style:family="text">
      <style:text-properties style:font-name="Arial" fo:font-size="11pt" style:font-size-asian="11pt" style:font-name-complex="Arial" style:font-size-complex="11pt"/>
    </style:style>
    <style:style style:name="T579_34" style:family="text">
      <style:text-properties style:font-name="Arial" fo:font-size="11pt" style:font-size-asian="11pt" style:font-name-complex="Arial" style:font-size-complex="11pt"/>
    </style:style>
    <style:style style:name="T579_35" style:family="text">
      <style:text-properties style:font-name="Arial" fo:font-size="11pt" style:font-size-asian="11pt" style:font-name-complex="Arial" style:font-size-complex="11pt"/>
    </style:style>
    <style:style style:name="T579_36" style:family="text">
      <style:text-properties style:font-name="Arial" fo:font-size="11pt" style:font-size-asian="11pt" style:font-name-complex="Arial" style:font-size-complex="11pt"/>
    </style:style>
    <style:style style:name="T579_37" style:family="text">
      <style:text-properties style:font-name="Arial" fo:font-size="11pt" style:font-size-asian="11pt" style:font-name-complex="Arial" style:font-size-complex="11pt"/>
    </style:style>
    <style:style style:name="T579_38" style:family="text">
      <style:text-properties style:font-name="Arial" fo:font-size="11pt" style:font-size-asian="11pt" style:font-name-complex="Arial" style:font-size-complex="11pt"/>
    </style:style>
    <style:style style:name="T579_39" style:family="text">
      <style:text-properties style:font-name="Arial" fo:font-size="11pt" style:font-size-asian="11pt" style:font-name-complex="Arial" style:font-size-complex="11pt"/>
    </style:style>
    <style:style style:name="T579_40" style:family="text">
      <style:text-properties style:font-name="Arial" fo:font-size="11pt" style:font-size-asian="11pt" style:font-name-complex="Arial" style:font-size-complex="11pt"/>
    </style:style>
    <style:style style:name="T579_41" style:family="text">
      <style:text-properties style:font-name="Arial" fo:font-size="11pt" style:font-size-asian="11pt" style:font-name-complex="Arial" style:font-size-complex="11pt"/>
    </style:style>
    <style:style style:name="T579_42" style:family="text">
      <style:text-properties style:font-name="Arial" fo:font-size="11pt" style:font-size-asian="11pt" style:font-name-complex="Arial" style:font-size-complex="11pt"/>
    </style:style>
    <style:style style:name="T579_43" style:family="text">
      <style:text-properties style:font-name="Arial" fo:font-size="11pt" style:font-size-asian="11pt" style:font-name-complex="Arial" style:font-size-complex="11pt"/>
    </style:style>
    <style:style style:name="T579_44" style:family="text">
      <style:text-properties style:font-name="Arial" fo:font-size="11pt" style:font-size-asian="11pt" style:font-name-complex="Arial" style:font-size-complex="11pt"/>
    </style:style>
    <style:style style:name="T579_45" style:family="text">
      <style:text-properties style:font-name="Arial" fo:font-size="11pt" style:font-size-asian="11pt" style:font-name-complex="Arial" style:font-size-complex="11pt"/>
    </style:style>
    <style:style style:name="T579_46" style:family="text">
      <style:text-properties style:font-name="Arial" fo:font-size="11pt" style:font-size-asian="11pt" style:font-name-complex="Arial" style:font-size-complex="11pt"/>
    </style:style>
    <style:style style:name="T579_47" style:family="text">
      <style:text-properties style:font-name="Arial" fo:font-size="11pt" style:font-size-asian="11pt" style:font-name-complex="Arial" style:font-size-complex="11pt"/>
    </style:style>
    <style:style style:name="T579_48" style:family="text">
      <style:text-properties style:font-name="Arial" fo:font-size="11pt" style:font-size-asian="11pt" style:font-name-complex="Arial" style:font-size-complex="11pt"/>
    </style:style>
    <style:style style:name="T579_49" style:family="text">
      <style:text-properties style:font-name="Arial" fo:font-size="11pt" style:font-size-asian="11pt" style:font-name-complex="Arial" style:font-size-complex="11pt"/>
    </style:style>
    <style:style style:name="T579_50" style:family="text">
      <style:text-properties style:font-name="Arial" fo:font-size="11pt" style:font-size-asian="11pt" style:font-name-complex="Arial" style:font-size-complex="11pt"/>
    </style:style>
    <style:style style:name="T579_51" style:family="text">
      <style:text-properties style:font-name="Arial" fo:font-size="11pt" style:font-size-asian="11pt" style:font-name-complex="Arial" style:font-size-complex="11pt"/>
    </style:style>
    <style:style style:name="T579_52" style:family="text">
      <style:text-properties style:font-name="Arial" fo:font-size="11pt" style:font-size-asian="11pt" style:font-name-complex="Arial" style:font-size-complex="11pt"/>
    </style:style>
    <style:style style:name="T579_53" style:family="text">
      <style:text-properties style:font-name="Arial" fo:font-size="11pt" style:font-size-asian="11pt" style:font-name-complex="Arial" style:font-size-complex="11pt"/>
    </style:style>
    <style:style style:name="T579_54" style:family="text">
      <style:text-properties style:font-name="Arial" fo:font-size="11pt" style:font-size-asian="11pt" style:font-name-complex="Arial" style:font-size-complex="11pt"/>
    </style:style>
    <style:style style:name="T579_55" style:family="text">
      <style:text-properties style:font-name="Arial" fo:font-size="11pt" style:font-size-asian="11pt" style:font-name-complex="Arial" style:font-size-complex="11pt"/>
    </style:style>
    <style:style style:name="T579_56" style:family="text">
      <style:text-properties style:font-name="Arial" fo:font-size="11pt" style:font-size-asian="11pt" style:font-name-complex="Arial" style:font-size-complex="11pt"/>
    </style:style>
    <style:style style:name="T579_57" style:family="text">
      <style:text-properties style:font-name="Arial" fo:font-size="11pt" style:font-size-asian="11pt" style:font-name-complex="Arial" style:font-size-complex="11pt"/>
    </style:style>
    <style:style style:name="T579_58" style:family="text">
      <style:text-properties style:font-name="Arial" fo:font-size="11pt" style:font-size-asian="11pt" style:font-name-complex="Arial" style:font-size-complex="11pt"/>
    </style:style>
    <style:style style:name="T579_59" style:family="text">
      <style:text-properties style:font-name="Arial" fo:font-size="11pt" style:font-size-asian="11pt" style:font-name-complex="Arial" style:font-size-complex="11pt"/>
    </style:style>
    <style:style style:name="P580" style:family="paragraph" style:parent-style-name="Normal">
      <style:paragraph-properties fo:text-align="justify" fo:margin-left="2.54cm"/>
      <style:text-properties style:font-name="Arial" fo:font-size="11pt" style:font-size-asian="11pt" style:font-name-complex="Arial" style:font-size-complex="11pt"/>
    </style:style>
    <style:style style:name="P581" style:family="paragraph" style:parent-style-name="Normal">
      <style:paragraph-properties fo:text-align="justify"/>
    </style:style>
    <style:style style:name="T581_1" style:family="text">
      <style:text-properties style:font-name="Arial" fo:font-size="11pt" style:font-size-asian="11pt" style:font-name-complex="Arial" style:font-size-complex="11pt"/>
    </style:style>
    <style:style style:name="T581_2" style:family="text">
      <style:text-properties style:font-name="Arial" fo:font-size="11pt" style:font-size-asian="11pt" style:font-name-complex="Arial" style:font-size-complex="11pt"/>
    </style:style>
    <style:style style:name="T581_3" style:family="text">
      <style:text-properties style:font-name="Arial" fo:font-size="11pt" style:font-size-asian="11pt" style:font-name-complex="Arial" style:font-size-complex="11pt"/>
    </style:style>
    <style:style style:name="T581_4" style:family="text">
      <style:text-properties style:font-name="Arial" fo:font-size="11pt" style:font-size-asian="11pt" style:font-name-complex="Arial" style:font-size-complex="11pt"/>
    </style:style>
    <style:style style:name="T581_5" style:family="text">
      <style:text-properties style:font-name="Arial" fo:font-size="11pt" style:font-size-asian="11pt" style:font-name-complex="Arial" style:font-size-complex="11pt"/>
    </style:style>
    <style:style style:name="T581_6" style:family="text">
      <style:text-properties style:font-name="Arial" fo:font-size="11pt" style:font-size-asian="11pt" style:font-name-complex="Arial" style:font-size-complex="11pt"/>
    </style:style>
    <style:style style:name="T581_7" style:family="text">
      <style:text-properties style:font-name="Arial" fo:font-size="11pt" style:font-size-asian="11pt" style:font-name-complex="Arial" style:font-size-complex="11pt"/>
    </style:style>
    <style:style style:name="T581_8" style:family="text">
      <style:text-properties style:font-name="Arial" fo:font-size="11pt" style:font-size-asian="11pt" style:font-name-complex="Arial" style:font-size-complex="11pt"/>
    </style:style>
    <style:style style:name="T581_9" style:family="text">
      <style:text-properties style:font-name="Arial" fo:font-size="11pt" style:font-size-asian="11pt" style:font-name-complex="Arial" style:font-size-complex="11pt"/>
    </style:style>
    <style:style style:name="T581_10" style:family="text">
      <style:text-properties style:font-name="Arial" fo:font-size="11pt" style:font-size-asian="11pt" style:font-name-complex="Arial" style:font-size-complex="11pt"/>
    </style:style>
    <style:style style:name="T581_11" style:family="text">
      <style:text-properties style:font-name="Arial" fo:font-size="11pt" style:font-size-asian="11pt" style:font-name-complex="Arial" style:font-size-complex="11pt"/>
    </style:style>
    <style:style style:name="T581_12" style:family="text">
      <style:text-properties style:font-name="Arial" fo:font-size="11pt" style:font-size-asian="11pt" style:font-name-complex="Arial" style:font-size-complex="11pt"/>
    </style:style>
    <style:style style:name="T581_13" style:family="text">
      <style:text-properties style:font-name="Arial" fo:font-size="11pt" style:font-size-asian="11pt" style:font-name-complex="Arial" style:font-size-complex="11pt"/>
    </style:style>
    <style:style style:name="T581_14" style:family="text">
      <style:text-properties style:font-name="Arial" fo:font-size="11pt" style:font-size-asian="11pt" style:font-name-complex="Arial" style:font-size-complex="11pt"/>
    </style:style>
    <style:style style:name="T581_15" style:family="text">
      <style:text-properties style:font-name="Arial" fo:font-size="11pt" style:font-size-asian="11pt" style:font-name-complex="Arial" style:font-size-complex="11pt"/>
    </style:style>
    <style:style style:name="T581_16" style:family="text">
      <style:text-properties style:font-name="Arial" fo:font-size="11pt" style:font-size-asian="11pt" style:font-name-complex="Arial" style:font-size-complex="11pt"/>
    </style:style>
    <style:style style:name="T581_17" style:family="text">
      <style:text-properties style:font-name="Arial" fo:font-size="11pt" style:font-size-asian="11pt" style:font-name-complex="Arial" style:font-size-complex="11pt"/>
    </style:style>
    <style:style style:name="T581_18" style:family="text">
      <style:text-properties style:font-name="Arial" fo:font-size="11pt" style:font-size-asian="11pt" style:font-name-complex="Arial" style:font-size-complex="11pt"/>
    </style:style>
    <style:style style:name="T581_19" style:family="text">
      <style:text-properties style:font-name="Arial" fo:font-size="11pt" style:font-size-asian="11pt" style:font-name-complex="Arial" style:font-size-complex="11pt"/>
    </style:style>
    <style:style style:name="T581_20" style:family="text">
      <style:text-properties style:font-name="Arial" fo:font-size="11pt" style:font-size-asian="11pt" style:font-name-complex="Arial" style:font-size-complex="11pt"/>
    </style:style>
    <style:style style:name="T581_21" style:family="text">
      <style:text-properties style:font-name="Arial" fo:font-size="11pt" style:font-size-asian="11pt" style:font-name-complex="Arial" style:font-size-complex="11pt"/>
    </style:style>
    <style:style style:name="T581_22" style:family="text">
      <style:text-properties style:font-name="Arial" fo:font-size="11pt" style:font-size-asian="11pt" style:font-name-complex="Arial" style:font-size-complex="11pt"/>
    </style:style>
    <style:style style:name="T581_23" style:family="text">
      <style:text-properties style:font-name="Arial" fo:font-size="11pt" style:font-size-asian="11pt" style:font-name-complex="Arial" style:font-size-complex="11pt"/>
    </style:style>
    <style:style style:name="T581_24" style:family="text">
      <style:text-properties style:font-name="Arial" fo:font-size="11pt" style:font-size-asian="11pt" style:font-name-complex="Arial" style:font-size-complex="11pt"/>
    </style:style>
    <style:style style:name="T581_25" style:family="text">
      <style:text-properties style:font-name="Arial" fo:font-size="11pt" style:font-size-asian="11pt" style:font-name-complex="Arial" style:font-size-complex="11pt"/>
    </style:style>
    <style:style style:name="T581_26" style:family="text">
      <style:text-properties style:font-name="Arial" fo:font-size="11pt" style:font-size-asian="11pt" style:font-name-complex="Arial" style:font-size-complex="11pt"/>
    </style:style>
    <style:style style:name="T581_27" style:family="text">
      <style:text-properties style:font-name="Arial" fo:font-size="11pt" style:font-size-asian="11pt" style:font-name-complex="Arial" style:font-size-complex="11pt"/>
    </style:style>
    <style:style style:name="T581_28" style:family="text">
      <style:text-properties style:font-name="Arial" fo:font-size="11pt" style:font-size-asian="11pt" style:font-name-complex="Arial" style:font-size-complex="11pt"/>
    </style:style>
    <style:style style:name="T581_29" style:family="text">
      <style:text-properties style:font-name="Arial" fo:font-size="11pt" style:font-size-asian="11pt" style:font-name-complex="Arial" style:font-size-complex="11pt"/>
    </style:style>
    <style:style style:name="T581_30" style:family="text">
      <style:text-properties style:font-name="Arial" fo:font-size="11pt" style:font-size-asian="11pt" style:font-name-complex="Arial" style:font-size-complex="11pt"/>
    </style:style>
    <style:style style:name="P58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583" style:family="paragraph" style:parent-style-name="Normal"/>
    <style:style style:name="T583_1" style:family="text">
      <style:text-properties style:font-name="Arial" fo:font-size="11pt" style:font-size-asian="11pt" style:font-name-complex="Arial" style:font-size-complex="11pt"/>
    </style:style>
    <style:style style:name="T583_2" style:family="text">
      <style:text-properties style:font-name="Arial" fo:font-size="11pt" style:font-size-asian="11pt" style:font-name-complex="Arial" style:font-size-complex="11pt"/>
    </style:style>
    <style:style style:name="T583_3" style:family="text">
      <style:text-properties style:font-name="Arial" fo:font-size="11pt" style:font-size-asian="11pt" style:font-name-complex="Arial" style:font-size-complex="11pt"/>
    </style:style>
    <style:style style:name="T583_4" style:family="text">
      <style:text-properties style:font-name="Arial" fo:font-size="11pt" style:font-size-asian="11pt" style:font-name-complex="Arial" style:font-size-complex="11pt"/>
    </style:style>
    <style:style style:name="T583_5" style:family="text">
      <style:text-properties style:font-name="Arial" fo:font-size="11pt" style:font-size-asian="11pt" style:font-name-complex="Arial" style:font-size-complex="11pt"/>
    </style:style>
    <style:style style:name="T583_6" style:family="text">
      <style:text-properties style:font-name="Arial" fo:font-size="11pt" style:font-size-asian="11pt" style:font-name-complex="Arial" style:font-size-complex="11pt"/>
    </style:style>
    <style:style style:name="T583_7" style:family="text">
      <style:text-properties style:font-name="Arial" fo:font-size="11pt" style:font-size-asian="11pt" style:font-name-complex="Arial" style:font-size-complex="11pt"/>
    </style:style>
    <style:style style:name="T583_8" style:family="text">
      <style:text-properties style:font-name="Arial" fo:font-size="11pt" style:font-size-asian="11pt" style:font-name-complex="Arial" style:font-size-complex="11pt"/>
    </style:style>
    <style:style style:name="T583_9" style:family="text">
      <style:text-properties style:font-name="Arial" fo:font-size="11pt" style:font-size-asian="11pt" style:font-name-complex="Arial" style:font-size-complex="11pt"/>
    </style:style>
    <style:style style:name="T583_10" style:family="text">
      <style:text-properties style:font-name="Arial" fo:font-size="11pt" style:font-size-asian="11pt" style:font-name-complex="Arial" style:font-size-complex="11pt"/>
    </style:style>
    <style:style style:name="T583_11" style:family="text">
      <style:text-properties style:font-name="Arial" fo:font-size="11pt" style:font-size-asian="11pt" style:font-name-complex="Arial" style:font-size-complex="11pt"/>
    </style:style>
    <style:style style:name="T583_12" style:family="text">
      <style:text-properties style:font-name="Arial" fo:font-size="11pt" style:font-size-asian="11pt" style:font-name-complex="Arial" style:font-size-complex="11pt"/>
    </style:style>
    <style:style style:name="T583_13" style:family="text">
      <style:text-properties style:font-name="Arial" fo:font-size="11pt" style:font-size-asian="11pt" style:font-name-complex="Arial" style:font-size-complex="11pt"/>
    </style:style>
    <style:style style:name="T583_14" style:family="text">
      <style:text-properties style:font-name="Arial" fo:font-size="11pt" style:font-size-asian="11pt" style:font-name-complex="Arial" style:font-size-complex="11pt"/>
    </style:style>
    <style:style style:name="T583_15" style:family="text">
      <style:text-properties style:font-name="Arial" fo:font-size="11pt" style:font-size-asian="11pt" style:font-name-complex="Arial" style:font-size-complex="11pt"/>
    </style:style>
    <style:style style:name="T583_16" style:family="text">
      <style:text-properties style:font-name="Arial" fo:font-size="11pt" style:font-size-asian="11pt" style:font-name-complex="Arial" style:font-size-complex="11pt"/>
    </style:style>
    <style:style style:name="T583_17" style:family="text">
      <style:text-properties style:font-name="Arial" fo:font-size="11pt" style:font-size-asian="11pt" style:font-name-complex="Arial" style:font-size-complex="11pt"/>
    </style:style>
    <style:style style:name="T583_18" style:family="text">
      <style:text-properties style:font-name="Arial" fo:font-size="11pt" style:font-size-asian="11pt" style:font-name-complex="Arial" style:font-size-complex="11pt"/>
    </style:style>
    <style:style style:name="T583_19" style:family="text">
      <style:text-properties fo:font-size="11pt" style:font-size-asian="11pt" style:font-size-complex="11pt"/>
    </style:style>
    <style:style style:name="P584" style:family="paragraph" style:parent-style-name="Normal">
      <style:paragraph-properties fo:text-align="justify"/>
      <style:text-properties fo:color="#ff0000" style:font-name="Arial" fo:font-size="11pt" style:font-size-asian="11pt" style:font-name-complex="Arial" style:font-size-complex="11pt"/>
    </style:style>
    <style:style style:name="P585" style:family="paragraph" style:parent-style-name="Normal">
      <style:paragraph-properties fo:text-align="justify"/>
    </style:style>
    <style:style style:name="T585_1" style:family="text">
      <style:text-properties style:font-name="Arial" fo:font-size="11pt" style:font-size-asian="11pt" style:font-name-complex="Arial" style:font-size-complex="11pt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style:font-name="Arial" fo:font-size="11pt" style:font-size-asian="11pt" style:font-name-complex="Arial" style:font-size-complex="11pt"/>
    </style:style>
    <style:style style:name="P587" style:family="paragraph" style:parent-style-name="Normal">
      <style:paragraph-properties fo:text-align="justify"/>
    </style:style>
    <style:style style:name="T58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58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89" style:family="paragraph" style:parent-style-name="List_20_Paragraph"/>
    <style:style style:name="T589_1" style:family="text">
      <style:text-properties fo:font-size="11pt" style:font-size-asian="11pt" style:font-size-complex="11pt" fo:font-weight="bold" style:font-weight-asian="bold" style:font-weight-complex="bold"/>
    </style:style>
    <style:style style:name="T589_2" style:family="text">
      <style:text-properties fo:font-weight="bold" style:font-weight-asian="bold" style:font-weight-complex="bold"/>
    </style:style>
    <style:style style:name="T589_3" style:family="text">
      <style:text-properties fo:font-size="11pt" style:font-size-asian="11pt" style:font-size-complex="11pt"/>
    </style:style>
    <style:style style:name="T589_4" style:family="text">
      <style:text-properties fo:font-size="11pt" style:font-size-asian="11pt" style:font-size-complex="11pt"/>
    </style:style>
    <style:style style:name="T589_5" style:family="text">
      <style:text-properties fo:font-size="11pt" style:font-size-asian="11pt" style:font-size-complex="11pt"/>
    </style:style>
    <style:style style:name="T589_6" style:family="text">
      <style:text-properties fo:font-size="11pt" style:font-size-asian="11pt" style:font-size-complex="11pt"/>
    </style:style>
    <style:style style:name="T589_7" style:family="text">
      <style:text-properties fo:font-size="11pt" style:font-size-asian="11pt" style:font-size-complex="11pt"/>
    </style:style>
    <style:style style:name="T589_8" style:family="text">
      <style:text-properties fo:font-size="11pt" style:font-size-asian="11pt" style:font-size-complex="11pt"/>
    </style:style>
    <style:style style:name="P59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591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59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591_2" style:family="text">
      <style:text-properties style:font-name="Arial" fo:font-size="11pt" style:font-size-asian="11pt" style:font-name-complex="Arial" style:font-size-complex="11pt"/>
    </style:style>
    <style:style style:name="T591_3" style:family="text">
      <style:text-properties style:font-name="Arial" fo:font-size="11pt" style:font-size-asian="11pt" style:font-name-complex="Arial" style:font-size-complex="11pt"/>
    </style:style>
    <style:style style:name="T591_4" style:family="text">
      <style:text-properties style:font-name="Arial" fo:font-size="11pt" style:font-size-asian="11pt" style:font-name-complex="Arial" style:font-size-complex="11pt"/>
    </style:style>
    <style:style style:name="T591_5" style:family="text">
      <style:text-properties style:font-name="Arial" fo:font-size="11pt" style:font-size-asian="11pt" style:font-name-complex="Arial" style:font-size-complex="11pt"/>
    </style:style>
    <style:style style:name="T591_6" style:family="text">
      <style:text-properties style:font-name="Arial" fo:font-size="11pt" style:font-size-asian="11pt" style:font-name-complex="Arial" style:font-size-complex="11pt"/>
    </style:style>
    <style:style style:name="T591_7" style:family="text">
      <style:text-properties style:font-name="Arial" fo:font-size="11pt" style:font-size-asian="11pt" style:font-name-complex="Arial" style:font-size-complex="11pt"/>
    </style:style>
    <style:style style:name="T591_8" style:family="text">
      <style:text-properties style:font-name="Arial" fo:font-size="11pt" style:font-size-asian="11pt" style:font-name-complex="Arial" style:font-size-complex="11pt"/>
    </style:style>
    <style:style style:name="T591_9" style:family="text">
      <style:text-properties style:font-name="Arial" fo:font-size="11pt" style:font-size-asian="11pt" style:font-name-complex="Arial" style:font-size-complex="11pt"/>
    </style:style>
    <style:style style:name="T591_10" style:family="text">
      <style:text-properties style:font-name="Arial" fo:font-size="11pt" style:font-size-asian="11pt" style:font-name-complex="Arial" style:font-size-complex="11pt"/>
    </style:style>
    <style:style style:name="T591_11" style:family="text">
      <style:text-properties style:font-name="Arial" fo:font-size="11pt" style:font-size-asian="11pt" style:font-name-complex="Arial" style:font-size-complex="11pt"/>
    </style:style>
    <style:style style:name="T591_12" style:family="text">
      <style:text-properties style:font-name="Arial" fo:font-size="11pt" style:font-size-asian="11pt" style:font-name-complex="Arial" style:font-size-complex="11pt"/>
    </style:style>
    <style:style style:name="T591_13" style:family="text">
      <style:text-properties style:font-name="Arial" fo:font-size="11pt" style:font-size-asian="11pt" style:font-name-complex="Arial" style:font-size-complex="11pt"/>
    </style:style>
    <style:style style:name="T591_14" style:family="text">
      <style:text-properties style:font-name="Arial" fo:font-size="11pt" style:font-size-asian="11pt" style:font-name-complex="Arial" style:font-size-complex="11pt"/>
    </style:style>
    <style:style style:name="T591_15" style:family="text">
      <style:text-properties style:font-name="Arial" fo:font-size="11pt" style:font-size-asian="11pt" style:font-name-complex="Arial" style:font-size-complex="11pt"/>
    </style:style>
    <style:style style:name="T591_16" style:family="text">
      <style:text-properties style:font-name="Arial" fo:font-size="11pt" style:font-size-asian="11pt" style:font-name-complex="Arial" style:font-size-complex="11pt"/>
    </style:style>
    <style:style style:name="T591_17" style:family="text">
      <style:text-properties style:font-name="Arial" fo:font-size="11pt" style:font-size-asian="11pt" style:font-name-complex="Arial" style:font-size-complex="11pt"/>
    </style:style>
    <style:style style:name="T591_18" style:family="text">
      <style:text-properties style:font-name="Arial" fo:font-size="11pt" style:font-size-asian="11pt" style:font-name-complex="Arial" style:font-size-complex="11pt"/>
    </style:style>
    <style:style style:name="T591_19" style:family="text">
      <style:text-properties style:font-name="Arial" fo:font-size="11pt" style:font-size-asian="11pt" style:font-name-complex="Arial" style:font-size-complex="11pt"/>
    </style:style>
    <style:style style:name="T591_20" style:family="text">
      <style:text-properties style:font-name="Arial" fo:font-size="11pt" style:font-size-asian="11pt" style:font-name-complex="Arial" style:font-size-complex="11pt"/>
    </style:style>
    <style:style style:name="T591_21" style:family="text">
      <style:text-properties style:font-name="Arial" fo:font-size="11pt" style:font-size-asian="11pt" style:font-name-complex="Arial" style:font-size-complex="11pt"/>
    </style:style>
    <style:style style:name="T591_22" style:family="text">
      <style:text-properties style:font-name="Arial" fo:font-size="11pt" style:font-size-asian="11pt" style:font-name-complex="Arial" style:font-size-complex="11pt"/>
    </style:style>
    <style:style style:name="T591_23" style:family="text">
      <style:text-properties style:font-name="Arial" fo:font-size="11pt" style:font-size-asian="11pt" style:font-name-complex="Arial" style:font-size-complex="11pt"/>
    </style:style>
    <style:style style:name="T591_24" style:family="text">
      <style:text-properties style:font-name="Arial" fo:font-size="11pt" style:font-size-asian="11pt" style:font-name-complex="Arial" style:font-size-complex="11pt"/>
    </style:style>
    <style:style style:name="T591_25" style:family="text">
      <style:text-properties style:font-name="Arial" fo:font-size="11pt" style:font-size-asian="11pt" style:font-name-complex="Arial" style:font-size-complex="11pt"/>
    </style:style>
    <style:style style:name="T591_26" style:family="text">
      <style:text-properties style:font-name="Arial" fo:font-size="11pt" style:font-size-asian="11pt" style:font-name-complex="Arial" style:font-size-complex="11pt"/>
    </style:style>
    <style:style style:name="T591_27" style:family="text">
      <style:text-properties style:font-name="Arial" fo:font-size="11pt" style:font-size-asian="11pt" style:font-name-complex="Arial" style:font-size-complex="11pt"/>
    </style:style>
    <style:style style:name="T591_28" style:family="text">
      <style:text-properties style:font-name="Arial" fo:font-size="11pt" style:font-size-asian="11pt" style:font-name-complex="Arial" style:font-size-complex="11pt"/>
    </style:style>
    <style:style style:name="T591_29" style:family="text">
      <style:text-properties style:font-name="Arial" fo:font-size="11pt" style:font-size-asian="11pt" style:font-name-complex="Arial" style:font-size-complex="11pt"/>
    </style:style>
    <style:style style:name="T591_30" style:family="text">
      <style:text-properties style:font-name="Arial" fo:font-size="11pt" style:font-size-asian="11pt" style:font-name-complex="Arial" style:font-size-complex="11pt"/>
    </style:style>
    <style:style style:name="T591_31" style:family="text">
      <style:text-properties style:font-name="Arial" fo:font-size="11pt" style:font-size-asian="11pt" style:font-name-complex="Arial" style:font-size-complex="11pt"/>
    </style:style>
    <style:style style:name="T591_32" style:family="text">
      <style:text-properties style:font-name="Arial" fo:font-size="11pt" style:font-size-asian="11pt" style:font-name-complex="Arial" style:font-size-complex="11pt"/>
    </style:style>
    <style:style style:name="T591_33" style:family="text">
      <style:text-properties style:font-name="Arial" fo:font-size="11pt" style:font-size-asian="11pt" style:font-name-complex="Arial" style:font-size-complex="11pt"/>
    </style:style>
    <style:style style:name="T591_34" style:family="text">
      <style:text-properties style:font-name="Arial" fo:font-size="11pt" style:font-size-asian="11pt" style:font-name-complex="Arial" style:font-size-complex="11pt"/>
    </style:style>
    <style:style style:name="T591_35" style:family="text">
      <style:text-properties style:font-name="Arial" fo:font-size="11pt" style:font-size-asian="11pt" style:font-name-complex="Arial" style:font-size-complex="11pt"/>
    </style:style>
    <style:style style:name="T591_36" style:family="text">
      <style:text-properties style:font-name="Arial" fo:font-size="11pt" style:font-size-asian="11pt" style:font-name-complex="Arial" style:font-size-complex="11pt"/>
    </style:style>
    <style:style style:name="T591_37" style:family="text">
      <style:text-properties style:font-name="Arial" fo:font-size="11pt" style:font-size-asian="11pt" style:font-name-complex="Arial" style:font-size-complex="11pt"/>
    </style:style>
    <style:style style:name="T591_38" style:family="text">
      <style:text-properties style:font-name="Arial" fo:font-size="11pt" style:font-size-asian="11pt" style:font-name-complex="Arial" style:font-size-complex="11pt"/>
    </style:style>
    <style:style style:name="T591_39" style:family="text">
      <style:text-properties style:font-name="Arial" fo:font-size="11pt" style:font-size-asian="11pt" style:font-name-complex="Arial" style:font-size-complex="11pt"/>
    </style:style>
    <style:style style:name="T591_40" style:family="text">
      <style:text-properties style:font-name="Arial" fo:font-size="11pt" style:font-size-asian="11pt" style:font-name-complex="Arial" style:font-size-complex="11pt"/>
    </style:style>
    <style:style style:name="T591_41" style:family="text">
      <style:text-properties style:font-name="Arial" fo:font-size="11pt" style:font-size-asian="11pt" style:font-name-complex="Arial" style:font-size-complex="11pt"/>
    </style:style>
    <style:style style:name="P592" style:family="paragraph" style:parent-style-name="Normal">
      <style:text-properties style:font-name="Arial" fo:font-size="11pt" style:font-size-asian="11pt" style:font-name-complex="Arial" style:font-size-complex="11pt"/>
    </style:style>
    <style:style style:name="Table17" style:family="table">
      <style:table-properties table:align="left" style:width="18.189cm" fo:margin-left="0.19cm"/>
    </style:style>
    <style:style style:name="Column60" style:family="table-column">
      <style:table-column-properties style:column-width="4.253cm"/>
    </style:style>
    <style:style style:name="Column61" style:family="table-column">
      <style:table-column-properties style:column-width="3.05cm"/>
    </style:style>
    <style:style style:name="Column62" style:family="table-column">
      <style:table-column-properties style:column-width="6.759cm"/>
    </style:style>
    <style:style style:name="Column63" style:family="table-column">
      <style:table-column-properties style:column-width="4.127cm"/>
    </style:style>
    <style:style style:name="Row59" style:family="table-row">
      <style:table-row-properties style:min-row-height="0.714cm"/>
    </style:style>
    <style:style style:name="Cell19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/>
    <style:style style:name="T5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/>
    <style:style style:name="T5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9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60" style:family="table-row">
      <style:table-row-properties style:min-row-height="0.123cm"/>
    </style:style>
    <style:style style:name="Cell19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/>
    <style:style style:name="T5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/>
    <style:style style:name="T5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1" style:family="table-row">
      <style:table-row-properties style:min-row-height="0.123cm"/>
    </style:style>
    <style:style style:name="Cell19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/>
    <style:style style:name="T5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/>
    <style:style style:name="T5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/>
    <style:style style:name="T5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/>
    <style:style style:name="T6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601" style:family="paragraph" style:parent-style-name="Normal">
      <style:text-properties style:font-name="Arial" fo:font-size="11pt" style:font-size-asian="11pt" style:font-name-complex="Arial" style:font-size-complex="11pt"/>
    </style:style>
    <style:style style:name="P602" style:family="paragraph" style:parent-style-name="Normal">
      <style:paragraph-properties fo:text-align="justify"/>
      <style:text-properties fo:color="#4f81bd" style:font-name="Arial" fo:font-size="10pt" style:font-size-asian="10pt" style:font-name-complex="Arial" style:font-size-complex="10pt"/>
    </style:style>
    <style:style style:name="Table18" style:family="table">
      <style:table-properties table:align="left" style:width="17.752cm" fo:margin-left="0.233cm"/>
    </style:style>
    <style:style style:name="Column64" style:family="table-column">
      <style:table-column-properties style:column-width="7.128cm" style:use-optimal-column-width="false"/>
    </style:style>
    <style:style style:name="Column65" style:family="table-column">
      <style:table-column-properties style:column-width="3.806cm" style:use-optimal-column-width="false"/>
    </style:style>
    <style:style style:name="Column66" style:family="table-column">
      <style:table-column-properties style:column-width="0.014cm" style:use-optimal-column-width="false"/>
    </style:style>
    <style:style style:name="Column67" style:family="table-column">
      <style:table-column-properties style:column-width="6.803cm" style:use-optimal-column-width="false"/>
    </style:style>
    <style:style style:name="Row62" style:family="table-row">
      <style:table-row-properties style:min-row-height="0.476cm" style:use-optimal-row-height="false"/>
    </style:style>
    <style:style style:name="Cell203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3" style:family="paragraph" style:parent-style-name="Normal">
      <style:paragraph-properties fo:line-height="115%" fo:margin-bottom="0.282cm"/>
    </style:style>
    <style:style style:name="T603_1" style:family="text">
      <style:text-properties fo:color="#000000"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204" style:family="table-cell">
      <style:table-cell-properties fo:background-color="#dbe5f1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4" style:family="paragraph" style:parent-style-name="Normal">
      <style:paragraph-properties fo:line-height="115%" fo:margin-bottom="0.282cm"/>
    </style:style>
    <style:style style:name="T604_1" style:family="text">
      <style:text-properties fo:color="#000000"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205" style:family="table-cell">
      <style:table-cell-properties fo:background-color="#dbe5f1" style:vertical-align="top" fo:border-top="#000000 0.035cm solid" fo:border-bottom="#000000 0.035cm solid" fo:padding-left="0.19cm" fo:padding-right="0.19cm" fo:border-right="#000000 0.035cm solid" fo:wrap-option="wrap"/>
    </style:style>
    <style:style style:name="P605" style:family="paragraph" style:parent-style-name="Normal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63" style:family="table-row">
      <style:table-row-properties style:min-row-height="0.212cm" style:use-optimal-row-height="false"/>
    </style:style>
    <style:style style:name="Cell20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06" style:family="paragraph" style:parent-style-name="Normal">
      <style:paragraph-properties fo:line-height="115%" fo:margin-bottom="0.282cm" fo:margin-left="0.635cm"/>
    </style:style>
    <style:style style:name="T606_1" style:family="text"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Cell207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607" style:family="paragraph" style:parent-style-name="Normal">
      <style:paragraph-properties fo:line-height="115%" fo:margin-bottom="0.282cm"/>
    </style:style>
    <style:style style:name="T607_1" style:family="text"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Cell208" style:family="table-cell">
      <style:table-cell-properties fo:background-color="#ffffff" style:vertical-align="middle" fo:padding-left="0.19cm" fo:border-left="#000000 0.035cm solid" fo:padding-right="0.19cm" fo:border-right="#000000 0.035cm solid" fo:wrap-option="wrap"/>
    </style:style>
    <style:style style:name="P608" style:family="paragraph" style:parent-style-name="Normal">
      <style:paragraph-properties fo:text-align="center" fo:line-height="115%" fo:margin-bottom="0.282cm"/>
    </style:style>
    <style:style style:name="T608_1" style:family="text">
      <style:text-properties fo:font-style="italic" style:font-style-asian="italic"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609" style:family="paragraph" style:parent-style-name="Normal">
      <style:paragraph-properties fo:text-align="center" fo:line-height="115%" fo:margin-bottom="0.282cm"/>
      <style:text-properties fo:font-style="italic" style:font-style-asian="italic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64" style:family="table-row">
      <style:table-row-properties style:min-row-height="0.212cm" style:use-optimal-row-height="false"/>
    </style:style>
    <style:style style:name="Cell20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0" style:family="paragraph" style:parent-style-name="Normal">
      <style:paragraph-properties fo:line-height="115%" fo:margin-bottom="0.282cm" fo:margin-left="0.635cm"/>
    </style:style>
    <style:style style:name="T610_1" style:family="text"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Cell210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611" style:family="paragraph" style:parent-style-name="Normal">
      <style:paragraph-properties fo:line-height="115%" fo:margin-bottom="0.282cm"/>
    </style:style>
    <style:style style:name="T611_1" style:family="text"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Cell211" style:family="table-cell">
      <style:table-cell-properties fo:background-color="#ffffff" style:vertical-align="top" fo:padding-left="0.19cm" fo:border-left="#000000 0.035cm solid" fo:padding-right="0.19cm" fo:border-right="#000000 0.035cm solid" fo:wrap-option="wrap"/>
    </style:style>
    <style:style style:name="P612" style:family="paragraph" style:parent-style-name="Normal">
      <style:paragraph-properties fo:line-height="115%" fo:margin-bottom="0.282cm"/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Row65" style:family="table-row">
      <style:table-row-properties style:min-row-height="0.212cm" style:use-optimal-row-height="false"/>
    </style:style>
    <style:style style:name="Cell21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13" style:family="paragraph" style:parent-style-name="Normal">
      <style:paragraph-properties fo:line-height="115%" fo:margin-bottom="0.282cm" fo:margin-left="0.635cm"/>
    </style:style>
    <style:style style:name="T613_1" style:family="text"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Cell213" style:family="table-cell">
      <style:table-cell-properties fo:background-color="#ffffff" style:vertical-align="top" fo:border-top="#000000 0.035cm solid" fo:border-bottom="#000000 0.035cm solid" fo:padding-left="0.19cm" fo:padding-right="0.19cm" fo:border-right="#000000 0.035cm solid" fo:wrap-option="wrap"/>
    </style:style>
    <style:style style:name="P614" style:family="paragraph" style:parent-style-name="Normal">
      <style:paragraph-properties fo:line-height="115%" fo:margin-bottom="0.282cm"/>
    </style:style>
    <style:style style:name="T614_1" style:family="text"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/>
    </style:style>
    <style:style style:name="Cell214" style:family="table-cell">
      <style:table-cell-properties fo:background-color="#dbe5f1" style:vertical-align="top" fo:border-bottom="#000000 0.035cm solid" fo:padding-left="0.19cm" fo:border-left="#000000 0.035cm solid" fo:padding-right="0.19cm" fo:border-right="#000000 0.035cm solid" fo:wrap-option="wrap"/>
    </style:style>
    <style:style style:name="P615" style:family="paragraph" style:parent-style-name="Normal">
      <style:paragraph-properties fo:line-height="115%" fo:margin-bottom="0.282cm"/>
      <style:text-properties style:font-name="Arial" fo:font-size="9pt" style:font-name-asian="Aptos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616" style:family="paragraph" style:parent-style-name="Normal">
      <style:paragraph-properties fo:text-align="justify"/>
      <style:text-properties fo:color="#4f81bd" style:font-name="Arial" fo:font-size="9pt" style:font-size-asian="9pt" style:font-name-complex="Arial" style:font-size-complex="9pt"/>
    </style:style>
    <style:style style:name="P617" style:family="paragraph" style:parent-style-name="Normal">
      <style:paragraph-properties fo:margin-bottom="0.282cm"/>
    </style:style>
    <style:style style:name="T617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17_2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17_3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618" style:family="paragraph" style:parent-style-name="Normal">
      <style:paragraph-properties fo:margin-bottom="0.282cm"/>
    </style:style>
    <style:style style:name="T618_1" style:family="text">
      <style:text-properties style:font-name="Arial" fo:font-size="11pt" style:font-size-asian="11pt" style:font-name-complex="Arial" style:font-size-complex="11pt"/>
    </style:style>
    <style:style style:name="T618_2" style:family="text">
      <style:text-properties style:font-name="Arial" fo:font-size="11pt" style:font-size-asian="11pt" style:font-name-complex="Arial" style:font-size-complex="11pt"/>
    </style:style>
    <style:style style:name="T618_3" style:family="text">
      <style:text-properties style:font-name="Arial" fo:font-size="11pt" style:font-size-asian="11pt" style:font-name-complex="Arial" style:font-size-complex="11pt"/>
    </style:style>
    <style:style style:name="T618_4" style:family="text">
      <style:text-properties style:font-name="Arial" fo:font-size="11pt" style:font-size-asian="11pt" style:font-name-complex="Arial" style:font-size-complex="11pt"/>
    </style:style>
    <style:style style:name="T618_5" style:family="text">
      <style:text-properties style:font-style-complex="italic" style:font-name="Arial" fo:font-size="11pt" style:font-size-asian="11pt" style:font-name-complex="Arial" style:font-size-complex="11pt"/>
    </style:style>
    <style:style style:name="T618_6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T618_7" style:family="text">
      <style:text-properties style:font-name="Arial" fo:font-size="11pt" style:font-size-asian="11pt" style:font-name-complex="Arial" style:font-size-complex="11pt"/>
    </style:style>
    <style:style style:name="T618_8" style:family="text">
      <style:text-properties style:font-name="Arial" fo:font-size="11pt" style:font-size-asian="11pt" style:font-name-complex="Arial" style:font-size-complex="11pt"/>
    </style:style>
    <style:style style:name="T618_9" style:family="text">
      <style:text-properties style:font-name="Arial" fo:font-size="11pt" style:font-size-asian="11pt" style:font-name-complex="Arial" style:font-size-complex="11pt"/>
    </style:style>
    <style:style style:name="T618_10" style:family="text">
      <style:text-properties style:font-name="Arial" fo:font-size="11pt" style:font-size-asian="11pt" style:font-name-complex="Arial" style:font-size-complex="11pt"/>
    </style:style>
    <style:style style:name="T618_11" style:family="text">
      <style:text-properties style:font-name="Arial" fo:font-size="11pt" style:font-size-asian="11pt" style:font-name-complex="Arial" style:font-size-complex="11pt"/>
    </style:style>
    <style:style style:name="T618_12" style:family="text">
      <style:text-properties style:font-name="Arial" fo:font-size="11pt" style:font-size-asian="11pt" style:font-name-complex="Arial" style:font-size-complex="11pt"/>
    </style:style>
    <style:style style:name="T618_13" style:family="text">
      <style:text-properties style:font-name="Arial" fo:font-size="11pt" style:font-size-asian="11pt" style:font-name-complex="Arial" style:font-size-complex="11pt"/>
    </style:style>
    <style:style style:name="T618_14" style:family="text">
      <style:text-properties style:font-name="Arial" fo:font-size="11pt" style:font-size-asian="11pt" style:font-name-complex="Arial" style:font-size-complex="11pt"/>
    </style:style>
    <style:style style:name="T618_15" style:family="text">
      <style:text-properties style:font-name="Arial" fo:font-size="11pt" style:font-size-asian="11pt" style:font-name-complex="Arial" style:font-size-complex="11pt"/>
    </style:style>
    <style:style style:name="T618_16" style:family="text">
      <style:text-properties style:font-name="Arial" fo:font-size="11pt" style:font-size-asian="11pt" style:font-name-complex="Arial" style:font-size-complex="11pt"/>
    </style:style>
    <style:style style:name="T618_17" style:family="text">
      <style:text-properties style:font-name="Arial" fo:font-size="11pt" style:font-size-asian="11pt" style:font-name-complex="Arial" style:font-size-complex="11pt"/>
    </style:style>
    <style:style style:name="T618_18" style:family="text">
      <style:text-properties style:font-name="Arial" fo:font-size="11pt" style:font-size-asian="11pt" style:font-name-complex="Arial" style:font-size-complex="11pt"/>
    </style:style>
    <style:style style:name="T618_19" style:family="text">
      <style:text-properties style:font-name="Arial" fo:font-size="11pt" style:font-size-asian="11pt" style:font-name-complex="Arial" style:font-size-complex="11pt"/>
    </style:style>
    <style:style style:name="T618_20" style:family="text">
      <style:text-properties style:font-name="Arial" fo:font-size="11pt" style:font-size-asian="11pt" style:font-name-complex="Arial" style:font-size-complex="11pt"/>
    </style:style>
    <style:style style:name="T618_21" style:family="text">
      <style:text-properties style:font-name="Arial" fo:font-size="11pt" style:font-size-asian="11pt" style:font-name-complex="Arial" style:font-size-complex="11pt"/>
    </style:style>
    <style:style style:name="T618_22" style:family="text">
      <style:text-properties style:font-name="Arial" fo:font-size="11pt" style:font-size-asian="11pt" style:font-name-complex="Arial" style:font-size-complex="11pt"/>
    </style:style>
    <style:style style:name="T618_23" style:family="text">
      <style:text-properties style:font-name="Arial" fo:font-size="11pt" style:font-size-asian="11pt" style:font-name-complex="Arial" style:font-size-complex="11pt"/>
    </style:style>
    <style:style style:name="T618_24" style:family="text">
      <style:text-properties style:font-name="Arial" fo:font-size="11pt" style:font-size-asian="11pt" style:font-name-complex="Arial" style:font-size-complex="11pt"/>
    </style:style>
    <style:style style:name="T618_25" style:family="text">
      <style:text-properties style:font-name="Arial" fo:font-size="11pt" style:font-size-asian="11pt" style:font-name-complex="Arial" style:font-size-complex="11pt"/>
    </style:style>
    <style:style style:name="T618_26" style:family="text">
      <style:text-properties style:font-name="Arial" fo:font-size="11pt" style:font-size-asian="11pt" style:font-name-complex="Arial" style:font-size-complex="11pt"/>
    </style:style>
    <style:style style:name="T618_27" style:family="text">
      <style:text-properties style:font-name="Arial" fo:font-size="11pt" style:font-size-asian="11pt" style:font-name-complex="Arial" style:font-size-complex="11pt"/>
    </style:style>
    <style:style style:name="T618_28" style:family="text">
      <style:text-properties style:font-name="Arial" fo:font-size="11pt" style:font-size-asian="11pt" style:font-name-complex="Arial" style:font-size-complex="11pt"/>
    </style:style>
    <style:style style:name="T618_29" style:family="text">
      <style:text-properties style:font-style-complex="italic" style:font-name="Arial" fo:font-size="11pt" style:font-size-asian="11pt" style:font-name-complex="Arial" style:font-size-complex="11pt"/>
    </style:style>
    <style:style style:name="T618_30" style:family="text">
      <style:text-properties style:font-name="Arial" fo:font-size="11pt" style:font-size-asian="11pt" style:font-name-complex="Arial" style:font-size-complex="11pt"/>
    </style:style>
    <style:style style:name="P619" style:family="paragraph" style:parent-style-name="Normal">
      <style:paragraph-properties fo:margin-bottom="0.282cm"/>
    </style:style>
    <style:style style:name="T619_1" style:family="text">
      <style:text-properties style:font-name="Arial" fo:font-size="11pt" style:font-size-asian="11pt" style:font-name-complex="Arial" style:font-size-complex="11pt"/>
    </style:style>
    <style:style style:name="T619_2" style:family="text">
      <style:text-properties style:font-name="Arial" fo:font-size="11pt" style:font-size-asian="11pt" style:font-name-complex="Arial" style:font-size-complex="11pt"/>
    </style:style>
    <style:style style:name="T619_3" style:family="text">
      <style:text-properties style:font-name="Arial" fo:font-size="11pt" style:font-size-asian="11pt" style:font-name-complex="Arial" style:font-size-complex="11pt"/>
    </style:style>
    <style:style style:name="P620" style:family="paragraph" style:parent-style-name="Normal">
      <style:paragraph-properties fo:margin-bottom="0.282cm"/>
      <style:text-properties style:font-name="Arial" fo:font-size="11pt" style:font-size-asian="11pt" style:font-name-complex="Arial" style:font-size-complex="11pt"/>
    </style:style>
    <style:style style:name="T620_1" style:family="text">
      <style:text-properties style:font-name="Arial" fo:font-size="11pt" style:font-size-asian="11pt" style:font-name-complex="Arial" style:font-size-complex="11pt"/>
    </style:style>
    <style:style style:name="T620_2" style:family="text">
      <style:text-properties style:font-style-complex="italic" style:font-name="Arial" fo:font-size="11pt" style:font-size-asian="11pt" style:font-name-complex="Arial" style:font-size-complex="11pt"/>
    </style:style>
    <style:style style:name="T620_3" style:family="text">
      <style:text-properties style:font-name="Arial" fo:font-size="11pt" style:font-size-asian="11pt" style:font-name-complex="Arial" style:font-size-complex="11pt"/>
    </style:style>
    <style:style style:name="P621" style:family="paragraph" style:parent-style-name="Normal">
      <style:paragraph-properties fo:margin-bottom="0.282cm"/>
      <style:text-properties style:font-name="Arial" fo:font-size="11pt" style:font-size-asian="11pt" style:font-name-complex="Arial" style:font-size-complex="11pt"/>
    </style:style>
    <style:style style:name="T621_1" style:family="text">
      <style:text-properties style:font-name="Arial" fo:font-size="11pt" style:font-size-asian="11pt" style:font-name-complex="Arial" style:font-size-complex="11pt"/>
    </style:style>
    <style:style style:name="P622" style:family="paragraph" style:parent-style-name="Normal">
      <style:paragraph-properties fo:margin-bottom="0.282cm"/>
      <style:text-properties style:font-name="Arial" fo:font-size="11pt" style:font-size-asian="11pt" style:font-name-complex="Arial" style:font-size-complex="11pt"/>
    </style:style>
    <style:style style:name="T622_1" style:family="text">
      <style:text-properties style:font-name="Arial" fo:font-size="11pt" style:font-size-asian="11pt" style:font-name-complex="Arial" style:font-size-complex="11pt"/>
    </style:style>
    <style:style style:name="T622_2" style:family="text">
      <style:text-properties style:font-style-complex="italic" style:font-name="Arial" fo:font-size="11pt" style:font-size-asian="11pt" style:font-name-complex="Arial" style:font-size-complex="11pt"/>
    </style:style>
    <style:style style:name="T622_3" style:family="text">
      <style:text-properties style:font-name="Arial" fo:font-size="11pt" style:font-size-asian="11pt" style:font-name-complex="Arial" style:font-size-complex="11pt"/>
    </style:style>
    <style:style style:name="P623" style:family="paragraph" style:parent-style-name="Normal">
      <style:paragraph-properties fo:margin-bottom="0.282cm"/>
    </style:style>
    <style:style style:name="T623_1" style:family="text">
      <style:text-properties style:font-name="Arial" fo:font-size="11pt" style:font-size-asian="11pt" style:font-name-complex="Arial" style:font-size-complex="11pt"/>
    </style:style>
    <style:style style:name="T623_2" style:family="text">
      <style:text-properties style:font-name="Arial" fo:font-size="11pt" style:font-size-asian="11pt" style:font-name-complex="Arial" style:font-size-complex="11pt"/>
    </style:style>
    <style:style style:name="T623_3" style:family="text">
      <style:text-properties style:font-name="Arial" fo:font-size="11pt" style:font-size-asian="11pt" style:font-name-complex="Arial" style:font-size-complex="11pt"/>
    </style:style>
    <style:style style:name="T623_4" style:family="text">
      <style:text-properties style:font-name="Arial" fo:font-size="11pt" style:font-size-asian="11pt" style:font-name-complex="Arial" style:font-size-complex="11pt"/>
    </style:style>
    <style:style style:name="T623_5" style:family="text">
      <style:text-properties style:font-name="Arial" fo:font-size="11pt" style:font-size-asian="11pt" style:font-name-complex="Arial" style:font-size-complex="11pt"/>
    </style:style>
    <style:style style:name="T623_6" style:family="text">
      <style:text-properties style:font-name="Arial" fo:font-size="11pt" style:font-size-asian="11pt" style:font-name-complex="Arial" style:font-size-complex="11pt"/>
    </style:style>
    <style:style style:name="T623_7" style:family="text">
      <style:text-properties style:font-name="Arial" fo:font-size="11pt" style:font-size-asian="11pt" style:font-name-complex="Arial" style:font-size-complex="11pt"/>
    </style:style>
    <style:style style:name="T623_8" style:family="text">
      <style:text-properties style:font-name="Arial" fo:font-size="11pt" style:font-size-asian="11pt" style:font-name-complex="Arial" style:font-size-complex="11pt"/>
    </style:style>
    <style:style style:name="T623_9" style:family="text">
      <style:text-properties style:font-name="Arial" fo:font-size="11pt" style:font-size-asian="11pt" style:font-name-complex="Arial" style:font-size-complex="11pt"/>
    </style:style>
    <style:style style:name="T623_10" style:family="text">
      <style:text-properties style:font-name="Arial" fo:font-size="11pt" style:font-size-asian="11pt" style:font-name-complex="Arial" style:font-size-complex="11pt"/>
    </style:style>
    <style:style style:name="T623_11" style:family="text">
      <style:text-properties style:font-name="Arial" fo:font-size="11pt" style:font-size-asian="11pt" style:font-name-complex="Arial" style:font-size-complex="11pt"/>
    </style:style>
    <style:style style:name="T623_12" style:family="text">
      <style:text-properties style:font-name="Arial" fo:font-size="11pt" style:font-size-asian="11pt" style:font-name-complex="Arial" style:font-size-complex="11pt"/>
    </style:style>
    <style:style style:name="T623_13" style:family="text">
      <style:text-properties style:font-name="Arial" fo:font-size="11pt" style:font-size-asian="11pt" style:font-name-complex="Arial" style:font-size-complex="11pt"/>
    </style:style>
    <style:style style:name="T623_14" style:family="text">
      <style:text-properties style:font-name="Arial" fo:font-size="11pt" style:font-size-asian="11pt" style:font-name-complex="Arial" style:font-size-complex="11pt"/>
    </style:style>
    <style:style style:name="T623_15" style:family="text">
      <style:text-properties style:font-name="Arial" fo:font-size="11pt" style:font-size-asian="11pt" style:font-name-complex="Arial" style:font-size-complex="11pt"/>
    </style:style>
    <style:style style:name="T623_16" style:family="text">
      <style:text-properties style:font-name="Arial" fo:font-size="11pt" style:font-size-asian="11pt" style:font-name-complex="Arial" style:font-size-complex="11pt"/>
    </style:style>
    <style:style style:name="T623_17" style:family="text">
      <style:text-properties style:font-name="Arial" fo:font-size="11pt" style:font-size-asian="11pt" style:font-name-complex="Arial" style:font-size-complex="11pt"/>
    </style:style>
    <style:style style:name="T623_18" style:family="text">
      <style:text-properties style:font-name="Arial" fo:font-size="11pt" style:font-size-asian="11pt" style:font-name-complex="Arial" style:font-size-complex="11pt"/>
    </style:style>
    <style:style style:name="T623_19" style:family="text">
      <style:text-properties style:font-name="Arial" fo:font-size="11pt" style:font-size-asian="11pt" style:font-name-complex="Arial" style:font-size-complex="11pt"/>
    </style:style>
    <style:style style:name="T623_20" style:family="text">
      <style:text-properties style:font-name="Arial" fo:font-size="11pt" style:font-size-asian="11pt" style:font-name-complex="Arial" style:font-size-complex="11pt"/>
    </style:style>
    <style:style style:name="T623_21" style:family="text">
      <style:text-properties style:font-name="Arial" fo:font-size="11pt" style:font-size-asian="11pt" style:font-name-complex="Arial" style:font-size-complex="11pt"/>
    </style:style>
    <style:style style:name="T623_22" style:family="text">
      <style:text-properties style:font-name="Arial" fo:font-size="11pt" style:font-size-asian="11pt" style:font-name-complex="Arial" style:font-size-complex="11pt"/>
    </style:style>
    <style:style style:name="T623_23" style:family="text">
      <style:text-properties style:font-name="Arial" fo:font-size="11pt" style:font-size-asian="11pt" style:font-name-complex="Arial" style:font-size-complex="11pt"/>
    </style:style>
    <style:style style:name="T623_24" style:family="text">
      <style:text-properties style:font-name="Arial" fo:font-size="11pt" style:font-size-asian="11pt" style:font-name-complex="Arial" style:font-size-complex="11pt"/>
    </style:style>
    <style:style style:name="T623_25" style:family="text">
      <style:text-properties style:font-name="Arial" fo:font-size="11pt" style:font-size-asian="11pt" style:font-name-complex="Arial" style:font-size-complex="11pt"/>
    </style:style>
    <style:style style:name="T623_26" style:family="text" style:parent-style-name="Normal">
      <style:text-properties style:font-name="Arial" fo:font-size="11pt" style:font-size-asian="11pt" style:font-name-complex="Arial" style:font-size-complex="11pt"/>
    </style:style>
    <style:style style:name="P624" style:family="paragraph" style:parent-style-name="Footnote_20_text"/>
    <style:style style:name="T624_1" style:family="text">
      <style:text-properties fo:font-size="8pt" style:font-size-asian="8pt" style:font-size-complex="8pt"/>
    </style:style>
    <style:style style:name="T624_2" style:family="text">
      <style:text-properties fo:font-size="8pt" style:font-size-asian="8pt" style:font-size-complex="8pt"/>
    </style:style>
    <style:style style:name="T624_3" style:family="text"/>
    <style:style style:name="T624_4" style:family="text" style:parent-style-name="Internet_20_link">
      <style:text-properties fo:font-size="8pt" style:font-size-asian="8pt" style:font-size-complex="8pt"/>
    </style:style>
    <style:style style:name="T624_5" style:family="text">
      <style:text-properties fo:font-size="8pt" style:font-size-asian="8pt" style:font-size-complex="8pt"/>
    </style:style>
    <style:style style:name="T624_6" style:family="text">
      <style:text-properties style:font-name="Arial" fo:font-size="11pt" style:font-size-asian="11pt" style:font-name-complex="Arial" style:font-size-complex="11pt"/>
    </style:style>
    <style:style style:name="P625" style:family="paragraph" style:parent-style-name="Normal">
      <style:paragraph-properties fo:margin-bottom="0.282cm"/>
    </style:style>
    <style:style style:name="T625_1" style:family="text">
      <style:text-properties style:font-name="Arial" fo:font-size="11pt" style:font-size-asian="11pt" style:font-name-complex="Arial" style:font-size-complex="11pt"/>
    </style:style>
    <style:style style:name="T625_2" style:family="text">
      <style:text-properties style:font-name="Arial" fo:font-size="11pt" style:font-size-asian="11pt" style:font-name-complex="Arial" style:font-size-complex="11pt"/>
    </style:style>
    <style:style style:name="T625_3" style:family="text">
      <style:text-properties style:font-name="Arial" fo:font-size="11pt" style:font-size-asian="11pt" style:font-name-complex="Arial" style:font-size-complex="11pt"/>
    </style:style>
    <style:style style:name="T625_4" style:family="text">
      <style:text-properties style:font-name="Arial" fo:font-size="11pt" style:font-size-asian="11pt" style:font-name-complex="Arial" style:font-size-complex="11pt"/>
    </style:style>
    <style:style style:name="T625_5" style:family="text">
      <style:text-properties style:font-name="Arial" fo:font-size="11pt" style:font-size-asian="11pt" style:font-name-complex="Arial" style:font-size-complex="11pt"/>
    </style:style>
    <style:style style:name="T625_6" style:family="text">
      <style:text-properties style:font-name="Arial" fo:font-size="11pt" style:font-size-asian="11pt" style:font-name-complex="Arial" style:font-size-complex="11pt"/>
    </style:style>
    <style:style style:name="T625_7" style:family="text">
      <style:text-properties style:font-name="Arial" fo:font-size="11pt" style:font-size-asian="11pt" style:font-name-complex="Arial" style:font-size-complex="11pt"/>
    </style:style>
    <style:style style:name="T625_8" style:family="text">
      <style:text-properties style:font-name="Arial" fo:font-size="11pt" style:font-size-asian="11pt" style:font-name-complex="Arial" style:font-size-complex="11pt"/>
    </style:style>
    <style:style style:name="T625_9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25_10" style:family="text">
      <style:text-properties style:font-name="Arial" fo:font-size="11pt" style:font-size-asian="11pt" style:font-name-complex="Arial" style:font-size-complex="11pt"/>
    </style:style>
    <style:style style:name="T625_11" style:family="text">
      <style:text-properties style:font-name="Arial" fo:font-size="11pt" style:font-size-asian="11pt" style:font-name-complex="Arial" style:font-size-complex="11pt"/>
    </style:style>
    <style:style style:name="T625_12" style:family="text">
      <style:text-properties style:font-name="Arial" fo:font-size="11pt" style:font-size-asian="11pt" style:font-name-complex="Arial" style:font-size-complex="11pt"/>
    </style:style>
    <style:style style:name="T625_13" style:family="text">
      <style:text-properties style:font-name="Arial" fo:font-size="11pt" style:font-size-asian="11pt" style:font-name-complex="Arial" style:font-size-complex="11pt"/>
    </style:style>
    <style:style style:name="T625_14" style:family="text">
      <style:text-properties style:font-name="Arial" fo:font-size="11pt" style:font-size-asian="11pt" style:font-name-complex="Arial" style:font-size-complex="11pt"/>
    </style:style>
    <style:style style:name="T625_15" style:family="text">
      <style:text-properties style:font-name="Arial" fo:font-size="11pt" style:font-size-asian="11pt" style:font-name-complex="Arial" style:font-size-complex="11pt"/>
    </style:style>
    <style:style style:name="T625_16" style:family="text">
      <style:text-properties style:font-name="Arial" fo:font-size="11pt" style:font-size-asian="11pt" style:font-name-complex="Arial" style:font-size-complex="11pt"/>
    </style:style>
    <style:style style:name="T625_17" style:family="text">
      <style:text-properties style:font-name="Arial" fo:font-size="11pt" style:font-size-asian="11pt" style:font-name-complex="Arial" style:font-size-complex="11pt"/>
    </style:style>
    <style:style style:name="T625_18" style:family="text">
      <style:text-properties style:font-name="Arial" fo:font-size="11pt" style:font-size-asian="11pt" style:font-name-complex="Arial" style:font-size-complex="11pt"/>
    </style:style>
    <style:style style:name="T625_19" style:family="text">
      <style:text-properties style:font-name="Arial" fo:font-size="11pt" style:font-size-asian="11pt" style:font-name-complex="Arial" style:font-size-complex="11pt"/>
    </style:style>
    <style:style style:name="T625_20" style:family="text">
      <style:text-properties style:font-name="Arial" fo:font-size="11pt" style:font-size-asian="11pt" style:font-name-complex="Arial" style:font-size-complex="11pt"/>
    </style:style>
    <style:style style:name="T625_21" style:family="text">
      <style:text-properties style:font-name="Arial" fo:font-size="11pt" style:font-size-asian="11pt" style:font-name-complex="Arial" style:font-size-complex="11pt"/>
    </style:style>
    <style:style style:name="T625_22" style:family="text">
      <style:text-properties style:font-name="Arial" fo:font-size="11pt" style:font-size-asian="11pt" style:font-name-complex="Arial" style:font-size-complex="11pt"/>
    </style:style>
    <style:style style:name="T625_23" style:family="text">
      <style:text-properties style:font-name="Arial" fo:font-size="11pt" style:font-size-asian="11pt" style:font-name-complex="Arial" style:font-size-complex="11pt"/>
    </style:style>
    <style:style style:name="T625_24" style:family="text" style:parent-style-name="Normal">
      <style:text-properties style:font-name="Arial" fo:font-size="11pt" style:font-size-asian="11pt" style:font-name-complex="Arial" style:font-size-complex="11pt"/>
    </style:style>
    <style:style style:name="P626" style:family="paragraph" style:parent-style-name="Footnote_20_text"/>
    <style:style style:name="T626_1" style:family="text">
      <style:text-properties fo:font-size="8pt" style:font-size-asian="8pt" style:font-size-complex="8pt"/>
    </style:style>
    <style:style style:name="T626_2" style:family="text">
      <style:text-properties fo:font-size="8pt" style:font-size-asian="8pt" style:font-size-complex="8pt"/>
    </style:style>
    <style:style style:name="T626_3" style:family="text">
      <style:text-properties style:font-name="Arial" fo:font-size="11pt" style:font-size-asian="11pt" style:font-name-complex="Arial" style:font-size-complex="11pt"/>
    </style:style>
    <style:style style:name="T626_4" style:family="text">
      <style:text-properties style:font-name="Arial" fo:font-size="11pt" style:font-size-asian="11pt" style:font-name-complex="Arial" style:font-size-complex="11pt"/>
    </style:style>
    <style:style style:name="T626_5" style:family="text">
      <style:text-properties style:font-name="Arial" fo:font-size="11pt" style:font-size-asian="11pt" style:font-name-complex="Arial" style:font-size-complex="11pt"/>
    </style:style>
    <style:style style:name="T626_6" style:family="text">
      <style:text-properties style:font-name="Arial" fo:font-size="11pt" style:font-size-asian="11pt" style:font-name-complex="Arial" style:font-size-complex="11pt"/>
    </style:style>
    <style:style style:name="T626_7" style:family="text">
      <style:text-properties style:font-name="Arial" fo:font-size="11pt" style:font-size-asian="11pt" style:font-name-complex="Arial" style:font-size-complex="11pt"/>
    </style:style>
    <style:style style:name="T626_8" style:family="text">
      <style:text-properties style:font-name="Arial" fo:font-size="11pt" style:font-size-asian="11pt" style:font-name-complex="Arial" style:font-size-complex="11pt"/>
    </style:style>
    <style:style style:name="T626_9" style:family="text">
      <style:text-properties style:font-name="Arial" fo:font-size="11pt" style:font-size-asian="11pt" style:font-name-complex="Arial" style:font-size-complex="11pt"/>
    </style:style>
    <style:style style:name="T626_10" style:family="text">
      <style:text-properties style:font-name="Arial" fo:font-size="11pt" style:font-size-asian="11pt" style:font-name-complex="Arial" style:font-size-complex="11pt"/>
    </style:style>
    <style:style style:name="T626_11" style:family="text">
      <style:text-properties style:font-name="Arial" fo:font-size="11pt" style:font-size-asian="11pt" style:font-name-complex="Arial" style:font-size-complex="11pt"/>
    </style:style>
    <style:style style:name="T626_12" style:family="text">
      <style:text-properties style:font-name="Arial" fo:font-size="11pt" style:font-size-asian="11pt" style:font-name-complex="Arial" style:font-size-complex="11pt"/>
    </style:style>
    <style:style style:name="T626_13" style:family="text">
      <style:text-properties style:font-name="Arial" fo:font-size="11pt" style:font-size-asian="11pt" style:font-name-complex="Arial" style:font-size-complex="11pt"/>
    </style:style>
    <style:style style:name="T626_14" style:family="text">
      <style:text-properties style:font-name="Arial" fo:font-size="11pt" style:font-size-asian="11pt" style:font-name-complex="Arial" style:font-size-complex="11pt"/>
    </style:style>
    <style:style style:name="T626_15" style:family="text">
      <style:text-properties style:font-name="Arial" fo:font-size="11pt" style:font-size-asian="11pt" style:font-name-complex="Arial" style:font-size-complex="11pt"/>
    </style:style>
    <style:style style:name="T626_16" style:family="text">
      <style:text-properties style:font-name="Arial" fo:font-size="11pt" style:font-size-asian="11pt" style:font-name-complex="Arial" style:font-size-complex="11pt"/>
    </style:style>
    <style:style style:name="T626_17" style:family="text">
      <style:text-properties style:font-name="Arial" fo:font-size="11pt" style:font-size-asian="11pt" style:font-name-complex="Arial" style:font-size-complex="11pt"/>
    </style:style>
    <style:style style:name="P627" style:family="paragraph" style:parent-style-name="Normal">
      <style:paragraph-properties fo:margin-bottom="0.282cm"/>
    </style:style>
    <style:style style:name="T627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628" style:family="paragraph" style:parent-style-name="Normal">
      <style:paragraph-properties fo:margin-bottom="0.282cm"/>
    </style:style>
    <style:style style:name="T628_1" style:family="text">
      <style:text-properties style:font-name="Arial" fo:font-size="11pt" style:font-size-asian="11pt" style:font-name-complex="Arial" style:font-size-complex="11pt"/>
    </style:style>
    <style:style style:name="T628_2" style:family="text">
      <style:text-properties style:font-name="Arial" fo:font-size="11pt" style:font-size-asian="11pt" style:font-name-complex="Arial" style:font-size-complex="11pt"/>
    </style:style>
    <style:style style:name="T628_3" style:family="text">
      <style:text-properties style:font-name="Arial" fo:font-size="11pt" style:font-size-asian="11pt" style:font-name-complex="Arial" style:font-size-complex="11pt"/>
    </style:style>
    <style:style style:name="T628_4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T628_5" style:family="text">
      <style:text-properties style:font-name="Arial" fo:font-size="11pt" style:font-size-asian="11pt" style:font-name-complex="Arial" style:font-size-complex="11pt"/>
    </style:style>
    <style:style style:name="T628_6" style:family="text">
      <style:text-properties style:font-name="Arial" fo:font-size="11pt" style:font-size-asian="11pt" style:font-name-complex="Arial" style:font-size-complex="11pt"/>
    </style:style>
    <style:style style:name="T628_7" style:family="text">
      <style:text-properties style:font-name="Arial" fo:font-size="11pt" style:font-size-asian="11pt" style:font-name-complex="Arial" style:font-size-complex="11pt"/>
    </style:style>
    <style:style style:name="T628_8" style:family="text">
      <style:text-properties style:font-name="Arial" fo:font-size="11pt" style:font-size-asian="11pt" style:font-name-complex="Arial" style:font-size-complex="11pt"/>
    </style:style>
    <style:style style:name="T628_9" style:family="text">
      <style:text-properties style:font-name="Arial" fo:font-size="11pt" style:font-size-asian="11pt" style:font-name-complex="Arial" style:font-size-complex="11pt"/>
    </style:style>
    <style:style style:name="T628_10" style:family="text">
      <style:text-properties style:font-name="Arial" fo:font-size="11pt" style:font-size-asian="11pt" style:font-name-complex="Arial" style:font-size-complex="11pt"/>
    </style:style>
    <style:style style:name="T628_11" style:family="text">
      <style:text-properties style:font-name="Arial" fo:font-size="11pt" style:font-size-asian="11pt" style:font-name-complex="Arial" style:font-size-complex="11pt"/>
    </style:style>
    <style:style style:name="T628_12" style:family="text">
      <style:text-properties style:font-name="Arial" fo:font-size="11pt" style:font-size-asian="11pt" style:font-name-complex="Arial" style:font-size-complex="11pt"/>
    </style:style>
    <style:style style:name="T628_13" style:family="text">
      <style:text-properties style:font-name="Arial" fo:font-size="11pt" style:font-size-asian="11pt" style:font-name-complex="Arial" style:font-size-complex="11pt"/>
    </style:style>
    <style:style style:name="T628_14" style:family="text">
      <style:text-properties style:font-name="Arial" fo:font-size="11pt" style:font-size-asian="11pt" style:font-name-complex="Arial" style:font-size-complex="11pt"/>
    </style:style>
    <style:style style:name="P629" style:family="paragraph" style:parent-style-name="Normal">
      <style:paragraph-properties fo:margin-bottom="0.282cm"/>
    </style:style>
    <style:style style:name="T629_1" style:family="text">
      <style:text-properties style:font-name="Arial" fo:font-size="11pt" style:font-size-asian="11pt" style:font-name-complex="Arial" style:font-size-complex="11pt"/>
    </style:style>
    <style:style style:name="T629_2" style:family="text">
      <style:text-properties style:font-name="Arial" fo:font-size="11pt" style:font-size-asian="11pt" style:font-name-complex="Arial" style:font-size-complex="11pt"/>
    </style:style>
    <style:style style:name="T629_3" style:family="text" style:parent-style-name="Normal">
      <style:text-properties style:font-name="Arial" fo:font-size="11pt" style:font-size-asian="11pt" style:font-name-complex="Arial" style:font-size-complex="11pt"/>
    </style:style>
    <style:style style:name="P630" style:family="paragraph" style:parent-style-name="Footnote_20_text"/>
    <style:style style:name="T630_1" style:family="text">
      <style:text-properties fo:font-size="8pt" style:font-size-asian="8pt" style:font-size-complex="8pt"/>
    </style:style>
    <style:style style:name="T630_2" style:family="text">
      <style:text-properties fo:font-size="8pt" style:font-size-asian="8pt" style:font-size-complex="8pt"/>
    </style:style>
    <style:style style:name="T630_3" style:family="text">
      <style:text-properties fo:font-size="8pt" style:font-size-asian="8pt" style:font-size-complex="8pt"/>
    </style:style>
    <style:style style:name="T630_4" style:family="text">
      <style:text-properties style:font-name="Arial" fo:font-size="11pt" style:font-size-asian="11pt" style:font-name-complex="Arial" style:font-size-complex="11pt"/>
    </style:style>
    <style:style style:name="T630_5" style:family="text">
      <style:text-properties style:font-name="Arial" fo:font-size="11pt" style:font-size-asian="11pt" style:font-name-complex="Arial" style:font-size-complex="11pt"/>
    </style:style>
    <style:style style:name="T630_6" style:family="text">
      <style:text-properties style:font-name="Arial" fo:font-size="11pt" style:font-size-asian="11pt" style:font-name-complex="Arial" style:font-size-complex="11pt"/>
    </style:style>
    <style:style style:name="T630_7" style:family="text">
      <style:text-properties style:font-name="Arial" fo:font-size="11pt" style:font-size-asian="11pt" style:font-name-complex="Arial" style:font-size-complex="11pt"/>
    </style:style>
    <style:style style:name="T630_8" style:family="text">
      <style:text-properties style:font-name="Arial" fo:font-size="11pt" style:font-size-asian="11pt" style:font-name-complex="Arial" style:font-size-complex="11pt"/>
    </style:style>
    <style:style style:name="T630_9" style:family="text" style:parent-style-name="Normal">
      <style:text-properties style:font-name="Arial" fo:font-size="11pt" style:font-size-asian="11pt" style:font-name-complex="Arial" style:font-size-complex="11pt"/>
    </style:style>
    <style:style style:name="P631" style:family="paragraph" style:parent-style-name="Footnote_20_text"/>
    <style:style style:name="T631_1" style:family="text">
      <style:text-properties fo:font-size="8pt" style:font-size-asian="8pt" style:font-size-complex="8pt"/>
    </style:style>
    <style:style style:name="T631_2" style:family="text">
      <style:text-properties fo:font-size="8pt" style:font-size-asian="8pt" style:font-size-complex="8pt"/>
    </style:style>
    <style:style style:name="T631_3" style:family="text">
      <style:text-properties style:font-name="Arial" fo:font-size="11pt" style:font-size-asian="11pt" style:font-name-complex="Arial" style:font-size-complex="11pt"/>
    </style:style>
    <style:style style:name="T631_4" style:family="text">
      <style:text-properties style:font-name="Arial" fo:font-size="11pt" style:font-size-asian="11pt" style:font-name-complex="Arial" style:font-size-complex="11pt"/>
    </style:style>
    <style:style style:name="P632" style:family="paragraph" style:parent-style-name="Normal">
      <style:text-properties style:font-name="Arial" fo:font-size="11pt" style:font-size-asian="11pt" style:font-name-complex="Arial" style:font-size-complex="11pt"/>
    </style:style>
    <style:style style:name="T632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32_2" style:family="text">
      <style:text-properties style:font-name="Arial" fo:font-size="11pt" style:font-size-asian="11pt" style:font-name-complex="Arial" style:font-size-complex="11pt"/>
    </style:style>
    <style:style style:name="T632_3" style:family="text">
      <style:text-properties style:font-name="Arial" fo:font-size="11pt" style:font-size-asian="11pt" style:font-name-complex="Arial" style:font-size-complex="11pt"/>
    </style:style>
    <style:style style:name="T632_4" style:family="text">
      <style:text-properties style:font-name="Arial" fo:font-size="11pt" style:font-size-asian="11pt" style:font-name-complex="Arial" style:font-size-complex="11pt"/>
    </style:style>
    <style:style style:name="T632_5" style:family="text">
      <style:text-properties style:font-name="Arial" fo:font-size="11pt" style:font-size-asian="11pt" style:font-name-complex="Arial" style:font-size-complex="11pt"/>
    </style:style>
    <style:style style:name="T632_6" style:family="text">
      <style:text-properties style:font-name="Arial" fo:font-size="11pt" style:font-size-asian="11pt" style:font-name-complex="Arial" style:font-size-complex="11pt"/>
    </style:style>
    <style:style style:name="T632_7" style:family="text">
      <style:text-properties style:font-name="Arial" fo:font-size="11pt" style:font-size-asian="11pt" style:font-name-complex="Arial" style:font-size-complex="11pt"/>
    </style:style>
    <style:style style:name="T632_8" style:family="text">
      <style:text-properties style:font-name="Arial" fo:font-size="11pt" style:font-size-asian="11pt" style:font-name-complex="Arial" style:font-size-complex="11pt"/>
    </style:style>
    <style:style style:name="T632_9" style:family="text">
      <style:text-properties style:font-name="Arial" fo:font-size="11pt" style:font-size-asian="11pt" style:font-name-complex="Arial" style:font-size-complex="11pt"/>
    </style:style>
    <style:style style:name="T632_10" style:family="text">
      <style:text-properties style:font-name="Arial" fo:font-size="11pt" style:font-size-asian="11pt" style:font-name-complex="Arial" style:font-size-complex="11pt"/>
    </style:style>
    <style:style style:name="T632_11" style:family="text">
      <style:text-properties style:font-name="Arial" fo:font-size="11pt" style:font-size-asian="11pt" style:font-name-complex="Arial" style:font-size-complex="11pt"/>
    </style:style>
    <style:style style:name="T632_12" style:family="text">
      <style:text-properties style:font-name="Arial" fo:font-size="11pt" style:font-size-asian="11pt" style:font-name-complex="Arial" style:font-size-complex="11pt"/>
    </style:style>
    <style:style style:name="T632_13" style:family="text">
      <style:text-properties style:font-name="Arial" fo:font-size="11pt" style:font-size-asian="11pt" style:font-name-complex="Arial" style:font-size-complex="11pt"/>
    </style:style>
    <style:style style:name="T632_14" style:family="text">
      <style:text-properties style:font-name="Arial" fo:font-size="11pt" style:font-size-asian="11pt" style:font-name-complex="Arial" style:font-size-complex="11pt"/>
    </style:style>
    <style:style style:name="P633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P634" style:family="paragraph" style:parent-style-name="Normal">
      <style:text-properties style:font-name="Arial" fo:font-size="11pt" style:font-size-asian="11pt" style:font-name-complex="Arial" style:font-size-complex="11pt"/>
    </style:style>
    <style:style style:name="T634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34_2" style:family="text">
      <style:text-properties style:font-name="Arial" fo:font-size="11pt" style:font-size-asian="11pt" style:font-name-complex="Arial" style:font-size-complex="11pt"/>
    </style:style>
    <style:style style:name="T634_3" style:family="text">
      <style:text-properties style:font-name="Arial" fo:font-size="11pt" style:font-size-asian="11pt" style:font-name-complex="Arial" style:font-size-complex="11pt"/>
    </style:style>
    <style:style style:name="T634_4" style:family="text">
      <style:text-properties style:font-name="Arial" fo:font-size="11pt" style:font-size-asian="11pt" style:font-name-complex="Arial" style:font-size-complex="11pt"/>
    </style:style>
    <style:style style:name="T634_5" style:family="text">
      <style:text-properties style:font-name="Arial" fo:font-size="11pt" style:font-size-asian="11pt" style:font-name-complex="Arial" style:font-size-complex="11pt"/>
    </style:style>
    <style:style style:name="T634_6" style:family="text">
      <style:text-properties style:font-name="Arial" fo:font-size="11pt" style:font-size-asian="11pt" style:font-name-complex="Arial" style:font-size-complex="11pt"/>
    </style:style>
    <style:style style:name="P635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P636" style:family="paragraph" style:parent-style-name="Normal">
      <style:text-properties style:font-name="Arial" fo:font-size="11pt" style:font-size-asian="11pt" style:font-name-complex="Arial" style:font-size-complex="11pt"/>
    </style:style>
    <style:style style:name="T636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36_2" style:family="text">
      <style:text-properties style:font-name="Arial" fo:font-size="11pt" style:font-size-asian="11pt" style:font-name-complex="Arial" style:font-size-complex="11pt"/>
    </style:style>
    <style:style style:name="T636_3" style:family="text">
      <style:text-properties style:font-name="Arial" fo:font-size="11pt" style:font-size-asian="11pt" style:font-name-complex="Arial" style:font-size-complex="11pt"/>
    </style:style>
    <style:style style:name="T636_4" style:family="text">
      <style:text-properties style:font-name="Arial" fo:font-size="11pt" style:font-size-asian="11pt" style:font-name-complex="Arial" style:font-size-complex="11pt"/>
    </style:style>
    <style:style style:name="T636_5" style:family="text">
      <style:text-properties style:font-name="Arial" fo:font-size="11pt" style:font-size-asian="11pt" style:font-name-complex="Arial" style:font-size-complex="11pt"/>
    </style:style>
    <style:style style:name="T636_6" style:family="text">
      <style:text-properties style:font-name="Arial" fo:font-size="11pt" style:font-size-asian="11pt" style:font-name-complex="Arial" style:font-size-complex="11pt"/>
    </style:style>
    <style:style style:name="T636_7" style:family="text">
      <style:text-properties style:font-name="Arial" fo:font-size="11pt" style:font-size-asian="11pt" style:font-name-complex="Arial" style:font-size-complex="11pt"/>
    </style:style>
    <style:style style:name="T636_8" style:family="text">
      <style:text-properties style:font-name="Arial" fo:font-size="11pt" style:font-size-asian="11pt" style:font-name-complex="Arial" style:font-size-complex="11pt"/>
    </style:style>
    <style:style style:name="P637" style:family="paragraph" style:parent-style-name="Normal">
      <style:text-properties style:font-name="Arial" fo:font-size="11pt" style:font-size-asian="11pt" style:font-name-complex="Arial" style:font-size-complex="11pt"/>
    </style:style>
    <style:style style:name="P638" style:family="paragraph" style:parent-style-name="Normal">
      <style:text-properties style:font-name="Arial" fo:font-size="11pt" style:font-size-asian="11pt" style:font-name-complex="Arial" style:font-size-complex="11pt"/>
    </style:style>
    <style:style style:name="T638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38_2" style:family="text">
      <style:text-properties style:font-name="Arial" fo:font-size="11pt" style:font-size-asian="11pt" style:font-name-complex="Arial" style:font-size-complex="11pt"/>
    </style:style>
    <style:style style:name="T638_3" style:family="text">
      <style:text-properties style:font-name="Arial" fo:font-size="11pt" style:font-size-asian="11pt" style:font-name-complex="Arial" style:font-size-complex="11pt"/>
    </style:style>
    <style:style style:name="T638_4" style:family="text">
      <style:text-properties style:font-name="Arial" fo:font-size="11pt" style:font-size-asian="11pt" style:font-name-complex="Arial" style:font-size-complex="11pt"/>
    </style:style>
    <style:style style:name="T638_5" style:family="text">
      <style:text-properties style:font-name="Arial" fo:font-size="11pt" style:font-size-asian="11pt" style:font-name-complex="Arial" style:font-size-complex="11pt"/>
    </style:style>
    <style:style style:name="T638_6" style:family="text">
      <style:text-properties style:font-name="Arial" fo:font-size="11pt" style:font-size-asian="11pt" style:font-name-complex="Arial" style:font-size-complex="11pt"/>
    </style:style>
    <style:style style:name="T638_7" style:family="text">
      <style:text-properties style:font-name="Arial" fo:font-size="11pt" style:font-size-asian="11pt" style:font-name-complex="Arial" style:font-size-complex="11pt"/>
    </style:style>
    <style:style style:name="P639" style:family="paragraph" style:parent-style-name="Normal">
      <style:text-properties style:font-name="Arial" fo:font-size="11pt" style:font-size-asian="11pt" style:font-name-complex="Arial" style:font-size-complex="11pt"/>
    </style:style>
    <style:style style:name="P640" style:family="paragraph" style:parent-style-name="Normal">
      <style:text-properties style:font-name="Arial" fo:font-size="11pt" style:font-size-asian="11pt" style:font-name-complex="Arial" style:font-size-complex="11pt"/>
    </style:style>
    <style:style style:name="T640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40_2" style:family="text">
      <style:text-properties style:font-name="Arial" fo:font-size="11pt" style:font-size-asian="11pt" style:font-name-complex="Arial" style:font-size-complex="11pt"/>
    </style:style>
    <style:style style:name="T640_3" style:family="text">
      <style:text-properties style:font-name="Arial" fo:font-size="11pt" style:font-size-asian="11pt" style:font-name-complex="Arial" style:font-size-complex="11pt"/>
    </style:style>
    <style:style style:name="T640_4" style:family="text">
      <style:text-properties style:font-name="Arial" fo:font-size="11pt" style:font-size-asian="11pt" style:font-name-complex="Arial" style:font-size-complex="11pt"/>
    </style:style>
    <style:style style:name="T640_5" style:family="text">
      <style:text-properties style:font-name="Arial" fo:font-size="11pt" style:font-size-asian="11pt" style:font-name-complex="Arial" style:font-size-complex="11pt"/>
    </style:style>
    <style:style style:name="P641" style:family="paragraph" style:parent-style-name="Normal">
      <style:text-properties style:font-name="Arial" fo:font-size="11pt" style:font-size-asian="11pt" style:font-name-complex="Arial" style:font-size-complex="11pt"/>
    </style:style>
    <style:style style:name="P642" style:family="paragraph" style:parent-style-name="Normal">
      <style:text-properties style:font-name="Arial" fo:font-size="11pt" style:font-size-asian="11pt" style:font-name-complex="Arial" style:font-size-complex="11pt"/>
    </style:style>
    <style:style style:name="T642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42_2" style:family="text">
      <style:text-properties style:font-name="Arial" fo:font-size="11pt" style:font-size-asian="11pt" style:font-name-complex="Arial" style:font-size-complex="11pt"/>
    </style:style>
    <style:style style:name="T642_3" style:family="text">
      <style:text-properties style:font-name="Arial" fo:font-size="11pt" style:font-size-asian="11pt" style:font-name-complex="Arial" style:font-size-complex="11pt"/>
    </style:style>
    <style:style style:name="T642_4" style:family="text">
      <style:text-properties style:font-name="Arial" fo:font-size="11pt" style:font-size-asian="11pt" style:font-name-complex="Arial" style:font-size-complex="11pt"/>
    </style:style>
    <style:style style:name="T642_5" style:family="text">
      <style:text-properties style:font-name="Arial" fo:font-size="11pt" style:font-size-asian="11pt" style:font-name-complex="Arial" style:font-size-complex="11pt"/>
    </style:style>
    <style:style style:name="T642_6" style:family="text">
      <style:text-properties style:font-name="Arial" fo:font-size="11pt" style:font-size-asian="11pt" style:font-name-complex="Arial" style:font-size-complex="11pt"/>
    </style:style>
    <style:style style:name="P643" style:family="paragraph" style:parent-style-name="Normal">
      <style:text-properties style:font-name="Arial" style:font-name-complex="Arial"/>
    </style:style>
    <style:style style:name="Table19" style:family="table">
      <style:table-properties table:align="center" style:width="18.189cm" fo:margin-left="-0.095cm"/>
    </style:style>
    <style:style style:name="Column68" style:family="table-column">
      <style:table-column-properties style:column-width="4.253cm"/>
    </style:style>
    <style:style style:name="Column69" style:family="table-column">
      <style:table-column-properties style:column-width="2.3cm"/>
    </style:style>
    <style:style style:name="Column70" style:family="table-column">
      <style:table-column-properties style:column-width="7.509cm"/>
    </style:style>
    <style:style style:name="Column71" style:family="table-column">
      <style:table-column-properties style:column-width="4.127cm"/>
    </style:style>
    <style:style style:name="Row66" style:family="table-row">
      <style:table-row-properties style:min-row-height="0.714cm"/>
    </style:style>
    <style:style style:name="Cell21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/>
    <style:style style:name="T6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1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text-align="justify"/>
    </style:style>
    <style:style style:name="T6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64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67" style:family="table-row">
      <style:table-row-properties style:min-row-height="0.123cm"/>
    </style:style>
    <style:style style:name="Cell2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/>
    <style:style style:name="T6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/>
    <style:style style:name="T6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68" style:family="table-row">
      <style:table-row-properties style:min-row-height="0.123cm"/>
    </style:style>
    <style:style style:name="Cell21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/>
    <style:style style:name="T6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/>
    <style:style style:name="T6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2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/>
    <style:style style:name="T6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/>
    <style:style style:name="T6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52" style:family="paragraph" style:parent-style-name="Normal">
      <style:text-properties style:font-name="Arial" style:font-name-complex="Arial"/>
    </style:style>
    <style:style style:name="P653" style:family="paragraph" style:parent-style-name="Normal">
      <style:paragraph-properties fo:text-align="justify"/>
      <style:text-properties style:font-name="Arial" style:font-name-complex="Arial" fo:font-weight="bold" style:font-weight-asian="bold"/>
    </style:style>
    <style:style style:name="Table20" style:family="table">
      <style:table-properties table:align="left" style:width="18.242cm" fo:margin-left="0cm"/>
    </style:style>
    <style:style style:name="Column72" style:family="table-column">
      <style:table-column-properties style:column-width="7.001cm"/>
    </style:style>
    <style:style style:name="Column73" style:family="table-column">
      <style:table-column-properties style:column-width="5.752cm"/>
    </style:style>
    <style:style style:name="Column74" style:family="table-column">
      <style:table-column-properties style:column-width="5.489cm"/>
    </style:style>
    <style:style style:name="Row69" style:family="table-row">
      <style:table-row-properties style:min-row-height="0.482cm"/>
    </style:style>
    <style:style style:name="Cell22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/>
    <style:style style:name="T654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22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/>
    <style:style style:name="T655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22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/>
    <style:style style:name="T656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Row70" style:family="table-row"/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/>
    <style:style style:name="T657_1" style:family="text" style:parent-style-name="normaltextrun">
      <style:text-properties fo:background-color="#ffffff" fo:color="#000000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657_2" style:family="text" style:parent-style-name="eop">
      <style:text-properties fo:background-color="#ffffff" fo:color="#000000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/>
    <style:style style:name="T658_1" style:family="text" style:parent-style-name="normaltextrun">
      <style:text-properties fo:background-color="#ffffff" fo:color="#000000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658_2" style:family="text" style:parent-style-name="eop">
      <style:text-properties fo:background-color="#ffffff" fo:color="#000000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/>
    <style:style style:name="T659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 style:font-weight-complex="bold"/>
    </style:style>
    <style:style style:name="Row71" style:family="table-row"/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/>
    <style:style style:name="T660_1" style:family="text" style:parent-style-name="normaltextrun">
      <style:text-properties fo:background-color="#ffffff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660_2" style:family="text" style:parent-style-name="eop">
      <style:text-properties fo:background-color="#ffffff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/>
    <style:style style:name="T661_1" style:family="text" style:parent-style-name="normaltextrun">
      <style:text-properties fo:background-color="#ffffff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T661_2" style:family="text" style:parent-style-name="eop">
      <style:text-properties fo:background-color="#ffffff"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/>
    <style:style style:name="T662_1" style:family="text">
      <style:text-properties style:font-name="Arial" fo:font-size="9pt" style:font-size-asian="9pt" style:font-name-complex="Arial" style:font-size-complex="9pt" fo:language="en" fo:language-asian="en" fo:language-complex="ar" fo:country="GB" fo:country-asian="US" fo:country-complex="SA"/>
    </style:style>
    <style:style style:name="P663" style:family="paragraph" style:parent-style-name="paragraph">
      <style:paragraph-properties fo:margin-top="0cm"/>
    </style:style>
    <style:style style:name="T663_1" style:family="text">
      <style:text-properties style:font-name="Arial" fo:font-size="11pt" style:font-size-asian="11pt" style:font-name-complex="Arial" style:font-size-complex="11pt"/>
    </style:style>
    <style:style style:name="T663_2" style:family="text">
      <style:text-properties style:font-name="Arial" fo:font-size="11pt" style:font-size-asian="11pt" style:font-name-complex="Arial" style:font-size-complex="11pt"/>
    </style:style>
    <style:style style:name="T663_3" style:family="text">
      <style:text-properties style:font-name="Arial" fo:font-size="11pt" style:font-size-asian="11pt" style:font-name-complex="Arial" style:font-size-complex="11pt"/>
    </style:style>
    <style:style style:name="P664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665" style:family="paragraph" style:parent-style-name="paragraph">
      <style:paragraph-properties fo:margin-top="0cm"/>
    </style:style>
    <style:style style:name="T665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666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667" style:family="paragraph" style:parent-style-name="paragraph">
      <style:paragraph-properties fo:margin-top="0cm"/>
    </style:style>
    <style:style style:name="T667_1" style:family="text">
      <style:text-properties style:font-name="Arial" fo:font-size="11pt" style:font-size-asian="11pt" style:font-name-complex="Arial" style:font-size-complex="11pt"/>
    </style:style>
    <style:style style:name="T667_2" style:family="text">
      <style:text-properties style:font-name="Arial" fo:font-size="11pt" style:font-size-asian="11pt" style:font-name-complex="Arial" style:font-size-complex="11pt"/>
    </style:style>
    <style:style style:name="T667_3" style:family="text">
      <style:text-properties style:font-name="Arial" fo:font-size="11pt" style:font-size-asian="11pt" style:font-name-complex="Arial" style:font-size-complex="11pt"/>
    </style:style>
    <style:style style:name="T667_4" style:family="text">
      <style:text-properties style:font-name="Arial" fo:font-size="11pt" style:font-size-asian="11pt" style:font-name-complex="Arial" style:font-size-complex="11pt"/>
    </style:style>
    <style:style style:name="T667_5" style:family="text">
      <style:text-properties style:font-name="Arial" fo:font-size="11pt" style:font-size-asian="11pt" style:font-name-complex="Arial" style:font-size-complex="11pt"/>
    </style:style>
    <style:style style:name="T667_6" style:family="text">
      <style:text-properties style:font-name="Arial" fo:font-size="11pt" style:font-size-asian="11pt" style:font-name-complex="Arial" style:font-size-complex="11pt"/>
    </style:style>
    <style:style style:name="T667_7" style:family="text">
      <style:text-properties style:font-name="Arial" fo:font-size="11pt" style:font-size-asian="11pt" style:font-name-complex="Arial" style:font-size-complex="11pt"/>
    </style:style>
    <style:style style:name="T667_8" style:family="text">
      <style:text-properties style:font-name="Arial" fo:font-size="11pt" style:font-size-asian="11pt" style:font-name-complex="Arial" style:font-size-complex="11pt"/>
    </style:style>
    <style:style style:name="T667_9" style:family="text">
      <style:text-properties style:font-name="Arial" fo:font-size="11pt" style:font-size-asian="11pt" style:font-name-complex="Arial" style:font-size-complex="11pt"/>
    </style:style>
    <style:style style:name="P668" style:family="paragraph" style:parent-style-name="paragraph">
      <style:paragraph-properties fo:margin-top="0cm"/>
    </style:style>
    <style:style style:name="T668_1" style:family="text">
      <style:text-properties style:font-name="Arial" fo:font-size="11pt" style:font-size-asian="11pt" style:font-name-complex="Arial" style:font-size-complex="11pt"/>
    </style:style>
    <style:style style:name="P669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6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69_2" style:family="text">
      <style:text-properties style:font-name="Arial" fo:font-size="11pt" style:font-size-asian="11pt" style:font-name-complex="Arial" style:font-size-complex="11pt"/>
    </style:style>
    <style:style style:name="T669_3" style:family="text">
      <style:text-properties style:font-name="Arial" fo:font-size="11pt" style:font-size-asian="11pt" style:font-name-complex="Arial" style:font-size-complex="11pt"/>
    </style:style>
    <style:style style:name="T669_4" style:family="text">
      <style:text-properties style:font-name="Arial" fo:font-size="11pt" style:font-size-asian="11pt" style:font-name-complex="Arial" style:font-size-complex="11pt"/>
    </style:style>
    <style:style style:name="T669_5" style:family="text">
      <style:text-properties style:font-name="Arial" fo:font-size="11pt" style:font-size-asian="11pt" style:font-name-complex="Arial" style:font-size-complex="11pt"/>
    </style:style>
    <style:style style:name="T669_6" style:family="text">
      <style:text-properties style:font-name="Arial" fo:font-size="11pt" style:font-size-asian="11pt" style:font-name-complex="Arial" style:font-size-complex="11pt"/>
    </style:style>
    <style:style style:name="T669_7" style:family="text">
      <style:text-properties style:font-name="Arial" fo:font-size="11pt" style:font-size-asian="11pt" style:font-name-complex="Arial" style:font-size-complex="11pt"/>
    </style:style>
    <style:style style:name="T669_8" style:family="text">
      <style:text-properties style:font-name="Arial" fo:font-size="11pt" style:font-size-asian="11pt" style:font-name-complex="Arial" style:font-size-complex="11pt"/>
    </style:style>
    <style:style style:name="T669_9" style:family="text">
      <style:text-properties style:font-name="Arial" fo:font-size="11pt" style:font-size-asian="11pt" style:font-name-complex="Arial" style:font-size-complex="11pt"/>
    </style:style>
    <style:style style:name="T669_10" style:family="text">
      <style:text-properties style:font-name="Arial" fo:font-size="11pt" style:font-size-asian="11pt" style:font-name-complex="Arial" style:font-size-complex="11pt"/>
    </style:style>
    <style:style style:name="T669_11" style:family="text">
      <style:text-properties style:font-name="Arial" fo:font-size="11pt" style:font-size-asian="11pt" style:font-name-complex="Arial" style:font-size-complex="11pt"/>
    </style:style>
    <style:style style:name="T669_12" style:family="text">
      <style:text-properties style:font-name="Arial" fo:font-size="11pt" style:font-size-asian="11pt" style:font-name-complex="Arial" style:font-size-complex="11pt"/>
    </style:style>
    <style:style style:name="P670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671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 fo:font-weight="bold" style:font-weight-asian="bold"/>
    </style:style>
    <style:style style:name="T67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672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673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73_1" style:family="text">
      <style:text-properties style:font-name="Arial" fo:font-size="11pt" style:font-size-asian="11pt" style:font-name-complex="Arial" style:font-size-complex="11pt"/>
    </style:style>
    <style:style style:name="P674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74_1" style:family="text">
      <style:text-properties style:font-name="Arial" fo:font-size="11pt" style:font-size-asian="11pt" style:font-name-complex="Arial" style:font-size-complex="11pt"/>
    </style:style>
    <style:style style:name="T674_2" style:family="text">
      <style:text-properties style:font-name="Arial" fo:font-size="11pt" style:font-size-asian="11pt" style:font-name-complex="Arial" style:font-size-complex="11pt"/>
    </style:style>
    <style:style style:name="T674_3" style:family="text">
      <style:text-properties style:font-name="Arial" fo:font-size="11pt" style:font-size-asian="11pt" style:font-name-complex="Arial" style:font-size-complex="11pt"/>
    </style:style>
    <style:style style:name="T674_4" style:family="text">
      <style:text-properties style:font-name="Arial" fo:font-size="11pt" style:font-size-asian="11pt" style:font-name-complex="Arial" style:font-size-complex="11pt"/>
    </style:style>
    <style:style style:name="T674_5" style:family="text">
      <style:text-properties style:font-name="Arial" fo:font-size="11pt" style:font-size-asian="11pt" style:font-name-complex="Arial" style:font-size-complex="11pt"/>
    </style:style>
    <style:style style:name="T674_6" style:family="text">
      <style:text-properties style:font-name="Arial" fo:font-size="11pt" style:font-size-asian="11pt" style:font-name-complex="Arial" style:font-size-complex="11pt"/>
    </style:style>
    <style:style style:name="T674_7" style:family="text">
      <style:text-properties style:font-name="Arial" fo:font-size="11pt" style:font-size-asian="11pt" style:font-name-complex="Arial" style:font-size-complex="11pt"/>
    </style:style>
    <style:style style:name="T674_8" style:family="text">
      <style:text-properties style:font-name="Arial" fo:font-size="11pt" style:font-size-asian="11pt" style:font-name-complex="Arial" style:font-size-complex="11pt"/>
    </style:style>
    <style:style style:name="T674_9" style:family="text">
      <style:text-properties style:font-name="Arial" fo:font-size="11pt" style:font-size-asian="11pt" style:font-name-complex="Arial" style:font-size-complex="11pt"/>
    </style:style>
    <style:style style:name="T674_10" style:family="text">
      <style:text-properties style:font-name="Arial" fo:font-size="11pt" style:font-size-asian="11pt" style:font-name-complex="Arial" style:font-size-complex="11pt"/>
    </style:style>
    <style:style style:name="T674_11" style:family="text">
      <style:text-properties style:font-name="Arial" fo:font-size="11pt" style:font-size-asian="11pt" style:font-name-complex="Arial" style:font-size-complex="11pt"/>
    </style:style>
    <style:style style:name="T674_12" style:family="text">
      <style:text-properties style:font-name="Arial" fo:font-size="11pt" style:font-size-asian="11pt" style:font-name-complex="Arial" style:font-size-complex="11pt"/>
    </style:style>
    <style:style style:name="T674_13" style:family="text">
      <style:text-properties style:font-name="Arial" fo:font-size="11pt" style:font-size-asian="11pt" style:font-name-complex="Arial" style:font-size-complex="11pt"/>
    </style:style>
    <style:style style:name="T674_14" style:family="text">
      <style:text-properties style:font-name="Arial" fo:font-size="11pt" style:font-size-asian="11pt" style:font-name-complex="Arial" style:font-size-complex="11pt"/>
    </style:style>
    <style:style style:name="T674_15" style:family="text">
      <style:text-properties style:font-name="Arial" fo:font-size="11pt" style:font-size-asian="11pt" style:font-name-complex="Arial" style:font-size-complex="11pt"/>
    </style:style>
    <style:style style:name="T674_16" style:family="text">
      <style:text-properties style:font-name="Arial" fo:font-size="11pt" style:font-size-asian="11pt" style:font-name-complex="Arial" style:font-size-complex="11pt"/>
    </style:style>
    <style:style style:name="T674_17" style:family="text">
      <style:text-properties style:font-name="Arial" fo:font-size="11pt" style:font-size-asian="11pt" style:font-name-complex="Arial" style:font-size-complex="11pt"/>
    </style:style>
    <style:style style:name="P675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75_1" style:family="text">
      <style:text-properties style:font-name="Arial" fo:font-size="11pt" style:font-size-asian="11pt" style:font-name-complex="Arial" style:font-size-complex="11pt"/>
    </style:style>
    <style:style style:name="T675_2" style:family="text">
      <style:text-properties style:font-name="Arial" fo:font-size="11pt" style:font-size-asian="11pt" style:font-name-complex="Arial" style:font-size-complex="11pt"/>
    </style:style>
    <style:style style:name="T675_3" style:family="text">
      <style:text-properties style:font-name="Arial" fo:font-size="11pt" style:font-size-asian="11pt" style:font-name-complex="Arial" style:font-size-complex="11pt"/>
    </style:style>
    <style:style style:name="T675_4" style:family="text">
      <style:text-properties style:font-name="Arial" fo:font-size="11pt" style:font-size-asian="11pt" style:font-name-complex="Arial" style:font-size-complex="11pt"/>
    </style:style>
    <style:style style:name="T675_5" style:family="text">
      <style:text-properties style:font-name="Arial" fo:font-size="11pt" style:font-size-asian="11pt" style:font-name-complex="Arial" style:font-size-complex="11pt"/>
    </style:style>
    <style:style style:name="T675_6" style:family="text">
      <style:text-properties style:font-name="Arial" fo:font-size="11pt" style:font-size-asian="11pt" style:font-name-complex="Arial" style:font-size-complex="11pt"/>
    </style:style>
    <style:style style:name="T675_7" style:family="text">
      <style:text-properties style:font-name="Arial" fo:font-size="11pt" style:font-size-asian="11pt" style:font-name-complex="Arial" style:font-size-complex="11pt"/>
    </style:style>
    <style:style style:name="T675_8" style:family="text">
      <style:text-properties style:font-name="Arial" fo:font-size="11pt" style:font-size-asian="11pt" style:font-name-complex="Arial" style:font-size-complex="11pt"/>
    </style:style>
    <style:style style:name="T675_9" style:family="text">
      <style:text-properties style:font-name="Arial" fo:font-size="11pt" style:font-size-asian="11pt" style:font-name-complex="Arial" style:font-size-complex="11pt"/>
    </style:style>
    <style:style style:name="T675_10" style:family="text">
      <style:text-properties style:font-name="Arial" fo:font-size="11pt" style:font-size-asian="11pt" style:font-name-complex="Arial" style:font-size-complex="11pt"/>
    </style:style>
    <style:style style:name="T675_11" style:family="text">
      <style:text-properties style:font-name="Arial" fo:font-size="11pt" style:font-size-asian="11pt" style:font-name-complex="Arial" style:font-size-complex="11pt"/>
    </style:style>
    <style:style style:name="T675_12" style:family="text">
      <style:text-properties style:font-name="Arial" fo:font-size="11pt" style:font-size-asian="11pt" style:font-name-complex="Arial" style:font-size-complex="11pt"/>
    </style:style>
    <style:style style:name="T675_13" style:family="text">
      <style:text-properties style:font-name="Arial" fo:font-size="11pt" style:font-size-asian="11pt" style:font-name-complex="Arial" style:font-size-complex="11pt"/>
    </style:style>
    <style:style style:name="T675_14" style:family="text">
      <style:text-properties style:font-name="Arial" fo:font-size="11pt" style:font-size-asian="11pt" style:font-name-complex="Arial" style:font-size-complex="11pt"/>
    </style:style>
    <style:style style:name="P676" style:family="paragraph" style:parent-style-name="paragraph">
      <style:paragraph-properties fo:margin-top="0cm" fo:margin-left="2.54cm"/>
      <style:text-properties style:font-name="Arial" fo:font-size="11pt" style:font-size-asian="11pt" style:font-name-complex="Arial" style:font-size-complex="11pt"/>
    </style:style>
    <style:style style:name="P677" style:family="paragraph" style:parent-style-name="paragraph">
      <style:paragraph-properties fo:margin-top="0cm" fo:margin-left="1.27cm"/>
      <style:text-properties style:font-name="Arial" fo:font-size="11pt" style:font-size-asian="11pt" style:font-name-complex="Arial" style:font-size-complex="11pt"/>
    </style:style>
    <style:style style:name="P678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78_1" style:family="text">
      <style:text-properties style:font-name="Arial" fo:font-size="11pt" style:font-size-asian="11pt" style:font-name-complex="Arial" style:font-size-complex="11pt"/>
    </style:style>
    <style:style style:name="P679" style:family="paragraph" style:parent-style-name="paragraph">
      <style:paragraph-properties fo:margin-top="0cm" fo:margin-left="2.54cm"/>
      <style:text-properties style:font-name="Arial" fo:font-size="11pt" style:font-size-asian="11pt" style:font-name-complex="Arial" style:font-size-complex="11pt"/>
    </style:style>
    <style:style style:name="P680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80_1" style:family="text">
      <style:text-properties style:font-name="Arial" fo:font-size="11pt" style:font-size-asian="11pt" style:font-name-complex="Arial" style:font-size-complex="11pt"/>
    </style:style>
    <style:style style:name="T680_2" style:family="text">
      <style:text-properties style:font-name="Arial" fo:font-size="11pt" style:font-size-asian="11pt" style:font-name-complex="Arial" style:font-size-complex="11pt"/>
    </style:style>
    <style:style style:name="T680_3" style:family="text">
      <style:text-properties style:font-name="Arial" fo:font-size="11pt" style:font-size-asian="11pt" style:font-name-complex="Arial" style:font-size-complex="11pt"/>
    </style:style>
    <style:style style:name="T680_4" style:family="text">
      <style:text-properties style:font-name="Arial" fo:font-size="11pt" style:font-size-asian="11pt" style:font-name-complex="Arial" style:font-size-complex="11pt"/>
    </style:style>
    <style:style style:name="T680_5" style:family="text">
      <style:text-properties style:font-name="Arial" fo:font-size="11pt" style:font-size-asian="11pt" style:font-name-complex="Arial" style:font-size-complex="11pt"/>
    </style:style>
    <style:style style:name="T680_6" style:family="text">
      <style:text-properties style:font-name="Arial" fo:font-size="11pt" style:font-size-asian="11pt" style:font-name-complex="Arial" style:font-size-complex="11pt"/>
    </style:style>
    <style:style style:name="T680_7" style:family="text">
      <style:text-properties style:font-name="Arial" fo:font-size="11pt" style:font-size-asian="11pt" style:font-name-complex="Arial" style:font-size-complex="11pt"/>
    </style:style>
    <style:style style:name="T680_8" style:family="text">
      <style:text-properties style:font-name="Arial" fo:font-size="11pt" style:font-size-asian="11pt" style:font-name-complex="Arial" style:font-size-complex="11pt"/>
    </style:style>
    <style:style style:name="T680_9" style:family="text">
      <style:text-properties style:font-name="Arial" fo:font-size="11pt" style:font-size-asian="11pt" style:font-name-complex="Arial" style:font-size-complex="11pt"/>
    </style:style>
    <style:style style:name="T680_10" style:family="text">
      <style:text-properties style:font-name="Arial" fo:font-size="11pt" style:font-size-asian="11pt" style:font-name-complex="Arial" style:font-size-complex="11pt"/>
    </style:style>
    <style:style style:name="T680_11" style:family="text">
      <style:text-properties style:font-name="Arial" fo:font-size="11pt" style:font-size-asian="11pt" style:font-name-complex="Arial" style:font-size-complex="11pt"/>
    </style:style>
    <style:style style:name="T680_12" style:family="text">
      <style:text-properties style:font-name="Arial" fo:font-size="11pt" style:font-size-asian="11pt" style:font-name-complex="Arial" style:font-size-complex="11pt"/>
    </style:style>
    <style:style style:name="T680_13" style:family="text">
      <style:text-properties style:font-name="Arial" fo:font-size="11pt" style:font-size-asian="11pt" style:font-name-complex="Arial" style:font-size-complex="11pt"/>
    </style:style>
    <style:style style:name="T680_14" style:family="text">
      <style:text-properties style:font-name="Arial" fo:font-size="11pt" style:font-size-asian="11pt" style:font-name-complex="Arial" style:font-size-complex="11pt"/>
    </style:style>
    <style:style style:name="T680_15" style:family="text">
      <style:text-properties style:font-name="Arial" fo:font-size="11pt" style:font-size-asian="11pt" style:font-name-complex="Arial" style:font-size-complex="11pt"/>
    </style:style>
    <style:style style:name="T680_16" style:family="text">
      <style:text-properties style:font-name="Arial" fo:font-size="11pt" style:font-size-asian="11pt" style:font-name-complex="Arial" style:font-size-complex="11pt"/>
    </style:style>
    <style:style style:name="T680_17" style:family="text">
      <style:text-properties style:font-name="Arial" fo:font-size="11pt" style:font-size-asian="11pt" style:font-name-complex="Arial" style:font-size-complex="11pt"/>
    </style:style>
    <style:style style:name="T680_18" style:family="text">
      <style:text-properties style:font-name="Arial" fo:font-size="11pt" style:font-size-asian="11pt" style:font-name-complex="Arial" style:font-size-complex="11pt"/>
    </style:style>
    <style:style style:name="T680_19" style:family="text">
      <style:text-properties style:font-name="Arial" fo:font-size="11pt" style:font-size-asian="11pt" style:font-name-complex="Arial" style:font-size-complex="11pt"/>
    </style:style>
    <style:style style:name="T680_20" style:family="text">
      <style:text-properties style:font-name="Arial" fo:font-size="11pt" style:font-size-asian="11pt" style:font-name-complex="Arial" style:font-size-complex="11pt"/>
    </style:style>
    <style:style style:name="T680_21" style:family="text">
      <style:text-properties style:font-name="Arial" fo:font-size="11pt" style:font-size-asian="11pt" style:font-name-complex="Arial" style:font-size-complex="11pt"/>
    </style:style>
    <style:style style:name="T680_22" style:family="text">
      <style:text-properties style:font-name="Arial" fo:font-size="11pt" style:font-size-asian="11pt" style:font-name-complex="Arial" style:font-size-complex="11pt"/>
    </style:style>
    <style:style style:name="T680_23" style:family="text">
      <style:text-properties style:font-name="Arial" fo:font-size="11pt" style:font-size-asian="11pt" style:font-name-complex="Arial" style:font-size-complex="11pt"/>
    </style:style>
    <style:style style:name="T680_24" style:family="text">
      <style:text-properties style:font-name="Arial" fo:font-size="11pt" style:font-size-asian="11pt" style:font-name-complex="Arial" style:font-size-complex="11pt"/>
    </style:style>
    <style:style style:name="T680_25" style:family="text">
      <style:text-properties style:font-name="Arial" fo:font-size="11pt" style:font-size-asian="11pt" style:font-name-complex="Arial" style:font-size-complex="11pt"/>
    </style:style>
    <style:style style:name="T680_26" style:family="text">
      <style:text-properties style:font-name="Arial" fo:font-size="11pt" style:font-size-asian="11pt" style:font-name-complex="Arial" style:font-size-complex="11pt"/>
    </style:style>
    <style:style style:name="T680_27" style:family="text">
      <style:text-properties style:font-name="Arial" fo:font-size="11pt" style:font-size-asian="11pt" style:font-name-complex="Arial" style:font-size-complex="11pt"/>
    </style:style>
    <style:style style:name="T680_28" style:family="text">
      <style:text-properties style:font-name="Arial" fo:font-size="11pt" style:font-size-asian="11pt" style:font-name-complex="Arial" style:font-size-complex="11pt"/>
    </style:style>
    <style:style style:name="P681" style:family="paragraph" style:parent-style-name="paragraph">
      <style:paragraph-properties fo:margin-top="0cm" fo:margin-left="2.54cm"/>
      <style:text-properties style:font-name="Arial" fo:font-size="11pt" style:font-size-asian="11pt" style:font-name-complex="Arial" style:font-size-complex="11pt"/>
    </style:style>
    <style:style style:name="T681_1" style:family="text">
      <style:text-properties style:font-name="Arial" fo:font-size="11pt" style:font-size-asian="11pt" style:font-name-complex="Arial" style:font-size-complex="11pt"/>
    </style:style>
    <style:style style:name="T681_2" style:family="text">
      <style:text-properties style:font-name="Arial" fo:font-size="11pt" style:font-size-asian="11pt" style:font-name-complex="Arial" style:font-size-complex="11pt"/>
    </style:style>
    <style:style style:name="T681_3" style:family="text">
      <style:text-properties style:font-name="Arial" fo:font-size="11pt" style:font-size-asian="11pt" style:font-name-complex="Arial" style:font-size-complex="11pt"/>
    </style:style>
    <style:style style:name="T681_4" style:family="text">
      <style:text-properties style:font-name="Arial" fo:font-size="11pt" style:font-size-asian="11pt" style:font-name-complex="Arial" style:font-size-complex="11pt"/>
    </style:style>
    <style:style style:name="T681_5" style:family="text">
      <style:text-properties style:font-name="Arial" fo:font-size="11pt" style:font-size-asian="11pt" style:font-name-complex="Arial" style:font-size-complex="11pt"/>
    </style:style>
    <style:style style:name="T681_6" style:family="text">
      <style:text-properties style:font-name="Arial" fo:font-size="11pt" style:font-size-asian="11pt" style:font-name-complex="Arial" style:font-size-complex="11pt"/>
    </style:style>
    <style:style style:name="T681_7" style:family="text">
      <style:text-properties style:font-name="Arial" fo:font-size="11pt" style:font-size-asian="11pt" style:font-name-complex="Arial" style:font-size-complex="11pt"/>
    </style:style>
    <style:style style:name="T681_8" style:family="text">
      <style:text-properties style:font-name="Arial" fo:font-size="11pt" style:font-size-asian="11pt" style:font-name-complex="Arial" style:font-size-complex="11pt"/>
    </style:style>
    <style:style style:name="T681_9" style:family="text">
      <style:text-properties style:font-name="Arial" fo:font-size="11pt" style:font-size-asian="11pt" style:font-name-complex="Arial" style:font-size-complex="11pt"/>
    </style:style>
    <style:style style:name="T681_10" style:family="text">
      <style:text-properties style:font-name="Arial" fo:font-size="11pt" style:font-size-asian="11pt" style:font-name-complex="Arial" style:font-size-complex="11pt"/>
    </style:style>
    <style:style style:name="T681_11" style:family="text">
      <style:text-properties style:font-name="Arial" fo:font-size="11pt" style:font-size-asian="11pt" style:font-name-complex="Arial" style:font-size-complex="11pt"/>
    </style:style>
    <style:style style:name="T681_12" style:family="text">
      <style:text-properties style:font-name="Arial" fo:font-size="11pt" style:font-size-asian="11pt" style:font-name-complex="Arial" style:font-size-complex="11pt"/>
    </style:style>
    <style:style style:name="T681_13" style:family="text">
      <style:text-properties style:font-name="Arial" fo:font-size="11pt" style:font-size-asian="11pt" style:font-name-complex="Arial" style:font-size-complex="11pt"/>
    </style:style>
    <style:style style:name="T681_14" style:family="text">
      <style:text-properties style:font-name="Arial" fo:font-size="11pt" style:font-size-asian="11pt" style:font-name-complex="Arial" style:font-size-complex="11pt"/>
    </style:style>
    <style:style style:name="P682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82_1" style:family="text">
      <style:text-properties style:font-name="Arial" fo:font-size="11pt" style:font-size-asian="11pt" style:font-name-complex="Arial" style:font-size-complex="11pt"/>
    </style:style>
    <style:style style:name="T682_2" style:family="text">
      <style:text-properties style:font-name="Arial" fo:font-size="11pt" style:font-size-asian="11pt" style:font-name-complex="Arial" style:font-size-complex="11pt"/>
    </style:style>
    <style:style style:name="T682_3" style:family="text">
      <style:text-properties style:font-name="Arial" fo:font-size="11pt" style:font-size-asian="11pt" style:font-name-complex="Arial" style:font-size-complex="11pt"/>
    </style:style>
    <style:style style:name="P683" style:family="paragraph" style:parent-style-name="paragraph">
      <style:paragraph-properties fo:margin-top="0cm" fo:margin-left="2.54cm"/>
    </style:style>
    <style:style style:name="T683_1" style:family="text">
      <style:text-properties style:font-name="Arial" fo:font-size="11pt" style:font-size-asian="11pt" style:font-name-complex="Arial" style:font-size-complex="11pt"/>
    </style:style>
    <style:style style:name="P684" style:family="paragraph" style:parent-style-name="paragraph">
      <style:paragraph-properties fo:margin-top="0cm"/>
    </style:style>
    <style:style style:name="T684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84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84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84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84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84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84_7" style:family="text">
      <style:text-properties style:font-name="Arial" fo:font-size="11pt" style:font-size-asian="11pt" style:font-name-complex="Arial" style:font-size-complex="11pt"/>
    </style:style>
    <style:style style:name="T684_8" style:family="text">
      <style:text-properties style:font-name="Arial" fo:font-size="11pt" style:font-size-asian="11pt" style:font-name-complex="Arial" style:font-size-complex="11pt"/>
    </style:style>
    <style:style style:name="T684_9" style:family="text">
      <style:text-properties style:font-name="Arial" fo:font-size="11pt" style:font-size-asian="11pt" style:font-name-complex="Arial" style:font-size-complex="11pt"/>
    </style:style>
    <style:style style:name="T684_10" style:family="text" style:parent-style-name="paragraph">
      <style:text-properties style:font-name="Arial" fo:font-size="11pt" style:font-size-asian="11pt" style:font-name-complex="Arial" style:font-size-complex="11pt"/>
    </style:style>
    <style:style style:name="P685" style:family="paragraph" style:parent-style-name="Footnote_20_text"/>
    <style:style style:name="T685_1" style:family="text">
      <style:text-properties fo:font-size="8pt" style:font-name-asian="Arial" style:font-size-asian="8pt" style:font-name-complex="Arial" style:font-size-complex="8pt"/>
    </style:style>
    <style:style style:name="T685_2" style:family="text">
      <style:text-properties style:font-name="Arial" fo:font-size="11pt" style:font-size-asian="11pt" style:font-name-complex="Arial" style:font-size-complex="11pt"/>
    </style:style>
    <style:style style:name="P686" style:family="paragraph" style:parent-style-name="paragraph">
      <style:paragraph-properties fo:margin-top="0cm"/>
    </style:style>
    <style:style style:name="T686_1" style:family="text">
      <style:text-properties style:font-name="Arial" fo:font-size="11pt" style:font-size-asian="11pt" style:font-name-complex="Arial" style:font-size-complex="11pt"/>
    </style:style>
    <style:style style:name="P687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T68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4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5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6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7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8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7_9" style:family="text">
      <style:text-properties style:font-name="Arial" fo:font-size="11pt" style:font-size-asian="11pt" style:font-name-complex="Arial" style:font-size-complex="11pt"/>
    </style:style>
    <style:style style:name="T687_10" style:family="text">
      <style:text-properties style:font-name="Arial" fo:font-size="11pt" style:font-size-asian="11pt" style:font-name-complex="Arial" style:font-size-complex="11pt"/>
    </style:style>
    <style:style style:name="T687_11" style:family="text">
      <style:text-properties style:font-name="Arial" fo:font-size="11pt" style:font-size-asian="11pt" style:font-name-complex="Arial" style:font-size-complex="11pt"/>
    </style:style>
    <style:style style:name="T687_12" style:family="text">
      <style:text-properties style:font-name="Arial" fo:font-size="11pt" style:font-size-asian="11pt" style:font-name-complex="Arial" style:font-size-complex="11pt"/>
    </style:style>
    <style:style style:name="T687_13" style:family="text">
      <style:text-properties style:font-name="Arial" fo:font-size="11pt" style:font-size-asian="11pt" style:font-name-complex="Arial" style:font-size-complex="11pt"/>
    </style:style>
    <style:style style:name="T687_14" style:family="text">
      <style:text-properties style:font-name="Arial" fo:font-size="11pt" style:font-size-asian="11pt" style:font-name-complex="Arial" style:font-size-complex="11pt"/>
    </style:style>
    <style:style style:name="T687_15" style:family="text">
      <style:text-properties style:font-name="Arial" fo:font-size="11pt" style:font-size-asian="11pt" style:font-name-complex="Arial" style:font-size-complex="11pt"/>
    </style:style>
    <style:style style:name="P688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689" style:family="paragraph" style:parent-style-name="paragraph">
      <style:paragraph-properties fo:margin-top="0cm" fo:margin-bottom="0cm"/>
      <style:text-properties style:font-name="Arial" fo:font-size="11pt" style:font-size-asian="11pt" style:font-name-complex="Arial" style:font-size-complex="11pt"/>
    </style:style>
    <style:style style:name="T68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689_2" style:family="text">
      <style:text-properties style:font-name="Arial" fo:font-size="11pt" style:font-size-asian="11pt" style:font-name-complex="Arial" style:font-size-complex="11pt"/>
    </style:style>
    <style:style style:name="P690" style:family="paragraph" style:parent-style-name="Normal">
      <style:text-properties fo:color="#ff0000" style:font-name="Arial" fo:font-size="10pt" style:font-size-asian="10pt" style:font-name-complex="Arial" style:font-size-complex="10pt"/>
    </style:style>
    <style:style style:name="P691" style:family="paragraph" style:parent-style-name="Normal"/>
    <style:style style:name="T691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P692" style:family="paragraph" style:parent-style-name="Normal"/>
    <style:style style:name="T692_1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P693" style:family="paragraph" style:parent-style-name="Normal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P694" style:family="paragraph" style:parent-style-name="Normal"/>
    <style:style style:name="T694_1" style:family="text">
      <style:text-properties style:font-name="Arial" fo:font-size="11pt" style:font-size-asian="11pt" style:font-name-complex="Arial" style:font-size-complex="11pt"/>
    </style:style>
    <style:style style:name="T694_2" style:family="text">
      <style:text-properties style:font-name="Arial" fo:font-size="11pt" style:font-size-asian="11pt" style:font-name-complex="Arial" style:font-size-complex="11pt"/>
    </style:style>
    <style:style style:name="T694_3" style:family="text">
      <style:text-properties style:font-name="Arial" fo:font-size="11pt" style:font-size-asian="11pt" style:font-name-complex="Arial" style:font-size-complex="11pt"/>
    </style:style>
    <style:style style:name="T694_4" style:family="text">
      <style:text-properties style:font-name="Arial" fo:font-size="11pt" style:font-size-asian="11pt" style:font-name-complex="Arial" style:font-size-complex="11pt"/>
    </style:style>
    <style:style style:name="T694_5" style:family="text">
      <style:text-properties style:font-name="Arial" fo:font-size="11pt" style:font-size-asian="11pt" style:font-name-complex="Arial" style:font-size-complex="11pt"/>
    </style:style>
    <style:style style:name="P695" style:family="paragraph" style:parent-style-name="Normal">
      <style:text-properties style:font-name="Arial" fo:font-size="11pt" style:font-size-asian="11pt" style:font-name-complex="Arial" style:font-size-complex="11pt"/>
    </style:style>
    <style:style style:name="P696" style:family="paragraph" style:parent-style-name="Normal"/>
    <style:style style:name="T696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697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698" style:family="paragraph" style:parent-style-name="Normal"/>
    <style:style style:name="T69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698_2" style:family="text">
      <style:text-properties style:font-name="Arial" fo:font-size="11pt" style:font-size-asian="11pt" style:font-name-complex="Arial" style:font-size-complex="11pt"/>
    </style:style>
    <style:style style:name="T698_3" style:family="text">
      <style:text-properties style:font-name="Arial" fo:font-size="11pt" style:font-size-asian="11pt" style:font-name-complex="Arial" style:font-size-complex="11pt"/>
    </style:style>
    <style:style style:name="T698_4" style:family="text">
      <style:text-properties style:font-name="Arial" fo:font-size="11pt" style:font-size-asian="11pt" style:font-name-complex="Arial" style:font-size-complex="11pt"/>
    </style:style>
    <style:style style:name="P699" style:family="paragraph" style:parent-style-name="Normal">
      <style:text-properties style:font-name="Arial" fo:font-size="11pt" style:font-size-asian="11pt" style:font-name-complex="Arial" style:font-size-complex="11pt"/>
    </style:style>
    <style:style style:name="P700" style:family="paragraph" style:parent-style-name="Normal"/>
    <style:style style:name="T70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0_2" style:family="text">
      <style:text-properties style:font-name="Arial" fo:font-size="11pt" style:font-size-asian="11pt" style:font-name-complex="Arial" style:font-size-complex="11pt"/>
    </style:style>
    <style:style style:name="P701" style:family="paragraph" style:parent-style-name="Normal">
      <style:text-properties style:font-name="Arial" fo:font-size="11pt" style:font-size-asian="11pt" style:font-name-complex="Arial" style:font-size-complex="11pt"/>
    </style:style>
    <style:style style:name="P702" style:family="paragraph" style:parent-style-name="Normal"/>
    <style:style style:name="T70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2_2" style:family="text">
      <style:text-properties style:font-name="Arial" fo:font-size="11pt" style:font-size-asian="11pt" style:font-name-complex="Arial" style:font-size-complex="11pt"/>
    </style:style>
    <style:style style:name="P703" style:family="paragraph" style:parent-style-name="Normal">
      <style:text-properties style:font-name="Arial" fo:font-size="11pt" style:font-size-asian="11pt" style:font-name-complex="Arial" style:font-size-complex="11pt"/>
    </style:style>
    <style:style style:name="P704" style:family="paragraph" style:parent-style-name="Normal"/>
    <style:style style:name="T704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4_2" style:family="text">
      <style:text-properties style:font-name="Arial" fo:font-size="11pt" style:font-size-asian="11pt" style:font-name-complex="Arial" style:font-size-complex="11pt"/>
    </style:style>
    <style:style style:name="P705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06" style:family="paragraph" style:parent-style-name="Normal"/>
    <style:style style:name="T706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07" style:family="paragraph" style:parent-style-name="Normal">
      <style:text-properties style:font-name="Arial" fo:font-size="11pt" style:font-size-asian="11pt" style:font-name-complex="Arial" style:font-size-complex="11pt"/>
    </style:style>
    <style:style style:name="T707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7_2" style:family="text">
      <style:text-properties style:font-name="Arial" fo:font-size="11pt" style:font-size-asian="11pt" style:font-name-complex="Arial" style:font-size-complex="11pt"/>
    </style:style>
    <style:style style:name="P708" style:family="paragraph" style:parent-style-name="Normal">
      <style:text-properties style:font-name="Arial" fo:font-size="11pt" style:font-size-asian="11pt" style:font-name-complex="Arial" style:font-size-complex="11pt"/>
    </style:style>
    <style:style style:name="T70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08_2" style:family="text">
      <style:text-properties style:font-name="Arial" fo:font-size="11pt" style:font-size-asian="11pt" style:font-name-complex="Arial" style:font-size-complex="11pt"/>
    </style:style>
    <style:style style:name="T708_3" style:family="text">
      <style:text-properties style:font-name="Arial" fo:font-size="11pt" style:font-size-asian="11pt" style:font-name-complex="Arial" style:font-size-complex="11pt"/>
    </style:style>
    <style:style style:name="T708_4" style:family="text">
      <style:text-properties style:font-name="Arial" fo:font-size="11pt" style:font-size-asian="11pt" style:font-name-complex="Arial" style:font-size-complex="11pt"/>
    </style:style>
    <style:style style:name="T708_5" style:family="text">
      <style:text-properties style:font-name="Arial" fo:font-size="11pt" style:font-size-asian="11pt" style:font-name-complex="Arial" style:font-size-complex="11pt"/>
    </style:style>
    <style:style style:name="T708_6" style:family="text">
      <style:text-properties style:font-name="Arial" fo:font-size="11pt" style:font-size-asian="11pt" style:font-name-complex="Arial" style:font-size-complex="11pt"/>
    </style:style>
    <style:style style:name="T708_7" style:family="text">
      <style:text-properties style:font-name="Arial" fo:font-size="11pt" style:font-size-asian="11pt" style:font-name-complex="Arial" style:font-size-complex="11pt"/>
    </style:style>
    <style:style style:name="T708_8" style:family="text">
      <style:text-properties style:font-name="Arial" fo:font-size="11pt" style:font-size-asian="11pt" style:font-name-complex="Arial" style:font-size-complex="11pt"/>
    </style:style>
    <style:style style:name="T708_9" style:family="text">
      <style:text-properties style:font-name="Arial" fo:font-size="11pt" style:font-size-asian="11pt" style:font-name-complex="Arial" style:font-size-complex="11pt"/>
    </style:style>
    <style:style style:name="T708_10" style:family="text">
      <style:text-properties style:font-name="Arial" fo:font-size="11pt" style:font-size-asian="11pt" style:font-name-complex="Arial" style:font-size-complex="11pt"/>
    </style:style>
    <style:style style:name="T708_11" style:family="text">
      <style:text-properties style:font-name="Arial" fo:font-size="11pt" style:font-size-asian="11pt" style:font-name-complex="Arial" style:font-size-complex="11pt"/>
    </style:style>
    <style:style style:name="T708_12" style:family="text">
      <style:text-properties style:font-name="Arial" fo:font-size="11pt" style:font-size-asian="11pt" style:font-name-complex="Arial" style:font-size-complex="11pt"/>
    </style:style>
    <style:style style:name="T708_13" style:family="text">
      <style:text-properties style:font-name="Arial" fo:font-size="11pt" style:font-size-asian="11pt" style:font-name-complex="Arial" style:font-size-complex="11pt"/>
    </style:style>
    <style:style style:name="T708_14" style:family="text">
      <style:text-properties style:font-name="Arial" fo:font-size="11pt" style:font-size-asian="11pt" style:font-name-complex="Arial" style:font-size-complex="11pt"/>
    </style:style>
    <style:style style:name="T708_15" style:family="text">
      <style:text-properties style:font-name="Arial" fo:font-size="11pt" style:font-size-asian="11pt" style:font-name-complex="Arial" style:font-size-complex="11pt"/>
    </style:style>
    <style:style style:name="T708_16" style:family="text">
      <style:text-properties style:font-name="Arial" fo:font-size="11pt" style:font-size-asian="11pt" style:font-name-complex="Arial" style:font-size-complex="11pt"/>
    </style:style>
    <style:style style:name="T708_17" style:family="text">
      <style:text-properties style:font-name="Arial" fo:font-size="11pt" style:font-size-asian="11pt" style:font-name-complex="Arial" style:font-size-complex="11pt"/>
    </style:style>
    <style:style style:name="T708_18" style:family="text">
      <style:text-properties style:font-name="Arial" fo:font-size="11pt" style:font-size-asian="11pt" style:font-name-complex="Arial" style:font-size-complex="11pt"/>
    </style:style>
    <style:style style:name="T708_19" style:family="text">
      <style:text-properties style:font-name="Arial" fo:font-size="11pt" style:font-size-asian="11pt" style:font-name-complex="Arial" style:font-size-complex="11pt"/>
    </style:style>
    <style:style style:name="T708_20" style:family="text">
      <style:text-properties style:font-name="Arial" fo:font-size="11pt" style:font-size-asian="11pt" style:font-name-complex="Arial" style:font-size-complex="11pt"/>
    </style:style>
    <style:style style:name="T708_21" style:family="text">
      <style:text-properties style:font-name="Arial" fo:font-size="11pt" style:font-size-asian="11pt" style:font-name-complex="Arial" style:font-size-complex="11pt"/>
    </style:style>
    <style:style style:name="T708_22" style:family="text">
      <style:text-properties style:font-name="Arial" fo:font-size="11pt" style:font-size-asian="11pt" style:font-name-complex="Arial" style:font-size-complex="11pt"/>
    </style:style>
    <style:style style:name="T708_23" style:family="text">
      <style:text-properties style:font-name="Arial" fo:font-size="11pt" style:font-size-asian="11pt" style:font-name-complex="Arial" style:font-size-complex="11pt"/>
    </style:style>
    <style:style style:name="T708_24" style:family="text">
      <style:text-properties style:font-name="Arial" fo:font-size="11pt" style:font-size-asian="11pt" style:font-name-complex="Arial" style:font-size-complex="11pt"/>
    </style:style>
    <style:style style:name="T708_25" style:family="text">
      <style:text-properties style:font-name="Arial" fo:font-size="11pt" style:font-size-asian="11pt" style:font-name-complex="Arial" style:font-size-complex="11pt"/>
    </style:style>
    <style:style style:name="T708_26" style:family="text">
      <style:text-properties style:font-name="Arial" fo:font-size="11pt" style:font-size-asian="11pt" style:font-name-complex="Arial" style:font-size-complex="11pt"/>
    </style:style>
    <style:style style:name="P709" style:family="paragraph" style:parent-style-name="Normal">
      <style:text-properties style:font-name="Arial" fo:font-size="11pt" style:font-size-asian="11pt" style:font-name-complex="Arial" style:font-size-complex="11pt"/>
    </style:style>
    <style:style style:name="P710" style:family="paragraph" style:parent-style-name="Normal"/>
    <style:style style:name="T710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711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12" style:family="paragraph" style:parent-style-name="Normal"/>
    <style:style style:name="T71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12_2" style:family="text">
      <style:text-properties style:font-name="Arial" fo:font-size="11pt" style:font-size-asian="11pt" style:font-name-complex="Arial" style:font-size-complex="11pt"/>
    </style:style>
    <style:style style:name="P713" style:family="paragraph" style:parent-style-name="Normal">
      <style:text-properties style:font-name="Arial" fo:font-size="11pt" style:font-size-asian="11pt" style:font-name-complex="Arial" style:font-size-complex="11pt"/>
    </style:style>
    <style:style style:name="P714" style:family="paragraph" style:parent-style-name="Normal"/>
    <style:style style:name="T714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14_2" style:family="text">
      <style:text-properties style:font-name="Arial" fo:font-size="11pt" style:font-size-asian="11pt" style:font-name-complex="Arial" style:font-size-complex="11pt"/>
    </style:style>
    <style:style style:name="T714_3" style:family="text">
      <style:text-properties style:font-name="Arial" fo:font-size="11pt" style:font-size-asian="11pt" style:font-name-complex="Arial" style:font-size-complex="11pt"/>
    </style:style>
    <style:style style:name="T714_4" style:family="text">
      <style:text-properties style:font-name="Arial" fo:font-size="11pt" style:font-size-asian="11pt" style:font-name-complex="Arial" style:font-size-complex="11pt"/>
    </style:style>
    <style:style style:name="T714_5" style:family="text">
      <style:text-properties style:font-name="Arial" fo:font-size="11pt" style:font-size-asian="11pt" style:font-name-complex="Arial" style:font-size-complex="11pt"/>
    </style:style>
    <style:style style:name="T714_6" style:family="text">
      <style:text-properties style:font-name="Arial" fo:font-size="11pt" style:font-size-asian="11pt" style:font-name-complex="Arial" style:font-size-complex="11pt"/>
    </style:style>
    <style:style style:name="T714_7" style:family="text">
      <style:text-properties style:font-name="Arial" fo:font-size="11pt" style:font-size-asian="11pt" style:font-name-complex="Arial" style:font-size-complex="11pt"/>
    </style:style>
    <style:style style:name="P715" style:family="paragraph" style:parent-style-name="Normal">
      <style:text-properties style:font-name="Arial" fo:font-size="11pt" style:font-size-asian="11pt" style:font-name-complex="Arial" style:font-size-complex="11pt"/>
    </style:style>
    <style:style style:name="P716" style:family="paragraph" style:parent-style-name="Normal"/>
    <style:style style:name="T716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16_2" style:family="text">
      <style:text-properties style:font-name="Arial" fo:font-size="11pt" style:font-size-asian="11pt" style:font-name-complex="Arial" style:font-size-complex="11pt"/>
    </style:style>
    <style:style style:name="T716_3" style:family="text">
      <style:text-properties style:font-name="Arial" fo:font-size="11pt" style:font-size-asian="11pt" style:font-name-complex="Arial" style:font-size-complex="11pt"/>
    </style:style>
    <style:style style:name="T716_4" style:family="text">
      <style:text-properties style:font-name="Arial" fo:font-size="11pt" style:font-size-asian="11pt" style:font-name-complex="Arial" style:font-size-complex="11pt"/>
    </style:style>
    <style:style style:name="T716_5" style:family="text">
      <style:text-properties style:font-name="Arial" fo:font-size="11pt" style:font-size-asian="11pt" style:font-name-complex="Arial" style:font-size-complex="11pt"/>
    </style:style>
    <style:style style:name="T716_6" style:family="text">
      <style:text-properties style:font-name="Arial" fo:font-size="11pt" style:font-size-asian="11pt" style:font-name-complex="Arial" style:font-size-complex="11pt"/>
    </style:style>
    <style:style style:name="T716_7" style:family="text">
      <style:text-properties style:font-name="Arial" fo:font-size="11pt" style:font-size-asian="11pt" style:font-name-complex="Arial" style:font-size-complex="11pt"/>
    </style:style>
    <style:style style:name="T716_8" style:family="text">
      <style:text-properties style:font-name="Arial" fo:font-size="11pt" style:font-size-asian="11pt" style:font-name-complex="Arial" style:font-size-complex="11pt"/>
    </style:style>
    <style:style style:name="T716_9" style:family="text">
      <style:text-properties style:font-name="Arial" fo:font-size="11pt" style:font-size-asian="11pt" style:font-name-complex="Arial" style:font-size-complex="11pt"/>
    </style:style>
    <style:style style:name="T716_10" style:family="text">
      <style:text-properties style:font-name="Arial" fo:font-size="11pt" style:font-size-asian="11pt" style:font-name-complex="Arial" style:font-size-complex="11pt"/>
    </style:style>
    <style:style style:name="T716_11" style:family="text">
      <style:text-properties style:font-name="Arial" fo:font-size="11pt" style:font-size-asian="11pt" style:font-name-complex="Arial" style:font-size-complex="11pt"/>
    </style:style>
    <style:style style:name="P717" style:family="paragraph" style:parent-style-name="Normal">
      <style:text-properties style:font-name="Arial" fo:font-size="11pt" style:font-size-asian="11pt" style:font-name-complex="Arial" style:font-size-complex="11pt"/>
    </style:style>
    <style:style style:name="P718" style:family="paragraph" style:parent-style-name="Normal"/>
    <style:style style:name="T71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18_2" style:family="text">
      <style:text-properties style:font-name="Arial" fo:font-size="11pt" style:font-size-asian="11pt" style:font-name-complex="Arial" style:font-size-complex="11pt"/>
    </style:style>
    <style:style style:name="P719" style:family="paragraph" style:parent-style-name="Normal">
      <style:text-properties style:font-name="Arial" fo:font-size="11pt" style:font-size-asian="11pt" style:font-name-complex="Arial" style:font-size-complex="11pt"/>
    </style:style>
    <style:style style:name="P720" style:family="paragraph" style:parent-style-name="Normal"/>
    <style:style style:name="T72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21" style:family="paragraph" style:parent-style-name="Normal">
      <style:text-properties style:font-name="Arial" fo:font-size="11pt" style:font-size-asian="11pt" style:font-name-complex="Arial" style:font-size-complex="11pt"/>
    </style:style>
    <style:style style:name="T721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1_2" style:family="text">
      <style:text-properties style:font-name="Arial" fo:font-size="11pt" style:font-size-asian="11pt" style:font-name-complex="Arial" style:font-size-complex="11pt"/>
    </style:style>
    <style:style style:name="P722" style:family="paragraph" style:parent-style-name="Normal">
      <style:text-properties style:font-name="Arial" fo:font-size="11pt" style:font-size-asian="11pt" style:font-name-complex="Arial" style:font-size-complex="11pt"/>
    </style:style>
    <style:style style:name="T72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2_2" style:family="text">
      <style:text-properties style:font-name="Arial" fo:font-size="11pt" style:font-size-asian="11pt" style:font-name-complex="Arial" style:font-size-complex="11pt"/>
    </style:style>
    <style:style style:name="P723" style:family="paragraph" style:parent-style-name="Normal">
      <style:text-properties style:font-name="Arial" fo:font-size="11pt" style:font-size-asian="11pt" style:font-name-complex="Arial" style:font-size-complex="11pt"/>
    </style:style>
    <style:style style:name="P724" style:family="paragraph" style:parent-style-name="Normal"/>
    <style:style style:name="T724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25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725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5_2" style:family="text">
      <style:text-properties style:font-name="Arial" fo:font-size="11pt" style:font-size-asian="11pt" style:font-name-complex="Arial" style:font-size-complex="11pt"/>
    </style:style>
    <style:style style:name="P726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726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6_2" style:family="text">
      <style:text-properties style:font-name="Arial" fo:font-size="11pt" style:font-size-asian="11pt" style:font-name-complex="Arial" style:font-size-complex="11pt"/>
    </style:style>
    <style:style style:name="P727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727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7_2" style:family="text">
      <style:text-properties style:font-name="Arial" fo:font-size="11pt" style:font-size-asian="11pt" style:font-name-complex="Arial" style:font-size-complex="11pt"/>
    </style:style>
    <style:style style:name="P728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72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8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8_3" style:family="text">
      <style:text-properties style:font-name="Arial" fo:font-size="11pt" style:font-size-asian="11pt" style:font-name-complex="Arial" style:font-size-complex="11pt"/>
    </style:style>
    <style:style style:name="T728_4" style:family="text">
      <style:text-properties style:font-name="Arial" fo:font-size="11pt" style:font-size-asian="11pt" style:font-name-complex="Arial" style:font-size-complex="11pt"/>
    </style:style>
    <style:style style:name="T728_5" style:family="text">
      <style:text-properties style:font-name="Arial" fo:font-size="11pt" style:font-size-asian="11pt" style:font-name-complex="Arial" style:font-size-complex="11pt"/>
    </style:style>
    <style:style style:name="P729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729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29_2" style:family="text">
      <style:text-properties style:font-name="Arial" fo:font-size="11pt" style:font-size-asian="11pt" style:font-name-complex="Arial" style:font-size-complex="11pt"/>
    </style:style>
    <style:style style:name="P730" style:family="paragraph" style:parent-style-name="Normal">
      <style:paragraph-properties fo:break-before="page"/>
    </style:style>
    <style:style style:name="P731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31_1" style:family="text">
      <style:text-properties style:font-name="Arial" fo:font-size="14pt" style:font-size-asian="14pt" style:font-name-complex="Arial" style:font-size-complex="11pt" fo:font-weight="bold" style:font-weight-asian="bold"/>
    </style:style>
    <style:style style:name="P732" style:family="paragraph" style:parent-style-name="Normal">
      <style:text-properties style:font-name="Arial" fo:font-size="10pt" style:font-size-asian="10pt" style:font-name-complex="Arial" style:font-size-complex="10pt"/>
    </style:style>
    <style:style style:name="P733" style:family="paragraph" style:parent-style-name="paragraph">
      <style:paragraph-properties fo:text-align="justify" fo:margin-top="0cm"/>
    </style:style>
    <style:style style:name="T733_1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/>
    </style:style>
    <style:style style:name="T733_2" style:family="text" style:parent-style-name="eop">
      <style:text-properties style:font-name="Arial" fo:font-size="11pt" style:font-size-asian="11pt" style:font-name-complex="Arial" style:font-size-complex="11pt"/>
    </style:style>
    <style:style style:name="P734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35" style:family="paragraph" style:parent-style-name="paragraph">
      <style:paragraph-properties fo:margin-top="0cm" fo:margin-bottom="0cm"/>
    </style:style>
    <style:style style:name="T73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36" style:family="paragraph" style:parent-style-name="paragraph">
      <style:paragraph-properties/>
    </style:style>
    <style:style style:name="T736_1" style:family="text">
      <style:text-properties style:font-name="Arial" fo:font-size="11pt" style:font-size-asian="11pt" style:font-name-complex="Arial" style:font-size-complex="11pt"/>
    </style:style>
    <style:style style:name="T736_2" style:family="text">
      <style:text-properties style:font-name="Arial" fo:font-size="11pt" style:font-size-asian="11pt" style:font-name-complex="Arial" style:font-size-complex="11pt"/>
    </style:style>
    <style:style style:name="T736_3" style:family="text">
      <style:text-properties style:font-name="Arial" fo:font-size="11pt" style:font-size-asian="11pt" style:font-name-complex="Arial" style:font-size-complex="11pt"/>
    </style:style>
    <style:style style:name="T736_4" style:family="text">
      <style:text-properties style:font-name="Arial" fo:font-size="11pt" style:font-size-asian="11pt" style:font-name-complex="Arial" style:font-size-complex="11pt"/>
    </style:style>
    <style:style style:name="T736_5" style:family="text">
      <style:text-properties style:font-name="Arial" fo:font-size="11pt" style:font-size-asian="11pt" style:font-name-complex="Arial" style:font-size-complex="11pt"/>
    </style:style>
    <style:style style:name="T736_6" style:family="text">
      <style:text-properties style:font-name="Arial" fo:font-size="11pt" style:font-size-asian="11pt" style:font-name-complex="Arial" style:font-size-complex="11pt"/>
    </style:style>
    <style:style style:name="T736_7" style:family="text">
      <style:text-properties style:font-name="Arial" fo:font-size="11pt" style:font-size-asian="11pt" style:font-name-complex="Arial" style:font-size-complex="11pt"/>
    </style:style>
    <style:style style:name="T736_8" style:family="text">
      <style:text-properties style:font-name="Arial" fo:font-size="11pt" style:font-size-asian="11pt" style:font-name-complex="Arial" style:font-size-complex="11pt"/>
    </style:style>
    <style:style style:name="T736_9" style:family="text">
      <style:text-properties style:font-name="Arial" fo:font-size="11pt" style:font-size-asian="11pt" style:font-name-complex="Arial" style:font-size-complex="11pt"/>
    </style:style>
    <style:style style:name="T736_10" style:family="text">
      <style:text-properties style:font-name="Arial" fo:font-size="11pt" style:font-size-asian="11pt" style:font-name-complex="Arial" style:font-size-complex="11pt"/>
    </style:style>
    <style:style style:name="T736_11" style:family="text">
      <style:text-properties style:font-name="Arial" fo:font-size="11pt" style:font-size-asian="11pt" style:font-name-complex="Arial" style:font-size-complex="11pt"/>
    </style:style>
    <style:style style:name="T736_12" style:family="text">
      <style:text-properties style:font-name="Arial" fo:font-size="11pt" style:font-size-asian="11pt" style:font-name-complex="Arial" style:font-size-complex="11pt"/>
    </style:style>
    <style:style style:name="T736_13" style:family="text">
      <style:text-properties style:font-name="Arial" fo:font-size="11pt" style:font-size-asian="11pt" style:font-name-complex="Arial" style:font-size-complex="11pt"/>
    </style:style>
    <style:style style:name="T736_14" style:family="text">
      <style:text-properties style:font-name="Arial" fo:font-size="11pt" style:font-size-asian="11pt" style:font-name-complex="Arial" style:font-size-complex="11pt"/>
    </style:style>
    <style:style style:name="T736_15" style:family="text">
      <style:text-properties style:font-name="Arial" fo:font-size="11pt" style:font-size-asian="11pt" style:font-name-complex="Arial" style:font-size-complex="11pt"/>
    </style:style>
    <style:style style:name="T736_16" style:family="text">
      <style:text-properties style:font-name="Arial" fo:font-size="11pt" style:font-size-asian="11pt" style:font-name-complex="Arial" style:font-size-complex="11pt"/>
    </style:style>
    <style:style style:name="T736_17" style:family="text">
      <style:text-properties style:font-name="Arial" fo:font-size="11pt" style:font-size-asian="11pt" style:font-name-complex="Arial" style:font-size-complex="11pt"/>
    </style:style>
    <style:style style:name="T736_18" style:family="text">
      <style:text-properties style:font-name="Arial" fo:font-size="11pt" style:font-size-asian="11pt" style:font-name-complex="Arial" style:font-size-complex="11pt"/>
    </style:style>
    <style:style style:name="T736_19" style:family="text">
      <style:text-properties style:font-name="Arial" fo:font-size="11pt" style:font-size-asian="11pt" style:font-name-complex="Arial" style:font-size-complex="11pt"/>
    </style:style>
    <style:style style:name="T736_20" style:family="text">
      <style:text-properties style:font-name="Arial" fo:font-size="11pt" style:font-size-asian="11pt" style:font-name-complex="Arial" style:font-size-complex="11pt"/>
    </style:style>
    <style:style style:name="T736_21" style:family="text">
      <style:text-properties style:font-name="Arial" fo:font-size="11pt" style:font-size-asian="11pt" style:font-name-complex="Arial" style:font-size-complex="11pt"/>
    </style:style>
    <style:style style:name="T736_22" style:family="text">
      <style:text-properties style:font-name="Arial" fo:font-size="11pt" style:font-size-asian="11pt" style:font-name-complex="Arial" style:font-size-complex="11pt"/>
    </style:style>
    <style:style style:name="T736_23" style:family="text">
      <style:text-properties style:font-name="Arial" fo:font-size="11pt" style:font-size-asian="11pt" style:font-name-complex="Arial" style:font-size-complex="11pt"/>
    </style:style>
    <style:style style:name="T736_24" style:family="text">
      <style:text-properties style:font-name="Arial" fo:font-size="11pt" style:font-size-asian="11pt" style:font-name-complex="Arial" style:font-size-complex="11pt"/>
    </style:style>
    <style:style style:name="T736_25" style:family="text">
      <style:text-properties style:font-name="Arial" fo:font-size="11pt" style:font-size-asian="11pt" style:font-name-complex="Arial" style:font-size-complex="11pt"/>
    </style:style>
    <style:style style:name="T736_26" style:family="text">
      <style:text-properties style:font-name="Arial" fo:font-size="11pt" style:font-size-asian="11pt" style:font-name-complex="Arial" style:font-size-complex="11pt"/>
    </style:style>
    <style:style style:name="T736_27" style:family="text">
      <style:text-properties style:font-name="Arial" fo:font-size="11pt" style:font-size-asian="11pt" style:font-name-complex="Arial" style:font-size-complex="11pt"/>
    </style:style>
    <style:style style:name="T736_28" style:family="text">
      <style:text-properties style:font-name="Arial" fo:font-size="11pt" style:font-size-asian="11pt" style:font-name-complex="Arial" style:font-size-complex="11pt"/>
    </style:style>
    <style:style style:name="T736_29" style:family="text">
      <style:text-properties style:font-name="Arial" fo:font-size="11pt" style:font-size-asian="11pt" style:font-name-complex="Arial" style:font-size-complex="11pt"/>
    </style:style>
    <style:style style:name="T736_30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736_31" style:family="text">
      <style:text-properties style:font-name="Arial" fo:font-size="11pt" style:font-size-asian="11pt" style:font-name-complex="Arial" style:font-size-complex="11pt"/>
    </style:style>
    <style:style style:name="T736_32" style:family="text">
      <style:text-properties style:font-name="Arial" fo:font-size="11pt" style:font-size-asian="11pt" style:font-name-complex="Arial" style:font-size-complex="11pt"/>
    </style:style>
    <style:style style:name="P737" style:family="paragraph" style:parent-style-name="paragraph">
      <style:paragraph-properties fo:margin-top="0cm"/>
    </style:style>
    <style:style style:name="T737_1" style:family="text">
      <style:text-properties style:font-name="Arial" fo:font-size="11pt" style:font-size-asian="11pt" style:font-name-complex="Arial" style:font-size-complex="11pt"/>
    </style:style>
    <style:style style:name="T737_2" style:family="text">
      <style:text-properties style:font-name="Arial" fo:font-size="11pt" style:font-size-asian="11pt" style:font-name-complex="Arial" style:font-size-complex="11pt"/>
    </style:style>
    <style:style style:name="T737_3" style:family="text">
      <style:text-properties style:font-name="Arial" fo:font-size="11pt" style:font-size-asian="11pt" style:font-name-complex="Arial" style:font-size-complex="11pt"/>
    </style:style>
    <style:style style:name="P738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39" style:family="paragraph" style:parent-style-name="paragraph">
      <style:paragraph-properties fo:margin-top="0cm"/>
    </style:style>
    <style:style style:name="T73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40" style:family="paragraph" style:parent-style-name="paragraph">
      <style:paragraph-properties fo:margin-top="0cm"/>
    </style:style>
    <style:style style:name="T740_1" style:family="text">
      <style:text-properties style:font-name="Arial" fo:font-size="11pt" style:font-size-asian="11pt" style:font-name-complex="Arial" style:font-size-complex="11pt"/>
    </style:style>
    <style:style style:name="T740_2" style:family="text">
      <style:text-properties style:font-name="Arial" fo:font-size="11pt" style:font-size-asian="11pt" style:font-name-complex="Arial" style:font-size-complex="11pt"/>
    </style:style>
    <style:style style:name="T740_3" style:family="text">
      <style:text-properties style:font-name="Arial" fo:font-size="11pt" style:font-size-asian="11pt" style:font-name-complex="Arial" style:font-size-complex="11pt"/>
    </style:style>
    <style:style style:name="T740_4" style:family="text">
      <style:text-properties style:font-name="Arial" fo:font-size="11pt" style:font-size-asian="11pt" style:font-name-complex="Arial" style:font-size-complex="11pt"/>
    </style:style>
    <style:style style:name="T740_5" style:family="text">
      <style:text-properties style:font-name="Arial" fo:font-size="11pt" style:font-size-asian="11pt" style:font-name-complex="Arial" style:font-size-complex="11pt"/>
    </style:style>
    <style:style style:name="T740_6" style:family="text">
      <style:text-properties style:font-name="Arial" fo:font-size="11pt" style:font-size-asian="11pt" style:font-name-complex="Arial" style:font-size-complex="11pt"/>
    </style:style>
    <style:style style:name="T740_7" style:family="text">
      <style:text-properties style:font-name="Arial" fo:font-size="11pt" style:font-size-asian="11pt" style:font-name-complex="Arial" style:font-size-complex="11pt"/>
    </style:style>
    <style:style style:name="T740_8" style:family="text">
      <style:text-properties style:font-name="Arial" fo:font-size="11pt" style:font-size-asian="11pt" style:font-name-complex="Arial" style:font-size-complex="11pt"/>
    </style:style>
    <style:style style:name="T740_9" style:family="text">
      <style:text-properties style:font-name="Arial" fo:font-size="11pt" style:font-size-asian="11pt" style:font-name-complex="Arial" style:font-size-complex="11pt"/>
    </style:style>
    <style:style style:name="T740_10" style:family="text">
      <style:text-properties style:font-name="Arial" fo:font-size="11pt" style:font-size-asian="11pt" style:font-name-complex="Arial" style:font-size-complex="11pt"/>
    </style:style>
    <style:style style:name="T740_11" style:family="text">
      <style:text-properties style:font-name="Arial" fo:font-size="11pt" style:font-size-asian="11pt" style:font-name-complex="Arial" style:font-size-complex="11pt"/>
    </style:style>
    <style:style style:name="T740_12" style:family="text">
      <style:text-properties style:font-name="Arial" fo:font-size="11pt" style:font-size-asian="11pt" style:font-name-complex="Arial" style:font-size-complex="11pt"/>
    </style:style>
    <style:style style:name="T740_13" style:family="text">
      <style:text-properties style:font-name="Arial" fo:font-size="11pt" style:font-size-asian="11pt" style:font-name-complex="Arial" style:font-size-complex="11pt"/>
    </style:style>
    <style:style style:name="T740_14" style:family="text">
      <style:text-properties style:font-name="Arial" fo:font-size="11pt" style:font-size-asian="11pt" style:font-name-complex="Arial" style:font-size-complex="11pt"/>
    </style:style>
    <style:style style:name="T740_15" style:family="text">
      <style:text-properties style:font-name="Arial" fo:font-size="11pt" style:font-size-asian="11pt" style:font-name-complex="Arial" style:font-size-complex="11pt"/>
    </style:style>
    <style:style style:name="P741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42" style:family="paragraph" style:parent-style-name="paragraph">
      <style:paragraph-properties fo:margin-top="0cm"/>
    </style:style>
    <style:style style:name="T742_1" style:family="text">
      <style:text-properties style:font-name="Arial" fo:font-size="11pt" style:font-size-asian="11pt" style:font-name-complex="Arial" style:font-size-complex="11pt"/>
    </style:style>
    <style:style style:name="T742_2" style:family="text">
      <style:text-properties style:font-name="Arial" fo:font-size="11pt" style:font-size-asian="11pt" style:font-name-complex="Arial" style:font-size-complex="11pt"/>
    </style:style>
    <style:style style:name="T742_3" style:family="text">
      <style:text-properties style:font-name="Arial" fo:font-size="11pt" style:font-size-asian="11pt" style:font-name-complex="Arial" style:font-size-complex="11pt"/>
    </style:style>
    <style:style style:name="T742_4" style:family="text">
      <style:text-properties style:font-name="Arial" fo:font-size="11pt" style:font-size-asian="11pt" style:font-name-complex="Arial" style:font-size-complex="11pt"/>
    </style:style>
    <style:style style:name="T742_5" style:family="text">
      <style:text-properties style:font-name="Arial" fo:font-size="11pt" style:font-size-asian="11pt" style:font-name-complex="Arial" style:font-size-complex="11pt"/>
    </style:style>
    <style:style style:name="T742_6" style:family="text">
      <style:text-properties style:font-name="Arial" fo:font-size="11pt" style:font-size-asian="11pt" style:font-name-complex="Arial" style:font-size-complex="11pt"/>
    </style:style>
    <style:style style:name="T742_7" style:family="text">
      <style:text-properties style:font-name="Arial" fo:font-size="11pt" style:font-size-asian="11pt" style:font-name-complex="Arial" style:font-size-complex="11pt"/>
    </style:style>
    <style:style style:name="T742_8" style:family="text">
      <style:text-properties style:font-name="Arial" fo:font-size="11pt" style:font-size-asian="11pt" style:font-name-complex="Arial" style:font-size-complex="11pt"/>
    </style:style>
    <style:style style:name="T742_9" style:family="text">
      <style:text-properties style:font-name="Arial" fo:font-size="11pt" style:font-size-asian="11pt" style:font-name-complex="Arial" style:font-size-complex="11pt"/>
    </style:style>
    <style:style style:name="T742_10" style:family="text">
      <style:text-properties style:font-name="Arial" fo:font-size="11pt" style:font-size-asian="11pt" style:font-name-complex="Arial" style:font-size-complex="11pt"/>
    </style:style>
    <style:style style:name="T742_11" style:family="text">
      <style:text-properties style:font-name="Arial" fo:font-size="11pt" style:font-size-asian="11pt" style:font-name-complex="Arial" style:font-size-complex="11pt"/>
    </style:style>
    <style:style style:name="T742_12" style:family="text">
      <style:text-properties style:font-name="Arial" fo:font-size="11pt" style:font-size-asian="11pt" style:font-name-complex="Arial" style:font-size-complex="11pt"/>
    </style:style>
    <style:style style:name="T742_13" style:family="text">
      <style:text-properties style:font-name="Arial" fo:font-size="11pt" style:font-size-asian="11pt" style:font-name-complex="Arial" style:font-size-complex="11pt"/>
    </style:style>
    <style:style style:name="T742_14" style:family="text">
      <style:text-properties style:font-name="Arial" fo:font-size="11pt" style:font-size-asian="11pt" style:font-name-complex="Arial" style:font-size-complex="11pt"/>
    </style:style>
    <style:style style:name="T742_15" style:family="text">
      <style:text-properties style:font-name="Arial" fo:font-size="11pt" style:font-size-asian="11pt" style:font-name-complex="Arial" style:font-size-complex="11pt"/>
    </style:style>
    <style:style style:name="T742_16" style:family="text">
      <style:text-properties style:font-name="Arial" fo:font-size="11pt" style:font-size-asian="11pt" style:font-name-complex="Arial" style:font-size-complex="11pt"/>
    </style:style>
    <style:style style:name="T742_17" style:family="text">
      <style:text-properties style:font-name="Arial" fo:font-size="11pt" style:font-size-asian="11pt" style:font-name-complex="Arial" style:font-size-complex="11pt"/>
    </style:style>
    <style:style style:name="T742_18" style:family="text">
      <style:text-properties style:font-name="Arial" fo:font-size="11pt" style:font-size-asian="11pt" style:font-name-complex="Arial" style:font-size-complex="11pt"/>
    </style:style>
    <style:style style:name="T742_19" style:family="text">
      <style:text-properties style:font-name="Arial" fo:font-size="11pt" style:font-size-asian="11pt" style:font-name-complex="Arial" style:font-size-complex="11pt"/>
    </style:style>
    <style:style style:name="P743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44" style:family="paragraph" style:parent-style-name="paragraph">
      <style:paragraph-properties fo:margin-top="0cm"/>
    </style:style>
    <style:style style:name="T744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744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45" style:family="paragraph" style:parent-style-name="paragraph">
      <style:paragraph-properties fo:margin-top="0cm"/>
    </style:style>
    <style:style style:name="T745_1" style:family="text">
      <style:text-properties style:font-name="Arial" fo:font-size="11pt" style:font-size-asian="11pt" style:font-name-complex="Arial" style:font-size-complex="11pt"/>
    </style:style>
    <style:style style:name="T745_2" style:family="text">
      <style:text-properties style:font-name="Arial" fo:font-size="11pt" style:font-size-asian="11pt" style:font-name-complex="Arial" style:font-size-complex="11pt"/>
    </style:style>
    <style:style style:name="T745_3" style:family="text">
      <style:text-properties style:font-name="Arial" fo:font-size="11pt" style:font-size-asian="11pt" style:font-name-complex="Arial" style:font-size-complex="11pt"/>
    </style:style>
    <style:style style:name="T745_4" style:family="text">
      <style:text-properties style:font-name="Arial" fo:font-size="11pt" style:font-size-asian="11pt" style:font-name-complex="Arial" style:font-size-complex="11pt"/>
    </style:style>
    <style:style style:name="T745_5" style:family="text">
      <style:text-properties style:font-name="Arial" fo:font-size="11pt" style:font-size-asian="11pt" style:font-name-complex="Arial" style:font-size-complex="11pt"/>
    </style:style>
    <style:style style:name="T745_6" style:family="text">
      <style:text-properties style:font-name="Arial" fo:font-size="11pt" style:font-size-asian="11pt" style:font-name-complex="Arial" style:font-size-complex="11pt"/>
    </style:style>
    <style:style style:name="T745_7" style:family="text">
      <style:text-properties style:font-name="Arial" fo:font-size="11pt" style:font-size-asian="11pt" style:font-name-complex="Arial" style:font-size-complex="11pt"/>
    </style:style>
    <style:style style:name="T745_8" style:family="text">
      <style:text-properties style:font-name="Arial" fo:font-size="11pt" style:font-size-asian="11pt" style:font-name-complex="Arial" style:font-size-complex="11pt"/>
    </style:style>
    <style:style style:name="T745_9" style:family="text">
      <style:text-properties style:font-name="Arial" fo:font-size="11pt" style:font-size-asian="11pt" style:font-name-complex="Arial" style:font-size-complex="11pt"/>
    </style:style>
    <style:style style:name="T745_10" style:family="text">
      <style:text-properties style:font-name="Arial" fo:font-size="11pt" style:font-size-asian="11pt" style:font-name-complex="Arial" style:font-size-complex="11pt"/>
    </style:style>
    <style:style style:name="T745_11" style:family="text">
      <style:text-properties style:font-name="Arial" fo:font-size="11pt" style:font-size-asian="11pt" style:font-name-complex="Arial" style:font-size-complex="11pt"/>
    </style:style>
    <style:style style:name="T745_12" style:family="text">
      <style:text-properties style:font-name="Arial" fo:font-size="11pt" style:font-size-asian="11pt" style:font-name-complex="Arial" style:font-size-complex="11pt"/>
    </style:style>
    <style:style style:name="T745_13" style:family="text">
      <style:text-properties style:font-name="Arial" fo:font-size="11pt" style:font-size-asian="11pt" style:font-name-complex="Arial" style:font-size-complex="11pt"/>
    </style:style>
    <style:style style:name="T745_14" style:family="text">
      <style:text-properties style:font-name="Arial" fo:font-size="11pt" style:font-size-asian="11pt" style:font-name-complex="Arial" style:font-size-complex="11pt"/>
    </style:style>
    <style:style style:name="T745_15" style:family="text">
      <style:text-properties style:font-name="Arial" fo:font-size="11pt" style:font-size-asian="11pt" style:font-name-complex="Arial" style:font-size-complex="11pt"/>
    </style:style>
    <style:style style:name="T745_16" style:family="text">
      <style:text-properties style:font-name="Arial" fo:font-size="11pt" style:font-size-asian="11pt" style:font-name-complex="Arial" style:font-size-complex="11pt"/>
    </style:style>
    <style:style style:name="P746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47" style:family="paragraph" style:parent-style-name="paragraph">
      <style:paragraph-properties fo:margin-top="0cm"/>
    </style:style>
    <style:style style:name="T747_1" style:family="text">
      <style:text-properties style:font-name="Arial" fo:font-size="11pt" style:font-size-asian="11pt" style:font-name-complex="Arial" style:font-size-complex="11pt"/>
    </style:style>
    <style:style style:name="T747_2" style:family="text">
      <style:text-properties style:font-name="Arial" fo:font-size="11pt" style:font-size-asian="11pt" style:font-name-complex="Arial" style:font-size-complex="11pt"/>
    </style:style>
    <style:style style:name="T747_3" style:family="text">
      <style:text-properties style:font-name="Arial" fo:font-size="11pt" style:font-size-asian="11pt" style:font-name-complex="Arial" style:font-size-complex="11pt"/>
    </style:style>
    <style:style style:name="T747_4" style:family="text">
      <style:text-properties style:font-name="Arial" fo:font-size="11pt" style:font-size-asian="11pt" style:font-name-complex="Arial" style:font-size-complex="11pt"/>
    </style:style>
    <style:style style:name="T747_5" style:family="text">
      <style:text-properties style:font-name="Arial" fo:font-size="11pt" style:font-size-asian="11pt" style:font-name-complex="Arial" style:font-size-complex="11pt"/>
    </style:style>
    <style:style style:name="T747_6" style:family="text">
      <style:text-properties style:font-name="Arial" fo:font-size="11pt" style:font-size-asian="11pt" style:font-name-complex="Arial" style:font-size-complex="11pt"/>
    </style:style>
    <style:style style:name="T747_7" style:family="text">
      <style:text-properties style:font-name="Arial" fo:font-size="11pt" style:font-size-asian="11pt" style:font-name-complex="Arial" style:font-size-complex="11pt"/>
    </style:style>
    <style:style style:name="T747_8" style:family="text">
      <style:text-properties style:font-name="Arial" fo:font-size="11pt" style:font-size-asian="11pt" style:font-name-complex="Arial" style:font-size-complex="11pt"/>
    </style:style>
    <style:style style:name="T747_9" style:family="text">
      <style:text-properties style:font-name="Arial" fo:font-size="11pt" style:font-size-asian="11pt" style:font-name-complex="Arial" style:font-size-complex="11pt"/>
    </style:style>
    <style:style style:name="T747_10" style:family="text">
      <style:text-properties style:font-name="Arial" fo:font-size="11pt" style:font-size-asian="11pt" style:font-name-complex="Arial" style:font-size-complex="11pt"/>
    </style:style>
    <style:style style:name="T747_11" style:family="text">
      <style:text-properties style:font-name="Arial" fo:font-size="11pt" style:font-size-asian="11pt" style:font-name-complex="Arial" style:font-size-complex="11pt"/>
    </style:style>
    <style:style style:name="T747_12" style:family="text">
      <style:text-properties style:font-name="Arial" fo:font-size="11pt" style:font-size-asian="11pt" style:font-name-complex="Arial" style:font-size-complex="11pt"/>
    </style:style>
    <style:style style:name="T747_13" style:family="text">
      <style:text-properties style:font-name="Arial" fo:font-size="11pt" style:font-size-asian="11pt" style:font-name-complex="Arial" style:font-size-complex="11pt"/>
    </style:style>
    <style:style style:name="T747_14" style:family="text">
      <style:text-properties style:font-name="Arial" fo:font-size="11pt" style:font-size-asian="11pt" style:font-name-complex="Arial" style:font-size-complex="11pt"/>
    </style:style>
    <style:style style:name="T747_15" style:family="text">
      <style:text-properties style:font-name="Arial" fo:font-size="11pt" style:font-size-asian="11pt" style:font-name-complex="Arial" style:font-size-complex="11pt"/>
    </style:style>
    <style:style style:name="T747_16" style:family="text">
      <style:text-properties style:font-name="Arial" fo:font-size="11pt" style:font-size-asian="11pt" style:font-name-complex="Arial" style:font-size-complex="11pt"/>
    </style:style>
    <style:style style:name="T747_17" style:family="text">
      <style:text-properties style:font-name="Arial" fo:font-size="11pt" style:font-size-asian="11pt" style:font-name-complex="Arial" style:font-size-complex="11pt"/>
    </style:style>
    <style:style style:name="T747_18" style:family="text">
      <style:text-properties style:font-name="Arial" fo:font-size="11pt" style:font-size-asian="11pt" style:font-name-complex="Arial" style:font-size-complex="11pt"/>
    </style:style>
    <style:style style:name="T747_19" style:family="text">
      <style:text-properties style:font-name="Arial" fo:font-size="11pt" style:font-size-asian="11pt" style:font-name-complex="Arial" style:font-size-complex="11pt"/>
    </style:style>
    <style:style style:name="T747_20" style:family="text">
      <style:text-properties style:font-name="Arial" fo:font-size="11pt" style:font-size-asian="11pt" style:font-name-complex="Arial" style:font-size-complex="11pt"/>
    </style:style>
    <style:style style:name="T747_21" style:family="text">
      <style:text-properties style:font-name="Arial" fo:font-size="11pt" style:font-size-asian="11pt" style:font-name-complex="Arial" style:font-size-complex="11pt"/>
    </style:style>
    <style:style style:name="T747_22" style:family="text">
      <style:text-properties style:font-name="Arial" fo:font-size="11pt" style:font-size-asian="11pt" style:font-name-complex="Arial" style:font-size-complex="11pt"/>
    </style:style>
    <style:style style:name="T747_23" style:family="text">
      <style:text-properties style:font-name="Arial" fo:font-size="11pt" style:font-size-asian="11pt" style:font-name-complex="Arial" style:font-size-complex="11pt"/>
    </style:style>
    <style:style style:name="T747_24" style:family="text">
      <style:text-properties style:font-name="Arial" fo:font-size="11pt" style:font-size-asian="11pt" style:font-name-complex="Arial" style:font-size-complex="11pt"/>
    </style:style>
    <style:style style:name="T747_25" style:family="text">
      <style:text-properties style:font-name="Arial" fo:font-size="11pt" style:font-size-asian="11pt" style:font-name-complex="Arial" style:font-size-complex="11pt"/>
    </style:style>
    <style:style style:name="T747_26" style:family="text">
      <style:text-properties style:font-name="Arial" fo:font-size="11pt" style:font-size-asian="11pt" style:font-name-complex="Arial" style:font-size-complex="11pt"/>
    </style:style>
    <style:style style:name="T747_27" style:family="text">
      <style:text-properties style:font-name="Arial" fo:font-size="11pt" style:font-size-asian="11pt" style:font-name-complex="Arial" style:font-size-complex="11pt"/>
    </style:style>
    <style:style style:name="T747_28" style:family="text">
      <style:text-properties style:font-name="Arial" fo:font-size="11pt" style:font-size-asian="11pt" style:font-name-complex="Arial" style:font-size-complex="11pt"/>
    </style:style>
    <style:style style:name="T747_29" style:family="text">
      <style:text-properties style:font-name="Arial" fo:font-size="11pt" style:font-size-asian="11pt" style:font-name-complex="Arial" style:font-size-complex="11pt"/>
    </style:style>
    <style:style style:name="T747_30" style:family="text">
      <style:text-properties style:font-name="Arial" fo:font-size="11pt" style:font-size-asian="11pt" style:font-name-complex="Arial" style:font-size-complex="11pt"/>
    </style:style>
    <style:style style:name="T747_31" style:family="text">
      <style:text-properties style:font-name="Arial" fo:font-size="11pt" style:font-size-asian="11pt" style:font-name-complex="Arial" style:font-size-complex="11pt"/>
    </style:style>
    <style:style style:name="T747_32" style:family="text">
      <style:text-properties style:font-name="Arial" fo:font-size="11pt" style:font-size-asian="11pt" style:font-name-complex="Arial" style:font-size-complex="11pt"/>
    </style:style>
    <style:style style:name="P748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49" style:family="paragraph" style:parent-style-name="paragraph">
      <style:paragraph-properties fo:margin-top="0cm" fo:margin-bottom="0cm"/>
    </style:style>
    <style:style style:name="T74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50" style:family="paragraph" style:parent-style-name="paragraph">
      <style:paragraph-properties/>
    </style:style>
    <style:style style:name="T750_1" style:family="text">
      <style:text-properties style:font-name="Arial" fo:font-size="11pt" style:font-size-asian="11pt" style:font-name-complex="Arial" style:font-size-complex="11pt"/>
    </style:style>
    <style:style style:name="T750_2" style:family="text">
      <style:text-properties style:font-name="Arial" fo:font-size="11pt" style:font-size-asian="11pt" style:font-name-complex="Arial" style:font-size-complex="11pt"/>
    </style:style>
    <style:style style:name="T750_3" style:family="text">
      <style:text-properties style:font-name="Arial" fo:font-size="11pt" style:font-size-asian="11pt" style:font-name-complex="Arial" style:font-size-complex="11pt"/>
    </style:style>
    <style:style style:name="T750_4" style:family="text">
      <style:text-properties style:font-name="Arial" fo:font-size="11pt" style:font-size-asian="11pt" style:font-name-complex="Arial" style:font-size-complex="11pt"/>
    </style:style>
    <style:style style:name="T750_5" style:family="text">
      <style:text-properties style:font-name="Arial" fo:font-size="11pt" style:font-size-asian="11pt" style:font-name-complex="Arial" style:font-size-complex="11pt"/>
    </style:style>
    <style:style style:name="T750_6" style:family="text">
      <style:text-properties style:font-name="Arial" fo:font-size="11pt" style:font-size-asian="11pt" style:font-name-complex="Arial" style:font-size-complex="11pt"/>
    </style:style>
    <style:style style:name="T750_7" style:family="text">
      <style:text-properties style:font-name="Arial" fo:font-size="11pt" style:font-size-asian="11pt" style:font-name-complex="Arial" style:font-size-complex="11pt"/>
    </style:style>
    <style:style style:name="T750_8" style:family="text">
      <style:text-properties style:font-name="Arial" fo:font-size="11pt" style:font-size-asian="11pt" style:font-name-complex="Arial" style:font-size-complex="11pt"/>
    </style:style>
    <style:style style:name="T750_9" style:family="text">
      <style:text-properties style:font-name="Arial" fo:font-size="11pt" style:font-size-asian="11pt" style:font-name-complex="Arial" style:font-size-complex="11pt"/>
    </style:style>
    <style:style style:name="T750_10" style:family="text">
      <style:text-properties style:font-name="Arial" fo:font-size="11pt" style:font-size-asian="11pt" style:font-name-complex="Arial" style:font-size-complex="11pt"/>
    </style:style>
    <style:style style:name="T750_11" style:family="text">
      <style:text-properties style:font-name="Arial" fo:font-size="11pt" style:font-size-asian="11pt" style:font-name-complex="Arial" style:font-size-complex="11pt"/>
    </style:style>
    <style:style style:name="T750_12" style:family="text">
      <style:text-properties style:font-name="Arial" fo:font-size="11pt" style:font-size-asian="11pt" style:font-name-complex="Arial" style:font-size-complex="11pt"/>
    </style:style>
    <style:style style:name="P751" style:family="paragraph" style:parent-style-name="paragraph">
      <style:paragraph-properties/>
    </style:style>
    <style:style style:name="T751_1" style:family="text">
      <style:text-properties style:font-name="Arial" fo:font-size="11pt" style:font-size-asian="11pt" style:font-name-complex="Arial" style:font-size-complex="11pt"/>
    </style:style>
    <style:style style:name="T751_2" style:family="text">
      <style:text-properties style:font-name="Arial" fo:font-size="11pt" style:font-size-asian="11pt" style:font-name-complex="Arial" style:font-size-complex="11pt"/>
    </style:style>
    <style:style style:name="T751_3" style:family="text">
      <style:text-properties style:font-name="Arial" fo:font-size="11pt" style:font-size-asian="11pt" style:font-name-complex="Arial" style:font-size-complex="11pt"/>
    </style:style>
    <style:style style:name="T751_4" style:family="text">
      <style:text-properties style:font-name="Arial" fo:font-size="11pt" style:font-size-asian="11pt" style:font-name-complex="Arial" style:font-size-complex="11pt"/>
    </style:style>
    <style:style style:name="T751_5" style:family="text">
      <style:text-properties style:font-name="Arial" fo:font-size="11pt" style:font-size-asian="11pt" style:font-name-complex="Arial" style:font-size-complex="11pt"/>
    </style:style>
    <style:style style:name="T751_6" style:family="text">
      <style:text-properties style:font-name="Arial" fo:font-size="11pt" style:font-size-asian="11pt" style:font-name-complex="Arial" style:font-size-complex="11pt"/>
    </style:style>
    <style:style style:name="T751_7" style:family="text">
      <style:text-properties style:font-name="Arial" fo:font-size="11pt" style:font-size-asian="11pt" style:font-name-complex="Arial" style:font-size-complex="11pt"/>
    </style:style>
    <style:style style:name="T751_8" style:family="text">
      <style:text-properties style:font-name="Arial" fo:font-size="11pt" style:font-size-asian="11pt" style:font-name-complex="Arial" style:font-size-complex="11pt"/>
    </style:style>
    <style:style style:name="T751_9" style:family="text">
      <style:text-properties style:font-name="Arial" fo:font-size="11pt" style:font-size-asian="11pt" style:font-name-complex="Arial" style:font-size-complex="11pt"/>
    </style:style>
    <style:style style:name="T751_10" style:family="text">
      <style:text-properties style:font-name="Arial" fo:font-size="11pt" style:font-size-asian="11pt" style:font-name-complex="Arial" style:font-size-complex="11pt"/>
    </style:style>
    <style:style style:name="T751_11" style:family="text">
      <style:text-properties style:font-name="Arial" fo:font-size="11pt" style:font-size-asian="11pt" style:font-name-complex="Arial" style:font-size-complex="11pt"/>
    </style:style>
    <style:style style:name="T751_12" style:family="text">
      <style:text-properties style:font-name="Arial" fo:font-size="11pt" style:font-size-asian="11pt" style:font-name-complex="Arial" style:font-size-complex="11pt"/>
    </style:style>
    <style:style style:name="T751_13" style:family="text">
      <style:text-properties style:font-name="Arial" fo:font-size="11pt" style:font-size-asian="11pt" style:font-name-complex="Arial" style:font-size-complex="11pt"/>
    </style:style>
    <style:style style:name="P752" style:family="paragraph" style:parent-style-name="paragraph">
      <style:paragraph-properties/>
    </style:style>
    <style:style style:name="T752_1" style:family="text">
      <style:text-properties style:font-name="Arial" fo:font-size="11pt" style:font-size-asian="11pt" style:font-name-complex="Arial" style:font-size-complex="11pt"/>
    </style:style>
    <style:style style:name="T752_2" style:family="text">
      <style:text-properties style:font-name="Arial" fo:font-size="11pt" style:font-size-asian="11pt" style:font-name-complex="Arial" style:font-size-complex="11pt"/>
    </style:style>
    <style:style style:name="T752_3" style:family="text">
      <style:text-properties style:font-name="Arial" fo:font-size="11pt" style:font-size-asian="11pt" style:font-name-complex="Arial" style:font-size-complex="11pt"/>
    </style:style>
    <style:style style:name="T752_4" style:family="text">
      <style:text-properties style:font-name="Arial" fo:font-size="11pt" style:font-size-asian="11pt" style:font-name-complex="Arial" style:font-size-complex="11pt"/>
    </style:style>
    <style:style style:name="T752_5" style:family="text">
      <style:text-properties style:font-name="Arial" fo:font-size="11pt" style:font-size-asian="11pt" style:font-name-complex="Arial" style:font-size-complex="11pt"/>
    </style:style>
    <style:style style:name="T752_6" style:family="text">
      <style:text-properties style:font-name="Arial" fo:font-size="11pt" style:font-size-asian="11pt" style:font-name-complex="Arial" style:font-size-complex="11pt"/>
    </style:style>
    <style:style style:name="T752_7" style:family="text">
      <style:text-properties style:font-name="Arial" fo:font-size="11pt" style:font-size-asian="11pt" style:font-name-complex="Arial" style:font-size-complex="11pt"/>
    </style:style>
    <style:style style:name="T752_8" style:family="text">
      <style:text-properties style:font-name="Arial" fo:font-size="11pt" style:font-size-asian="11pt" style:font-name-complex="Arial" style:font-size-complex="11pt"/>
    </style:style>
    <style:style style:name="T752_9" style:family="text">
      <style:text-properties style:font-name="Arial" fo:font-size="11pt" style:font-size-asian="11pt" style:font-name-complex="Arial" style:font-size-complex="11pt"/>
    </style:style>
    <style:style style:name="T752_10" style:family="text">
      <style:text-properties style:font-name="Arial" fo:font-size="11pt" style:font-size-asian="11pt" style:font-name-complex="Arial" style:font-size-complex="11pt"/>
    </style:style>
    <style:style style:name="T752_11" style:family="text">
      <style:text-properties style:font-name="Arial" fo:font-size="11pt" style:font-size-asian="11pt" style:font-name-complex="Arial" style:font-size-complex="11pt"/>
    </style:style>
    <style:style style:name="P753" style:family="paragraph" style:parent-style-name="paragraph">
      <style:paragraph-properties fo:margin-top="0cm"/>
    </style:style>
    <style:style style:name="T753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753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54" style:family="paragraph" style:parent-style-name="paragraph">
      <style:paragraph-properties fo:margin-top="0cm"/>
    </style:style>
    <style:style style:name="T754_1" style:family="text">
      <style:text-properties style:font-name="Arial" fo:font-size="11pt" style:font-size-asian="11pt" style:font-name-complex="Arial" style:font-size-complex="11pt"/>
    </style:style>
    <style:style style:name="T754_2" style:family="text">
      <style:text-properties style:font-name="Arial" fo:font-size="11pt" style:font-size-asian="11pt" style:font-name-complex="Arial" style:font-size-complex="11pt"/>
    </style:style>
    <style:style style:name="T754_3" style:family="text">
      <style:text-properties style:font-name="Arial" fo:font-size="11pt" style:font-size-asian="11pt" style:font-name-complex="Arial" style:font-size-complex="11pt"/>
    </style:style>
    <style:style style:name="T754_4" style:family="text">
      <style:text-properties style:font-name="Arial" fo:font-size="11pt" style:font-size-asian="11pt" style:font-name-complex="Arial" style:font-size-complex="11pt"/>
    </style:style>
    <style:style style:name="T754_5" style:family="text">
      <style:text-properties style:font-name="Arial" fo:font-size="11pt" style:font-size-asian="11pt" style:font-name-complex="Arial" style:font-size-complex="11pt"/>
    </style:style>
    <style:style style:name="T754_6" style:family="text">
      <style:text-properties style:font-name="Arial" fo:font-size="11pt" style:font-size-asian="11pt" style:font-name-complex="Arial" style:font-size-complex="11pt"/>
    </style:style>
    <style:style style:name="T754_7" style:family="text">
      <style:text-properties style:font-name="Arial" fo:font-size="11pt" style:font-size-asian="11pt" style:font-name-complex="Arial" style:font-size-complex="11pt"/>
    </style:style>
    <style:style style:name="T754_8" style:family="text">
      <style:text-properties style:font-name="Arial" fo:font-size="11pt" style:font-size-asian="11pt" style:font-name-complex="Arial" style:font-size-complex="11pt"/>
    </style:style>
    <style:style style:name="T754_9" style:family="text">
      <style:text-properties style:font-name="Arial" fo:font-size="11pt" style:font-size-asian="11pt" style:font-name-complex="Arial" style:font-size-complex="11pt"/>
    </style:style>
    <style:style style:name="T754_10" style:family="text">
      <style:text-properties style:font-name="Arial" fo:font-size="11pt" style:font-size-asian="11pt" style:font-name-complex="Arial" style:font-size-complex="11pt"/>
    </style:style>
    <style:style style:name="T754_11" style:family="text">
      <style:text-properties style:font-name="Arial" fo:font-size="11pt" style:font-size-asian="11pt" style:font-name-complex="Arial" style:font-size-complex="11pt"/>
    </style:style>
    <style:style style:name="T754_12" style:family="text">
      <style:text-properties style:font-name="Arial" fo:font-size="11pt" style:font-size-asian="11pt" style:font-name-complex="Arial" style:font-size-complex="11pt"/>
    </style:style>
    <style:style style:name="T754_13" style:family="text">
      <style:text-properties style:font-name="Arial" fo:font-size="11pt" style:font-size-asian="11pt" style:font-name-complex="Arial" style:font-size-complex="11pt"/>
    </style:style>
    <style:style style:name="T754_14" style:family="text">
      <style:text-properties style:font-name="Arial" fo:font-size="11pt" style:font-size-asian="11pt" style:font-name-complex="Arial" style:font-size-complex="11pt"/>
    </style:style>
    <style:style style:name="T754_15" style:family="text">
      <style:text-properties style:font-name="Arial" fo:font-size="11pt" style:font-size-asian="11pt" style:font-name-complex="Arial" style:font-size-complex="11pt"/>
    </style:style>
    <style:style style:name="T754_16" style:family="text">
      <style:text-properties style:font-name="Arial" fo:font-size="11pt" style:font-size-asian="11pt" style:font-name-complex="Arial" style:font-size-complex="11pt"/>
    </style:style>
    <style:style style:name="T754_17" style:family="text">
      <style:text-properties style:font-name="Arial" fo:font-size="11pt" style:font-size-asian="11pt" style:font-name-complex="Arial" style:font-size-complex="11pt"/>
    </style:style>
    <style:style style:name="T754_18" style:family="text">
      <style:text-properties style:font-name="Arial" fo:font-size="11pt" style:font-size-asian="11pt" style:font-name-complex="Arial" style:font-size-complex="11pt"/>
    </style:style>
    <style:style style:name="T754_19" style:family="text">
      <style:text-properties style:font-name="Arial" fo:font-size="11pt" style:font-size-asian="11pt" style:font-name-complex="Arial" style:font-size-complex="11pt"/>
    </style:style>
    <style:style style:name="T754_20" style:family="text">
      <style:text-properties style:font-name="Arial" fo:font-size="11pt" style:font-size-asian="11pt" style:font-name-complex="Arial" style:font-size-complex="11pt"/>
    </style:style>
    <style:style style:name="T754_21" style:family="text">
      <style:text-properties style:font-name="Arial" fo:font-size="11pt" style:font-size-asian="11pt" style:font-name-complex="Arial" style:font-size-complex="11pt"/>
    </style:style>
    <style:style style:name="T754_22" style:family="text">
      <style:text-properties style:font-name="Arial" fo:font-size="11pt" style:font-size-asian="11pt" style:font-name-complex="Arial" style:font-size-complex="11pt"/>
    </style:style>
    <style:style style:name="T754_23" style:family="text">
      <style:text-properties style:font-name="Arial" fo:font-size="11pt" style:font-size-asian="11pt" style:font-name-complex="Arial" style:font-size-complex="11pt"/>
    </style:style>
    <style:style style:name="T754_24" style:family="text">
      <style:text-properties style:font-name="Arial" fo:font-size="11pt" style:font-size-asian="11pt" style:font-name-complex="Arial" style:font-size-complex="11pt"/>
    </style:style>
    <style:style style:name="T754_25" style:family="text">
      <style:text-properties style:font-name="Arial" fo:font-size="11pt" style:font-size-asian="11pt" style:font-name-complex="Arial" style:font-size-complex="11pt"/>
    </style:style>
    <style:style style:name="P755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56" style:family="paragraph" style:parent-style-name="paragraph">
      <style:paragraph-properties fo:margin-top="0cm"/>
    </style:style>
    <style:style style:name="T756_1" style:family="text">
      <style:text-properties style:font-name="Arial" fo:font-size="11pt" style:font-size-asian="11pt" style:font-name-complex="Arial" style:font-size-complex="11pt"/>
    </style:style>
    <style:style style:name="T756_2" style:family="text">
      <style:text-properties style:font-name="Arial" fo:font-size="11pt" style:font-size-asian="11pt" style:font-name-complex="Arial" style:font-size-complex="11pt"/>
    </style:style>
    <style:style style:name="T756_3" style:family="text">
      <style:text-properties style:font-name="Arial" fo:font-size="11pt" style:font-size-asian="11pt" style:font-name-complex="Arial" style:font-size-complex="11pt"/>
    </style:style>
    <style:style style:name="T756_4" style:family="text">
      <style:text-properties style:font-name="Arial" fo:font-size="11pt" style:font-size-asian="11pt" style:font-name-complex="Arial" style:font-size-complex="11pt"/>
    </style:style>
    <style:style style:name="T756_5" style:family="text">
      <style:text-properties style:font-name="Arial" fo:font-size="11pt" style:font-size-asian="11pt" style:font-name-complex="Arial" style:font-size-complex="11pt"/>
    </style:style>
    <style:style style:name="T756_6" style:family="text">
      <style:text-properties style:font-name="Arial" fo:font-size="11pt" style:font-size-asian="11pt" style:font-name-complex="Arial" style:font-size-complex="11pt"/>
    </style:style>
    <style:style style:name="T756_7" style:family="text">
      <style:text-properties style:font-name="Arial" fo:font-size="11pt" style:font-size-asian="11pt" style:font-name-complex="Arial" style:font-size-complex="11pt"/>
    </style:style>
    <style:style style:name="T756_8" style:family="text">
      <style:text-properties style:font-name="Arial" fo:font-size="11pt" style:font-size-asian="11pt" style:font-name-complex="Arial" style:font-size-complex="11pt"/>
    </style:style>
    <style:style style:name="T756_9" style:family="text">
      <style:text-properties style:font-name="Arial" fo:font-size="11pt" style:font-size-asian="11pt" style:font-name-complex="Arial" style:font-size-complex="11pt"/>
    </style:style>
    <style:style style:name="T756_10" style:family="text">
      <style:text-properties style:font-name="Arial" fo:font-size="11pt" style:font-size-asian="11pt" style:font-name-complex="Arial" style:font-size-complex="11pt"/>
    </style:style>
    <style:style style:name="T756_11" style:family="text">
      <style:text-properties style:font-name="Arial" fo:font-size="11pt" style:font-size-asian="11pt" style:font-name-complex="Arial" style:font-size-complex="11pt"/>
    </style:style>
    <style:style style:name="T756_12" style:family="text">
      <style:text-properties style:font-name="Arial" fo:font-size="11pt" style:font-size-asian="11pt" style:font-name-complex="Arial" style:font-size-complex="11pt"/>
    </style:style>
    <style:style style:name="T756_13" style:family="text">
      <style:text-properties style:font-name="Arial" fo:font-size="11pt" style:font-size-asian="11pt" style:font-name-complex="Arial" style:font-size-complex="11pt"/>
    </style:style>
    <style:style style:name="T756_14" style:family="text">
      <style:text-properties style:font-name="Arial" fo:font-size="11pt" style:font-size-asian="11pt" style:font-name-complex="Arial" style:font-size-complex="11pt"/>
    </style:style>
    <style:style style:name="T756_15" style:family="text">
      <style:text-properties style:font-name="Arial" fo:font-size="11pt" style:font-size-asian="11pt" style:font-name-complex="Arial" style:font-size-complex="11pt"/>
    </style:style>
    <style:style style:name="T756_16" style:family="text">
      <style:text-properties style:font-name="Arial" fo:font-size="11pt" style:font-size-asian="11pt" style:font-name-complex="Arial" style:font-size-complex="11pt"/>
    </style:style>
    <style:style style:name="T756_17" style:family="text">
      <style:text-properties style:font-name="Arial" fo:font-size="11pt" style:font-size-asian="11pt" style:font-name-complex="Arial" style:font-size-complex="11pt"/>
    </style:style>
    <style:style style:name="T756_18" style:family="text">
      <style:text-properties style:font-name="Arial" fo:font-size="11pt" style:font-size-asian="11pt" style:font-name-complex="Arial" style:font-size-complex="11pt"/>
    </style:style>
    <style:style style:name="T756_19" style:family="text">
      <style:text-properties style:font-name="Arial" fo:font-size="11pt" style:font-size-asian="11pt" style:font-name-complex="Arial" style:font-size-complex="11pt"/>
    </style:style>
    <style:style style:name="T756_20" style:family="text">
      <style:text-properties style:font-name="Arial" fo:font-size="11pt" style:font-size-asian="11pt" style:font-name-complex="Arial" style:font-size-complex="11pt"/>
    </style:style>
    <style:style style:name="T756_21" style:family="text">
      <style:text-properties style:font-name="Arial" fo:font-size="11pt" style:font-size-asian="11pt" style:font-name-complex="Arial" style:font-size-complex="11pt"/>
    </style:style>
    <style:style style:name="T756_22" style:family="text">
      <style:text-properties style:font-name="Arial" fo:font-size="11pt" style:font-size-asian="11pt" style:font-name-complex="Arial" style:font-size-complex="11pt"/>
    </style:style>
    <style:style style:name="T756_23" style:family="text">
      <style:text-properties style:font-name="Arial" fo:font-size="11pt" style:font-size-asian="11pt" style:font-name-complex="Arial" style:font-size-complex="11pt"/>
    </style:style>
    <style:style style:name="T756_24" style:family="text">
      <style:text-properties style:font-name="Arial" fo:font-size="11pt" style:font-size-asian="11pt" style:font-name-complex="Arial" style:font-size-complex="11pt"/>
    </style:style>
    <style:style style:name="T756_25" style:family="text">
      <style:text-properties style:font-name="Arial" fo:font-size="11pt" style:font-size-asian="11pt" style:font-name-complex="Arial" style:font-size-complex="11pt"/>
    </style:style>
    <style:style style:name="T756_26" style:family="text">
      <style:text-properties style:font-name="Arial" fo:font-size="11pt" style:font-size-asian="11pt" style:font-name-complex="Arial" style:font-size-complex="11pt"/>
    </style:style>
    <style:style style:name="T756_27" style:family="text">
      <style:text-properties style:font-name="Arial" fo:font-size="11pt" style:font-size-asian="11pt" style:font-name-complex="Arial" style:font-size-complex="11pt"/>
    </style:style>
    <style:style style:name="T756_28" style:family="text">
      <style:text-properties style:font-name="Arial" fo:font-size="11pt" style:font-size-asian="11pt" style:font-name-complex="Arial" style:font-size-complex="11pt"/>
    </style:style>
    <style:style style:name="T756_29" style:family="text">
      <style:text-properties style:font-name="Arial" fo:font-size="11pt" style:font-size-asian="11pt" style:font-name-complex="Arial" style:font-size-complex="11pt"/>
    </style:style>
    <style:style style:name="T756_30" style:family="text">
      <style:text-properties style:font-name="Arial" fo:font-size="11pt" style:font-size-asian="11pt" style:font-name-complex="Arial" style:font-size-complex="11pt"/>
    </style:style>
    <style:style style:name="T756_31" style:family="text">
      <style:text-properties style:font-name="Arial" fo:font-size="11pt" style:font-size-asian="11pt" style:font-name-complex="Arial" style:font-size-complex="11pt"/>
    </style:style>
    <style:style style:name="T756_32" style:family="text">
      <style:text-properties style:font-name="Arial" fo:font-size="11pt" style:font-size-asian="11pt" style:font-name-complex="Arial" style:font-size-complex="11pt"/>
    </style:style>
    <style:style style:name="T756_33" style:family="text">
      <style:text-properties style:font-name="Arial" fo:font-size="11pt" style:font-size-asian="11pt" style:font-name-complex="Arial" style:font-size-complex="11pt"/>
    </style:style>
    <style:style style:name="T756_34" style:family="text">
      <style:text-properties style:font-name="Arial" fo:font-size="11pt" style:font-size-asian="11pt" style:font-name-complex="Arial" style:font-size-complex="11pt"/>
    </style:style>
    <style:style style:name="T756_35" style:family="text">
      <style:text-properties style:font-name="Arial" fo:font-size="11pt" style:font-size-asian="11pt" style:font-name-complex="Arial" style:font-size-complex="11pt"/>
    </style:style>
    <style:style style:name="T756_36" style:family="text">
      <style:text-properties style:font-name="Arial" fo:font-size="11pt" style:font-size-asian="11pt" style:font-name-complex="Arial" style:font-size-complex="11pt"/>
    </style:style>
    <style:style style:name="T756_37" style:family="text">
      <style:text-properties style:font-name="Arial" fo:font-size="11pt" style:font-size-asian="11pt" style:font-name-complex="Arial" style:font-size-complex="11pt"/>
    </style:style>
    <style:style style:name="T756_38" style:family="text">
      <style:text-properties style:font-name="Arial" fo:font-size="11pt" style:font-size-asian="11pt" style:font-name-complex="Arial" style:font-size-complex="11pt"/>
    </style:style>
    <style:style style:name="T756_39" style:family="text">
      <style:text-properties style:font-name="Arial" fo:font-size="11pt" style:font-size-asian="11pt" style:font-name-complex="Arial" style:font-size-complex="11pt"/>
    </style:style>
    <style:style style:name="T756_40" style:family="text">
      <style:text-properties style:font-name="Arial" fo:font-size="11pt" style:font-size-asian="11pt" style:font-name-complex="Arial" style:font-size-complex="11pt"/>
    </style:style>
    <style:style style:name="T756_41" style:family="text">
      <style:text-properties style:font-name="Arial" fo:font-size="11pt" style:font-size-asian="11pt" style:font-name-complex="Arial" style:font-size-complex="11pt"/>
    </style:style>
    <style:style style:name="T756_42" style:family="text">
      <style:text-properties style:font-name="Arial" fo:font-size="11pt" style:font-size-asian="11pt" style:font-name-complex="Arial" style:font-size-complex="11pt"/>
    </style:style>
    <style:style style:name="P757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58" style:family="paragraph" style:parent-style-name="paragraph">
      <style:paragraph-properties fo:margin-top="0cm"/>
    </style:style>
    <style:style style:name="T758_1" style:family="text">
      <style:text-properties style:font-name="Arial" fo:font-size="11pt" style:font-size-asian="11pt" style:font-name-complex="Arial" style:font-size-complex="11pt"/>
    </style:style>
    <style:style style:name="T758_2" style:family="text">
      <style:text-properties style:font-name="Arial" fo:font-size="11pt" style:font-size-asian="11pt" style:font-name-complex="Arial" style:font-size-complex="11pt"/>
    </style:style>
    <style:style style:name="T758_3" style:family="text">
      <style:text-properties style:font-name="Arial" fo:font-size="11pt" style:font-size-asian="11pt" style:font-name-complex="Arial" style:font-size-complex="11pt"/>
    </style:style>
    <style:style style:name="T758_4" style:family="text">
      <style:text-properties style:font-name="Arial" fo:font-size="11pt" style:font-size-asian="11pt" style:font-name-complex="Arial" style:font-size-complex="11pt"/>
    </style:style>
    <style:style style:name="T758_5" style:family="text">
      <style:text-properties style:font-name="Arial" fo:font-size="11pt" style:font-size-asian="11pt" style:font-name-complex="Arial" style:font-size-complex="11pt"/>
    </style:style>
    <style:style style:name="T758_6" style:family="text">
      <style:text-properties style:font-name="Arial" fo:font-size="11pt" style:font-size-asian="11pt" style:font-name-complex="Arial" style:font-size-complex="11pt"/>
    </style:style>
    <style:style style:name="T758_7" style:family="text">
      <style:text-properties style:font-name="Arial" fo:font-size="11pt" style:font-size-asian="11pt" style:font-name-complex="Arial" style:font-size-complex="11pt"/>
    </style:style>
    <style:style style:name="T758_8" style:family="text">
      <style:text-properties style:font-name="Arial" fo:font-size="11pt" style:font-size-asian="11pt" style:font-name-complex="Arial" style:font-size-complex="11pt"/>
    </style:style>
    <style:style style:name="T758_9" style:family="text">
      <style:text-properties style:font-name="Arial" fo:font-size="11pt" style:font-size-asian="11pt" style:font-name-complex="Arial" style:font-size-complex="11pt"/>
    </style:style>
    <style:style style:name="T758_10" style:family="text">
      <style:text-properties style:font-name="Arial" fo:font-size="11pt" style:font-size-asian="11pt" style:font-name-complex="Arial" style:font-size-complex="11pt"/>
    </style:style>
    <style:style style:name="T758_11" style:family="text">
      <style:text-properties style:font-name="Arial" fo:font-size="11pt" style:font-size-asian="11pt" style:font-name-complex="Arial" style:font-size-complex="11pt"/>
    </style:style>
    <style:style style:name="T758_12" style:family="text">
      <style:text-properties style:font-name="Arial" fo:font-size="11pt" style:font-size-asian="11pt" style:font-name-complex="Arial" style:font-size-complex="11pt"/>
    </style:style>
    <style:style style:name="T758_13" style:family="text">
      <style:text-properties style:font-name="Arial" fo:font-size="11pt" style:font-size-asian="11pt" style:font-name-complex="Arial" style:font-size-complex="11pt"/>
    </style:style>
    <style:style style:name="T758_14" style:family="text" style:parent-style-name="paragraph">
      <style:text-properties style:font-name="Arial" fo:font-size="11pt" style:font-size-asian="11pt" style:font-name-complex="Arial" style:font-size-complex="11pt"/>
    </style:style>
    <style:style style:name="P759" style:family="paragraph" style:parent-style-name="Footnote_20_text"/>
    <style:style style:name="T759_1" style:family="text"/>
    <style:style style:name="T759_2" style:family="text"/>
    <style:style style:name="T759_3" style:family="text" style:parent-style-name="Internet_20_link">
      <style:text-properties fo:font-size="8pt" style:font-size-asian="8pt" style:font-size-complex="8pt"/>
    </style:style>
    <style:style style:name="P760" style:family="paragraph" style:parent-style-name="paragraph">
      <style:paragraph-properties fo:margin-top="0cm"/>
      <style:text-properties style:font-name="Arial" fo:font-size="11pt" style:font-size-asian="11pt" style:font-name-complex="Arial" style:font-size-complex="11pt"/>
    </style:style>
    <style:style style:name="P761" style:family="paragraph" style:parent-style-name="paragraph">
      <style:paragraph-properties fo:margin-top="0cm"/>
    </style:style>
    <style:style style:name="T76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761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62" style:family="paragraph" style:parent-style-name="paragraph">
      <style:paragraph-properties fo:margin-top="0cm"/>
    </style:style>
    <style:style style:name="T762_1" style:family="text">
      <style:text-properties style:font-name="Arial" fo:font-size="11pt" style:font-size-asian="11pt" style:font-name-complex="Arial" style:font-size-complex="11pt"/>
    </style:style>
    <style:style style:name="T762_2" style:family="text">
      <style:text-properties style:font-name="Arial" fo:font-size="11pt" style:font-size-asian="11pt" style:font-name-complex="Arial" style:font-size-complex="11pt"/>
    </style:style>
    <style:style style:name="T762_3" style:family="text">
      <style:text-properties style:font-name="Arial" fo:font-size="11pt" style:font-size-asian="11pt" style:font-name-complex="Arial" style:font-size-complex="11pt"/>
    </style:style>
    <style:style style:name="T762_4" style:family="text">
      <style:text-properties style:font-name="Arial" fo:font-size="11pt" style:font-size-asian="11pt" style:font-name-complex="Arial" style:font-size-complex="11pt"/>
    </style:style>
    <style:style style:name="T762_5" style:family="text">
      <style:text-properties style:font-name="Arial" fo:font-size="11pt" style:font-size-asian="11pt" style:font-name-complex="Arial" style:font-size-complex="11pt"/>
    </style:style>
    <style:style style:name="T762_6" style:family="text">
      <style:text-properties style:font-name="Arial" fo:font-size="11pt" style:font-size-asian="11pt" style:font-name-complex="Arial" style:font-size-complex="11pt"/>
    </style:style>
    <style:style style:name="T762_7" style:family="text">
      <style:text-properties style:font-name="Arial" fo:font-size="11pt" style:font-size-asian="11pt" style:font-name-complex="Arial" style:font-size-complex="11pt"/>
    </style:style>
    <style:style style:name="T762_8" style:family="text">
      <style:text-properties style:font-name="Arial" fo:font-size="11pt" style:font-size-asian="11pt" style:font-name-complex="Arial" style:font-size-complex="11pt"/>
    </style:style>
    <style:style style:name="T762_9" style:family="text">
      <style:text-properties style:font-name="Arial" fo:font-size="11pt" style:font-size-asian="11pt" style:font-name-complex="Arial" style:font-size-complex="11pt"/>
    </style:style>
    <style:style style:name="T762_10" style:family="text">
      <style:text-properties style:font-name="Arial" fo:font-size="11pt" style:font-size-asian="11pt" style:font-name-complex="Arial" style:font-size-complex="11pt"/>
    </style:style>
    <style:style style:name="T762_11" style:family="text">
      <style:text-properties style:font-name="Arial" fo:font-size="11pt" style:font-size-asian="11pt" style:font-name-complex="Arial" style:font-size-complex="11pt"/>
    </style:style>
    <style:style style:name="T762_12" style:family="text">
      <style:text-properties style:font-name="Arial" fo:font-size="11pt" style:font-size-asian="11pt" style:font-name-complex="Arial" style:font-size-complex="11pt"/>
    </style:style>
    <style:style style:name="T762_13" style:family="text">
      <style:text-properties style:font-name="Arial" fo:font-size="11pt" style:font-size-asian="11pt" style:font-name-complex="Arial" style:font-size-complex="11pt"/>
    </style:style>
    <style:style style:name="P763" style:family="paragraph" style:parent-style-name="paragraph">
      <style:paragraph-properties fo:margin-top="0cm"/>
      <style:text-properties style:font-name="Arial" fo:font-size="9pt" style:font-size-asian="9pt" style:font-name-complex="Arial" style:font-size-complex="9pt"/>
    </style:style>
    <style:style style:name="P764" style:family="paragraph" style:parent-style-name="paragraph">
      <style:paragraph-properties fo:margin-top="0cm" fo:margin-bottom="0cm"/>
      <style:text-properties style:font-name="Arial" fo:font-size="11pt" style:font-size-asian="11pt" style:font-name-complex="Arial" style:font-size-complex="11pt"/>
    </style:style>
    <style:style style:name="P765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65_1" style:family="text">
      <style:text-properties style:font-name="Arial" fo:font-size="14pt" style:font-size-asian="14pt" style:font-name-complex="Arial" style:font-size-complex="11pt" fo:font-weight="bold" style:font-weight-asian="bold"/>
    </style:style>
    <style:style style:name="P766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767" style:family="paragraph" style:parent-style-name="Normal"/>
    <style:style style:name="T767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767_2" style:family="text">
      <style:text-properties style:font-name="Arial"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767_3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768" style:family="paragraph" style:parent-style-name="Normal">
      <style:text-properties style:font-name="Arial" fo:font-size="10pt" style:font-size-asian="10pt" style:font-name-complex="Arial" style:font-size-complex="10pt"/>
    </style:style>
    <style:style style:name="P769" style:family="paragraph" style:parent-style-name="Normal">
      <style:paragraph-properties fo:text-align="justify"/>
    </style:style>
    <style:style style:name="T769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70" style:family="paragraph" style:parent-style-name="Normal">
      <style:paragraph-properties fo:text-align="justify"/>
    </style:style>
    <style:style style:name="T770_1" style:family="text">
      <style:text-properties style:font-name="Arial" fo:font-size="11pt" style:font-size-asian="11pt" style:font-name-complex="Arial" style:font-size-complex="11pt"/>
    </style:style>
    <style:style style:name="T770_2" style:family="text">
      <style:text-properties style:font-name="Arial" fo:font-size="11pt" style:font-size-asian="11pt" style:font-name-complex="Arial" style:font-size-complex="11pt"/>
    </style:style>
    <style:style style:name="T770_3" style:family="text">
      <style:text-properties style:font-name="Arial" fo:font-size="11pt" style:font-size-asian="11pt" style:font-name-complex="Arial" style:font-size-complex="11pt"/>
    </style:style>
    <style:style style:name="T770_4" style:family="text">
      <style:text-properties style:font-name="Arial" fo:font-size="11pt" style:font-size-asian="11pt" style:font-name-complex="Arial" style:font-size-complex="11pt"/>
    </style:style>
    <style:style style:name="T770_5" style:family="text">
      <style:text-properties style:font-name="Arial" fo:font-size="11pt" style:font-size-asian="11pt" style:font-name-complex="Arial" style:font-size-complex="11pt"/>
    </style:style>
    <style:style style:name="T770_6" style:family="text">
      <style:text-properties style:font-name="Arial" fo:font-size="11pt" style:font-size-asian="11pt" style:font-name-complex="Arial" style:font-size-complex="11pt"/>
    </style:style>
    <style:style style:name="T770_7" style:family="text">
      <style:text-properties style:font-name="Arial" fo:font-size="11pt" style:font-size-asian="11pt" style:font-name-complex="Arial" style:font-size-complex="11pt"/>
    </style:style>
    <style:style style:name="T770_8" style:family="text">
      <style:text-properties style:font-name="Arial" fo:font-size="11pt" style:font-size-asian="11pt" style:font-name-complex="Arial" style:font-size-complex="11pt"/>
    </style:style>
    <style:style style:name="T770_9" style:family="text">
      <style:text-properties style:font-name="Arial" fo:font-size="11pt" style:font-size-asian="11pt" style:font-name-complex="Arial" style:font-size-complex="11pt"/>
    </style:style>
    <style:style style:name="P771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772" style:family="paragraph" style:parent-style-name="Normal">
      <style:paragraph-properties fo:text-align="justify"/>
    </style:style>
    <style:style style:name="T77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73" style:family="paragraph" style:parent-style-name="Normal"/>
    <style:style style:name="T773_1" style:family="text">
      <style:text-properties style:font-name="Arial" fo:font-size="11pt" style:font-size-asian="11pt" style:font-name-complex="Arial" style:font-size-complex="11pt"/>
    </style:style>
    <style:style style:name="T773_2" style:family="text">
      <style:text-properties style:font-name="Arial" fo:font-size="11pt" style:font-size-asian="11pt" style:font-name-complex="Arial" style:font-size-complex="11pt" style:font-weight-complex="bold"/>
    </style:style>
    <style:style style:name="T773_3" style:family="text">
      <style:text-properties style:font-name="Arial" fo:font-size="11pt" style:font-size-asian="11pt" style:font-name-complex="Arial" style:font-size-complex="11pt"/>
    </style:style>
    <style:style style:name="T773_4" style:family="text">
      <style:text-properties style:font-name="Arial" fo:font-size="11pt" style:font-size-asian="11pt" style:font-name-complex="Arial" style:font-size-complex="11pt" style:font-weight-complex="bold"/>
    </style:style>
    <style:style style:name="T773_5" style:family="text">
      <style:text-properties style:font-name="Arial" fo:font-size="11pt" style:font-size-asian="11pt" style:font-name-complex="Arial" style:font-size-complex="11pt"/>
    </style:style>
    <style:style style:name="T773_6" style:family="text">
      <style:text-properties style:font-name="Arial" fo:font-size="11pt" style:font-size-asian="11pt" style:font-name-complex="Arial" style:font-size-complex="11pt" style:font-weight-complex="bold"/>
    </style:style>
    <style:style style:name="T773_7" style:family="text">
      <style:text-properties style:font-name="Arial" fo:font-size="11pt" style:font-size-asian="11pt" style:font-name-complex="Arial" style:font-size-complex="11pt"/>
    </style:style>
    <style:style style:name="P774" style:family="paragraph" style:parent-style-name="Normal">
      <style:text-properties style:font-name="Arial" fo:font-size="11pt" style:font-size-asian="11pt" style:font-name-complex="Arial" style:font-size-complex="11pt"/>
    </style:style>
    <style:style style:name="P775" style:family="paragraph" style:parent-style-name="Normal"/>
    <style:style style:name="T775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776" style:family="paragraph" style:parent-style-name="Normal"/>
    <style:style style:name="T776_1" style:family="text">
      <style:text-properties style:font-name="Arial" fo:font-size="11pt" style:font-size-asian="11pt" style:font-name-complex="Arial" style:font-size-complex="11pt" style:font-weight-complex="bold"/>
    </style:style>
    <style:style style:name="T776_2" style:family="text">
      <style:text-properties style:font-name="Arial" fo:font-size="11pt" style:font-size-asian="11pt" style:font-name-complex="Arial" style:font-size-complex="11pt" style:font-weight-complex="bold"/>
    </style:style>
    <style:style style:name="P777" style:family="paragraph" style:parent-style-name="Normal">
      <style:text-properties style:font-name="Arial" fo:font-size="11pt" style:font-size-asian="11pt" style:font-name-complex="Arial" style:font-size-complex="11pt"/>
    </style:style>
    <style:style style:name="T77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777_2" style:family="text">
      <style:text-properties style:font-name="Arial" fo:font-size="11pt" style:font-size-asian="11pt" style:font-name-complex="Arial" style:font-size-complex="11pt"/>
    </style:style>
    <style:style style:name="P778" style:family="paragraph" style:parent-style-name="Normal">
      <style:text-properties style:font-name="Arial" fo:font-size="11pt" style:font-size-asian="11pt" style:font-name-complex="Arial" style:font-size-complex="11pt"/>
    </style:style>
    <style:style style:name="T778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778_2" style:family="text">
      <style:text-properties style:font-name="Arial" fo:font-size="11pt" style:font-size-asian="11pt" style:font-name-complex="Arial" style:font-size-complex="11pt"/>
    </style:style>
    <style:style style:name="P779" style:family="paragraph" style:parent-style-name="Normal">
      <style:text-properties style:font-name="Arial" fo:font-size="11pt" style:font-size-asian="11pt" style:font-name-complex="Arial" style:font-size-complex="11pt"/>
    </style:style>
    <style:style style:name="T77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779_2" style:family="text">
      <style:text-properties style:font-name="Arial" fo:font-size="11pt" style:font-size-asian="11pt" style:font-name-complex="Arial" style:font-size-complex="11pt"/>
    </style:style>
    <style:style style:name="P78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1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5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7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89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1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5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7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799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0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01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0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03" style:family="paragraph" style:parent-style-name="Normal">
      <style:paragraph-properties fo:text-align="justify"/>
    </style:style>
    <style:style style:name="T803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04" style:family="paragraph" style:parent-style-name="Normal">
      <style:paragraph-properties fo:text-align="justify"/>
    </style:style>
    <style:style style:name="T804_1" style:family="text">
      <style:text-properties style:font-name="Arial" fo:font-size="11pt" style:font-size-asian="11pt" style:font-name-complex="Arial" style:font-size-complex="11pt"/>
    </style:style>
    <style:style style:name="T804_2" style:family="text">
      <style:text-properties style:font-name="Arial" fo:font-size="11pt" style:font-size-asian="11pt" style:font-name-complex="Arial" style:font-size-complex="11pt"/>
    </style:style>
    <style:style style:name="T804_3" style:family="text">
      <style:text-properties style:font-name="Arial" fo:font-size="11pt" style:font-size-asian="11pt" style:font-name-complex="Arial" style:font-size-complex="11pt"/>
    </style:style>
    <style:style style:name="T804_4" style:family="text">
      <style:text-properties style:font-name="Arial" fo:font-size="11pt" style:font-size-asian="11pt" style:font-name-complex="Arial" style:font-size-complex="11pt"/>
    </style:style>
    <style:style style:name="T804_5" style:family="text">
      <style:text-properties style:font-name="Arial" fo:font-size="11pt" style:font-size-asian="11pt" style:font-name-complex="Arial" style:font-size-complex="11pt"/>
    </style:style>
    <style:style style:name="T804_6" style:family="text">
      <style:text-properties style:font-name="Arial" fo:font-size="11pt" style:font-size-asian="11pt" style:font-name-complex="Arial" style:font-size-complex="11pt"/>
    </style:style>
    <style:style style:name="T804_7" style:family="text">
      <style:text-properties style:font-name="Arial" fo:font-size="11pt" style:font-size-asian="11pt" style:font-name-complex="Arial" style:font-size-complex="11pt"/>
    </style:style>
    <style:style style:name="T804_8" style:family="text">
      <style:text-properties style:font-name="Arial" fo:font-size="11pt" style:font-size-asian="11pt" style:font-name-complex="Arial" style:font-size-complex="11pt"/>
    </style:style>
    <style:style style:name="T804_9" style:family="text">
      <style:text-properties style:font-name="Arial" fo:font-size="11pt" style:font-size-asian="11pt" style:font-name-complex="Arial" style:font-size-complex="11pt"/>
    </style:style>
    <style:style style:name="T804_10" style:family="text">
      <style:text-properties style:font-name="Arial" fo:font-size="11pt" style:font-size-asian="11pt" style:font-name-complex="Arial" style:font-size-complex="11pt"/>
    </style:style>
    <style:style style:name="T804_11" style:family="text">
      <style:text-properties style:font-name="Arial" fo:font-size="11pt" style:font-size-asian="11pt" style:font-name-complex="Arial" style:font-size-complex="11pt"/>
    </style:style>
    <style:style style:name="P805" style:family="paragraph" style:parent-style-name="Normal">
      <style:text-properties style:font-name="Arial" fo:font-size="11pt" style:font-size-asian="11pt" style:font-name-complex="Arial" style:font-size-complex="11pt"/>
    </style:style>
    <style:style style:name="Table21" style:family="table">
      <style:table-properties table:align="center" style:width="16.244cm" fo:margin-left="0.877cm"/>
    </style:style>
    <style:style style:name="Column75" style:family="table-column">
      <style:table-column-properties style:column-width="5.992cm"/>
    </style:style>
    <style:style style:name="Column76" style:family="table-column">
      <style:table-column-properties style:column-width="3.251cm"/>
    </style:style>
    <style:style style:name="Column77" style:family="table-column">
      <style:table-column-properties style:column-width="7.001cm"/>
    </style:style>
    <style:style style:name="Row72" style:family="table-row"/>
    <style:style style:name="Cell23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6" style:family="paragraph" style:parent-style-name="Normal"/>
    <style:style style:name="T8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7" style:family="paragraph" style:parent-style-name="Normal"/>
    <style:style style:name="T8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3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/>
    <style:style style:name="T8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3" style:family="table-row"/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Normal"/>
    <style:style style:name="T8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0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Normal"/>
    <style:style style:name="T8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1" style:family="paragraph" style:parent-style-name="Normal"/>
    <style:style style:name="T8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2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74" style:family="table-row"/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/>
    <style:style style:name="T8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2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Normal"/>
    <style:style style:name="T8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/>
    <style:style style:name="T8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4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4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4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75" style:family="table-row"/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Normal"/>
    <style:style style:name="T8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76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Normal"/>
    <style:style style:name="T8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/>
    <style:style style:name="T8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/>
    <style:style style:name="T818_1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2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3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4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5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6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7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8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9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10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11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8_12" style:family="text">
      <style:text-properties fo:background-color="#ffffff" fo:color="#0b0c0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819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20" style:family="paragraph" style:parent-style-name="Normal"/>
    <style:style style:name="T820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820_2" style:family="text">
      <style:text-properties style:font-name="Arial" fo:font-size="10pt" style:font-size-asian="10pt" style:font-name-complex="Arial" style:font-size-complex="10pt"/>
    </style:style>
    <style:style style:name="T820_3" style:family="text">
      <style:text-properties style:font-name="Arial" fo:font-size="11pt" style:font-size-asian="11pt" style:font-name-complex="Arial" style:font-size-complex="11pt"/>
    </style:style>
    <style:style style:name="P821" style:family="paragraph" style:parent-style-name="Normal">
      <style:text-properties style:font-name="Arial" fo:font-size="11pt" style:font-size-asian="11pt" style:font-name-complex="Arial" style:font-size-complex="11pt"/>
    </style:style>
    <style:style style:name="T821_1" style:family="text">
      <style:text-properties style:font-name="Arial" fo:font-size="11pt" style:font-size-asian="11pt" style:font-name-complex="Arial" style:font-size-complex="11pt"/>
    </style:style>
    <style:style style:name="P822" style:family="paragraph" style:parent-style-name="Normal">
      <style:text-properties style:font-name="Arial" fo:font-size="11pt" style:font-size-asian="11pt" style:font-name-complex="Arial" style:font-size-complex="11pt"/>
    </style:style>
    <style:style style:name="T822_1" style:family="text">
      <style:text-properties style:font-name="Arial" fo:font-size="11pt" style:font-size-asian="11pt" style:font-name-complex="Arial" style:font-size-complex="11pt"/>
    </style:style>
    <style:style style:name="P823" style:family="paragraph" style:parent-style-name="Normal">
      <style:text-properties style:font-name="Arial" fo:font-size="11pt" style:font-size-asian="11pt" style:font-name-complex="Arial" style:font-size-complex="11pt"/>
    </style:style>
    <style:style style:name="T823_1" style:family="text">
      <style:text-properties style:font-name="Arial" fo:font-size="11pt" style:font-size-asian="11pt" style:font-name-complex="Arial" style:font-size-complex="11pt"/>
    </style:style>
    <style:style style:name="P824" style:family="paragraph" style:parent-style-name="Normal">
      <style:text-properties style:font-name="Arial" fo:font-size="11pt" style:font-size-asian="11pt" style:font-name-complex="Arial" style:font-size-complex="11pt"/>
    </style:style>
    <style:style style:name="T824_1" style:family="text">
      <style:text-properties style:font-name="Arial" fo:font-size="11pt" style:font-size-asian="11pt" style:font-name-complex="Arial" style:font-size-complex="11pt"/>
    </style:style>
    <style:style style:name="T824_2" style:family="text">
      <style:text-properties style:font-name="Arial" fo:font-size="11pt" style:font-size-asian="11pt" style:font-name-complex="Arial" style:font-size-complex="11pt"/>
    </style:style>
    <style:style style:name="P825" style:family="paragraph" style:parent-style-name="Normal">
      <style:text-properties style:font-name="Arial" fo:font-size="10pt" style:font-size-asian="10pt" style:font-name-complex="Arial" style:font-size-complex="10pt"/>
    </style:style>
    <style:style style:name="P826" style:family="paragraph" style:parent-style-name="Normal"/>
    <style:style style:name="T826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826_2" style:family="text">
      <style:text-properties style:font-name="Arial" fo:font-size="10pt" style:font-size-asian="10pt" style:font-name-complex="Arial" style:font-size-complex="10pt"/>
    </style:style>
    <style:style style:name="T826_3" style:family="text">
      <style:text-properties style:font-name="Arial" fo:font-size="11pt" style:font-size-asian="11pt" style:font-name-complex="Arial" style:font-size-complex="11pt"/>
    </style:style>
    <style:style style:name="T826_4" style:family="text">
      <style:text-properties style:font-name="Arial" fo:font-size="11pt" style:font-size-asian="11pt" style:font-name-complex="Arial" style:font-size-complex="11pt" style:font-weight-complex="bold"/>
    </style:style>
    <style:style style:name="T826_5" style:family="text">
      <style:text-properties style:font-name="Arial" fo:font-size="11pt" style:font-size-asian="11pt" style:font-name-complex="Arial" style:font-size-complex="11pt"/>
    </style:style>
    <style:style style:name="P827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828" style:family="paragraph" style:parent-style-name="Normal"/>
    <style:style style:name="T828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828_2" style:family="text">
      <style:text-properties style:font-name="Arial" fo:font-size="10pt" style:font-size-asian="10pt" style:font-name-complex="Arial" style:font-size-complex="10pt"/>
    </style:style>
    <style:style style:name="T828_3" style:family="text">
      <style:text-properties style:font-name="Arial" fo:font-size="11pt" style:font-size-asian="11pt" style:font-name-complex="Arial" style:font-size-complex="11pt"/>
    </style:style>
    <style:style style:name="T828_4" style:family="text">
      <style:text-properties style:font-name="Arial" fo:font-size="11pt" style:font-size-asian="11pt" style:font-name-complex="Arial" style:font-size-complex="11pt"/>
    </style:style>
    <style:style style:name="T828_5" style:family="text">
      <style:text-properties style:font-name="Arial" fo:font-size="11pt" style:font-size-asian="11pt" style:font-name-complex="Arial" style:font-size-complex="11pt"/>
    </style:style>
    <style:style style:name="T828_6" style:family="text">
      <style:text-properties style:font-name="Arial" fo:font-size="11pt" style:font-size-asian="11pt" style:font-name-complex="Arial" style:font-size-complex="11pt"/>
    </style:style>
    <style:style style:name="T828_7" style:family="text">
      <style:text-properties style:font-name="Arial" fo:font-size="11pt" style:font-size-asian="11pt" style:font-name-complex="Arial" style:font-size-complex="11pt"/>
    </style:style>
    <style:style style:name="T828_8" style:family="text">
      <style:text-properties style:font-name="Arial" fo:font-size="11pt" style:font-size-asian="11pt" style:font-name-complex="Arial" style:font-size-complex="11pt"/>
    </style:style>
    <style:style style:name="T828_9" style:family="text">
      <style:text-properties style:font-name="Arial" fo:font-size="11pt" style:font-size-asian="11pt" style:font-name-complex="Arial" style:font-size-complex="11pt"/>
    </style:style>
    <style:style style:name="T828_10" style:family="text">
      <style:text-properties style:font-name="Arial" fo:font-size="11pt" style:font-size-asian="11pt" style:font-name-complex="Arial" style:font-size-complex="11pt"/>
    </style:style>
    <style:style style:name="T828_11" style:family="text">
      <style:text-properties style:font-name="Arial" fo:font-size="11pt" style:font-size-asian="11pt" style:font-name-complex="Arial" style:font-size-complex="11pt"/>
    </style:style>
    <style:style style:name="T828_12" style:family="text">
      <style:text-properties style:font-name="Arial" fo:font-size="11pt" style:font-size-asian="11pt" style:font-name-complex="Arial" style:font-size-complex="11pt"/>
    </style:style>
    <style:style style:name="T828_13" style:family="text">
      <style:text-properties style:font-name="Arial" fo:font-size="11pt" style:font-size-asian="11pt" style:font-name-complex="Arial" style:font-size-complex="11pt"/>
    </style:style>
    <style:style style:name="T828_14" style:family="text">
      <style:text-properties style:font-name="Arial" fo:font-size="11pt" style:font-size-asian="11pt" style:font-name-complex="Arial" style:font-size-complex="11pt"/>
    </style:style>
    <style:style style:name="T828_15" style:family="text">
      <style:text-properties style:font-name="Arial" fo:font-size="11pt" style:font-size-asian="11pt" style:font-name-complex="Arial" style:font-size-complex="11pt"/>
    </style:style>
    <style:style style:name="T828_16" style:family="text">
      <style:text-properties style:font-name="Arial" fo:font-size="11pt" style:font-size-asian="11pt" style:font-name-complex="Arial" style:font-size-complex="11pt"/>
    </style:style>
    <style:style style:name="T828_17" style:family="text">
      <style:text-properties style:font-name="Arial" fo:font-size="11pt" style:font-size-asian="11pt" style:font-name-complex="Arial" style:font-size-complex="11pt"/>
    </style:style>
    <style:style style:name="T828_18" style:family="text">
      <style:text-properties style:font-name="Arial" fo:font-size="11pt" style:font-size-asian="11pt" style:font-name-complex="Arial" style:font-size-complex="11pt"/>
    </style:style>
    <style:style style:name="T828_19" style:family="text">
      <style:text-properties style:font-name="Arial" fo:font-size="11pt" style:font-size-asian="11pt" style:font-name-complex="Arial" style:font-size-complex="11pt"/>
    </style:style>
    <style:style style:name="T828_20" style:family="text">
      <style:text-properties style:font-name="Arial" fo:font-size="11pt" style:font-size-asian="11pt" style:font-name-complex="Arial" style:font-size-complex="11pt"/>
    </style:style>
    <style:style style:name="T828_21" style:family="text">
      <style:text-properties style:font-name="Arial" fo:font-size="11pt" style:font-size-asian="11pt" style:font-name-complex="Arial" style:font-size-complex="11pt"/>
    </style:style>
    <style:style style:name="T828_22" style:family="text">
      <style:text-properties style:font-name="Arial" fo:font-size="11pt" style:font-size-asian="11pt" style:font-name-complex="Arial" style:font-size-complex="11pt"/>
    </style:style>
    <style:style style:name="T828_23" style:family="text">
      <style:text-properties style:font-name="Arial" fo:font-size="11pt" style:font-size-asian="11pt" style:font-name-complex="Arial" style:font-size-complex="11pt"/>
    </style:style>
    <style:style style:name="P829" style:family="paragraph" style:parent-style-name="Normal">
      <style:text-properties style:font-name="Arial" fo:font-size="11pt" style:font-size-asian="11pt" style:font-name-complex="Arial" style:font-size-complex="11pt"/>
    </style:style>
    <style:style style:name="P830" style:family="paragraph" style:parent-style-name="Normal"/>
    <style:style style:name="T830_1" style:family="text">
      <style:text-properties style:font-name="Arial" fo:font-size="11pt" style:font-size-asian="11pt" style:font-name-complex="Arial" style:font-size-complex="11pt"/>
    </style:style>
    <style:style style:name="T830_2" style:family="text">
      <style:text-properties style:font-name="Arial" fo:font-size="11pt" style:font-size-asian="11pt" style:font-name-complex="Arial" style:font-size-complex="11pt"/>
    </style:style>
    <style:style style:name="P831" style:family="paragraph" style:parent-style-name="Normal">
      <style:text-properties style:font-name="Arial" fo:font-size="10pt" style:font-size-asian="10pt" style:font-name-complex="Arial" style:font-size-complex="10pt"/>
    </style:style>
    <style:style style:name="P832" style:family="paragraph" style:parent-style-name="Normal"/>
    <style:style style:name="T832_1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T832_2" style:family="text"/>
    <style:style style:name="T832_3" style:family="text" style:parent-style-name="Internet_20_link">
      <style:text-properties style:font-name="Arial" fo:font-size="10pt" style:font-size-asian="10pt" style:font-name-complex="Arial" style:font-size-complex="10pt" fo:font-weight="bold" style:font-weight-asian="bold"/>
    </style:style>
    <style:style style:name="T832_4" style:family="text">
      <style:text-properties style:font-name="Arial" fo:font-size="10pt" style:font-size-asian="10pt" style:font-name-complex="Arial" style:font-size-complex="10pt" fo:font-weight="bold" style:font-weight-asian="bold"/>
    </style:style>
    <style:style style:name="P833" style:family="paragraph" style:parent-style-name="Normal">
      <style:paragraph-properties fo:text-align="justify" fo:margin-bottom="0.212cm" fo:margin-left="1.905cm"/>
      <style:text-properties fo:color="#ff0000" style:font-name="Arial" fo:font-size="10pt" style:font-size-asian="10pt" style:font-name-complex="Arial" style:font-size-complex="10pt"/>
    </style:style>
    <style:style style:name="P834" style:family="paragraph" style:parent-style-name="Normal">
      <style:paragraph-properties fo:text-align="justify"/>
    </style:style>
    <style:style style:name="T834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835" style:family="paragraph" style:parent-style-name="List_20_Paragraph">
      <style:paragraph-properties fo:text-align="justify" fo:margin-bottom="0.423cm"/>
      <style:text-properties fo:color="#000000" style:font-name="Arial" fo:font-size="11pt" style:font-name-asian="Arial" style:font-size-asian="11pt" style:font-name-complex="Arial" style:font-size-complex="11pt"/>
    </style:style>
    <style:style style:name="T835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836" style:family="paragraph" style:parent-style-name="List_20_Paragraph">
      <style:paragraph-properties fo:text-align="justify" fo:margin-bottom="0.423cm"/>
      <style:text-properties fo:color="#000000" style:font-name="Arial" fo:font-size="11pt" style:font-name-asian="Arial" style:font-size-asian="11pt" style:font-name-complex="Arial" style:font-size-complex="11pt"/>
    </style:style>
    <style:style style:name="T836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837" style:family="paragraph" style:parent-style-name="List_20_Paragraph">
      <style:paragraph-properties fo:text-align="justify" fo:margin-bottom="0.423cm"/>
      <style:text-properties fo:color="#000000" style:font-name="Arial" fo:font-size="11pt" style:font-name-asian="Arial" style:font-size-asian="11pt" style:font-name-complex="Arial" style:font-size-complex="11pt"/>
    </style:style>
    <style:style style:name="T837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838" style:family="paragraph" style:parent-style-name="List_20_Paragraph">
      <style:paragraph-properties fo:text-align="justify" fo:margin-bottom="0.423cm"/>
      <style:text-properties fo:color="#000000" style:font-name="Arial" fo:font-size="11pt" style:font-name-asian="Arial" style:font-size-asian="11pt" style:font-name-complex="Arial" style:font-size-complex="11pt"/>
    </style:style>
    <style:style style:name="T838_1" style:family="text">
      <style:text-properties fo:color="#000000" style:font-name="Arial" fo:font-size="11pt" style:font-name-asian="Arial" style:font-size-asian="11pt" style:font-name-complex="Arial" style:font-size-complex="11pt"/>
    </style:style>
    <style:style style:name="P839" style:family="paragraph" style:parent-style-name="Normal">
      <style:paragraph-properties fo:text-align="justify" fo:margin-top="0.071cm" fo:margin-bottom="0.071cm"/>
    </style:style>
    <style:style style:name="T839_1" style:family="text">
      <style:text-properties style:font-name="Arial" fo:font-size="11pt" style:font-name-asian="Arial" style:font-size-asian="11pt" style:font-name-complex="Arial" style:font-size-complex="11pt"/>
    </style:style>
    <style:style style:name="T839_2" style:family="text">
      <style:text-properties style:font-name="Arial" fo:font-size="11pt" style:font-name-asian="Arial" style:font-size-asian="11pt" style:font-name-complex="Arial" style:font-size-complex="11pt"/>
    </style:style>
    <style:style style:name="T839_3" style:family="text">
      <style:text-properties style:font-name="Arial" fo:font-size="11pt" style:font-name-asian="Arial" style:font-size-asian="11pt" style:font-name-complex="Arial" style:font-size-complex="11pt"/>
    </style:style>
    <style:style style:name="T839_4" style:family="text">
      <style:text-properties style:font-name="Arial" fo:font-size="11pt" style:font-name-asian="Arial" style:font-size-asian="11pt" style:font-name-complex="Arial" style:font-size-complex="11pt"/>
    </style:style>
    <style:style style:name="T839_5" style:family="text">
      <style:text-properties style:font-name="Arial" fo:font-size="11pt" style:font-name-asian="Arial" style:font-size-asian="11pt" style:font-name-complex="Arial" style:font-size-complex="11pt"/>
    </style:style>
    <style:style style:name="T839_6" style:family="text">
      <style:text-properties style:font-name="Arial" fo:font-size="11pt" style:font-size-asian="11pt" style:font-name-complex="Arial" style:font-size-complex="11pt"/>
    </style:style>
    <style:style style:name="P840" style:family="paragraph" style:parent-style-name="Normal">
      <style:text-properties fo:color="#ff0000" style:font-name="Arial" fo:font-size="10pt" style:font-size-asian="10pt" style:font-name-complex="Arial" style:font-size-complex="10pt"/>
    </style:style>
    <style:style style:name="P841" style:family="paragraph" style:parent-style-name="Normal"/>
    <style:style style:name="T841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841_2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841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841_4" style:family="text">
      <style:text-properties style:font-name="Arial" fo:font-size="11pt" style:font-size-asian="11pt" style:font-name-complex="Arial" style:font-size-complex="11pt"/>
    </style:style>
    <style:style style:name="P842" style:family="paragraph" style:parent-style-name="Normal">
      <style:text-properties style:font-name="Arial" fo:font-size="10pt" style:font-size-asian="10pt" style:font-name-complex="Arial" style:font-size-complex="10pt" fo:font-weight="bold" style:font-weight-asian="bold"/>
    </style:style>
    <style:style style:name="P843" style:family="paragraph" style:parent-style-name="Normal">
      <style:paragraph-properties fo:margin-bottom="0.423cm"/>
    </style:style>
    <style:style style:name="T843_1" style:family="text">
      <style:text-properties style:font-name="Arial" fo:font-size="11pt" style:font-size-asian="11pt" style:font-name-complex="Arial" style:font-size-complex="11pt"/>
    </style:style>
    <style:style style:name="T843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43_3" style:family="text">
      <style:text-properties style:font-name="Arial" fo:font-size="11pt" style:font-size-asian="11pt" style:font-name-complex="Arial" style:font-size-complex="11pt"/>
    </style:style>
    <style:style style:name="T843_4" style:family="text">
      <style:text-properties style:font-name="Cambria Math" fo:font-size="11pt" style:font-size-asian="11pt" style:font-name-complex="Cambria Math" style:font-size-complex="11pt"/>
    </style:style>
    <style:style style:name="T843_5" style:family="text">
      <style:text-properties style:font-name="Arial" fo:font-size="11pt" style:font-size-asian="11pt" style:font-name-complex="Arial" style:font-size-complex="11pt"/>
    </style:style>
    <style:style style:name="T843_6" style:family="text">
      <style:text-properties style:font-name="Cambria Math" fo:font-size="11pt" style:font-size-asian="11pt" style:font-name-complex="Cambria Math" style:font-size-complex="11pt"/>
    </style:style>
    <style:style style:name="T843_7" style:family="text">
      <style:text-properties style:font-name="Arial" fo:font-size="11pt" style:font-size-asian="11pt" style:font-name-complex="Arial" style:font-size-complex="11pt"/>
    </style:style>
    <style:style style:name="T843_8" style:family="text">
      <style:text-properties style:font-name="Cambria Math" fo:font-size="11pt" style:font-size-asian="11pt" style:font-name-complex="Cambria Math" style:font-size-complex="11pt"/>
    </style:style>
    <style:style style:name="T843_9" style:family="text">
      <style:text-properties style:font-name="Arial" fo:font-size="11pt" style:font-size-asian="11pt" style:font-name-complex="Arial" style:font-size-complex="11pt"/>
    </style:style>
    <style:style style:name="P844" style:family="paragraph" style:parent-style-name="Normal">
      <style:paragraph-properties fo:margin-bottom="0.423cm"/>
    </style:style>
    <style:style style:name="T844_1" style:family="text">
      <style:text-properties style:font-name="Arial" fo:font-size="11pt" style:font-size-asian="11pt" style:font-name-complex="Arial" style:font-size-complex="11pt"/>
    </style:style>
    <style:style style:name="T844_2" style:family="text">
      <style:text-properties style:font-name="Cambria Math" fo:font-size="11pt" style:font-size-asian="11pt" style:font-name-complex="Cambria Math" style:font-size-complex="11pt"/>
    </style:style>
    <style:style style:name="T844_3" style:family="text">
      <style:text-properties style:font-name="Arial" fo:font-size="11pt" style:font-size-asian="11pt" style:font-name-complex="Arial" style:font-size-complex="11pt"/>
    </style:style>
    <style:style style:name="P845" style:family="paragraph" style:parent-style-name="Normal">
      <style:paragraph-properties fo:text-align="justify" fo:margin-bottom="0.423cm"/>
    </style:style>
    <style:style style:name="T845_1" style:family="text">
      <style:text-properties style:font-name="Arial" fo:font-size="11pt" style:font-size-asian="11pt" style:font-name-complex="Arial" style:font-size-complex="11pt"/>
    </style:style>
    <style:style style:name="T845_2" style:family="text">
      <style:text-properties style:font-name="Cambria Math" fo:font-size="11pt" style:font-size-asian="11pt" style:font-name-complex="Cambria Math" style:font-size-complex="11pt"/>
    </style:style>
    <style:style style:name="T845_3" style:family="text">
      <style:text-properties style:font-name="Arial" fo:font-size="11pt" style:font-size-asian="11pt" style:font-name-complex="Arial" style:font-size-complex="11pt"/>
    </style:style>
    <style:style style:name="T845_4" style:family="text">
      <style:text-properties style:font-name="Cambria Math" fo:font-size="11pt" style:font-size-asian="11pt" style:font-name-complex="Cambria Math" style:font-size-complex="11pt"/>
    </style:style>
    <style:style style:name="T845_5" style:family="text">
      <style:text-properties style:font-name="Arial" fo:font-size="11pt" style:font-size-asian="11pt" style:font-name-complex="Arial" style:font-size-complex="11pt"/>
    </style:style>
    <style:style style:name="T845_6" style:family="text">
      <style:text-properties style:font-name="Arial" fo:font-size="11pt" style:font-size-asian="11pt" style:font-name-complex="Arial" style:font-size-complex="11pt" style:font-weight-complex="bold"/>
    </style:style>
    <style:style style:name="P846" style:family="paragraph" style:parent-style-name="Normal">
      <style:text-properties style:font-name="Arial" fo:font-size="10pt" style:font-size-asian="10pt" style:font-name-complex="Arial" style:font-size-complex="10pt"/>
    </style:style>
    <style:style style:name="P847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47_1" style:family="text">
      <style:text-properties style:font-name="Arial" fo:font-size="14pt" style:font-size-asian="14pt" style:font-name-complex="Arial" style:font-size-complex="11pt" fo:font-weight="bold" style:font-weight-asian="bold"/>
    </style:style>
    <style:style style:name="T847_2" style:family="text">
      <style:text-properties style:font-name="Arial" fo:font-size="14pt" style:font-size-asian="14pt" style:font-name-complex="Arial" style:font-size-complex="11pt" fo:font-weight="bold" style:font-weight-asian="bold"/>
    </style:style>
    <style:style style:name="T847_3" style:family="text">
      <style:text-properties style:font-name="Arial" fo:font-size="14pt" style:font-size-asian="14pt" style:font-name-complex="Arial" style:font-size-complex="11pt" fo:font-weight="bold" style:font-weight-asian="bold"/>
    </style:style>
    <style:style style:name="P848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P849" style:family="paragraph" style:parent-style-name="Normal"/>
    <style:style style:name="T849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849_2" style:family="text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849_3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T849_4" style:family="text">
      <style:text-properties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849_5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850" style:family="paragraph" style:parent-style-name="Normal">
      <style:text-properties style:font-name="Arial" fo:font-size="10pt" style:font-size-asian="10pt" style:font-name-complex="Arial" style:font-size-complex="10pt"/>
    </style:style>
    <style:style style:name="P851" style:family="paragraph" style:parent-style-name="Normal">
      <style:paragraph-properties fo:margin-bottom="0.423cm"/>
    </style:style>
    <style:style style:name="T851_1" style:family="text">
      <style:text-properties style:font-name="Arial" fo:font-size="11pt" style:font-size-asian="11pt" style:font-name-complex="Arial" style:font-size-complex="11pt"/>
    </style:style>
    <style:style style:name="T851_2" style:family="text">
      <style:text-properties style:font-name="Cambria Math" fo:font-size="11pt" style:font-size-asian="11pt" style:font-name-complex="Cambria Math" style:font-size-complex="11pt"/>
    </style:style>
    <style:style style:name="T851_3" style:family="text">
      <style:text-properties style:font-name="Arial" fo:font-size="11pt" style:font-size-asian="11pt" style:font-name-complex="Arial" style:font-size-complex="11pt"/>
    </style:style>
    <style:style style:name="T851_4" style:family="text">
      <style:text-properties style:font-name="Cambria Math" fo:font-size="11pt" style:font-size-asian="11pt" style:font-name-complex="Cambria Math" style:font-size-complex="11pt"/>
    </style:style>
    <style:style style:name="T851_5" style:family="text">
      <style:text-properties style:font-name="Arial" fo:font-size="11pt" style:font-size-asian="11pt" style:font-name-complex="Arial" style:font-size-complex="11pt"/>
    </style:style>
    <style:style style:name="T851_6" style:family="text">
      <style:text-properties style:font-name="Arial" fo:font-size="11pt" style:font-size-asian="11pt" style:font-name-complex="Arial" style:font-size-complex="11pt"/>
    </style:style>
    <style:style style:name="P852" style:family="paragraph" style:parent-style-name="paragraph">
      <style:paragraph-properties fo:text-align="justify" fo:margin-top="0cm"/>
    </style:style>
    <style:style style:name="T852_1" style:family="text">
      <style:text-properties style:font-name="Arial" fo:font-size="11pt" style:font-size-asian="11pt" style:font-name-complex="Arial" style:font-size-complex="11pt"/>
    </style:style>
    <style:style style:name="T852_2" style:family="text">
      <style:text-properties style:font-name="Arial" fo:font-size="11pt" style:font-size-asian="11pt" style:font-name-complex="Arial" style:font-size-complex="11pt"/>
    </style:style>
    <style:style style:name="T852_3" style:family="text">
      <style:text-properties style:font-name="Arial" fo:font-size="11pt" style:font-size-asian="11pt" style:font-name-complex="Arial" style:font-size-complex="11pt"/>
    </style:style>
    <style:style style:name="T852_4" style:family="text">
      <style:text-properties style:font-name="Arial" fo:font-size="11pt" style:font-size-asian="11pt" style:font-name-complex="Arial" style:font-size-complex="11pt"/>
    </style:style>
    <style:style style:name="P853" style:family="paragraph" style:parent-style-name="paragraph">
      <style:paragraph-properties fo:text-align="justify" fo:margin-top="0cm" fo:margin-bottom="0cm"/>
      <style:text-properties style:font-name="Arial" fo:font-size="11pt" style:font-size-asian="11pt" style:font-name-complex="Arial" style:font-size-complex="11pt"/>
    </style:style>
    <style:style style:name="P854" style:family="paragraph" style:parent-style-name="Normal"/>
    <style:style style:name="T854_1" style:family="text">
      <style:text-properties style:font-name-complex="Arial"/>
    </style:style>
    <style:style style:name="T854_2" style:family="text">
      <style:text-properties style:font-name-complex="Arial"/>
    </style:style>
    <style:style style:name="T854_3" style:family="text">
      <style:text-properties style:font-name-complex="Arial"/>
    </style:style>
    <style:style style:name="T854_4" style:family="text">
      <style:text-properties style:font-name-complex="Arial"/>
    </style:style>
    <style:style style:name="T854_5" style:family="text">
      <style:text-properties style:font-name-complex="Arial"/>
    </style:style>
    <style:style style:name="T854_6" style:family="text">
      <style:text-properties style:font-name-complex="Arial"/>
    </style:style>
    <style:style style:name="P855" style:family="paragraph" style:parent-style-name="paragraph">
      <style:paragraph-properties fo:text-align="justify" fo:margin-top="0cm" fo:margin-bottom="0cm"/>
      <style:text-properties style:font-name="Arial" fo:font-size="11pt" style:font-size-asian="11pt" style:font-name-complex="Arial" style:font-size-complex="11pt"/>
    </style:style>
    <style:style style:name="P856" style:family="paragraph" style:parent-style-name="Normal">
      <style:text-properties fo:color="#ff0000" style:font-name="Arial" fo:font-size="10pt" style:font-size-asian="10pt" style:font-name-complex="Arial" style:font-size-complex="10pt"/>
    </style:style>
    <style:style style:name="P857" style:family="paragraph" style:parent-style-name="Normal"/>
    <style:style style:name="T857_1" style:family="text">
      <style:text-properties style:font-name="Arial" fo:font-size="11pt" style:font-size-asian="11pt" style:font-name-complex="Arial" style:font-size-complex="11pt" fo:font-weight="bold" style:font-weight-asian="bold"/>
    </style:style>
    <style:style style:name="P858" style:family="paragraph" style:parent-style-name="Normal">
      <style:text-properties style:font-name="Arial" fo:font-size="10pt" style:font-size-asian="10pt" style:font-name-complex="Arial" style:font-size-complex="10pt"/>
    </style:style>
    <style:style style:name="P859" style:family="paragraph" style:parent-style-name="Normal"/>
    <style:style style:name="T859_1" style:family="text">
      <style:text-properties style:font-name="Arial" fo:font-size="11pt" style:font-size-asian="11pt" style:font-name-complex="Arial" style:font-size-complex="11pt"/>
    </style:style>
    <style:style style:name="T859_2" style:family="text">
      <style:text-properties style:font-name="Arial" fo:font-size="11pt" style:font-size-asian="11pt" style:font-name-complex="Arial" style:font-size-complex="11pt"/>
    </style:style>
    <style:style style:name="T859_3" style:family="text">
      <style:text-properties style:font-name="Arial" fo:font-size="11pt" style:font-size-asian="11pt" style:font-name-complex="Arial" style:font-size-complex="11pt"/>
    </style:style>
    <style:style style:name="T859_4" style:family="text">
      <style:text-properties style:font-name="Arial" fo:font-size="11pt" style:font-size-asian="11pt" style:font-name-complex="Arial" style:font-size-complex="11pt"/>
    </style:style>
    <style:style style:name="T859_5" style:family="text">
      <style:text-properties style:font-name="Arial" fo:font-size="11pt" style:font-size-asian="11pt" style:font-name-complex="Arial" style:font-size-complex="11pt"/>
    </style:style>
    <style:style style:name="P860" style:family="paragraph" style:parent-style-name="Normal">
      <style:text-properties style:font-name="Arial" fo:font-size="11pt" style:font-size-asian="11pt" style:font-name-complex="Arial" style:font-size-complex="11pt"/>
    </style:style>
    <style:style style:name="P861" style:family="paragraph" style:parent-style-name="Normal"/>
    <style:style style:name="T861_1" style:family="text">
      <style:text-properties style:font-name="Arial" fo:font-size="11pt" style:font-size-asian="11pt" style:font-name-complex="Arial" style:font-size-complex="11pt"/>
    </style:style>
    <style:style style:name="P862" style:family="paragraph" style:parent-style-name="Normal"/>
    <style:style style:name="T86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2_2" style:family="text">
      <style:text-properties style:font-name="Arial" fo:font-size="11pt" style:font-size-asian="11pt" style:font-name-complex="Arial" style:font-size-complex="11pt"/>
    </style:style>
    <style:style style:name="T862_3" style:family="text">
      <style:text-properties style:font-name="Arial" fo:font-size="11pt" style:font-size-asian="11pt" style:font-name-complex="Arial" style:font-size-complex="11pt"/>
    </style:style>
    <style:style style:name="T862_4" style:family="text">
      <style:text-properties style:font-name="Arial" fo:font-size="11pt" style:font-size-asian="11pt" style:font-name-complex="Arial" style:font-size-complex="11pt"/>
    </style:style>
    <style:style style:name="T862_5" style:family="text">
      <style:text-properties style:font-name="Arial" fo:font-size="11pt" style:font-size-asian="11pt" style:font-name-complex="Arial" style:font-size-complex="11pt"/>
    </style:style>
    <style:style style:name="T862_6" style:family="text">
      <style:text-properties style:font-name="Arial" fo:font-size="11pt" style:font-size-asian="11pt" style:font-name-complex="Arial" style:font-size-complex="11pt"/>
    </style:style>
    <style:style style:name="T862_7" style:family="text">
      <style:text-properties style:font-name="Arial" fo:font-size="11pt" style:font-size-asian="11pt" style:font-name-complex="Arial" style:font-size-complex="11pt"/>
    </style:style>
    <style:style style:name="T862_8" style:family="text">
      <style:text-properties style:font-name="Arial" fo:font-size="11pt" style:font-size-asian="11pt" style:font-name-complex="Arial" style:font-size-complex="11pt"/>
    </style:style>
    <style:style style:name="T862_9" style:family="text">
      <style:text-properties style:font-name="Arial" fo:font-size="11pt" style:font-size-asian="11pt" style:font-name-complex="Arial" style:font-size-complex="11pt"/>
    </style:style>
    <style:style style:name="T862_10" style:family="text">
      <style:text-properties style:font-name="Arial" fo:font-size="11pt" style:font-size-asian="11pt" style:font-name-complex="Arial" style:font-size-complex="11pt"/>
    </style:style>
    <style:style style:name="T862_11" style:family="text">
      <style:text-properties style:font-name="Arial" fo:font-size="11pt" style:font-size-asian="11pt" style:font-name-complex="Arial" style:font-size-complex="11pt"/>
    </style:style>
    <style:style style:name="T862_12" style:family="text">
      <style:text-properties style:font-name="Arial" fo:font-size="11pt" style:font-size-asian="11pt" style:font-name-complex="Arial" style:font-size-complex="11pt"/>
    </style:style>
    <style:style style:name="T862_13" style:family="text">
      <style:text-properties style:font-name="Arial" fo:font-size="11pt" style:font-size-asian="11pt" style:font-name-complex="Arial" style:font-size-complex="11pt"/>
    </style:style>
    <style:style style:name="T862_14" style:family="text">
      <style:text-properties style:font-name="Arial" fo:font-size="11pt" style:font-size-asian="11pt" style:font-name-complex="Arial" style:font-size-complex="11pt"/>
    </style:style>
    <style:style style:name="T862_15" style:family="text">
      <style:text-properties style:font-name="Arial" fo:font-size="11pt" style:font-size-asian="11pt" style:font-name-complex="Arial" style:font-size-complex="11pt"/>
    </style:style>
    <style:style style:name="T862_16" style:family="text">
      <style:text-properties style:font-name="Arial" fo:font-size="11pt" style:font-size-asian="11pt" style:font-name-complex="Arial" style:font-size-complex="11pt"/>
    </style:style>
    <style:style style:name="T862_17" style:family="text">
      <style:text-properties style:font-name="Arial" fo:font-size="11pt" style:font-size-asian="11pt" style:font-name-complex="Arial" style:font-size-complex="11pt"/>
    </style:style>
    <style:style style:name="T862_18" style:family="text">
      <style:text-properties style:font-name="Arial" fo:font-size="11pt" style:font-size-asian="11pt" style:font-name-complex="Arial" style:font-size-complex="11pt"/>
    </style:style>
    <style:style style:name="T862_19" style:family="text">
      <style:text-properties style:font-name="Arial" fo:font-size="11pt" style:font-size-asian="11pt" style:font-name-complex="Arial" style:font-size-complex="11pt"/>
    </style:style>
    <style:style style:name="T862_20" style:family="text">
      <style:text-properties style:font-name="Arial" fo:font-size="11pt" style:font-size-asian="11pt" style:font-name-complex="Arial" style:font-size-complex="11pt"/>
    </style:style>
    <style:style style:name="T862_21" style:family="text">
      <style:text-properties style:font-name="Arial" fo:font-size="11pt" style:font-size-asian="11pt" style:font-name-complex="Arial" style:font-size-complex="11pt"/>
    </style:style>
    <style:style style:name="T862_22" style:family="text" style:parent-style-name="Normal">
      <style:text-properties style:font-name="Arial" fo:font-size="11pt" style:font-size-asian="11pt" style:font-name-complex="Arial" style:font-size-complex="11pt"/>
    </style:style>
    <style:style style:name="P863" style:family="paragraph" style:parent-style-name="Footnote_20_text"/>
    <style:style style:name="T863_1" style:family="text"/>
    <style:style style:name="T863_2" style:family="text"/>
    <style:style style:name="T863_3" style:family="text"/>
    <style:style style:name="T863_4" style:family="text" style:parent-style-name="Internet_20_link">
      <style:text-properties fo:font-style="italic" style:font-style-asian="italic" style:font-style-complex="italic"/>
    </style:style>
    <style:style style:name="T863_5" style:family="text" style:parent-style-name="Internet_20_link"/>
    <style:style style:name="T863_6" style:family="text"/>
    <style:style style:name="T863_7" style:family="text"/>
    <style:style style:name="T863_8" style:family="text"/>
    <style:style style:name="T863_9" style:family="text"/>
    <style:style style:name="T863_10" style:family="text" style:parent-style-name="Internet_20_link">
      <style:text-properties fo:font-style="italic" style:font-style-asian="italic" style:font-style-complex="italic"/>
    </style:style>
    <style:style style:name="T863_11" style:family="text" style:parent-style-name="Internet_20_link"/>
    <style:style style:name="T863_12" style:family="text"/>
    <style:style style:name="T863_13" style:family="text"/>
    <style:style style:name="T863_14" style:family="text" style:parent-style-name="Internet_20_link">
      <style:text-properties fo:font-style="italic" style:font-style-asian="italic" style:font-style-complex="italic"/>
    </style:style>
    <style:style style:name="T863_15" style:family="text">
      <style:text-properties fo:font-style="italic" style:font-style-asian="italic" style:font-style-complex="italic"/>
    </style:style>
    <style:style style:name="T863_16" style:family="text"/>
    <style:style style:name="P864" style:family="paragraph" style:parent-style-name="Normal">
      <style:text-properties style:font-name="Arial" fo:font-size="11pt" style:font-size-asian="11pt" style:font-name-complex="Arial" style:font-size-complex="11pt"/>
    </style:style>
    <style:style style:name="T864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4_2" style:family="text">
      <style:text-properties style:font-name="Arial" fo:font-size="11pt" style:font-size-asian="11pt" style:font-name-complex="Arial" style:font-size-complex="11pt"/>
    </style:style>
    <style:style style:name="T864_3" style:family="text">
      <style:text-properties style:font-name="Arial" fo:font-size="11pt" style:font-size-asian="11pt" style:font-name-complex="Arial" style:font-size-complex="11pt"/>
    </style:style>
    <style:style style:name="T864_4" style:family="text">
      <style:text-properties style:font-name="Arial" fo:font-size="11pt" style:font-size-asian="11pt" style:font-name-complex="Arial" style:font-size-complex="11pt"/>
    </style:style>
    <style:style style:name="T864_5" style:family="text">
      <style:text-properties style:font-name="Arial" fo:font-size="11pt" style:font-size-asian="11pt" style:font-name-complex="Arial" style:font-size-complex="11pt"/>
    </style:style>
    <style:style style:name="T864_6" style:family="text">
      <style:text-properties style:font-name="Arial" fo:font-size="11pt" style:font-size-asian="11pt" style:font-name-complex="Arial" style:font-size-complex="11pt"/>
    </style:style>
    <style:style style:name="T864_7" style:family="text">
      <style:text-properties style:font-name="Arial" fo:font-size="11pt" style:font-size-asian="11pt" style:font-name-complex="Arial" style:font-size-complex="11pt"/>
    </style:style>
    <style:style style:name="P865" style:family="paragraph" style:parent-style-name="Normal">
      <style:text-properties style:font-name="Arial" fo:font-size="11pt" style:font-size-asian="11pt" style:font-name-complex="Arial" style:font-size-complex="11pt"/>
    </style:style>
    <style:style style:name="T865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5_2" style:family="text">
      <style:text-properties style:font-name="Arial" fo:font-size="11pt" style:font-size-asian="11pt" style:font-name-complex="Arial" style:font-size-complex="11pt"/>
    </style:style>
    <style:style style:name="T865_3" style:family="text">
      <style:text-properties style:font-name="Arial" fo:font-size="11pt" style:font-size-asian="11pt" style:font-name-complex="Arial" style:font-size-complex="11pt"/>
    </style:style>
    <style:style style:name="T865_4" style:family="text">
      <style:text-properties style:font-name="Arial" fo:font-size="11pt" style:font-size-asian="11pt" style:font-name-complex="Arial" style:font-size-complex="11pt"/>
    </style:style>
    <style:style style:name="T865_5" style:family="text">
      <style:text-properties style:font-name="Arial" fo:font-size="11pt" style:font-size-asian="11pt" style:font-name-complex="Arial" style:font-size-complex="11pt"/>
    </style:style>
    <style:style style:name="T865_6" style:family="text">
      <style:text-properties style:font-name="Arial" fo:font-size="11pt" style:font-size-asian="11pt" style:font-name-complex="Arial" style:font-size-complex="11pt"/>
    </style:style>
    <style:style style:name="T865_7" style:family="text">
      <style:text-properties style:font-name="Arial" fo:font-size="11pt" style:font-size-asian="11pt" style:font-name-complex="Arial" style:font-size-complex="11pt"/>
    </style:style>
    <style:style style:name="T865_8" style:family="text">
      <style:text-properties style:font-name="Arial" fo:font-size="11pt" style:font-size-asian="11pt" style:font-name-complex="Arial" style:font-size-complex="11pt"/>
    </style:style>
    <style:style style:name="T865_9" style:family="text">
      <style:text-properties style:font-name="Arial" fo:font-size="11pt" style:font-size-asian="11pt" style:font-name-complex="Arial" style:font-size-complex="11pt"/>
    </style:style>
    <style:style style:name="T865_10" style:family="text">
      <style:text-properties style:font-name="Arial" fo:font-size="11pt" style:font-size-asian="11pt" style:font-name-complex="Arial" style:font-size-complex="11pt"/>
    </style:style>
    <style:style style:name="T865_11" style:family="text">
      <style:text-properties style:font-name="Arial" fo:font-size="11pt" style:font-size-asian="11pt" style:font-name-complex="Arial" style:font-size-complex="11pt"/>
    </style:style>
    <style:style style:name="T865_12" style:family="text">
      <style:text-properties style:font-name="Arial" fo:font-size="11pt" style:font-size-asian="11pt" style:font-name-complex="Arial" style:font-size-complex="11pt"/>
    </style:style>
    <style:style style:name="T865_13" style:family="text">
      <style:text-properties style:font-name="Arial" fo:font-size="11pt" style:font-size-asian="11pt" style:font-name-complex="Arial" style:font-size-complex="11pt"/>
    </style:style>
    <style:style style:name="T865_14" style:family="text">
      <style:text-properties style:font-name="Arial" fo:font-size="11pt" style:font-size-asian="11pt" style:font-name-complex="Arial" style:font-size-complex="11pt"/>
    </style:style>
    <style:style style:name="P866" style:family="paragraph" style:parent-style-name="Normal">
      <style:text-properties style:font-name="Arial" fo:font-size="11pt" style:font-size-asian="11pt" style:font-name-complex="Arial" style:font-size-complex="11pt"/>
    </style:style>
    <style:style style:name="T866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6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6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6_4" style:family="text">
      <style:text-properties style:font-name="Arial" fo:font-size="11pt" style:font-size-asian="11pt" style:font-name-complex="Arial" style:font-size-complex="11pt"/>
    </style:style>
    <style:style style:name="T866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6_6" style:family="text">
      <style:text-properties style:font-name="Arial" fo:font-size="11pt" style:font-size-asian="11pt" style:font-name-complex="Arial" style:font-size-complex="11pt"/>
    </style:style>
    <style:style style:name="T866_7" style:family="text">
      <style:text-properties style:font-name="Arial" fo:font-size="11pt" style:font-size-asian="11pt" style:font-name-complex="Arial" style:font-size-complex="11pt"/>
    </style:style>
    <style:style style:name="T866_8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67" style:family="paragraph" style:parent-style-name="Normal">
      <style:text-properties style:font-name="Arial" fo:font-size="11pt" style:font-size-asian="11pt" style:font-name-complex="Arial" style:font-size-complex="11pt"/>
    </style:style>
    <style:style style:name="T867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7_2" style:family="text">
      <style:text-properties style:font-name="Arial" fo:font-size="11pt" style:font-size-asian="11pt" style:font-name-complex="Arial" style:font-size-complex="11pt"/>
    </style:style>
    <style:style style:name="P868" style:family="paragraph" style:parent-style-name="Normal">
      <style:text-properties style:font-name="Arial" fo:font-size="11pt" style:font-size-asian="11pt" style:font-name-complex="Arial" style:font-size-complex="11pt"/>
    </style:style>
    <style:style style:name="T86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8_2" style:family="text">
      <style:text-properties style:font-name="Arial" fo:font-size="11pt" style:font-size-asian="11pt" style:font-name-complex="Arial" style:font-size-complex="11pt"/>
    </style:style>
    <style:style style:name="P869" style:family="paragraph" style:parent-style-name="Normal">
      <style:text-properties style:font-name="Arial" fo:font-size="11pt" style:font-size-asian="11pt" style:font-name-complex="Arial" style:font-size-complex="11pt"/>
    </style:style>
    <style:style style:name="T869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69_2" style:family="text">
      <style:text-properties style:font-name="Arial" fo:font-size="11pt" style:font-size-asian="11pt" style:font-name-complex="Arial" style:font-size-complex="11pt"/>
    </style:style>
    <style:style style:name="T869_3" style:family="text">
      <style:text-properties style:font-name="Arial" fo:font-size="11pt" style:font-size-asian="11pt" style:font-name-complex="Arial" style:font-size-complex="11pt"/>
    </style:style>
    <style:style style:name="P870" style:family="paragraph" style:parent-style-name="Normal">
      <style:text-properties style:font-name="Arial" fo:font-size="11pt" style:font-size-asian="11pt" style:font-name-complex="Arial" style:font-size-complex="11pt"/>
    </style:style>
    <style:style style:name="T87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0_2" style:family="text">
      <style:text-properties style:font-name="Arial" fo:font-size="11pt" style:font-size-asian="11pt" style:font-name-complex="Arial" style:font-size-complex="11pt"/>
    </style:style>
    <style:style style:name="T870_3" style:family="text">
      <style:text-properties style:font-name="Arial" fo:font-size="11pt" style:font-size-asian="11pt" style:font-name-complex="Arial" style:font-size-complex="11pt"/>
    </style:style>
    <style:style style:name="T870_4" style:family="text">
      <style:text-properties style:font-name="Arial" fo:font-size="11pt" style:font-size-asian="11pt" style:font-name-complex="Arial" style:font-size-complex="11pt"/>
    </style:style>
    <style:style style:name="T870_5" style:family="text">
      <style:text-properties style:font-name="Arial" fo:font-size="11pt" style:font-size-asian="11pt" style:font-name-complex="Arial" style:font-size-complex="11pt"/>
    </style:style>
    <style:style style:name="T870_6" style:family="text">
      <style:text-properties style:font-name="Arial" fo:font-size="11pt" style:font-size-asian="11pt" style:font-name-complex="Arial" style:font-size-complex="11pt"/>
    </style:style>
    <style:style style:name="T870_7" style:family="text">
      <style:text-properties style:font-name="Arial" fo:font-size="11pt" style:font-size-asian="11pt" style:font-name-complex="Arial" style:font-size-complex="11pt"/>
    </style:style>
    <style:style style:name="T870_8" style:family="text">
      <style:text-properties style:font-name="Arial" fo:font-size="11pt" style:font-size-asian="11pt" style:font-name-complex="Arial" style:font-size-complex="11pt"/>
    </style:style>
    <style:style style:name="T870_9" style:family="text">
      <style:text-properties style:font-name="Arial" fo:font-size="11pt" style:font-size-asian="11pt" style:font-name-complex="Arial" style:font-size-complex="11pt"/>
    </style:style>
    <style:style style:name="P871" style:family="paragraph" style:parent-style-name="Normal">
      <style:text-properties style:font-name="Arial" fo:font-size="11pt" style:font-size-asian="11pt" style:font-name-complex="Arial" style:font-size-complex="11pt"/>
    </style:style>
    <style:style style:name="T871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1_2" style:family="text">
      <style:text-properties style:font-name="Arial" fo:font-size="11pt" style:font-size-asian="11pt" style:font-name-complex="Arial" style:font-size-complex="11pt"/>
    </style:style>
    <style:style style:name="T871_3" style:family="text">
      <style:text-properties style:font-name="Arial" fo:font-size="11pt" style:font-size-asian="11pt" style:font-name-complex="Arial" style:font-size-complex="11pt"/>
    </style:style>
    <style:style style:name="T871_4" style:family="text">
      <style:text-properties style:font-name="Arial" fo:font-size="11pt" style:font-size-asian="11pt" style:font-name-complex="Arial" style:font-size-complex="11pt"/>
    </style:style>
    <style:style style:name="T871_5" style:family="text">
      <style:text-properties style:font-name="Arial" fo:font-size="11pt" style:font-size-asian="11pt" style:font-name-complex="Arial" style:font-size-complex="11pt"/>
    </style:style>
    <style:style style:name="T871_6" style:family="text">
      <style:text-properties style:font-name="Arial" fo:font-size="11pt" style:font-size-asian="11pt" style:font-name-complex="Arial" style:font-size-complex="11pt"/>
    </style:style>
    <style:style style:name="P872" style:family="paragraph" style:parent-style-name="Normal">
      <style:text-properties style:font-name="Arial" fo:font-size="11pt" style:font-size-asian="11pt" style:font-name-complex="Arial" style:font-size-complex="11pt"/>
    </style:style>
    <style:style style:name="T87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2_2" style:family="text">
      <style:text-properties style:font-name="Arial" fo:font-size="11pt" style:font-size-asian="11pt" style:font-name-complex="Arial" style:font-size-complex="11pt"/>
    </style:style>
    <style:style style:name="T872_3" style:family="text">
      <style:text-properties style:font-name="Arial" fo:font-size="11pt" style:font-size-asian="11pt" style:font-name-complex="Arial" style:font-size-complex="11pt"/>
    </style:style>
    <style:style style:name="T872_4" style:family="text">
      <style:text-properties style:font-name="Arial" fo:font-size="11pt" style:font-size-asian="11pt" style:font-name-complex="Arial" style:font-size-complex="11pt"/>
    </style:style>
    <style:style style:name="T872_5" style:family="text">
      <style:text-properties style:font-name="Arial" fo:font-size="11pt" style:font-size-asian="11pt" style:font-name-complex="Arial" style:font-size-complex="11pt"/>
    </style:style>
    <style:style style:name="T872_6" style:family="text">
      <style:text-properties style:font-name="Arial" fo:font-size="11pt" style:font-size-asian="11pt" style:font-name-complex="Arial" style:font-size-complex="11pt"/>
    </style:style>
    <style:style style:name="T872_7" style:family="text">
      <style:text-properties style:font-name="Arial" fo:font-size="11pt" style:font-size-asian="11pt" style:font-name-complex="Arial" style:font-size-complex="11pt"/>
    </style:style>
    <style:style style:name="T872_8" style:family="text">
      <style:text-properties style:font-name="Arial" fo:font-size="11pt" style:font-size-asian="11pt" style:font-name-complex="Arial" style:font-size-complex="11pt"/>
    </style:style>
    <style:style style:name="P873" style:family="paragraph" style:parent-style-name="Normal">
      <style:text-properties style:font-name="Arial" fo:font-size="11pt" style:font-size-asian="11pt" style:font-name-complex="Arial" style:font-size-complex="11pt"/>
    </style:style>
    <style:style style:name="T873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3_2" style:family="text">
      <style:text-properties style:font-name="Arial" fo:font-size="11pt" style:font-size-asian="11pt" style:font-name-complex="Arial" style:font-size-complex="11pt"/>
    </style:style>
    <style:style style:name="T873_3" style:family="text">
      <style:text-properties style:font-name="Arial" fo:font-size="11pt" style:font-size-asian="11pt" style:font-name-complex="Arial" style:font-size-complex="11pt"/>
    </style:style>
    <style:style style:name="T873_4" style:family="text">
      <style:text-properties style:font-name="Arial" fo:font-size="11pt" style:font-size-asian="11pt" style:font-name-complex="Arial" style:font-size-complex="11pt"/>
    </style:style>
    <style:style style:name="T873_5" style:family="text">
      <style:text-properties style:font-name="Arial" fo:font-size="11pt" style:font-size-asian="11pt" style:font-name-complex="Arial" style:font-size-complex="11pt"/>
    </style:style>
    <style:style style:name="T873_6" style:family="text">
      <style:text-properties style:font-name="Arial" fo:font-size="11pt" style:font-size-asian="11pt" style:font-name-complex="Arial" style:font-size-complex="11pt"/>
    </style:style>
    <style:style style:name="T873_7" style:family="text">
      <style:text-properties style:font-name="Arial" fo:font-size="11pt" style:font-size-asian="11pt" style:font-name-complex="Arial" style:font-size-complex="11pt"/>
    </style:style>
    <style:style style:name="T873_8" style:family="text">
      <style:text-properties style:font-name="Arial" fo:font-size="11pt" style:font-size-asian="11pt" style:font-name-complex="Arial" style:font-size-complex="11pt"/>
    </style:style>
    <style:style style:name="T873_9" style:family="text">
      <style:text-properties style:font-name="Arial" fo:font-size="11pt" style:font-size-asian="11pt" style:font-name-complex="Arial" style:font-size-complex="11pt"/>
    </style:style>
    <style:style style:name="T873_10" style:family="text">
      <style:text-properties style:font-name="Arial" fo:font-size="11pt" style:font-size-asian="11pt" style:font-name-complex="Arial" style:font-size-complex="11pt"/>
    </style:style>
    <style:style style:name="T873_11" style:family="text">
      <style:text-properties style:font-name="Arial" fo:font-size="11pt" style:font-size-asian="11pt" style:font-name-complex="Arial" style:font-size-complex="11pt"/>
    </style:style>
    <style:style style:name="T873_12" style:family="text">
      <style:text-properties style:font-name="Arial" fo:font-size="11pt" style:font-size-asian="11pt" style:font-name-complex="Arial" style:font-size-complex="11pt"/>
    </style:style>
    <style:style style:name="T873_13" style:family="text">
      <style:text-properties style:font-name="Arial" fo:font-size="11pt" style:font-size-asian="11pt" style:font-name-complex="Arial" style:font-size-complex="11pt"/>
    </style:style>
    <style:style style:name="T873_14" style:family="text">
      <style:text-properties style:font-name="Arial" fo:font-size="11pt" style:font-size-asian="11pt" style:font-name-complex="Arial" style:font-size-complex="11pt"/>
    </style:style>
    <style:style style:name="P874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P875" style:family="paragraph" style:parent-style-name="Normal"/>
    <style:style style:name="T875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76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77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877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7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7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7_4" style:family="text">
      <style:text-properties style:font-name="Arial" fo:font-size="11pt" style:font-size-asian="11pt" style:font-name-complex="Arial" style:font-size-complex="11pt"/>
    </style:style>
    <style:style style:name="T877_5" style:family="text">
      <style:text-properties style:font-name="Arial" fo:font-size="11pt" style:font-size-asian="11pt" style:font-name-complex="Arial" style:font-size-complex="11pt"/>
    </style:style>
    <style:style style:name="T877_6" style:family="text">
      <style:text-properties style:font-name="Arial" fo:font-size="11pt" style:font-size-asian="11pt" style:font-name-complex="Arial" style:font-size-complex="11pt"/>
    </style:style>
    <style:style style:name="P878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87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8_2" style:family="text">
      <style:text-properties style:font-name="Arial" fo:font-size="11pt" style:font-size-asian="11pt" style:font-name-complex="Arial" style:font-size-complex="11pt"/>
    </style:style>
    <style:style style:name="P879" style:family="paragraph" style:parent-style-name="Normal">
      <style:text-properties style:font-name="Arial" fo:font-size="11pt" style:font-size-asian="11pt" style:font-name-complex="Arial" style:font-size-complex="11pt"/>
    </style:style>
    <style:style style:name="T879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79_2" style:family="text">
      <style:text-properties style:font-name="Arial" fo:font-size="11pt" style:font-size-asian="11pt" style:font-name-complex="Arial" style:font-size-complex="11pt"/>
    </style:style>
    <style:style style:name="P880" style:family="paragraph" style:parent-style-name="Normal">
      <style:text-properties style:font-name="Arial" fo:font-size="11pt" style:font-size-asian="11pt" style:font-name-complex="Arial" style:font-size-complex="11pt"/>
    </style:style>
    <style:style style:name="T880_1" style:family="text">
      <style:text-properties style:font-name="Arial" fo:font-size="11pt" style:font-size-asian="11pt" style:font-name-complex="Arial" style:font-size-complex="11pt"/>
    </style:style>
    <style:style style:name="T880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80_3" style:family="text">
      <style:text-properties style:font-name="Arial" fo:font-size="11pt" style:font-size-asian="11pt" style:font-name-complex="Arial" style:font-size-complex="11pt"/>
    </style:style>
    <style:style style:name="T880_4" style:family="text">
      <style:text-properties style:font-name="Arial" fo:font-size="11pt" style:font-size-asian="11pt" style:font-name-complex="Arial" style:font-size-complex="11pt"/>
    </style:style>
    <style:style style:name="T880_5" style:family="text">
      <style:text-properties style:font-name="Arial" fo:font-size="11pt" style:font-size-asian="11pt" style:font-name-complex="Arial" style:font-size-complex="11pt"/>
    </style:style>
    <style:style style:name="T880_6" style:family="text">
      <style:text-properties style:font-name="Arial" fo:font-size="11pt" style:font-size-asian="11pt" style:font-name-complex="Arial" style:font-size-complex="11pt"/>
    </style:style>
    <style:style style:name="P881" style:family="paragraph" style:parent-style-name="Normal">
      <style:text-properties style:font-name="Arial" fo:font-size="11pt" style:font-size-asian="11pt" style:font-name-complex="Arial" style:font-size-complex="11pt"/>
    </style:style>
    <style:style style:name="T881_1" style:family="text">
      <style:text-properties style:font-name="Arial" fo:font-size="11pt" style:font-size-asian="11pt" style:font-name-complex="Arial" style:font-size-complex="11pt"/>
    </style:style>
    <style:style style:name="T881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81_3" style:family="text">
      <style:text-properties style:font-name="Arial" fo:font-size="11pt" style:font-size-asian="11pt" style:font-name-complex="Arial" style:font-size-complex="11pt"/>
    </style:style>
    <style:style style:name="P882" style:family="paragraph" style:parent-style-name="Normal">
      <style:text-properties style:font-name="Arial" fo:font-size="11pt" style:font-size-asian="11pt" style:font-name-complex="Arial" style:font-size-complex="11pt"/>
    </style:style>
    <style:style style:name="T88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82_2" style:family="text">
      <style:text-properties style:font-name="Arial" fo:font-size="11pt" style:font-size-asian="11pt" style:font-name-complex="Arial" style:font-size-complex="11pt"/>
    </style:style>
    <style:style style:name="P883" style:family="paragraph" style:parent-style-name="Normal">
      <style:text-properties style:font-name="Arial" fo:font-size="11pt" style:font-size-asian="11pt" style:font-name-complex="Arial" style:font-size-complex="11pt"/>
    </style:style>
    <style:style style:name="T883_1" style:family="text">
      <style:text-properties style:font-name="Arial" fo:font-size="11pt" style:font-size-asian="11pt" style:font-name-complex="Arial" style:font-size-complex="11pt"/>
    </style:style>
    <style:style style:name="P884" style:family="paragraph" style:parent-style-name="Normal">
      <style:text-properties style:font-name="Arial" fo:font-size="11pt" style:font-size-asian="11pt" style:font-name-complex="Arial" style:font-size-complex="11pt"/>
    </style:style>
    <style:style style:name="T884_1" style:family="text">
      <style:text-properties style:font-name="Arial" fo:font-size="11pt" style:font-size-asian="11pt" style:font-name-complex="Arial" style:font-size-complex="11pt"/>
    </style:style>
    <style:style style:name="T884_2" style:family="text">
      <style:text-properties style:font-name="Arial" fo:font-size="11pt" style:font-size-asian="11pt" style:font-name-complex="Arial" style:font-size-complex="11pt"/>
    </style:style>
    <style:style style:name="T884_3" style:family="text">
      <style:text-properties style:font-name="Arial" fo:font-size="11pt" style:font-size-asian="11pt" style:font-name-complex="Arial" style:font-size-complex="11pt"/>
    </style:style>
    <style:style style:name="T884_4" style:family="text">
      <style:text-properties style:font-name="Arial" fo:font-size="11pt" style:font-size-asian="11pt" style:font-name-complex="Arial" style:font-size-complex="11pt"/>
    </style:style>
    <style:style style:name="T884_5" style:family="text">
      <style:text-properties style:font-name="Arial" fo:font-size="11pt" style:font-size-asian="11pt" style:font-name-complex="Arial" style:font-size-complex="11pt"/>
    </style:style>
    <style:style style:name="P885" style:family="paragraph" style:parent-style-name="Normal">
      <style:text-properties style:font-name="Arial" fo:font-size="11pt" style:font-size-asian="11pt" style:font-name-complex="Arial" style:font-size-complex="11pt"/>
    </style:style>
    <style:style style:name="T885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885_2" style:family="text">
      <style:text-properties style:font-name="Arial" fo:font-size="11pt" style:font-size-asian="11pt" style:font-name-complex="Arial" style:font-size-complex="11pt"/>
    </style:style>
    <style:style style:name="P886" style:family="paragraph" style:parent-style-name="Normal">
      <style:text-properties style:font-name="Arial" fo:font-size="11pt" style:font-size-asian="11pt" style:font-name-complex="Arial" style:font-size-complex="11pt"/>
    </style:style>
    <style:style style:name="T886_1" style:family="text">
      <style:text-properties style:font-name="Arial" fo:font-size="11pt" style:font-size-asian="11pt" style:font-name-complex="Arial" style:font-size-complex="11pt"/>
    </style:style>
    <style:style style:name="T886_2" style:family="text">
      <style:text-properties style:font-name="Arial" fo:font-size="11pt" style:font-size-asian="11pt" style:font-name-complex="Arial" style:font-size-complex="11pt"/>
    </style:style>
    <style:style style:name="T886_3" style:family="text">
      <style:text-properties style:font-name="Arial" fo:font-size="11pt" style:font-size-asian="11pt" style:font-name-complex="Arial" style:font-size-complex="11pt"/>
    </style:style>
    <style:style style:name="T886_4" style:family="text">
      <style:text-properties style:font-name="Arial" fo:font-size="11pt" style:font-size-asian="11pt" style:font-name-complex="Arial" style:font-size-complex="11pt"/>
    </style:style>
    <style:style style:name="T886_5" style:family="text">
      <style:text-properties style:font-name="Arial" fo:font-size="11pt" style:font-size-asian="11pt" style:font-name-complex="Arial" style:font-size-complex="11pt"/>
    </style:style>
    <style:style style:name="T886_6" style:family="text">
      <style:text-properties style:font-name="Arial" fo:font-size="11pt" style:font-size-asian="11pt" style:font-name-complex="Arial" style:font-size-complex="11pt"/>
    </style:style>
    <style:style style:name="T886_7" style:family="text">
      <style:text-properties style:font-name="Arial" fo:font-size="11pt" style:font-size-asian="11pt" style:font-name-complex="Arial" style:font-size-complex="11pt"/>
    </style:style>
    <style:style style:name="P887" style:family="paragraph" style:parent-style-name="Normal">
      <style:paragraph-properties fo:margin-left="3.81cm"/>
      <style:text-properties style:font-name="Arial" fo:font-size="11pt" style:font-size-asian="11pt" style:font-name-complex="Arial" style:font-size-complex="11pt"/>
    </style:style>
    <style:style style:name="P888" style:family="paragraph" style:parent-style-name="Normal"/>
    <style:style style:name="T88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89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890" style:family="paragraph" style:parent-style-name="Normal"/>
    <style:style style:name="T890_1" style:family="text">
      <style:text-properties style:font-name="Arial" fo:font-size="11pt" style:font-size-asian="11pt" style:font-name-complex="Arial" style:font-size-complex="11pt"/>
    </style:style>
    <style:style style:name="T890_2" style:family="text">
      <style:text-properties style:font-name="Arial" fo:font-size="11pt" style:font-size-asian="11pt" style:font-name-complex="Arial" style:font-size-complex="11pt"/>
    </style:style>
    <style:style style:name="P891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891_1" style:family="text">
      <style:text-properties style:font-name="Arial" fo:font-size="11pt" style:font-size-asian="11pt" style:font-name-complex="Arial" style:font-size-complex="11pt"/>
    </style:style>
    <style:style style:name="T891_2" style:family="text">
      <style:text-properties style:font-name="Arial" fo:font-size="11pt" style:font-size-asian="11pt" style:font-name-complex="Arial" style:font-size-complex="11pt"/>
    </style:style>
    <style:style style:name="T891_3" style:family="text">
      <style:text-properties style:font-name="Arial" fo:font-size="11pt" style:font-size-asian="11pt" style:font-name-complex="Arial" style:font-size-complex="11pt"/>
    </style:style>
    <style:style style:name="T891_4" style:family="text">
      <style:text-properties style:font-name="Arial" fo:font-size="11pt" style:font-size-asian="11pt" style:font-name-complex="Arial" style:font-size-complex="11pt"/>
    </style:style>
    <style:style style:name="T891_5" style:family="text">
      <style:text-properties style:font-name="Arial" fo:font-size="11pt" style:font-size-asian="11pt" style:font-name-complex="Arial" style:font-size-complex="11pt"/>
    </style:style>
    <style:style style:name="P892" style:family="paragraph" style:parent-style-name="Normal"/>
    <style:style style:name="T892_1" style:family="text">
      <style:text-properties style:font-name="Arial" fo:font-size="11pt" style:font-size-asian="11pt" style:font-name-complex="Arial" style:font-size-complex="11pt"/>
    </style:style>
    <style:style style:name="T892_2" style:family="text">
      <style:text-properties style:font-name="Arial" fo:font-size="11pt" style:font-size-asian="11pt" style:font-name-complex="Arial" style:font-size-complex="11pt"/>
    </style:style>
    <style:style style:name="P893" style:family="paragraph" style:parent-style-name="Normal">
      <style:text-properties style:font-name="Arial" fo:font-size="11pt" style:font-size-asian="11pt" style:font-name-complex="Arial" style:font-size-complex="11pt"/>
    </style:style>
    <style:style style:name="T893_1" style:family="text">
      <style:text-properties style:font-name="Arial" fo:font-size="11pt" style:font-size-asian="11pt" style:font-name-complex="Arial" style:font-size-complex="11pt"/>
    </style:style>
    <style:style style:name="T893_2" style:family="text">
      <style:text-properties style:font-name="Arial" fo:font-size="11pt" style:font-size-asian="11pt" style:font-name-complex="Arial" style:font-size-complex="11pt"/>
    </style:style>
    <style:style style:name="T893_3" style:family="text">
      <style:text-properties style:font-name="Arial" fo:font-size="11pt" style:font-size-asian="11pt" style:font-name-complex="Arial" style:font-size-complex="11pt"/>
    </style:style>
    <style:style style:name="P894" style:family="paragraph" style:parent-style-name="Normal">
      <style:text-properties style:font-name="Arial" fo:font-size="11pt" style:font-size-asian="11pt" style:font-name-complex="Arial" style:font-size-complex="11pt"/>
    </style:style>
    <style:style style:name="T894_1" style:family="text">
      <style:text-properties style:font-name="Arial" fo:font-size="11pt" style:font-size-asian="11pt" style:font-name-complex="Arial" style:font-size-complex="11pt"/>
    </style:style>
    <style:style style:name="T894_2" style:family="text">
      <style:text-properties style:font-name="Arial" fo:font-size="11pt" style:font-size-asian="11pt" style:font-name-complex="Arial" style:font-size-complex="11pt"/>
    </style:style>
    <style:style style:name="T894_3" style:family="text">
      <style:text-properties style:font-name="Arial" fo:font-size="11pt" style:font-size-asian="11pt" style:font-name-complex="Arial" style:font-size-complex="11pt"/>
    </style:style>
    <style:style style:name="P895" style:family="paragraph" style:parent-style-name="Normal">
      <style:text-properties style:font-name="Arial" fo:font-size="11pt" style:font-size-asian="11pt" style:font-name-complex="Arial" style:font-size-complex="11pt"/>
    </style:style>
    <style:style style:name="T895_1" style:family="text">
      <style:text-properties style:font-name="Arial" fo:font-size="11pt" style:font-size-asian="11pt" style:font-name-complex="Arial" style:font-size-complex="11pt"/>
    </style:style>
    <style:style style:name="P896" style:family="paragraph" style:parent-style-name="Normal"/>
    <style:style style:name="T896_1" style:family="text">
      <style:text-properties style:font-name="Arial" fo:font-size="11pt" style:font-size-asian="11pt" style:font-name-complex="Arial" style:font-size-complex="11pt"/>
    </style:style>
    <style:style style:name="T896_2" style:family="text">
      <style:text-properties style:font-name="Arial" fo:font-size="11pt" style:font-size-asian="11pt" style:font-name-complex="Arial" style:font-size-complex="11pt"/>
    </style:style>
    <style:style style:name="P897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897_1" style:family="text">
      <style:text-properties style:font-name="Arial" fo:font-size="11pt" style:font-size-asian="11pt" style:font-name-complex="Arial" style:font-size-complex="11pt"/>
    </style:style>
    <style:style style:name="T897_2" style:family="text">
      <style:text-properties style:font-name="Arial" fo:font-size="11pt" style:font-size-asian="11pt" style:font-name-complex="Arial" style:font-size-complex="11pt"/>
    </style:style>
    <style:style style:name="T897_3" style:family="text">
      <style:text-properties style:font-name="Arial" fo:font-size="11pt" style:font-size-asian="11pt" style:font-name-complex="Arial" style:font-size-complex="11pt"/>
    </style:style>
    <style:style style:name="T897_4" style:family="text">
      <style:text-properties style:font-name="Arial" fo:font-size="11pt" style:font-size-asian="11pt" style:font-name-complex="Arial" style:font-size-complex="11pt"/>
    </style:style>
    <style:style style:name="T897_5" style:family="text">
      <style:text-properties style:font-name="Arial" fo:font-size="11pt" style:font-size-asian="11pt" style:font-name-complex="Arial" style:font-size-complex="11pt"/>
    </style:style>
    <style:style style:name="P898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898_1" style:family="text">
      <style:text-properties style:font-name="Arial" fo:font-size="11pt" style:font-size-asian="11pt" style:font-name-complex="Arial" style:font-size-complex="11pt"/>
    </style:style>
    <style:style style:name="T898_2" style:family="text">
      <style:text-properties style:font-name="Arial" fo:font-size="11pt" style:font-size-asian="11pt" style:font-name-complex="Arial" style:font-size-complex="11pt"/>
    </style:style>
    <style:style style:name="T898_3" style:family="text">
      <style:text-properties style:font-name="Arial" fo:font-size="11pt" style:font-size-asian="11pt" style:font-name-complex="Arial" style:font-size-complex="11pt"/>
    </style:style>
    <style:style style:name="T898_4" style:family="text">
      <style:text-properties style:font-name="Arial" fo:font-size="11pt" style:font-size-asian="11pt" style:font-name-complex="Arial" style:font-size-complex="11pt"/>
    </style:style>
    <style:style style:name="T898_5" style:family="text">
      <style:text-properties style:font-name="Arial" fo:font-size="11pt" style:font-size-asian="11pt" style:font-name-complex="Arial" style:font-size-complex="11pt"/>
    </style:style>
    <style:style style:name="T898_6" style:family="text">
      <style:text-properties style:font-name="Arial" fo:font-size="11pt" style:font-size-asian="11pt" style:font-name-complex="Arial" style:font-size-complex="11pt"/>
    </style:style>
    <style:style style:name="P899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T899_1" style:family="text">
      <style:text-properties style:font-name="Arial" fo:font-size="11pt" style:font-size-asian="11pt" style:font-name-complex="Arial" style:font-size-complex="11pt"/>
    </style:style>
    <style:style style:name="T899_2" style:family="text">
      <style:text-properties style:font-name="Arial" fo:font-size="11pt" style:font-size-asian="11pt" style:font-name-complex="Arial" style:font-size-complex="11pt"/>
    </style:style>
    <style:style style:name="T899_3" style:family="text">
      <style:text-properties style:font-name="Arial" fo:font-size="11pt" style:font-size-asian="11pt" style:font-name-complex="Arial" style:font-size-complex="11pt"/>
    </style:style>
    <style:style style:name="T899_4" style:family="text">
      <style:text-properties style:font-name="Arial" fo:font-size="11pt" style:font-size-asian="11pt" style:font-name-complex="Arial" style:font-size-complex="11pt"/>
    </style:style>
    <style:style style:name="T899_5" style:family="text">
      <style:text-properties style:font-name="Arial" fo:font-size="11pt" style:font-size-asian="11pt" style:font-name-complex="Arial" style:font-size-complex="11pt"/>
    </style:style>
    <style:style style:name="P900" style:family="paragraph" style:parent-style-name="Normal">
      <style:paragraph-properties fo:margin-left="1.905cm"/>
      <style:text-properties style:font-name="Arial" fo:font-size="11pt" style:font-size-asian="11pt" style:font-name-complex="Arial" style:font-size-complex="11pt"/>
    </style:style>
    <style:style style:name="P901" style:family="paragraph" style:parent-style-name="Normal"/>
    <style:style style:name="T901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01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902" style:family="paragraph" style:parent-style-name="Normal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903" style:family="paragraph" style:parent-style-name="Normal"/>
    <style:style style:name="T903_1" style:family="text">
      <style:text-properties fo:font-size="11pt" style:font-size-asian="11pt" style:font-name-complex="Arial" style:font-size-complex="11pt" fo:language-asian="en" fo:country-asian="GB"/>
    </style:style>
    <style:style style:name="T903_2" style:family="text">
      <style:text-properties fo:font-size="11pt" style:font-size-asian="11pt" style:font-name-complex="Arial" style:font-size-complex="11pt" fo:language-asian="en" fo:country-asian="GB"/>
    </style:style>
    <style:style style:name="T903_3" style:family="text">
      <style:text-properties fo:font-size="11pt" style:font-size-asian="11pt" style:font-name-complex="Arial" style:font-size-complex="11pt" fo:language-asian="en" fo:country-asian="GB"/>
    </style:style>
    <style:style style:name="T903_4" style:family="text">
      <style:text-properties fo:font-size="11pt" style:font-size-asian="11pt" style:font-name-complex="Arial" style:font-size-complex="11pt" fo:language-asian="en" fo:country-asian="GB"/>
    </style:style>
    <style:style style:name="T903_5" style:family="text">
      <style:text-properties fo:font-size="11pt" style:font-size-asian="11pt" style:font-name-complex="Arial" style:font-size-complex="11pt" fo:language-asian="en" fo:country-asian="GB"/>
    </style:style>
    <style:style style:name="T903_6" style:family="text">
      <style:text-properties fo:font-size="11pt" style:font-size-asian="11pt" style:font-name-complex="Arial" style:font-size-complex="11pt" fo:language-asian="en" fo:country-asian="GB"/>
    </style:style>
    <style:style style:name="T903_7" style:family="text">
      <style:text-properties fo:font-size="11pt" style:font-size-asian="11pt" style:font-name-complex="Arial" style:font-size-complex="11pt" fo:language-asian="en" fo:country-asian="GB"/>
    </style:style>
    <style:style style:name="T903_8" style:family="text">
      <style:text-properties fo:font-size="11pt" style:font-size-asian="11pt" style:font-name-complex="Arial" style:font-size-complex="11pt" fo:language-asian="en" fo:country-asian="GB"/>
    </style:style>
    <style:style style:name="T903_9" style:family="text">
      <style:text-properties fo:font-size="11pt" style:font-size-asian="11pt" style:font-name-complex="Arial" style:font-size-complex="11pt" fo:language-asian="en" fo:country-asian="GB"/>
    </style:style>
    <style:style style:name="T903_10" style:family="text">
      <style:text-properties fo:font-size="11pt" style:font-size-asian="11pt" style:font-name-complex="Arial" style:font-size-complex="11pt" fo:language-asian="en" fo:country-asian="GB"/>
    </style:style>
    <style:style style:name="T903_11" style:family="text">
      <style:text-properties fo:font-size="11pt" style:font-size-asian="11pt" style:font-name-complex="Arial" style:font-size-complex="11pt" fo:language-asian="en" fo:country-asian="GB"/>
    </style:style>
    <style:style style:name="T903_12" style:family="text">
      <style:text-properties fo:font-size="11pt" style:font-size-asian="11pt" style:font-name-complex="Arial" style:font-size-complex="11pt" fo:language-asian="en" fo:country-asian="GB"/>
    </style:style>
    <style:style style:name="P904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905" style:family="paragraph" style:parent-style-name="Normal"/>
    <style:style style:name="T905_1" style:family="text">
      <style:text-properties fo:font-size="11pt" style:font-size-asian="11pt" style:font-name-complex="Arial" style:font-size-complex="11pt" fo:language-asian="en" fo:country-asian="GB"/>
    </style:style>
    <style:style style:name="T905_2" style:family="text">
      <style:text-properties fo:font-size="11pt" style:font-size-asian="11pt" style:font-name-complex="Arial" style:font-size-complex="11pt" fo:language-asian="en" fo:country-asian="GB"/>
    </style:style>
    <style:style style:name="T905_3" style:family="text">
      <style:text-properties fo:font-size="11pt" style:font-size-asian="11pt" style:font-name-complex="Arial" style:font-size-complex="11pt" fo:language-asian="en" fo:country-asian="GB"/>
    </style:style>
    <style:style style:name="T905_4" style:family="text">
      <style:text-properties fo:font-size="11pt" style:font-size-asian="11pt" style:font-name-complex="Arial" style:font-size-complex="11pt" fo:language-asian="en" fo:country-asian="GB"/>
    </style:style>
    <style:style style:name="T905_5" style:family="text">
      <style:text-properties fo:font-size="11pt" style:font-size-asian="11pt" style:font-name-complex="Arial" style:font-size-complex="11pt" fo:language-asian="en" fo:country-asian="GB"/>
    </style:style>
    <style:style style:name="T905_6" style:family="text">
      <style:text-properties fo:font-size="11pt" style:font-size-asian="11pt" style:font-name-complex="Arial" style:font-size-complex="11pt" fo:language-asian="en" fo:country-asian="GB"/>
    </style:style>
    <style:style style:name="P906" style:family="paragraph" style:parent-style-name="Normal">
      <style:paragraph-properties fo:margin-left="1.905cm"/>
      <style:text-properties style:font-name="Arial" fo:font-size="11pt" style:font-size-asian="11pt" style:font-name-complex="Arial" style:font-size-complex="11pt"/>
    </style:style>
    <style:style style:name="P907" style:family="paragraph" style:parent-style-name="Normal"/>
    <style:style style:name="T907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P908" style:family="paragraph" style:parent-style-name="Normal">
      <style:text-properties style:font-name="Arial" fo:font-size="11pt" style:font-size-asian="11pt" style:font-name-complex="Arial" style:font-size-complex="11pt"/>
    </style:style>
    <style:style style:name="T908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08_2" style:family="text">
      <style:text-properties style:font-name="Arial" fo:font-size="11pt" style:font-size-asian="11pt" style:font-name-complex="Arial" style:font-size-complex="11pt"/>
    </style:style>
    <style:style style:name="P909" style:family="paragraph" style:parent-style-name="Normal">
      <style:text-properties style:font-name="Arial" fo:font-size="11pt" style:font-size-asian="11pt" style:font-name-complex="Arial" style:font-size-complex="11pt"/>
    </style:style>
    <style:style style:name="T909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09_2" style:family="text">
      <style:text-properties style:font-name="Arial" fo:font-size="11pt" style:font-size-asian="11pt" style:font-name-complex="Arial" style:font-size-complex="11pt"/>
    </style:style>
    <style:style style:name="P910" style:family="paragraph" style:parent-style-name="Normal"/>
    <style:style style:name="T910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0_2" style:family="text"/>
    <style:style style:name="T910_3" style:family="text">
      <style:text-properties style:font-name="Arial" fo:font-size="11pt" style:font-size-asian="11pt" style:font-name-complex="Arial" style:font-size-complex="11pt"/>
    </style:style>
    <style:style style:name="T910_4" style:family="text">
      <style:text-properties style:font-name="Arial" fo:font-size="11pt" style:font-size-asian="11pt" style:font-name-complex="Arial" style:font-size-complex="11pt"/>
    </style:style>
    <style:style style:name="T910_5" style:family="text">
      <style:text-properties style:font-name="Arial" fo:font-size="11pt" style:font-size-asian="11pt" style:font-name-complex="Arial" style:font-size-complex="11pt"/>
    </style:style>
    <style:style style:name="T910_6" style:family="text">
      <style:text-properties style:font-name="Arial" fo:font-size="11pt" style:font-size-asian="11pt" style:font-name-complex="Arial" style:font-size-complex="11pt"/>
    </style:style>
    <style:style style:name="T910_7" style:family="text">
      <style:text-properties style:font-name="Arial" fo:font-size="11pt" style:font-size-asian="11pt" style:font-name-complex="Arial" style:font-size-complex="11pt"/>
    </style:style>
    <style:style style:name="T910_8" style:family="text">
      <style:text-properties style:font-name="Arial" fo:font-size="11pt" style:font-size-asian="11pt" style:font-name-complex="Arial" style:font-size-complex="11pt"/>
    </style:style>
    <style:style style:name="T910_9" style:family="text">
      <style:text-properties style:font-name="Arial" fo:font-size="11pt" style:font-size-asian="11pt" style:font-name-complex="Arial" style:font-size-complex="11pt"/>
    </style:style>
    <style:style style:name="T910_10" style:family="text">
      <style:text-properties style:font-name="Arial" fo:font-size="11pt" style:font-size-asian="11pt" style:font-name-complex="Arial" style:font-size-complex="11pt"/>
    </style:style>
    <style:style style:name="P911" style:family="paragraph" style:parent-style-name="Normal"/>
    <style:style style:name="T911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1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1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1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1_5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1_6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1_7" style:family="text"/>
    <style:style style:name="T911_8" style:family="text">
      <style:text-properties style:font-name="Arial" fo:font-size="11pt" style:font-size-asian="11pt" style:font-name-complex="Arial" style:font-size-complex="11pt"/>
    </style:style>
    <style:style style:name="T911_9" style:family="text">
      <style:text-properties style:font-name="Arial" fo:font-size="11pt" style:font-size-asian="11pt" style:font-name-complex="Arial" style:font-size-complex="11pt"/>
    </style:style>
    <style:style style:name="T911_10" style:family="text">
      <style:text-properties style:font-name="Arial" fo:font-size="11pt" style:font-size-asian="11pt" style:font-name-complex="Arial" style:font-size-complex="11pt"/>
    </style:style>
    <style:style style:name="T911_11" style:family="text">
      <style:text-properties style:font-name="Arial" fo:font-size="11pt" style:font-size-asian="11pt" style:font-name-complex="Arial" style:font-size-complex="11pt"/>
    </style:style>
    <style:style style:name="P912" style:family="paragraph" style:parent-style-name="Normal">
      <style:text-properties style:font-name="Arial" fo:font-size="11pt" style:font-size-asian="11pt" style:font-name-complex="Arial" style:font-size-complex="11pt"/>
    </style:style>
    <style:style style:name="T912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2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2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2_4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2_5" style:family="text">
      <style:text-properties style:font-name="Arial" fo:font-size="11pt" style:font-size-asian="11pt" style:font-name-complex="Arial" style:font-size-complex="11pt"/>
    </style:style>
    <style:style style:name="P913" style:family="paragraph" style:parent-style-name="Normal">
      <style:text-properties style:font-name="Arial" fo:font-size="11pt" style:font-size-asian="11pt" style:font-name-complex="Arial" style:font-size-complex="11pt"/>
    </style:style>
    <style:style style:name="T913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3_2" style:family="text">
      <style:text-properties style:font-name="Arial" fo:font-size="11pt" style:font-size-asian="11pt" style:font-name-complex="Arial" style:font-size-complex="11pt"/>
    </style:style>
    <style:style style:name="P914" style:family="paragraph" style:parent-style-name="Normal"/>
    <style:style style:name="T914_1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4_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4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4_4" style:family="text"/>
    <style:style style:name="T914_5" style:family="text">
      <style:text-properties style:font-name="Arial" fo:font-size="11pt" style:font-size-asian="11pt" style:font-name-complex="Arial" style:font-size-complex="11pt"/>
    </style:style>
    <style:style style:name="T914_6" style:family="text">
      <style:text-properties style:font-name="Arial" fo:font-size="11pt" style:font-size-asian="11pt" style:font-name-complex="Arial" style:font-size-complex="11pt"/>
    </style:style>
    <style:style style:name="T914_7" style:family="text">
      <style:text-properties style:font-name="Arial" fo:font-size="11pt" style:font-size-asian="11pt" style:font-name-complex="Arial" style:font-size-complex="11pt"/>
    </style:style>
    <style:style style:name="T914_8" style:family="text">
      <style:text-properties style:font-name="Arial" fo:font-size="11pt" style:font-size-asian="11pt" style:font-name-complex="Arial" style:font-size-complex="11pt"/>
    </style:style>
    <style:style style:name="T914_9" style:family="text">
      <style:text-properties style:font-name="Arial" fo:font-size="11pt" style:font-size-asian="11pt" style:font-name-complex="Arial" style:font-size-complex="11pt"/>
    </style:style>
    <style:style style:name="T914_10" style:family="text">
      <style:text-properties style:font-name="Arial" fo:font-size="11pt" style:font-size-asian="11pt" style:font-name-complex="Arial" style:font-size-complex="11pt"/>
    </style:style>
    <style:style style:name="T914_11" style:family="text">
      <style:text-properties style:font-name="Arial" fo:font-size="11pt" style:font-size-asian="11pt" style:font-name-complex="Arial" style:font-size-complex="11pt"/>
    </style:style>
    <style:style style:name="T914_12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914_13" style:family="text">
      <style:text-properties style:font-name="Arial" fo:font-size="11pt" style:font-size-asian="11pt" style:font-name-complex="Arial" style:font-size-complex="11pt"/>
    </style:style>
    <style:style style:name="T914_14" style:family="text">
      <style:text-properties style:font-name="Arial" fo:font-size="11pt" style:font-size-asian="11pt" style:font-name-complex="Arial" style:font-size-complex="11pt"/>
    </style:style>
    <style:style style:name="T914_15" style:family="text">
      <style:text-properties style:font-name="Arial" fo:font-size="11pt" style:font-size-asian="11pt" style:font-name-complex="Arial" style:font-size-complex="11pt"/>
    </style:style>
    <style:style style:name="T914_16" style:family="text">
      <style:text-properties style:font-name="Arial" fo:font-size="11pt" style:font-size-asian="11pt" style:font-name-complex="Arial" style:font-size-complex="11pt"/>
    </style:style>
    <style:style style:name="T914_17" style:family="text">
      <style:text-properties style:font-name="Arial" fo:font-size="11pt" style:font-size-asian="11pt" style:font-name-complex="Arial" style:font-size-complex="11pt"/>
    </style:style>
    <style:style style:name="T914_18" style:family="text">
      <style:text-properties style:font-name="Arial" fo:font-size="11pt" style:font-size-asian="11pt" style:font-name-complex="Arial" style:font-size-complex="11pt"/>
    </style:style>
    <style:style style:name="T914_19" style:family="text">
      <style:text-properties style:font-name="Arial" fo:font-size="11pt" style:font-size-asian="11pt" style:font-name-complex="Arial" style:font-size-complex="11pt"/>
    </style:style>
    <style:style style:name="T914_20" style:family="text">
      <style:text-properties style:font-name="Arial" fo:font-size="11pt" style:font-size-asian="11pt" style:font-name-complex="Arial" style:font-size-complex="11pt"/>
    </style:style>
    <style:style style:name="T914_21" style:family="text">
      <style:text-properties style:font-name="Arial" fo:font-size="11pt" style:font-size-asian="11pt" style:font-name-complex="Arial" style:font-size-complex="11pt"/>
    </style:style>
    <style:style style:name="P915" style:family="paragraph" style:parent-style-name="Normal">
      <style:text-properties style:font-name="Arial" fo:font-size="11pt" style:font-size-asian="11pt" style:font-name-complex="Arial" style:font-size-complex="11pt"/>
    </style:style>
    <style:style style:name="P916" style:family="paragraph" style:parent-style-name="Normal"/>
    <style:style style:name="T916_1" style:family="text">
      <style:text-properties style:font-name="Arial" fo:font-size="11pt" style:font-size-asian="11pt" style:font-name-complex="Arial" style:font-size-complex="11pt"/>
    </style:style>
    <style:style style:name="T916_2" style:family="text">
      <style:text-properties style:font-name="Arial" fo:font-size="11pt" style:font-size-asian="11pt" style:font-name-complex="Arial" style:font-size-complex="11pt"/>
    </style:style>
    <style:style style:name="T916_3" style:family="text">
      <style:text-properties style:font-name="Arial" fo:font-size="11pt" style:font-size-asian="11pt" style:font-name-complex="Arial" style:font-size-complex="11pt"/>
    </style:style>
    <style:style style:name="T916_4" style:family="text">
      <style:text-properties style:font-name="Arial" fo:font-size="11pt" style:font-size-asian="11pt" style:font-name-complex="Arial" style:font-size-complex="11pt"/>
    </style:style>
    <style:style style:name="T916_5" style:family="text">
      <style:text-properties style:font-name="Arial" fo:font-size="11pt" style:font-size-asian="11pt" style:font-name-complex="Arial" style:font-size-complex="11pt"/>
    </style:style>
    <style:style style:name="T916_6" style:family="text">
      <style:text-properties style:font-name="Arial" fo:font-size="11pt" style:font-size-asian="11pt" style:font-name-complex="Arial" style:font-size-complex="11pt"/>
    </style:style>
    <style:style style:name="T916_7" style:family="text">
      <style:text-properties style:font-name="Arial" fo:font-size="11pt" style:font-size-asian="11pt" style:font-name-complex="Arial" style:font-size-complex="11pt"/>
    </style:style>
    <style:style style:name="T916_8" style:family="text">
      <style:text-properties style:font-name="Arial" fo:font-size="11pt" style:font-size-asian="11pt" style:font-name-complex="Arial" style:font-size-complex="11pt"/>
    </style:style>
    <style:style style:name="T916_9" style:family="text">
      <style:text-properties style:font-name="Arial" fo:font-size="11pt" style:font-size-asian="11pt" style:font-name-complex="Arial" style:font-size-complex="11pt"/>
    </style:style>
    <style:style style:name="T916_10" style:family="text">
      <style:text-properties style:font-name="Arial" fo:font-size="11pt" style:font-size-asian="11pt" style:font-name-complex="Arial" style:font-size-complex="11pt"/>
    </style:style>
    <style:style style:name="T916_11" style:family="text">
      <style:text-properties style:font-name="Arial" fo:font-size="11pt" style:font-size-asian="11pt" style:font-name-complex="Arial" style:font-size-complex="11pt"/>
    </style:style>
    <style:style style:name="T916_12" style:family="text">
      <style:text-properties style:font-name="Arial" fo:font-size="11pt" style:font-size-asian="11pt" style:font-name-complex="Arial" style:font-size-complex="11pt"/>
    </style:style>
    <style:style style:name="T916_13" style:family="text">
      <style:text-properties style:font-name="Arial" fo:font-size="11pt" style:font-size-asian="11pt" style:font-name-complex="Arial" style:font-size-complex="11pt"/>
    </style:style>
    <style:style style:name="T916_14" style:family="text">
      <style:text-properties style:font-name="Arial" fo:font-size="11pt" style:font-size-asian="11pt" style:font-name-complex="Arial" style:font-size-complex="11pt"/>
    </style:style>
    <style:style style:name="T916_15" style:family="text">
      <style:text-properties style:font-name="Arial" fo:font-size="11pt" style:font-size-asian="11pt" style:font-name-complex="Arial" style:font-size-complex="11pt"/>
    </style:style>
    <style:style style:name="T916_16" style:family="text">
      <style:text-properties style:font-name="Arial" fo:font-size="11pt" style:font-size-asian="11pt" style:font-name-complex="Arial" style:font-size-complex="11pt"/>
    </style:style>
    <style:style style:name="T916_17" style:family="text">
      <style:text-properties style:font-name="Arial" fo:font-size="11pt" style:font-size-asian="11pt" style:font-name-complex="Arial" style:font-size-complex="11pt"/>
    </style:style>
    <style:style style:name="T916_18" style:family="text">
      <style:text-properties style:font-name="Arial" fo:font-size="11pt" style:font-size-asian="11pt" style:font-name-complex="Arial" style:font-size-complex="11pt"/>
    </style:style>
    <style:style style:name="T916_19" style:family="text">
      <style:text-properties style:font-name="Arial" fo:font-size="11pt" style:font-size-asian="11pt" style:font-name-complex="Arial" style:font-size-complex="11pt"/>
    </style:style>
    <style:style style:name="T916_20" style:family="text">
      <style:text-properties style:font-name="Arial" fo:font-size="11pt" style:font-size-asian="11pt" style:font-name-complex="Arial" style:font-size-complex="11pt"/>
    </style:style>
    <style:style style:name="P917" style:family="paragraph" style:parent-style-name="Normal">
      <style:text-properties style:font-name="Arial" fo:font-size="11pt" style:font-size-asian="11pt" style:font-name-complex="Arial" style:font-size-complex="11pt"/>
    </style:style>
    <style:style style:name="P918" style:family="paragraph" style:parent-style-name="Normal">
      <style:text-properties style:font-name="Arial" fo:font-size="11pt" style:font-size-asian="11pt" style:font-name-complex="Arial" style:font-size-complex="11pt"/>
    </style:style>
    <style:style style:name="P919" style:family="paragraph" style:parent-style-name="Normal">
      <style:paragraph-properties fo:margin-left="1.27cm"/>
      <style:text-properties style:font-name="Arial" fo:font-size="11pt" style:font-size-asian="11pt" style:font-name-complex="Arial" style:font-size-complex="11pt"/>
    </style:style>
    <style:style style:name="Table22" style:family="table">
      <style:table-properties table:align="center" style:width="16.921cm" fo:margin-left="0.538cm"/>
    </style:style>
    <style:style style:name="Column78" style:family="table-column">
      <style:table-column-properties style:column-width="5.817cm"/>
    </style:style>
    <style:style style:name="Column79" style:family="table-column">
      <style:table-column-properties style:column-width="3.417cm"/>
    </style:style>
    <style:style style:name="Column80" style:family="table-column">
      <style:table-column-properties style:column-width="4.314cm"/>
    </style:style>
    <style:style style:name="Column81" style:family="table-column">
      <style:table-column-properties style:column-width="3.373cm"/>
    </style:style>
    <style:style style:name="Row77" style:family="table-row">
      <style:table-row-properties style:min-row-height="0.123cm"/>
    </style:style>
    <style:style style:name="Cell24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0" style:family="paragraph" style:parent-style-name="Normal"/>
    <style:style style:name="T920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1" style:family="paragraph" style:parent-style-name="Normal"/>
    <style:style style:name="T921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Cell24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2" style:family="paragraph" style:parent-style-name="Normal"/>
    <style:style style:name="T922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3" style:family="paragraph" style:parent-style-name="Normal"/>
    <style:style style:name="T923_1" style:family="text">
      <style:text-properties style:font-name="Arial" fo:font-size="11pt" style:font-size-asian="11pt" style:font-name-complex="Arial" style:font-size-complex="12pt" fo:language="en" fo:language-asian="en" fo:language-complex="ar" fo:country="GB" fo:country-asian="US" fo:country-complex="SA"/>
    </style:style>
    <style:style style:name="P924" style:family="paragraph" style:parent-style-name="Normal">
      <style:text-properties style:font-name="Arial" fo:font-size="11pt" style:font-size-asian="11pt" style:font-name-complex="Arial" style:font-size-complex="11pt" fo:font-weight="bold" style:font-weight-asian="bold"/>
    </style:style>
    <style:style style:name="P925" style:family="paragraph" style:parent-style-name="Normal">
      <style:paragraph-properties fo:keep-with-next="always"/>
      <style:text-properties fo:font-style="italic" style:font-style-asian="italic" style:font-name="Arial" fo:font-size="11pt" style:font-size-asian="11pt" style:font-name-complex="Arial" style:font-size-complex="11pt"/>
    </style:style>
    <style:style style:name="P926" style:family="paragraph" style:parent-style-name="Normal">
      <style:paragraph-properties fo:break-before="page"/>
    </style:style>
    <style:style style:name="P927" style:family="paragraph" style:parent-style-name="Normal"/>
    <style:style style:name="T927_1" style:family="text">
      <style:text-properties style:font-name="Arial" style:font-name-complex="Arial" fo:font-weight="bold" style:font-weight-asian="bold" style:font-weight-complex="bold"/>
    </style:style>
    <style:style style:name="T927_2" style:family="text">
      <style:text-properties style:font-name="Arial" style:font-name-complex="Arial" fo:font-weight="bold" style:font-weight-asian="bold" style:font-weight-complex="bold"/>
    </style:style>
    <style:style style:name="T927_3" style:family="text">
      <style:text-properties style:font-name="Arial" style:font-name-complex="Arial" fo:font-weight="bold" style:font-weight-asian="bold" style:font-weight-complex="bold"/>
    </style:style>
    <style:style style:name="T927_4" style:family="text">
      <style:text-properties style:font-name="Arial" style:font-name-complex="Arial" fo:font-weight="bold" style:font-weight-asian="bold" style:font-weight-complex="bold"/>
    </style:style>
    <style:style style:name="P928" style:family="paragraph" style:parent-style-name="Normal">
      <style:text-properties style:font-name="Arial" style:font-name-complex="Arial"/>
    </style:style>
    <style:style style:name="P929" style:family="paragraph" style:parent-style-name="Normal">
      <style:paragraph-properties fo:text-align="justify"/>
    </style:style>
    <style:style style:name="T929_1" style:family="text">
      <style:text-properties fo:font-size="11pt" style:font-size-asian="11pt" style:font-name-complex="Arial" style:font-size-complex="11pt"/>
    </style:style>
    <style:style style:name="T929_2" style:family="text">
      <style:text-properties fo:font-size="11pt" style:font-size-asian="11pt" style:font-name-complex="Arial" style:font-size-complex="11pt"/>
    </style:style>
    <style:style style:name="T929_3" style:family="text">
      <style:text-properties fo:font-size="11pt" style:font-size-asian="11pt" style:font-name-complex="Arial" style:font-size-complex="11pt"/>
    </style:style>
    <style:style style:name="T929_4" style:family="text">
      <style:text-properties fo:font-size="11pt" style:font-size-asian="11pt" style:font-name-complex="Arial" style:font-size-complex="11pt"/>
    </style:style>
    <style:style style:name="T929_5" style:family="text">
      <style:text-properties fo:font-size="11pt" style:font-size-asian="11pt" style:font-name-complex="Arial" style:font-size-complex="11pt"/>
    </style:style>
    <style:style style:name="T929_6" style:family="text">
      <style:text-properties fo:font-size="11pt" style:font-size-asian="11pt" style:font-name-complex="Arial" style:font-size-complex="11pt"/>
    </style:style>
    <style:style style:name="T929_7" style:family="text">
      <style:text-properties fo:font-size="11pt" style:font-size-asian="11pt" style:font-name-complex="Arial" style:font-size-complex="11pt"/>
    </style:style>
    <style:style style:name="T929_8" style:family="text">
      <style:text-properties fo:font-size="11pt" style:font-size-asian="11pt" style:font-name-complex="Arial" style:font-size-complex="11pt"/>
    </style:style>
    <style:style style:name="T929_9" style:family="text">
      <style:text-properties fo:font-size="11pt" style:font-size-asian="11pt" style:font-name-complex="Arial" style:font-size-complex="11pt"/>
    </style:style>
    <style:style style:name="T929_10" style:family="text">
      <style:text-properties fo:font-size="11pt" style:font-size-asian="11pt" style:font-name-complex="Arial" style:font-size-complex="11pt"/>
    </style:style>
    <style:style style:name="T929_11" style:family="text">
      <style:text-properties fo:font-size="11pt" style:font-size-asian="11pt" style:font-name-complex="Arial" style:font-size-complex="11pt"/>
    </style:style>
    <style:style style:name="T929_12" style:family="text">
      <style:text-properties fo:font-size="11pt" style:font-size-asian="11pt" style:font-name-complex="Arial" style:font-size-complex="11pt"/>
    </style:style>
    <style:style style:name="T929_13" style:family="text">
      <style:text-properties fo:font-size="11pt" style:font-size-asian="11pt" style:font-name-complex="Arial" style:font-size-complex="11pt"/>
    </style:style>
    <style:style style:name="T929_14" style:family="text">
      <style:text-properties fo:font-size="11pt" style:font-size-asian="11pt" style:font-name-complex="Arial" style:font-size-complex="11pt"/>
    </style:style>
    <style:style style:name="T929_15" style:family="text">
      <style:text-properties fo:font-size="11pt" style:font-size-asian="11pt" style:font-name-complex="Arial" style:font-size-complex="11pt"/>
    </style:style>
    <style:style style:name="T929_16" style:family="text">
      <style:text-properties fo:font-size="11pt" style:font-size-asian="11pt" style:font-name-complex="Arial" style:font-size-complex="11pt"/>
    </style:style>
    <style:style style:name="T929_17" style:family="text">
      <style:text-properties fo:font-size="11pt" style:font-size-asian="11pt" style:font-name-complex="Arial" style:font-size-complex="11pt"/>
    </style:style>
    <style:style style:name="T929_18" style:family="text">
      <style:text-properties fo:font-size="11pt" style:font-size-asian="11pt" style:font-name-complex="Arial" style:font-size-complex="11pt"/>
    </style:style>
    <style:style style:name="T929_19" style:family="text">
      <style:text-properties fo:font-size="11pt" style:font-size-asian="11pt" style:font-name-complex="Arial" style:font-size-complex="11pt"/>
    </style:style>
    <style:style style:name="T929_20" style:family="text">
      <style:text-properties fo:font-size="11pt" style:font-size-asian="11pt" style:font-name-complex="Arial" style:font-size-complex="11pt"/>
    </style:style>
    <style:style style:name="T929_21" style:family="text">
      <style:text-properties fo:font-size="11pt" style:font-size-asian="11pt" style:font-name-complex="Arial" style:font-size-complex="11pt"/>
    </style:style>
    <style:style style:name="T929_22" style:family="text">
      <style:text-properties fo:font-size="11pt" style:font-size-asian="11pt" style:font-name-complex="Arial" style:font-size-complex="11pt"/>
    </style:style>
    <style:style style:name="T929_23" style:family="text">
      <style:text-properties fo:font-size="11pt" style:font-size-asian="11pt" style:font-name-complex="Arial" style:font-size-complex="11pt"/>
    </style:style>
    <style:style style:name="T929_24" style:family="text">
      <style:text-properties fo:font-size="11pt" style:font-size-asian="11pt" style:font-name-complex="Arial" style:font-size-complex="11pt"/>
    </style:style>
    <style:style style:name="T929_25" style:family="text">
      <style:text-properties fo:font-size="11pt" style:font-size-asian="11pt" style:font-name-complex="Arial" style:font-size-complex="11pt"/>
    </style:style>
    <style:style style:name="T929_26" style:family="text">
      <style:text-properties fo:font-size="11pt" style:font-size-asian="11pt" style:font-name-complex="Arial" style:font-size-complex="11pt"/>
    </style:style>
    <style:style style:name="P93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931" style:family="paragraph" style:parent-style-name="Normal">
      <style:paragraph-properties fo:text-align="justify"/>
    </style:style>
    <style:style style:name="T931_1" style:family="text">
      <style:text-properties fo:font-size="11pt" style:font-size-asian="11pt" style:font-name-complex="Arial" style:font-size-complex="11pt"/>
    </style:style>
    <style:style style:name="T931_2" style:family="text">
      <style:text-properties fo:font-size="11pt" style:font-size-asian="11pt" style:font-name-complex="Arial" style:font-size-complex="11pt"/>
    </style:style>
    <style:style style:name="T931_3" style:family="text">
      <style:text-properties fo:font-size="11pt" style:font-size-asian="11pt" style:font-name-complex="Arial" style:font-size-complex="11pt"/>
    </style:style>
    <style:style style:name="T931_4" style:family="text">
      <style:text-properties fo:font-size="11pt" style:font-size-asian="11pt" style:font-name-complex="Arial" style:font-size-complex="11pt"/>
    </style:style>
    <style:style style:name="T931_5" style:family="text">
      <style:text-properties fo:font-size="11pt" style:font-size-asian="11pt" style:font-name-complex="Arial" style:font-size-complex="11pt"/>
    </style:style>
    <style:style style:name="T931_6" style:family="text">
      <style:text-properties fo:font-size="11pt" style:font-size-asian="11pt" style:font-name-complex="Arial" style:font-size-complex="11pt"/>
    </style:style>
    <style:style style:name="T931_7" style:family="text">
      <style:text-properties fo:font-size="11pt" style:font-size-asian="11pt" style:font-name-complex="Arial" style:font-size-complex="11pt"/>
    </style:style>
    <style:style style:name="T931_8" style:family="text">
      <style:text-properties fo:font-size="11pt" style:font-size-asian="11pt" style:font-name-complex="Arial" style:font-size-complex="11pt"/>
    </style:style>
    <style:style style:name="T931_9" style:family="text">
      <style:text-properties fo:font-size="11pt" style:font-size-asian="11pt" style:font-name-complex="Arial" style:font-size-complex="11pt"/>
    </style:style>
    <style:style style:name="T931_10" style:family="text">
      <style:text-properties fo:font-size="11pt" style:font-size-asian="11pt" style:font-name-complex="Arial" style:font-size-complex="11pt"/>
    </style:style>
    <style:style style:name="T931_11" style:family="text">
      <style:text-properties fo:font-size="11pt" style:font-size-asian="11pt" style:font-name-complex="Arial" style:font-size-complex="11pt"/>
    </style:style>
    <style:style style:name="P93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933" style:family="paragraph" style:parent-style-name="Normal">
      <style:paragraph-properties fo:text-align="justify"/>
    </style:style>
    <style:style style:name="T933_1" style:family="text">
      <style:text-properties fo:font-size="11pt" style:font-size-asian="11pt" style:font-name-complex="Arial" style:font-size-complex="11pt"/>
    </style:style>
    <style:style style:name="T933_2" style:family="text">
      <style:text-properties fo:font-size="11pt" style:font-size-asian="11pt" style:font-name-complex="Arial" style:font-size-complex="11pt"/>
    </style:style>
    <style:style style:name="T933_3" style:family="text">
      <style:text-properties fo:font-size="11pt" style:font-size-asian="11pt" style:font-name-complex="Arial" style:font-size-complex="11pt"/>
    </style:style>
    <style:style style:name="T933_4" style:family="text">
      <style:text-properties fo:font-size="11pt" style:font-size-asian="11pt" style:font-name-complex="Arial" style:font-size-complex="11pt"/>
    </style:style>
    <style:style style:name="T933_5" style:family="text">
      <style:text-properties fo:font-size="11pt" style:font-size-asian="11pt" style:font-name-complex="Arial" style:font-size-complex="11pt"/>
    </style:style>
    <style:style style:name="P93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935" style:family="paragraph" style:parent-style-name="Normal"/>
    <style:style style:name="T935_1" style:family="text">
      <style:text-properties fo:font-size="11pt" style:font-size-asian="11pt" style:font-name-complex="Arial" style:font-size-complex="11pt"/>
    </style:style>
    <style:style style:name="P936" style:family="paragraph" style:parent-style-name="Normal">
      <style:paragraph-properties fo:text-align="justify" fo:line-height="107%"/>
      <style:text-properties style:font-name="Arial" style:font-name-asian="Arial"/>
    </style:style>
    <style:style style:name="P937" style:family="paragraph" style:parent-style-name="Normal">
      <style:paragraph-properties fo:text-align="justify" fo:line-height="107%"/>
      <style:text-properties style:font-name="Arial" style:font-name-asian="Arial"/>
    </style:style>
    <style:style style:name="P938" style:family="paragraph" style:parent-style-name="Normal">
      <style:paragraph-properties fo:text-align="justify" fo:line-height="107%"/>
      <style:text-properties style:font-name="Arial" style:font-name-asian="Arial"/>
    </style:style>
    <style:style style:name="P939" style:family="paragraph" style:parent-style-name="Normal">
      <style:paragraph-properties fo:text-align="justify" fo:line-height="107%"/>
      <style:text-properties style:font-name="Arial" style:font-name-asian="Arial"/>
    </style:style>
    <style:style style:name="P940" style:family="paragraph" style:parent-style-name="Normal">
      <style:paragraph-properties fo:text-align="justify" fo:line-height="107%"/>
      <style:text-properties style:font-name="Arial" style:font-name-asian="Arial"/>
    </style:style>
    <style:style style:name="P941" style:family="paragraph" style:parent-style-name="Normal">
      <style:paragraph-properties fo:text-align="justify" fo:line-height="107%"/>
      <style:text-properties style:font-name="Arial" style:font-name-asian="Arial"/>
    </style:style>
    <style:style style:name="P942" style:family="paragraph" style:parent-style-name="Normal">
      <style:paragraph-properties fo:text-align="justify" fo:line-height="107%"/>
      <style:text-properties style:font-name="Arial" style:font-name-asian="Arial"/>
    </style:style>
    <style:style style:name="P943" style:family="paragraph" style:parent-style-name="Normal">
      <style:paragraph-properties fo:text-align="justify" fo:line-height="107%"/>
      <style:text-properties style:font-name="Arial" style:font-name-asian="Arial"/>
    </style:style>
    <style:style style:name="P944" style:family="paragraph" style:parent-style-name="Normal">
      <style:paragraph-properties fo:text-align="justify" fo:line-height="107%"/>
      <style:text-properties style:font-name="Arial" style:font-name-asian="Arial"/>
    </style:style>
    <style:style style:name="P945" style:family="paragraph" style:parent-style-name="Normal">
      <style:paragraph-properties fo:text-align="justify" fo:line-height="107%"/>
      <style:text-properties style:font-name="Arial" style:font-name-asian="Arial"/>
    </style:style>
    <style:style style:name="P946" style:family="paragraph" style:parent-style-name="Normal">
      <style:paragraph-properties fo:text-align="justify" fo:line-height="107%"/>
      <style:text-properties style:font-name="Arial" style:font-name-asian="Arial"/>
    </style:style>
    <style:style style:name="P947" style:family="paragraph" style:parent-style-name="Normal">
      <style:paragraph-properties fo:text-align="justify" fo:line-height="107%"/>
      <style:text-properties style:font-name="Arial" style:font-name-asian="Arial"/>
    </style:style>
    <style:style style:name="P948" style:family="paragraph" style:parent-style-name="Normal">
      <style:paragraph-properties fo:text-align="justify" fo:line-height="107%"/>
      <style:text-properties style:font-name="Arial" style:font-name-asian="Arial"/>
    </style:style>
    <style:style style:name="P949" style:family="paragraph" style:parent-style-name="Normal">
      <style:paragraph-properties fo:text-align="justify" fo:line-height="107%"/>
      <style:text-properties style:font-name="Arial" style:font-name-asian="Arial"/>
    </style:style>
    <style:style style:name="P950" style:family="paragraph" style:parent-style-name="Normal">
      <style:paragraph-properties fo:text-align="justify" fo:line-height="107%"/>
      <style:text-properties style:font-name="Arial" style:font-name-asian="Arial"/>
    </style:style>
    <style:style style:name="P951" style:family="paragraph" style:parent-style-name="Normal">
      <style:paragraph-properties fo:text-align="justify" fo:line-height="107%"/>
      <style:text-properties style:font-name="Arial" style:font-name-asian="Arial"/>
    </style:style>
    <style:style style:name="P952" style:family="paragraph" style:parent-style-name="Normal">
      <style:text-properties style:font-name="Arial" style:font-name-complex="Arial"/>
    </style:style>
  </office:automatic-styles>
  <office:body>
    <office:text>
      <text:p text:style-name="P1"><text:span text:style-name="T1_1">Programme<text:s/>Completion<text:s/>Review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Jordan<text:s/>Compact<text:s/>Economic<text:s/>Opportunities<text:s/>Programme<text:s/>(JCEOP)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text:s/>£<text:s/>(full<text:s/>life):</text:span><text:span text:style-name="T4_2"><text:s/>£216.5</text:span><text:span text:style-name="T4_3">m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31<text:s/>December</text:span><text:span text:style-name="T6_2"><text:s/></text:span><text:span text:style-name="T6_3">202</text:span><text:span text:style-name="T6_4">5</text:span></text:p>
          </table:table-cell>
        </table:table-row>
        <table:table-row table:style-name="Row3">
          <table:table-cell table:style-name="Cell5">
            <text:p text:style-name="P7"><text:span text:style-name="T7_1">Programme<text:s/>Code:<text:s/></text:span><text:span text:style-name="T7_2">205201</text:span></text:p>
          </table:table-cell>
          <table:table-cell table:style-name="Cell6">
            <text:p text:style-name="P8"><text:span text:style-name="T8_1">Start<text:s/>Date:</text:span><text:span text:style-name="T8_2"><text:s/>22<text:s/>July<text:s/>2016</text:span></text:p>
          </table:table-cell>
          <table:table-cell table:style-name="Cell7">
            <text:p text:style-name="P9"><text:span text:style-name="T9_1">End<text:s/>Date:<text:s/></text:span><text:span text:style-name="T9_2">31<text:s/>Dec</text:span><text:span text:style-name="T9_3">ember<text:s/>2025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ext:p text:style-name="P12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16/17</text:span></text:p>
          </table:table-cell>
          <table:table-cell table:style-name="Cell10">
            <text:p text:style-name="P15"><text:span text:style-name="T15_1">17/18</text:span></text:p>
          </table:table-cell>
          <table:table-cell table:style-name="Cell11">
            <text:p text:style-name="P16"><text:span text:style-name="T16_1">18/19</text:span></text:p>
          </table:table-cell>
          <table:table-cell table:style-name="Cell12">
            <text:p text:style-name="P17"><text:span text:style-name="T17_1">19/20</text:span></text:p>
          </table:table-cell>
          <table:table-cell table:style-name="Cell13">
            <text:p text:style-name="P18"><text:span text:style-name="T18_1">20/21</text:span></text:p>
          </table:table-cell>
          <table:table-cell table:style-name="Cell14">
            <text:p text:style-name="P19"><text:span text:style-name="T19_1">21/22</text:span></text:p>
          </table:table-cell>
          <table:table-cell table:style-name="Cell15">
            <text:p text:style-name="P20"><text:span text:style-name="T20_1">22/23</text:span></text:p>
          </table:table-cell>
          <table:table-cell table:style-name="Cell16">
            <text:p text:style-name="P21"><text:span text:style-name="T21_1">23/24</text:span></text:p>
          </table:table-cell>
          <table:table-cell table:style-name="Cell17">
            <text:p text:style-name="P22"><text:span text:style-name="T22_1">24/25</text:span></text:p>
          </table:table-cell>
          <table:table-cell table:style-name="Cell18">
            <text:p text:style-name="P23"><text:span text:style-name="T23_1">2</text:span><text:span text:style-name="T23_2">5</text:span><text:span text:style-name="T23_3">/26</text:span></text:p>
          </table:table-cell>
        </table:table-row>
        <table:table-row table:style-name="Row5">
          <table:table-cell table:style-name="Cell19">
            <text:p text:style-name="P24"><text:span text:style-name="T24_1">Programme<text:s/>Score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><text:span text:style-name="T27_1">A</text:span></text:p>
          </table:table-cell>
          <table:table-cell table:style-name="Cell23">
            <text:p text:style-name="P28"><text:span text:style-name="T28_1">A</text:span></text:p>
          </table:table-cell>
          <table:table-cell table:style-name="Cell24">
            <text:p text:style-name="P29"><text:span text:style-name="T29_1">A</text:span></text:p>
          </table:table-cell>
          <table:table-cell table:style-name="Cell25">
            <text:p text:style-name="P30"><text:span text:style-name="T30_1">A</text:span></text:p>
          </table:table-cell>
          <table:table-cell table:style-name="Cell26">
            <text:p text:style-name="P31"><text:span text:style-name="T31_1">A</text:span></text:p>
          </table:table-cell>
          <table:table-cell table:style-name="Cell27">
            <text:p text:style-name="P32"><text:span text:style-name="T32_1">A</text:span></text:p>
          </table:table-cell>
          <table:table-cell table:style-name="Cell28">
            <text:p text:style-name="P33"><text:span text:style-name="T33_1">A</text:span></text:p>
          </table:table-cell>
          <table:table-cell table:style-name="Cell29">
            <text:p text:style-name="P34"><text:span text:style-name="T34_1">A</text:span></text:p>
          </table:table-cell>
        </table:table-row>
        <table:table-row table:style-name="Row6">
          <table:table-cell table:style-name="Cell30">
            <text:p text:style-name="P35"><text:span text:style-name="T35_1">Residual<text:s/>Risk<text:s/>Exposure<text:s/>Rating</text:span></text:p>
          </table:table-cell>
          <table:table-cell table:style-name="Cell31">
            <text:p text:style-name="P36"><text:span text:style-name="T36_1">Major</text:span></text:p>
          </table:table-cell>
          <table:table-cell table:style-name="Cell32">
            <text:p text:style-name="P37"><text:span text:style-name="T37_1">Major</text:span></text:p>
          </table:table-cell>
          <table:table-cell table:style-name="Cell33">
            <text:p text:style-name="P38"><text:span text:style-name="T38_1">Major</text:span></text:p>
          </table:table-cell>
          <table:table-cell table:style-name="Cell34">
            <text:p text:style-name="P39"><text:span text:style-name="T39_1">Major</text:span></text:p>
          </table:table-cell>
          <table:table-cell table:style-name="Cell35">
            <text:p text:style-name="P40"><text:span text:style-name="T40_1">Major</text:span></text:p>
          </table:table-cell>
          <table:table-cell table:style-name="Cell36">
            <text:p text:style-name="P41"><text:span text:style-name="T41_1">Major</text:span></text:p>
          </table:table-cell>
          <table:table-cell table:style-name="Cell37">
            <text:p text:style-name="P42"><text:span text:style-name="T42_1">Major</text:span></text:p>
          </table:table-cell>
          <table:table-cell table:style-name="Cell38">
            <text:p text:style-name="P43"><text:span text:style-name="T43_1">Major</text:span></text:p>
          </table:table-cell>
          <table:table-cell table:style-name="Cell39">
            <text:p text:style-name="P44"><text:span text:style-name="T44_1">Major</text:span></text:p>
          </table:table-cell>
          <table:table-cell table:style-name="Cell40">
            <text:p text:style-name="P45"><text:span text:style-name="T45_1">Major</text:span></text:p>
          </table:table-cell>
        </table:table-row>
      </table:table>
      <text:p text:style-name="P46"/>
      <table:table table:style-name="Table3">
        <table:table-column table:style-name="Column15"/>
        <table:table-column table:style-name="Column16"/>
        <table:table-row table:style-name="Row7">
          <table:table-cell table:style-name="Cell41">
            <text:p text:style-name="P47"><text:span text:style-name="T47_1">DevTracker<text:s/>Link<text:s/>to<text:s/>Business<text:s/>Case<text:s/>(and<text:s/>any<text:s/>addendum):<text:s/></text:span></text:p>
          </table:table-cell>
          <table:table-cell table:style-name="Cell42">
            <text:p text:style-name="P48"><text:span text:style-name="T48_1">Available<text:s/></text:span><text:span text:style-name="T48_2"><text:a xlink:type="simple" xlink:href="https://devtracker.dfid.gov.uk/projects/GB-1-205201/documents"><text:span text:style-name="T48_3">here</text:span></text:a></text:span></text:p>
          </table:table-cell>
        </table:table-row>
        <table:table-row table:style-name="Row8">
          <table:table-cell table:style-name="Cell43">
            <text:p text:style-name="P49"><text:span text:style-name="T49_1">DevTracker<text:s/>Links<text:s/>to<text:s/>all<text:s/></text:span><text:span text:style-name="T49_2">logframes</text:span><text:span text:style-name="T49_3"><text:s/>used<text:s/>during<text:s/>programme<text:s/>lifetime:<text:s/></text:span></text:p>
          </table:table-cell>
          <table:table-cell table:style-name="Cell44">
            <text:p text:style-name="P50"><text:span text:style-name="T50_1">Available<text:s/></text:span><text:span text:style-name="T50_2"><text:a xlink:type="simple" xlink:href="https://devtracker.dfid.gov.uk/projects/GB-1-205201/documents"><text:span text:style-name="T50_3">here</text:span></text:a></text:span></text:p>
          </table:table-cell>
        </table:table-row>
      </table:table>
      <text:p text:style-name="P51"/>
      <text:p text:style-name="P52"><text:span text:style-name="T52_1">A.<text:s/>Summary<text:s/>and<text:s/>Overview<text:s/></text:span></text:p>
      <text:p text:style-name="P53"/>
      <text:p text:style-name="P54"><text:span text:style-name="T54_1">Summary<text:s/>of<text:s/>final<text:s/>programme<text:s/>outputs<text:s/>and<text:s/>overall<text:s/>rating</text:span></text:p>
      <text:p text:style-name="P55"/>
      <table:table table:style-name="Table4">
        <table:table-column table:style-name="Column17"/>
        <table:table-column table:style-name="Column18"/>
        <table:table-row table:style-name="Row9">
          <table:table-cell table:style-name="Cell45">
            <text:p text:style-name="P56"><text:span text:style-name="T56_1">Description</text:span></text:p>
          </table:table-cell>
          <table:table-cell table:style-name="Cell46">
            <text:p text:style-name="P57"><text:span text:style-name="T57_1">Score</text:span></text:p>
          </table:table-cell>
        </table:table-row>
        <table:table-row table:style-name="Row10">
          <table:table-cell table:style-name="Cell47">
            <text:p text:style-name="P58"><text:span text:style-name="T58_1">Output<text:s/>2:<text:s/></text:span><text:span text:style-name="T58_2">EBRD<text:s/>solid<text:s/>waste<text:s/>and<text:s/>wastewater<text:s/>management<text:s/>investments</text:span><text:span text:style-name="T58_3"><text:s/></text:span><text:span text:style-name="T58_4">(</text:span><text:span text:style-name="T58_5">3</text:span><text:span text:style-name="T58_6">5</text:span><text:span text:style-name="T58_7">%<text:s/>weighting)</text:span><text:span text:style-name="T58_8"><text:s/></text:span></text:p>
          </table:table-cell>
          <table:table-cell table:style-name="Cell48">
            <text:p text:style-name="P59"><text:span text:style-name="T59_1">B</text:span></text:p>
          </table:table-cell>
        </table:table-row>
        <table:table-row table:style-name="Row11">
          <table:table-cell table:style-name="Cell49">
            <text:p text:style-name="P60"><text:span text:style-name="T60_1">Output<text:s/>3:</text:span><text:span text:style-name="T60_2"><text:s/></text:span><text:span text:style-name="T60_3">EBRD<text:s/></text:span><text:span text:style-name="T60_4">Ups</text:span><text:span text:style-name="T60_5">kill</text:span><text:span text:style-name="T60_6">ing<text:s/>and<text:s/>Inclusion</text:span><text:span text:style-name="T60_7"><text:s/>(</text:span><text:span text:style-name="T60_8">1</text:span><text:span text:style-name="T60_9">5</text:span><text:span text:style-name="T60_10">%<text:s/>weighting)</text:span></text:p>
          </table:table-cell>
          <table:table-cell table:style-name="Cell50">
            <text:p text:style-name="P61"><text:span text:style-name="T61_1">A</text:span></text:p>
          </table:table-cell>
        </table:table-row>
        <table:table-row table:style-name="Row12">
          <table:table-cell table:style-name="Cell51">
            <text:p text:style-name="P62"><text:span text:style-name="T62_1">Output<text:s/>4:<text:s/></text:span><text:span text:style-name="T62_2">World<text:s/>Bank<text:s/>Youth<text:s/>Tech</text:span><text:span text:style-name="T62_3">nology</text:span><text:span text:style-name="T62_4"><text:s/>and<text:s/>Jobs<text:s/>(</text:span><text:span text:style-name="T62_5">3</text:span><text:span text:style-name="T62_6">5</text:span><text:span text:style-name="T62_7">%<text:s/>weighting)</text:span></text:p>
          </table:table-cell>
          <table:table-cell table:style-name="Cell52">
            <text:p text:style-name="P63"><text:span text:style-name="T63_1">A</text:span></text:p>
          </table:table-cell>
        </table:table-row>
        <table:table-row table:style-name="Row13">
          <table:table-cell table:style-name="Cell53">
            <text:p text:style-name="P64"><text:span text:style-name="T64_1">Output<text:s/>6:</text:span><text:span text:style-name="T64_2"><text:s/></text:span><text:span text:style-name="T64_3">Partner<text:s/>delivery<text:s/>criteria<text:s/>(</text:span><text:span text:style-name="T64_4">1</text:span><text:span text:style-name="T64_5">5</text:span><text:span text:style-name="T64_6">%<text:s/>weighting)</text:span></text:p>
          </table:table-cell>
          <table:table-cell table:style-name="Cell54">
            <text:p text:style-name="P65"><text:span text:style-name="T65_1">A</text:span></text:p>
          </table:table-cell>
        </table:table-row>
      </table:table>
      <text:p text:style-name="P66"/>
      <text:p text:style-name="P67"><text:span text:style-name="T67_1">Closed<text:s/>components</text:span></text:p>
      <text:p text:style-name="P68"/>
      <table:table table:style-name="Table5">
        <table:table-column table:style-name="Column19"/>
        <table:table-column table:style-name="Column20"/>
        <table:table-row table:style-name="Row14">
          <table:table-cell table:style-name="Cell55">
            <text:p text:style-name="P69"><text:span text:style-name="T69_1">Description</text:span></text:p>
          </table:table-cell>
          <table:table-cell table:style-name="Cell56">
            <text:p text:style-name="P70"><text:span text:style-name="T70_1">Score</text:span></text:p>
          </table:table-cell>
        </table:table-row>
        <table:table-row table:style-name="Row15">
          <table:table-cell table:style-name="Cell57">
            <text:p text:style-name="P71"><text:span text:style-name="T71_1">Output<text:s/>1:<text:s/></text:span><text:span text:style-name="T71_2">World<text:s/>Bank<text:s/></text:span><text:span text:style-name="T71_3">P</text:span><text:span text:style-name="T71_4">rogramme<text:s/>for<text:s/>Results</text:span><text:span text:style-name="T71_5"><text:s/></text:span><text:span text:style-name="T71_6">(completed<text:s/>Jan<text:s/>2024)</text:span></text:p>
          </table:table-cell>
          <table:table-cell table:style-name="Cell58">
            <text:p text:style-name="P72"><text:span text:style-name="T72_1">A</text:span></text:p>
          </table:table-cell>
        </table:table-row>
        <table:table-row table:style-name="Row16">
          <table:table-cell table:style-name="Cell59">
            <text:p text:style-name="P73"><text:span text:style-name="T73_1">Output<text:s/></text:span><text:span text:style-name="T73_2">5</text:span><text:span text:style-name="T73_3">:<text:s/></text:span><text:span text:style-name="T73_4">World<text:s/>Bank<text:s/>D</text:span><text:span text:style-name="T73_5">evelopment<text:s/></text:span><text:span text:style-name="T73_6">P</text:span><text:span text:style-name="T73_7">olicy<text:s/></text:span><text:span text:style-name="T73_8">L</text:span><text:span text:style-name="T73_9">oan</text:span><text:span text:style-name="T73_10"><text:s/></text:span><text:span text:style-name="T73_11">(fully<text:s/>disbursed<text:s/>in<text:s/>2018)</text:span></text:p>
          </table:table-cell>
          <table:table-cell table:style-name="Cell60">
            <text:p text:style-name="P74"><text:span text:style-name="T74_1">A</text:span></text:p>
          </table:table-cell>
        </table:table-row>
      </table:table>
      <text:p text:style-name="P75"/>
      <text:p text:style-name="P76"><text:span text:style-name="T76_1">Description<text:s/>of<text:s/>the<text:s/>programme<text:s/>and<text:s/>what<text:s/>it<text:s/>has<text:s/>achieved<text:s/></text:span></text:p>
      <text:p text:style-name="P77"/>
      <text:p text:style-name="P78"><text:span text:style-name="T78_1">The<text:s/>Jordan<text:s/>Compact<text:s/>Economic<text:s/>Opportunities<text:s/>Programme<text:s/>(JCEOP)<text:s/></text:span><text:span text:style-name="T78_2">formed</text:span><text:span text:style-name="T78_3"><text:s/></text:span><text:span text:style-name="T78_4">part<text:s/>of<text:s/></text:span><text:span text:style-name="T78_5">the<text:s/>UK’s<text:s/></text:span><text:span text:style-name="T78_6">support<text:s/>for</text:span><text:span text:style-name="T78_7"><text:s/>the<text:s/>Jordan<text:s/>Compact</text:span><text:span text:style-name="T78_8"><text:note text:note-class="footnote"><text:note-citation/><text:note-body><text:p text:style-name="P79"><text:span text:style-name="T79_1"><text:s/></text:span><text:span text:style-name="T79_2">See</text:span><text:span text:style-name="T79_3"><text:s/>Annex1:<text:s/>Background<text:s/>on<text:s/>Jordan<text:s/>Compact</text:span></text:p></text:note-body></text:note></text:span><text:span text:style-name="T79_4">,<text:s/>agreed<text:s/>at<text:s/>the<text:s/>2016<text:s/>London<text:s/>Conference<text:s/>on<text:s/>Supporting<text:s/>Syria<text:s/>and<text:s/>the<text:s/>Region.<text:s/>The<text:s/>programme<text:s/>aimed<text:s/>to<text:s/>help<text:s/>Jordan<text:s/>remain<text:s/>economically<text:s/>stable<text:s/>and<text:s/>politically<text:s/>resilient<text:s/>while<text:s/>hosting<text:s/></text:span><text:span text:style-name="T79_5">more<text:s/>than</text:span><text:span text:style-name="T79_6"><text:s/>6</text:span><text:span text:style-name="T79_7">7</text:span><text:span text:style-name="T79_8">0,000<text:s/></text:span><text:span text:style-name="T79_9">registered<text:s/></text:span><text:span text:style-name="T79_10">Syrian<text:s/>refugees.<text:s/>It<text:s/>sought<text:s/>to:</text:span></text:p>
      <text:p text:style-name="P80"/>
      <text:list text:style-name="LS2" xml:id="list0">
        <text:list-item>
          <text:p text:style-name="P81"><text:span text:style-name="T81_1">support<text:s/>macro-economic<text:s/>stability<text:s/>through<text:s/>concessional<text:s/>finance<text:s/>and<text:s/>reform</text:span><text:span text:style-name="T81_2">s</text:span><text:span text:style-name="T81_3">.</text:span></text:p>
        </text:list-item>
        <text:list-item>
          <text:p text:style-name="P82"><text:span text:style-name="T82_1">turn<text:s/>the<text:s/>refugee<text:s/>crisis<text:s/>into<text:s/>an<text:s/>opportunity<text:s/>for<text:s/>growth<text:s/>and<text:s/>job<text:s/>creation;</text:span><text:span text:style-name="T82_2"><text:s/>and</text:span></text:p>
        </text:list-item>
        <text:list-item>
          <text:p text:style-name="P83"><text:span text:style-name="T83_1">strengthen<text:s/>resilience<text:s/>and<text:s/>key<text:s/>infrastructure</text:span><text:span text:style-name="T83_2"><text:s/></text:span><text:span text:style-name="T83_3">in<text:s/>host<text:s/>communities</text:span><text:span text:style-name="T83_4">.</text:span><text:span text:style-name="T83_5"><text:s/></text:span></text:p>
        </text:list-item>
      </text:list>
      <text:p text:style-name="P84"><text:span text:style-name="T84_1">JCEOP<text:s/>was<text:s/>implemented<text:s/></text:span><text:span text:style-name="T84_2">in<text:s/>partnership<text:s/></text:span><text:span text:style-name="T84_3">with<text:s/>the<text:s/>World<text:s/>Bank<text:s/>(WB)<text:s/>and<text:s/>the<text:s/>European<text:s/>Bank<text:s/>for<text:s/>Reconstruction<text:s/>and<text:s/>Development<text:s/>(EBRD).<text:s/>Originally<text:s/></text:span><text:span text:style-name="T84_4">a</text:span><text:span text:style-name="T84_5"><text:s/>£110<text:s/>million<text:s/>(2016</text:span><text:span text:style-name="T84_6">-</text:span><text:span text:style-name="T84_7">18)<text:s/>intervention,<text:s/>it<text:s/>was<text:s/>extended<text:s/>to<text:s/>£216.5<text:s/>million<text:s/>(2016</text:span><text:span text:style-name="T84_8">-</text:span><text:span text:style-name="T84_9">2025,<text:s/>with<text:s/>cost<text:s/>extensions<text:s/>in<text:s/>Jul</text:span><text:span text:style-name="T84_10">y</text:span><text:span text:style-name="T84_11"><text:s/>2017<text:s/>and<text:s/>Sep</text:span><text:span text:style-name="T84_12">tember</text:span><text:span text:style-name="T84_13"><text:s/>2019<text:s/>and<text:s/></text:span><text:span text:style-name="T84_14">a<text:s/></text:span><text:span text:style-name="T84_15">no-cost<text:s/></text:span><text:span text:style-name="T84_16">extension</text:span><text:span text:style-name="T84_17"><text:s/>in<text:s/>2025)<text:s/>to<text:s/>sustain<text:s/>the<text:s/></text:span><text:span text:style-name="T84_18">overall<text:s/></text:span><text:span text:style-name="T84_19">objectives</text:span><text:span text:style-name="T84_20"><text:s/>of<text:s/>the<text:s/>Compact<text:s/></text:span><text:span text:style-name="T84_21">during<text:s/>successive<text:s/>regional<text:s/>shocks.<text:s/></text:span></text:p>
      <text:p text:style-name="P85"><text:span text:style-name="T85_1">Key<text:s/>instruments<text:s/>were:</text:span></text:p>
      <text:list text:style-name="LS3" xml:id="list3">
        <text:list-item>
          <text:p text:style-name="P86"><text:span text:style-name="T86_1">WB<text:s/>Programme-for-Results<text:s/>(P</text:span><text:span text:style-name="T86_2">4</text:span><text:span text:style-name="T86_3">R)<text:s/>2016-2024</text:span><text:span text:style-name="T86_4">:</text:span><text:span text:style-name="T86_5"><text:s/></text:span><text:span text:style-name="T86_6">UK</text:span><text:span text:style-name="T86_7"><text:s/>£80m<text:s/></text:span><text:span text:style-name="T86_8">(</text:span><text:span text:style-name="T86_9">USD<text:s/></text:span><text:span text:style-name="T86_10">$</text:span><text:span text:style-name="T86_11">10</text:span><text:span text:style-name="T86_12">5m</text:span><text:span text:style-name="T86_13">)<text:s/></text:span><text:span text:style-name="T86_14">loan</text:span><text:span text:style-name="T86_15"><text:s/></text:span><text:span text:style-name="T86_16">and<text:s/>£31.5m<text:s/></text:span><text:span text:style-name="T86_17">(</text:span><text:span text:style-name="T86_18">USD<text:s/></text:span><text:span text:style-name="T86_19">$</text:span><text:span text:style-name="T86_20">40m</text:span><text:span text:style-name="T86_21">)<text:s/></text:span><text:span text:style-name="T86_22">grant<text:s/></text:span><text:span text:style-name="T86_23">to</text:span><text:span text:style-name="T86_24"><text:s/>the<text:s/>Global<text:s/>Concessional<text:s/>Financing<text:s/>Facility<text:s/>(GCFF)<text:s/>leveraged<text:s/>a<text:s/>US</text:span><text:span text:style-name="T86_25">D</text:span><text:span text:style-name="T86_26"><text:s/></text:span><text:span text:style-name="T86_27">$</text:span><text:span text:style-name="T86_28">4</text:span><text:span text:style-name="T86_29">00m<text:s/>concessional<text:s/>loan<text:s/>to<text:s/>the<text:s/></text:span><text:span text:style-name="T86_30">G</text:span><text:span text:style-name="T86_31">overnment<text:s/></text:span><text:span text:style-name="T86_32">of<text:s/>Jordan<text:s/>(GoJ),<text:s/>to<text:s/>incentivise<text:s/></text:span><text:span text:style-name="T86_33">labour<text:s/>market<text:s/>and<text:s/>investment<text:s/></text:span><text:span text:style-name="T86_34">reforms;</text:span></text:p>
        </text:list-item>
        <text:list-item>
          <text:p text:style-name="P87"><text:span text:style-name="T87_1">Development<text:s/>Policy<text:s/>Loan<text:s/>(DPL)<text:s/>2018</text:span><text:span text:style-name="T87_2">:<text:s/>UK</text:span><text:span text:style-name="T87_3"><text:s/>£46m<text:s/></text:span><text:span text:style-name="T87_4">(</text:span><text:span text:style-name="T87_5">USD<text:s/></text:span><text:span text:style-name="T87_6">$</text:span><text:span text:style-name="T87_7">58.3</text:span><text:span text:style-name="T87_8">m</text:span><text:span text:style-name="T87_9">)<text:s/></text:span><text:span text:style-name="T87_10">grant<text:s/>to<text:s/>the<text:s/>GCFF<text:s/></text:span><text:span text:style-name="T87_11">leveraged</text:span><text:span text:style-name="T87_12"><text:s/></text:span><text:span text:style-name="T87_13">a</text:span><text:span text:style-name="T87_14"><text:s/>US</text:span><text:span text:style-name="T87_15">D</text:span><text:span text:style-name="T87_16"><text:s/>$500m<text:s/></text:span><text:span text:style-name="T87_17">concessional<text:s/></text:span><text:span text:style-name="T87_18">loan</text:span><text:span text:style-name="T87_19"><text:s/>to<text:s/>the<text:s/>GoJ<text:s/>for</text:span><text:span text:style-name="T87_20"><text:s/>fiscal<text:s/>and<text:s/>debt-management<text:s/>reforms;</text:span></text:p>
        </text:list-item>
        <text:list-item>
          <text:p text:style-name="P88"><text:span text:style-name="T88_1">WB<text:s/>Youth,<text:s/>Technology<text:s/>and<text:s/>Jobs<text:s/>(YTJ)<text:s/>project<text:s/>2020-27</text:span><text:span text:style-name="T88_2">:</text:span><text:span text:style-name="T88_3"><text:s/></text:span><text:span text:style-name="T88_4">UK</text:span><text:span text:style-name="T88_5"><text:s/>£29m<text:s/></text:span><text:span text:style-name="T88_6">(</text:span><text:span text:style-name="T88_7">USD</text:span><text:span text:style-name="T88_8"><text:s/></text:span><text:span text:style-name="T88_9">$</text:span><text:span text:style-name="T88_10">36.9</text:span><text:span text:style-name="T88_11">m</text:span><text:span text:style-name="T88_12">)<text:s/></text:span><text:span text:style-name="T88_13">grant<text:s/>to<text:s/></text:span><text:span text:style-name="T88_14">GCFF</text:span><text:span text:style-name="T88_15"><text:s/>leverage</text:span><text:span text:style-name="T88_16">d</text:span><text:span text:style-name="T88_17"><text:s/>a<text:s/></text:span><text:span text:style-name="T88_18">US</text:span><text:span text:style-name="T88_19">D<text:s/></text:span><text:span text:style-name="T88_20">$200m<text:s/></text:span><text:span text:style-name="T88_21">concessional<text:s/>loan<text:s/></text:span><text:span text:style-name="T88_22">to<text:s/>the<text:s/>GoJ</text:span><text:span text:style-name="T88_23">,</text:span><text:span text:style-name="T88_24"><text:s/></text:span><text:span text:style-name="T88_25">to<text:s/></text:span><text:span text:style-name="T88_26">promot</text:span><text:span text:style-name="T88_27">e</text:span><text:span text:style-name="T88_28"><text:s/></text:span><text:span text:style-name="T88_29">digital<text:s/>employment<text:s/>and<text:s/>e-government</text:span><text:span text:style-name="T88_30"><text:s/>services</text:span><text:span text:style-name="T88_31">;<text:s/>and</text:span></text:p>
        </text:list-item>
        <text:list-item>
          <text:p text:style-name="P89"><text:span text:style-name="T89_1">EBRD<text:s/>investments<text:s/>in<text:s/>solid-waste</text:span><text:span text:style-name="T89_2"><text:s/></text:span><text:span text:style-name="T89_3">and<text:s/>wastewater<text:s/>management</text:span><text:span text:style-name="T89_4"><text:s/></text:span><text:span text:style-name="T89_5">2018-2</text:span><text:span text:style-name="T89_6">5</text:span><text:span text:style-name="T89_7">:<text:s/></text:span><text:span text:style-name="T89_8">UK<text:s/></text:span><text:span text:style-name="T89_9">£</text:span><text:span text:style-name="T89_10">15m</text:span><text:span text:style-name="T89_11"><text:s/></text:span><text:span text:style-name="T89_12">grant<text:s/></text:span><text:span text:style-name="T89_13">and</text:span><text:span text:style-name="T89_14"><text:s/>£14m<text:s/></text:span><text:span text:style-name="T89_15">grant,<text:s/></text:span><text:span text:style-name="T89_16">leveraged<text:s/></text:span><text:span text:style-name="T89_17">£87m</text:span><text:span text:style-name="T89_18"><text:s/></text:span><text:span text:style-name="T89_19">in</text:span><text:span text:style-name="T89_20"><text:s/></text:span><text:span text:style-name="T89_21">concessional<text:s/></text:span><text:span text:style-name="T89_22">finance</text:span><text:span text:style-name="T89_23"><text:s/></text:span><text:span text:style-name="T89_24">from<text:s/>EBRD</text:span><text:span text:style-name="T89_25"><text:s/>for<text:s/>the<text:s/>construction<text:s/>of<text:s/></text:span><text:span text:style-name="T89_26">Al-Ghabawi<text:s/>landfill</text:span><text:span text:style-name="T89_27"><text:s/>and<text:s/></text:span><text:span text:style-name="T89_28">Ain<text:s/>Ghazal<text:s/>wastewater<text:s/>conveyor</text:span><text:span text:style-name="T89_29"><text:s/>respectively</text:span><text:span text:style-name="T89_30">.<text:s/>UK<text:s/></text:span><text:span text:style-name="T89_31">£1m<text:s/></text:span><text:span text:style-name="T89_32">grant</text:span><text:span text:style-name="T89_33"><text:s/></text:span><text:span text:style-name="T89_34">supported</text:span><text:span text:style-name="T89_35"><text:s/>skills<text:s/></text:span><text:span text:style-name="T89_36">training<text:s/></text:span><text:span text:style-name="T89_37">and<text:s/>investment-promotion<text:s/>T</text:span><text:span text:style-name="T89_38">echnical<text:s/></text:span><text:span text:style-name="T89_39">A</text:span><text:span text:style-name="T89_40">ssistance</text:span><text:span text:style-name="T89_41">.</text:span></text:p>
        </text:list-item>
      </text:list>
      <text:p text:style-name="P90"><text:span text:style-name="T90_1">Within<text:s/>the<text:s/>framework<text:s/>of<text:s/>the<text:s/>Jordan<text:s/>Compact,<text:s/>JCEOP<text:s/>can<text:s/>be</text:span><text:span text:style-name="T90_2"><text:s/>partially</text:span><text:span text:style-name="T90_3"><text:s/>credited<text:s/>with<text:s/>helping<text:s/>deliver<text:s/>its<text:s/>core<text:s/>ambition:<text:s/>a<text:s/>more<text:s/>resilient<text:s/>Jordan<text:s/>able<text:s/>to<text:s/>absorb<text:s/>prolonged<text:s/>displacement<text:s/>while<text:s/>pursuing<text:s/>inclusive<text:s/>growth.<text:s/></text:span><text:span text:style-name="T90_4">Over<text:s/></text:span><text:span text:style-name="T90_5">9<text:s/>years,<text:s/>t</text:span><text:span text:style-name="T90_6">he<text:s/>programme<text:s/>drove<text:s/>reforms,<text:s/>strengthened<text:s/>institutions,<text:s/>and<text:s/>financed<text:s/>infrastructure<text:s/>that<text:s/>continue<text:s/>to<text:s/>benefit<text:s/>both<text:s/>Jordanians<text:s/>and<text:s/>refugees.<text:s/></text:span><text:span text:style-name="T90_7">Every<text:s/>£1<text:s/>of<text:s/>UK<text:s/>funding<text:s/>mobilised<text:s/>£4.4<text:s/>in<text:s/>multilateral<text:s/>resources.</text:span></text:p>
      <text:p text:style-name="P91"/>
      <text:p text:style-name="P92"><text:span text:style-name="T92_1">JCEOP’s<text:s/>multilateral<text:s/>approach<text:s/></text:span><text:span text:style-name="T92_2">unlocked<text:s/></text:span><text:span text:style-name="T92_3">large</text:span><text:span text:style-name="T92_4">-</text:span><text:span text:style-name="T92_5">scale</text:span><text:span text:style-name="T92_6"><text:s/>concessional<text:s/>finance<text:s/>and<text:s/>created<text:s/>a<text:s/>strong<text:s/>platform<text:s/>for<text:s/>coordinated<text:s/>international<text:s/>support.</text:span><text:span text:style-name="T92_7"><text:s/>This<text:s/>combination<text:s/>underpinned<text:s/>Jordan’s<text:s/>resilience<text:s/>and<text:s/>economic<text:s/>stability<text:s/>despite<text:s/>successive<text:s/>shocks<text:s/>—<text:s/>from<text:s/>further<text:s/>refugee<text:s/>inflows,<text:s/>the<text:s/>COVID19<text:s/>pandemic,<text:s/>the<text:s/>Russia</text:span><text:span text:style-name="T92_8"><text:s/></text:span><text:span text:style-name="T92_9">Ukraine<text:s/>war,<text:s/>and<text:s/>the<text:s/>Israel</text:span><text:span text:style-name="T92_10"><text:s/></text:span><text:span text:style-name="T92_11">Gaza<text:s/>and<text:s/>wider<text:s/>regional<text:s/>conflicts.<text:s/>By<text:s/>mobilising<text:s/>over<text:s/>$1 billion<text:s/>in<text:s/>multilateral<text:s/>financing<text:s/>and<text:s/>demonstrating<text:s/>the<text:s/>effectiveness<text:s/>of<text:s/>blended<text:s/>concessional<text:s/>instruments,<text:s/>JCEOP<text:s/>showcased<text:s/>the<text:s/>UK’s<text:s/>strategic<text:s/>value<text:s/>and<text:s/>delivered<text:s/>strong<text:s/>value<text:s/>for<text:s/>money<text:s/>for<text:s/>UK<text:s/>ODA.</text:span></text:p>
      <text:p text:style-name="P93"/>
      <text:p text:style-name="P94"><text:span text:style-name="T94_1">In<text:s/>the<text:s/>wider<text:s/>context<text:s/>of<text:s/>the<text:s/>Jordan<text:s/>Compact,<text:s/></text:span><text:span text:style-name="T94_2">UK<text:s/></text:span><text:span text:style-name="T94_3">leadership</text:span><text:span text:style-name="T94_4"><text:s/>also<text:s/>helped<text:s/>sustain<text:s/>international<text:s/>burden</text:span><text:span text:style-name="T94_5"><text:s/></text:span><text:span text:style-name="T94_6">sharing<text:s/></text:span><text:span text:style-name="T94_7">with<text:s/>Government<text:s/>of<text:s/>Jordan</text:span><text:span text:style-name="T94_8">;<text:s/>the<text:s/></text:span><text:span text:style-name="T94_9">UK<text:s/>played<text:s/>a<text:s/>central,<text:s/>pioneering<text:s/>role<text:s/>in<text:s/>driving<text:s/>the<text:s/>Compact<text:s/>forward</text:span><text:span text:style-name="T94_10">,<text:s/>from<text:s/>co</text:span><text:span text:style-name="T94_11">-</text:span><text:span text:style-name="T94_12">hosting<text:s/>the<text:s/>London<text:s/>Conference</text:span><text:span text:style-name="T94_13"><text:s/>(2016)</text:span><text:span text:style-name="T94_14"><text:s/>that<text:s/>launched<text:s/>it<text:s/>and<text:s/>secured<text:s/>over<text:s/></text:span><text:span text:style-name="T94_15">USD<text:s/></text:span><text:span text:style-name="T94_16">$12<text:s/>billion<text:s/>in<text:s/>pledges,<text:s/>to<text:s/>the<text:s/>financial<text:s/>and<text:s/>political<text:s/>backing<text:s/>that<text:s/>enabled<text:s/>implementation</text:span><text:span text:style-name="T94_17">.</text:span><text:span text:style-name="T94_18"><text:s/>This<text:s/>leadership<text:s/>also<text:s/></text:span><text:span text:style-name="T94_19">pioneered</text:span><text:span text:style-name="T94_20"><text:s/>the<text:s/>development<text:s/>and<text:s/>uptake<text:s/>of<text:s/>innovative<text:s/>financing<text:s/>mechanisms—most<text:s/>notably<text:s/>the<text:s/>Global<text:s/>Concessional<text:s/>Financing<text:s/>Facility<text:s/>(GCFF),<text:s/>which<text:s/>continues<text:s/>to<text:s/>provide<text:s/>concessional<text:s/>finance<text:s/>to<text:s/>middle</text:span><text:span text:style-name="T94_21"><text:s/></text:span><text:span text:style-name="T94_22">income<text:s/>countries<text:s/></text:span><text:span text:style-name="T94_23">with<text:s/></text:span><text:span text:style-name="T94_24">large<text:s/>refugee<text:s/>populations.</text:span></text:p>
      <text:p text:style-name="P95"/>
      <text:p text:style-name="P96"><text:span text:style-name="T96_1">Yet</text:span><text:span text:style-name="T96_2"><text:s/></text:span><text:span text:style-name="T96_3">r</text:span><text:span text:style-name="T96_4">eforms</text:span><text:span text:style-name="T96_5"><text:s/></text:span><text:span text:style-name="T96_6">under<text:s/>JCEOP<text:s/></text:span><text:span text:style-name="T96_7">did<text:s/>not</text:span><text:span text:style-name="T96_8"><text:s/>translate<text:s/>into</text:span><text:span text:style-name="T96_9"><text:s/></text:span><text:span text:style-name="T96_10">significant<text:s/>economic<text:s/></text:span><text:span text:style-name="T96_11">growth,<text:s/></text:span><text:span text:style-name="T96_12">and<text:s/>d</text:span><text:span text:style-name="T96_13">irect<text:s/>formal<text:s/>economic<text:s/>inclusion<text:s/>of<text:s/>Syrians</text:span><text:span text:style-name="T96_14"><text:s/>also</text:span><text:span text:style-name="T96_15"><text:s/>fell<text:s/>short<text:s/>of<text:s/>ambition</text:span><text:span text:style-name="T96_16">,<text:s/>due<text:s/>to<text:s/>multiple<text:s/>factors<text:s/>which<text:s/>were<text:s/>mostly<text:s/></text:span><text:span text:style-name="T96_17">outside<text:s/>of</text:span><text:span text:style-name="T96_18"><text:s/>the<text:s/>programme</text:span><text:span text:style-name="T96_19">’s<text:s/>scope</text:span><text:span text:style-name="T96_20">,<text:s/>including<text:s/></text:span><text:span text:style-name="T96_21">economic<text:s/>shocks,</text:span><text:span text:style-name="T96_22"><text:s/>structural<text:s/>barriers,<text:s/>and</text:span><text:span text:style-name="T96_23"><text:s/></text:span><text:span text:style-name="T96_24">misaligned<text:s/>incentives<text:s/>for<text:s/>Syrians<text:s/>to<text:s/>take<text:s/>up<text:s/>formal<text:s/>work</text:span><text:span text:style-name="T96_25">.</text:span><text:span text:style-name="T96_26"><text:s/></text:span><text:span text:style-name="T96_27">As<text:s/>such,<text:s/>of<text:s/>the<text:s/>programme’s<text:s/>three<text:s/>stated<text:s/>aims,<text:s/>JCEOP<text:s/>was<text:s/>arguably<text:s/>successful<text:s/>in<text:s/>helping<text:s/>maintain<text:s/></text:span><text:span text:style-name="T96_28">macroeconomic</text:span><text:span text:style-name="T96_29"><text:s/>stability<text:s/>and<text:s/>delivering<text:s/>resilient<text:s/>infrastructure<text:s/>(</text:span><text:span text:style-name="T96_30">first<text:s/></text:span><text:span text:style-name="T96_31">and<text:s/></text:span><text:span text:style-name="T96_32">third<text:s/></text:span><text:span text:style-name="T96_33">objectives)<text:s/>but<text:s/>fell<text:s/>short<text:s/>of<text:s/>delivering<text:s/>job-rich<text:s/>growth<text:s/>(</text:span><text:span text:style-name="T96_34">second<text:s/></text:span><text:span text:style-name="T96_35">objective).</text:span></text:p>
      <text:p text:style-name="P97"><text:span text:style-name="T97_1">Overall,<text:s/>while<text:s/>JCEOP<text:s/>delivered<text:s/>substantial<text:s/>reforms<text:s/>and<text:s/>critical<text:s/>infrastructure<text:s/>that<text:s/>strengthened<text:s/>Jordan’s<text:s/>resilience,<text:s/>its<text:s/>primary<text:s/>impact<text:s/>was<text:s/>in<text:s/>preventing<text:s/>deterioration<text:s/>rather<text:s/>than<text:s/>driving<text:s/>measurable<text:s/>improvements<text:s/>across<text:s/>the<text:s/>programme’s<text:s/>impact<text:s/>indicators.</text:span><text:span text:style-name="T97_2"><text:s/>The<text:s/>programme<text:s/>helped<text:s/>Jordan<text:s/>maintain<text:s/>stability<text:s/>and<text:s/>withstand<text:s/>successive<text:s/>shocks,<text:s/>even<text:s/>if<text:s/>headline<text:s/>economic<text:s/>and<text:s/></text:span><text:span text:style-name="T97_3">labour<text:s/>market</text:span><text:span text:style-name="T97_4"><text:s/>indicators<text:s/>showed<text:s/>limited<text:s/>progress<text:s/>during<text:s/>the<text:s/>implementation<text:s/>period</text:span><text:span text:style-name="T97_5">.</text:span></text:p>
      <text:p text:style-name="P98"><text:span text:style-name="T98_1">Across<text:s/>eight<text:s/>Annual<text:s/>Reviews<text:s/>(201</text:span><text:span text:style-name="T98_2">7</text:span><text:span text:style-name="T98_3">–24)<text:s/>the<text:s/>programme<text:s/>consistently<text:s/>scored<text:s/></text:span><text:span text:style-name="T98_4">A<text:s/>–<text:s/>meeting<text:s/>expectations</text:span><text:span text:style-name="T98_5">,<text:s/></text:span><text:span text:style-name="T98_6">meeting<text:s/></text:span><text:span text:style-name="T98_7">most<text:s/>of</text:span><text:span text:style-name="T98_8"><text:s/>its<text:s/>output<text:s/>targets<text:s/>and<text:s/></text:span><text:span text:style-name="T98_9">contributing<text:s/>to<text:s/>reform<text:s/>and<text:s/>infrastructure<text:s/>outcomes<text:s/>over<text:s/>nine<text:s/>years.</text:span></text:p>
      <text:list text:style-name="LS4" xml:id="list7">
        <text:list-item>
          <text:p text:style-name="P99"><text:span text:style-name="T99_1">The<text:s/>WB<text:s/></text:span><text:span text:style-name="T99_2">Programme<text:s/>for<text:s/>Results<text:s/>(</text:span><text:span text:style-name="T99_3">P</text:span><text:span text:style-name="T99_4">4</text:span><text:span text:style-name="T99_5">R</text:span><text:span text:style-name="T99_6">)</text:span><text:span text:style-name="T99_7"><text:s/>achieved<text:s/>over<text:s/>95<text:s/>per<text:s/>cent<text:s/>of<text:s/></text:span><text:span text:style-name="T99_8">Disbursement<text:s/>Linked<text:s/>Indicators<text:s/>(</text:span><text:span text:style-name="T99_9">DLIs</text:span><text:span text:style-name="T99_10">)</text:span><text:span text:style-name="T99_11"><text:s/></text:span><text:span text:style-name="T99_12">and<text:s/>consistently<text:s/>met<text:s/>targets<text:s/></text:span><text:span text:style-name="T99_13">in<text:s/></text:span><text:span text:style-name="T99_14">strengthening<text:s/>the<text:s/>business<text:s/>environment<text:s/>and<text:s/>labour-market<text:s/>regulation</text:span><text:span text:style-name="T99_15">,</text:span><text:span text:style-name="T99_16"><text:s/>while<text:s/>providing<text:s/>Jordan<text:s/>with<text:s/>long-term<text:s/>concessional<text:s/>finance</text:span><text:span text:style-name="T99_17">.<text:s/></text:span><text:span text:style-name="T99_18">It<text:s/>piloted<text:s/>the</text:span><text:span text:style-name="T99_19"><text:s/>Programme<text:s/>for<text:s/>Results</text:span><text:span text:style-name="T99_20"><text:s/>approach<text:s/>in<text:s/>Jordan,<text:s/>with<text:s/>many<text:s/>similar<text:s/>programmes<text:s/>ensuing.</text:span></text:p>
        </text:list-item>
        <text:list-item>
          <text:p text:style-name="P100"><text:span text:style-name="T100_1">The<text:s/>DPL<text:s/>series<text:s/>underpinned<text:s/></text:span><text:span text:style-name="T100_2">debt-management<text:s/>and<text:s/>public-finance<text:s/>reforms<text:s/>and<text:s/>signalled<text:s/>macroeconomic<text:s/>confidence</text:span><text:span text:style-name="T100_3"><text:s/>to<text:s/>other<text:s/>donors</text:span><text:span text:style-name="T100_4">.<text:s/></text:span><text:span text:style-name="T100_5">A</text:span><text:span text:style-name="T100_6">ll<text:s/>triggers<text:s/>were<text:s/>achieved,<text:s/>enabling<text:s/>full<text:s/>disbursement<text:s/>of</text:span><text:span text:style-name="T100_7"><text:s/>DPL</text:span><text:span text:style-name="T100_8"><text:s/>I<text:s/>and<text:s/>the<text:s/>follow-on<text:s/>DPL<text:s/>II</text:span><text:span text:style-name="T100_9"><text:s/>(not<text:s/>part<text:s/>of<text:s/>JCEOP)</text:span><text:span text:style-name="T100_10">.</text:span></text:p>
        </text:list-item>
        <text:list-item>
          <text:p text:style-name="P101"><text:span text:style-name="T101_1">The<text:s/>YTJ<text:s/>programme<text:s/></text:span><text:span text:style-name="T101_2">advanced<text:s/>Jordan’s<text:s/>digital-transformation<text:s/>agenda</text:span><text:span text:style-name="T101_3">,<text:s/></text:span><text:span text:style-name="T101_4">creating<text:s/>over<text:s/></text:span><text:span text:style-name="T101_5">4,900</text:span><text:span text:style-name="T101_6"><text:s/>verified<text:s/>digital<text:s/>income<text:s/>opportunities</text:span><text:span text:style-name="T101_7"><text:s/>and<text:s/></text:span><text:span text:style-name="T101_8">supporting</text:span><text:span text:style-name="T101_9"><text:s/>USD</text:span><text:span text:style-name="T101_10"><text:s/></text:span><text:span text:style-name="T101_11">$</text:span><text:span text:style-name="T101_12">15.9</text:span><text:span text:style-name="T101_13">5</text:span><text:span text:style-name="T101_14">m<text:s/>in<text:s/></text:span><text:span text:style-name="T101_15">Foreign<text:s/>Direct<text:s/>Investment</text:span><text:span text:style-name="T101_16"><text:note text:note-class="footnote"><text:note-citation/><text:note-body><text:p text:style-name="P102"><text:span text:style-name="T102_1"><text:s/>By<text:s/>end<text:s/>of<text:s/>Dec<text:s/>2025</text:span></text:p></text:note-body></text:note></text:span><text:span text:style-name="T102_2">,<text:s/>meeting<text:s/></text:span><text:span text:style-name="T102_3">or<text:s/>exceeding<text:s/>most<text:s/>of</text:span><text:span text:style-name="T102_4"><text:s/>the<text:s/></text:span><text:span text:style-name="T102_5">programme’s</text:span><text:span text:style-name="T102_6"><text:s/>targets</text:span><text:span text:style-name="T102_7">.</text:span><text:span text:style-name="T102_8"><text:s/></text:span><text:span text:style-name="T102_9">However,</text:span><text:span text:style-name="T102_10"><text:s/></text:span><text:span text:style-name="T102_11">refugee<text:s/>participation<text:s/>and<text:s/>scalability<text:s/>were<text:s/>weaker<text:s/>than<text:s/>envisaged</text:span><text:span text:style-name="T102_12"><text:s/>and<text:s/></text:span><text:span text:style-name="T102_13">did</text:span><text:span text:style-name="T102_14"><text:s/>not<text:s/>meet<text:s/></text:span><text:span text:style-name="T102_15">targets</text:span><text:span text:style-name="T102_16">.</text:span></text:p>
        </text:list-item>
      </text:list>
      <text:p text:style-name="P103"/>
      <text:list text:style-name="LS1" xml:id="list10">
        <text:list-item>
          <text:p text:style-name="P104"><text:span text:style-name="T104_1">The<text:s/>solid<text:s/>waste<text:s/>project<text:s/>was<text:s/>successful<text:s/>in<text:s/></text:span><text:span text:style-name="T104_2">increasing<text:s/>the<text:s/>volume<text:s/>of<text:s/>waste<text:s/>collected<text:s/>and<text:s/>disposed<text:s/>at<text:s/>the<text:s/>Al-Ghabawi<text:s/>landfill</text:span><text:span text:style-name="T104_3"><text:s/>by<text:s/></text:span><text:span text:style-name="T104_4">14</text:span><text:span text:style-name="T104_5">%</text:span><text:span text:style-name="T104_6">,</text:span><text:span text:style-name="T104_7"><text:note text:note-class="footnote"><text:note-citation/><text:note-body><text:p text:style-name="P105"><text:span text:style-name="T105_1"><text:s/></text:span><text:span text:style-name="T105_2">The<text:s/>total<text:s/>amount<text:s/>of<text:s/>waste<text:s/>collected<text:s/>at<text:s/>Al-Ghabawi<text:s/>rose<text:s/>from<text:s/>an<text:s/>average<text:s/>of<text:s/>3,682<text:s/>tonnes<text:s/>per<text:s/>day<text:s/>in<text:s/>2016<text:s/>to<text:s/>a<text:s/>peak<text:s/>of<text:s/>4,191<text:s/>tonnes<text:s/>in<text:s/>2018<text:s/>(a<text:s/>14%<text:s/>increase),<text:s/>before<text:s/>stabilising<text:s/>at<text:s/>around<text:s/>3,800<text:s/>tonnes<text:s/>through<text:s/>the<text:s/>end<text:s/>of<text:s/>2024.</text:span></text:p></text:note-body></text:note></text:span><text:span text:style-name="T105_3"><text:s/>exceeding<text:s/>initial<text:s/>targets</text:span><text:span text:style-name="T105_4">.<text:s/>There<text:s/>is</text:span><text:span text:style-name="T105_5"><text:s/></text:span><text:span text:style-name="T105_6">tentative<text:s/>evidence<text:s/>that<text:s/>this<text:s/>may<text:s/>help<text:s/>to<text:s/>improve<text:s/>social<text:s/>cohesion<text:s/>between<text:s/>refugees<text:s/>and<text:s/>host<text:s/>communities.</text:span></text:p>
        </text:list-item>
        <text:list-item>
          <text:p text:style-name="P106"><text:span text:style-name="T106_1">The<text:s/>Ain<text:s/>Ghazal<text:s/>wastewater<text:s/>conveyor<text:s/>has<text:s/>been<text:s/>delayed<text:s/>by<text:s/>a<text:s/>change<text:s/>in<text:s/>design<text:s/>and<text:s/>various<text:s/>permitting<text:s/>delays</text:span><text:span text:style-name="T106_2"><text:s/></text:span><text:span text:style-name="T106_3">and<text:s/></text:span><text:span text:style-name="T106_4">did</text:span><text:span text:style-name="T106_5"><text:s/>not<text:s/>me</text:span><text:span text:style-name="T106_6">e</text:span><text:span text:style-name="T106_7">t<text:s/>targets</text:span><text:span text:style-name="T106_8">.<text:s/>Once<text:s/>it<text:s/>is<text:s/>operational,<text:s/>it<text:s/>will<text:s/></text:span><text:span text:style-name="T106_9">initially<text:s/>serve<text:s/>as<text:s/>a<text:s/>redundancy<text:s/>conveyor</text:span><text:span text:style-name="T106_10">,</text:span><text:span text:style-name="T106_11"><text:s/>reducing<text:s/>environment<text:s/>hazard<text:s/>risks</text:span><text:span text:style-name="T106_12"><text:s/>by<text:s/></text:span><text:span text:style-name="T106_13">being<text:s/>able<text:s/>to<text:s/>take<text:s/></text:span><text:span text:style-name="T106_14">on<text:s/>overflow</text:span><text:span text:style-name="T106_15"><text:s/>from<text:s/>the<text:s/>primary<text:s/>conveyer</text:span><text:span text:style-name="T106_16">.</text:span><text:span text:style-name="T106_17"><text:s/>The<text:s/>pipeline<text:s/>has</text:span><text:span text:style-name="T106_18"><text:s/>the<text:s/>potential<text:s/>to<text:s/>benefit<text:s/>an<text:s/>additional<text:s/>2.1<text:s/>million<text:s/>people<text:s/>in<text:s/>the<text:s/>medium-term</text:span><text:span text:style-name="T106_19"><text:s/>if<text:s/>compl</text:span><text:span text:style-name="T106_20">e</text:span><text:span text:style-name="T106_21">mentary<text:s/>wastewater<text:s/>infrastructure<text:s/>investments<text:s/>are<text:s/>successful.</text:span><text:span text:style-name="T106_22"><text:s/></text:span></text:p>
        </text:list-item>
        <text:list-item>
          <text:p text:style-name="P107"><text:span text:style-name="T107_1">A<text:s/>total<text:s/></text:span><text:span text:style-name="T107_2">of<text:s/></text:span><text:span text:style-name="T107_3">786<text:s/></text:span><text:span text:style-name="T107_4">Syrian<text:s/>refugees<text:s/>and<text:s/>Jordanians<text:s/>have<text:s/>graduated<text:s/>from<text:s/></text:span><text:span text:style-name="T107_5">skills<text:s/></text:span><text:span text:style-name="T107_6">training<text:s/>programmes</text:span><text:span text:style-name="T107_7"><text:s/>through<text:s/>the<text:s/>Abdali<text:s/>Mall<text:s/>Recruitment<text:s/>and<text:s/>Training<text:s/>Centre<text:s/>(AMRTC),<text:s/></text:span><text:span text:style-name="T107_8">8</text:span><text:span text:style-name="T107_9">5</text:span><text:span text:style-name="T107_10">%<text:s/>of<text:s/>whom<text:s/></text:span><text:span text:style-name="T107_11">remain</text:span><text:span text:style-name="T107_12">ed</text:span><text:span text:style-name="T107_13"><text:s/>employed</text:span><text:span text:style-name="T107_14"><text:s/>or<text:s/>earning<text:s/>income</text:span><text:span text:style-name="T107_15"><text:s/></text:span><text:span text:style-name="T107_16">12</text:span><text:span text:style-name="T107_17"><text:s/></text:span><text:span text:style-name="T107_18">months<text:s/>after<text:s/>graduation</text:span><text:span text:style-name="T107_19">,<text:s/></text:span><text:span text:style-name="T107_20">exceeding<text:s/></text:span><text:span text:style-name="T107_21">initial<text:s/></text:span><text:span text:style-name="T107_22">targets</text:span><text:span text:style-name="T107_23">.</text:span><text:span text:style-name="T107_24"><text:note text:note-class="footnote"><text:note-citation/><text:note-body><text:p text:style-name="P108"><text:span text:style-name="T108_1"><text:s/>For<text:s/>the<text:s/>training<text:s/>programmes<text:s/></text:span><text:span text:style-name="T108_2">where</text:span><text:span text:style-name="T108_3"><text:s/>longer-term<text:s/>data<text:s/>is<text:s/>available.</text:span></text:p></text:note-body></text:note></text:span><text:span text:style-name="T108_4"><text:s/>The<text:s/>AMRTC<text:s/>business<text:s/>model<text:s/>has<text:s/>proven<text:s/>replicable</text:span><text:span text:style-name="T108_5"><text:s/>and<text:s/></text:span><text:span text:style-name="T108_6">scalable</text:span><text:span text:style-name="T108_7">,<text:s/>with<text:s/>training<text:s/>centres<text:s/>established<text:s/>in<text:s/>two<text:s/>additional<text:s/>cities<text:s/></text:span><text:span text:style-name="T108_8">in<text:s/>Jordan<text:s/>and<text:s/>in<text:s/>Egypt,<text:s/></text:span><text:span text:style-name="T108_9">and<text:s/>cost-sharing<text:s/>arrangements<text:s/>agreed<text:s/>with<text:s/>the<text:s/>private<text:s/>sector.</text:span></text:p>
        </text:list-item>
      </text:list>
      <text:p text:style-name="P109"><text:span text:style-name="T109_1">Lessons<text:s/>learned</text:span></text:p>
      <text:p text:style-name="P110"/>
      <text:list text:style-name="LS15" xml:id="list13">
        <text:list-item>
          <text:p text:style-name="P111"><text:span text:style-name="T111_1">Multilateral<text:s/></text:span><text:span text:style-name="T111_2">partnerships</text:span></text:p>
        </text:list-item>
      </text:list>
      <text:p text:style-name="P112"><text:span text:style-name="T112_1">Partnerships<text:s/>with<text:s/>multilateral<text:s/>organisations<text:s/>helped<text:s/>the<text:s/>programme<text:s/>achieve<text:s/>economies<text:s/>of<text:s/>scale,<text:s/>value<text:s/>for<text:s/>money,<text:s/>and<text:s/>political<text:s/>influence</text:span><text:span text:style-name="T112_2">.<text:s/>By<text:s/>channelling<text:s/>grants<text:s/>through<text:s/></text:span><text:span text:style-name="T112_3">the<text:s/></text:span><text:span text:style-name="T112_4">WB<text:s/>and<text:s/>EBRD,<text:s/>the<text:s/>programme<text:s/>achieved<text:s/>a<text:s/>high<text:s/>leverage<text:s/>ratio<text:s/>of<text:s/>£1<text:s/>(in<text:s/>UK<text:s/>ODA)<text:s/>to<text:s/>£4.4<text:s/>(in<text:s/>multilateral<text:s/>funding).<text:s/>This<text:s/>approach<text:s/>also<text:s/>enabled<text:s/>economies<text:s/>of<text:s/>scale<text:s/>in<text:s/>delivery<text:s/>and<text:s/>fiduciary<text:s/>oversight<text:s/>which<text:s/>reduced<text:s/>overheads<text:s/>and<text:s/>programme<text:s/>management<text:s/>cost<text:s/>relative<text:s/>to<text:s/>total<text:s/>size<text:s/>of<text:s/>the<text:s/>programme.<text:s/>Crucially,<text:s/>working<text:s/>through<text:s/>these<text:s/>multilaterals<text:s/>provided<text:s/>a<text:s/>level<text:s/>of<text:s/>political<text:s/></text:span><text:span text:style-name="T112_5">influence</text:span><text:span text:style-name="T112_6"><text:s/>that<text:s/>the<text:s/>UK<text:s/>could<text:s/>not<text:s/>have<text:s/>achieved<text:s/>alone;<text:s/>for<text:s/>example,<text:s/>the<text:s/>UK’s<text:s/>contributions<text:s/>helped<text:s/>shape<text:s/>the<text:s/>macroeconomic<text:s/>and<text:s/>structural<text:s/>reform<text:s/>agenda<text:s/>pursued<text:s/>by<text:s/>the<text:s/>IMF<text:s/>and<text:s/>World<text:s/>Bank,<text:s/>and<text:s/>supported<text:s/>an<text:s/>improved<text:s/>working<text:s/>relationship<text:s/>between<text:s/>the<text:s/>IMF<text:s/>and<text:s/>the<text:s/>Government<text:s/>of<text:s/>Jordan—seen<text:s/>as<text:s/>essential<text:s/>to<text:s/>securing<text:s/>a<text:s/>successful<text:s/>IMF<text:s/>programme.</text:span></text:p>
      <text:p text:style-name="P113"/>
      <text:list text:style-name="LS15" xml:id="list14" text:continue-list="list13">
        <text:list-item>
          <text:p text:style-name="P114"><text:span text:style-name="T114_1">Economic<text:s/>Reform</text:span></text:p>
        </text:list-item>
      </text:list>
      <text:p text:style-name="P115"><text:span text:style-name="T115_1">Incentivising<text:s/>reform:</text:span></text:p>
      <text:p text:style-name="P116"><text:span text:style-name="T116_1">The<text:s/>P4R<text:s/>instrument<text:s/>demonstrated<text:s/>that<text:s/>results-based<text:s/>financing<text:s/>can<text:s/>be<text:s/>a<text:s/>powerful<text:s/>lever<text:s/>for<text:s/>reform<text:s/>in<text:s/>Jordan</text:span><text:span text:style-name="T116_2">.<text:s/>By<text:s/>linking<text:s/>disbursements<text:s/>to<text:s/>measurable<text:s/>indicators,<text:s/>the<text:s/>programme<text:s/>created<text:s/>strong<text:s/>incentives<text:s/>for<text:s/>government<text:s/>action<text:s/>on<text:s/>politically<text:s/>sensitive<text:s/>reforms.<text:s/>However,<text:s/>the<text:s/>assumption<text:s/>that<text:s/>quantitative<text:s/>targets</text:span><text:span text:style-name="T116_3">—</text:span><text:span text:style-name="T116_4">s</text:span><text:span text:style-name="T116_5">uch<text:s/>as<text:s/>the<text:s/>number<text:s/>of<text:s/>work<text:s/>permits<text:s/>issued</text:span><text:span text:style-name="T116_6">—</text:span><text:span text:style-name="T116_7">would<text:s/>automatically<text:s/>lead<text:s/>to<text:s/>meaningful<text:s/>labour<text:s/>market<text:s/>inclusion<text:s/>proved<text:s/>flawed.<text:s/>Many<text:s/>refugees<text:s/>remained<text:s/>outside<text:s/>formal<text:s/>employment<text:s/>due<text:s/>to<text:s/>structural<text:s/>barriers,<text:s/>skills<text:s/>mismatches,<text:s/>and<text:s/>limited<text:s/>demand<text:s/>from<text:s/>employers.<text:s/></text:span><text:span text:style-name="T116_8">These<text:s/>dynamics<text:s/>were<text:s/>reinforced<text:s/>by<text:s/>Jordan’s<text:s/>pre</text:span><text:span text:style-name="T116_9">‑existing,<text:s/>sizeable<text:s/>informal<text:s/>labour<text:s/>market</text:span><text:span text:style-name="T116_10">—</text:span><text:span text:style-name="T116_11">where<text:s/></text:span><text:span text:style-name="T116_12">the<text:s/>majority<text:s/>of</text:span><text:span text:style-name="T116_13"><text:s/>low</text:span><text:span text:style-name="T116_14">‑skilled<text:s/>and<text:s/>migrant<text:s/>workers<text:s/>have<text:s/>historically<text:s/>been<text:s/>employed</text:span><text:span text:style-name="T116_15">—</text:span><text:span text:style-name="T116_16">meaning<text:s/>that<text:s/>Syrians<text:s/>often<text:s/>integrated<text:s/>into<text:s/>existing<text:s/>informal<text:s/>segments<text:s/>rather<text:s/>than<text:s/>transitioning<text:s/>into<text:s/>formal<text:s/>jobs</text:span><text:span text:style-name="T116_17">.</text:span><text:span text:style-name="T116_18"><text:s/></text:span><text:span text:style-name="T116_19">This<text:s/>highlights<text:s/>the<text:s/>need<text:s/>for<text:s/>future<text:s/>programmes<text:s/>to<text:s/>go<text:s/>beyond<text:s/>headline<text:s/>indicators<text:s/>and<text:s/>address<text:s/>underlying<text:s/>constraints,<text:s/>such<text:s/>as<text:s/>employer<text:s/>incentives<text:s/>and<text:s/>worker<text:s/>readiness.</text:span><text:span text:style-name="T116_20"><text:line-break/></text:span></text:p>
      <text:p text:style-name="P117"><text:span text:style-name="T117_1">Implementing<text:s/>and<text:s/>s</text:span><text:span text:style-name="T117_2">ustaining<text:s/>reform<text:s/>efforts:</text:span><text:span text:style-name="T117_3"><text:line-break/></text:span><text:span text:style-name="T117_4">Project<text:s/>Management<text:s/>Unit</text:span><text:span text:style-name="T117_5">s<text:s/></text:span><text:span text:style-name="T117_6">(PMU)<text:s/></text:span><text:span text:style-name="T117_7">are<text:s/>highly<text:s/>effective<text:s/>in<text:s/>driving<text:s/>reforms</text:span><text:span text:style-name="T117_8"><text:s/>and<text:s/>programme<text:s/>implementation</text:span><text:span text:style-name="T117_9">.</text:span><text:span text:style-name="T117_10"><text:s/>T</text:span><text:span text:style-name="T117_11">he<text:s/>Reform<text:s/>Secretariat<text:s/>at</text:span><text:span text:style-name="T117_12"><text:s/>the<text:s/>Ministry<text:s/>of<text:s/>Planning<text:s/>and<text:s/>International<text:s/>Cooperation<text:s/>(</text:span><text:span text:style-name="T117_13">MOPIC</text:span><text:span text:style-name="T117_14">)</text:span><text:span text:style-name="T117_15"><text:s/></text:span><text:span text:style-name="T117_16">has<text:s/>been<text:s/>successfully<text:s/>embedded<text:s/>into<text:s/>the<text:s/></text:span><text:span text:style-name="T117_17">Ministry’s<text:s/></text:span><text:span text:style-name="T117_18">and<text:s/>GoJ’s<text:s/></text:span><text:span text:style-name="T117_19">architecture<text:s/>and<text:s/>continues<text:s/>to<text:s/></text:span><text:span text:style-name="T117_20">coordinate<text:s/>World<text:s/>Bank<text:s/>and<text:s/>other<text:s/>donor-funded<text:s/></text:span><text:span text:style-name="T117_21">reform<text:s/></text:span><text:span text:style-name="T117_22">programmes.<text:s/>T</text:span><text:span text:style-name="T117_23">he<text:s/></text:span><text:span text:style-name="T117_24">Youth,<text:s/>Tech<text:s/>and<text:s/>Jobs<text:s/></text:span><text:span text:style-name="T117_25">PMU</text:span><text:span text:style-name="T117_26"><text:s/></text:span><text:span text:style-name="T117_27">at<text:s/>the<text:s/>Ministry<text:s/>of<text:s/>Digital<text:s/>Economy<text:s/>and<text:s/>Entrepreneurship<text:s/>(MODEE)</text:span><text:span text:style-name="T117_28"><text:s/>has<text:s/></text:span><text:span text:style-name="T117_29">also<text:s/></text:span><text:span text:style-name="T117_30">been<text:s/>instrumental<text:s/></text:span><text:span text:style-name="T117_31">to<text:s/>the<text:s/>programme’s</text:span><text:span text:style-name="T117_32"><text:s/>successful</text:span><text:span text:style-name="T117_33"><text:s/>implementation</text:span><text:span text:style-name="T117_34">.<text:s/></text:span><text:span text:style-name="T117_35">Nevertheless</text:span><text:span text:style-name="T117_36">,<text:s/>without<text:s/>securing<text:s/>domestic<text:s/>financing</text:span><text:span text:style-name="T117_37"><text:s/>for<text:s/>th</text:span><text:span text:style-name="T117_38">ese</text:span><text:span text:style-name="T117_39"><text:s/>type</text:span><text:span text:style-name="T117_40">s</text:span><text:span text:style-name="T117_41"><text:s/>of<text:s/></text:span><text:span text:style-name="T117_42">coordination<text:s/>and<text:s/>implementation<text:s/></text:span><text:span text:style-name="T117_43">units</text:span><text:span text:style-name="T117_44">,<text:s/>there<text:s/>is<text:s/>a<text:s/>risk<text:s/>that<text:s/>reforms<text:s/>will<text:s/>stall<text:s/>once<text:s/>external<text:s/>support<text:s/>ends.<text:s/></text:span></text:p>
      <text:p text:style-name="P118"/>
      <text:list text:style-name="LS15" xml:id="list15" text:continue-list="list13">
        <text:list-item>
          <text:p text:style-name="P119"><text:span text:style-name="T119_1">Refugee<text:s/>Inclusion</text:span></text:p>
        </text:list-item>
      </text:list>
      <text:p text:style-name="P120"><text:span text:style-name="T120_1">Strong<text:s/>political</text:span><text:span text:style-name="T120_2"><text:s/></text:span><text:span text:style-name="T120_3">economy<text:s/></text:span><text:span text:style-name="T120_4">and<text:s/>social<text:s/>analysis<text:s/>is<text:s/>necessary<text:s/>to<text:s/>inform<text:s/>setting<text:s/>realistic</text:span><text:span text:style-name="T120_5"><text:s/>refugee<text:s/>inclusion</text:span><text:span text:style-name="T120_6"><text:s/>targets<text:s/>that<text:s/>are<text:s/>relevant<text:s/>to<text:s/>the<text:s/>context<text:s/>and<text:s/>align<text:s/>with<text:s/>incentives.</text:span><text:span text:style-name="T120_7"><text:s/></text:span><text:span text:style-name="T120_8">Targets<text:s/>for<text:s/>refugee<text:s/>participation,<text:s/>particularly<text:s/>under<text:s/>the<text:s/>Youth,<text:s/>Technology<text:s/>and<text:s/>Jobs<text:s/>(YTJ)<text:s/>programme<text:s/>(but<text:s/>also<text:s/>the<text:s/>P4R),<text:s/>were<text:s/>politically<text:s/>appealing<text:s/>but<text:s/>unrealistic<text:s/>given<text:s/>legal<text:s/>restrictions,<text:s/>social<text:s/>norms,<text:s/>and<text:s/>market<text:s/>dynamics.<text:s/>Refugees<text:s/>faced<text:s/>significant<text:s/>barriers,<text:s/>including<text:s/>restrictions<text:s/>that<text:s/>excluded<text:s/>them<text:s/>from<text:s/>professional<text:s/>roles<text:s/>in<text:s/>the<text:s/>tech<text:s/>sector<text:s/>and<text:s/>mismatch<text:s/>between<text:s/>available<text:s/>jobs<text:s/>and<text:s/>their<text:s/>skills.<text:s/>Moreover,<text:s/>benefits<text:s/>from<text:s/>digital<text:s/>economy<text:s/>initiatives<text:s/>were<text:s/>concentrated<text:s/>in<text:s/>Amman,<text:s/>leaving<text:s/>peripheral<text:s/>areas<text:s/>underserved.<text:s/></text:span></text:p>
      <text:p text:style-name="P121"/>
      <text:list text:style-name="LS15" xml:id="list16" text:continue-list="list13">
        <text:list-item>
          <text:p text:style-name="P122"><text:span text:style-name="T122_1">Infrastructure<text:s/>Delivery</text:span><text:span text:style-name="T122_2"><text:line-break/></text:span><text:span text:style-name="T122_3">Large<text:s/>infrastructure<text:s/>projects<text:s/>need</text:span><text:span text:style-name="T122_4"><text:s/>comprehensive</text:span><text:span text:style-name="T122_5"><text:s/></text:span><text:span text:style-name="T122_6">risk<text:s/>management</text:span><text:span text:style-name="T122_7">,</text:span><text:span text:style-name="T122_8"><text:s/>planning</text:span><text:span text:style-name="T122_9"><text:s/>and<text:s/>effective<text:s/>cross-government<text:s/></text:span><text:span text:style-name="T122_10">(and<text:s/>governorate)<text:s/></text:span><text:span text:style-name="T122_11">coordination</text:span><text:span text:style-name="T122_12">,<text:s/>and<text:s/></text:span><text:span text:style-name="T122_13">factor<text:s/>in<text:s/></text:span><text:span text:style-name="T122_14">sufficient<text:s/></text:span><text:span text:style-name="T122_15">time<text:s/>and<text:s/>budget<text:s/></text:span><text:span text:style-name="T122_16">contingenc</text:span><text:span text:style-name="T122_17">ies</text:span><text:span text:style-name="T122_18">.</text:span><text:span text:style-name="T122_19"><text:s/></text:span><text:span text:style-name="T122_20">The<text:s/>Ain<text:s/>Ghazal<text:s/>wastewater<text:s/>conveyor<text:s/>illustrates<text:s/>the<text:s/>complexity<text:s/>of<text:s/></text:span><text:span text:style-name="T122_21">such<text:s/>projects</text:span><text:span text:style-name="T122_22">.<text:s/>Delays<text:s/>were<text:s/>driven<text:s/>by<text:s/>permitting<text:s/>challenges,<text:s/>land<text:s/>ownership<text:s/>disputes,<text:s/>and<text:s/>design<text:s/>changes.<text:s/>Similarly,<text:s/>the<text:s/>failure<text:s/></text:span><text:span text:style-name="T122_23">of<text:s/></text:span><text:span text:style-name="T122_24">the<text:s/>Greater<text:s/>Amman<text:s/>Municipality</text:span><text:span text:style-name="T122_25"><text:s/>(GAM)</text:span><text:span text:style-name="T122_26">,</text:span><text:span text:style-name="T122_27"><text:s/></text:span><text:span text:style-name="T122_28">FCDO<text:s/>and<text:s/>EBRD<text:s/></text:span><text:span text:style-name="T122_29">to<text:s/>budget<text:s/>for<text:s/>capping<text:s/>Cell<text:s/>5<text:s/>at<text:s/>Al-Ghabawi<text:s/>landfill<text:s/>created<text:s/>environmental<text:s/>risks<text:s/>and<text:s/>reputational<text:s/>concerns</text:span><text:span text:style-name="T122_30"><text:s/>which<text:s/>are<text:s/>now<text:s/>being<text:s/>addressed<text:s/>with<text:s/></text:span><text:span text:style-name="T122_31">additional<text:s/>funding</text:span><text:span text:style-name="T122_32">.</text:span><text:span text:style-name="T122_33"><text:note text:note-class="footnote"><text:note-citation/><text:note-body><text:p text:style-name="P123"><text:span text:style-name="T123_1"><text:s/></text:span><text:span text:style-name="T123_2">In<text:s/>2026,<text:s/>FCDO<text:s/></text:span><text:span text:style-name="T123_3">secured<text:s/>funding<text:s/>through<text:s/>the<text:s/></text:span><text:span text:style-name="T123_4">“</text:span><text:span text:style-name="T123_5">Pioneering<text:s/>a<text:s/>Holistic<text:s/>approach<text:s/>to<text:s/>Energy<text:s/>and<text:s/>Nature-based<text:s/>Options<text:s/>in<text:s/>MENA<text:s/>for<text:s/>Long-term<text:s/>stability</text:span><text:span text:style-name="T123_6">”</text:span><text:span text:style-name="T123_7"><text:s/>–<text:s/>PHENOMENAL</text:span><text:span text:style-name="T123_8"><text:s/>programme<text:s/></text:span><text:span text:style-name="T123_9">for<text:s/>the<text:s/>capping<text:s/>of<text:s/>cell<text:s/>5,<text:s/>together<text:s/>with<text:s/>EBRD.</text:span></text:p></text:note-body></text:note></text:span><text:span text:style-name="T123_10"><text:s/></text:span></text:p>
        </text:list-item>
      </text:list>
      <text:p text:style-name="P124"/>
      <text:list text:style-name="LS15" xml:id="list17" text:continue-list="list13">
        <text:list-item>
          <text:p text:style-name="P125"><text:span text:style-name="T125_1">Sustainability</text:span><text:span text:style-name="T125_2"><text:s/>of<text:s/>interventions</text:span></text:p>
        </text:list-item>
      </text:list>
      <text:p text:style-name="P126"><text:span text:style-name="T126_1">Programmes<text:s/>of<text:s/>this<text:s/>scale<text:s/>need<text:s/>to<text:s/>establish<text:s/>sustainability,<text:s/>exit,<text:s/>and<text:s/>domestic<text:s/>financing<text:s/>plans<text:s/>early.</text:span><text:span text:style-name="T126_2"><text:s/></text:span><text:span text:style-name="T126_3">W</text:span><text:span text:style-name="T126_4">hile<text:s/>delivery<text:s/>functions<text:s/>can<text:s/>be<text:s/>taken<text:s/>forward<text:s/>by<text:s/>based<text:s/>PMUs<text:s/>and<text:s/>external<text:s/>consultants<text:s/>in<text:s/>an<text:s/>immediate<text:s/>timeframe,<text:s/>durability<text:s/>requires<text:s/>the<text:s/>institutionalisation<text:s/>of<text:s/>these<text:s/>functions<text:s/>within<text:s/>Government.</text:span><text:span text:style-name="T126_5"><text:s/></text:span><text:span text:style-name="T126_6">Several<text:s/>components,<text:s/>including<text:s/>PMU</text:span><text:span text:style-name="T126_7"><text:s/></text:span><text:span text:style-name="T126_8">based<text:s/>delivery<text:s/>structures,<text:s/></text:span><text:span text:style-name="T126_9">infrastructure<text:s/>development,<text:s/></text:span><text:span text:style-name="T126_10">and<text:s/>elements<text:s/>of<text:s/>skills<text:s/>programming,<text:s/>remained<text:s/>reliant<text:s/>on<text:s/>donor<text:s/>support<text:s/>because<text:s/></text:span><text:span text:style-name="T126_11">long<text:s/>term</text:span><text:span text:style-name="T126_12"><text:s/>financing<text:s/>and<text:s/>institutional<text:s/>handover<text:s/>arrangements<text:s/>were<text:s/>not<text:s/>embedded<text:s/>early<text:s/>enough.<text:s/>Future<text:s/>programmes<text:s/>of<text:s/>this<text:s/>scale<text:s/>should<text:s/>require<text:s/>explicit<text:s/>sustainability<text:s/>milestones,<text:s/>domestic<text:s/>budget<text:s/>commitments,<text:s/>and<text:s/>transition<text:s/>plans<text:s/>by<text:s/>mid</text:span><text:span text:style-name="T126_13"><text:s/></text:span><text:span text:style-name="T126_14">programme,<text:s/>ensuring<text:s/>adequate<text:s/>time<text:s/>to<text:s/>institutionalise<text:s/>functions,<text:s/>adapt<text:s/>delivery<text:s/>mechanisms,<text:s/>and<text:s/>manage<text:s/>fiscal<text:s/>and<text:s/>capacity<text:s/>risks<text:s/>ahead<text:s/>of<text:s/>closure</text:span><text:span text:style-name="T126_15">.</text:span><text:span text:style-name="T126_16"><text:s/></text:span></text:p>
      <text:p text:style-name="P127"/>
      <text:list text:style-name="LS15" xml:id="list18" text:continue-list="list13">
        <text:list-item>
          <text:p text:style-name="P128"><text:span text:style-name="T128_1">Programme<text:s/>Design<text:s/>and<text:s/>Coherence</text:span><text:span text:style-name="T128_2"><text:line-break/></text:span><text:span text:style-name="T128_3">Fewer,<text:s/>more<text:s/>coherent<text:s/>interventions<text:s/>are<text:s/>more<text:s/>likely<text:s/>to<text:s/>deliver<text:s/></text:span><text:span text:style-name="T128_4">meaningful<text:s/>and</text:span><text:span text:style-name="T128_5"><text:s/>measurable</text:span><text:span text:style-name="T128_6"><text:s/>impact.</text:span><text:span text:style-name="T128_7"><text:s/></text:span><text:span text:style-name="T128_8">Over<text:s/>the<text:s/>course<text:s/>of<text:s/></text:span><text:span text:style-name="T128_9">three</text:span><text:span text:style-name="T128_10"><text:s/>programme</text:span><text:span text:style-name="T128_11"><text:s/>extensions</text:span><text:span text:style-name="T128_12">,<text:s/>JCEOP<text:s/>expanded<text:s/>into</text:span><text:span text:style-name="T128_13"><text:s/></text:span><text:span text:style-name="T128_14">four<text:s/></text:span><text:span text:style-name="T128_15">major<text:s/>components</text:span><text:span text:style-name="T128_16"><text:s/>and<text:s/>multiple<text:s/>sub-components</text:span><text:span text:style-name="T128_17"><text:s/></text:span><text:span text:style-name="T128_18">spanning</text:span><text:span text:style-name="T128_19"><text:s/></text:span><text:span text:style-name="T128_20">a<text:s/>wide<text:s/></text:span><text:span text:style-name="T128_21">range<text:s/>of<text:s/></text:span><text:span text:style-name="T128_22">intervention<text:s/>areas</text:span><text:span text:style-name="T128_23">.<text:s/>This<text:s/>breadth<text:s/>made<text:s/>the<text:s/>programme</text:span><text:span text:style-name="T128_24"><text:s/>large</text:span><text:span text:style-name="T128_25">,<text:s/>complex<text:s/>and<text:s/></text:span><text:span text:style-name="T128_26">increasingly<text:s/></text:span><text:span text:style-name="T128_27">difficult<text:s/>to<text:s/>manage</text:span><text:span text:style-name="T128_28"><text:s/>and<text:s/></text:span><text:span text:style-name="T128_29">monitor</text:span><text:span text:style-name="T128_30"><text:s/>effectively</text:span><text:span text:style-name="T128_31">.<text:s/></text:span><text:span text:style-name="T128_32">T</text:span><text:span text:style-name="T128_33">he<text:s/></text:span><text:span text:style-name="T128_34">combination<text:s/>of<text:s/></text:span><text:span text:style-name="T128_35">economic<text:s/>reforms,<text:s/></text:span><text:span text:style-name="T128_36">infrastructure<text:s/></text:span><text:span text:style-name="T128_37">investments<text:s/></text:span><text:span text:style-name="T128_38">and<text:s/></text:span><text:span text:style-name="T128_39">skills</text:span><text:span text:style-name="T128_40">-related<text:s/>activities<text:s/>created<text:s/>a<text:s/>diverse<text:s/>set<text:s/>of<text:s/>o</text:span><text:span text:style-name="T128_41">bjectives</text:span><text:span text:style-name="T128_42"><text:s/>that<text:s/>were<text:s/>not<text:s/>always<text:s/>aligned</text:span><text:span text:style-name="T128_43">.<text:s/>As<text:s/>a<text:s/>result,<text:s/>the<text:s/>programme’s<text:s/>scale<text:s/>and<text:s/>diversity<text:s/>at<text:s/>times<text:s/>overwhelmed<text:s/>FCDO’s<text:s/></text:span><text:span text:style-name="T128_44">programme<text:s/></text:span><text:span text:style-name="T128_45">management<text:s/>capacity</text:span><text:span text:style-name="T128_46"><text:s/>and<text:s/>ability<text:s/></text:span><text:span text:style-name="T128_47">to<text:s/>measure<text:s/>impact</text:span><text:span text:style-name="T128_48">.</text:span><text:span text:style-name="T128_49"><text:s/></text:span></text:p>
        </text:list-item>
      </text:list>
      <text:p text:style-name="P129"/>
      <text:list text:style-name="LS15" xml:id="list19" text:continue-list="list13">
        <text:list-item>
          <text:p text:style-name="P130"><text:span text:style-name="T130_1">Monitoring<text:s/>and<text:s/>Adaptive<text:s/></text:span><text:span text:style-name="T130_2">Management</text:span><text:span text:style-name="T130_3"><text:line-break/></text:span><text:span text:style-name="T130_4">Programmes<text:s/>need<text:s/>strong<text:s/>adaptive<text:s/>management</text:span><text:span text:style-name="T130_5"><text:s/>-<text:s/></text:span><text:span text:style-name="T130_6">supported<text:s/>by<text:s/>routine<text:s/>midterm<text:s/>reviews<text:s/>and<text:s/></text:span><text:span text:style-name="T130_7">effective</text:span><text:span text:style-name="T130_8"><text:s/>coordination<text:s/>with<text:s/>multilaterals</text:span><text:span text:style-name="T130_9"><text:s/>-<text:s/></text:span><text:span text:style-name="T130_10">to<text:s/>ensure<text:s/>that<text:s/>outputs<text:s/>meaningfully<text:s/>translate<text:s/>into<text:s/>outcomes<text:s/>and<text:s/>allow<text:s/></text:span><text:bookmark-start text:name="_Int_vDnlTXQw"/><text:span text:style-name="T130_11">timely</text:span><text:bookmark-end text:name="_Int_vDnlTXQw"/><text:span text:style-name="T130_12"><text:s/>course<text:s/>correction.</text:span><text:span text:style-name="T130_13"><text:s/></text:span><text:span text:style-name="T130_14">While<text:s/>the<text:s/>programme<text:s/>delivered<text:s/></text:span><text:span text:style-name="T130_15">on<text:s/>its<text:s/>planned<text:s/>outputs,<text:s/>a<text:s/>clear<text:s/>disconnect<text:s/>emerged<text:s/>between<text:s/>outputs<text:s/>and<text:s/>outcomes.<text:s/>For<text:s/>example,<text:s/>increases<text:s/>in<text:s/>work<text:s/>permit<text:s/>issuance<text:s/>did<text:s/>not<text:s/>translate<text:s/>into<text:s/>sustained<text:s/>employment<text:s/>as<text:s/>anticipated.<text:s/>Opportunities<text:s/>for<text:s/>adaptive<text:s/>management<text:s/>were<text:s/>limited;<text:s/>key<text:s/>assumptions—such<text:s/>as<text:s/>projected<text:s/>labour<text:s/>demand—remained<text:s/>largely<text:s/>unchanged<text:s/>even<text:s/>when<text:s/>emerging<text:s/>evidence<text:s/>suggested<text:s/>they<text:s/>required<text:s/>revisiting.<text:s/>Institutionalising<text:s/>midterm<text:s/>reviews<text:s/>would<text:s/>help<text:s/>test<text:s/>these<text:s/>assumptions<text:s/>more<text:s/>rigorously<text:s/>and<text:s/>enable<text:s/>timely<text:s/>course<text:s/>correction.<text:s/>However,<text:s/>adaptive<text:s/>management<text:s/>can<text:s/>be<text:s/>more<text:s/>challenging<text:s/>in<text:s/>programmes<text:s/>implemented<text:s/>through<text:s/>multilaterals<text:s/>and<text:s/>Government<text:s/>systems,<text:s/>where<text:s/>instruments<text:s/>such<text:s/>as<text:s/>P4Rs<text:s/>and<text:s/>DPLs<text:s/>involve<text:s/>targets<text:s/>and<text:s/>decision<text:s/>processes<text:s/>shaped<text:s/>by<text:s/>agreements<text:s/>between<text:s/>Government<text:s/>and<text:s/>the<text:s/>World<text:s/>Bank.<text:s/>These<text:s/>structures<text:s/>understandably<text:s/>follow<text:s/>formal<text:s/>approval<text:s/>pathways,<text:s/>which<text:s/>can<text:s/>limit<text:s/>the<text:s/>speed<text:s/>or<text:s/>flexibility<text:s/>of<text:s/>adjustments.<text:s/>Strengthening<text:s/>coordination<text:s/>and<text:s/>shared<text:s/>learning<text:s/>with<text:s/>these<text:s/>partners<text:s/>can<text:s/>help<text:s/>improve<text:s/>responsiveness<text:s/>while<text:s/>respecting<text:s/>institutional<text:s/>mandates</text:span><text:span text:style-name="T130_16">.</text:span></text:p>
        </text:list-item>
      </text:list>
      <text:p text:style-name="P131"/>
      <text:p text:style-name="P132"><text:span text:style-name="T132_1">How<text:s/>this<text:s/>report<text:s/>was<text:s/>conducted</text:span><text:span text:style-name="T132_2"><text:s/></text:span></text:p>
      <text:p text:style-name="P133"/>
      <text:p text:style-name="P134"><text:span text:style-name="T134_1">To<text:s/>help<text:s/>deliver<text:s/>the<text:s/>Programme<text:s/>Completion<text:s/>Review<text:s/>(PCR),<text:s/>a<text:s/>PCR<text:s/>team<text:s/>was<text:s/>assembled<text:s/>consisting<text:s/>of<text:s/>2<text:s/>FCDO<text:s/>economists<text:s/></text:span><text:span text:style-name="T134_2">with<text:s/></text:span><text:span text:style-name="T134_3">specialist</text:span><text:span text:style-name="T134_4"><text:s/>migration</text:span><text:span text:style-name="T134_5"><text:s/>and<text:s/>economic<text:s/>development</text:span><text:span text:style-name="T134_6"><text:s/>knowledge</text:span><text:span text:style-name="T134_7">,<text:s/>drawn<text:s/>from<text:s/>outside<text:s/>the<text:s/>immediate<text:s/>programme<text:s/>team<text:s/>to<text:s/>enable<text:s/>a</text:span><text:span text:style-name="T134_8">n</text:span><text:span text:style-name="T134_9"><text:s/>independent<text:s/>assessment.</text:span><text:span text:style-name="T134_10"><text:s/></text:span><text:span text:style-name="T134_11">Their<text:s/>inputs<text:s/>were<text:s/>validated<text:s/>and<text:s/>refined<text:s/>by<text:s/>the<text:s/>programme<text:s/>SRO<text:s/>and<text:s/>PRO,<text:s/>in<text:s/>consultation<text:s/>with<text:s/>EBRD<text:s/>and<text:s/>World<text:s/>Bank</text:span><text:span text:style-name="T134_12">,<text:s/>to<text:s/>produce<text:s/>a<text:s/>final<text:s/></text:span><text:span text:style-name="T134_13">document.<text:s/></text:span><text:span text:style-name="T134_14">In<text:s/>addition<text:s/>to<text:s/>the<text:s/>experience<text:s/>of<text:s/>the<text:s/>Programme<text:s/>Team<text:s/>in<text:s/>the<text:s/>implementation<text:s/>phase<text:s/>of<text:s/>the<text:s/>programme,<text:s/>the<text:s/>Project<text:s/>Completion<text:s/>Review<text:s/>draws<text:s/>on:</text:span><text:span text:style-name="T134_15"><text:s/>World<text:s/>Bank<text:s/>and<text:s/>EBRD<text:s/>project<text:s/>completion<text:s/>reports</text:span><text:span text:style-name="T134_16">;</text:span><text:span text:style-name="T134_17"><text:s/>a<text:s/></text:span><text:span text:style-name="T134_18">five<text:s/></text:span><text:span text:style-name="T134_19">day<text:s/>visit<text:s/>by<text:s/>the<text:s/>PCR<text:s/>team<text:s/>to<text:s/></text:span><text:span text:style-name="T134_20">Amman</text:span><text:span text:style-name="T134_21"><text:s/>including<text:s/>field<text:s/>visits<text:s/>to<text:s/></text:span><text:span text:style-name="T134_22">two<text:s/>schools<text:s/>(under<text:s/>the<text:s/>Youth<text:s/>Tech<text:s/>and<text:s/>Jobs<text:s/>programme)<text:s/></text:span><text:span text:style-name="T134_23">and<text:s/>meetings<text:s/>with<text:s/>implementing<text:s/>partners<text:s/>and<text:s/>beneficiaries</text:span><text:span text:style-name="T134_24">;</text:span><text:span text:style-name="T134_25"><text:s/>interviews<text:s/>with<text:s/></text:span><text:span text:style-name="T134_26">four<text:s/>previous<text:s/>SROs</text:span><text:span text:style-name="T134_27">;<text:s/>review<text:s/>of<text:s/>programme<text:s/>documentation<text:s/>including<text:s/>business<text:s/>case,<text:s/>annual<text:s/>reviews,<text:s/>log<text:s/>frame</text:span><text:span text:style-name="T134_28">;<text:s/>and<text:s/>a</text:span><text:span text:style-name="T134_29">n<text:s/>endline</text:span><text:span text:style-name="T134_30"><text:s/>assessment<text:s/>of<text:s/>the<text:s/>EBRD<text:s/>components<text:s/></text:span><text:span text:style-name="T134_31">produced<text:s/>by<text:s/>EBRD’s<text:s/>Impact<text:s/>Team.<text:s/></text:span></text:p>
      <text:p text:style-name="P135"/>
      <text:p text:style-name="P136"><text:span text:style-name="T136_1">Actions<text:s/>following<text:s/>approval<text:s/>of<text:s/>this<text:s/>report<text:s/></text:span></text:p>
      <text:p text:style-name="P137"/>
      <text:p text:style-name="P138"><text:span text:style-name="T138_1">Lesson<text:s/>learning<text:s/>and<text:s/>sharing<text:s/>with<text:s/>respect<text:s/>to<text:s/>the<text:s/>challenges<text:s/>and<text:s/>recommendations<text:s/>will<text:s/>be<text:s/>pursued<text:s/>through<text:s/>the<text:s/>publication<text:s/>of<text:s/>this<text:s/>PCR<text:s/>and<text:s/>several<text:s/>actions.<text:s/>The<text:s/>programme<text:s/>team<text:s/>and<text:s/>PCR<text:s/>team<text:s/>will<text:s/>consider<text:s/>follow<text:s/>up<text:s/>by<text:s/>presenting<text:s/>their<text:s/>experiences<text:s/>and<text:s/>findings<text:s/>to<text:s/>FCDO<text:s/>colleagues<text:s/>in<text:s/>the<text:s/>region,<text:s/>cadre,<text:s/>or<text:s/></text:span><text:span text:style-name="T138_2">providing<text:s/></text:span><text:span text:style-name="T138_3">post<text:s/>level<text:s/>sessions,<text:s/>to<text:s/>inform<text:s/>the<text:s/>design<text:s/>and<text:s/>implementation<text:s/>of<text:s/>new<text:s/>programmes.<text:s/></text:span></text:p>
      <text:p text:style-name="P139"/>
      <text:p text:style-name="P140"/>
      <text:h text:style-name="P141" text:outline-level="2"><text:span text:style-name="T141_1">B:<text:s/>Theory<text:s/>of<text:s/>Change<text:s/>and<text:s/>Outcome<text:s/>Assessment</text:span></text:h>
      <text:p text:style-name="P142"/>
      <table:table table:style-name="Table6">
        <table:table-column table:style-name="Column21"/>
        <table:table-column table:style-name="Column22"/>
        <table:table-column table:style-name="Column23"/>
        <table:table-row table:style-name="Row17">
          <table:table-cell table:style-name="Cell61">
            <text:p text:style-name="P143"/>
          </table:table-cell>
          <table:table-cell table:style-name="Cell62">
            <text:p text:style-name="P144"><text:span text:style-name="T144_1">Starting<text:s/>point</text:span></text:p>
          </table:table-cell>
          <table:table-cell table:style-name="Cell63">
            <text:p text:style-name="P145"><text:span text:style-name="T145_1">Final<text:s/>result</text:span><text:span text:style-name="T145_2"><text:s/></text:span></text:p>
          </table:table-cell>
        </table:table-row>
        <table:table-row table:style-name="Row18">
          <table:table-cell table:style-name="Cell64">
            <text:p text:style-name="P146"><text:span text:style-name="T146_1">Budget</text:span></text:p>
          </table:table-cell>
          <table:table-cell table:style-name="Cell65">
            <text:p text:style-name="P147"><text:span text:style-name="T147_1">£</text:span><text:span text:style-name="T147_2">110m</text:span></text:p>
          </table:table-cell>
          <table:table-cell table:style-name="Cell66">
            <text:p text:style-name="P148"><text:span text:style-name="T148_1">£216.5</text:span><text:span text:style-name="T148_2">m</text:span><text:span text:style-name="T148_3"><text:s/></text:span></text:p>
          </table:table-cell>
        </table:table-row>
        <table:table-row table:style-name="Row19">
          <table:table-cell table:style-name="Cell67">
            <text:p text:style-name="P149"><text:span text:style-name="T149_1">Timeframe</text:span></text:p>
          </table:table-cell>
          <table:table-cell table:style-name="Cell68">
            <text:p text:style-name="P150"><text:span text:style-name="T150_1">2016-2018</text:span></text:p>
          </table:table-cell>
          <table:table-cell table:style-name="Cell69">
            <text:p text:style-name="P151"><text:span text:style-name="T151_1">2016-2025</text:span></text:p>
          </table:table-cell>
        </table:table-row>
        <table:table-row table:style-name="Row20">
          <table:table-cell table:style-name="Cell70">
            <text:p text:style-name="P152"><text:span text:style-name="T152_1">Outcomes</text:span></text:p>
          </table:table-cell>
          <table:table-cell table:style-name="Cell71">
            <text:p text:style-name="P153"><text:span text:style-name="T153_1">Original<text:s/></text:span><text:span text:style-name="T153_2">Business<text:s/>Case<text:s/>Outcomes:</text:span></text:p>
            <text:p text:style-name="P154"/>
            <text:list text:style-name="LS7" xml:id="list20">
              <text:list-item>
                <text:p text:style-name="P155"><text:span text:style-name="T155_1">An<text:s/>improved<text:s/>business<text:s/>environment</text:span><text:span text:style-name="T155_2">,<text:s/>including<text:s/></text:span><text:span text:style-name="T155_3">for<text:s/>Small<text:s/>and<text:s/>Medium<text:s/>Sized<text:s/>Enterprises<text:s/>(SMEs)</text:span><text:span text:style-name="T155_4"><text:s/></text:span></text:p>
              </text:list-item>
              <text:list-item>
                <text:p text:style-name="P156"><text:span text:style-name="T156_1">Improved<text:s/>investment<text:s/>promotion<text:s/>capability</text:span></text:p>
              </text:list-item>
              <text:list-item>
                <text:p text:style-name="P157"><text:span text:style-name="T157_1">Reformed<text:s/>labour<text:s/>market<text:s/>granting<text:s/>access<text:s/>to<text:s/>200,000<text:s/>Syrian<text:s/>refugees</text:span></text:p>
              </text:list-item>
              <text:list-item>
                <text:p text:style-name="P158"><text:span text:style-name="T158_1">Improved<text:s/>solid<text:s/>waste<text:s/>and<text:s/>wastewater<text:s/>infrastructure</text:span></text:p>
              </text:list-item>
              <text:list-item>
                <text:p text:style-name="P159"><text:span text:style-name="T159_1">(Addendum<text:s/>2019):</text:span><text:span text:style-name="T159_2"><text:s/>high<text:s/>quality<text:s/>jobs<text:s/>in<text:s/>technology-enabled<text:s/>services</text:span><text:span text:style-name="T159_3">;<text:s/></text:span><text:span text:style-name="T159_4">improved<text:s/>market-relevant<text:s/>skills</text:span><text:span text:style-name="T159_5">.</text:span></text:p>
              </text:list-item>
            </text:list>
            <text:p text:style-name="P160"/>
          </table:table-cell>
          <table:table-cell table:style-name="Cell72">
            <text:p text:style-name="P161"><text:span text:style-name="T161_1">The<text:s/>final<text:s/>ToCs<text:s/>have</text:span><text:span text:style-name="T161_2"><text:s/></text:span><text:span text:style-name="T161_3">five</text:span><text:span text:style-name="T161_4"><text:s/>outcomes</text:span><text:span text:style-name="T161_5">,<text:s/></text:span><text:span text:style-name="T161_6">while<text:s/>the<text:s/>log<text:s/>frame<text:s/>has<text:s/></text:span><text:span text:style-name="T161_7">one<text:s/>outcome<text:s/>with<text:s/></text:span><text:span text:style-name="T161_8">seven<text:s/>outcome<text:s/>indicators.<text:s/></text:span></text:p>
            <text:p text:style-name="P162"/>
            <text:p text:style-name="P163"><text:span text:style-name="T163_1">Overall,</text:span><text:span text:style-name="T163_2"><text:s/>the<text:s/>assessment<text:s/>below<text:s/>confirms<text:s/>that<text:s/>the<text:s/>programme<text:s/>has<text:s/>made<text:s/>good<text:s/>progress<text:s/>against<text:s/></text:span><text:span text:style-name="T163_3">the<text:s/></text:span><text:span text:style-name="T163_4">five</text:span><text:span text:style-name="T163_5"><text:s/>outcomes<text:s/>outlined<text:s/>in<text:s/>the<text:s/>ToC</text:span><text:span text:style-name="T163_6">.<text:s/></text:span><text:span text:style-name="T163_7">JCEOP<text:s/></text:span><text:span text:style-name="T163_8">has<text:s/>contributed<text:s/>to<text:s/>a<text:s/>more<text:s/></text:span><text:span text:style-name="T163_9">resilient</text:span><text:span text:style-name="T163_10"><text:s/>and<text:s/>inclusive<text:s/>economy,<text:s/></text:span><text:span text:style-name="T163_11">a</text:span><text:span text:style-name="T163_12">s<text:s/>well<text:s/>as</text:span><text:span text:style-name="T163_13"><text:s/></text:span><text:span text:style-name="T163_14">improved</text:span><text:span text:style-name="T163_15"><text:s/>solid<text:s/>waste<text:s/>and<text:s/>wastewater</text:span><text:span text:style-name="T163_16"><text:s/>infrastructure.</text:span><text:span text:style-name="T163_17"><text:s/></text:span></text:p>
            <text:p text:style-name="P164"/>
            <text:p text:style-name="P165"/>
          </table:table-cell>
        </table:table-row>
      </table:table>
      <text:p text:style-name="P166"/>
      <text:p text:style-name="P167"><text:span text:style-name="T167_1"><text:tab/></text:span></text:p>
      <text:p text:style-name="P168"><text:span text:style-name="T168_1">Overall<text:s/>assessment<text:s/>of<text:s/>programme<text:s/>outcomes,<text:s/>sustainability<text:s/>and<text:s/>VfM<text:s/></text:span></text:p>
      <text:p text:style-name="P169"/>
      <text:p text:style-name="P170"><text:span text:style-name="T170_1">Impact:</text:span><text:span text:style-name="T170_2"><text:s/></text:span><text:span text:style-name="T170_3">Contribution<text:s/>to<text:s/>sustainable<text:s/>and<text:s/>inclusive<text:s/>economic<text:s/>growth<text:s/>in<text:s/>Jordan,<text:s/>with<text:s/>accepted<text:s/>economic<text:s/>inclusion<text:s/>of<text:s/>refugees</text:span></text:p>
      <text:p text:style-name="P171"/>
      <table:table table:style-name="Table7"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21">
          <table:table-cell table:style-name="Cell73">
            <text:p text:style-name="P172"><text:span text:style-name="T172_1">Impact<text:s/>Indicator</text:span><text:span text:style-name="T172_2"> </text:span></text:p>
          </table:table-cell>
          <table:table-cell table:style-name="Cell74">
            <text:p text:style-name="P173"><text:span text:style-name="T173_1">Baseline<text:s/>(year)</text:span></text:p>
          </table:table-cell>
          <table:table-cell table:style-name="Cell75">
            <text:p text:style-name="P174"><text:span text:style-name="T174_1">Milestones<text:s/>(2025)</text:span><text:span text:style-name="T174_2"> </text:span></text:p>
          </table:table-cell>
          <table:table-cell table:style-name="Cell76">
            <text:p text:style-name="P175"><text:span text:style-name="T175_1">Achieved</text:span><text:span text:style-name="T175_2"> </text:span></text:p>
          </table:table-cell>
        </table:table-row>
        <table:table-row table:style-name="Row22">
          <table:table-cell table:style-name="Cell77">
            <text:p text:style-name="P176"><text:span text:style-name="T176_1">1.<text:s/></text:span><text:span text:style-name="T176_2">Unemployment<text:s/>Rate</text:span><text:span text:style-name="T176_3"> </text:span></text:p>
            <text:p text:style-name="P177"><text:span text:style-name="T177_1"> </text:span></text:p>
          </table:table-cell>
          <table:table-cell table:style-name="Cell78">
            <text:p text:style-name="P178"><text:span text:style-name="T178_1">18</text:span><text:span text:style-name="T178_2">.</text:span><text:span text:style-name="T178_3">2</text:span><text:span text:style-name="T178_4">%<text:s/>(20</text:span><text:span text:style-name="T178_5">17</text:span><text:span text:style-name="T178_6">)</text:span></text:p>
          </table:table-cell>
          <table:table-cell table:style-name="Cell79">
            <text:p text:style-name="P179"><text:span text:style-name="T179_1">19%</text:span></text:p>
            <text:p text:style-name="P180"><text:span text:style-name="T180_1"> </text:span></text:p>
            <text:p text:style-name="P181"/>
          </table:table-cell>
          <table:table-cell table:style-name="Cell80">
            <text:p text:style-name="P182"><text:span text:style-name="T182_1">21.3%</text:span></text:p>
          </table:table-cell>
        </table:table-row>
        <table:table-row table:style-name="Row23">
          <table:table-cell table:style-name="Cell81">
            <text:p text:style-name="P183"><text:span text:style-name="T183_1">2.<text:s/></text:span><text:span text:style-name="T183_2">Value<text:s/>of<text:s/>inward<text:s/>foreign<text:s/>direct<text:s/>investment<text:s/>(JD<text:s/>millions)</text:span></text:p>
          </table:table-cell>
          <table:table-cell table:style-name="Cell82">
            <text:p text:style-name="P184"><text:span text:style-name="T184_1">JD<text:s/>1</text:span><text:span text:style-name="T184_2">,</text:span><text:span text:style-name="T184_3">471</text:span></text:p>
            <text:p text:style-name="P185"/>
          </table:table-cell>
          <table:table-cell table:style-name="Cell83">
            <text:p text:style-name="P186"><text:span text:style-name="T186_1">JD<text:s/>1</text:span><text:span text:style-name="T186_2">,000</text:span></text:p>
          </table:table-cell>
          <table:table-cell table:style-name="Cell84">
            <text:p text:style-name="P187"><text:span text:style-name="T187_1">JD<text:s/></text:span><text:span text:style-name="T187_2">1,</text:span><text:span text:style-name="T187_3">048<text:s/>(Q1-Q3)</text:span><text:span text:style-name="T187_4"><text:s/></text:span><text:span text:style-name="T187_5"> </text:span></text:p>
          </table:table-cell>
        </table:table-row>
        <table:table-row table:style-name="Row24">
          <table:table-cell table:style-name="Cell85">
            <text:p text:style-name="P188"><text:span text:style-name="T188_1">3.<text:s/></text:span><text:span text:style-name="T188_2">Combined<text:s/>public<text:s/>sector<text:s/>net<text:s/>debt</text:span><text:span text:style-name="T188_3"> </text:span></text:p>
          </table:table-cell>
          <table:table-cell table:style-name="Cell86">
            <text:p text:style-name="P189"><text:span text:style-name="T189_1">93.4%</text:span></text:p>
          </table:table-cell>
          <table:table-cell table:style-name="Cell87">
            <text:p text:style-name="P190"><text:span text:style-name="T190_1">88%</text:span><text:span text:style-name="T190_2"> </text:span></text:p>
          </table:table-cell>
          <table:table-cell table:style-name="Cell88">
            <text:p text:style-name="P191"><text:span text:style-name="T191_1">90.9%</text:span><text:span text:style-name="T191_2">  </text:span></text:p>
          </table:table-cell>
        </table:table-row>
      </table:table>
      <text:p text:style-name="P192"/>
      <text:p text:style-name="P193"><text:span text:style-name="T193_1">JCEOP<text:s/>played<text:s/>a<text:s/>pivotal<text:s/>role<text:s/>in<text:s/>mobilising<text:s/>financial<text:s/>resources,<text:s/>incentivising<text:s/>reforms,<text:s/></text:span><text:span text:style-name="T193_2">upgrading<text:s/>infrastructure</text:span><text:span text:style-name="T193_3"><text:s/>and<text:s/>embedding<text:s/>institutional<text:s/>changes<text:s/>that<text:s/>strengthened<text:s/>Jordan’s<text:s/>economic<text:s/>resilience<text:s/>and<text:s/>considered<text:s/>the<text:s/>inclusion<text:s/>of<text:s/>refugees.<text:s/></text:span></text:p>
      <text:p text:style-name="P194"/>
      <text:p text:style-name="P195"><text:span text:style-name="T195_1">Across<text:s/>finance,<text:s/>reforms,<text:s/>institutions,<text:s/>and<text:s/>infrastructure,<text:s/>the<text:s/>programme<text:s/>consistently<text:s/></text:span><text:span text:style-name="T195_2">strengthened<text:s/>the<text:s/>systems<text:s/>underpinning<text:s/>Jordan’s<text:s/>ability<text:s/>to<text:s/>cope,<text:s/>adapt,<text:s/>and<text:s/>maintain<text:s/>stability</text:span><text:span text:style-name="T195_3">.<text:s/>Although<text:s/>headline<text:s/>economic<text:s/>indicators<text:s/>stagnated<text:s/>due<text:s/>to<text:s/>structural<text:s/>barriers<text:s/>and<text:s/>external<text:s/>shocks,<text:s/>the<text:s/>programme<text:s/>mitigated<text:s/>risks,<text:s/>reinforced<text:s/>state<text:s/>capacity,<text:s/>and<text:s/>kept<text:s/>critical<text:s/>services<text:s/>functioning.<text:s/>These<text:s/>contributions<text:s/>to<text:s/>resilience—fiscal,<text:s/>institutional,<text:s/>infrastructural,<text:s/>and<text:s/>social—are<text:s/>among<text:s/>JCEOP’s<text:s/>most<text:s/>significant<text:s/>and<text:s/>enduring<text:s/>achievements.</text:span></text:p>
      <text:p text:style-name="P196"/>
      <text:p text:style-name="P197"><text:span text:style-name="T197_1">By<text:s/>far<text:s/>the<text:s/>largest<text:s/>proportion<text:s/>of<text:s/></text:span><text:span text:style-name="T197_2">JCEOP’s<text:s/>funds<text:s/>were<text:s/>spent<text:s/>on<text:s/>supporting<text:s/>economic<text:s/>reform.<text:s/></text:span><text:span text:style-name="T197_3">While<text:s/></text:span><text:span text:style-name="T197_4">Jordan’s<text:s/>reform<text:s/>trajectory<text:s/>was<text:s/>domestically<text:s/>driven—anchored<text:s/>in<text:s/>the<text:s/>Royal<text:s/>Court’s<text:s/>vision<text:s/>and<text:s/>national<text:s/>plans—the<text:s/>UK’s<text:s/>role<text:s/>was<text:s/>catalytic.<text:s/>JCEOP<text:s/>financing<text:s/>acted<text:s/>as<text:s/>leverage<text:s/>and<text:s/>risk-sharing,<text:s/></text:span><text:span text:style-name="T197_5">enabling<text:s/>Jordan<text:s/>to<text:s/>access<text:s/></text:span><text:span text:style-name="T197_6">large-scale<text:s/></text:span><text:span text:style-name="T197_7">concessional<text:s/>resources<text:s/></text:span><text:span text:style-name="T197_8">from<text:s/>multilateral<text:s/>lenders</text:span><text:span text:style-name="T197_9"><text:s/>and<text:s/>accelerate<text:s/>politically<text:s/>sensitive<text:s/>reforms</text:span><text:span text:style-name="T197_10">.</text:span><text:span text:style-name="T197_11"><text:s/></text:span><text:span text:style-name="T197_12">Many<text:s/>reforms<text:s/>might<text:s/>have<text:s/>occurred<text:s/>eventually,<text:s/>but<text:s/>the<text:s/>programme<text:s/>laid<text:s/>critical<text:s/>foundations<text:s/>for<text:s/>a<text:s/>sustained<text:s/>reform<text:s/>agenda—supported<text:s/>not<text:s/>only<text:s/>by<text:s/>the<text:s/>UK<text:s/>but<text:s/>also<text:s/>by<text:s/>other<text:s/>key<text:s/></text:span><text:span text:style-name="T197_13">donors—with<text:s/>the<text:s/>UK<text:s/>playing<text:s/>a<text:s/>central<text:s/>convening<text:s/>role<text:s/>at<text:s/>the<text:s/>time<text:s/>of<text:s/>the<text:s/>Compact<text:s/>to<text:s/>help<text:s/>align<text:s/>international<text:s/>support<text:s/>and<text:s/>maintain<text:s/>reform<text:s/>momentum</text:span><text:span text:style-name="T197_14">.</text:span></text:p>
      <text:p text:style-name="P198"><text:span text:style-name="T198_1">I</text:span><text:span text:style-name="T198_2">nterventions<text:s/></text:span><text:span text:style-name="T198_3">supported<text:s/>macroeconomic<text:s/>stability<text:s/></text:span><text:span text:style-name="T198_4">and<text:s/></text:span><text:span text:style-name="T198_5">resilient<text:s/>infrastructure</text:span><text:span text:style-name="T198_6"><text:s/></text:span><text:span text:style-name="T198_7">during<text:s/>a<text:s/>period<text:s/>of<text:s/>regional<text:s/>volatility,</text:span><text:span text:style-name="T198_8"><text:s/>with<text:s/>IMF<text:s/>benchmarks<text:s/>being<text:s/>met<text:s/></text:span><text:span text:style-name="T198_9">from<text:s/></text:span><text:span text:style-name="T198_10">2020</text:span><text:span text:style-name="T198_11"><text:s/></text:span><text:span text:style-name="T198_12">onwards</text:span><text:span text:style-name="T198_13"><text:s/>(after<text:s/>falling<text:s/>behind<text:s/></text:span><text:span text:style-name="T198_14">its<text:s/>fiscal<text:s/>consolidation<text:s/>targets<text:s/>in<text:s/>2018)</text:span><text:span text:style-name="T198_15">.<text:s/></text:span><text:span text:style-name="T198_16">While<text:s/></text:span><text:span text:style-name="T198_17">JCEOP</text:span><text:span text:style-name="T198_18"><text:s/>was<text:s/>not<text:s/>the<text:s/></text:span><text:span text:style-name="T198_19">sole<text:s/>driver<text:s/>of<text:s/>these<text:s/>outcomes</text:span><text:span text:style-name="T198_20">,<text:s/>the<text:s/>programme<text:s/>supported<text:s/>key</text:span><text:span text:style-name="T198_21"><text:s/>IMF</text:span><text:span text:style-name="T198_22"><text:s/>benchmarks<text:s/>such<text:s/>as<text:s/></text:span><text:span text:style-name="T198_23">government<text:s/>digitisation</text:span><text:span text:style-name="T198_24">,<text:s/>flexible<text:s/>work</text:span><text:span text:style-name="T198_25"><text:s/>arrangements,<text:s/></text:span><text:span text:style-name="T198_26">social<text:s/>security<text:s/>expansion</text:span><text:span text:style-name="T198_27">,<text:s/></text:span><text:span text:style-name="T198_28">and<text:s/></text:span><text:span text:style-name="T198_29">reductions<text:s/></text:span><text:span text:style-name="T198_30">to</text:span><text:span text:style-name="T198_31"><text:s/></text:span><text:span text:style-name="T198_32">business<text:s/>licencing<text:s/></text:span><text:span text:style-name="T198_33">processes</text:span><text:span text:style-name="T198_34">.</text:span><text:span text:style-name="T198_35"><text:s/></text:span><text:span text:style-name="T198_36">However</text:span><text:span text:style-name="T198_37">,<text:s/></text:span><text:span text:style-name="T198_38">the<text:s/>programme<text:s/>did<text:s/>not<text:s/>achieve<text:s/>the<text:s/>scale<text:s/>of<text:s/>economic<text:s/>growth<text:s/>initially<text:s/>envisioned<text:s/>under<text:s/>the<text:s/>Compact</text:span><text:span text:style-name="T198_39">,</text:span><text:span text:style-name="T198_40"><text:s/></text:span><text:span text:style-name="T198_41">with<text:s/>GDP<text:s/>growth<text:s/>hovering<text:s/>around<text:s/>2%<text:s/>each<text:s/>year,<text:s/>and<text:s/>unemployment<text:s/>remaining<text:s/>high<text:s/>(between<text:s/>18-24%)<text:s/>since<text:s/>the<text:s/>programme<text:s/>began.</text:span></text:p>
      <text:p text:style-name="P199"/>
      <text:p text:style-name="P200"><text:span text:style-name="T200_1">The<text:s/>assumption<text:s/>that<text:s/>structural<text:s/>reforms<text:s/>and<text:s/>refugee<text:s/>labour<text:s/>market<text:s/>integration<text:s/>would<text:s/>rapidly<text:s/>translate<text:s/>into<text:s/>broad-based<text:s/>growth<text:s/>proved<text:s/>optimistic.<text:s/>As<text:s/>well<text:s/>as<text:s/>regional<text:s/>and<text:s/>global<text:s/>shocks,<text:s/>persistent<text:s/>challenges—such<text:s/>as<text:s/>high<text:s/>unemployment,<text:s/>limited<text:s/>formalisation<text:s/>of<text:s/>refugee<text:s/>labour,<text:s/>and<text:s/>slower-than-expected<text:s/>private<text:s/>sector<text:s/>expansion—</text:span><text:span text:style-name="T200_2">tempered<text:s/>the<text:s/>overall<text:s/>economic<text:s/>impact</text:span><text:span text:style-name="T200_3">.<text:s/>Nevertheless,<text:s/>the<text:s/>programme<text:s/>laid<text:s/>a<text:s/>strong<text:s/>foundation<text:s/>for<text:s/>inclusive<text:s/>growth<text:s/>and<text:s/>resilience,<text:s/>creating<text:s/>conditions<text:s/>for<text:s/>future<text:s/>progress<text:s/>even<text:s/>if<text:s/>immediate<text:s/>growth<text:s/>outcomes<text:s/>fell<text:s/>short<text:s/>of<text:s/>early<text:s/>expectations.</text:span></text:p>
      <text:p text:style-name="P201"/>
      <text:p text:style-name="P202"><text:span text:style-name="T202_1">Across<text:s/>the<text:s/>programme,<text:s/>JCEOP<text:s/>delivered<text:s/>meaningful<text:s/></text:span><text:span text:style-name="T202_2">microlevel<text:s/>gains<text:s/>for<text:s/>women,<text:s/>youth<text:s/>and<text:s/>refugees</text:span><text:span text:style-name="T202_3"><text:s/>-<text:s/></text:span><text:span text:style-name="T202_4">such<text:s/>as<text:s/>high<text:s/></text:span><text:span text:style-name="T202_5">job<text:s/>placement</text:span><text:span text:style-name="T202_6"><text:s/>rates<text:s/>in<text:s/>skills<text:s/>programmes,<text:s/>increased<text:s/>female<text:s/>participation<text:s/>in<text:s/>digital<text:s/>skills<text:s/>training,<text:s/>and<text:s/>expanded<text:s/>access<text:s/>to<text:s/>homebased<text:s/>business<text:s/>registration—yet<text:s/>these<text:s/>successes<text:s/>did<text:s/>not<text:s/>translate<text:s/>into<text:s/>significant<text:s/>macrolevel<text:s/>shifts<text:s/>in<text:s/>labour</text:span><text:span text:style-name="T202_7"><text:s/></text:span><text:span text:style-name="T202_8">market<text:s/>outcomes<text:s/>or<text:s/>refugee<text:s/>economic<text:s/>inclusion.<text:s/>While<text:s/>targeted<text:s/>interventions<text:s/>proved<text:s/>effective<text:s/>when<text:s/>grounded<text:s/>in<text:s/>labour</text:span><text:span text:style-name="T202_9"><text:s/></text:span><text:span text:style-name="T202_10">market<text:s/>demand<text:s/>and<text:s/>supported<text:s/>by<text:s/>policy<text:s/>reforms,<text:s/>structural<text:s/>barriers</text:span><text:span text:style-name="T202_11"><text:s/>-<text:s/></text:span><text:span text:style-name="T202_12">including<text:s/>legal<text:s/>restrictions,<text:s/>social<text:s/>norms,<text:s/>and<text:s/>limited<text:s/></text:span><text:span text:style-name="T202_13">private<text:s/>sector</text:span><text:span text:style-name="T202_14"><text:s/>absorption</text:span><text:span text:style-name="T202_15"><text:s/>-<text:s/></text:span><text:span text:style-name="T202_16">constrained<text:s/>progress<text:s/>at<text:s/>scale.<text:s/></text:span></text:p>
      <text:p text:style-name="P203"/>
      <text:p text:style-name="P204"><text:span text:style-name="T204_1">Key<text:s/>highlights:</text:span></text:p>
      <text:p text:style-name="P205"/>
      <text:list text:style-name="LS14" xml:id="list25">
        <text:list-item>
          <text:p text:style-name="P206"><text:span text:style-name="T206_1">Mobilising<text:s/>concessional<text:s/>finance</text:span><text:span text:style-name="T206_2">:<text:s/></text:span><text:span text:style-name="T206_3">JCEOP<text:s/>played<text:s/>a<text:s/>catalytic<text:s/>role<text:s/>in<text:s/></text:span><text:span text:style-name="T206_4">mobilising</text:span><text:span text:style-name="T206_5"><text:s/>over</text:span><text:span text:style-name="T206_6"><text:s/>USD</text:span><text:span text:style-name="T206_7"><text:s/>$1<text:s/>billion<text:s/>in<text:s/></text:span><text:span text:style-name="T206_8">concessional<text:s/>finance<text:s/>for<text:s/>Jordan,<text:s/>including<text:s/></text:span><text:span text:style-name="T206_9">successfully<text:s/>leveraging</text:span><text:span text:style-name="T206_10"><text:s/>innovative<text:s/>blended<text:s/></text:span><text:span text:style-name="T206_11">financing<text:s/></text:span><text:span text:style-name="T206_12">instruments<text:s/>such<text:s/>as<text:s/>the<text:s/>GCFF</text:span><text:span text:style-name="T206_13"><text:s/></text:span><text:span text:style-name="T206_14">for<text:s/>the<text:s/>first<text:s/>time</text:span><text:span text:style-name="T206_15">,</text:span><text:span text:style-name="T206_16"><text:s/>providing<text:s/>the<text:s/>GoJ<text:s/>with<text:s/>access<text:s/>to<text:s/>cheaper<text:s/>sources<text:s/>of<text:s/></text:span><text:span text:style-name="T206_17">financing</text:span><text:span text:style-name="T206_18"><text:s/>in<text:s/>recognition<text:s/>of<text:s/>Jordan’s<text:s/>refugee<text:s/>hosting<text:s/>role.</text:span></text:p>
        </text:list-item>
        <text:list-item>
          <text:p text:style-name="P207"><text:span text:style-name="T207_1">Business<text:s/>environment<text:s/>improvements:</text:span><text:span text:style-name="T207_2"><text:s/></text:span><text:span text:style-name="T207_3">JCEOP<text:s/></text:span><text:span text:style-name="T207_4">helped<text:s/>deliver<text:s/></text:span><text:span text:style-name="T207_5">business<text:s/>environment<text:s/></text:span><text:span text:style-name="T207_6">reforms,<text:s/>with</text:span><text:span text:style-name="T207_7"><text:s/>19.5%<text:s/>of<text:s/>businesses</text:span><text:span text:style-name="T207_8"><text:s/>reporting<text:s/>having<text:s/>benefited<text:s/>from</text:span><text:span text:style-name="T207_9"><text:s/>more<text:s/>predictable<text:s/>regulation</text:span><text:span text:style-name="T207_10"><text:note text:note-class="footnote"><text:note-citation/><text:note-body><text:p text:style-name="P208"><text:span text:style-name="T208_1"><text:s/></text:span><text:span text:style-name="T208_2">The<text:s/>Predictability<text:s/>Index<text:s/>showed<text:s/>a<text:s/>mean<text:s/>score<text:s/>increase<text:s/>from<text:s/>8.83<text:s/>in<text:s/>2018<text:s/>to<text:s/>10.08<text:s/>in<text:s/>2024,<text:s/>indicating<text:s/>an<text:s/>overall<text:s/>improvement<text:s/>in<text:s/>predictability<text:s/>as<text:s/>perceived<text:s/>by<text:s/>enterprises.<text:s/>(Regulatory<text:s/>Predictability<text:s/>in<text:s/>Jordan<text:s/>Follow<text:s/>Up<text:s/>Baseline<text:s/>of<text:s/>Enterprise<text:s/>Perception<text:s/>and<text:s/>Experience;<text:s/></text:span><text:span text:style-name="T208_3">World<text:s/>Bank<text:s/></text:span><text:span text:style-name="T208_4">2024)</text:span></text:p></text:note-body></text:note></text:span><text:span text:style-name="T208_5"><text:s/></text:span><text:span text:style-name="T208_6">(</text:span><text:span text:style-name="T208_7">a</text:span><text:span text:style-name="T208_8">cknowledging<text:s/>that<text:s/>attribution<text:s/>is<text:s/>shared<text:s/>across<text:s/>multiple<text:s/>reform<text:s/>programmes</text:span><text:span text:style-name="T208_9">).<text:s/></text:span><text:span text:style-name="T208_10">Before<text:s/>the<text:s/>Ease<text:s/>of<text:s/>Doing<text:s/>Business</text:span><text:span text:style-name="T208_11">,</text:span><text:span text:style-name="T208_12"><text:s/>index<text:s/>was<text:s/>suspended,<text:s/>Jordan’s<text:s/>global<text:s/>ranking<text:s/></text:span><text:span text:style-name="T208_13">improved<text:s/>significantly<text:s/>from<text:s/>113<text:s/>in<text:s/>2016<text:s/>to<text:s/>75<text:s/>in<text:s/>2020,<text:s/>reflecting<text:s/>streamlined<text:s/>business<text:s/>registration<text:s/>processes,<text:s/>enhanced<text:s/>investor<text:s/>protections,<text:s/>and<text:s/>better<text:s/>access<text:s/>to<text:s/>credit.<text:s/></text:span><text:span text:style-name="T208_14">While<text:s/>direct<text:s/>attribution<text:s/>is<text:s/>difficult,<text:s/></text:span><text:span text:style-name="T208_15">t</text:span><text:span text:style-name="T208_16">hese<text:s/>reforms<text:s/></text:span><text:span text:style-name="T208_17">plausibly<text:s/>strengthened<text:s/>investor</text:span><text:span text:style-name="T208_18"><text:s/>confidence<text:s/>and<text:s/>helped<text:s/>maintain<text:s/>levels<text:s/>of<text:s/>investment<text:s/>inflows.</text:span></text:p>
        </text:list-item>
      </text:list>
      <text:list text:style-name="LS13" xml:id="list27">
        <text:list-item>
          <text:p text:style-name="P209"><text:span text:style-name="T209_1">ICT<text:s/>Sector<text:s/>Growth:</text:span><text:span text:style-name="T209_2"><text:s/>The<text:s/>programme<text:s/>supported<text:s/>digital<text:s/>initiatives,<text:s/>enabling<text:s/>ICT<text:s/>to<text:s/>become<text:s/>one<text:s/>of<text:s/>the<text:s/>fastest-growing<text:s/>sectors.<text:s/>E</text:span><text:span text:style-name="T209_3">mployment<text:s/>in<text:s/>Jordan’s<text:s/>ICT<text:s/>sector<text:s/>has<text:s/>almost<text:s/>doubled<text:s/>from<text:s/>24,541<text:s/>in<text:s/>2021<text:s/>to<text:s/>47,840<text:s/>in<text:s/>2025,<text:s/>and<text:s/>the<text:s/>sector<text:s/>contributes<text:s/>around<text:s/>3.3%<text:s/>to<text:s/>the<text:s/>country's<text:s/>GDP.</text:span><text:span text:style-name="T209_4"><text:note text:note-class="footnote"><text:note-citation/><text:note-body><text:p text:style-name="P210"><text:span text:style-name="T210_1"><text:s/></text:span><text:span text:style-name="T210_2">Supply<text:s/>&amp;<text:s/>Demand<text:s/>Gap<text:s/>Analysis<text:s/>for<text:s/>Digital<text:s/>Skills<text:s/>in<text:s/>the<text:s/>ICT<text:s/>Industry<text:s/>in<text:s/>Jordan</text:span><text:span text:style-name="T210_3">,<text:s/>Jordanian<text:s/>Ministry<text:s/>of<text:s/>Digital<text:s/>Economy<text:s/>and<text:s/>Entrepreneurship,<text:s/>2025</text:span></text:p></text:note-body></text:note></text:span><text:span text:style-name="T210_4"><text:s/>While<text:s/>not<text:s/>all<text:s/>this<text:s/>growth<text:s/>can<text:s/>be<text:s/>attributed<text:s/>to<text:s/>YTJ,<text:s/>the<text:s/>programme<text:s/>has<text:s/>materially<text:s/>advanced<text:s/>Jordan’s<text:s/>digital<text:s/>transformation<text:s/>agenda.</text:span></text:p>
        </text:list-item>
        <text:list-item>
          <text:p text:style-name="P211"><text:span text:style-name="T211_1">Economic<text:s/>Inclusion<text:s/>of<text:s/>Refugees:</text:span><text:span text:style-name="T211_2"><text:s/>JCEOP<text:s/>facilitated<text:s/>policy<text:s/>changes<text:s/>that<text:s/>allowed<text:s/>Syrian<text:s/>refugees<text:s/>to<text:s/>access<text:s/>work<text:s/>permits,<text:s/>contributing<text:s/>to<text:s/>a<text:s/>rise<text:s/>in<text:s/>labour<text:s/>force<text:s/>participation<text:s/>from<text:s/>22%<text:s/>in<text:s/>2016<text:s/>to<text:s/>34%<text:s/>in<text:s/>2020.<text:s/>However,<text:s/>legal<text:s/>employment<text:s/>remained<text:s/>low<text:s/>(20%),<text:s/></text:span><text:span text:style-name="T211_3">and<text:s/>permits<text:s/>had<text:s/>little<text:s/>effect<text:s/>on<text:s/>Syrian<text:s/>women’s<text:s/>employment,<text:s/></text:span><text:span text:style-name="T211_4">underscoring<text:s/>persistent<text:s/>regulatory</text:span><text:span text:style-name="T211_5">,</text:span><text:span text:style-name="T211_6"><text:s/>cost</text:span><text:span text:style-name="T211_7"><text:s/>and<text:s/>social</text:span><text:span text:style-name="T211_8"><text:s/>barriers.</text:span><text:span text:style-name="T211_9"><text:note text:note-class="footnote"><text:note-citation/><text:note-body><text:p text:style-name="P212"><text:span text:style-name="T212_1"><text:s/>World<text:s/>Bank,<text:s/></text:span><text:span text:style-name="T212_2">Jordan<text:s/>Economic<text:s/>Opportunities<text:s/>Programme<text:s/>for<text:s/>Results<text:s/>ICR</text:span><text:span text:style-name="T212_3">,<text:s/>2024</text:span></text:p></text:note-body></text:note></text:span><text:span text:style-name="T212_4"><text:s/></text:span></text:p>
        </text:list-item>
        <text:list-item>
          <text:p text:style-name="P213"><text:span text:style-name="T213_1">Infrastructure<text:s/>Development:</text:span><text:span text:style-name="T213_2"><text:s/>Investments<text:s/>in<text:s/>solid<text:s/>waste<text:s/>and<text:s/>wastewater<text:s/>systems<text:s/>improved<text:s/>municipal<text:s/>service<text:s/>delivery<text:s/>and<text:s/>environmental<text:s/>sustainability,<text:s/>mitigating<text:s/>the<text:s/>strain<text:s/>caused<text:s/>by<text:s/>population<text:s/>growth<text:s/>following<text:s/>the<text:s/>Syrian<text:s/>refugee<text:s/>influx.</text:span></text:p>
        </text:list-item>
        <text:list-item>
          <text:p text:style-name="P214"><text:span text:style-name="T214_1">Gender<text:s/>and<text:s/>Social<text:s/>Inclusion:</text:span><text:span text:style-name="T214_2"><text:s/>Beyond<text:s/>refugee<text:s/>integration,<text:s/>the<text:s/>programme<text:s/>promoted<text:s/>inclusive<text:s/>labour<text:s/>market<text:s/>policies</text:span><text:span text:style-name="T214_3"><text:s/>in<text:s/>s</text:span><text:span text:style-name="T214_4">upport</text:span><text:span text:style-name="T214_5"><text:s/>of</text:span><text:span text:style-name="T214_6"><text:s/>women’s<text:s/></text:span><text:span text:style-name="T214_7">economic<text:s/></text:span><text:span text:style-name="T214_8">participation</text:span><text:span text:style-name="T214_9">,<text:s/>such<text:s/>as<text:s/>childcare<text:s/>reforms</text:span><text:span text:style-name="T214_10"><text:s/>which<text:s/>resulted</text:span><text:span text:style-name="T214_11"><text:s/>in</text:span><text:span text:style-name="T214_12"><text:s/>the<text:s/>establishment<text:s/>of</text:span><text:span text:style-name="T214_13"><text:s/></text:span><text:span text:style-name="T214_14">1,127<text:s/>new<text:s/>childcare<text:s/>facilities</text:span><text:span text:style-name="T214_15">.<text:s/>T</text:span><text:span text:style-name="T214_16">argeted<text:s/>skills<text:s/>development<text:s/></text:span><text:span text:style-name="T214_17">in<text:s/>ICT,<text:s/>hospitality<text:s/>and<text:s/>retail<text:s/></text:span><text:span text:style-name="T214_18">reach</text:span><text:span text:style-name="T214_19">ed</text:span><text:span text:style-name="T214_20"><text:s/></text:span><text:span text:style-name="T214_21">more<text:s/>than<text:s/>50%</text:span><text:span text:style-name="T214_22"><text:s/>female<text:s/>beneficiaries</text:span><text:span text:style-name="T214_23">.</text:span><text:span text:style-name="T214_24"><text:s/></text:span></text:p>
        </text:list-item>
        <text:list-item>
          <text:p text:style-name="P215"><text:span text:style-name="T215_1">Institutional<text:s/>Strengthening:</text:span><text:span text:style-name="T215_2"><text:s/>JCEOP<text:s/>contributed<text:s/>to<text:s/>building<text:s/>the<text:s/>capacity<text:s/>of<text:s/>key<text:s/>government<text:s/>agencies<text:s/>to<text:s/>design<text:s/>and<text:s/>implement<text:s/>economic<text:s/>policies,<text:s/>ensuring<text:s/></text:span><text:span text:style-name="T215_3">many<text:s/></text:span><text:span text:style-name="T215_4">reforms<text:s/>were<text:s/>not<text:s/>only<text:s/>adopted<text:s/>but<text:s/>sustained</text:span><text:span text:style-name="T215_5">,<text:s/>particularly<text:s/>in<text:s/></text:span><text:span text:style-name="T215_6">the<text:s/>areas<text:s/>of<text:s/>business<text:s/>environment<text:s/>reform</text:span><text:span text:style-name="T215_7">,<text:s/>labour<text:s/>markets<text:s/>and<text:s/>fiscal<text:s/>sustainability.</text:span></text:p>
        </text:list-item>
      </text:list>
      <text:p text:style-name="P216"/>
      <text:p text:style-name="P217"/>
      <table:table table:style-name="Table8">
        <table:table-column table:style-name="Column28"/>
        <table:table-row table:style-name="Row25">
          <table:table-cell table:style-name="Cell89">
            <text:p text:style-name="P218"><text:span text:style-name="T218_1">Impact<text:s/>of<text:s/>work<text:s/>permits</text:span><text:span text:style-name="T218_2"><text:s/>on<text:s/>refugees<text:s/>and<text:s/>Jordanians</text:span></text:p>
            <text:p text:style-name="P219"><text:span text:style-name="T219_1">Much<text:s/>has<text:s/>been<text:s/>written<text:s/>about<text:s/>one<text:s/>of<text:s/>the<text:s/>central<text:s/>pillars<text:s/>of<text:s/>the<text:s/>Jordan<text:s/>Compact<text:s/>Employment<text:s/>Opportunity<text:s/>Programme<text:s/>(JCEOP):<text:s/>work<text:s/>permits.<text:s/>Over<text:s/>the<text:s/>course<text:s/>of<text:s/>the<text:s/>Compact,<text:s/>the<text:s/>Government<text:s/>of<text:s/>Jordan<text:s/>introduced<text:s/>reforms<text:s/>to<text:s/>make<text:s/>permits<text:s/>more<text:s/>appealing<text:s/>to<text:s/>Syrian<text:s/>refugees.<text:s/>While<text:s/>these<text:s/>changes<text:s/>boosted<text:s/>uptake,<text:s/>permits<text:s/>never<text:s/>became<text:s/>widespread—by<text:s/>2020,<text:s/>only<text:s/>about<text:s/>20%<text:s/>of<text:s/>refugees<text:s/>held<text:s/>one.<text:s/>Low<text:s/>uptake<text:s/>stemmed<text:s/>from<text:s/>limited<text:s/>job<text:s/>options<text:s/>under<text:s/>Jordanian<text:s/>labour<text:s/>law,<text:s/>mandatory<text:s/>social<text:s/>security<text:s/>registration<text:s/>with<text:s/>rising<text:s/>contribution<text:s/>costs,<text:s/>and<text:s/>administrative<text:s/>hurdles.<text:s/></text:span><text:span text:style-name="T219_2">For<text:s/>women<text:s/>in<text:s/>particular<text:s/>uptake<text:s/>remained<text:s/>low:<text:s/>barriers<text:s/>such<text:s/>as<text:s/>social<text:s/>norms,<text:s/>transport/travel,<text:s/>care<text:s/>responsibilities,<text:s/>limited<text:s/>opportunities<text:s/>in<text:s/>relevant<text:s/>sectors<text:s/>and<text:s/>safety<text:s/>concerns<text:s/>undermined<text:s/>their<text:s/>formal<text:s/>participation.<text:s/></text:span><text:span text:style-name="T219_3">Combined<text:s/>with<text:s/>economic<text:s/>constraints<text:s/>and<text:s/>low<text:s/>awareness,<text:s/>these<text:s/>factors<text:s/>kept<text:s/>permits<text:s/>unattractive<text:s/>despite<text:s/>policy<text:s/>improvements.</text:span><text:span text:style-name="T219_4"><text:note text:note-class="footnote"><text:note-citation/><text:note-body><text:p text:style-name="P220"><text:span text:style-name="T220_1"><text:s/>Agulhas,<text:s/></text:span><text:span text:style-name="T220_2">Evidence<text:s/>Mapping<text:s/>and<text:s/>Synthesis<text:s/>of<text:s/>the<text:s/>economic<text:s/>benefits<text:s/>of<text:s/>refugee<text:s/>access<text:s/>to<text:s/>formal<text:s/>labour<text:s/>markets<text:s/>in<text:s/>Jordan,<text:s/></text:span><text:span text:style-name="T220_3">2024</text:span></text:p></text:note-body></text:note></text:span></text:p>
            <text:p text:style-name="P221"><text:span text:style-name="T221_1">Holding<text:s/>a<text:s/>work<text:s/>permit<text:s/>generally<text:s/></text:span><text:span text:style-name="T221_2">improved<text:s/>employment<text:s/>outcomes</text:span><text:span text:style-name="T221_3">.<text:s/>Studies<text:s/>show<text:s/>positive<text:s/>effects<text:s/>on<text:s/>wages,<text:s/>working<text:s/>days,<text:s/>and<text:s/>access<text:s/>to<text:s/>social<text:s/>protection,<text:s/>though<text:s/>not<text:s/>all<text:s/>permit<text:s/>holders<text:s/>enjoyed<text:s/>better<text:s/>conditions—only<text:s/>a<text:s/>third<text:s/>had<text:s/>formal<text:s/>contracts.</text:span><text:span text:style-name="T221_4"><text:note text:note-class="footnote"><text:note-citation/><text:note-body><text:p text:style-name="P222"><text:span text:style-name="T222_1"><text:s/>Agulhas,<text:s/></text:span><text:span text:style-name="T222_2">Evidence<text:s/>Mapping<text:s/>and<text:s/>Synthesis<text:s/>of<text:s/>the<text:s/>economic<text:s/>benefits<text:s/>of<text:s/>refugee<text:s/>access<text:s/>to<text:s/>formal<text:s/>labour<text:s/>markets<text:s/>in<text:s/>Jordan,<text:s/></text:span><text:span text:style-name="T222_3">2024</text:span></text:p></text:note-body></text:note></text:span><text:span text:style-name="T222_4"><text:s/>On<text:s/>average,<text:s/>permits<text:s/>increased<text:s/>monthly<text:s/>income<text:s/>by<text:s/>JOD<text:s/>47,<text:s/>about<text:s/>31%<text:s/>of<text:s/>the<text:s/>median<text:s/>refugee<text:s/>income<text:s/>(JOD<text:s/>150).<text:s/>Refugees<text:s/>without<text:s/>permits<text:s/>were<text:s/>1.49<text:s/>times<text:s/>more<text:s/>likely<text:s/>to<text:s/>live<text:s/>below<text:s/>the<text:s/>absolute<text:s/>poverty<text:s/>line,<text:s/>and<text:s/>child<text:s/>labour<text:s/>odds<text:s/>fell<text:s/>by<text:s/>34%<text:s/>when<text:s/>a<text:s/>permit<text:s/>was<text:s/>present.</text:span><text:span text:style-name="T222_5"><text:note text:note-class="footnote"><text:note-citation/><text:note-body><text:p text:style-name="P223"><text:span text:style-name="T223_1"><text:s/></text:span><text:span text:style-name="T223_2">Peitz<text:s/></text:span><text:span text:style-name="T223_3">et<text:s/>al,</text:span><text:span text:style-name="T223_4"><text:s/>Do<text:s/>Work<text:s/>Permits<text:s/>Work?<text:s/>The<text:s/>Impacts<text:s/>of<text:s/>Formal<text:s/>Labor<text:s/>Market<text:s/>Integration<text:s/>of<text:s/>Syrian<text:s/>Refugees<text:s/>in<text:s/>Jordan,</text:span><text:span text:style-name="T223_5"><text:s/></text:span><text:span text:style-name="T223_6">2024</text:span></text:p><text:p text:style-name="P224"/></text:note-body></text:note></text:span></text:p>
            <text:p text:style-name="P225"><text:span text:style-name="T225_1">For<text:s/>Jordanians,<text:s/>evidence<text:s/>suggests<text:s/></text:span><text:span text:style-name="T225_2">Syrian<text:s/>workers<text:s/>did<text:s/>not<text:s/>displace<text:s/>locals<text:s/>in<text:s/>the<text:s/>formal<text:s/>labour<text:s/>market</text:span><text:span text:style-name="T225_3">.<text:s/>No<text:s/>negative<text:s/>impacts<text:s/>were<text:s/>found<text:s/>on<text:s/>household<text:s/>wealth,<text:s/>unemployment,<text:s/>or<text:s/>job<text:s/>quality.<text:s/>In<text:s/>fact,<text:s/>some<text:s/>positive<text:s/>effects<text:s/>emerged:<text:s/>Jordanians<text:s/>in<text:s/>high-refugee<text:s/>areas<text:s/>fared<text:s/>no<text:s/>worse<text:s/>than<text:s/>those<text:s/>elsewhere,<text:s/>and<text:s/>recent<text:s/>growth<text:s/>in<text:s/>sectors<text:s/>reserved<text:s/>for<text:s/>Jordanians<text:s/>points<text:s/>to<text:s/>job<text:s/>shifts<text:s/>rather<text:s/>than<text:s/>losses.<text:s/>However,<text:s/>increased<text:s/>labour<text:s/>supply—especially<text:s/>in<text:s/>the<text:s/>informal<text:s/>sector—has<text:s/>exerted<text:s/>downward<text:s/>pressure<text:s/>on<text:s/>wages<text:s/>and<text:s/>conditions<text:s/>for<text:s/>low-skilled<text:s/>workers.<text:s/>Syrian<text:s/>refugees<text:s/>primarily<text:s/>compete<text:s/>with<text:s/>other<text:s/>migrant<text:s/>workers<text:s/>in<text:s/>informal<text:s/>jobs.</text:span><text:span text:style-name="T225_4"><text:note text:note-class="footnote"><text:note-citation/><text:note-body><text:p text:style-name="P226"><text:span text:style-name="T226_1"><text:s/>Agulhas,<text:s/></text:span><text:span text:style-name="T226_2">Evidence<text:s/>Mapping<text:s/>and<text:s/>Synthesis<text:s/>of<text:s/>the<text:s/>economic<text:s/>benefits<text:s/>of<text:s/>refugee<text:s/>access<text:s/>to<text:s/>formal<text:s/>labour<text:s/>markets<text:s/>in<text:s/>Jordan,<text:s/></text:span><text:span text:style-name="T226_3">2024</text:span></text:p></text:note-body></text:note></text:span></text:p>
            <text:p text:style-name="P227"><text:span text:style-name="T227_1">Finally,<text:s/></text:span><text:span text:style-name="T227_2">work<text:s/>permits<text:s/>had<text:s/>an<text:s/>indirect<text:s/>but<text:s/>significant<text:s/>impact<text:s/>on<text:s/>education</text:span><text:span text:style-name="T227_3">.<text:s/>An<text:s/>IGC<text:s/>study<text:s/>found<text:s/>that<text:s/>legal<text:s/>employment<text:s/>opportunities<text:s/>reduced<text:s/>families’<text:s/>reliance<text:s/>on<text:s/>child<text:s/>labour,<text:s/>enabling<text:s/>boys<text:s/>to<text:s/>stay<text:s/>in<text:s/>school<text:s/>longer<text:s/>and<text:s/></text:span><text:span text:style-name="T227_4">narrowing<text:s/>the<text:s/>gender<text:s/>gap<text:s/>in<text:s/>enrolment<text:s/>by<text:s/>more<text:s/>than<text:s/>half</text:span><text:span text:style-name="T227_5">.<text:s/>By<text:s/>making<text:s/>education<text:s/>a<text:s/>more<text:s/>rational<text:s/>investment,<text:s/>permits<text:s/>strengthened<text:s/>both<text:s/>economic<text:s/>security<text:s/>and<text:s/>human<text:s/>capital<text:s/>development.</text:span><text:span text:style-name="T227_6"><text:note text:note-class="footnote"><text:note-citation/><text:note-body><text:p text:style-name="P228"><text:span text:style-name="T228_1"><text:s/>IGC<text:s/>(</text:span><text:span text:style-name="T228_2"><text:a xlink:type="simple" xlink:href="https://www.theigc.org/blogs/syrian-refugees-jordan-education-policy"><text:span text:style-name="T228_3">blog<text:s/>by<text:s/>Sarah<text:s/>Winton</text:span></text:a></text:span><text:span text:style-name="T228_4">),<text:s/></text:span><text:span text:style-name="T228_5">Inclusive<text:s/>education<text:s/>and<text:s/>work<text:s/>permits:<text:s/>Transforming<text:s/>lives<text:s/>of<text:s/>Syrian<text:s/>refugees<text:s/>in<text:s/>Jordan</text:span><text:span text:style-name="T228_6">,<text:s/></text:span><text:span text:style-name="T228_7">April<text:s/></text:span><text:span text:style-name="T228_8">202</text:span><text:span text:style-name="T228_9">5</text:span></text:p></text:note-body></text:note></text:span></text:p>
          </table:table-cell>
        </table:table-row>
      </table:table>
      <text:p text:style-name="P229"/>
      <text:p text:style-name="P230"/>
      <text:p text:style-name="P231"><text:span text:style-name="T231_1">Outcomes</text:span><text:span text:style-name="T231_2">:</text:span><text:span text:style-name="T231_3"><text:s/>Overall,<text:s/>the<text:s/>programme<text:s/>is<text:s/>assessed<text:s/>as<text:s/>having<text:s/>‘</text:span><text:span text:style-name="T231_4">met<text:s/>expectations</text:span><text:span text:style-name="T231_5">’</text:span><text:span text:style-name="T231_6"><text:s/>against<text:s/>all<text:s/>but<text:s/>one<text:s/>of<text:s/>its<text:s/>outcomes<text:s/>–<text:s/>demonstrating<text:s/>substantial<text:s/>progress<text:s/>throughout<text:s/>the<text:s/>programme<text:s/>lifecycle.<text:s/></text:span></text:p>
      <text:p text:style-name="P232"/>
      <text:p text:style-name="P233"><text:span text:style-name="T233_1">Due<text:s/>to<text:s/>the<text:s/></text:span><text:span text:style-name="T233_2">programme’s<text:s/>scale</text:span><text:span text:style-name="T233_3">,</text:span><text:span text:style-name="T233_4"><text:s/>complexity</text:span><text:span text:style-name="T233_5"><text:s/>and<text:s/></text:span><text:span text:style-name="T233_6">historic<text:s/></text:span><text:span text:style-name="T233_7">changes<text:s/>in<text:s/>scope</text:span><text:span text:style-name="T233_8">,<text:s/>the<text:s/></text:span><text:span text:style-name="T233_9">log-frame<text:s/></text:span><text:span text:style-name="T233_10">outcome<text:s/>indicators<text:s/>do<text:s/>not<text:s/></text:span><text:span text:style-name="T233_11">fully<text:s/></text:span><text:span text:style-name="T233_12">capture<text:s/></text:span><text:span text:style-name="T233_13">its</text:span><text:span text:style-name="T233_14"><text:s/></text:span><text:span text:style-name="T233_15">breadth</text:span><text:span text:style-name="T233_16"><text:s/>or<text:s/>align<text:s/>neatly</text:span><text:span text:style-name="T233_17"><text:s/></text:span><text:span text:style-name="T233_18">with<text:s/>the<text:s/>outcomes<text:s/>set<text:s/>out<text:s/>in<text:s/>the<text:s/></text:span><text:span text:style-name="T233_19">ToC.<text:s/></text:span><text:span text:style-name="T233_20">Therefore,<text:s/>while<text:s/>the<text:s/>log-frame<text:s/>indicators<text:s/>are<text:s/>summarised<text:s/>below,<text:s/>a<text:s/>broader<text:s/>approach<text:s/>has<text:s/>been<text:s/>taken<text:s/>by<text:s/>the<text:s/>PCR<text:s/>team<text:s/>when<text:s/>assessing<text:s/>outcomes,<text:s/>using<text:s/>data<text:s/>from<text:s/>World<text:s/>Bank<text:s/>completion<text:s/>reviews<text:s/>and<text:s/>an<text:s/>EBRD<text:s/>internal<text:s/>assessment.</text:span></text:p>
      <text:p text:style-name="P234"/>
      <text:p text:style-name="P235"/>
      <table:table table:style-name="Table9"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26">
          <table:table-cell table:style-name="Cell90">
            <text:p text:style-name="P236"><text:span text:style-name="T236_1">Outcome<text:s/>Indicator</text:span><text:span text:style-name="T236_2"> </text:span></text:p>
          </table:table-cell>
          <table:table-cell table:style-name="Cell91">
            <text:p text:style-name="P237"><text:span text:style-name="T237_1">Baseline<text:s/></text:span><text:span text:style-name="T237_2">(year)</text:span></text:p>
          </table:table-cell>
          <table:table-cell table:style-name="Cell92">
            <text:p text:style-name="P238"><text:span text:style-name="T238_1">Milestones<text:s/>(202</text:span><text:span text:style-name="T238_2">5</text:span><text:span text:style-name="T238_3">)</text:span><text:span text:style-name="T238_4"> </text:span></text:p>
          </table:table-cell>
          <table:table-cell table:style-name="Cell93">
            <text:p text:style-name="P239"><text:span text:style-name="T239_1">Achieved</text:span><text:span text:style-name="T239_2"> </text:span></text:p>
          </table:table-cell>
        </table:table-row>
        <table:table-row table:style-name="Row27">
          <table:table-cell table:style-name="Cell94">
            <text:p text:style-name="P240"><text:span text:style-name="T240_1">1.<text:s/>Labour<text:s/>force<text:s/>participation<text:s/>rate<text:s/>(%)<text:s/>(disaggregated<text:s/>m/f,<text:s/>Syrian/Jordanian) </text:span></text:p>
            <text:p text:style-name="P241"><text:span text:style-name="T241_1"> </text:span></text:p>
          </table:table-cell>
          <table:table-cell table:style-name="Cell95">
            <text:p text:style-name="P242"><text:span text:style-name="T242_1">3</text:span><text:span text:style-name="T242_2">8</text:span><text:span text:style-name="T242_3">.</text:span><text:span text:style-name="T242_4">8</text:span><text:span text:style-name="T242_5">%<text:s/>(</text:span><text:span text:style-name="T242_6">2022</text:span><text:span text:style-name="T242_7">)</text:span></text:p>
          </table:table-cell>
          <table:table-cell table:style-name="Cell96">
            <text:p text:style-name="P243"><text:span text:style-name="T243_1">Aggregate<text:s/>39.</text:span><text:span text:style-name="T243_2">6</text:span><text:span text:style-name="T243_3">%<text:s/></text:span></text:p>
            <text:p text:style-name="P244"><text:span text:style-name="T244_1"> </text:span></text:p>
            <text:p text:style-name="P245"/>
          </table:table-cell>
          <table:table-cell table:style-name="Cell97">
            <text:p text:style-name="P246"><text:span text:style-name="T246_1">Aggregate<text:s/>39.</text:span><text:span text:style-name="T246_2">9</text:span><text:span text:style-name="T246_3">% </text:span></text:p>
            <text:p text:style-name="P247"><text:span text:style-name="T247_1">M<text:s/></text:span><text:span text:style-name="T247_2">60.8</text:span><text:span text:style-name="T247_3">% </text:span></text:p>
            <text:p text:style-name="P248"><text:span text:style-name="T248_1">F<text:s/></text:span><text:span text:style-name="T248_2">16.3</text:span><text:span text:style-name="T248_3">% </text:span></text:p>
            <text:p text:style-name="P249"><text:span text:style-name="T249_1">Jordanian<text:s/>33.</text:span><text:span text:style-name="T249_2">5</text:span><text:span text:style-name="T249_3">% </text:span></text:p>
            <text:p text:style-name="P250"><text:span text:style-name="T250_1">(</text:span><text:span text:style-name="T250_2">June<text:s/></text:span><text:span text:style-name="T250_3">202</text:span><text:span text:style-name="T250_4">5</text:span><text:span text:style-name="T250_5">)</text:span></text:p>
          </table:table-cell>
        </table:table-row>
        <table:table-row table:style-name="Row28">
          <table:table-cell table:style-name="Cell98">
            <text:p text:style-name="P251"><text:span text:style-name="T251_1">2.<text:s/>Percentage<text:s/>of<text:s/>Syrian<text:s/>refugees<text:s/>in<text:s/>the<text:s/>formal<text:s/>sector</text:span></text:p>
          </table:table-cell>
          <table:table-cell table:style-name="Cell99">
            <text:p text:style-name="P252"><text:span text:style-name="T252_1">N/A</text:span></text:p>
            <text:p text:style-name="P253"/>
          </table:table-cell>
          <table:table-cell table:style-name="Cell100">
            <text:p text:style-name="P254"><text:span text:style-name="T254_1">9.4%</text:span><text:span text:style-name="T254_2"> </text:span></text:p>
          </table:table-cell>
          <table:table-cell table:style-name="Cell101">
            <text:p text:style-name="P255"><text:span text:style-name="T255_1">7.03</text:span><text:span text:style-name="T255_2">%</text:span><text:span text:style-name="T255_3"><text:note text:note-class="footnote"><text:note-citation/><text:note-body><text:p text:style-name="P256"><text:span text:style-name="T256_1"><text:s/></text:span><text:span text:style-name="T256_2">UNHCR</text:span><text:span text:style-name="T256_3">,<text:s/>Operational<text:s/>Data<text:s/>Portal</text:span><text:span text:style-name="T256_4">;<text:s/>https://data.unhcr.org/en/documents/details/119655</text:span></text:p></text:note-body></text:note></text:span><text:span text:style-name="T256_5"> </text:span></text:p>
          </table:table-cell>
        </table:table-row>
        <table:table-row table:style-name="Row29">
          <table:table-cell table:style-name="Cell102">
            <text:p text:style-name="P257"><text:span text:style-name="T257_1">3.<text:s/>Number<text:s/>of<text:s/>digitally<text:s/>enabled<text:s/>income<text:s/>opportunities<text:s/>for<text:s/>youth<text:s/>(Outcome<text:s/>associated<text:s/>with<text:s/>Youth<text:s/>Tech<text:s/>and<text:s/>Jobs<text:s/>Programme,<text:s/>Output<text:s/>4) </text:span></text:p>
          </table:table-cell>
          <table:table-cell table:style-name="Cell103">
            <text:p text:style-name="P258"><text:span text:style-name="T258_1">600</text:span><text:span text:style-name="T258_2"><text:s/>(202</text:span><text:span text:style-name="T258_3">1</text:span><text:span text:style-name="T258_4">)</text:span></text:p>
          </table:table-cell>
          <table:table-cell table:style-name="Cell104">
            <text:p text:style-name="P259"><text:span text:style-name="T259_1">6,631</text:span><text:span text:style-name="T259_2"> </text:span></text:p>
          </table:table-cell>
          <table:table-cell table:style-name="Cell105">
            <text:p text:style-name="P260"><text:span text:style-name="T260_1">4,938</text:span><text:span text:style-name="T260_2"><text:s/>including<text:s/></text:span><text:span text:style-name="T260_3">2,3</text:span><text:span text:style-name="T260_4">66</text:span><text:span text:style-name="T260_5"><text:s/>females<text:s/>and<text:s/>1</text:span><text:span text:style-name="T260_6">12</text:span><text:span text:style-name="T260_7"><text:s/>Syrians</text:span><text:span text:style-name="T260_8">) </text:span><text:span text:style-name="T260_9"> </text:span></text:p>
          </table:table-cell>
        </table:table-row>
        <table:table-row table:style-name="Row30">
          <table:table-cell table:style-name="Cell106">
            <text:p text:style-name="P261"><text:span text:style-name="T261_1">4.<text:s/>Number<text:s/>of<text:s/>digital<text:s/>government<text:s/>services<text:s/>improved </text:span></text:p>
          </table:table-cell>
          <table:table-cell table:style-name="Cell107">
            <text:p text:style-name="P262"><text:span text:style-name="T262_1">20<text:s/>(2021)</text:span></text:p>
          </table:table-cell>
          <table:table-cell table:style-name="Cell108">
            <text:p text:style-name="P263"><text:span text:style-name="T263_1">N/A</text:span></text:p>
          </table:table-cell>
          <table:table-cell table:style-name="Cell109">
            <text:p text:style-name="P264"><text:span text:style-name="T264_1">20</text:span><text:span text:style-name="T264_2"><text:line-break/></text:span><text:span text:style-name="T264_3">178</text:span><text:span text:style-name="T264_4"><text:note text:note-class="footnote"><text:note-citation/><text:note-body><text:p text:style-name="P265"><text:span text:style-name="T265_1"><text:s/>Number<text:s/>of<text:s/>new<text:s/>government<text:s/>services<text:s/></text:span><text:span text:style-name="T265_2">digitized</text:span></text:p></text:note-body></text:note></text:span></text:p>
          </table:table-cell>
        </table:table-row>
        <table:table-row table:style-name="Row31">
          <table:table-cell table:style-name="Cell110">
            <text:p text:style-name="P266"><text:span text:style-name="T266_1">5.<text:s/>Population<text:s/>benefitting<text:s/>from<text:s/>increased<text:s/>wastewater<text:s/>flow<text:s/>capacity </text:span></text:p>
            <text:p text:style-name="P267"><text:span text:style-name="T267_1"> </text:span></text:p>
          </table:table-cell>
          <table:table-cell table:style-name="Cell111">
            <text:p text:style-name="P268"><text:span text:style-name="T268_1">2.3m<text:s/>(of<text:s/>which<text:s/>265,000<text:s/></text:span></text:p>
            <text:p text:style-name="P269"><text:span text:style-name="T269_1">are<text:s/>Syrian<text:s/>refugees)</text:span></text:p>
          </table:table-cell>
          <table:table-cell table:style-name="Cell112">
            <text:p text:style-name="P270"><text:span text:style-name="T270_1"> </text:span></text:p>
            <text:p text:style-name="P271"><text:span text:style-name="T271_1">N/A</text:span><text:span text:style-name="T271_2"> </text:span></text:p>
            <text:p text:style-name="P272"><text:span text:style-name="T272_1"> </text:span></text:p>
          </table:table-cell>
          <table:table-cell table:style-name="Cell113">
            <text:p text:style-name="P273"><text:span text:style-name="T273_1">Nil</text:span><text:span text:style-name="T273_2">  </text:span></text:p>
          </table:table-cell>
        </table:table-row>
        <table:table-row table:style-name="Row32">
          <table:table-cell table:style-name="Cell114">
            <text:p text:style-name="P274"><text:span text:style-name="T274_1">6.<text:s/>Foreign<text:s/>Direct<text:s/>Investment-<text:s/>Private<text:s/>sector<text:s/>investment<text:s/>increased<text:s/>by</text:span><text:span text:style-name="T274_2"><text:s/>USD</text:span><text:span text:style-name="T274_3"><text:s/>$20m<text:s/>mobilised<text:s/>in<text:s/>digital<text:s/>services.   </text:span></text:p>
          </table:table-cell>
          <table:table-cell table:style-name="Cell115">
            <text:p text:style-name="P275"><text:span text:style-name="T275_1">$</text:span><text:span text:style-name="T275_2">2,416,348</text:span><text:span text:style-name="T275_3"><text:note text:note-class="footnote"><text:note-citation/><text:note-body><text:p text:style-name="P276"><text:span text:style-name="T276_1"><text:s/>Figure<text:s/>updated<text:s/>in<text:s/>2025<text:s/>as<text:s/>previous<text:s/></text:span><text:span text:style-name="T276_2">data<text:s/>was<text:s/>$1,000,000<text:s/>and<text:s/>data<text:s/>was<text:s/>collected<text:s/>retrospectively</text:span></text:p></text:note-body></text:note></text:span><text:span text:style-name="T276_3"><text:s/>(2022)</text:span></text:p>
          </table:table-cell>
          <table:table-cell table:style-name="Cell116">
            <text:p text:style-name="P277"><text:span text:style-name="T277_1">$20,000,000</text:span><text:span text:style-name="T277_2"> </text:span></text:p>
          </table:table-cell>
          <table:table-cell table:style-name="Cell117">
            <text:p text:style-name="P278"><text:span text:style-name="T278_1">$</text:span><text:span text:style-name="T278_2">15,954,266</text:span></text:p>
          </table:table-cell>
        </table:table-row>
      </table:table>
      <text:p text:style-name="P279"/>
      <text:p text:style-name="P280"/>
      <text:p text:style-name="P281"><text:span text:style-name="T281_1">Progress<text:s/>against<text:s/>o</text:span><text:span text:style-name="T281_2">utcomes<text:s/></text:span><text:span text:style-name="T281_3">as<text:s/>described<text:s/>in<text:s/>the<text:s/>Theory<text:s/>of<text:s/>Change</text:span><text:span text:style-name="T281_4">:<text:s/></text:span></text:p>
      <text:p text:style-name="P282"/>
      <text:p text:style-name="P283"><text:span text:style-name="T283_1">1</text:span><text:span text:style-name="T283_2">.</text:span><text:span text:style-name="T283_3"><text:s/></text:span><text:span text:style-name="T283_4">Improved<text:s/>economic<text:s/>opportunities<text:s/>for<text:s/>Jordanians<text:s/>and<text:s/>Syrian<text:s/>refugees</text:span><text:span text:style-name="T283_5"><text:s/>and<text:s/>greater<text:s/>inclusion<text:s/>of<text:s/>refugees</text:span><text:span text:style-name="T283_6"><text:s/>–<text:s/></text:span><text:span text:style-name="T283_7">met<text:s/>expectations</text:span></text:p>
      <text:p text:style-name="P284"/>
      <text:p text:style-name="P285"><text:span text:style-name="T285_1">JCEOP<text:s/></text:span><text:span text:style-name="T285_2">delivered<text:s/>results<text:s/>across<text:s/>labour<text:s/>market<text:s/>access,</text:span><text:span text:style-name="T285_3"><text:s/>the<text:s/>business<text:s/>environment,</text:span><text:span text:style-name="T285_4"><text:s/>entrepreneurship</text:span><text:span text:style-name="T285_5">,<text:s/>skills</text:span><text:span text:style-name="T285_6"><text:s/>and<text:s/></text:span><text:span text:style-name="T285_7">the<text:s/></text:span><text:span text:style-name="T285_8">digital<text:s/></text:span><text:span text:style-name="T285_9">economy</text:span><text:span text:style-name="T285_10">,<text:s/></text:span><text:span text:style-name="T285_11">contributing<text:s/>to<text:s/></text:span><text:span text:style-name="T285_12">improv</text:span><text:span text:style-name="T285_13">ed</text:span><text:span text:style-name="T285_14"><text:s/>economic<text:s/>opportunities<text:s/>for<text:s/>Jordanians<text:s/>and<text:s/>Syrians.<text:s/></text:span></text:p>
      <text:p text:style-name="P286"/>
      <text:p text:style-name="P287"><text:span text:style-name="T287_1">The<text:s/>result<text:s/>of<text:s/>reforms<text:s/></text:span><text:span text:style-name="T287_2">included<text:s/></text:span><text:span text:style-name="T287_3">increasing<text:s/>Syrian<text:s/>work<text:s/>permits<text:s/>from<text:s/>5,300<text:s/>in<text:s/>2016<text:s/>to<text:s/>over<text:s/>90,000<text:s/>by<text:s/>2024,<text:s/>introducing<text:s/>flexible<text:s/>work<text:s/>arrangements,<text:s/>and<text:s/>expanding<text:s/>social<text:s/>security<text:s/>coverage</text:span><text:span text:style-name="T287_4">.</text:span><text:span text:style-name="T287_5"><text:s/>However,<text:s/></text:span><text:span text:style-name="T287_6">the<text:s/>impact<text:s/>on<text:s/></text:span><text:span text:style-name="T287_7">overall<text:s/></text:span><text:span text:style-name="T287_8">Syrian<text:s/>refugee<text:s/></text:span><text:span text:style-name="T287_9">participation<text:s/>in<text:s/>formal<text:s/>work<text:s/>was<text:s/>small,</text:span><text:span text:style-name="T287_10"><text:s/>reaching<text:s/>a<text:s/>peak<text:s/>of<text:s/></text:span><text:span text:style-name="T287_11">13.8%<text:s/>in<text:s/></text:span><text:span text:style-name="T287_12">2023.</text:span><text:span text:style-name="T287_13"><text:note text:note-class="footnote"><text:note-citation/><text:note-body><text:p text:style-name="P288"><text:span text:style-name="T288_1"><text:s/>This<text:s/>is<text:s/>FCDO’s<text:s/>internal</text:span><text:span text:style-name="T288_2">ly<text:s/>generated<text:s/>indicator</text:span><text:span text:style-name="T288_3"><text:s/>based<text:s/>on<text:s/>number<text:s/>of<text:s/>work<text:s/>permits<text:s/>issued<text:s/>plus<text:s/></text:span><text:span text:style-name="T288_4">opportunities<text:s/>created<text:s/>through<text:s/>YTJ</text:span><text:span text:style-name="T288_5"><text:s/>divided<text:s/>by<text:s/>the<text:s/>total<text:s/>number<text:s/>of<text:s/>registered<text:s/>Syrian<text:s/>refugees.</text:span></text:p></text:note-body></text:note></text:span><text:span text:style-name="T288_6"><text:s/></text:span><text:span text:style-name="T288_7">The<text:s/>GoJ<text:s/>removed<text:s/>the<text:s/>fee<text:s/>waiver<text:s/>and<text:s/>in</text:span><text:span text:style-name="T288_8">creased<text:s/>social<text:s/>security<text:s/>contributions<text:s/>in<text:s/>2024,<text:s/>which<text:s/>saw<text:s/>the<text:s/>demand<text:s/>for<text:s/>work<text:s/>permits<text:s/>fall</text:span><text:span text:style-name="T288_9"><text:s/>to<text:s/>37,000<text:s/>in<text:s/>2025.</text:span></text:p>
      <text:p text:style-name="P289"/>
      <text:p text:style-name="P290"><text:span text:style-name="T290_1">Business<text:s/></text:span><text:span text:style-name="T290_2">environment</text:span><text:span text:style-name="T290_3"><text:s/>improvements<text:s/>reduced<text:s/>regulatory<text:s/>burdens<text:s/></text:span><text:span text:style-name="T290_4">which</text:span><text:span text:style-name="T290_5"><text:s/>enabled</text:span><text:span text:style-name="T290_6"><text:s/></text:span><text:span text:style-name="T290_7">the<text:s/>registration<text:s/>of</text:span><text:span text:style-name="T290_8"><text:s/>over<text:s/>4,900<text:s/>home-based<text:s/>businesses<text:s/>(</text:span><text:span text:style-name="T290_9">2,800<text:s/>of<text:s/>which<text:s/>were<text:s/>women-owned</text:span><text:span text:style-name="T290_10">)<text:s/>and</text:span><text:span text:style-name="T290_11"><text:s/>boosted<text:s/>digital<text:s/>financial<text:s/>inclusion<text:s/>with<text:s/>over<text:s/>3<text:s/>million<text:s/>e-wallets.<text:s/></text:span><text:span text:style-name="T290_12">Women’s<text:s/>economic<text:s/>empowerment<text:s/>advanced<text:s/>through<text:s/>childcare<text:s/>reforms<text:s/>and<text:s/>social<text:s/>norm<text:s/>campaigns</text:span><text:span text:style-name="T290_13">,<text:s/>although<text:s/>female<text:s/>labour<text:s/>force<text:s/>participation<text:s/>has<text:s/>only<text:s/>increased<text:s/>marginally</text:span><text:span text:style-name="T290_14"><text:s/>over<text:s/>the<text:s/>programme’s<text:s/>lifetime</text:span><text:span text:style-name="T290_15">.</text:span></text:p>
      <text:p text:style-name="P291"/>
      <text:p text:style-name="P292"><text:span text:style-name="T292_1">Through<text:s/>the<text:s/>Youth<text:s/>Tech<text:s/>and<text:s/>Jobs<text:s/>(YTJ)<text:s/>programme,<text:s/></text:span><text:span text:style-name="T292_2">4,938</text:span><text:span text:style-name="T292_3"><text:s/>income<text:s/>opportunities</text:span><text:span text:style-name="T292_4"><text:s/>(</text:span><text:span text:style-name="T292_5">48</text:span><text:span text:style-name="T292_6">%<text:s/>women;<text:s/></text:span><text:span text:style-name="T292_7">2</text:span><text:span text:style-name="T292_8">%<text:s/>Syrian<text:s/>refugees)<text:s/>have<text:s/>been<text:s/>created<text:s/></text:span><text:span text:style-name="T292_9">as<text:s/>a<text:s/>result<text:s/>of</text:span><text:span text:style-name="T292_10"><text:s/>the<text:s/>programme’s<text:s/>interventions.<text:s/>This<text:s/>fell<text:s/>short<text:s/>of<text:s/>the<text:s/>outcome<text:s/>target<text:s/>for<text:s/>2025</text:span><text:span text:style-name="T292_11"><text:s/>(6</text:span><text:span text:style-name="T292_12">,631</text:span><text:span text:style-name="T292_13">)</text:span><text:span text:style-name="T292_14">,<text:s/></text:span><text:span text:style-name="T292_15">due<text:s/>to<text:s/>procurement<text:s/></text:span><text:span text:style-name="T292_16">delays<text:s/></text:span><text:span text:style-name="T292_17">and<text:s/></text:span><text:span text:style-name="T292_18">a<text:s/></text:span><text:span text:style-name="T292_19">r</text:span><text:span text:style-name="T292_20">estructure</text:span><text:span text:style-name="T292_21"><text:s/>of<text:s/>the<text:s/>YTJ<text:s/>programme</text:span><text:span text:style-name="T292_22">.</text:span><text:span text:style-name="T292_23"><text:s/>Nonetheless,</text:span><text:span text:style-name="T292_24"><text:s/></text:span><text:span text:style-name="T292_25">YTJ’s<text:s/>legacy<text:s/>will<text:s/>likely<text:s/>lie<text:s/>in<text:s/>structural<text:s/>reforms<text:s/>rather<text:s/>than<text:s/>short<text:s/>term<text:s/>skills<text:s/>development<text:s/>or<text:s/>employment<text:s/>numbers.<text:s/>This<text:s/>includes<text:s/>the<text:s/>improved<text:s/>institutional<text:s/>structure<text:s/>(creation<text:s/>of<text:s/></text:span><text:span text:style-name="T292_26">Digiskills</text:span><text:span text:style-name="T292_27">)<text:s/>for<text:s/>digital<text:s/>skills<text:s/>and<text:s/>accreditation:<text:s/>the<text:s/>number<text:s/>of<text:s/>training<text:s/>providers<text:s/>has<text:s/>doubled<text:s/>over<text:s/>the<text:s/>period<text:s/>2022-25,<text:s/>and<text:s/>female<text:s/>training<text:s/>participation<text:s/>doubled<text:s/>to<text:s/>from<text:s/>25%<text:s/>to<text:s/>50%<text:s/>over<text:s/>the<text:s/>same<text:s/>period.<text:s/>The<text:s/>opportunities<text:s/>created<text:s/>for<text:s/>Syrians,<text:s/>however,<text:s/>has<text:s/>been<text:s/>minimal<text:s/>due<text:s/>to<text:s/>constraints<text:s/>outside<text:s/>the<text:s/>programme’s<text:s/>control,<text:s/>such<text:s/>as<text:s/>legal<text:s/>restrictions<text:s/>on<text:s/>access<text:s/>to<text:s/>employment.<text:s/></text:span></text:p>
      <text:p text:style-name="P293"/>
      <text:p text:style-name="P294"><text:span text:style-name="T294_1">Through<text:s/>the<text:s/>Abdali<text:s/>Mall<text:s/>Recruitment<text:s/>and<text:s/>Training<text:s/>Centre,<text:s/></text:span><text:span text:style-name="T294_2">786<text:s/>people<text:s/>(412<text:s/>men<text:s/>and<text:s/>374<text:s/>women;<text:s/>297<text:s/>Syrians<text:s/>and<text:s/>489<text:s/>Jordanians)</text:span><text:span text:style-name="T294_3"><text:s/>have<text:s/>benefitted<text:s/>from<text:s/>multiple<text:s/>training<text:s/>programmes.<text:s/></text:span><text:span text:style-name="T294_4">N</text:span><text:span text:style-name="T294_5">early<text:s/></text:span><text:span text:style-name="T294_6">60</text:span><text:span text:style-name="T294_7">%<text:s/>of<text:s/>graduates<text:s/>remain</text:span><text:span text:style-name="T294_8">ed</text:span><text:span text:style-name="T294_9"><text:s/>employed<text:s/></text:span><text:span text:style-name="T294_10">6</text:span><text:span text:style-name="T294_11"><text:s/>months<text:s/>later.<text:s/>Among<text:s/>these<text:s/>graduates,<text:s/>89<text:s/>women<text:s/>and<text:s/>youth,<text:s/>split<text:s/>almost<text:s/>equally<text:s/>between<text:s/>Syrians<text:s/>and<text:s/>Jordanians,<text:s/>were<text:s/>provided<text:s/>with<text:s/>home-based<text:s/>business<text:s/>training.<text:s/>Over<text:s/>85%<text:s/>of<text:s/>trainees<text:s/>were<text:s/>able<text:s/>to<text:s/>generate<text:s/>income<text:s/>from<text:s/>home<text:s/>within<text:s/>a<text:s/>few<text:s/>months.<text:s/>This<text:s/>training<text:s/>model<text:s/>has<text:s/>proven<text:s/>replicable</text:span><text:span text:style-name="T294_12"><text:s/>and<text:s/></text:span><text:span text:style-name="T294_13">scalable</text:span><text:span text:style-name="T294_14">,<text:s/>with<text:s/>training<text:s/>centres<text:s/>established<text:s/>in<text:s/>two<text:s/>additional<text:s/>cities<text:s/>and<text:s/>cost-sharing<text:s/>arrangements<text:s/>agreed<text:s/>with<text:s/>the<text:s/>private<text:s/>sector.</text:span></text:p>
      <text:p text:style-name="P295"/>
      <text:list text:style-name="LS33" xml:id="list32">
        <text:list-item>
          <text:p text:style-name="P296"><text:span text:style-name="T296_1">An<text:s/>increase<text:s/>in<text:s/>inward<text:s/>investment<text:s/>and<text:s/>improved<text:s/>business<text:s/>environment</text:span><text:span text:style-name="T296_2"><text:s/>–</text:span><text:span text:style-name="T296_3"><text:s/></text:span><text:span text:style-name="T296_4">met<text:s/></text:span><text:span text:style-name="T296_5">expectations</text:span><text:span text:style-name="T296_6"><text:s/></text:span><text:span text:style-name="T296_7">JCEOP</text:span><text:span text:style-name="T296_8"><text:s/>helped<text:s/>deliver<text:s/></text:span><text:span text:style-name="T296_9">an</text:span><text:span text:style-name="T296_10"><text:s/>improved<text:s/>investment<text:s/>climate<text:s/></text:span><text:span text:style-name="T296_11">in<text:s/>Jordan<text:s/></text:span><text:span text:style-name="T296_12">and<text:s/>helped<text:s/>preserve<text:s/></text:span><text:span text:style-name="T296_13">macro</text:span><text:span text:style-name="T296_14">economic<text:s/></text:span><text:span text:style-name="T296_15">stability<text:s/>in<text:s/>the<text:s/>face<text:s/>of<text:s/>global<text:s/>and<text:s/>regional<text:s/>instability.</text:span><text:span text:style-name="T296_16"><text:s/>The<text:s/>initial<text:s/>DPL<text:s/>and<text:s/>P4R<text:s/>delivered<text:s/>refor</text:span><text:span text:style-name="T296_17">m</text:span><text:span text:style-name="T296_18">s<text:s/>to<text:s/>business<text:s/>regulations,<text:s/></text:span><text:span text:style-name="T296_19">insolvency,<text:s/>inspection,<text:s/>tax<text:s/>administration<text:s/>and<text:s/>labour<text:s/>market</text:span><text:span text:style-name="T296_20">s.</text:span><text:span text:style-name="T296_21"><text:s/></text:span><text:span text:style-name="T296_22">Through</text:span><text:span text:style-name="T296_23"><text:s/>YTJ</text:span><text:span text:style-name="T296_24">,<text:s/>the</text:span><text:span text:style-name="T296_25"><text:s/>programme<text:s/>aimed<text:s/>to<text:s/>promote<text:s/>Jordan<text:s/>as<text:s/>an<text:s/>IT/BPO<text:s/>hub,<text:s/>creating<text:s/>incentives<text:s/>for<text:s/>outsourcing<text:s/>firms<text:s/>to<text:s/>expand<text:s/>operations.</text:span><text:span text:style-name="T296_26"><text:s/>Through<text:s/>the<text:s/></text:span><text:span text:style-name="T296_27">YTJ</text:span><text:span text:style-name="T296_28">-funded<text:s/>Jordan<text:s/>Source<text:s/>initiative,<text:s/>the<text:s/>programme</text:span><text:span text:style-name="T296_29"><text:s/></text:span><text:span text:style-name="T296_30">has</text:span><text:span text:style-name="T296_31"><text:s/>helped</text:span><text:span text:style-name="T296_32"><text:s/></text:span><text:span text:style-name="T296_33">mobilise<text:s/>private<text:s/>investment<text:s/>worth<text:s/></text:span><text:span text:style-name="T296_34">USD<text:s/></text:span><text:span text:style-name="T296_35">$</text:span><text:span text:style-name="T296_36">15.95m</text:span><text:span text:style-name="T296_37"><text:s/>into<text:s/>digital<text:s/>services</text:span><text:span text:style-name="T296_38">.</text:span><text:span text:style-name="T296_39"><text:s/></text:span></text:p>
        </text:list-item>
      </text:list>
      <text:p text:style-name="P297"/>
      <text:p text:style-name="P298"><text:span text:style-name="T298_1">Zooming<text:s/>out,<text:s/>however</text:span><text:span text:style-name="T298_2">,</text:span><text:span text:style-name="T298_3"><text:s/>the<text:s/>programme’s<text:s/>expectation<text:s/>that<text:s/>regulatory<text:s/>improvements</text:span><text:span text:style-name="T298_4"><text:s/>would<text:s/>catalyse<text:s/>new<text:s/>investment<text:s/>in<text:s/>Export<text:s/>Processing<text:s/>Zones<text:s/></text:span><text:span text:style-name="T298_5">and<text:s/>beyond<text:s/>proved<text:s/>overly<text:s/></text:span><text:span text:style-name="T298_6">optimistic<text:s/>in<text:s/>the<text:s/>face<text:s/>of<text:s/>global<text:s/>economic<text:s/>turmoil<text:s/>and<text:s/>structural<text:s/></text:span><text:span text:style-name="T298_7">barriers<text:s/>outweighing<text:s/>the<text:s/>programme</text:span><text:span text:style-name="T298_8">’</text:span><text:span text:style-name="T298_9">s<text:s/>enabling<text:s/>reforms.<text:s/></text:span><text:span text:style-name="T298_10">Overall,</text:span><text:span text:style-name="T298_11"><text:s/>the</text:span><text:span text:style-name="T298_12"><text:s/>target<text:s/>for<text:s/>the<text:s/>value<text:s/>of<text:s/>foreign<text:s/>direct<text:s/>investment<text:s/>was<text:s/>met<text:s/>or<text:s/>exceeded<text:s/>in<text:s/>3<text:s/>of<text:s/>the<text:s/>last<text:s/>4<text:s/>years,<text:s/>although<text:s/>the<text:s/></text:span><text:span text:style-name="T298_13">longer-term<text:s/>trend<text:s/></text:span><text:span text:style-name="T298_14">indicates<text:s/>low<text:s/>and<text:s/>stagnant<text:s/>FDI<text:s/>flows</text:span><text:span text:style-name="T298_15">.<text:s/></text:span><text:span text:style-name="T298_16">Although<text:s/>investment<text:s/>climate<text:s/>reforms<text:s/>did<text:s/>not<text:s/>translate<text:s/>into<text:s/>significan</text:span><text:span text:style-name="T298_17">t</text:span><text:span text:style-name="T298_18"><text:s/>increases<text:s/>in<text:s/>FDI<text:s/>during<text:s/>the<text:s/>programme<text:s/>period</text:span><text:span text:style-name="T298_19">,<text:s/>the</text:span><text:span text:style-name="T298_20">y</text:span><text:span text:style-name="T298_21"><text:s/>represent<text:s/>essential<text:s/>preconditions<text:s/>for<text:s/>long-term<text:s/>competitiveness.<text:s/></text:span></text:p>
      <text:p text:style-name="P299"/>
      <text:p text:style-name="P300"><text:span text:style-name="T300_1">The<text:s/>target<text:s/>for<text:s/>the<text:s/>number<text:s/>of<text:s/>digitised<text:s/>government<text:s/>services</text:span><text:span text:style-name="T300_2">,<text:s/>has<text:s/>been<text:s/>exceeded,<text:s/>with<text:s/></text:span><text:span text:style-name="T300_3">178<text:s/>government<text:s/>services<text:s/>digitali</text:span><text:span text:style-name="T300_4">s</text:span><text:span text:style-name="T300_5">ed</text:span><text:span text:style-name="T300_6"><text:s/>as<text:s/>of<text:s/>2024.</text:span><text:span text:style-name="T300_7"><text:s/></text:span><text:span text:style-name="T300_8">This<text:s/>has<text:s/>reduced<text:s/>the<text:s/>administrative<text:s/>burden<text:s/>for<text:s/>businesses,<text:s/></text:span><text:span text:style-name="T300_9">enhanced<text:s/>transparency<text:s/>and<text:s/>predictability<text:s/>and<text:s/>improved<text:s/>the<text:s/>investment<text:s/>climate.<text:s/>This<text:s/>in<text:s/>turn,</text:span><text:span text:style-name="T300_10"><text:s/>has<text:s/></text:span><text:span text:style-name="T300_11">support</text:span><text:span text:style-name="T300_12">ed</text:span><text:span text:style-name="T300_13"><text:s/>the<text:s/>growth<text:s/>of<text:s/>the<text:s/></text:span><text:span text:style-name="T300_14">digital<text:s/>economy<text:s/></text:span><text:span text:style-name="T300_15">and<text:s/>reinforces<text:s/></text:span><text:span text:style-name="T300_16">Jordan<text:s/>proposition<text:s/>as<text:s/>a<text:s/>regional<text:s/>ICT<text:s/>hub</text:span><text:span text:style-name="T300_17">.<text:s/></text:span></text:p>
      <text:p text:style-name="P301"/>
      <text:list text:style-name="LS33" xml:id="list33" text:continue-list="list32">
        <text:list-item>
          <text:p text:style-name="P302"><text:span text:style-name="T302_1">Improved<text:s/>Solid<text:s/>Waste</text:span><text:span text:style-name="T302_2"><text:s/>Management</text:span><text:span text:style-name="T302_3"><text:s/></text:span><text:span text:style-name="T302_4">–</text:span><text:span text:style-name="T302_5"><text:s/></text:span><text:span text:style-name="T302_6">met<text:s/>expectations.</text:span></text:p>
        </text:list-item>
      </text:list>
      <text:p text:style-name="P303"/>
      <text:p text:style-name="P304"><text:span text:style-name="T304_1">The<text:s/>solid<text:s/>waste<text:s/>projects<text:s/>at<text:s/>Al-Ghabawi<text:s/>were<text:s/>successful<text:s/>in<text:s/>increasing<text:s/>the<text:s/>volume<text:s/>of<text:s/>waste<text:s/>collected<text:s/>and<text:s/>disposed<text:s/>of,</text:span><text:span text:style-name="T304_2"><text:s/></text:span><text:span text:style-name="T304_3">as<text:s/>well<text:s/>as<text:s/></text:span><text:span text:style-name="T304_4">improving<text:s/></text:span><text:span text:style-name="T304_5">the<text:s/>operational<text:s/>efficiency<text:s/>of<text:s/>the<text:s/>landfill</text:span><text:span text:style-name="T304_6">.<text:s/></text:span><text:span text:style-name="T304_7">An<text:s/>average<text:s/>of<text:s/></text:span><text:span text:style-name="T304_8">3,431<text:s/>tonnes<text:s/>of<text:s/>waste<text:s/>per<text:s/>day<text:s/>was<text:s/>disposed<text:s/>of<text:s/>in<text:s/>Cell<text:s/>5<text:s/>during<text:s/>its<text:s/>operation,<text:s/>exceeding<text:s/>the<text:s/>target<text:s/>of<text:s/>3,000<text:s/>tonnes</text:span><text:span text:style-name="T304_9">.</text:span><text:span text:style-name="T304_10"><text:s/></text:span><text:span text:style-name="T304_11">Leaving<text:s/>Cell<text:s/>5<text:s/>uncapped,<text:s/>however,<text:s/>continues<text:s/>to<text:s/>pose<text:s/>environmental<text:s/>and<text:s/>safety<text:s/>risks.<text:s/>As<text:s/>the<text:s/></text:span><text:span text:style-name="T304_12">capping<text:s/>of<text:s/>Cell<text:s/>5<text:s/>was<text:s/>not<text:s/>included<text:s/>in<text:s/>the<text:s/>original<text:s/>budget<text:s/>or<text:s/>project<text:s/>plan,<text:s/>the<text:s/>cell<text:s/>has<text:s/>been<text:s/>left<text:s/>exposed<text:s/>to<text:s/>the<text:s/>air<text:s/>since<text:s/>it<text:s/>was<text:s/>filled<text:s/>in<text:s/>2023.<text:s/>This<text:s/>results<text:s/>in<text:s/>the<text:s/>emission<text:s/>of<text:s/>methane<text:s/>and<text:s/>other<text:s/>polluting<text:s/>gases.<text:s/>At<text:s/>the<text:s/>time<text:s/>of<text:s/>writing<text:s/>this<text:s/></text:span><text:span text:style-name="T304_13">PCR</text:span><text:span text:style-name="T304_14">,</text:span><text:span text:style-name="T304_15"><text:s/>EBRD<text:s/>and</text:span><text:span text:style-name="T304_16"><text:s/>FCDO<text:s/></text:span><text:span text:style-name="T304_17">were</text:span><text:span text:style-name="T304_18"><text:s/>seeking<text:s/>additional<text:s/>funds<text:s/>to<text:s/>cap<text:s/>cell<text:s/>5.<text:s/></text:span></text:p>
      <text:p text:style-name="P305"/>
      <text:p text:style-name="P306"><text:span text:style-name="T306_1">The<text:s/></text:span><text:span text:style-name="T306_2">washing<text:s/>and<text:s/>maintenance<text:s/></text:span><text:span text:style-name="T306_3">workshop</text:span><text:span text:style-name="T306_4"><text:s/></text:span><text:span text:style-name="T306_5">in<text:s/>the<text:s/>landfill</text:span><text:span text:style-name="T306_6"><text:s/>completed<text:s/>to<text:s/>a<text:s/>professional<text:s/>standard,<text:s/>resulting<text:s/>in<text:s/>notable<text:s/>efficiencies</text:span><text:span text:style-name="T306_7">.<text:s/>This<text:s/>includes<text:s/></text:span><text:span text:style-name="T306_8">the<text:s/>ability</text:span><text:span text:style-name="T306_9"><text:s/>to<text:s/>service<text:s/>approximately<text:s/>20<text:s/>vehicles<text:s/>per<text:s/>day,<text:s/>around<text:s/>a<text:s/>50%<text:s/>increase<text:s/>from<text:s/>previous<text:s/>figures.<text:s/>The<text:s/>ability<text:s/>to<text:s/>perform<text:s/>more<text:s/>frequent<text:s/>maintenance<text:s/>should<text:s/>also<text:s/>help<text:s/>to<text:s/>prolong<text:s/>the<text:s/>overall<text:s/>lifespan<text:s/>of<text:s/>the<text:s/>equipment.<text:s/>There<text:s/>have<text:s/>also<text:s/>been<text:s/>several<text:s/>health<text:s/>and<text:s/>safety<text:s/>upgrade</text:span><text:span text:style-name="T306_10">s</text:span><text:span text:style-name="T306_11"><text:s/>including<text:s/>dedicated<text:s/>storage<text:s/>rooms<text:s/>for<text:s/>each<text:s/>bay,<text:s/>changing<text:s/>rooms<text:s/>and<text:s/>showers<text:s/>for<text:s/>staff,<text:s/>a<text:s/>kitchen<text:s/>and<text:s/>an<text:s/>indoor<text:s/>breakroom.<text:s/></text:span></text:p>
      <text:p text:style-name="P307"/>
      <text:p text:style-name="P308"><text:span text:style-name="T308_1">The<text:s/>Theory<text:s/>of<text:s/>Change<text:s/>for<text:s/>the<text:s/>EBRD-delivered<text:s/>components<text:s/>of<text:s/>JCEOP<text:s/></text:span><text:span text:style-name="T308_2">cited<text:s/>“reducing<text:s/>community<text:s/>tension”<text:s/>as<text:s/>one<text:s/>of<text:s/>the<text:s/>outcome<text:s/>objectives<text:s/>of<text:s/>the<text:s/>solid<text:s/>waste<text:s/>management<text:s/>component.<text:s/></text:span><text:span text:style-name="T308_3">Available<text:s/>literature<text:s/>indicates<text:s/></text:span><text:span text:style-name="T308_4">a<text:s/>tentative<text:s/>link<text:s/>between<text:s/>performance<text:s/>on<text:s/>solid<text:s/>waste<text:s/>management<text:s/>and<text:s/>social<text:s/>cohesion<text:s/>between<text:s/>refugees<text:s/>and<text:s/>host<text:s/>communities</text:span><text:span text:style-name="T308_5">.</text:span><text:span text:style-name="T308_6"><text:note text:note-class="footnote"><text:note-citation/><text:note-body><text:p text:style-name="P309"><text:span text:style-name="T309_1"><text:s/>Yamamoto,<text:s/>Tsuyoshi.<text:s/>"Linkage<text:s/>of<text:s/>municipal<text:s/>solid<text:s/>waste<text:s/>management<text:s/>and<text:s/>peacebuilding:<text:s/>A<text:s/>case<text:s/>study<text:s/>in<text:s/>Northern<text:s/>Jordan<text:s/>Affected<text:s/>by<text:s/>Syrian<text:s/>refugee<text:s/>influx." </text:span><text:span text:style-name="T309_2">International<text:s/>Journal<text:s/>of<text:s/>Environmental<text:s/>Science<text:s/>and<text:s/>Development</text:span><text:span text:style-name="T309_3"> 10.1<text:s/>(2019):<text:s/>14-22.<text:s/></text:span><text:span text:style-name="T309_4"><text:a xlink:type="simple" xlink:href="https://www.ijesd.org/vol10/1139-ESD025.pdf"><text:span text:style-name="T309_5">URL</text:span></text:a></text:span></text:p></text:note-body></text:note></text:span><text:span text:style-name="T309_6"><text:s/></text:span><text:span text:style-name="T309_7">This<text:s/>evidence<text:s/>is<text:s/>supported<text:s/>by<text:s/>EBRD’s<text:s/>own<text:s/>research,<text:s/>using<text:s/>representative<text:s/>household<text:s/>data<text:s/>collected<text:s/>in<text:s/>2022.</text:span><text:span text:style-name="T309_8"><text:note text:note-class="footnote"><text:note-citation/><text:note-body><text:p text:style-name="P310"><text:span text:style-name="T310_1"><text:s/></text:span><text:span text:style-name="T310_2">EBRD<text:s/>Life<text:s/>in<text:s/>Transition<text:s/>Survey<text:s/>IV.<text:s/></text:span><text:span text:style-name="T310_3"><text:a xlink:type="simple" xlink:href="https://www.ebrd.com/home/what-we-do/office-of-the-chief-economist/lits/life-in-transition-survey.html"><text:span text:style-name="T310_4">URL</text:span></text:a></text:span></text:p></text:note-body></text:note></text:span><text:span text:style-name="T310_5"><text:s/>Figure<text:s/></text:span><text:span text:style-name="T310_6">1</text:span><text:span text:style-name="T310_7"><text:s/>plots<text:s/>a<text:s/>sample<text:s/>of<text:s/>cities<text:s/>in<text:s/>EBRD<text:s/>countries<text:s/>of<text:s/>operation<text:s/>that<text:s/>have<text:s/>hosted<text:s/>a<text:s/>significant<text:s/>percentage<text:s/>of<text:s/>Syrian<text:s/>(dark<text:s/>blue<text:s/>dots)<text:s/>or<text:s/>Ukrainian<text:s/>(light<text:s/>blue<text:s/>dots)<text:s/>refugees.<text:s/>The<text:s/>analysis<text:s/>indicates<text:s/>a<text:s/>strong<text:s/>correlation<text:s/>between<text:s/>the<text:s/>share<text:s/>of<text:s/>people<text:s/>who<text:s/>have<text:s/>high<text:s/>concern<text:s/>about<text:s/>waste<text:s/>disposal<text:s/>and<text:s/>the<text:s/>share<text:s/>believing<text:s/>that<text:s/>refugees<text:s/>have<text:s/>a<text:s/>negative<text:s/>impact<text:s/>on<text:s/>public<text:s/>service<text:s/>delivery.<text:s/>This<text:s/>relationship<text:s/>suggests<text:s/>that<text:s/>cities<text:s/></text:span><text:span text:style-name="T310_8">that</text:span><text:span text:style-name="T310_9"><text:s/>improve<text:s/>the<text:s/>former<text:s/>may<text:s/>also<text:s/>be<text:s/>able<text:s/>to<text:s/>change<text:s/>residents’<text:s/>perception<text:s/>of<text:s/>refugees<text:s/>and<text:s/>reduce<text:s/>social<text:s/>tensions.</text:span></text:p>
      <text:p text:style-name="P311"/>
      <text:p text:style-name="P312"><draw:frame svg:x="0cm" svg:y="0cm" svg:width="14.468cm" svg:height="5.716cm" draw:style-name="FR1" text:anchor-type="as-char" draw:z-index="0"><draw:image xlink:href="Pictures/image1.png" xlink:type="simple" xlink:show="embed" xlink:actuate="onLoad"/></draw:frame></text:p>
      <text:p text:style-name="P313"><text:span text:style-name="T313_1">Figure<text:s/>1:<text:s/></text:span><text:span text:style-name="T313_2">Concerns<text:s/>about<text:s/>waste<text:s/>disposal<text:s/></text:span><text:span text:style-name="T313_3">and<text:s/>perception<text:s/>of<text:s/></text:span><text:span text:style-name="T313_4">refugees’<text:s/></text:span><text:span text:style-name="T313_5">impact<text:s/>on<text:s/></text:span><text:span text:style-name="T313_6">public<text:s/>services</text:span></text:p>
      <text:p text:style-name="P314"/>
      <text:list text:style-name="LS33" xml:id="list34" text:continue-list="list32">
        <text:list-item>
          <text:p text:style-name="P315"><text:span text:style-name="T315_1">I</text:span><text:span text:style-name="T315_2">ncreased</text:span><text:span text:style-name="T315_3"><text:s/>Wastewater<text:s/></text:span><text:span text:style-name="T315_4">C</text:span><text:span text:style-name="T315_5">apacity</text:span><text:span text:style-name="T315_6"><text:s/></text:span><text:span text:style-name="T315_7">–<text:s/></text:span><text:span text:style-name="T315_8">substantially</text:span><text:span text:style-name="T315_9"><text:s/>did<text:s/>not<text:s/>meet<text:s/>expectations.</text:span></text:p>
        </text:list-item>
      </text:list>
      <text:p text:style-name="P316"/>
      <text:p text:style-name="P317"><text:span text:style-name="T317_1">As<text:s/>the<text:s/>pipeline<text:s/>construction<text:s/>hasn’t</text:span><text:span text:style-name="T317_2"><text:s/>yet</text:span><text:span text:style-name="T317_3"><text:s/>been<text:s/>completed,<text:s/>the<text:s/></text:span><text:span text:style-name="T317_4">outcome</text:span><text:span text:style-name="T317_5"><text:s/>cannot<text:s/>be<text:s/>measured.<text:s/></text:span><text:span text:style-name="T317_6">Upon<text:s/>completion,<text:s/>the<text:s/></text:span><text:span text:style-name="T317_7">Ain<text:s/>Ghazal<text:s/></text:span><text:span text:style-name="T317_8">conveyor<text:s/>will<text:s/>initially<text:s/>serve<text:s/>as<text:s/>a<text:s/></text:span><text:span text:style-name="T317_9">redundancy<text:s/>pipeline</text:span><text:span text:style-name="T317_10"><text:s/>for<text:s/>the<text:s/>current<text:s/>conveyor<text:s/>connecting<text:s/>the<text:s/>Ain<text:s/>Ghazal<text:s/>pre-treatment<text:s/>plant<text:s/>to<text:s/>the<text:s/>As-Samra<text:s/>wastewater<text:s/>plant</text:span><text:span text:style-name="T317_11">.<text:s/></text:span><text:span text:style-name="T317_12">This<text:s/>will<text:s/>mitigate<text:s/></text:span><text:span text:style-name="T317_13">the<text:s/>risk<text:s/>of<text:s/>overflow<text:s/>and<text:s/></text:span><text:span text:style-name="T317_14">environmental<text:s/></text:span><text:span text:style-name="T317_15">harm</text:span><text:span text:style-name="T317_16"><text:s/>in<text:s/>the<text:s/>event<text:s/>of<text:s/>blockages,<text:s/>maintenance<text:s/>or<text:s/>unexpected<text:s/>shutdowns</text:span><text:span text:style-name="T317_17">.</text:span><text:span text:style-name="T317_18"><text:s/></text:span><text:span text:style-name="T317_19">Without<text:s/>this<text:s/>redundancy<text:s/>option,<text:s/>there<text:s/>is<text:s/>a<text:s/>serious<text:s/>risk<text:s/>of<text:s/>the<text:s/>excess<text:s/>wastewater</text:span><text:span text:style-name="T317_20"><text:s/>spilling<text:s/>into<text:s/>the<text:s/>streets<text:s/>or<text:s/>local<text:s/></text:span><text:span text:style-name="T317_21">valleys</text:span><text:span text:style-name="T317_22"><text:s/>as<text:s/>happened<text:s/>in<text:s/>2013<text:s/>when<text:s/>the<text:s/>primary<text:s/>conveyer<text:s/>was<text:s/>blocked<text:s/>for<text:s/>3<text:s/>days.</text:span></text:p>
      <text:p text:style-name="P318"/>
      <text:p text:style-name="P319"><text:span text:style-name="T319_1">While<text:s/>there<text:s/>will<text:s/>be<text:s/>an<text:s/>increased<text:s/>capacity<text:s/>to<text:s/>transport<text:s/>additional<text:s/>wastewater,</text:span><text:span text:style-name="T319_2"><text:s/>there<text:s/>will<text:s/>not<text:s/>be<text:s/>any<text:s/>actual<text:s/>additional<text:s/>wastewater<text:s/>processed<text:s/>in<text:s/>the<text:s/>short-term.</text:span><text:span text:style-name="T319_3"><text:s/>This<text:s/>is<text:s/>because<text:s/>both<text:s/>Ain<text:s/>Ghazal<text:s/>and<text:s/>As-Samra<text:s/>are<text:s/>both<text:s/>already<text:s/>at<text:s/>capacity<text:s/>and<text:s/>are<text:s/>unable<text:s/>to<text:s/>take<text:s/>on<text:s/>additional<text:s/>flows.<text:s/>There<text:s/>are<text:s/>plans,<text:s/>however,<text:s/>to<text:s/>increase<text:s/>the<text:s/>capacity<text:s/>of<text:s/>both<text:s/>in<text:s/>the<text:s/>medium-term.<text:s/>Once<text:s/>completed,<text:s/>these<text:s/>expansions<text:s/>will<text:s/>mean<text:s/>the<text:s/>additional<text:s/>capacity<text:s/>of<text:s/>the<text:s/>conveyor</text:span><text:span text:style-name="T319_4"><text:s/>(c.150,000m</text:span><text:span text:style-name="T319_5">3</text:span><text:span text:style-name="T319_6"><text:s/>of<text:s/>wastewater<text:s/>per<text:s/>day)</text:span><text:span text:style-name="T319_7"><text:s/>will<text:s/>result<text:s/>in<text:s/>connecting<text:s/>2.1<text:s/>million<text:s/>more<text:s/>people<text:s/>(307,000<text:s/>households)<text:s/>to<text:s/>the<text:s/>wastewater<text:s/>network.</text:span><text:span text:style-name="T319_8"><text:s/>In<text:s/>the<text:s/>context<text:s/>of<text:s/>the<text:s/></text:span><text:span text:style-name="T319_9">National<text:s/>Desalination<text:s/>and<text:s/>Conveyer<text:s/></text:span><text:span text:style-name="T319_10">-<text:s/></text:span><text:span text:style-name="T319_11">whi</text:span><text:span text:style-name="T319_12">ch<text:s/>is<text:s/></text:span><text:span text:style-name="T319_13">set<text:s/>to<text:s/>increase<text:s/>water<text:s/>supply<text:s/>by<text:s/>300</text:span><text:span text:style-name="T319_14"><text:s/>million<text:s/></text:span><text:span text:style-name="T319_15">m</text:span><text:span text:style-name="T319_16">3</text:span><text:span text:style-name="T319_17"><text:s/>per<text:s/></text:span><text:span text:style-name="T319_18">year</text:span><text:span text:style-name="T319_19"><text:s/></text:span><text:span text:style-name="T319_20">from<text:s/></text:span><text:span text:style-name="T319_21">2030</text:span><text:span text:style-name="T319_22"><text:s/>-</text:span><text:span text:style-name="T319_23"><text:s/>increasing<text:s/>the<text:s/>capacity<text:s/>of<text:s/>the<text:s/>national<text:s/>water<text:s/>and<text:s/>wastewater</text:span><text:span text:style-name="T319_24"><text:s/>infrastructure<text:s/></text:span><text:span text:style-name="T319_25">is<text:s/></text:span><text:span text:style-name="T319_26">imperative.<text:s/></text:span><text:span text:style-name="T319_27"><text:s/></text:span></text:p>
      <text:p text:style-name="P320"/>
      <text:p text:style-name="P321"><text:span text:style-name="T321_1">The<text:s/>need<text:s/>for<text:s/>a<text:s/>back-up<text:s/>conveyor<text:s/>is<text:s/>increasingly<text:s/>important<text:s/>to<text:s/>maintain<text:s/>the<text:s/>network’s<text:s/>overall<text:s/>resilience</text:span><text:span text:style-name="T321_2">.<text:s/>The<text:s/>original<text:s/>conveyor<text:s/>is<text:s/>already<text:s/>39<text:s/>years<text:s/>old,<text:s/>while<text:s/>the<text:s/>second<text:s/>conveyor<text:s/>is<text:s/>20<text:s/>years<text:s/>old</text:span><text:span text:style-name="T321_3"><text:s/>(</text:span><text:span text:style-name="T321_4">the<text:s/>lifespan<text:s/>of<text:s/>the<text:s/>conveyors<text:s/>is<text:s/>estimated<text:s/>at<text:s/>around<text:s/>40-50<text:s/>years</text:span><text:span text:style-name="T321_5">)</text:span><text:span text:style-name="T321_6">.<text:s/>This<text:s/>ageing<text:s/>of<text:s/>infrastructure<text:s/>is<text:s/>coupled<text:s/>with<text:s/>the<text:s/>increasing<text:s/>frequency<text:s/>of<text:s/>heavy<text:s/>storms<text:s/>due<text:s/>to<text:s/>climate<text:s/>change.<text:s/>According<text:s/>to<text:s/>the<text:s/>2015<text:s/>Vulnerability<text:s/>Assessment<text:s/>Framework<text:s/>prepared<text:s/>for<text:s/>UNHCR,<text:s/>20%<text:s/>of<text:s/>registered<text:s/>Syrian<text:s/>refugees<text:s/>in<text:s/>Jordan<text:s/>experienced<text:s/>wastewater<text:s/>overflows<text:s/>more<text:s/>than<text:s/>once<text:s/>in<text:s/>the<text:s/>last<text:s/>year.</text:span><text:span text:style-name="T321_7"><text:note text:note-class="footnote"><text:note-citation/><text:note-body><text:p text:style-name="P322"><text:span text:style-name="T322_1"><text:s/></text:span><text:span text:style-name="T322_2">See<text:s/></text:span><text:span text:style-name="T322_3"><text:a xlink:type="simple" xlink:href="https://data.unhcr.org/en/documents/details/45570"><text:span text:style-name="T322_4">https://data.unhcr.org/en/documents/details/45570</text:span></text:a></text:span><text:span text:style-name="T322_5"><text:s/></text:span></text:p></text:note-body></text:note></text:span></text:p>
      <text:p text:style-name="P323"/>
      <text:p text:style-name="P324"><text:span text:style-name="T324_1">Sustainability</text:span></text:p>
      <text:p text:style-name="P325"/>
      <text:p text:style-name="P326"><text:span text:style-name="T326_1">The<text:s/>sustainability<text:s/>of<text:s/>JCEOP’s<text:s/>achievements<text:s/>is<text:s/></text:span><text:span text:style-name="T326_2">varies</text:span><text:span text:style-name="T326_3"><text:s/>across<text:s/>components.<text:s/>Policy<text:s/>and<text:s/>institutional<text:s/>reforms<text:s/>supported<text:s/>through<text:s/>the<text:s/>World<text:s/>Bank’s<text:s/>P4R<text:s/>and<text:s/>DPL<text:s/>instruments<text:s/>have<text:s/>the<text:s/>strongest<text:s/>prospects<text:s/>for<text:s/>durability,<text:s/>as<text:s/>many<text:s/>measures</text:span><text:span text:style-name="T326_4"><text:s/>-<text:s/></text:span><text:span text:style-name="T326_5">such<text:s/>as<text:s/>streamlined<text:s/>business<text:s/>licensing,<text:s/>digital<text:s/>financial<text:s/>inclusion,<text:s/>and<text:s/>childcare<text:s/>reforms</text:span><text:span text:style-name="T326_6"><text:s/>-<text:s/></text:span><text:span text:style-name="T326_7">have<text:s/>been<text:s/>embedded<text:s/>in<text:s/>government<text:s/>systems<text:s/>and<text:s/>carried<text:s/>forward<text:s/>into<text:s/>successor<text:s/>programmes.<text:s/></text:span><text:span text:style-name="T326_8">The<text:s/>Reform<text:s/>Secretariat<text:s/>and<text:s/>Project<text:s/>Management<text:s/>Unit<text:s/>model<text:s/>proved<text:s/>highly<text:s/>effective<text:s/>during<text:s/>implementation;<text:s/>however,<text:s/>while<text:s/>there<text:s/>is<text:s/>potential<text:s/>for<text:s/>institutionalisation,<text:s/>the<text:s/>model's<text:s/>long-term<text:s/>sustainability<text:s/>remains<text:s/>contingent<text:s/>on<text:s/>both<text:s/>domestic<text:s/>financing<text:s/>and<text:s/>formal<text:s/>integration<text:s/>into<text:s/>permanent<text:s/>civil<text:s/>service<text:s/>structures.</text:span></text:p>
      <text:p text:style-name="P327"/>
      <text:p text:style-name="P328"><text:span text:style-name="T328_1">Infrastructure<text:s/>investments<text:s/>in<text:s/>solid<text:s/>waste<text:s/>management<text:s/>are<text:s/>operational<text:s/>and<text:s/>delivering<text:s/>benefits,<text:s/>but<text:s/>gaps<text:s/>in<text:s/>lifecycle<text:s/>planning—such<text:s/>as<text:s/>the<text:s/>uncapped<text:s/>Cell<text:s/>5—pose<text:s/>environmental<text:s/>and<text:s/>reputational<text:s/>risks<text:s/>unless<text:s/>remedial<text:s/>funding<text:s/>is<text:s/>secured.<text:s/>The<text:s/>Ain<text:s/>Ghazal<text:s/>wastewater<text:s/>conveyor,<text:s/>though<text:s/>near<text:s/>completion,<text:s/>will<text:s/>initially<text:s/>function<text:s/>only<text:s/>as<text:s/>a<text:s/>redundancy<text:s/>line,<text:s/>with<text:s/>its<text:s/>full<text:s/>impact<text:s/>contingent<text:s/>on<text:s/>future<text:s/>expansions<text:s/>of<text:s/>treatment<text:s/>capacity.<text:s/>Digital<text:s/>economy<text:s/>gains<text:s/>under<text:s/>YTJ,<text:s/>including<text:s/>curriculum<text:s/>reform<text:s/>and<text:s/>e-government<text:s/>services,<text:s/>are<text:s/>likely<text:s/>to<text:s/>endure,<text:s/>but<text:s/>job<text:s/>creation<text:s/>subsidies<text:s/>and<text:s/>tech<text:s/>hub<text:s/>operations<text:s/>require<text:s/>a<text:s/>clear<text:s/>handover<text:s/>strategy<text:s/>to<text:s/>avoid<text:s/>dependency.<text:s/>Overall,<text:s/>while<text:s/>JCEOP<text:s/>has<text:s/>laid<text:s/>critical<text:s/>foundations<text:s/>for<text:s/>resilience<text:s/>and<text:s/>inclusive<text:s/>growth,<text:s/>long-term<text:s/>sustainability<text:s/>hinges<text:s/>on<text:s/>institutionalisation,<text:s/>fiscal<text:s/>integration,<text:s/>and<text:s/>complementary<text:s/>investments<text:s/>beyond<text:s/>the<text:s/>programme’s<text:s/>closure.</text:span></text:p>
      <text:p text:style-name="P329"/>
      <text:p text:style-name="P330"><text:span text:style-name="T330_1">V</text:span><text:span text:style-name="T330_2">alue<text:s/>for<text:s/>Money</text:span></text:p>
      <text:p text:style-name="P331"/>
      <text:p text:style-name="P332"><text:span text:style-name="T332_1">The<text:s/>programme<text:s/>leveraged<text:s/>UK<text:s/>grant<text:s/>funding<text:s/>to<text:s/>unlock<text:s/>over</text:span><text:span text:style-name="T332_2"><text:s/>USD</text:span><text:span text:style-name="T332_3"><text:s/>$1<text:s/>billion<text:s/>in<text:s/>concessional<text:s/>finance,<text:s/>achieving<text:s/>strong<text:s/>economy<text:s/>and<text:s/>policy<text:s/>influence.<text:s/>Efficiency<text:s/>was<text:s/>generally<text:s/>high,<text:s/>with<text:s/>results-based<text:s/>financing<text:s/>ensuring<text:s/>verified<text:s/>outputs,<text:s/>though<text:s/>some<text:s/>components<text:s/>like<text:s/>wastewater<text:s/>infrastructure<text:s/>faced<text:s/>delays.<text:s/>Effectiveness<text:s/>varied:<text:s/>while<text:s/>reforms<text:s/>and<text:s/>infrastructure<text:s/>upgrades<text:s/>showed<text:s/>promise,<text:s/>refugee<text:s/>employment<text:s/>and<text:s/>women's<text:s/>inclusion<text:s/>fell<text:s/>short<text:s/>of<text:s/>goals.<text:s/>Equity<text:s/>outcomes<text:s/>were<text:s/>mixed,<text:s/>with<text:s/>youth<text:s/>and<text:s/>women<text:s/>benefiting<text:s/>more<text:s/>than<text:s/>refugees,<text:s/>and<text:s/>other<text:s/>marginali</text:span><text:span text:style-name="T332_4">s</text:span><text:span text:style-name="T332_5">ed<text:s/>groups<text:s/>largely<text:s/>excluded.<text:s/>Despite<text:s/>data<text:s/>limitations,<text:s/>the<text:s/>programme<text:s/>demonstrated<text:s/>reasonable<text:s/>cost-effectiveness,<text:s/>with<text:s/>durable<text:s/>reforms<text:s/>and<text:s/>infrastructure<text:s/>benefits<text:s/>supporting<text:s/></text:span><text:span text:style-name="T332_6">the</text:span><text:span text:style-name="T332_7"><text:s/>original<text:s/>VfM<text:s/>proposition</text:span><text:span text:style-name="T332_8"><text:note text:note-class="footnote"><text:note-citation/><text:note-body><text:p text:style-name="P333"><text:span text:style-name="T333_1"><text:s/>Full<text:s/>details</text:span><text:span text:style-name="T333_2"><text:s/>included<text:s/>in<text:s/>the<text:s/>Value<text:s/>for<text:s/>Money<text:s/>Section</text:span></text:p></text:note-body></text:note></text:span><text:span text:style-name="T333_3">.</text:span></text:p>
      <text:p text:style-name="P334"/>
      <text:p text:style-name="P335"><text:span text:style-name="T335_1">Theory<text:s/>of<text:s/>Chan</text:span><text:span text:style-name="T335_2">g</text:span><text:span text:style-name="T335_3">e</text:span><text:span text:style-name="T335_4"><text:s/>and<text:s/></text:span><text:span text:style-name="T335_5">Re</text:span><text:span text:style-name="T335_6">sults<text:s/>framework<text:s/></text:span></text:p>
      <text:p text:style-name="P336"/>
      <text:p text:style-name="P337"><text:span text:style-name="T337_1">JCEOP<text:s/></text:span><text:span text:style-name="T337_2">was</text:span><text:span text:style-name="T337_3"><text:s/>a<text:s/>large<text:s/>and<text:s/>complex<text:s/>programme<text:s/>with<text:s/></text:span><text:span text:style-name="T337_4">four<text:s/></text:span><text:span text:style-name="T337_5">distinct<text:s/>components.<text:s/>It</text:span><text:span text:style-name="T337_6"><text:s/>has</text:span><text:span text:style-name="T337_7"><text:s/>evolved<text:s/>since<text:s/>the<text:s/>programme’s<text:s/>inception<text:s/>in<text:s/>2016.<text:s/>The<text:s/>original<text:s/>business<text:s/>case,<text:s/>for<text:s/>£110m<text:s/>and<text:s/>due<text:s/>to<text:s/>run<text:s/>from<text:s/>2016-2018,<text:s/>presented<text:s/>two<text:s/>theories<text:s/>of<text:s/>change<text:s/>–<text:s/>one<text:s/>for<text:s/>support<text:s/>to<text:s/>a<text:s/>World<text:s/>Bank<text:s/>Programme<text:s/>for<text:s/>Reform<text:s/>(P4R)<text:s/>through<text:s/>the<text:s/>GCFF,<text:s/>and<text:s/>the<text:s/>other<text:s/>for<text:s/>support<text:s/>to<text:s/>infrastructure<text:s/>investment<text:s/>with<text:s/>the<text:s/>EBRD<text:s/>(as<text:s/>well<text:s/>as<text:s/>a<text:s/>small<text:s/>skills<text:s/>training<text:s/>project).<text:s/>These<text:s/>theories<text:s/>of<text:s/>change<text:s/>follow</text:span><text:span text:style-name="T337_8">ed</text:span><text:span text:style-name="T337_9"><text:s/>separate<text:s/>output<text:s/>and<text:s/>outcome<text:s/>tracks<text:s/>before<text:s/>coming<text:s/>together<text:s/>at<text:s/>the<text:s/>impact<text:s/>stage.</text:span></text:p>
      <text:p text:style-name="P338"/>
      <text:p text:style-name="P339"><text:span text:style-name="T339_1">The<text:s/>programme<text:s/>received<text:s/>two<text:s/>cost<text:s/>extensions<text:s/>since<text:s/>the<text:s/>approval<text:s/>of<text:s/>the<text:s/>original<text:s/>business<text:s/>case,<text:s/>the<text:s/>first<text:s/>in<text:s/>2018,<text:s/>to<text:s/>£201.5m<text:s/>with<text:s/>a<text:s/>time<text:s/>extension<text:s/>to<text:s/>2022,<text:s/>and<text:s/>the<text:s/>second<text:s/>in<text:s/>2019,<text:s/>to<text:s/>£216.5m<text:s/>with<text:s/>a<text:s/>time<text:s/>extension<text:s/>to<text:s/>2025.<text:s/>The<text:s/>final<text:s/>extension<text:s/>was<text:s/>approved<text:s/>in<text:s/>July<text:s/>2019,<text:s/>six<text:s/>months<text:s/>before<text:s/>the<text:s/>COVID-19<text:s/>pandemic<text:s/></text:span><text:span text:style-name="T339_2">which<text:s/></text:span><text:span text:style-name="T339_3">caused<text:s/>significant<text:s/>disruption<text:s/>to<text:s/>delivery.<text:s/>The<text:s/>first<text:s/>cost<text:s/>extension<text:s/>contributed<text:s/>to<text:s/>a<text:s/></text:span><text:span text:style-name="T339_4">development<text:s/>policy<text:s/>loan<text:s/>(DPL)<text:s/>through<text:s/>the<text:s/>GCFF.<text:s/>The<text:s/>second<text:s/>cost<text:s/>extension<text:s/>contributed<text:s/>to<text:s/>a<text:s/>World<text:s/>Bank<text:s/>‘Youth,<text:s/>Technology<text:s/>and<text:s/>Jobs’<text:s/>(YTJ)<text:s/>programme<text:s/>through<text:s/>the<text:s/>GCFF<text:s/>and<text:s/>enabled<text:s/>the<text:s/>completion<text:s/>of<text:s/>the<text:s/>original<text:s/>EBRD<text:s/>infrastructure<text:s/>investments<text:s/>through<text:s/>the<text:s/>time<text:s/>extension.</text:span></text:p>
      <text:p text:style-name="P340"/>
      <text:p text:style-name="P341"><text:span text:style-name="T341_1">In<text:s/>2021,<text:s/>the<text:s/>JCEOP<text:s/>programme<text:s/>team<text:s/>updated<text:s/>both<text:s/>theories<text:s/>of<text:s/>change<text:s/>to<text:s/>reflect<text:s/>the<text:s/>new<text:s/>components<text:s/>included<text:s/>as<text:s/>part<text:s/>of<text:s/>the<text:s/>cost<text:s/>extensions,<text:s/>and<text:s/>the<text:s/>new<text:s/>economic<text:s/>context.<text:s/>Following<text:s/>a<text:s/>recommendation<text:s/>made<text:s/>in<text:s/>the<text:s/>2022<text:s/>Annual<text:s/>Review,<text:s/>the<text:s/>programme’s<text:s/>outcome<text:s/>indicators<text:s/>were<text:s/>updated<text:s/>in<text:s/>2023<text:s/>to<text:s/>improve<text:s/>their<text:s/>coherence<text:s/>and<text:s/>adaptability<text:s/>to<text:s/>Jordan’s<text:s/>changing<text:s/>economic<text:s/>context,<text:s/>and<text:s/>to<text:s/>better<text:s/>align<text:s/>with<text:s/>the<text:s/>theories<text:s/>of<text:s/>change.</text:span></text:p>
      <text:p text:style-name="P342"/>
      <text:p text:style-name="P343"><text:span text:style-name="T343_1">The<text:s/>theories<text:s/>of<text:s/>change<text:s/>are<text:s/>illustrated<text:s/>in<text:s/>figure<text:s/>1.<text:s/>Part<text:s/>1<text:s/>presents<text:s/>the<text:s/>World<text:s/>Bank<text:s/>projects:<text:s/>the<text:s/>P4R;<text:s/>DPL;<text:s/>and<text:s/>YTJ<text:s/>programme.<text:s/>Part<text:s/>2<text:s/>presents<text:s/>the<text:s/>EBRD<text:s/>projects:<text:s/>the<text:s/>infrastructure<text:s/>investments;<text:s/>skills<text:s/>training;<text:s/>and<text:s/>investment<text:s/>promotion.</text:span></text:p>
      <text:p text:style-name="P344"/>
      <text:p text:style-name="P345"><text:span text:style-name="T345_1">Figure<text:s/>1:<text:s/></text:span><text:span text:style-name="T345_2">T</text:span><text:span text:style-name="T345_3">heory<text:s/>of<text:s/></text:span><text:span text:style-name="T345_4">C</text:span><text:span text:style-name="T345_5">hange</text:span></text:p>
      <text:p text:style-name="P346"/>
      <text:p text:style-name="P347"><draw:frame svg:x="0cm" svg:y="0cm" svg:width="15.921cm" svg:height="10.102cm" draw:style-name="FR2" text:anchor-type="as-char" draw:z-index="0"><draw:image xlink:href="Pictures/image2.png" xlink:type="simple" xlink:show="embed" xlink:actuate="onLoad"/><svg:desc>A screenshot of a computer screen

Description automatically generated</svg:desc></draw:frame></text:p>
      <text:p text:style-name="P348"><draw:frame svg:x="0cm" svg:y="0cm" svg:width="15.921cm" svg:height="10.149cm" draw:style-name="FR3" text:anchor-type="as-char" draw:z-index="0"><draw:image xlink:href="Pictures/image3.png" xlink:type="simple" xlink:show="embed" xlink:actuate="onLoad"/><svg:desc>A diagram with text and blue arrows

Description automatically generated with medium confidence</svg:desc></draw:frame></text:p>
      <text:p text:style-name="P349"/>
      <text:p text:style-name="P350"/>
      <text:p text:style-name="P351"><text:span text:style-name="T351_1">The<text:s/>ToC<text:s/>rested<text:s/>on<text:s/>several<text:s/>core<text:s/>assumptions<text:s/>that<text:s/>shaped<text:s/>how<text:s/>programme<text:s/>outputs<text:s/>were<text:s/>expected<text:s/>to<text:s/>translate<text:s/>into<text:s/>outcomes.<text:s/>First,<text:s/>it<text:s/>assumed<text:s/>that<text:s/>structural<text:s/>reforms<text:s/>to<text:s/>the<text:s/>business<text:s/>environment,<text:s/>labour<text:s/>regulations,<text:s/>and<text:s/>investment<text:s/>climate<text:s/>would<text:s/>stimulate<text:s/></text:span><text:span text:style-name="T351_2">private</text:span><text:span text:style-name="T351_3"><text:s/>sector</text:span><text:span text:style-name="T351_4"><text:s/>growth<text:s/>and<text:s/>create<text:s/>job<text:s/>opportunities<text:s/>for<text:s/>Jordanians<text:s/>and<text:s/>Syrian<text:s/>refugees.<text:s/>In<text:s/>practice,<text:s/>persistent<text:s/>economic<text:s/>shocks,<text:s/>limited<text:s/>labour<text:s/>demand,<text:s/>and<text:s/>entrenched<text:s/>structural<text:s/>barriers<text:s/>meant<text:s/>that<text:s/>reforms<text:s/>did<text:s/>not<text:s/>yield<text:s/>the<text:s/>expected<text:s/>growth<text:s/>or<text:s/>employment<text:s/>outcomes.<text:s/>Second,<text:s/>the<text:s/>ToC<text:s/>assumed<text:s/>that<text:s/>expanding<text:s/>and<text:s/>simplifying<text:s/></text:span><text:span text:style-name="T351_5">work</text:span><text:span text:style-name="T351_6"><text:s/>permit</text:span><text:span text:style-name="T351_7"><text:s/>access<text:s/>would<text:s/>lead<text:s/>to<text:s/>meaningful<text:s/>formalisation<text:s/>of<text:s/>Syrian<text:s/>labour.<text:s/>Evidence<text:s/>showed<text:s/>that<text:s/>while<text:s/>permit<text:s/>issuance</text:span><text:span text:style-name="T351_8"><text:s/>did</text:span><text:span text:style-name="T351_9"><text:s/>increase,<text:s/>uptake<text:s/>was<text:s/>constrained<text:s/>by<text:s/>legal<text:s/>restrictions,<text:s/>social<text:s/>norms,<text:s/>rising<text:s/></text:span><text:span text:style-name="T351_10">social</text:span><text:span text:style-name="T351_11"><text:s/>security</text:span><text:span text:style-name="T351_12"><text:s/>costs,<text:s/>and<text:s/>employer<text:s/>incentives<text:s/>that<text:s/>continued<text:s/>to<text:s/>favour<text:s/>informal<text:s/>hiring.<text:s/>These<text:s/>assumptions<text:s/>did<text:s/>not<text:s/>hold<text:s/>as<text:s/>intended,<text:s/>and<text:s/>while<text:s/>adjustments—such<text:s/>as<text:s/>flexible<text:s/>permits,<text:s/>revised<text:s/>DLIs,<text:s/>and<text:s/>restructured<text:s/>targets—helped,<text:s/>they<text:s/>could<text:s/>not<text:s/>fully<text:s/>overcome<text:s/></text:span><text:span text:style-name="T351_13">market<text:s/>wide</text:span><text:span text:style-name="T351_14"><text:s/>constraints<text:s/>beyond<text:s/>the<text:s/>programme’s<text:s/>control.<text:s/>Conversely,<text:s/>other<text:s/>assumptions<text:s/>were<text:s/>validated:<text:s/>leveraging<text:s/>UK<text:s/>ODA<text:s/>through<text:s/>multilateral<text:s/>partners<text:s/>successfully<text:s/>mobilised<text:s/>largescale<text:s/>concessional<text:s/>finance;<text:s/>institutional<text:s/>reforms<text:s/>were<text:s/>embedded<text:s/>within<text:s/>government<text:s/>systems;<text:s/>digital<text:s/>transformation<text:s/>efforts<text:s/>significantly<text:s/>exceeded<text:s/>expectations;<text:s/>and<text:s/></text:span><text:span text:style-name="T351_15">solid<text:s/>waste</text:span><text:span text:style-name="T351_16"><text:s/>management<text:s/>infrastructure<text:s/>delivered<text:s/>tangible<text:s/>improvements.<text:s/></text:span></text:p>
      <text:p text:style-name="P352"/>
      <text:h text:style-name="P353" text:outline-level="2"><text:span text:style-name="T353_1">C:<text:s/>Detailed<text:s/>Output<text:s/>Assessment</text:span></text:h>
      <text:p text:style-name="P354"/>
      <table:table table:style-name="Table10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33">
          <table:table-cell table:style-name="Cell118" table:number-columns-spanned="2">
            <text:p text:style-name="P355"><text:span text:style-name="T355_1">Output<text:s/>Number<text:s/>and<text:s/>Title<text:s/></text:span></text:p>
          </table:table-cell>
          <table:covered-table-cell/>
          <table:table-cell table:style-name="Cell119" table:number-columns-spanned="3">
            <text:p text:style-name="P356"><text:span text:style-name="T356_1">Output<text:s/></text:span><text:span text:style-name="T356_2">1:</text:span><text:span text:style-name="T356_3"><text:s/></text:span><text:span text:style-name="T356_4">World<text:s/>Bank<text:s/>Programme<text:s/>for<text:s/>Results<text:s/>implemented<text:s/>to<text:s/>schedule</text:span><text:span text:style-name="T356_5"><text:s/>(complete</text:span><text:span text:style-name="T356_6">d</text:span><text:span text:style-name="T356_7"><text:s/>Jan<text:s/>2024)</text:span></text:p>
          </table:table-cell>
          <table:covered-table-cell/>
          <table:covered-table-cell/>
        </table:table-row>
        <table:table-row table:style-name="Row34">
          <table:table-cell table:style-name="Cell120" table:number-columns-spanned="2">
            <text:p text:style-name="P357"><text:span text:style-name="T357_1">Output<text:s/>Score<text:s/></text:span></text:p>
          </table:table-cell>
          <table:covered-table-cell/>
          <table:table-cell table:style-name="Cell121" table:number-columns-spanned="3">
            <text:p text:style-name="P358"><text:span text:style-name="T358_1">A++<text:s/></text:span></text:p>
          </table:table-cell>
          <table:covered-table-cell/>
          <table:covered-table-cell/>
        </table:table-row>
        <table:table-row table:style-name="Row35">
          <table:table-cell table:style-name="Cell122" table:number-columns-spanned="2">
            <text:p text:style-name="P359"><text:span text:style-name="T359_1">Impact<text:s/>weighting<text:s/>(%)</text:span></text:p>
          </table:table-cell>
          <table:covered-table-cell/>
          <table:table-cell table:style-name="Cell123">
            <text:p text:style-name="P360"><text:span text:style-name="T360_1">-</text:span></text:p>
          </table:table-cell>
          <table:table-cell table:style-name="Cell124">
            <text:p text:style-name="P361"><text:span text:style-name="T361_1">Impact<text:s/>weighting<text:s/>revised<text:s/>since<text:s/>last<text:s/>AR?</text:span></text:p>
          </table:table-cell>
          <table:table-cell table:style-name="Cell125">
            <text:p text:style-name="P362"><text:span text:style-name="T362_1">-</text:span></text:p>
          </table:table-cell>
        </table:table-row>
        <table:table-row table:style-name="Row36">
          <table:table-cell table:style-name="Cell126" table:number-columns-spanned="5">
            <text:p text:style-name="P363"/>
          </table:table-cell>
          <table:covered-table-cell/>
          <table:covered-table-cell/>
          <table:covered-table-cell/>
          <table:covered-table-cell/>
        </table:table-row>
        <table:table-row table:style-name="Row37">
          <table:table-cell table:style-name="Cell127">
            <text:p text:style-name="P364"><text:span text:style-name="T364_1">Output<text:s/>Indicator<text:s/></text:span></text:p>
          </table:table-cell>
          <table:table-cell table:style-name="Cell128" table:number-columns-spanned="3">
            <text:p text:style-name="P365"><text:span text:style-name="T365_1">Final<text:s/></text:span><text:span text:style-name="T365_2">Logframe</text:span><text:span text:style-name="T365_3"><text:s/>Target</text:span></text:p>
          </table:table-cell>
          <table:covered-table-cell/>
          <table:covered-table-cell/>
          <table:table-cell table:style-name="Cell129">
            <text:p text:style-name="P366"><text:span text:style-name="T366_1">Final<text:s/>Result</text:span><text:span text:style-name="T366_2"><text:s/>Achieved</text:span></text:p>
          </table:table-cell>
        </table:table-row>
        <table:table-row table:style-name="Row38">
          <table:table-cell table:style-name="Cell130">
            <text:p text:style-name="P367"><text:span text:style-name="T367_1">Proportion<text:s/>of<text:s/>Disbursement-Linked<text:s/>Indicators<text:s/>(DLIs)<text:s/>met<text:s/>(weighted<text:s/>by<text:s/>funding<text:s/>available<text:s/>per<text:s/>indicator)</text:span></text:p>
          </table:table-cell>
          <table:table-cell table:style-name="Cell131" table:number-columns-spanned="3">
            <text:p text:style-name="P368"><text:span text:style-name="T368_1">Annual<text:s/>band<text:s/>targets:<text:s/>≥70%<text:s/>(A);<text:s/>≥80%<text:s/>(A+);<text:s/>≥90%<text:s/>(A++)<text:s/>of<text:s/>DLIs<text:s/>met</text:span></text:p>
          </table:table-cell>
          <table:covered-table-cell/>
          <table:covered-table-cell/>
          <table:table-cell table:style-name="Cell132">
            <text:p text:style-name="P369"><text:span text:style-name="T369_1">95%<text:s/>of<text:s/>DLIs<text:s/>met<text:s/>(weighted<text:s/>by<text:s/>disbursement<text:s/>value)</text:span><text:span text:style-name="T369_2"><text:s/></text:span><text:span text:style-name="T369_3">–<text:s/></text:span><text:span text:style-name="T369_4">exceeded<text:s/>expectations<text:s/></text:span><text:span text:style-name="T369_5">(January<text:s/>2024)</text:span></text:p>
          </table:table-cell>
        </table:table-row>
        <table:table-row table:style-name="Row39">
          <table:table-cell table:style-name="Cell133">
            <text:p text:style-name="P370"/>
          </table:table-cell>
          <table:table-cell table:style-name="Cell134" table:number-columns-spanned="2">
            <text:p text:style-name="P371"/>
          </table:table-cell>
          <table:covered-table-cell/>
          <table:table-cell table:style-name="Cell135">
            <text:p text:style-name="P372"/>
          </table:table-cell>
          <table:table-cell table:style-name="Cell136">
            <text:p text:style-name="P373"/>
          </table:table-cell>
        </table:table-row>
        <table:table-row table:style-name="Row40">
          <table:table-cell table:style-name="Cell137">
            <text:p text:style-name="P374"/>
          </table:table-cell>
          <table:table-cell table:style-name="Cell138" table:number-columns-spanned="2">
            <text:p text:style-name="P375"/>
          </table:table-cell>
          <table:covered-table-cell/>
          <table:table-cell table:style-name="Cell139">
            <text:p text:style-name="P376"/>
          </table:table-cell>
          <table:table-cell table:style-name="Cell140">
            <text:p text:style-name="P377"/>
          </table:table-cell>
        </table:table-row>
      </table:table>
      <text:p text:style-name="P378"><text:span text:style-name="T378_1">A</text:span><text:span text:style-name="T378_2">ctivities<text:s/>and<text:s/>achievements<text:s/></text:span></text:p>
      <text:p text:style-name="P379"/>
      <text:p text:style-name="P380"><text:span text:style-name="T380_1">Over<text:s/>its<text:s/>lifetime,<text:s/>the<text:s/>Jordan<text:s/>Compact<text:s/>P</text:span><text:span text:style-name="T380_2">4</text:span><text:span text:style-name="T380_3">R<text:s/></text:span><text:span text:style-name="T380_4">channelled</text:span><text:span text:style-name="T380_5"><text:s/>USD</text:span><text:span text:style-name="T380_6"><text:s/>$300m<text:s/>in<text:s/>initial<text:s/>financing<text:s/>(with<text:s/>£80m<text:s/>from<text:s/>the<text:s/>UK<text:s/>as<text:s/>a<text:s/>loan),<text:s/>later<text:s/>topped<text:s/>up<text:s/>by<text:s/>an<text:s/>additional<text:s/></text:span><text:span text:style-name="T380_7">USD<text:s/></text:span><text:span text:style-name="T380_8">$100m<text:s/>in<text:s/>2020,<text:s/>through</text:span><text:span text:style-name="T380_9"><text:s/>the<text:s/>Global<text:s/>Concessional<text:s/>Financing<text:s/>Facility.<text:s/>The<text:s/>P4R<text:s/>linked<text:s/>disbursements<text:s/>to<text:s/>a<text:s/>series<text:s/>of<text:s/>DLIs<text:s/>covering:<text:s/>(</text:span><text:span text:style-name="T380_10">i</text:span><text:span text:style-name="T380_11">)<text:s/>work<text:s/>permits<text:s/>for<text:s/>Syrian<text:s/>refugees;<text:s/>(ii)<text:s/>expansion<text:s/>of<text:s/>social<text:s/>security<text:s/>coverage;<text:s/>(iii)<text:s/>promotion<text:s/>and<text:s/>formalisation<text:s/>of<text:s/>home-based<text:s/>businesses,<text:s/>particularly<text:s/>for<text:s/>women<text:s/>and<text:s/>Syrians;<text:s/>(iv)<text:s/>digital<text:s/>financial<text:s/>inclusion;<text:s/>(v)<text:s/>women’s<text:s/>economic<text:s/>participation<text:s/>through<text:s/>childcare<text:s/>and<text:s/>social<text:s/>norms;<text:s/>and<text:s/>(vi)<text:s/>export<text:s/>competitiveness<text:s/>in<text:s/>the<text:s/></text:span><text:span text:style-name="T380_12">agri</text:span><text:span text:style-name="T380_13">-sector.<text:s/>A<text:s/>Project<text:s/>Management<text:s/>Unit<text:s/>–<text:s/>later<text:s/>the<text:s/></text:span><text:span text:style-name="T380_14">Reform<text:s/>Secretariat<text:s/>(RS)</text:span><text:span text:style-name="T380_15"><text:s/>–<text:s/>at<text:s/>MoPIC<text:s/>was<text:s/>created<text:s/>to<text:s/>coordinate<text:s/>and<text:s/>drive<text:s/>the<text:s/>reform<text:s/>agenda<text:s/>across<text:s/>Government.<text:s/></text:span></text:p>
      <text:p text:style-name="P381"><text:span text:style-name="T381_1">Following<text:s/>COVID-19<text:s/>disruptions,<text:s/>the<text:s/>World<text:s/>Bank<text:s/>and<text:s/>GoJ<text:s/>restructured<text:s/>several<text:s/>DLIs,<text:s/>extended<text:s/>the<text:s/>P4R<text:s/>to<text:s/></text:span><text:span text:style-name="T381_2">January<text:s/>2024</text:span><text:span text:style-name="T381_3">,<text:s/>and<text:s/>introduced<text:s/>new<text:s/>DLIs<text:s/>to,<text:s/>for<text:s/>example,<text:s/>reduce<text:s/>the<text:s/>time<text:s/>and<text:s/>cost<text:s/>of<text:s/>home-based<text:s/>business<text:s/>registration.<text:s/>By<text:s/>closure,<text:s/></text:span><text:span text:style-name="T381_4">95%<text:s/>of<text:s/>weighted<text:s/>DLIs<text:s/>had<text:s/>been<text:s/>met,<text:s/>triggering<text:s/>full<text:s/>disbursement<text:s/>and<text:s/>yielding<text:s/>a<text:s/>final<text:s/>score<text:s/>of<text:s/>A++<text:s/>for<text:s/>Output<text:s/>1.<text:s/>While<text:s/>work-permit<text:s/>targets<text:s/>for<text:s/>Syrians<text:s/>were<text:s/>not<text:s/>met<text:s/>in<text:s/>most<text:s/>earlier<text:s/>years,<text:s/>the<text:s/>2023<text:s/>target<text:s/>was<text:s/>achieved<text:s/>with<text:s/>over<text:s/>90,000<text:s/>work<text:s/>permits<text:s/>issued,<text:s/>following<text:s/>policy<text:s/>changes<text:s/>such<text:s/>as<text:s/>flexible<text:s/>permits<text:s/>and<text:s/>fee<text:s/>waivers<text:s/>–<text:s/>although<text:s/>the<text:s/>waivers<text:s/>were<text:s/>dropped<text:s/>after<text:s/>the<text:s/>conclusion<text:s/>of<text:s/>the<text:s/>P4R<text:s/>and<text:s/>in<text:s/>the<text:s/>changing<text:s/>context<text:s/>later<text:s/>in<text:s/>2024</text:span><text:span text:style-name="T381_5">:<text:s/>not<text:s/>all<text:s/>outputs<text:s/>were<text:s/>sustainable<text:s/>beyond<text:s/>the<text:s/></text:span><text:span text:style-name="T381_6">loan</text:span><text:span text:style-name="T381_7">.<text:s/></text:span></text:p>
      <text:p text:style-name="P382"><text:span text:style-name="T382_1">The<text:s/>P4R<text:s/>underpinned<text:s/>key<text:s/>reforms,<text:s/>including<text:s/>the<text:s/>registration<text:s/>of<text:s/>3,980<text:s/>home-based<text:s/>businesses,<text:s/>the<text:s/>opening<text:s/>of<text:s/>around<text:s/>3<text:s/>million<text:s/>e-wallets<text:s/>and<text:s/>basic<text:s/>bank<text:s/>accounts,<text:s/>as<text:s/>well<text:s/>as<text:s/>significant<text:s/>simplification<text:s/>of<text:s/>municipal<text:s/>business<text:s/>licensing</text:span><text:span text:style-name="T382_2"><text:s/>-<text:s/></text:span><text:span text:style-name="T382_3">with<text:s/>GAM’s<text:s/>vocational<text:s/>licensing<text:s/>process<text:s/>streamlined<text:s/>from<text:s/>110<text:s/>steps<text:s/>to<text:s/>just<text:s/>13.</text:span><text:span text:style-name="T382_4"><text:s/></text:span><text:span text:style-name="T382_5">Several<text:s/>regulatory<text:s/>reforms<text:s/>and<text:s/>DLIs<text:s/>have<text:s/>now<text:s/>been<text:s/>carried<text:s/>over<text:s/>into<text:s/>successor<text:s/>P4Rs<text:s/>(e.g.<text:s/>Women’s<text:s/>Economic<text:s/>Opportunities),<text:s/>suggesting<text:s/>sustained<text:s/>impact<text:s/>beyond<text:s/>JCEOP</text:span><text:span text:style-name="T382_6">.<text:s/></text:span></text:p>
      <text:p text:style-name="P383"><text:span text:style-name="T383_1">This<text:s/>combination<text:s/>of<text:s/>broad<text:s/>DLI<text:s/>coverage,<text:s/>strong<text:s/>RS–World<text:s/>Bank<text:s/>coordination,<text:s/>and<text:s/>high<text:s/>final-year<text:s/>delivery<text:s/>justifies<text:s/>the<text:s/></text:span><text:span text:style-name="T383_2">A++<text:s/>score</text:span><text:span text:style-name="T383_3">:<text:s/>most<text:s/>milestones<text:s/>were<text:s/>met<text:s/>within<text:s/>the<text:s/>extended<text:s/>timeframe;<text:s/>all<text:s/>funds<text:s/>were<text:s/>disbursed;<text:s/>and<text:s/>the<text:s/>instrument<text:s/>demonstrably<text:s/>incentivised<text:s/>reforms<text:s/>in<text:s/>labour-market<text:s/>formalisation,<text:s/>business<text:s/>environment<text:s/>simplification,<text:s/>and<text:s/>women’s<text:s/>economic<text:s/>participation,<text:s/>even<text:s/>though<text:s/>some<text:s/>key<text:s/>quantitative<text:s/>refugee<text:s/>employment<text:s/>targets<text:s/>were<text:s/>not<text:s/>consistently<text:s/>achieved<text:s/>across<text:s/>all<text:s/>years.</text:span><text:span text:style-name="T383_4"><text:s/></text:span></text:p>
      <text:p text:style-name="P384"><text:span text:style-name="T384_1"><text:s text:c="2"/></text:span></text:p>
      <text:p text:style-name="P385"><text:span text:style-name="T385_1">Lessons<text:s/>learned<text:s/>through<text:s/>this<text:s/>output,<text:s/>and<text:s/>recommendations<text:s/>for<text:s/>future<text:s/>programming<text:s/></text:span></text:p>
      <text:p text:style-name="P386"/>
      <text:p text:style-name="P387"><text:span text:style-name="T387_1">The<text:s/>JCEOP’s<text:s/>P4R<text:s/>demonstrates<text:s/>that<text:s/></text:span><text:span text:style-name="T387_2">results-based<text:s/>financing<text:s/>can<text:s/>be<text:s/>an<text:s/>effective<text:s/>reform<text:s/>driver</text:span><text:span text:style-name="T387_3"><text:s/></text:span><text:span text:style-name="T387_4">in<text:s/>the<text:s/>Jordanian<text:s/>context</text:span><text:span text:style-name="T387_5">,<text:s/>especially<text:s/>in<text:s/>aligning<text:s/>donor<text:s/>interests<text:s/>and<text:s/>unlocking<text:s/>politically<text:s/>sensitive<text:s/>reforms<text:s/>across<text:s/>government.<text:s/></text:span><text:span text:style-name="T387_6">M</text:span><text:span text:style-name="T387_7">any<text:s/>outputs<text:s/>of<text:s/>the<text:s/>programme<text:s/>have<text:s/>persisted,<text:s/>and<text:s/>the<text:s/>evidence<text:s/>it<text:s/>provided<text:s/>has<text:s/>motivated<text:s/>several<text:s/>ensuing<text:s/>P4Rs.<text:s/></text:span><text:span text:style-name="T387_8">There<text:s/>were<text:s/>limitations<text:s/>in<text:s/>the<text:s/>transmission<text:s/>mechanisms<text:s/>to<text:s/></text:span><text:span text:style-name="T387_9">connect<text:s/>P4R<text:s/>outputs<text:s/>to<text:s/>the<text:s/>outcomes<text:s/>of<text:s/>the<text:s/>JCEOP<text:s/>and<text:s/>wider<text:s/>impact<text:s/>of<text:s/>the<text:s/>Compact,<text:s/>however.</text:span></text:p>
      <text:list text:style-name="LS14" xml:id="list35">
        <text:list-item>
          <text:p text:style-name="P388"><text:span text:style-name="T388_1">The<text:s/>P4R<text:s/>helped<text:s/>strengthen<text:s/>the<text:s/>reform<text:s/>culture<text:s/>within<text:s/>the<text:s/>Reform<text:s/>Secretariat<text:s/>(Jordan)<text:s/>(RS)<text:s/>and<text:s/>its<text:s/>predecessor<text:s/>PMU,<text:s/>providing<text:s/>a<text:s/>dedicated<text:s/>institutional<text:s/>vehicle<text:s/>for<text:s/>coordination<text:s/>and<text:s/>delivery.<text:s/>However,<text:s/>the<text:s/>reliance<text:s/>on<text:s/>a<text:s/>specialist<text:s/>PMU/RS,<text:s/>staffed<text:s/>via<text:s/>external<text:s/>consultants<text:s/>and<text:s/>donor<text:s/>support,<text:s/>raises<text:s/>important<text:s/>questions<text:s/>of<text:s/></text:span><text:span text:style-name="T388_2">sustainability</text:span><text:span text:style-name="T388_3"><text:s/>once<text:s/>the<text:s/>project<text:s/>ends.<text:s/>For<text:s/>future<text:s/>programmes,<text:s/>it<text:s/>is<text:s/>vital<text:s/>to<text:s/>embed<text:s/>such<text:s/>reform<text:s/>units<text:s/>into<text:s/>permanent<text:s/>ministry<text:s/>structures<text:s/>with<text:s/>a<text:s/>clear<text:s/>domestic<text:s/>budget,<text:s/>civil-service<text:s/>mandate,<text:s/>and<text:s/>plans<text:s/>for<text:s/>transition<text:s/>so<text:s/>that<text:s/>institutional<text:s/>memory<text:s/>and<text:s/>reform<text:s/>momentum<text:s/>are<text:s/>preserved.</text:span></text:p>
        </text:list-item>
        <text:list-item>
          <text:p text:style-name="P389"><text:span text:style-name="T389_1">On<text:s/>the<text:s/>work<text:s/>permit<text:s/>front,<text:s/>the<text:s/>P4R<text:s/>did<text:s/>succeed<text:s/>in<text:s/>meeting<text:s/>the<text:s/>headline<text:s/>indicator<text:s/>of<text:s/>permit<text:s/>issuance.<text:s/>Yet<text:s/>its<text:s/></text:span><text:span text:style-name="T389_2">impact<text:s/>on<text:s/>large-scale<text:s/>economic<text:s/>participation<text:s/>was<text:s/>limited</text:span><text:span text:style-name="T389_3">.<text:s/></text:span><text:span text:style-name="T389_4">A</text:span><text:span text:style-name="T389_5"><text:s/>significant<text:s/>value</text:span><text:span text:style-name="T389_6"><text:s/>of<text:s/>the<text:s/>permits<text:s/>was<text:s/>legal<text:s/>protection<text:s/>for<text:s/>Syrian<text:s/>refugees<text:s/>rather<text:s/>than<text:s/>widespread<text:s/>formal<text:s/>employment<text:s/>uptake</text:span><text:span text:style-name="T389_7">.<text:s/>Possessing<text:s/>a<text:s/>permit<text:s/>did<text:s/>not<text:s/>necessarily<text:s/>signify<text:s/>a<text:s/>move<text:s/>into<text:s/>meaningful<text:s/>formal<text:s/>work,<text:s/>given<text:s/>the<text:s/>large<text:s/>scale<text:s/>of<text:s/>informal<text:s/>labour<text:s/>in<text:s/>Jordan<text:s/>(about<text:s/>55<text:s/>%<text:s/>of<text:s/>private-sector<text:s/>Jordanian<text:s/>workers<text:s/>are<text:s/>informal,<text:s/>rising<text:s/>to<text:s/>about<text:s/>72%<text:s/>when<text:s/>non-Jordanians<text:s/>are<text:s/>included)</text:span><text:span text:style-name="T389_8"><text:note text:note-class="footnote"><text:note-citation/><text:note-body><text:p text:style-name="P390"><text:span text:style-name="T390_1"><text:s/></text:span><text:span text:style-name="T390_2">2024<text:s/>World<text:s/>Bank<text:s/>Jordan<text:s/>Country<text:s/>Partnership<text:s/></text:span><text:span text:style-name="T390_3"><text:a xlink:type="simple" xlink:href="https://documents1.worldbank.org/curated/en/099030524153512269/pdf/BOSIB1c59bd695098183bb1a7e87019d033.pdf?utm_source=chatgpt.com"><text:span text:style-name="T390_4">Document</text:span></text:a></text:span></text:p></text:note-body></text:note></text:span><text:span text:style-name="T390_5">.<text:s/>Moreover,<text:s/>while<text:s/>the<text:s/>permit<text:s/>gave<text:s/>legal<text:s/>status,<text:s/>for<text:s/>some<text:s/>refugees<text:s/>it<text:s/>was<text:s/>perceived<text:s/>as<text:s/>a<text:s/></text:span><text:span text:style-name="T390_6">risk<text:s/>rather<text:s/>than<text:s/>an<text:s/>opportunity</text:span><text:span text:style-name="T390_7">,<text:s/>due<text:s/>to<text:s/>concerns<text:s/>for<text:s/>humanitarian<text:s/>assistance<text:s/>eligibility<text:s/>or<text:s/>employer/contractor<text:s/>behaviour.<text:s/>These<text:s/>dynamics<text:s/>meant<text:s/>the<text:s/>output<text:s/>of<text:s/>permit<text:s/>issuance<text:s/>did<text:s/>not<text:s/>well<text:s/>translate<text:s/>into<text:s/>the<text:s/>intended<text:s/>outcome<text:s/>of<text:s/>inclusive<text:s/>labour-market<text:s/>participation<text:s/>and<text:s/>economic<text:s/>sel</text:span><text:span text:style-name="T390_8">f</text:span><text:span text:style-name="T390_9">-reliance.</text:span></text:p>
        </text:list-item>
        <text:list-item>
          <text:p text:style-name="P391"><text:span text:style-name="T391_1">Ensure<text:s/>results-based<text:s/>reform<text:s/>programmes<text:s/>are<text:s/>designed<text:s/>with<text:s/>a<text:s/>realistic<text:s/>plan<text:s/>for<text:s/>how<text:s/>the<text:s/>reforms<text:s/>will<text:s/></text:span><text:span text:style-name="T391_2">actually<text:s/>lead</text:span><text:span text:style-name="T391_3"><text:s/>to<text:s/>jobs,<text:s/>given<text:s/>the<text:s/>wider<text:s/>economic<text:s/>context.</text:span><text:span text:style-name="T391_4"><text:s/>Under<text:s/>JCEOP,<text:s/>labour</text:span><text:span text:style-name="T391_5">‑market<text:s/>reforms<text:s/>encouraged<text:s/>through<text:s/>the<text:s/>P4R<text:s/>were<text:s/>expected<text:s/>to<text:s/>create<text:s/>jobs<text:s/>by<text:s/>increasing<text:s/>demand<text:s/>for<text:s/>workers—especially<text:s/>through<text:s/>businesses<text:s/>making<text:s/>use<text:s/>of<text:s/>the<text:s/>EU<text:s/>Rules<text:s/>of<text:s/>Origin<text:s/>(</text:span><text:span text:style-name="T391_6">RoO</text:span><text:span text:style-name="T391_7">)<text:s/>changes<text:s/>under<text:s/>the<text:s/>Jordan<text:s/>Compact.<text:s/>In<text:s/>practice,<text:s/>this<text:s/>did<text:s/>not<text:s/>happen<text:s/>as<text:s/>strongly<text:s/>as<text:s/>expected.<text:s/>Many<text:s/>firms<text:s/>could<text:s/>not<text:s/>meet<text:s/>EU<text:s/>standards,<text:s/>supply<text:s/>chains<text:s/>did<text:s/>not<text:s/>grow<text:s/>as<text:s/>planned,<text:s/>and<text:s/>many<text:s/>Jordanian<text:s/>and<text:s/>Syrian<text:s/>workers<text:s/>did<text:s/>not<text:s/>have<text:s/>the<text:s/>skills—or<text:s/>the<text:s/>reasons—to<text:s/>take<text:s/>the<text:s/>jobs<text:s/>that<text:s/>were<text:s/>expected<text:s/>(for<text:s/>example<text:s/>in<text:s/>garment<text:s/>manufacturing,<text:s/>where<text:s/>many<text:s/>roles<text:s/>were<text:s/>filled<text:s/>by<text:s/>other<text:s/>migrant<text:s/>workers).<text:s/></text:span><text:span text:style-name="T391_8">T</text:span><text:span text:style-name="T391_9">hese<text:s/>constraints<text:s/>were<text:s/>outside<text:s/>the<text:s/>P4R’s<text:s/>control</text:span><text:span text:style-name="T391_10"><text:s/>and<text:s/></text:span><text:span text:style-name="T391_11">reflect<text:s/>wider<text:s/>Compact<text:s/>factors<text:s/>and<text:s/>broader<text:s/>economic<text:s/>conditions</text:span><text:span text:style-name="T391_12">,<text:s/>but<text:s/></text:span><text:span text:style-name="T391_13">they<text:s/>limited<text:s/>how<text:s/>far<text:s/>outputs<text:s/>(such<text:s/>as<text:s/>licensing<text:s/>reforms,<text:s/>work<text:s/>permits<text:s/>and<text:s/>related<text:s/>measures)<text:s/>translated<text:s/>into<text:s/>lasting<text:s/>labour</text:span><text:span text:style-name="T391_14">‑market<text:s/>outcomes.<text:s/>Future<text:s/>programmes<text:s/>should<text:s/>combine<text:s/>reform<text:s/>incentives<text:s/>with<text:s/>a<text:s/>clear<text:s/>plan<text:s/>to<text:s/>s</text:span><text:span text:style-name="T391_15">timulate<text:s/></text:span><text:span text:style-name="T391_16">job<text:s/>creation<text:s/>and<text:s/></text:span><text:span text:style-name="T391_17">exports<text:s/>and</text:span><text:span text:style-name="T391_18"><text:s/>allow<text:s/>for<text:s/>changes<text:s/>in<text:s/>approach<text:s/>when<text:s/>key<text:s/>assumptions<text:s/>do<text:s/>not<text:s/>hold.</text:span></text:p>
        </text:list-item>
      </text:list>
      <text:p text:style-name="P392"/>
      <text:p text:style-name="P393"/>
      <table:table table:style-name="Table11"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41">
          <table:table-cell table:style-name="Cell141">
            <text:p text:style-name="P394"><text:span text:style-name="T394_1">Output<text:s/>Number<text:s/>and<text:s/>Title<text:s/></text:span></text:p>
          </table:table-cell>
          <table:table-cell table:style-name="Cell142" table:number-columns-spanned="3">
            <text:p text:style-name="P395"><text:span text:style-name="T395_1">Output<text:s/>2</text:span><text:span text:style-name="T395_2">:<text:s/></text:span><text:span text:style-name="T395_3">EBRD<text:s/>solid<text:s/>waste<text:s/>and<text:s/>waste-water<text:s/>management<text:s/>investments<text:s/>are<text:s/>implemented<text:s/>to<text:s/>schedule</text:span></text:p>
          </table:table-cell>
          <table:covered-table-cell/>
          <table:covered-table-cell/>
        </table:table-row>
        <table:table-row table:style-name="Row42">
          <table:table-cell table:style-name="Cell143">
            <text:p text:style-name="P396"><text:span text:style-name="T396_1">Output<text:s/>Score<text:s/></text:span></text:p>
          </table:table-cell>
          <table:table-cell table:style-name="Cell144" table:number-columns-spanned="3">
            <text:p text:style-name="P397"><text:span text:style-name="T397_1">B</text:span></text:p>
          </table:table-cell>
          <table:covered-table-cell/>
          <table:covered-table-cell/>
        </table:table-row>
        <table:table-row table:style-name="Row43">
          <table:table-cell table:style-name="Cell145">
            <text:p text:style-name="P398"><text:span text:style-name="T398_1">Impact<text:s/>weighting<text:s/>(%)</text:span></text:p>
          </table:table-cell>
          <table:table-cell table:style-name="Cell146">
            <text:p text:style-name="P399"><text:span text:style-name="T399_1">35</text:span><text:span text:style-name="T399_2">%</text:span></text:p>
          </table:table-cell>
          <table:table-cell table:style-name="Cell147">
            <text:p text:style-name="P400"><text:span text:style-name="T400_1">Impact<text:s/>weighting<text:s/>revised<text:s/>since<text:s/>last<text:s/>AR?</text:span></text:p>
          </table:table-cell>
          <table:table-cell table:style-name="Cell148">
            <text:p text:style-name="P401"><text:span text:style-name="T401_1">Yes,<text:s/>Increased</text:span></text:p>
          </table:table-cell>
        </table:table-row>
      </table:table>
      <text:p text:style-name="P402"/>
      <table:table table:style-name="Table12"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44">
          <table:table-cell table:style-name="Cell149">
            <text:p text:style-name="P403"><text:span text:style-name="T403_1">Output<text:s/>Indicator<text:s/></text:span></text:p>
          </table:table-cell>
          <table:table-cell table:style-name="Cell150">
            <text:p text:style-name="P404"><text:span text:style-name="T404_1">Starting<text:s/>Target</text:span></text:p>
          </table:table-cell>
          <table:table-cell table:style-name="Cell151">
            <text:p text:style-name="P405"><text:span text:style-name="T405_1">Final<text:s/></text:span><text:span text:style-name="T405_2">Logframe</text:span><text:span text:style-name="T405_3"><text:s/>Target</text:span></text:p>
          </table:table-cell>
          <table:table-cell table:style-name="Cell152">
            <text:p text:style-name="P406"><text:span text:style-name="T406_1">Final<text:s/>Result</text:span><text:span text:style-name="T406_2"><text:s/>Achieved</text:span></text:p>
          </table:table-cell>
        </table:table-row>
        <table:table-row table:style-name="Row45">
          <table:table-cell table:style-name="Cell153">
            <text:p text:style-name="P407"><text:span text:style-name="T407_1">[indicator<text:s/>closed]</text:span></text:p>
            <text:p text:style-name="P408"/>
            <text:p text:style-name="P409"><text:span text:style-name="T409_1">2.1<text:s/>GAM<text:s/>Solid<text:s/>Waste<text:s/>Management<text:s/>Phase<text:s/>1<text:s/>and<text:s/>2<text:s/>(Purchase<text:s/>of<text:s/>specialised<text:s/>equipment<text:s/>and<text:s/>construction<text:s/>of<text:s/>Cell<text:s/>5<text:s/>landfill<text:s/>site<text:s/>and<text:s/>construction<text:s/>workshop)</text:span></text:p>
            <text:p text:style-name="P410"/>
            <text:p text:style-name="P411"><text:span text:style-name="T411_1">[Grant<text:s/>value:</text:span><text:span text:style-name="T411_2"><text:s/></text:span><text:span text:style-name="T411_3">£14.5m]</text:span></text:p>
            <text:p text:style-name="P412"><text:span text:style-name="T412_1">(</text:span><text:span text:style-name="T412_2">See<text:s/></text:span><text:span text:style-name="T412_3">A</text:span><text:span text:style-name="T412_4">Rs<text:s/>2021,<text:s/>2022<text:s/>and</text:span><text:span text:style-name="T412_5"><text:s/>2024)</text:span></text:p>
          </table:table-cell>
          <table:table-cell table:style-name="Cell154">
            <text:p text:style-name="P413"><text:span text:style-name="T413_1">Procurement<text:s/>to<text:s/>be<text:s/>completed<text:s/></text:span><text:span text:style-name="T413_2">by<text:s/>2018</text:span></text:p>
          </table:table-cell>
          <table:table-cell table:style-name="Cell155">
            <text:p text:style-name="P414"><text:span text:style-name="T414_1">Phase<text:s/></text:span><text:span text:style-name="T414_2">1<text:s/>purchase<text:s/>of<text:s/>specialised<text:s/>equipment</text:span><text:span text:style-name="T414_3">:<text:s/>contract<text:s/>completion</text:span><text:span text:style-name="T414_4"><text:s/></text:span><text:span text:style-name="T414_5">Feb</text:span><text:span text:style-name="T414_6"><text:s/>2018</text:span></text:p>
            <text:p text:style-name="P415"><text:span text:style-name="T415_1">Phase<text:s/>2<text:s/>construction<text:s/>comp</text:span><text:span text:style-name="T415_2">leted<text:s/>by<text:s/>Dec<text:s/>2018</text:span></text:p>
          </table:table-cell>
          <table:table-cell table:style-name="Cell156">
            <text:p text:style-name="P416"><text:span text:style-name="T416_1">Met<text:s/>expectations</text:span></text:p>
            <text:p text:style-name="P417"/>
            <text:p text:style-name="P418"><text:span text:style-name="T418_1">Phase<text:s/>1</text:span><text:span text:style-name="T418_2">:</text:span><text:span text:style-name="T418_3"><text:s/>completed<text:s/></text:span><text:span text:style-name="T418_4">June<text:s/>2021</text:span><text:span text:style-name="T418_5">,<text:s/>with<text:s/>additional<text:s/>equipment<text:s/>procured<text:s/>in<text:s/></text:span><text:span text:style-name="T418_6">2</text:span><text:span text:style-name="T418_7">022</text:span><text:span text:style-name="T418_8">.</text:span></text:p>
            <text:p text:style-name="P419"/>
            <text:p text:style-name="P420"><text:span text:style-name="T420_1">Phase<text:s/>2</text:span><text:span text:style-name="T420_2">:<text:s/>ce</text:span><text:span text:style-name="T420_3">ll<text:s/>completed<text:s/>in</text:span><text:span text:style-name="T420_4"><text:s/>Oct<text:s/>2018</text:span><text:span text:style-name="T420_5">;<text:s/>workshop</text:span><text:span text:style-name="T420_6"><text:s/>completed</text:span><text:span text:style-name="T420_7"><text:s/></text:span><text:span text:style-name="T420_8">in<text:s/>March</text:span><text:span text:style-name="T420_9"><text:s/></text:span><text:span text:style-name="T420_10">2024</text:span><text:span text:style-name="T420_11">.</text:span><text:span text:style-name="T420_12"><text:s/></text:span></text:p>
          </table:table-cell>
        </table:table-row>
        <table:table-row table:style-name="Row46">
          <table:table-cell table:style-name="Cell157">
            <text:p text:style-name="P421"><text:span text:style-name="T421_1">2.2<text:s text:c="3"/>Ain<text:s/>Ghazal<text:s/>Wastewater<text:s/>Project<text:s/>-<text:s/>(Construction<text:s/>of<text:s/>waste<text:s/>pipeline<text:s/>to<text:s/>link<text:s/>Ain<text:s/>Ghazal<text:s/>with<text:s/>As-Samra<text:s/>treatment<text:s/>works)</text:span></text:p>
            <text:p text:style-name="P422"/>
            <text:p text:style-name="P423"><text:span text:style-name="T423_1">Grant<text:s/>value:<text:s/>£14m</text:span></text:p>
          </table:table-cell>
          <table:table-cell table:style-name="Cell158">
            <text:p text:style-name="P424"><text:span text:style-name="T424_1">Construction<text:s/>complete</text:span><text:span text:style-name="T424_2"><text:s/>by<text:s/>Dec<text:s/>2020.</text:span></text:p>
          </table:table-cell>
          <table:table-cell table:style-name="Cell159">
            <text:p text:style-name="P425"><text:span text:style-name="T425_1">100%<text:s/>of<text:s/>Wastewater<text:s/>pipeline<text:s/>construction<text:s/>completed<text:s/>and<text:s/>connected<text:s/>to<text:s/>As-Samra.<text:s/>By<text:s/>Dec<text:s/>2025</text:span></text:p>
          </table:table-cell>
          <table:table-cell table:style-name="Cell160">
            <text:p text:style-name="P426"><text:span text:style-name="T426_1">Construction<text:s/>at<text:s/></text:span><text:span text:style-name="T426_2">87%</text:span><text:span text:style-name="T426_3"><text:s/>-<text:s/></text:span><text:span text:style-name="T426_4">Sub</text:span><text:span text:style-name="T426_5">stan</text:span><text:span text:style-name="T426_6">tially</text:span><text:span text:style-name="T426_7"><text:s/>did<text:s/>not<text:s/>meet<text:s/>expectation</text:span></text:p>
          </table:table-cell>
        </table:table-row>
      </table:table>
      <text:p text:style-name="P427"/>
      <text:p text:style-name="P428"/>
      <text:p text:style-name="P429"><text:span text:style-name="T429_1">A</text:span><text:span text:style-name="T429_2">ctivities<text:s/>and<text:s/>achievements</text:span><text:span text:style-name="T429_3"><text:s/></text:span></text:p>
      <text:p text:style-name="P430"/>
      <text:p text:style-name="P431"><text:span text:style-name="T431_1">Output<text:s/></text:span><text:span text:style-name="T431_2">2</text:span><text:span text:style-name="T431_3"><text:s/></text:span><text:span text:style-name="T431_4">focused<text:s/>on<text:s/></text:span><text:span text:style-name="T431_5">infrastructure<text:s/></text:span><text:span text:style-name="T431_6">development<text:s/></text:span><text:span text:style-name="T431_7">to<text:s/>improve</text:span><text:span text:style-name="T431_8"><text:s/>Jordan’s<text:s/>solid<text:s/>waste<text:s/>and<text:s/>waste</text:span><text:span text:style-name="T431_9">water</text:span><text:span text:style-name="T431_10"><text:s/></text:span><text:span text:style-name="T431_11">capacity.<text:s/></text:span></text:p>
      <text:p text:style-name="P432"/>
      <text:p text:style-name="P433"><text:span text:style-name="T433_1">Solid<text:s/>waste<text:s/>component<text:s/>(</text:span><text:span text:style-name="T433_2">output<text:s/>2.1</text:span><text:span text:style-name="T433_3">)</text:span></text:p>
      <text:p text:style-name="P434"/>
      <text:p text:style-name="P435"><text:span text:style-name="T435_1">Cell<text:s/>5<text:s/>at<text:s/>the<text:s/>Al-Ghabawi<text:s/>landfill<text:s/>was<text:s/>successfully<text:s/>delivered<text:s/>on-schedule<text:s/>and<text:s/>on-budget<text:s/>and<text:s/>started<text:s/>operations<text:s/>in<text:s/>October<text:s/>2018</text:span><text:span text:style-name="T435_2">.<text:s/>The<text:s/>cell<text:s/>was<text:s/>constructed<text:s/>in</text:span><text:span text:style-name="T435_3"><text:s/></text:span><text:span text:style-name="T435_4">line<text:s/>with<text:s/>EU<text:s/>standards,<text:s/>verified<text:s/>by<text:s/>a<text:s/>technical<text:s/>audit.<text:s/>This<text:s/>included<text:s/>using<text:s/>a<text:s/>more<text:s/>efficient<text:s/>layering<text:s/>process<text:s/>which<text:s/>can<text:s/>prevent<text:s/>leachate<text:s/>from<text:s/>leaking<text:s/>into<text:s/>the<text:s/>groundwater<text:s/>while<text:s/>taking<text:s/>up<text:s/>much<text:s/>less<text:s/>volume<text:s/>in<text:s/>the<text:s/>cell.<text:s/>However,<text:s/>provisions<text:s/>for<text:s/>the<text:s/>capping<text:s/>of<text:s/>the<text:s/>cell<text:s/>were<text:s/>not<text:s/>included<text:s/>in<text:s/>the<text:s/>original<text:s/>budget<text:s/>of<text:s/>the<text:s/>project.<text:s/>The<text:s/>cell<text:s/>has<text:s/>remained<text:s/>uncapped<text:s/>since<text:s/>reaching<text:s/>capacity<text:s/>in<text:s/>2023,<text:s/>posing<text:s/>significant<text:s/>environmental<text:s/>and<text:s/>safety<text:s/>risks</text:span><text:span text:style-name="T435_5">.<text:s/></text:span><text:span text:style-name="T435_6">However,<text:s/>i</text:span><text:span text:style-name="T435_7">n<text:s/>January<text:s/>2026,<text:s/>FCDO<text:s/>and<text:s/>EBRD<text:s/>reached<text:s/>an<text:s/>agreement<text:s/>with<text:s/>GAM<text:s/>to<text:s/>fund<text:s/>the<text:s/>capping<text:s/>of<text:s/>the<text:s/>cell.<text:s/></text:span></text:p>
      <text:p text:style-name="P436"/>
      <text:p text:style-name="P437"><text:span text:style-name="T437_1">75<text:s/>refuse<text:s/>collection<text:s/>vehicles<text:s/>were<text:s/>purchased<text:s/>and<text:s/>received<text:s/>on<text:s/>schedule<text:s/>in<text:s/>2018,<text:s/>with<text:s/>most<text:s/>of<text:s/>the<text:s/>remaining<text:s/>specialised<text:s/>equipment<text:s/>and<text:s/>machinery<text:s/>delivered<text:s/>in<text:s/>2019</text:span><text:span text:style-name="T437_2">.<text:s/>8<text:s/>additional<text:s/>dump<text:s/>trucks<text:s/>and<text:s/>4<text:s/>skip<text:s/>loaders<text:s/>were<text:s/>also<text:s/>purchased<text:s/>using<text:s/>savings<text:s/>remaining<text:s/>from<text:s/>the<text:s/>grant<text:s/>to<text:s/>accommodate<text:s/>additional<text:s/>increases<text:s/>in<text:s/>Amman’s<text:s/>population.</text:span></text:p>
      <text:p text:style-name="P438"/>
      <text:p text:style-name="P439"><text:span text:style-name="T439_1">A<text:s/>new<text:s/>modern<text:s/>on-site<text:s/>maintenance<text:s/>workshop<text:s/>was<text:s/>completed<text:s/>in<text:s/>March<text:s/>2024</text:span><text:span text:style-name="T439_2">.<text:s/>Construction<text:s/>was<text:s/>initially<text:s/>delayed<text:s/>due<text:s/>to<text:s/>a<text:s/>lack<text:s/>of<text:s/>bidders<text:s/>able<text:s/>to<text:s/>meet<text:s/>technical<text:s/>specifications<text:s/>in<text:s/>the<text:s/>early<text:s/>tender<text:s/>rounds.<text:s/>GAM<text:s/>requested<text:s/>a<text:s/>consultant<text:s/>to<text:s/>prepare<text:s/>a<text:s/>market<text:s/>engagement<text:s/>session<text:s/>with<text:s/>local<text:s/>contractors<text:s/>to<text:s/>redraft<text:s/>the<text:s/>technical<text:s/>specifications<text:s/>and<text:s/>encourage<text:s/>more<text:s/>firms<text:s/>to<text:s/>apply.<text:s/>Following<text:s/>the<text:s/>awarding<text:s/>of<text:s/>the<text:s/>contract,<text:s/>COVID-19<text:s/>created<text:s/>another<text:s/>delay<text:s/>before<text:s/>construction<text:s/>could<text:s/>start.<text:s/></text:span></text:p>
      <text:p text:style-name="P440"/>
      <text:p text:style-name="P441"><text:span text:style-name="T441_1">Wastewater<text:s/>component<text:s/>(output<text:s/>2.2.)</text:span></text:p>
      <text:p text:style-name="P442"/>
      <text:p text:style-name="P443"><text:span text:style-name="T443_1">As<text:s/>a<text:s/>result<text:s/>of<text:s/>various<text:s/>delays,<text:s/>the<text:s/>project<text:s/>is<text:s/>behind<text:s/>schedule<text:s/>and<text:s/>has<text:s/>not<text:s/>yet<text:s/>been<text:s/>completed</text:span><text:span text:style-name="T443_2">.<text:s/>In<text:s/>early<text:s/>2018,<text:s/>the<text:s/>Ministry<text:s/>of<text:s/>Public<text:s/>Works<text:s/>and<text:s/>Housing<text:s/>asked<text:s/>for<text:s/>the<text:s/>route<text:s/>to<text:s/>be<text:s/>changed,<text:s/>necessitating<text:s/>additional<text:s/>time<text:s/>for<text:s/>due<text:s/>diligence<text:s/>and<text:s/>a<text:s/>new<text:s/>design.</text:span><text:span text:style-name="T443_3"><text:s/>Further<text:s/>delays</text:span><text:span text:style-name="T443_4"><text:s/>were<text:s/>caused<text:s/>by<text:s/>the<text:s/>covid<text:s/>pandemi</text:span><text:span text:style-name="T443_5">c</text:span><text:span text:style-name="T443_6">,<text:s/></text:span><text:span text:style-name="T443_7">a<text:s/>tempo</text:span><text:span text:style-name="T443_8">rary<text:s/>suspension<text:s/></text:span><text:span text:style-name="T443_9">of<text:s/>works<text:s/>(see<text:s/>below)</text:span><text:span text:style-name="T443_10">,</text:span><text:span text:style-name="T443_11"><text:s/>and</text:span><text:span text:style-name="T443_12"><text:s/></text:span><text:span text:style-name="T443_13">difficulties<text:s/>in<text:s/>obtaining<text:s/>permits.<text:s/>P</text:span><text:span text:style-name="T443_14">ermitting<text:s/>took<text:s/>2<text:s/>years<text:s/>to<text:s/>resolve,<text:s/>including<text:s/>repeated<text:s/>objections<text:s/>by<text:s/>the<text:s/>Ministry<text:s/>of<text:s/>Transport<text:s/>at<text:s/>points<text:s/>where<text:s/>the<text:s/>conveyor<text:s/>crossed<text:s/>the<text:s/>new<text:s/>Bus<text:s/>Rapid<text:s/>Transit<text:s/>line.<text:s/>Changes<text:s/>to<text:s/>the<text:s/>original<text:s/>route<text:s/>meant<text:s/>that<text:s/>approximately<text:s/>10%<text:s/>of<text:s/>the<text:s/>conveyor’s<text:s/>new<text:s/>path<text:s/>now<text:s/>interacted<text:s/>with<text:s/>the<text:s/>BRT,<text:s/>creating<text:s/>disagreements<text:s/>on<text:s/>how<text:s/>to<text:s/>proceed.<text:s/>Permission<text:s/>also<text:s/>needed<text:s/>to<text:s/>be<text:s/>obtained<text:s/>to<text:s/>cross<text:s/>military-owned<text:s/>land<text:s/>and<text:s/>olive<text:s/>tree<text:s/>farms<text:s/>which<text:s/>had<text:s/>encroached<text:s/>into<text:s/>public<text:s/>spaces.<text:s/></text:span></text:p>
      <text:p text:style-name="P444"/>
      <text:p text:style-name="P445"><text:span text:style-name="T445_1">Changes<text:s/>to<text:s/>the<text:s/>design<text:s/>and<text:s/>technical<text:s/>assessments<text:s/>also<text:s/>created<text:s/>delays.</text:span><text:span text:style-name="T445_2"><text:s/>The<text:s/>final<text:s/>connection<text:s/>to<text:s/>the<text:s/>As-Samra<text:s/>plant<text:s/>was<text:s/>originally<text:s/>conceived<text:s/>to<text:s/>come<text:s/>as<text:s/>part<text:s/>of<text:s/>a<text:s/>separate<text:s/>project<text:s/>to<text:s/>expand<text:s/>the<text:s/>plant’s<text:s/>capacity,<text:s/>but<text:s/>this<text:s/>has<text:s/>been<text:s/>put<text:s/>on</text:span><text:span text:style-name="T445_3"><text:s/></text:span><text:span text:style-name="T445_4">hold,<text:s/>necessitating<text:s/>a<text:s/>new<text:s/>inlet<text:s/>to<text:s/>be<text:s/>designed<text:s/>and<text:s/>built<text:s/>as<text:s/>part<text:s/>of<text:s/>this<text:s/>project<text:s/>instead.<text:s/>The<text:s/>time<text:s/>to<text:s/>design<text:s/>the<text:s/>new<text:s/>inlet<text:s/>added<text:s/>additional<text:s/>time<text:s/>to<text:s/>the<text:s/>project’s<text:s/>implementation<text:s/>but<text:s/>did<text:s/>not<text:s/>increase<text:s/>the<text:s/>overall<text:s/>budget<text:s/>as<text:s/>it<text:s/>was<text:s/>financed<text:s/>through<text:s/>savings.<text:s/>During<text:s/>construction<text:s/>an<text:s/>old<text:s/>pipeline<text:s/>was<text:s/>also<text:s/>discovered<text:s/>along<text:s/>the<text:s/>route,<text:s/>necessitating<text:s/>a<text:s/>technical<text:s/>assessment<text:s/>to<text:s/>avoid<text:s/>cross-contamination.</text:span></text:p>
      <text:p text:style-name="P446"/>
      <text:p text:style-name="P447"><text:span text:style-name="T447_1">A<text:s/>dispute<text:s/>between<text:s/>the<text:s/>contractor<text:s/>and<text:s/>the<text:s/>water<text:s/>authority<text:s/>over<text:s/>unanticipated<text:s/>price<text:s/>increases<text:s/>has<text:s/>also<text:s/>impacted<text:s/>the<text:s/>project,<text:s/>although<text:s/>this<text:s/>did<text:s/>not<text:s/>have<text:s/>a<text:s/>significant<text:s/>effect<text:s/>on<text:s/>the<text:s/>overall<text:s/>timeline.<text:s/></text:span><text:span text:style-name="T447_2">In<text:s/>March<text:s/>2021,<text:s/>the<text:s/>Ministry<text:s/>of<text:s/>Water<text:s/>and<text:s/>Irrigation<text:s/></text:span><text:span text:style-name="T447_3">temporarily<text:s/>suspended</text:span><text:span text:style-name="T447_4"><text:s/>the<text:s/>project<text:s/>for<text:s/>47<text:s/>days.<text:s/>The<text:s/>Ministry<text:s/>wanted<text:s/>to<text:s/>cancel<text:s/>the<text:s/>conveyor<text:s/>and<text:s/>reallocate<text:s/>the<text:s/>funding<text:s/>to<text:s/>another<text:s/>project<text:s/>but<text:s/>eventually<text:s/>decided<text:s/>to<text:s/>go<text:s/>ahead<text:s/>with<text:s/>the<text:s/>conveyor<text:s/>after<text:s/>being<text:s/>informed<text:s/>that<text:s/>the<text:s/>financing<text:s/>had<text:s/>already<text:s/>been<text:s/>committed.<text:s/>During<text:s/>the<text:s/>period<text:s/>in<text:s/>which<text:s/>the<text:s/>project<text:s/>was<text:s/>suspended<text:s/>the<text:s/>price<text:s/>of<text:s/>steel<text:s/>increased<text:s/>significantly.<text:s/>A<text:s/>dispute<text:s/>arose<text:s/>between<text:s/>the<text:s/>contractor<text:s/>and<text:s/>the<text:s/>WAJ<text:s/>over<text:s/>who<text:s/>should<text:s/>be<text:s/>responsible<text:s/>for<text:s/>covering<text:s/>these<text:s/>increased<text:s/>costs.<text:s/>The<text:s/>Ministry<text:s/>did<text:s/>not<text:s/>respond<text:s/>to<text:s/>the<text:s/>claim<text:s/>until<text:s/>November<text:s/>2022,<text:s/>when<text:s/>they<text:s/>rejected<text:s/>it.<text:s/>It<text:s/>was<text:s/>only<text:s/>after<text:s/>the<text:s/>temporary<text:s/>stoppage<text:s/>of<text:s/>grant<text:s/>disbursements<text:s/>and<text:s/>extensive<text:s/>engagement<text:s/>by<text:s/>EBRD<text:s/>and<text:s/>FCDO,<text:s/>including<text:s/>at<text:s/>the<text:s/>ambassadorial/senior<text:s/>management-level,<text:s/>that<text:s/>the<text:s/>government<text:s/>agreed<text:s/>to<text:s/>form<text:s/>a<text:s/>new<text:s/>committee<text:s/>to<text:s/>consider<text:s/>the<text:s/>claim’s<text:s/>merits<text:s/>and<text:s/>work<text:s/>with<text:s/>the<text:s/>contractor<text:s/>to<text:s/>reach<text:s/>an<text:s/>amicable<text:s/>settlement.<text:s/></text:span><text:span text:style-name="T447_5">In</text:span><text:span text:style-name="T447_6"><text:s/>September<text:s/>2025,<text:s/></text:span><text:span text:style-name="T447_7">a<text:s/>settlement<text:s/>was</text:span><text:span text:style-name="T447_8"><text:s/>agreed</text:span><text:span text:style-name="T447_9"><text:s/>and</text:span><text:span text:style-name="T447_10">,<text:s/>as<text:s/>a<text:s/>result,</text:span><text:span text:style-name="T447_11"><text:s/></text:span><text:span text:style-name="T447_12">EUR<text:s/></text:span><text:span text:style-name="T447_13">6.</text:span><text:span text:style-name="T447_14">34m<text:s/></text:span><text:span text:style-name="T447_15">added<text:s/>to<text:s/>the<text:s/>project<text:s/>capex<text:s/>to<text:s/>cover<text:s/>the<text:s/>cost<text:s/>of<text:s/>the<text:s/>settlement</text:span><text:span text:style-name="T447_16">,<text:s/>which<text:s/>was<text:s/>still<text:s/>within<text:s/>the<text:s/>project’s<text:s/>total<text:s/>available<text:s/>financing.</text:span></text:p>
      <text:p text:style-name="P448"/>
      <text:p text:style-name="P449"><text:span text:style-name="T449_1">As<text:s/>of<text:s/></text:span><text:span text:style-name="T449_2">December</text:span><text:span text:style-name="T449_3"><text:s/>2025,<text:s/>the<text:s/>construction<text:s/></text:span><text:span text:style-name="T449_4">was<text:s/>at</text:span><text:span text:style-name="T449_5"><text:s/></text:span><text:span text:style-name="T449_6">8</text:span><text:span text:style-name="T449_7">7</text:span><text:span text:style-name="T449_8">%</text:span><text:span text:style-name="T449_9"><text:s/>completion</text:span><text:span text:style-name="T449_10">,<text:s/>with<text:s/>WAJ<text:s/>estimating<text:s/>completion<text:s/>in<text:s/></text:span><text:span text:style-name="T449_11">6</text:span><text:span text:style-name="T449_12"><text:s/></text:span><text:span text:style-name="T449_13">months.</text:span><text:span text:style-name="T449_14"><text:s/>Despite<text:s/>the<text:s/>delays,<text:s/>the<text:s/>project<text:s/>is<text:s/>still<text:s/>expected<text:s/>to<text:s/>be<text:s/>delivered<text:s/></text:span><text:span text:style-name="T449_15">on-budget</text:span><text:span text:style-name="T449_16">.</text:span></text:p>
      <text:p text:style-name="P450"/>
      <text:p text:style-name="P451"><text:span text:style-name="T451_1"><text:s text:c="2"/></text:span></text:p>
      <text:p text:style-name="P452"><text:span text:style-name="T452_1">Lessons<text:s/>learned<text:s/>through<text:s/>this<text:s/>output,<text:s/>and<text:s/>recommendations<text:s/>for<text:s/>future<text:s/>programming<text:s/></text:span></text:p>
      <text:p text:style-name="P453"/>
      <text:p text:style-name="P454"><text:span text:style-name="T454_1">Solid<text:s/>Waste<text:s/>Management</text:span></text:p>
      <text:list text:style-name="LS25" xml:id="list38">
        <text:list-item>
          <text:p text:style-name="P455"><text:span text:style-name="T455_1">Leaving<text:s/>Cell<text:s/>5<text:s/>uncapped,<text:s/>as<text:s/>well<text:s/>as<text:s/>the<text:s/>presence<text:s/>of<text:s/>some<text:s/>Persistent<text:s/>Organic<text:s/>Pollutants<text:s/>(POPs)<text:s/>continue<text:s/>to<text:s/>pose<text:s/>environmental<text:s/>and<text:s/>safety<text:s/>risks.<text:s/></text:span><text:span text:style-name="T455_2">The</text:span><text:span text:style-name="T455_3"><text:s/>lack<text:s/>of<text:s/>capping<text:s/></text:span><text:span text:style-name="T455_4">results<text:s/>in<text:s/>the<text:s/>emission<text:s/>of<text:s/>methane<text:s/>and<text:s/>other<text:s/>polluting<text:s/>gases.<text:s/>Staff<text:s/>have<text:s/>also<text:s/>noted<text:s/>small<text:s/>explosions<text:s/>from<text:s/>within<text:s/>the<text:s/>cell,<text:s/>caused<text:s/>by<text:s/>the<text:s/>build-up<text:s/>of<text:s/>gases.<text:s/>A<text:s/>study<text:s/>which<text:s/>analysed<text:s/>samples<text:s/>of<text:s/>leachate,<text:s/>soil<text:s/>and<text:s/>groundwater<text:s/>from<text:s/>Al-Ghabawi<text:s/>in<text:s/>mid-2020<text:s/>(during<text:s/>the<text:s/>operation<text:s/>of<text:s/>Cell<text:s/>5),<text:s/>also<text:s/>identified<text:s/>the<text:s/>presence<text:s/>of<text:s/>some<text:s/>POPs.</text:span><text:span text:style-name="T455_5"><text:note text:note-class="footnote"><text:note-citation/><text:note-body><text:p text:style-name="P456"><text:span text:style-name="T456_1"><text:s/>Al-Alimi,<text:s/>A.<text:s/>A.,<text:s/>et<text:s/>al.<text:s/></text:span><text:span text:style-name="T456_2">"Assessment<text:s/>of<text:s/>the<text:s/>Levels<text:s/>of<text:s/>Persistent<text:s/>Organic<text:s/>Pollutants<text:s/>in<text:s/>the<text:s/>Ghabawi<text:s/>Landfill<text:s/>in<text:s/>Jordan." </text:span><text:span text:style-name="T456_3">Egyptian<text:s/>Journal<text:s/>of<text:s/>Occupational<text:s/>Medicine</text:span><text:span text:style-name="T456_4"> 46.3<text:s/>(2022):<text:s/>77-92.<text:s/></text:span><text:span text:style-name="T456_5"><text:a xlink:type="simple" xlink:href="https://journals.ekb.eg/article_257869_a4df762dc9bdb7f3d7f2d024e37fe863.pdf"><text:span text:style-name="T456_6">URL</text:span></text:a></text:span></text:p></text:note-body></text:note></text:span><text:span text:style-name="T456_7"><text:s/></text:span><text:span text:style-name="T456_8">Reviewers<text:s/>from<text:s/></text:span><text:span text:style-name="T456_9">EBRD<text:s/>and<text:s/>FCDO<text:s/></text:span><text:span text:style-name="T456_10">recommend<text:s/></text:span><text:span text:style-name="T456_11">prioritising<text:s/>collaboration</text:span><text:span text:style-name="T456_12"><text:s/>with<text:s/>GAM<text:s/>to<text:s/></text:span><text:span text:style-name="T456_13">secure<text:s/>funding<text:s/>for<text:s/></text:span><text:span text:style-name="T456_14">capping<text:s/></text:span><text:span text:style-name="T456_15">C</text:span><text:span text:style-name="T456_16">ell<text:s/>5</text:span><text:span text:style-name="T456_17">,<text:s/>given<text:s/>the<text:s/>significant<text:s/>environmental<text:s/></text:span><text:span text:style-name="T456_18">and<text:s/>safety<text:s/>risks<text:s/>posed<text:s/>by<text:s/>leaving<text:s/>it<text:s/>uncapped.</text:span></text:p>
        </text:list-item>
      </text:list>
      <text:p text:style-name="P457"/>
      <text:list text:style-name="LS25" xml:id="list39">
        <text:list-item>
          <text:p text:style-name="P458"><text:span text:style-name="T458_1">Two<text:s/>tenders<text:s/>for<text:s/>dump<text:s/>trucks<text:s/>and<text:s/>buses<text:s/>did<text:s/>not<text:s/>receive<text:s/>any<text:s/>initial<text:s/>bidders.<text:s/>To<text:s/>encourage<text:s/>more<text:s/>bids,<text:s/>the<text:s/>EBRD<text:s/>assisted<text:s/>GAM<text:s/>to<text:s/>conduct<text:s/>a<text:s/>market<text:s/>engagement<text:s/>session<text:s/>to<text:s/>understand<text:s/>the<text:s/>reasons<text:s/>for<text:s/>the<text:s/>lack<text:s/>of<text:s/>bids<text:s/>and<text:s/>encourage<text:s/>more<text:s/>bidders<text:s/>to<text:s/>apply.<text:s/>This<text:s/>led<text:s/>to<text:s/>a<text:s/>derogation<text:s/>to<text:s/>apply<text:s/>Jordanian<text:s/>environment<text:s/>and<text:s/>safety<text:s/>requirements<text:s/>as<text:s/>opposed<text:s/>to<text:s/>EU<text:s/>requirements,<text:s/>which<text:s/>allowed<text:s/>a<text:s/>bidder<text:s/>to<text:s/>be<text:s/>secured<text:s/>and<text:s/>the<text:s/>dump<text:s/>trucks<text:s/>and<text:s/>buses<text:s/>to<text:s/>be<text:s/>delivered<text:s/>in<text:s/>2021.<text:s/></text:span><text:span text:style-name="T458_2">This<text:s/>highlights<text:s/>the<text:s/></text:span><text:span text:style-name="T458_3">need<text:s/>to<text:s/>c</text:span><text:span text:style-name="T458_4">onduct<text:s/>market<text:s/>assessments<text:s/>before<text:s/>tendering<text:s/>to<text:s/>gauge<text:s/>local<text:s/>capacity.<text:s/>If<text:s/>international<text:s/>standards<text:s/>cannot<text:s/>be<text:s/>met,<text:s/>consider<text:s/>offering<text:s/>capacity<text:s/>building<text:s/>technical<text:s/>assistance<text:s/>or<text:s/>adjusting<text:s/>requirements<text:s/>(while<text:s/>adhering<text:s/>to<text:s/>procurement<text:s/>policies).</text:span></text:p>
        </text:list-item>
      </text:list>
      <text:p text:style-name="P459"><text:span text:style-name="T459_1">Wastewater</text:span></text:p>
      <text:list text:style-name="LS6" xml:id="list40">
        <text:list-item>
          <text:p text:style-name="P460"><text:span text:style-name="T460_1">The<text:s/>Ain<text:s/>Ghazal<text:s/></text:span><text:span text:style-name="T460_2">project<text:s/>was<text:s/>designed<text:s/>without<text:s/>due<text:s/>consideration<text:s/>of<text:s/>the</text:span><text:span text:style-name="T460_3"><text:s/></text:span><text:span text:style-name="T460_4">time<text:s/>needed<text:s/>to<text:s/>obtain<text:s/>permits</text:span><text:span text:style-name="T460_5"><text:s/>and<text:s/>account<text:s/>for<text:s/>unforeseen<text:s/>obstacles</text:span><text:span text:style-name="T460_6">.<text:s/></text:span><text:span text:style-name="T460_7">Complex<text:s/>infrastructure<text:s/>projects<text:s/></text:span><text:span text:style-name="T460_8">should<text:s/>build<text:s/>in<text:s/>substantial<text:s/>contingency<text:s/>(both<text:s/>budget<text:s/>and<text:s/>time)<text:s/>to<text:s/>account<text:s/>for<text:s/>these<text:s/>challenges.</text:span><text:span text:style-name="T460_9"><text:s/></text:span><text:span text:style-name="T460_10">Better<text:s/>planning<text:s/>to<text:s/>understand<text:s/>the<text:s/></text:span><text:span text:style-name="T460_11">project’s<text:s/></text:span><text:span text:style-name="T460_12">interaction<text:s/>with<text:s/>existing<text:s/>infrastructure<text:s/>and<text:s/>land<text:s/>ownership<text:s/>in<text:s/>the<text:s/>Right<text:s/>of<text:s/>Way<text:s/>can<text:s/>also<text:s/>help<text:s/>avoid<text:s/>delays<text:s/>further<text:s/>down<text:s/>the<text:s/>line.</text:span><text:span text:style-name="T460_13"><text:s/></text:span><text:span text:style-name="T460_14"><text:s/></text:span></text:p>
        </text:list-item>
        <text:list-item>
          <text:p text:style-name="P461"><text:span text:style-name="T461_1">Complex<text:s/>infrastructure<text:s/>projects<text:s/>spanning<text:s/>multiple<text:s/>governorates<text:s/>require<text:s/>coordination<text:s/>across<text:s/>all<text:s/>levels—national<text:s/>line<text:s/>ministries,<text:s/>local<text:s/>authorities,<text:s/>and<text:s/>stakeholders<text:s/>such<text:s/>as<text:s/>farmers<text:s/>and<text:s/>municipalities.<text:s/>For<text:s/>Ain<text:s/>Ghazal,<text:s/>responsibilities<text:s/>for<text:s/>permits<text:s/>and<text:s/>decision-making<text:s/>were<text:s/>unclear<text:s/>and<text:s/>bogged<text:s/>down<text:s/>by<text:s/>bureaucracy.<text:s/>To<text:s/>overcome<text:s/>these<text:s/>delays,<text:s/>FCDO<text:s/>and<text:s/>EBRD—through<text:s/>programme<text:s/>staff<text:s/>and<text:s/>senior<text:s/>leadership,<text:s/>including<text:s/>the<text:s/>Ambassador—intervened<text:s/>repeatedly<text:s/>to<text:s/>lobby<text:s/>the<text:s/>Government<text:s/>of<text:s/>Jordan<text:s/>and<text:s/>expedite<text:s/>approvals.<text:s/>While<text:s/>this<text:s/>approach<text:s/>ultimately<text:s/>succeeded,<text:s/>it<text:s/>came<text:s/>at<text:s/>a<text:s/>significant<text:s/>time<text:s/>cost<text:s/>for<text:s/>FCDO<text:s/>and<text:s/>EBRD<text:s/>teams.</text:span></text:p>
        </text:list-item>
      </text:list>
      <table:table table:style-name="Table13">
        <table:table-column table:style-name="Column46"/>
        <table:table-column table:style-name="Column47"/>
        <table:table-column table:style-name="Column48"/>
        <table:table-column table:style-name="Column49"/>
        <table:table-row table:style-name="Row47">
          <table:table-cell table:style-name="Cell161">
            <text:p text:style-name="P462"><text:span text:style-name="T462_1">Output<text:s/>Number<text:s/>and<text:s/>Title<text:s/></text:span></text:p>
          </table:table-cell>
          <table:table-cell table:style-name="Cell162" table:number-columns-spanned="3">
            <text:p text:style-name="P463"><text:span text:style-name="T463_1">Output<text:s/>3:<text:s/></text:span><text:span text:style-name="T463_2">EBRD<text:s/>Skills<text:s/>and<text:s/>Inclusion</text:span></text:p>
          </table:table-cell>
          <table:covered-table-cell/>
          <table:covered-table-cell/>
        </table:table-row>
        <table:table-row table:style-name="Row48">
          <table:table-cell table:style-name="Cell163">
            <text:p text:style-name="P464"><text:span text:style-name="T464_1">Output<text:s/>Score<text:s/></text:span></text:p>
          </table:table-cell>
          <table:table-cell table:style-name="Cell164" table:number-columns-spanned="3">
            <text:p text:style-name="P465"><text:span text:style-name="T465_1">A</text:span><text:span text:style-name="T465_2"><text:s/></text:span></text:p>
          </table:table-cell>
          <table:covered-table-cell/>
          <table:covered-table-cell/>
        </table:table-row>
        <table:table-row table:style-name="Row49">
          <table:table-cell table:style-name="Cell165">
            <text:p text:style-name="P466"><text:span text:style-name="T466_1">Impact<text:s/>weighting<text:s/>(%)</text:span></text:p>
          </table:table-cell>
          <table:table-cell table:style-name="Cell166">
            <text:p text:style-name="P467"><text:span text:style-name="T467_1">1</text:span><text:span text:style-name="T467_2">5</text:span><text:span text:style-name="T467_3">%</text:span></text:p>
          </table:table-cell>
          <table:table-cell table:style-name="Cell167">
            <text:p text:style-name="P468"><text:span text:style-name="T468_1">Impact<text:s/>weighting<text:s/>revised<text:s/>since<text:s/>last<text:s/>AR?</text:span></text:p>
          </table:table-cell>
          <table:table-cell table:style-name="Cell168">
            <text:p text:style-name="P469"><text:span text:style-name="T469_1">Yes,<text:s/>Increased</text:span></text:p>
          </table:table-cell>
        </table:table-row>
      </table:table>
      <text:p text:style-name="P470"/>
      <table:table table:style-name="Table14">
        <table:table-column table:style-name="Column50"/>
        <table:table-column table:style-name="Column51"/>
        <table:table-column table:style-name="Column52"/>
        <table:table-row table:style-name="Row50">
          <table:table-cell table:style-name="Cell169">
            <text:p text:style-name="P471"><text:span text:style-name="T471_1">Indicator(s)</text:span></text:p>
          </table:table-cell>
          <table:table-cell table:style-name="Cell170">
            <text:p text:style-name="P472"><text:span text:style-name="T472_1">Milestone(s)<text:s/>for<text:s/>this<text:s/>review</text:span></text:p>
          </table:table-cell>
          <table:table-cell table:style-name="Cell171">
            <text:p text:style-name="P473"><text:span text:style-name="T473_1">Progress<text:s/></text:span></text:p>
          </table:table-cell>
        </table:table-row>
        <table:table-row table:style-name="Row51">
          <table:table-cell table:style-name="Cell172">
            <text:p text:style-name="P474"><text:span text:style-name="T474_1">3.1<text:s/>Abdali<text:s/>Regeneration<text:s/>Project<text:s/>-<text:s/>(Refugees<text:s/>skills<text:s/>training<text:s/>and<text:s/>CSO<text:s/>capacity<text:s/>building)<text:s/></text:span></text:p>
          </table:table-cell>
          <table:table-cell table:style-name="Cell173">
            <text:p text:style-name="P475"><text:span text:style-name="T475_1">1-<text:s/>Data<text:s/>from<text:s/>Pilot<text:s/>delivered<text:s/></text:span><text:span text:style-name="T475_2"><text:line-break/></text:span><text:span text:style-name="T475_3">2-<text:s/>Final<text:s/>visibility<text:s/>event<text:s/>delivered<text:s/></text:span></text:p>
          </table:table-cell>
          <table:table-cell table:style-name="Cell174">
            <text:list text:style-name="LS5" xml:id="list42">
              <text:list-item>
                <text:p text:style-name="P476"><text:span text:style-name="T476_1">Completed</text:span><text:span text:style-name="T476_2"><text:s/></text:span><text:span text:style-name="T476_3">June</text:span><text:span text:style-name="T476_4"><text:s/>20</text:span><text:span text:style-name="T476_5">25</text:span><text:span text:style-name="T476_6"><text:s/>–<text:s/></text:span><text:span text:style-name="T476_7">met<text:s/>expectations</text:span></text:p>
              </text:list-item>
              <text:list-item>
                <text:p text:style-name="P477"><text:span text:style-name="T477_1">Event<text:s/>held<text:s/></text:span><text:span text:style-name="T477_2">Jan</text:span><text:span text:style-name="T477_3"><text:s/>2025</text:span><text:span text:style-name="T477_4"><text:s/>–<text:s/></text:span><text:span text:style-name="T477_5">met<text:s/>expectations</text:span></text:p>
              </text:list-item>
            </text:list>
            <text:p text:style-name="P478"/>
            <text:p text:style-name="P479"/>
            <text:p text:style-name="P480"/>
          </table:table-cell>
        </table:table-row>
      </table:table>
      <text:p text:style-name="P481"><text:span text:style-name="T481_1">A</text:span><text:span text:style-name="T481_2">ctivities<text:s/>and<text:s/>achievements<text:s/></text:span></text:p>
      <text:p text:style-name="P482"/>
      <text:p text:style-name="P483"><text:span text:style-name="T483_1">The<text:s/>Abdali<text:s/>Mall<text:s/>Recruitment<text:s/>and<text:s/>Training<text:s/>Centre<text:s/>(AMRTC)<text:s/>was<text:s/>successfully<text:s/>established<text:s/>in<text:s/>2016<text:s/></text:span><text:span text:style-name="T483_2">and<text:s/>has<text:s/>been<text:s/>managed<text:s/>by</text:span><text:span text:style-name="T483_3"><text:s/></text:span><text:span text:style-name="T483_4">Education<text:s/>for<text:s/>Employment<text:s/>-<text:s/>Jordan<text:s/>(EFE-Jordan).<text:s/>Since<text:s/>then,<text:s/>9<text:s/>projects<text:s/>have<text:s/>been<text:s/>implemented<text:s/>and<text:s/>a<text:s/>total<text:s/>of<text:s/>786<text:s/>participants<text:s/>(412<text:s/>men<text:s/>and<text:s/>374<text:s/>women,<text:s/>297<text:s/>Syrians<text:s/>and<text:s/>489<text:s/>Jordanians)<text:s/>have<text:s/>graduated<text:s/>from<text:s/>the<text:s/>programmes<text:s/>supported<text:s/>by<text:s/>EBRD<text:s/>and<text:s/>FCDO.<text:s/></text:span><text:span text:style-name="T483_5">The<text:s/>approach<text:s/>has<text:s/>already<text:s/>proven<text:s/>replicable</text:span><text:span text:style-name="T483_6"><text:s/>and<text:s/></text:span><text:span text:style-name="T483_7">scalable</text:span><text:span text:style-name="T483_8">,<text:s/>with<text:s/>EFE<text:s/>establishing<text:s/>similar<text:s/>recruitment<text:s/>and<text:s/>training<text:s/>centres<text:s/>in<text:s/>Aqaba<text:s/>in<text:s/>2018<text:s/>(Makarem<text:s/>Recruitment<text:s/>and<text:s/>Training<text:s/>Centre)<text:s/>and<text:s/>Cairo<text:s/>in<text:s/>2019<text:s/>(Almaza<text:s/>Recruitment<text:s/>and<text:s/>Training<text:s/>Centre).</text:span><text:span text:style-name="T483_9"> </text:span></text:p>
      <text:p text:style-name="P484"><text:span text:style-name="T484_1">A<text:s/>sustainability<text:s/>plan<text:s/>to<text:s/>co-finance<text:s/>training<text:s/>with<text:s/>private<text:s/>sector<text:s/>partners<text:s/>was<text:s/>launched<text:s/>in<text:s/>2024</text:span><text:span text:style-name="T484_2">.<text:s/>Although<text:s/>a<text:s/>full<text:s/>transition<text:s/>to<text:s/>a<text:s/>for-profit<text:s/>model<text:s/>is<text:s/>not<text:s/>feasible<text:s/>and<text:s/>the<text:s/>centre<text:s/>remains<text:s/>donor-dependent,<text:s/>employer<text:s/>cost-sharing<text:s/>agreements</text:span><text:span text:style-name="T484_3"><text:s/>piloted<text:s/>this<text:s/>year</text:span><text:span text:style-name="T484_4"><text:s/>(e.g.<text:s/>Marouf<text:s/>Coffee<text:s/>covering<text:s/>~40%<text:s/>of<text:s/>training<text:s/>costs,<text:s/>Safe<text:s/>Techno<text:s/>Factory<text:s/>36%,<text:s/>Sigma<text:s/>Factor</text:span><text:span text:style-name="T484_5">y</text:span><text:span text:style-name="T484_6"><text:s/>33%)<text:s/>demonstrate<text:s/>progress<text:s/>toward<text:s/>financial<text:s/>sustainability<text:s/>and<text:s/>greater<text:s/>private-sector<text:s/>buy-in.<text:s/></text:span></text:p>
      <text:p text:style-name="P485"><text:span text:style-name="T485_1">EFE-Jordan<text:s/>conducted<text:s/>a<text:s/>Return<text:s/>on<text:s/>Investment<text:s/>(ROI)<text:s/>analysis<text:s/>to<text:s/>position<text:s/>AMRTC<text:s/>as<text:s/>a<text:s/>training<text:s/>and<text:s/>talent-sourcing<text:s/>partner<text:s/>for<text:s/>the<text:s/>private<text:s/>sector</text:span><text:span text:style-name="T485_2">.<text:s/>The<text:s/>ROI<text:s/>findings<text:s/>show<text:s/>that<text:s/>companies<text:s/>face<text:s/>high<text:s/>costs<text:s/>and<text:s/>long<text:s/>timelines<text:s/>in<text:s/>recruitment,<text:s/>spending<text:s/>up<text:s/>to<text:s/>1,750<text:s/>JDs<text:s/>on<text:s/>CV<text:s/>screening,<text:s/>conducting<text:s/>9<text:s/>–<text:s/>38<text:s/>interviews<text:s/>per<text:s/>hire,<text:s/>and<text:s/>investing<text:s/>267–951<text:s/>J</text:span><text:span text:style-name="T485_3">O</text:span><text:span text:style-name="T485_4">Ds<text:s/>in<text:s/>training<text:s/>new<text:s/>staff.<text:s/>AMRTC<text:s/>reduces<text:s/>these<text:s/>inefficiencies<text:s/>by<text:s/>supplying<text:s/>pre-screened,<text:s/>job-ready<text:s/>candidates,<text:s/>cutting<text:s/>hiring<text:s/>time<text:s/>and<text:s/>training<text:s/>costs.</text:span></text:p>
      <text:p text:style-name="P486"><text:span text:style-name="T486_1"><text:a xlink:type="simple" xlink:href="https://mcas-proxyweb.mcas.ms/certificate-checker?login=false&amp;originalUrl=https%3A%2F%2Fsiyahajobs.jo.mcas.ms%2F%3FMcasTsid%3D20892&amp;McasCSRF=9f48932784577cab270c63873133fd834b074c5a958468096d6a8186b9004477"><text:span text:style-name="T486_2">Siyahajobs.jo</text:span></text:a></text:span><text:span text:style-name="T486_3">,<text:s/></text:span><text:span text:style-name="T486_4">a<text:s/>job<text:s/>matching<text:s/>online<text:s/>platform<text:s/>for<text:s/>restaurants,<text:s/>tourism,<text:s/>and<text:s/>the<text:s/>hospitality<text:s/>sector,<text:s/>was<text:s/>launched<text:s/>in<text:s/>2022.<text:s/></text:span><text:span text:style-name="T486_5">The<text:s/>platform,<text:s/>managed<text:s/>by<text:s/>the<text:s/>Jordan<text:s/>Restaurant<text:s/>Association<text:s/>(JRA)<text:s/>and<text:s/>endorsed<text:s/>by<text:s/>the<text:s/>Ministry<text:s/>of<text:s/>Tourism<text:s/>as<text:s/>part<text:s/>of<text:s/>Jordan’s<text:s/>Economic<text:s/>Modernisation<text:s/>Vision,<text:s/>provides<text:s/>JRA<text:s/>members<text:s/>a<text:s/>free<text:s/>space<text:s/>to<text:s/>post<text:s/>legitimate<text:s/>job<text:s/>opportunities.<text:s/>Despite<text:s/>positive<text:s/>employer<text:s/>perceptions,<text:s/>the<text:s/>platform’s<text:s/>limited<text:s/>functionality<text:s/>restricts<text:s/>JRA’s<text:s/>ability<text:s/>to<text:s/>manage,<text:s/>analy</text:span><text:span text:style-name="T486_6">s</text:span><text:span text:style-name="T486_7">e<text:s/>data,<text:s/>and<text:s/>enhance<text:s/>features.<text:s/>Consequently,<text:s/>its<text:s/>impact<text:s/>has<text:s/>been<text:s/>modest,<text:s/>with<text:s/>only<text:s/>about<text:s/>30<text:s/>hires<text:s/>in<text:s/>the<text:s/>six<text:s/>months<text:s/>before<text:s/>September<text:s/>2025,<text:s/>as<text:s/>employers<text:s/>still<text:s/>prefer<text:s/>the<text:s/>convenience<text:s/>of<text:s/>social<text:s/>media<text:s/>for<text:s/>recruitment.</text:span></text:p>
      <text:p text:style-name="P487"/>
      <text:p text:style-name="P488"><text:span text:style-name="T488_1">Through<text:s/>EBRD,<text:s/></text:span><text:span text:style-name="T488_2">JCEOP<text:s/>also<text:s/>supported<text:s/>the<text:s/>launch<text:s/>of<text:s/>t</text:span><text:span text:style-name="T488_3">he<text:s/>Sector<text:s/>Skills<text:s/>Council<text:s/>for<text:s/>Hospitality<text:s/>and<text:s/>Tourism<text:s/>(H&amp;T)<text:s/>by<text:s/>the<text:s/>Jordanian<text:s/>government<text:s/>in<text:s/>March<text:s/>2021</text:span><text:span text:style-name="T488_4">.<text:s/>Its<text:s/>aim<text:s/>is<text:s/>to<text:s/>develop<text:s/>guidelines<text:s/>for<text:s/>industry<text:s/>standards,<text:s/>qualifications<text:s/>and<text:s/>training<text:s/>and<text:s/>to<text:s/>play<text:s/>an<text:s/>important<text:s/>role<text:s/>in<text:s/>assessing<text:s/>market<text:s/>needs<text:s/>for<text:s/></text:span><text:span text:style-name="T488_5">particular<text:s/>skills</text:span><text:span text:style-name="T488_6">.<text:s/></text:span><text:span text:style-name="T488_7">The<text:s/>Council<text:s/>has<text:s/>developed<text:s/>more<text:s/>than<text:s/>20<text:s/>National<text:s/>Occupational<text:s/>Skills<text:s/>Standards<text:s/>(NOSS)</text:span><text:span text:style-name="T488_8"><text:s/>which<text:s/>outline<text:s/>the<text:s/>skills,<text:s/>knowledge<text:s/>and<text:s/>performance<text:s/>criteria<text:s/>required<text:s/>to<text:s/>competently<text:s/>perform<text:s/>a<text:s/>particular<text:s/>occupation.</text:span><text:span text:style-name="T488_9"><text:s/></text:span><text:span text:style-name="T488_10">These<text:s/>include<text:s/>key<text:s/>H&amp;T<text:s/>occupational<text:s/>roles<text:s/>such<text:s/>as<text:s/>restaurant<text:s/>manager,<text:s/>assistant<text:s/>chef,<text:s/>hotel<text:s/>concierge<text:s/>and<text:s/>hiking<text:s/>tour<text:s/>guide.<text:s/>NOSS<text:s/>play<text:s/>an<text:s/>important<text:s/>role<text:s/>in<text:s/>the<text:s/>design<text:s/>of<text:s/>new<text:s/>training<text:s/>programmes<text:s/>and<text:s/>educational<text:s/>curricula<text:s/>to<text:s/>better<text:s/>align<text:s/>the<text:s/>skills<text:s/>of<text:s/>graduates<text:s/>with<text:s/>employer<text:s/>needs.<text:s/></text:span></text:p>
      <text:p text:style-name="P489"/>
      <text:p text:style-name="P490"><text:span text:style-name="T490_1"><text:s/></text:span></text:p>
      <text:p text:style-name="P491"><text:span text:style-name="T491_1">Lessons<text:s/>learned<text:s/>through<text:s/>this<text:s/>output,<text:s/>and<text:s/>recommendations<text:s/>for<text:s/>future<text:s/>programming<text:s/></text:span></text:p>
      <text:p text:style-name="P492"/>
      <text:list text:style-name="LS27" xml:id="list44">
        <text:list-item>
          <text:p text:style-name="P493"><text:span text:style-name="T493_1">Market-Driven<text:s/>Training<text:s/>Improves<text:s/>Employment<text:s/>Outcomes</text:span><text:span text:style-name="T493_2"><text:line-break/></text:span><text:span text:style-name="T493_3">Programmes<text:s/>that<text:s/>begin<text:s/>with<text:s/>rigorous<text:s/>labour<text:s/>market<text:s/>assessments<text:s/>and<text:s/>align<text:s/>training<text:s/>curricula<text:s/>to<text:s/>employer<text:s/>needs<text:s/>achieve<text:s/>high<text:s/>placement<text:s/>rates<text:s/></text:span><text:span text:style-name="T493_4">(over<text:s/>80%)<text:s/>and<text:s/>strong<text:s/>retention<text:s/>(60%<text:s/>after<text:s/>six<text:s/>months),</text:span><text:span text:style-name="T493_5"><text:s/>ensuring<text:s/>relevance<text:s/>and<text:s/>sustainability.<text:s/>EFE<text:s/>leverages<text:s/>its<text:s/>strong<text:s/>private-sector<text:s/>connections<text:s/>and<text:s/>market<text:s/>analysis<text:s/>to<text:s/>identify<text:s/>vacancies<text:s/>within<text:s/>six<text:s/>months<text:s/>and<text:s/>uses<text:s/>a<text:s/>robust<text:s/>screening<text:s/>model<text:s/>to<text:s/>prevent<text:s/>‘shopping<text:s/>around’<text:s/>behaviour,<text:s/>resulting<text:s/>in<text:s/>excellent<text:s/>job<text:s/>retention<text:s/>and<text:s/>income<text:s/>outcomes.</text:span></text:p>
        </text:list-item>
      </text:list>
      <text:p text:style-name="P494"/>
      <text:list text:style-name="LS27" xml:id="list45">
        <text:list-item>
          <text:p text:style-name="P495"><text:span text:style-name="T495_1">Inclusive<text:s/>Design<text:s/>Requires<text:s/>Structural<text:s/>Support</text:span><text:span text:style-name="T495_2"><text:line-break/>Targeting<text:s/>women<text:s/>and<text:s/>refugees<text:s/>is<text:s/>effective<text:s/>but<text:s/>challenging<text:s/>due<text:s/>to<text:s/>social<text:s/>norms,<text:s/>childcare<text:s/>needs,<text:s/>and<text:s/>legal<text:s/>barrier</text:span><text:span text:style-name="T495_3">s,</text:span><text:span text:style-name="T495_4"><text:s/>such<text:s/>as<text:s/>restrictions<text:s/>on<text:s/>Syrian<text:s/>refugees’<text:s/>access<text:s/>to<text:s/>jobs</text:span><text:span text:style-name="T495_5"><text:s/>and<text:s/>high<text:s/>costs<text:s/>of<text:s/>work<text:s/>permits</text:span><text:span text:style-name="T495_6">.<text:s/>Flexible<text:s/>schedules,<text:s/>transportation<text:s/>allowances,<text:s/>and<text:s/>legal<text:s/>awareness<text:s/>sessions<text:s/>significantly<text:s/>improve<text:s/>participation.</text:span></text:p>
        </text:list-item>
      </text:list>
      <text:p text:style-name="P496"/>
      <text:list text:style-name="LS27" xml:id="list46">
        <text:list-item>
          <text:p text:style-name="P497"><text:span text:style-name="T497_1">Private<text:s/>Sector<text:s/>Engagement<text:s/>Enhances<text:s/>Sustainability</text:span><text:span text:style-name="T497_2"><text:line-break/>The<text:s/>cost-sharing<text:s/>model<text:s/>piloted<text:s/>with<text:s/>employers<text:s/>(e.g.,<text:s/>Marouf<text:s/>Coffee,<text:s/>Sigma<text:s/>Factory)<text:s/>demonstrates<text:s/>that<text:s/>businesses<text:s/>are<text:s/>willing<text:s/>to<text:s/>co-finance<text:s/>training<text:s/>when<text:s/></text:span><text:span text:style-name="T497_3">the<text:s/></text:span><text:span text:style-name="T497_4">ROI<text:s/>is<text:s/>clear.<text:s/>This<text:s/>reduces<text:s/>donor<text:s/>dependency<text:s/>and<text:s/>aligns<text:s/>training<text:s/>with<text:s/>real<text:s/>market<text:s/>demand.</text:span></text:p>
        </text:list-item>
      </text:list>
      <text:p text:style-name="P498"/>
      <text:p text:style-name="P499"/>
      <text:p text:style-name="P500"/>
      <text:p text:style-name="P501"/>
      <text:p text:style-name="P502"/>
      <text:p text:style-name="P503"/>
      <text:p text:style-name="P504"/>
      <text:p text:style-name="P505"/>
      <text:p text:style-name="P506"/>
      <text:p text:style-name="P507"/>
      <text:p text:style-name="P508"/>
      <text:p text:style-name="P509"/>
      <text:p text:style-name="P510"/>
      <text:p text:style-name="P511"/>
      <text:p text:style-name="P512"/>
      <text:p text:style-name="P513"/>
      <text:p text:style-name="P514"/>
      <text:p text:style-name="P515"/>
      <text:p text:style-name="P516"/>
      <text:p text:style-name="P517"/>
      <text:p text:style-name="P518"/>
      <text:p text:style-name="P519"/>
      <text:p text:style-name="P520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able:table table:style-name="Table15"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52">
          <table:table-cell table:style-name="Cell175">
            <text:p text:style-name="P533"><text:span text:style-name="T533_1">Output<text:s/>Number<text:s/>and<text:s/>Title<text:s/></text:span></text:p>
          </table:table-cell>
          <table:table-cell table:style-name="Cell176" table:number-columns-spanned="3">
            <text:p text:style-name="P534"><text:span text:style-name="T534_1">Output<text:s/>4:<text:s/></text:span><text:span text:style-name="T534_2">World<text:s/>Bank<text:s/>(Investment<text:s/>Project<text:s/>Financing<text:s/>(IPF)<text:s/></text:span><text:span text:style-name="T534_3">-<text:s/></text:span><text:span text:style-name="T534_4">Youth<text:s/>Technology<text:s/>and<text:s/>Jobs</text:span></text:p>
          </table:table-cell>
          <table:covered-table-cell/>
          <table:covered-table-cell/>
        </table:table-row>
        <table:table-row table:style-name="Row53">
          <table:table-cell table:style-name="Cell177">
            <text:p text:style-name="P535"><text:span text:style-name="T535_1">Output<text:s/>Score<text:s/></text:span></text:p>
          </table:table-cell>
          <table:table-cell table:style-name="Cell178" table:number-columns-spanned="3">
            <text:p text:style-name="P536"><text:span text:style-name="T536_1">A<text:s/></text:span></text:p>
          </table:table-cell>
          <table:covered-table-cell/>
          <table:covered-table-cell/>
        </table:table-row>
        <table:table-row table:style-name="Row54">
          <table:table-cell table:style-name="Cell179">
            <text:p text:style-name="P537"><text:span text:style-name="T537_1">Impact<text:s/>weighting<text:s/>(%)</text:span></text:p>
          </table:table-cell>
          <table:table-cell table:style-name="Cell180">
            <text:p text:style-name="P538"><text:span text:style-name="T538_1">3</text:span><text:span text:style-name="T538_2">5</text:span><text:span text:style-name="T538_3">%</text:span></text:p>
          </table:table-cell>
          <table:table-cell table:style-name="Cell181">
            <text:p text:style-name="P539"><text:span text:style-name="T539_1">Impact<text:s/>weighting<text:s/>revised<text:s/>since<text:s/>last<text:s/>AR?</text:span></text:p>
          </table:table-cell>
          <table:table-cell table:style-name="Cell182">
            <text:p text:style-name="P540"><text:span text:style-name="T540_1">Yes,<text:s/>Increased</text:span></text:p>
          </table:table-cell>
        </table:table-row>
      </table:table>
      <text:p text:style-name="P541"/>
      <table:table table:style-name="Table16">
        <table:table-column table:style-name="Column57"/>
        <table:table-column table:style-name="Column58"/>
        <table:table-column table:style-name="Column59"/>
        <table:table-row table:style-name="Row55">
          <table:table-cell table:style-name="Cell183">
            <text:p text:style-name="P542"><text:span text:style-name="T542_1">Indicator(s)</text:span></text:p>
          </table:table-cell>
          <table:table-cell table:style-name="Cell184">
            <text:p text:style-name="P543"><text:span text:style-name="T543_1">Milestone(s)<text:s/>for<text:s/>this<text:s/>review<text:s/></text:span></text:p>
          </table:table-cell>
          <table:table-cell table:style-name="Cell185">
            <text:p text:style-name="P544"><text:span text:style-name="T544_1">Progress<text:s/>(As<text:s/></text:span><text:span text:style-name="T544_2">at</text:span><text:span text:style-name="T544_3"><text:s/></text:span><text:span text:style-name="T544_4">Dec</text:span><text:span text:style-name="T544_5"><text:s/>2025)</text:span></text:p>
          </table:table-cell>
        </table:table-row>
        <table:table-row table:style-name="Row56">
          <table:table-cell table:style-name="Cell186">
            <text:p text:style-name="P545"><text:span text:style-name="T545_1">4.1<text:s/>Project<text:s/>management<text:s/>and<text:s/>implementation</text:span></text:p>
          </table:table-cell>
          <table:table-cell table:style-name="Cell187">
            <text:p text:style-name="P546"><text:span text:style-name="T546_1">Percentage<text:s/>of<text:s/>registered<text:s/>grievances<text:s/>that<text:s/>are<text:s/>addressed<text:s/>within<text:s/>the<text:s/>timeframe<text:s/>specified<text:s/>in<text:s/>the<text:s/>project<text:s/>operations<text:s/>manual<text:s/>(Percentage)<text:s/>=<text:s/>90</text:span></text:p>
          </table:table-cell>
          <table:table-cell table:style-name="Cell188">
            <text:p text:style-name="P547"><text:span text:style-name="T547_1">100%<text:s/>-<text:s/></text:span><text:span text:style-name="T547_2">Met</text:span><text:span text:style-name="T547_3"><text:s/>Expectations</text:span></text:p>
          </table:table-cell>
        </table:table-row>
        <table:table-row table:style-name="Row57">
          <table:table-cell table:style-name="Cell189">
            <text:p text:style-name="P548"><text:span text:style-name="T548_1">4.2<text:s text:c="3"/>Supporting<text:s/>the<text:s/>supply<text:s/>of<text:s/>digital<text:s/>skills</text:span></text:p>
          </table:table-cell>
          <table:table-cell table:style-name="Cell190">
            <text:p text:style-name="P549"><text:span text:style-name="T549_1">1-1</text:span><text:span text:style-name="T549_2">0</text:span><text:span text:style-name="T549_3">,500</text:span><text:span text:style-name="T549_4"><text:s/>individuals<text:s/>trained<text:s/>by<text:s/>training<text:s/>service<text:s/>providers<text:s/>supported<text:s/>by<text:s/>digital<text:s/>skills<text:s/>development<text:s/>facility<text:s/>(30%<text:s/>Syrians,<text:s/>30%<text:s/>females)<text:s/></text:span></text:p>
            <text:p text:style-name="P550"/>
            <text:p text:style-name="P551"><text:span text:style-name="T551_1">2-<text:s/>100,000<text:s/>of<text:s/>students<text:s/>(grade<text:s/>7-12)<text:s/>receiving<text:s/>digital<text:s/>skills<text:s/>curriculum<text:s/>in<text:s/>schools<text:s/>(Number)<text:s/>(50%<text:s/>females,<text:s/>6%<text:s/>Syrians)<text:s/></text:span></text:p>
            <text:p text:style-name="P552"/>
            <text:p text:style-name="P553"><text:span text:style-name="T553_1">3-<text:s/></text:span><text:span text:style-name="T553_2">4000</text:span><text:span text:style-name="T553_3"><text:s/>beneficiaries<text:s/>using<text:s/>Tech<text:s/>Hubs<text:s/>in<text:s/>the<text:s/>Vocational<text:s/>Training<text:s/>Institutes<text:s/>(VTIs)<text:s/>(Number)<text:s/>(25%<text:s/>females,<text:s/>20%<text:s/>Syrians)<text:s/></text:span></text:p>
          </table:table-cell>
          <table:table-cell table:style-name="Cell191">
            <text:p text:style-name="P554"><text:span text:style-name="T554_1">All<text:s/>figures<text:s/>are<text:s/>cumulative</text:span><text:span text:style-name="T554_2"><text:s/></text:span></text:p>
            <text:p text:style-name="P555"><text:span text:style-name="T555_1">1-</text:span><text:span text:style-name="T555_2">10,591</text:span><text:span text:style-name="T555_3"><text:s/>individuals<text:s/>(</text:span><text:span text:style-name="T555_4">6,172</text:span><text:span text:style-name="T555_5"><text:s/>females<text:s/>and<text:s/></text:span><text:span text:style-name="T555_6">110</text:span><text:span text:style-name="T555_7"><text:s/>Syrians)<text:s/>trained<text:s/>by<text:s/>training<text:s/>service<text:s/>providers<text:s/>supported<text:s/>by<text:s/>digital<text:s/>skills<text:s/>development<text:s/>facility<text:s/>(</text:span><text:span text:style-name="T555_8">1</text:span><text:span text:style-name="T555_9">%<text:s/>Syrians,<text:s/>5</text:span><text:span text:style-name="T555_10">8</text:span><text:span text:style-name="T555_11">%<text:s/>females)<text:s/>–<text:s/></text:span><text:span text:style-name="T555_12">Met</text:span><text:span text:style-name="T555_13"><text:s/>Expectations</text:span></text:p>
            <text:p text:style-name="P556"><text:span text:style-name="T556_1">2-<text:s/>402,757<text:s/>(189,068<text:s/>females<text:s/>and<text:s/>31,578<text:s/>Syrians)<text:s/>of<text:s/>students<text:s/>(grade<text:s/>7-12)<text:s/>receiving<text:s/>digital<text:s/>skills<text:s/>curriculum<text:s/>in<text:s/>schools<text:s/>(47%<text:s/>females,<text:s/>8%<text:s/>Syrians)<text:s/></text:span><text:span text:style-name="T556_2">-<text:s/></text:span><text:span text:style-name="T556_3">Exceeded<text:s/>Expectations</text:span><text:span text:style-name="T556_4"><text:s/></text:span></text:p>
            <text:p text:style-name="P557"><text:span text:style-name="T557_1">3-<text:s/></text:span><text:span text:style-name="T557_2">1,547</text:span><text:span text:style-name="T557_3"><text:s/>(723<text:s/>females<text:s/>and<text:s/>60<text:s/>Syrians)</text:span><text:span text:style-name="T557_4"><text:s/></text:span><text:span text:style-name="T557_5">–</text:span><text:span text:style-name="T557_6"><text:s/></text:span><text:span text:style-name="T557_7">Not</text:span><text:span text:style-name="T557_8"><text:s/></text:span><text:span text:style-name="T557_9">Met</text:span><text:span text:style-name="T557_10"><text:s/>Expectations</text:span></text:p>
          </table:table-cell>
        </table:table-row>
        <table:table-row table:style-name="Row58">
          <table:table-cell table:style-name="Cell192">
            <text:p text:style-name="P558"><text:span text:style-name="T558_1">4.3<text:s text:c="3"/>Supporting<text:s/>the<text:s/>expansion<text:s/>of<text:s/>the<text:s/>digital<text:s/>sector<text:s/></text:span></text:p>
          </table:table-cell>
          <table:table-cell table:style-name="Cell193">
            <text:p text:style-name="P559"><text:span text:style-name="T559_1">1-<text:s/></text:span><text:span text:style-name="T559_2">3,300</text:span><text:span text:style-name="T559_3"><text:s/>individuals<text:s/>with<text:s/>digital<text:s/>skills<text:s/>benefiting<text:s/>from<text:s/>ITO/BPO<text:s/>businesses<text:s/>supported<text:s/>(Number)<text:s/></text:span></text:p>
            <text:p text:style-name="P560"><text:span text:style-name="T560_1">2-<text:s/></text:span><text:span text:style-name="T560_2">40</text:span><text:span text:style-name="T560_3"><text:s/>ITO/BPO<text:s/>firms<text:s/>supported<text:s/>on<text:s/>business<text:s/>plan<text:s/>expansion<text:s/>(Number)<text:s/></text:span></text:p>
            <text:p text:style-name="P561"><text:span text:style-name="T561_1">3-<text:s/></text:span><text:span text:style-name="T561_2">1,500</text:span><text:span text:style-name="T561_3"><text:s/>individuals<text:s/>with<text:s/>digital<text:s/>skills<text:s/>benefiting<text:s/>from<text:s/>technology<text:s/>adoption<text:s/>by<text:s/>nonprofit<text:s/>company/civil<text:s/>society<text:s/>organizations<text:s/>(CSOs)<text:s/>supported<text:s/>(Number)<text:s/></text:span></text:p>
            <text:p text:style-name="P562"><text:span text:style-name="T562_1">4-<text:s/></text:span><text:span text:style-name="T562_2">140</text:span><text:span text:style-name="T562_3"><text:s/>start-ups<text:s/>supported<text:s/>with<text:s/>business<text:s/>matchmaking<text:s/>(Number)<text:s/>(25<text:s/>females,<text:s/>9<text:s/>Syrians)<text:s/></text:span></text:p>
            <text:p text:style-name="P563"><text:span text:style-name="T563_1">5-<text:s/></text:span><text:span text:style-name="T563_2">3,000<text:s/></text:span><text:span text:style-name="T563_3">individuals</text:span><text:span text:style-name="T563_4"><text:s/>trained<text:s/>to<text:s/>access<text:s/>and<text:s/>offer<text:s/>their<text:s/>services<text:s/>on<text:s/>digital<text:s/>platforms<text:s/></text:span></text:p>
            <text:p text:style-name="P564"><text:span text:style-name="T564_1">6-<text:s/>20<text:s/>new<text:s/>government<text:s/>services<text:s/>digiti</text:span><text:span text:style-name="T564_2">s</text:span><text:span text:style-name="T564_3">ed</text:span></text:p>
            <text:p text:style-name="P565"><text:span text:style-name="T565_1">7-10<text:s/>improved<text:s/>e-government<text:s/>services</text:span></text:p>
            <text:p text:style-name="P566"><text:span text:style-name="T566_1">8-<text:s/>100<text:s/>government<text:s/>payment<text:s/>services<text:s/>digiti</text:span><text:span text:style-name="T566_2">s</text:span><text:span text:style-name="T566_3">ed<text:s/></text:span></text:p>
          </table:table-cell>
          <table:table-cell table:style-name="Cell194">
            <text:p text:style-name="P567"><text:span text:style-name="T567_1">1-<text:s/></text:span><text:span text:style-name="T567_2">3</text:span><text:span text:style-name="T567_3">,091</text:span><text:span text:style-name="T567_4"><text:s/>(1,</text:span><text:span text:style-name="T567_5">391</text:span><text:span text:style-name="T567_6">females)<text:s/>individuals<text:s/>with<text:s/>digital<text:s/>skills<text:s/>benefiting<text:s/>from<text:s/>ITO/BPO<text:s/>businesses<text:s/>supported<text:s/></text:span><text:span text:style-name="T567_7">–</text:span><text:span text:style-name="T567_8"><text:s/></text:span><text:span text:style-name="T567_9">Met</text:span><text:span text:style-name="T567_10"><text:s/>Expectations</text:span><text:span text:style-name="T567_11"><text:s/></text:span><text:span text:style-name="T567_12"><text:line-break/></text:span><text:span text:style-name="T567_13">2-<text:s/></text:span><text:span text:style-name="T567_14">4</text:span><text:span text:style-name="T567_15">7<text:s/>ITO/BPO<text:s/>firms<text:s/>supported<text:s/>on<text:s/>business<text:s/>plan<text:s/>expansion<text:s/>-<text:s/></text:span><text:span text:style-name="T567_16">Exceeded<text:s/>Expectations</text:span><text:span text:style-name="T567_17"><text:line-break/></text:span><text:span text:style-name="T567_18">3-<text:s/>1,459<text:s/>individuals<text:s/>(1,009<text:s/>females<text:s/>and<text:s/>252<text:s/>Syrians)<text:s/>with<text:s/>digital<text:s/>skills<text:s/>benefiting<text:s/>from<text:s/>technology<text:s/>adoption<text:s/>by<text:s/>nonprofit<text:s/>company/civil<text:s/>society<text:s/>organizations<text:s/>(CSOs)<text:s/>supported<text:s/></text:span><text:span text:style-name="T567_19">–</text:span><text:span text:style-name="T567_20"><text:s/></text:span><text:span text:style-name="T567_21">Met</text:span><text:span text:style-name="T567_22"><text:s/></text:span><text:span text:style-name="T567_23">Expectations</text:span></text:p>
            <text:p text:style-name="P568"><text:span text:style-name="T568_1">4-<text:s/>102<text:s/>start-ups<text:s/>supported<text:s/>with<text:s/>business<text:s/>matchmaking<text:s/>(22<text:s/>females,<text:s/>0<text:s/>Syrians)<text:s/></text:span><text:span text:style-name="T568_2">–</text:span><text:span text:style-name="T568_3"><text:s/></text:span><text:span text:style-name="T568_4">Met</text:span><text:span text:style-name="T568_5"><text:s/></text:span><text:span text:style-name="T568_6">Expectations</text:span></text:p>
            <text:p text:style-name="P569"><text:span text:style-name="T569_1">5-<text:s/></text:span><text:span text:style-name="T569_2">1,621</text:span><text:span text:style-name="T569_3"><text:s/>individuals</text:span><text:span text:style-name="T569_4"><text:s/>(</text:span><text:span text:style-name="T569_5">826</text:span><text:span text:style-name="T569_6"><text:s/>females<text:s/>and<text:s/></text:span><text:span text:style-name="T569_7">138</text:span><text:span text:style-name="T569_8"><text:s/>Syrians)<text:s/>trained<text:s/>to<text:s/>access<text:s/>and<text:s/>offer<text:s/>their<text:s/>services<text:s/>on<text:s/>digital<text:s/>platforms<text:s/></text:span><text:span text:style-name="T569_9">–<text:s/>Not<text:s/>Met<text:s/>Expectations<text:s/></text:span></text:p>
            <text:p text:style-name="P570"><text:span text:style-name="T570_1">6-<text:s/>178<text:s/>new<text:s/>government<text:s/>services<text:s/>digiti</text:span><text:span text:style-name="T570_2">s</text:span><text:span text:style-name="T570_3">ed<text:s/></text:span><text:span text:style-name="T570_4">(achieved<text:s/>in<text:s/>2024)</text:span><text:span text:style-name="T570_5">-<text:s/></text:span><text:span text:style-name="T570_6"><text:s/>Substantially</text:span><text:span text:style-name="T570_7"><text:s/>Exceeded</text:span><text:span text:style-name="T570_8"><text:s/>Expectations</text:span><text:span text:style-name="T570_9"><text:s/></text:span><text:span text:style-name="T570_10"><text:line-break/></text:span><text:span text:style-name="T570_11">7-<text:s/>20<text:s/>improved<text:s/>e-government<text:s/>services</text:span><text:span text:style-name="T570_12"><text:s/>(achieved<text:s/>in<text:s/>2024)</text:span><text:span text:style-name="T570_13"><text:s/></text:span><text:span text:style-name="T570_14">–</text:span><text:span text:style-name="T570_15"><text:s/></text:span><text:span text:style-name="T570_16">Exceeded<text:s/></text:span><text:span text:style-name="T570_17">Expectations</text:span><text:span text:style-name="T570_18"><text:s/></text:span></text:p>
            <text:p text:style-name="P571"><text:span text:style-name="T571_1">8-<text:s/>803<text:s/>government<text:s/>payment<text:s/>services<text:s/>digiti</text:span><text:span text:style-name="T571_2">s</text:span><text:span text:style-name="T571_3">ed<text:s/></text:span><text:span text:style-name="T571_4">(achieved<text:s/>in<text:s/>2024)</text:span><text:span text:style-name="T571_5">-<text:s/></text:span><text:span text:style-name="T571_6">Substantially<text:s/>Exceeded<text:s/>Expectations</text:span><text:span text:style-name="T571_7"><text:s/></text:span></text:p>
          </table:table-cell>
        </table:table-row>
      </table:table>
      <text:p text:style-name="P572"/>
      <text:p text:style-name="P573"><text:span text:style-name="T573_1">Briefly<text:s/>describe<text:s/>the<text:s/>output’s<text:s/>activities<text:s/>and<text:s/>achievements<text:s/>during<text:s/>its<text:s/></text:span><text:span text:style-name="T573_2">lifetime</text:span><text:span text:style-name="T573_3"><text:s/>and</text:span><text:span text:style-name="T573_4"><text:s/>provide<text:s/>supporting<text:s/>narrative<text:s/>for<text:s/>the<text:s/>score.<text:s/></text:span></text:p>
      <text:p text:style-name="P574"/>
      <text:p text:style-name="P575"><text:span text:style-name="T575_1">The<text:s/>Youth,<text:s/>Technology<text:s/>and<text:s/></text:span><text:span text:style-name="T575_2">Jobs</text:span><text:span text:style-name="T575_3"><text:s/>(YTJ)</text:span><text:span text:style-name="T575_4"><text:s/>component<text:s/></text:span><text:span text:style-name="T575_5">was<text:s/>added<text:s/>to<text:s/>JCE</text:span><text:span text:style-name="T575_6">OP<text:s/>in<text:s/>2019<text:s/>as<text:s/>part<text:s/>of<text:s/>a<text:s/>costed<text:s/>extension</text:span><text:span text:style-name="T575_7"><text:s/>in<text:s/>response<text:s/>to<text:s/></text:span><text:span text:style-name="T575_8">persistently<text:s/>high<text:s/>and<text:s/>growing<text:s/>unemployment<text:s/>and<text:s/></text:span><text:span text:style-name="T575_9">macroeconomic<text:s/>pressures.<text:s/></text:span><text:span text:style-name="T575_10">The<text:s/></text:span><text:span text:style-name="T575_11">component</text:span><text:span text:style-name="T575_12"><text:s/></text:span><text:span text:style-name="T575_13">is<text:s/>aligned<text:s/>to<text:s/></text:span><text:span text:style-name="T575_14">UK<text:s/>and<text:s/>JCEOP<text:s/>ambitions<text:s/>to<text:s/>support<text:s/></text:span><text:span text:style-name="T575_15">Jordan’s<text:s/>overall<text:s/>economic<text:s/>resilience,<text:s/>economic<text:s/>opportunities<text:s/>for<text:s/>refugee<text:s/>and<text:s/>host<text:s/>communities<text:s/>and<text:s/></text:span><text:span text:style-name="T575_16">Jordan’s<text:s/>ambitions<text:s/>to<text:s/>pivot<text:s/>towards<text:s/>a<text:s/>digital<text:s/>economy.<text:s/></text:span><text:span text:style-name="T575_17">The<text:s/>theory<text:s/>of<text:s/>change<text:s/>assumed<text:s/>that<text:s/>i</text:span><text:span text:style-name="T575_18">f<text:s/>Jordan<text:s/>invests<text:s/>in<text:s/>digital<text:s/>skills,<text:s/>supports<text:s/>ICT<text:s/>firms<text:s/></text:span><text:span text:style-name="T575_19">and<text:s/>digitises<text:s/>public<text:s/>services,<text:s/></text:span><text:span text:style-name="T575_20">then<text:s/>youth<text:s/>and<text:s/>women<text:s/>will<text:s/>access</text:span><text:span text:style-name="T575_21"><text:s/>new<text:s/>digital<text:s/>income<text:s/></text:span><text:span text:style-name="T575_22">opportunities,</text:span><text:span text:style-name="T575_23"><text:s/>and<text:s/>the<text:s/>state<text:s/>will<text:s/>deliver<text:s/>better<text:s/>servi</text:span><text:span text:style-name="T575_24">c</text:span><text:span text:style-name="T575_25">es.</text:span><text:span text:style-name="T575_26"><text:s/>Initial<text:s/>implementation<text:s/>was<text:s/></text:span><text:span text:style-name="T575_27">slowed<text:s/>by<text:s/>COVID-19</text:span><text:span text:style-name="T575_28">.<text:s/>B</text:span><text:span text:style-name="T575_29">y<text:s/>2022<text:s/>some<text:s/></text:span><text:span text:style-name="T575_30">DLIs<text:s/>were<text:s/>achieved</text:span><text:span text:style-name="T575_31"><text:s/>(curriculum<text:s/>desig</text:span><text:span text:style-name="T575_32">n,<text:s/>establishment<text:s/>of<text:s/>first<text:s/>tech<text:s/>hub<text:s/>and<text:s/>outsourcing<text:s/>of<text:s/>contracts)<text:s/></text:span><text:span text:style-name="T575_33">while</text:span><text:span text:style-name="T575_34"><text:s/>others<text:s/>were<text:s/>underperforming<text:s/>(refugee<text:s/>inclusion,<text:s/></text:span><text:span text:style-name="T575_35">growth<text:s/>of<text:s/>tech<text:s/>hubs,<text:s/></text:span><text:span text:style-name="T575_36">and<text:s/>scaling<text:s/>of<text:s/></text:span><text:span text:style-name="T575_37">firms</text:span><text:span text:style-name="T575_38">)</text:span><text:span text:style-name="T575_39">.<text:s/></text:span><text:span text:style-name="T575_40">This<text:s/>prompted<text:s/>a<text:s/>restructuring<text:s/>in<text:s/></text:span><text:span text:style-name="T575_41">2023</text:span><text:span text:style-name="T575_42"><text:s/>with<text:s/>revision<text:s/>of<text:s/>DLIs<text:s/>to<text:s/>reflect<text:s/>more<text:s/>realistic<text:s/>refugee-specific<text:s/>targets,<text:s/></text:span><text:span text:style-name="T575_43">emphasis<text:s/>on<text:s/>more<text:s/>measurable<text:s/>targets<text:s/>and<text:s/>extension<text:s/>of<text:s/>the</text:span><text:span text:style-name="T575_44"><text:s/>delivery<text:s/>timeline</text:span><text:span text:style-name="T575_45"><text:s/>to<text:s/>2027</text:span><text:span text:style-name="T575_46">.<text:s/></text:span><text:span text:style-name="T575_47"><text:s/></text:span><text:span text:style-name="T575_48"><text:s/></text:span><text:span text:style-name="T575_49"><text:s/></text:span></text:p>
      <text:p text:style-name="P576"/>
      <text:p text:style-name="P577"><text:span text:style-name="T577_1">The<text:s/>results<text:s/>reported<text:s/>as<text:s/>of<text:s/>June<text:s/>2025<text:s/>indicate<text:s/>that</text:span><text:span text:style-name="T577_2"><text:s/>the<text:s/>YTJ<text:s/>met<text:s/>or<text:s/>exceeded<text:s/>most<text:s/>revised<text:s/>milestones<text:s/>post-restructuring<text:s/>but<text:s/></text:span><text:span text:style-name="T577_3">underperformed<text:s/>against<text:s/>the<text:s/>original<text:s/>2019<text:s/>ambition<text:s/>for<text:s/>scale<text:s/>and<text:s/>inclusion.</text:span><text:span text:style-name="T577_4"><text:s/></text:span></text:p>
      <text:p text:style-name="P578"/>
      <text:p text:style-name="P579"><text:span text:style-name="T579_1">T</text:span><text:span text:style-name="T579_2">he<text:s/>results<text:s/>achieved<text:s/>so<text:s/>far<text:s/>suggest<text:s/>that<text:s/></text:span><text:span text:style-name="T579_3">YTJ<text:s/>has<text:s/>contributed<text:s/>meaningfully<text:s/>to<text:s/></text:span><text:span text:style-name="T579_4">improv</text:span><text:span text:style-name="T579_5">ing<text:s/>digital<text:s/>skills<text:s/>in<text:s/>the<text:s/>labour<text:s/>force</text:span><text:span text:style-name="T579_6">.<text:s/></text:span><text:span text:style-name="T579_7">A<text:s/></text:span><text:span text:style-name="T579_8">digital<text:s/>curriculum<text:s/>was<text:s/>designed</text:span><text:span text:style-name="T579_9"><text:s/>and<text:s/>adopted<text:s/>by<text:s/>the<text:s/>Ministry<text:s/>of<text:s/>Education<text:s/>and<text:s/>rolled<text:s/>out<text:s/>to<text:s/></text:span><text:span text:style-name="T579_10">schools<text:s/>nationwide</text:span><text:span text:style-name="T579_11">.<text:s/>Reported<text:s/>progress<text:s/>as<text:s/>of<text:s/></text:span><text:span text:style-name="T579_12">Dec</text:span><text:span text:style-name="T579_13"><text:s/>2025<text:s/></text:span><text:span text:style-name="T579_14">indicates<text:s/>that<text:s/>402,757</text:span><text:span text:style-name="T579_15"><text:s/></text:span><text:span text:style-name="T579_16">189,068<text:s/>females<text:s/>and<text:s/>31,578<text:s/>Syrians)<text:s/></text:span><text:span text:style-name="T579_17">public<text:s/>school<text:s/>students<text:s/></text:span><text:span text:style-name="T579_18">(grade<text:s/>7-12</text:span><text:span text:style-name="T579_19">)<text:s/></text:span><text:span text:style-name="T579_20">were<text:s/>receiving<text:s/>digital<text:s/>skills<text:s/>curriculum<text:s/>in<text:s/>schools.<text:s/></text:span><text:span text:style-name="T579_21">T</text:span><text:span text:style-name="T579_22">he<text:s/></text:span><text:span text:style-name="T579_23">rollout<text:s/>of<text:s/>vocational<text:s/>skills<text:s/>training<text:s/>through<text:s/></text:span><text:span text:style-name="T579_24">training<text:s/>service<text:s/>providers</text:span><text:span text:style-name="T579_25"><text:s/></text:span><text:span text:style-name="T579_26">was</text:span><text:span text:style-name="T579_27"><text:s/>on<text:s/>track<text:s/></text:span><text:span text:style-name="T579_28">with<text:s/>milestones<text:s/>for<text:s/></text:span><text:span text:style-name="T579_29">June<text:s/></text:span><text:span text:style-name="T579_30">2025<text:s/></text:span><text:span text:style-name="T579_31">reported<text:s/>to<text:s/>be<text:s/>exceeded</text:span><text:span text:style-name="T579_32"><text:s/>but<text:s/>due<text:s/>to<text:s/>regional<text:s/>circumstances<text:s/>and<text:s/>delays<text:s/>in<text:s/></text:span><text:span text:style-name="T579_33">opening<text:s/>of<text:s/>tech<text:s/>hubs<text:s/>target<text:s/>for<text:s/>Dec<text:s/>2025<text:s/>was<text:s/>not<text:s/></text:span><text:span text:style-name="T579_34">met</text:span><text:span text:style-name="T579_35">.<text:s/></text:span><text:span text:style-name="T579_36">One<text:s/>major<text:s/>tech<text:s/>hub<text:s/>was<text:s/>established<text:s/>in<text:s/></text:span><text:span text:style-name="T579_37">East<text:s/></text:span><text:span text:style-name="T579_38">Amman</text:span><text:span text:style-name="T579_39"><text:s/>and<text:s/>is<text:s/>in</text:span><text:span text:style-name="T579_40"><text:s/>operation</text:span><text:span text:style-name="T579_41"><text:s/>with<text:s/>544<text:s/>reported<text:s/>beneficiaries</text:span><text:span text:style-name="T579_42">.<text:s/></text:span><text:span text:style-name="T579_43">Establishment<text:s/>of<text:s/>the</text:span><text:span text:style-name="T579_44"><text:s/>two<text:s/>remaining<text:s/>hubs</text:span><text:span text:style-name="T579_45"><text:s/>in<text:s/>No</text:span><text:span text:style-name="T579_46">r</text:span><text:span text:style-name="T579_47">th<text:s/>and<text:s/>South<text:s/>Amman</text:span><text:span text:style-name="T579_48"><text:s/></text:span><text:span text:style-name="T579_49">has<text:s/>been<text:s/>slower.</text:span><text:span text:style-name="T579_50"><text:s/></text:span><text:span text:style-name="T579_51">O</text:span><text:span text:style-name="T579_52">ne</text:span><text:span text:style-name="T579_53"><text:s/>additional</text:span><text:span text:style-name="T579_54"><text:s/>site<text:s/></text:span><text:span text:style-name="T579_55">has<text:s/>been<text:s/></text:span><text:span text:style-name="T579_56">secured<text:s/>and<text:s/>a<text:s/>contract<text:s/>signed<text:s/>with<text:s/>a<text:s/>private<text:s/>sector<text:s/>provider</text:span><text:span text:style-name="T579_57"><text:s/>with<text:s/>the<text:s/>new<text:s/>tech<text:s/>hub<text:s/></text:span><text:span text:style-name="T579_58">expected<text:s/>to<text:s/>become<text:s/>operational<text:s/>in<text:s/>Q1<text:s/>2026.</text:span><text:span text:style-name="T579_59"><text:s/></text:span></text:p>
      <text:p text:style-name="P580"/>
      <text:p text:style-name="P581"><text:span text:style-name="T581_1">YTJ<text:s/>has</text:span><text:span text:style-name="T581_2"><text:s/>also</text:span><text:span text:style-name="T581_3"><text:s/>delivered<text:s/>strong<text:s/>results<text:s/>in<text:s/></text:span><text:span text:style-name="T581_4">developing<text:s/>Jordan’s<text:s/>ICT<text:s/>sector<text:s/>and<text:s/>supporting<text:s/>the<text:s/>expansions<text:s/>of<text:s/>digital<text:s/>firms,<text:s/>meeting<text:s/>or<text:s/>exceeding<text:s/>most<text:s/>of<text:s/>its<text:s/>revised<text:s/>milestones</text:span><text:span text:style-name="T581_5">.<text:s/></text:span><text:span text:style-name="T581_6">Over<text:s/></text:span><text:span text:style-name="T581_7">3,000</text:span><text:span text:style-name="T581_8"><text:s/>individuals<text:s/>have<text:s/>now<text:s/>been<text:s/>employed<text:s/>in<text:s/>IT<text:s/>Outsourcing<text:s/>or<text:s/>Business<text:s/>Process<text:s/>outsourcing<text:s/>firms<text:s/>surpassing<text:s/>the<text:s/>original<text:s/>target.<text:s/></text:span><text:span text:style-name="T581_9">The<text:s/>programme<text:s/>also<text:s/>reached<text:s/>1459<text:s/>individuals<text:s/>through<text:s/>initiatives<text:s/>supporting<text:s/>technology<text:s/>adoption<text:s/>by<text:s/>CSOs</text:span><text:span text:style-name="T581_10">.<text:s/></text:span><text:span text:style-name="T581_11">Support<text:s/>for<text:s/></text:span><text:span text:style-name="T581_12">47</text:span><text:span text:style-name="T581_13"><text:s/>ITO/BPO<text:s/>firms<text:s/>has<text:s/>enable</text:span><text:span text:style-name="T581_14">d</text:span><text:span text:style-name="T581_15"><text:s/>business<text:s/>expansion<text:s/>and<text:s/>created<text:s/>demand<text:s/>for<text:s/>digitally<text:s/>skilled<text:s/>employees,<text:s/>while<text:s/>a<text:s/>total<text:s/>of<text:s/></text:span><text:span text:style-name="T581_16">102<text:s/>start-ups<text:s/>benefited<text:s/>from<text:s/>business<text:s/>matchmaking<text:s/>and<text:s/>investment<text:s/>readiness<text:s/>support.<text:s/>Training<text:s/>efforts<text:s/>towards<text:s/>self-employment<text:s/>also<text:s/>expanded</text:span><text:span text:style-name="T581_17">,<text:s/>but<text:s/>not<text:s/>meeting<text:s/></text:span><text:span text:style-name="T581_18">the<text:s/>target,<text:s/></text:span><text:span text:style-name="T581_19">with<text:s/></text:span><text:span text:style-name="T581_20">406<text:s/>individuals<text:s/>equipped<text:s/>to<text:s/>access<text:s/>online<text:s/>freelance<text:s/>and<text:s/>gig<text:s/>for<text:s/>platforms</text:span><text:span text:style-name="T581_21">,<text:s/>YTJ<text:s/>has<text:s/>been<text:s/>changing<text:s/>their<text:s/>approach<text:s/></text:span><text:span text:style-name="T581_22">to<text:s/>be<text:s/>responsive<text:s/>to<text:s/>market<text:s/>needs<text:s/>to<text:s/>expand<text:s/>the<text:s/>trainings<text:s/>and<text:s/>utilising<text:s/>Tech<text:s/>Hubs<text:s/>to<text:s/>apply<text:s/>this</text:span><text:span text:style-name="T581_23">.</text:span><text:span text:style-name="T581_24"><text:s/></text:span><text:span text:style-name="T581_25">And<text:s/>finally,<text:s/>government<text:s/>digital<text:s/>transformation<text:s/>has<text:s/>made<text:s/>impressive<text:s/>gains</text:span><text:span text:style-name="T581_26">,<text:s/>with<text:s/>YTJ<text:s/>helping<text:s/>to<text:s/>digitise<text:s/>178<text:s/></text:span><text:span text:style-name="T581_27">new<text:s/></text:span><text:span text:style-name="T581_28">government<text:s/></text:span><text:span text:style-name="T581_29">services<text:s/>digitised</text:span><text:span text:style-name="T581_30">,<text:s/>upgrade<text:s/>20<text:s/>existing<text:s/>ones<text:s/>and<text:s/>expand<text:s/>digital<text:s/>payment<text:s/>services<text:s/>to<text:s/>803,<text:s/>far<text:s/>exceeding<text:s/>the<text:s/>original<text:s/>targets.<text:s/></text:span></text:p>
      <text:p text:style-name="P582"/>
      <text:p text:style-name="P583"><text:span text:style-name="T583_1">Female<text:s/>participation<text:s/>rates</text:span><text:span text:style-name="T583_2"><text:s/>across<text:s/>the<text:s/>various</text:span><text:span text:style-name="T583_3"><text:s/></text:span><text:span text:style-name="T583_4">milestones<text:s/></text:span><text:span text:style-name="T583_5">have<text:s/></text:span><text:span text:style-name="T583_6">generally</text:span><text:span text:style-name="T583_7"><text:s/>exceeded</text:span><text:span text:style-name="T583_8"><text:s/>targets</text:span><text:span text:style-name="T583_9"><text:s/>of<text:s/></text:span><text:span text:style-name="T583_10">30%</text:span><text:span text:style-name="T583_11">.</text:span><text:span text:style-name="T583_12"><text:s/>However,<text:s/>refugee<text:s/>in</text:span><text:span text:style-name="T583_13">c</text:span><text:span text:style-name="T583_14">lu</text:span><text:span text:style-name="T583_15">s</text:span><text:span text:style-name="T583_16">ion<text:s/>has<text:s/></text:span><text:span text:style-name="T583_17">been</text:span><text:span text:style-name="T583_18"><text:s/>limited<text:s/>with<text:s/>refugees<text:s/>accounting<text:s/>for<text:s/>a<text:s/>relatively<text:s/>small<text:s/>share<text:s/>of<text:s/>YTJ<text:s/>participants.<text:s/></text:span><text:span text:style-name="T583_19">This<text:s/>is<text:s/>partly<text:s/>attributable<text:s/>to<text:s/>regulatory<text:s/>constraints<text:s/>on<text:s/>the<text:s/>employment<text:s/>of<text:s/>non-Jordanians<text:s/>in<text:s/>the<text:s/>technology<text:s/>sector,<text:s/>as<text:s/>well<text:s/>as<text:s/>reduced<text:s/>access<text:s/>to<text:s/>work<text:s/>permits<text:s/>following<text:s/>the<text:s/>Government’s<text:s/>discontinuation<text:s/>of<text:s/>the<text:s/>work<text:s/>permit<text:s/>fee<text:s/>waiver.</text:span></text:p>
      <text:p text:style-name="P584"/>
      <text:p text:style-name="P585"><text:span text:style-name="T585_1">Progress<text:s/>on<text:s/>the<text:s/>YTJ<text:s/>programme<text:s/>has<text:s/>been<text:s/>monitored<text:s/>through<text:s/>the<text:s/>project’s<text:s/>Results<text:s/>Framework<text:s/>under<text:s/>the<text:s/>IPF<text:s/>modality.<text:s/>Day-to-day<text:s/>data<text:s/>collection<text:s/>is<text:s/>managed<text:s/>by<text:s/>the<text:s/>Ministry<text:s/>of<text:s/>Digital<text:s/>Economy<text:s/>and<text:s/>Entrepreneurship,<text:s/>which<text:s/>submits<text:s/>regular<text:s/>progress<text:s/>reports,<text:s/>including<text:s/>on<text:s/>a<text:s/>quarterly<text:s/>basis.<text:s/>To<text:s/>strengthen<text:s/>data<text:s/>quality<text:s/>and<text:s/>ensure<text:s/>robust<text:s/>verification<text:s/>of<text:s/>results,<text:s/>the<text:s/>Programme<text:s/>Management<text:s/>Unit<text:s/>has<text:s/>enhanced<text:s/>its<text:s/>M&amp;E<text:s/>function,<text:s/>including<text:s/>the<text:s/>engagement<text:s/>of<text:s/>an<text:s/>Independent<text:s/>Verification<text:s/>Agent<text:s/>and<text:s/>additional<text:s/>M&amp;E<text:s/>support<text:s/>to<text:s/>validate<text:s/>reported<text:s/>outputs<text:s/>and<text:s/>outcomes.</text:span></text:p>
      <text:p text:style-name="P586"><text:span text:style-name="T586_1"><text:s text:c="2"/></text:span></text:p>
      <text:p text:style-name="P587"><text:span text:style-name="T587_1">Lessons<text:s/>learned<text:s/>through<text:s/>this<text:s/>output,<text:s/>and<text:s/>recommendations<text:s/>for<text:s/>future<text:s/>programming<text:s/></text:span></text:p>
      <text:p text:style-name="P588"/>
      <text:list text:style-name="LS36" xml:id="list47">
        <text:list-item>
          <text:p text:style-name="P589"><text:span text:style-name="T589_1">Be<text:s/>realistic<text:s/>about<text:s/>inclusion:</text:span><text:span text:style-name="T589_2"><text:s/></text:span><text:span text:style-name="T589_3">Targets<text:s/>for<text:s/>refugee<text:s/>participation<text:s/>were<text:s/>politically<text:s/>appealing<text:s/>but,<text:s/>as<text:s/>highlighted<text:s/>in<text:s/>previous<text:s/>Annual<text:s/>Reviews,<text:s/>proved<text:s/>unrealistic<text:s/>given<text:s/>legal,<text:s/>social<text:s/>and<text:s/>market<text:s/>barriers—including<text:s/>restrictions<text:s/>on<text:s/>the<text:s/>employment<text:s/>of<text:s/>non-Jordanians<text:s/>in<text:s/>tech<text:s/>and<text:s/>the<text:s/>withdrawal<text:s/>of<text:s/>the<text:s/>work<text:s/>permit<text:s/>waiver<text:s/>at<text:s/>the<text:s/>end<text:s/>of<text:s/>June<text:s/>2024.<text:s/>Whilst<text:s/>place-based<text:s/>interventions<text:s/>such<text:s/>as<text:s/>tech<text:s/>hubs<text:s/>are<text:s/>physically<text:s/>concentrated<text:s/>in<text:s/>Amman,<text:s/>it<text:s/>is<text:s/>important<text:s/>to<text:s/>note<text:s/>that<text:s/>a<text:s/>significant<text:s/>proportion<text:s/>of<text:s/>YTJ<text:s/>activities—including<text:s/>digital<text:s/>skills<text:s/>training,<text:s/>the<text:s/>rollout<text:s/>of<text:s/>school-based<text:s/>curricula,<text:s/>and<text:s/>access<text:s/>to<text:s/>digital<text:s/>platforms—have<text:s/>been<text:s/>delivered<text:s/>nationally<text:s/>and<text:s/>are<text:s/>not<text:s/>geographically<text:s/>confined.<text:s/>Nonetheless,<text:s/>YTJ’s<text:s/>infrastructure<text:s/>benefits<text:s/>remain<text:s/>more<text:s/>pronounced<text:s/>within<text:s/>the<text:s/>capital,<text:s/>with<text:s/>areas<text:s/>outside<text:s/>Amman<text:s/></text:span><text:span text:style-name="T589_4">lagging</text:span><text:span text:style-name="T589_5"><text:s/></text:span><text:span text:style-name="T589_6">behind</text:span><text:span text:style-name="T589_7"><text:s/></text:span><text:span text:style-name="T589_8">in<text:s/>terms<text:s/>of<text:s/>physical<text:s/>access<text:s/>to<text:s/>tech<text:s/>hubs.<text:s/>Future<text:s/>FCDO<text:s/>programming<text:s/>should<text:s/>aim<text:s/>for<text:s/>a<text:s/>more<text:s/>balanced<text:s/>geographic<text:s/>spread<text:s/>of<text:s/>place-based<text:s/>infrastructure<text:s/>(such<text:s/>as<text:s/>tech<text:s/>hubs),<text:s/>while<text:s/>continuing<text:s/>to<text:s/>scale<text:s/>nationally<text:s/>delivered<text:s/>components.<text:s/>Targets<text:s/>should<text:s/>be<text:s/>grounded<text:s/>in<text:s/>rigorous<text:s/>market<text:s/>and<text:s/>social<text:s/>analysis,<text:s/>with<text:s/>greater<text:s/>emphasis<text:s/>on<text:s/>refugee-specific<text:s/>employment<text:s/>pathways.</text:span></text:p>
        </text:list-item>
      </text:list>
      <text:p text:style-name="P590"/>
      <text:list text:style-name="LS26" xml:id="list48">
        <text:list-item>
          <text:p text:style-name="P591"><text:span text:style-name="T591_1">Prioritise<text:s/>credible<text:s/>pathways<text:s/>to<text:s/>sustainability:</text:span><text:span text:style-name="T591_2"><text:s/></text:span><text:span text:style-name="T591_3">The<text:s/>digital<text:s/>curriculum<text:s/>and<text:s/>e-government<text:s/>reforms<text:s/>are<text:s/>likely<text:s/>to<text:s/>have<text:s/>the<text:s/>longest<text:s/>legacy<text:s/>of<text:s/>YTJ</text:span><text:span text:style-name="T591_4"><text:s/>and</text:span><text:span text:style-name="T591_5"><text:s/>lay<text:s/>the<text:s/>foundation<text:s/>for<text:s/>future<text:s/>digital<text:s/>growth.</text:span><text:span text:style-name="T591_6"><text:s/></text:span><text:span text:style-name="T591_7">S</text:span><text:span text:style-name="T591_8">imilar<text:s/>systemic<text:s/>reforms<text:s/>and<text:s/>enablers<text:s/>should<text:s/>remain<text:s/>a<text:s/>focus<text:s/>in<text:s/>future<text:s/>FCDO<text:s/>programming.</text:span><text:span text:style-name="T591_9"><text:s/></text:span><text:span text:style-name="T591_10">YTJ’s</text:span><text:span text:style-name="T591_11"><text:s/>subsidies<text:s/>for<text:s/>jobs<text:s/>and<text:s/>outsour</text:span><text:span text:style-name="T591_12">c</text:span><text:span text:style-name="T591_13">ing</text:span><text:span text:style-name="T591_14"><text:s/>has<text:s/>created<text:s/>many<text:s/>jobs<text:s/>already</text:span><text:span text:style-name="T591_15">,</text:span><text:span text:style-name="T591_16"><text:s/>but<text:s/>evidence<text:s/>on<text:s/>sustainability<text:s/>is<text:s/>weak<text:s/>a</text:span><text:span text:style-name="T591_17">nd</text:span><text:span text:style-name="T591_18"><text:s/>requires<text:s/></text:span><text:span text:style-name="T591_19">an<text:s/></text:span><text:span text:style-name="T591_20">in-depth</text:span><text:span text:style-name="T591_21"><text:s/>impact<text:s/>evaluation<text:s/>which<text:s/>could<text:s/>be<text:s/>used<text:s/>to<text:s/>design<text:s/>more</text:span><text:span text:style-name="T591_22"><text:s/>effective<text:s/></text:span><text:span text:style-name="T591_23">incentive<text:s/>structures.<text:s/></text:span><text:span text:style-name="T591_24">The<text:s/>long-term<text:s/>sustainability<text:s/>of<text:s/>the<text:s/></text:span><text:span text:style-name="T591_25">private<text:s/></text:span><text:span text:style-name="T591_26">sector<text:s/></text:span><text:span text:style-name="T591_27">support<text:s/>structure</text:span><text:span text:style-name="T591_28"><text:s/>(PMU,<text:s/>training<text:s/>institutes,<text:s/>tech<text:s/>hubs<text:s/>etc)</text:span><text:span text:style-name="T591_29"><text:s/></text:span><text:span text:style-name="T591_30">established<text:s/>under<text:s/>the<text:s/>programme</text:span><text:span text:style-name="T591_31"><text:s/>depends<text:s/>on<text:s/>fiscal<text:s/>integration<text:s/>and<text:s/>private<text:s/>sector<text:s/>uptake<text:s/></text:span><text:span text:style-name="T591_32">of<text:s/>YTJ’s<text:s/>recurrent<text:s/>costs</text:span><text:span text:style-name="T591_33">.<text:s/></text:span><text:span text:style-name="T591_34">FCDO<text:s/>should<text:s/></text:span><text:span text:style-name="T591_35">ensure<text:s/>that<text:s/></text:span><text:span text:style-name="T591_36">YTJ</text:span><text:span text:style-name="T591_37"><text:s/>develops<text:s/>a<text:s/>handover<text:s/>strategy</text:span><text:span text:style-name="T591_38"><text:s/>and<text:s/>future</text:span><text:span text:style-name="T591_39"><text:s/>FCDO</text:span><text:span text:style-name="T591_40"><text:s/>programming<text:s/>incorporates<text:s/>a<text:s/>graduated<text:s/>exist<text:s/>and<text:s/>sustainability<text:s/>plan<text:s/>to<text:s/></text:span><text:span text:style-name="T591_41">phase<text:s/>out<text:s/>donor<text:s/>support<text:s/>and<text:s/>embed<text:s/>key<text:s/>functions.<text:s/></text:span></text:p>
        </text:list-item>
      </text:list>
      <text:p text:style-name="P592"/>
      <table:table table:style-name="Table17">
        <table:table-column table:style-name="Column60"/>
        <table:table-column table:style-name="Column61"/>
        <table:table-column table:style-name="Column62"/>
        <table:table-column table:style-name="Column63"/>
        <table:table-row table:style-name="Row59">
          <table:table-cell table:style-name="Cell195">
            <text:p text:style-name="P593"><text:span text:style-name="T593_1">Output<text:s/>Number<text:s/>and<text:s/>Title<text:s/></text:span></text:p>
          </table:table-cell>
          <table:table-cell table:style-name="Cell196" table:number-columns-spanned="3">
            <text:p text:style-name="P594"><text:span text:style-name="T594_1">Output<text:s/>5:<text:s/></text:span><text:span text:style-name="T594_2">World<text:s/>Bank<text:s/>Development<text:s/>Policy<text:s/>Loan<text:s/>(DPL)<text:s/>on<text:s/>Equitable<text:s/>Growth<text:s/>and<text:s/>Job<text:s/>Creation</text:span></text:p>
          </table:table-cell>
          <table:covered-table-cell/>
          <table:covered-table-cell/>
        </table:table-row>
        <table:table-row table:style-name="Row60">
          <table:table-cell table:style-name="Cell197">
            <text:p text:style-name="P595"><text:span text:style-name="T595_1">Output<text:s/>Score<text:s/></text:span></text:p>
          </table:table-cell>
          <table:table-cell table:style-name="Cell198" table:number-columns-spanned="3">
            <text:p text:style-name="P596"><text:span text:style-name="T596_1">A<text:s/></text:span></text:p>
          </table:table-cell>
          <table:covered-table-cell/>
          <table:covered-table-cell/>
        </table:table-row>
        <table:table-row table:style-name="Row61">
          <table:table-cell table:style-name="Cell199">
            <text:p text:style-name="P597"><text:span text:style-name="T597_1">Impact<text:s/>weighting<text:s/>(%)</text:span></text:p>
          </table:table-cell>
          <table:table-cell table:style-name="Cell200">
            <text:p text:style-name="P598"><text:span text:style-name="T598_1">-</text:span></text:p>
          </table:table-cell>
          <table:table-cell table:style-name="Cell201">
            <text:p text:style-name="P599"><text:span text:style-name="T599_1">Impact<text:s/>weighting<text:s/>revised<text:s/>since<text:s/>last<text:s/>AR?</text:span></text:p>
          </table:table-cell>
          <table:table-cell table:style-name="Cell202">
            <text:p text:style-name="P600"><text:span text:style-name="T600_1">-</text:span></text:p>
          </table:table-cell>
        </table:table-row>
      </table:table>
      <text:p text:style-name="P601"/>
      <text:p text:style-name="P602"/>
      <table:table table:style-name="Table18">
        <table:table-column table:style-name="Column64"/>
        <table:table-column table:style-name="Column65"/>
        <table:table-column table:style-name="Column66"/>
        <table:table-column table:style-name="Column67"/>
        <table:table-row table:style-name="Row62">
          <table:table-cell table:style-name="Cell203">
            <text:p text:style-name="P603"><text:span text:style-name="T603_1">Indicator(s)<text:s/></text:span></text:p>
          </table:table-cell>
          <table:table-cell table:style-name="Cell204" table:number-columns-spanned="2">
            <text:p text:style-name="P604"><text:span text:style-name="T604_1">Milestone(s)<text:s/></text:span></text:p>
          </table:table-cell>
          <table:covered-table-cell/>
          <table:table-cell table:style-name="Cell205">
            <text:p text:style-name="P605"/>
          </table:table-cell>
        </table:table-row>
        <table:table-row table:style-name="Row63">
          <table:table-cell table:style-name="Cell206">
            <text:p text:style-name="P606"><text:span text:style-name="T606_1">Reducing<text:s/>business<text:s/>costs<text:s/>and<text:s/>improving<text:s/>market<text:s/>accessibility</text:span></text:p>
          </table:table-cell>
          <table:table-cell table:style-name="Cell207">
            <text:p text:style-name="P607"><text:span text:style-name="T607_1">All<text:s/>triggers<text:s/>met</text:span></text:p>
          </table:table-cell>
          <table:table-cell table:style-name="Cell208" table:number-columns-spanned="2" table:number-rows-spanned="3">
            <text:p text:style-name="P608"><text:span text:style-name="T608_1">Tracking<text:s/>completed<text:s/>in<text:s/>2022</text:span></text:p>
            <text:p text:style-name="P609"/>
          </table:table-cell>
          <table:covered-table-cell/>
        </table:table-row>
        <table:table-row table:style-name="Row64">
          <table:table-cell table:style-name="Cell209">
            <text:p text:style-name="P610"><text:span text:style-name="T610_1">Creating<text:s/>more<text:s/>flexible<text:s/>labour<text:s/>markets<text:s/>and<text:s/>improving<text:s/>social<text:s/>assistance</text:span></text:p>
          </table:table-cell>
          <table:table-cell table:style-name="Cell210">
            <text:p text:style-name="P611"><text:span text:style-name="T611_1">All<text:s/>triggers<text:s/>met</text:span></text:p>
          </table:table-cell>
          <table:covered-table-cell table:style-name="Cell211">
            <text:p text:style-name="P612"/>
          </table:covered-table-cell>
          <table:covered-table-cell/>
        </table:table-row>
        <table:table-row table:style-name="Row65">
          <table:table-cell table:style-name="Cell212">
            <text:p text:style-name="P613"><text:span text:style-name="T613_1">Improving<text:s/>fiscal<text:s/>sustainability</text:span></text:p>
          </table:table-cell>
          <table:table-cell table:style-name="Cell213">
            <text:p text:style-name="P614"><text:span text:style-name="T614_1">All<text:s/>triggers<text:s/>met</text:span></text:p>
          </table:table-cell>
          <table:covered-table-cell table:style-name="Cell214">
            <text:p text:style-name="P615"/>
          </table:covered-table-cell>
          <table:covered-table-cell/>
        </table:table-row>
      </table:table>
      <text:p text:style-name="P616"/>
      <text:p text:style-name="P617"><text:span text:style-name="T617_1">A</text:span><text:span text:style-name="T617_2">ctivities</text:span><text:span text:style-name="T617_3"><text:s/>and<text:s/>achievements</text:span></text:p>
      <text:p text:style-name="P618"><text:span text:style-name="T618_1">T</text:span><text:span text:style-name="T618_2">he<text:s/>UK<text:s/>provided<text:s/>a<text:s/>£46<text:s/>million<text:s/>grant<text:s/>through<text:s/>the<text:s/>Global<text:s/>Concessional<text:s/>Financing<text:s/>Facility<text:s/>(GCFF)<text:s/>to<text:s/>help<text:s/>underwrite<text:s/>a<text:s/>US</text:span><text:span text:style-name="T618_3">D<text:s/></text:span><text:span text:style-name="T618_4">$500<text:s/>million<text:s/>World<text:s/>Bank<text:s/></text:span><text:span text:style-name="T618_5">Development<text:s/>Policy<text:s/>Loan</text:span><text:span text:style-name="T618_6">,<text:s/></text:span><text:span text:style-name="T618_7">fully<text:s/>disbursed<text:s/>in<text:s/>2018</text:span><text:span text:style-name="T618_8"><text:s/>(</text:span><text:span text:style-name="T618_9">US$111m<text:s/>contributed<text:s/>by<text:s/>GCFF,<text:s/></text:span><text:span text:style-name="T618_10">USD<text:s/></text:span><text:span text:style-name="T618_11">$</text:span><text:span text:style-name="T618_12">389m<text:s/></text:span><text:span text:style-name="T618_13">by<text:s/>IBRD).</text:span><text:span text:style-name="T618_14"><text:s/></text:span><text:span text:style-name="T618_15">Based<text:s/>on<text:s/>the<text:s/>success</text:span><text:span text:style-name="T618_16">ful<text:s/>meeting<text:s/>of<text:s/></text:span><text:span text:style-name="T618_17">DPL</text:span><text:span text:style-name="T618_18">1<text:s/>prior<text:s/>actions</text:span><text:span text:style-name="T618_19">,<text:s/>o</text:span><text:span text:style-name="T618_20">utside<text:s/>of<text:s/>JCEOP,<text:s/></text:span><text:span text:style-name="T618_21">the<text:s/>UK</text:span><text:span text:style-name="T618_22"><text:s/>further</text:span><text:span text:style-name="T618_23"><text:s/>support</text:span><text:span text:style-name="T618_24">ed</text:span><text:span text:style-name="T618_25"><text:s/>(via<text:s/>guarantee)<text:s/></text:span><text:span text:style-name="T618_26">a<text:s/>second</text:span><text:span text:style-name="T618_27"><text:s/>(not<text:s/>within<text:s/>the<text:s/>scope<text:s/>of<text:s/>JCEOP)</text:span><text:span text:style-name="T618_28">.<text:s/>Both<text:s/>operations<text:s/>pursued<text:s/>the<text:s/>shared<text:s/>objective<text:s/>of<text:s/>enabling<text:s/></text:span><text:span text:style-name="T618_29">equitable<text:s/>growth<text:s/>and<text:s/>job<text:s/>creation</text:span><text:span text:style-name="T618_30"><text:s/>while<text:s/>strengthening<text:s/>fiscal<text:s/>stability.</text:span></text:p>
      <text:p text:style-name="P619"><text:span text:style-name="T619_1">The<text:s/>DPLs<text:s/></text:span><text:span text:style-name="T619_2">aimed<text:s/>to<text:s/></text:span><text:span text:style-name="T619_3">deliver<text:s/>three<text:s/>mutually<text:s/>reinforcing<text:s/>reform<text:s/>pillars:</text:span></text:p>
      <text:list text:style-name="LS11" xml:id="list49">
        <text:list-item>
          <text:p text:style-name="P620"><text:span text:style-name="T620_1">Pillar<text:s/>1<text:s/>–<text:s/>Reducing<text:s/>business<text:s/>costs<text:s/>and<text:s/>improving<text:s/>market<text:s/>accessibility:<text:s/>enactment<text:s/>of<text:s/>an<text:s/>insolvency<text:s/>law,<text:s/>secured<text:s/>transactions<text:s/>framework,<text:s/>and<text:s/>new<text:s/>customs<text:s/>legislation<text:s/>underpinning<text:s/>the<text:s/></text:span><text:span text:style-name="T620_2">National<text:s/>Single<text:s/>Window</text:span><text:span text:style-name="T620_3">;<text:s/>elimination<text:s/>of<text:s/>duplicative<text:s/>licences;<text:s/>and<text:s/>digitisation<text:s/>of<text:s/>government<text:s/>payments.</text:span></text:p>
        </text:list-item>
        <text:list-item>
          <text:p text:style-name="P621"><text:span text:style-name="T621_1">Pillar<text:s/>2<text:s/>–<text:s/>Creating<text:s/>more<text:s/>flexible<text:s/>labour<text:s/>markets<text:s/>and<text:s/>improving<text:s/>social<text:s/>assistance:<text:s/>reforms<text:s/>to<text:s/>enable<text:s/>part-time<text:s/>and<text:s/>flexible<text:s/>work,<text:s/>integrate<text:s/>Syrians<text:s/>into<text:s/>the<text:s/>labour<text:s/>market,<text:s/>digitise<text:s/>the<text:s/>bread-subsidy<text:s/>and<text:s/>health<text:s/>transfers,<text:s/>and<text:s/>expand<text:s/>the<text:s/>social-safety-net<text:s/>registry.</text:span></text:p>
        </text:list-item>
        <text:list-item>
          <text:p text:style-name="P622"><text:span text:style-name="T622_1">Pillar<text:s/>3<text:s/>–<text:s/>Improving<text:s/>fiscal<text:s/>sustainability:<text:s/>strengthened<text:s/>debt-management<text:s/>frameworks,<text:s/>greater<text:s/>efficiency<text:s/>in<text:s/>capital<text:s/>spending<text:s/>through<text:s/>the<text:s/></text:span><text:span text:style-name="T622_2">Maximising<text:s/>Finance<text:s/>for<text:s/>Development</text:span><text:span text:style-name="T622_3"><text:s/>approach,<text:s/>and<text:s/>measures<text:s/>to<text:s/>broaden<text:s/>the<text:s/>revenue<text:s/>base<text:s/>and<text:s/>reduce<text:s/>energy<text:s/>subsidies.</text:span></text:p>
        </text:list-item>
      </text:list>
      <text:p text:style-name="P623"><text:span text:style-name="T623_1">Reform<text:s/>progress<text:s/>was<text:s/>verified<text:s/>by<text:s/>the<text:s/>World<text:s/>Bank<text:s/>and<text:s/>MoPIC;<text:s/>all<text:s/>triggers<text:s/>were<text:s/>achieved,<text:s/>enabling<text:s/>full<text:s/>disbursement<text:s/>of<text:s/>DPL<text:s/>I<text:s/>and<text:s/>the<text:s/>follow-on<text:s/>DPL<text:s/>II.<text:s/>The<text:s/>series<text:s/>helped<text:s/></text:span><text:span text:style-name="T623_2">GoJ<text:s/>pursue<text:s/></text:span><text:span text:style-name="T623_3">critical<text:s/>macro-economic<text:s/>reforms</text:span><text:span text:style-name="T623_4"><text:s/>during<text:s/>a<text:s/>period<text:s/>of<text:s/>fiscal<text:s/>pressure</text:span><text:span text:style-name="T623_5"><text:s/></text:span><text:span text:style-name="T623_6">-</text:span><text:span text:style-name="T623_7"><text:s/></text:span><text:span text:style-name="T623_8">in<text:s/>2018<text:s/>Jordan<text:s/>fell<text:s/>behind<text:s/>in<text:s/>its<text:s/>fiscal<text:s/>consolidation<text:s/>targets</text:span><text:span text:style-name="T623_9"><text:s/>-</text:span><text:span text:style-name="T623_10"><text:s/></text:span><text:span text:style-name="T623_11">and<text:s/>pandemic<text:s/>recovery</text:span><text:span text:style-name="T623_12"><text:s/>through<text:s/>direct<text:s/>budget<text:s/>support</text:span><text:span text:style-name="T623_13">,<text:s/>advancing<text:s/>transparency,<text:s/>fiscal<text:s/>discipline,<text:s/>and<text:s/>pro-investment<text:s/>regulatory<text:s/>reform.</text:span><text:span text:style-name="T623_14"><text:s/></text:span><text:span text:style-name="T623_15">Examples<text:s/>of<text:s/></text:span><text:span text:style-name="T623_16">reforms<text:s/>triggered<text:s/>under<text:s/>the<text:s/>DPL<text:s/>include<text:s/></text:span><text:span text:style-name="T623_17">streamlining<text:s/>of<text:s/>sectoral<text:s/></text:span><text:span text:style-name="T623_18">business<text:s/></text:span><text:span text:style-name="T623_19">licences,<text:s/></text:span><text:span text:style-name="T623_20">insolvency<text:s/>bylaws,<text:s/></text:span><text:span text:style-name="T623_21">re</text:span><text:span text:style-name="T623_22">moval<text:s/>of<text:s/>restrictions<text:s/>on<text:s/>the<text:s/>types<text:s/>of<text:s/>jobs<text:s/>and<text:s/>hours<text:s/>women<text:s/></text:span><text:span text:style-name="T623_23">are<text:s/>allowed<text:s/>to<text:s/>work</text:span><text:span text:style-name="T623_24">,<text:s/>digitisation<text:s/>of<text:s/>social<text:s/>security<text:s/>payments</text:span><text:span text:style-name="T623_25">.</text:span><text:span text:style-name="T623_26"><text:note text:note-class="footnote"><text:note-citation/><text:note-body><text:p text:style-name="P624"><text:span text:style-name="T624_1"><text:s/>For<text:s/>a<text:s/>full<text:s/>list<text:s/>of<text:s/>triggers,<text:s/>see<text:s/></text:span><text:span text:style-name="T624_2">World<text:s/>Bank<text:s/>Independent<text:s/>Evaluation<text:s/>Group<text:s/>(IEG)<text:s/>DPL<text:s/></text:span><text:span text:style-name="T624_3"><text:a xlink:type="simple" xlink:href="https://documents1.worldbank.org/curated/en/099072325035040021/pdf/P166360-c8a6e05d-081d-4156-9073-915b61547d35.pdf?"><text:span text:style-name="T624_4">Implementation<text:s/>Completion<text:s/>Report<text:s/>Review</text:span></text:a></text:span><text:span text:style-name="T624_5"><text:s/>(2024)</text:span></text:p></text:note-body></text:note></text:span><text:span text:style-name="T624_6"><text:s/></text:span></text:p>
      <text:p text:style-name="P625"><text:span text:style-name="T625_1">However,<text:s/>although</text:span><text:span text:style-name="T625_2"><text:s/>all<text:s/>planned<text:s/>reforms<text:s/>were<text:s/>completed<text:s/>and<text:s/>maintained<text:s/>at<text:s/>close</text:span><text:span text:style-name="T625_3"><text:s/>of<text:s/>DPL1,<text:s/>the<text:s/>World<text:s/>Bank’s<text:s/>Independent<text:s/>Evaluation<text:s/>Group</text:span><text:span text:style-name="T625_4"><text:s/>(IEG)</text:span><text:span text:style-name="T625_5"><text:s/>found<text:s/>the<text:s/></text:span><text:span text:style-name="T625_6">overall</text:span><text:span text:style-name="T625_7"><text:s/>policy<text:s/>financing<text:s/>programme</text:span><text:span text:style-name="T625_8"><text:s/>(including<text:s/>DPL2)<text:s/>to<text:s/>be<text:s/></text:span><text:span text:style-name="T625_9">moderately<text:s/>unsatisfactory</text:span><text:span text:style-name="T625_10">.</text:span><text:span text:style-name="T625_11"><text:s/></text:span><text:span text:style-name="T625_12">Translation<text:s/>to<text:s/></text:span><text:span text:style-name="T625_13">downstream<text:s/>outcomes<text:s/>was<text:s/>inconsistent,<text:s/></text:span><text:span text:style-name="T625_14">with<text:s/></text:span><text:span text:style-name="T625_15">notabl</text:span><text:span text:style-name="T625_16">y<text:s/>little<text:s/>downstream<text:s/>effect<text:s/>on</text:span><text:span text:style-name="T625_17"><text:s/>energy-sector</text:span><text:span text:style-name="T625_18">,</text:span><text:span text:style-name="T625_19"><text:s/>FDI<text:s/>inflows</text:span><text:span text:style-name="T625_20">,<text:s/>and<text:s/>women’s<text:s/>labour<text:s/>force<text:s/>participation</text:span><text:span text:style-name="T625_21">.<text:s/>DPL<text:s/>outcomes<text:s/>were<text:s/>strongest<text:s/>on<text:s/>regulatory<text:s/>streamlining<text:s/>and<text:s/>digital<text:s/>governance,<text:s/>but<text:s/>weaker<text:s/>on<text:s/>job<text:s/></text:span><text:span text:style-name="T625_22">creation,<text:s/>given<text:s/>structural<text:s/>labour-market<text:s/>rigidities</text:span><text:span text:style-name="T625_23">,<text:s/>and<text:s/>energy<text:s/>reform.</text:span><text:span text:style-name="T625_24"><text:note text:note-class="footnote"><text:note-citation/><text:note-body><text:p text:style-name="P626"><text:span text:style-name="T626_1"><text:s/></text:span><text:span text:style-name="T626_2">Idem</text:span></text:p></text:note-body></text:note></text:span><text:span text:style-name="T626_3"><text:s/></text:span><text:span text:style-name="T626_4">Much<text:s/>of<text:s/>th</text:span><text:span text:style-name="T626_5">e<text:s/>lower<text:s/>performance<text:s/>came<text:s/>through<text:s/>the<text:s/>design<text:s/>and<text:s/>implementation<text:s/>of<text:s/>DPL2,<text:s/>and<text:s/>should<text:s/>not<text:s/>detract<text:s/>from<text:s/>the<text:s/>broadly<text:s/>satisfactory<text:s/></text:span><text:span text:style-name="T626_6">first<text:s/>DPL</text:span><text:span text:style-name="T626_7">,<text:s/>which<text:s/></text:span><text:span text:style-name="T626_8">reviewers<text:s/>assess<text:s/>DPL<text:s/></text:span><text:span text:style-name="T626_9">to<text:s/>score<text:s/>A</text:span><text:span text:style-name="T626_10">.<text:s/>Risks<text:s/>emerging<text:s/>in<text:s/>DPL<text:s/>1<text:s/></text:span><text:span text:style-name="T626_11">sharpened<text:s/>in<text:s/>the<text:s/>second<text:s/>DPL:</text:span><text:span text:style-name="T626_12"><text:s/></text:span><text:span text:style-name="T626_13">issues<text:s/>with<text:s/></text:span><text:span text:style-name="T626_14">results<text:s/>indicator<text:s/>design,<text:s/></text:span><text:span text:style-name="T626_15">overambition<text:s/>and<text:s/>under-resourcing<text:s/>for<text:s/>reform,<text:s/></text:span><text:span text:style-name="T626_16">and<text:s/>resistant<text:s/>labour<text:s/>markets</text:span><text:span text:style-name="T626_17"><text:s/>undermined<text:s/>the<text:s/>second<text:s/>loan<text:s/>programme.<text:s/></text:span></text:p>
      <text:p text:style-name="P627"><text:span text:style-name="T627_1">Lessons<text:s/>learned<text:s/>and<text:s/>recommendations</text:span></text:p>
      <text:p text:style-name="P628"><text:span text:style-name="T628_1">The</text:span><text:span text:style-name="T628_2"><text:s/>first</text:span><text:span text:style-name="T628_3"><text:s/>DPL<text:s/>demonstrated<text:s/>that<text:s/>budget-support<text:s/>instruments<text:s/>can<text:s/>be<text:s/>powerful<text:s/>in<text:s/>a<text:s/>context<text:s/>of<text:s/>trusted<text:s/>government–donor<text:s/>relations,<text:s/>but<text:s/>only<text:s/>when<text:s/></text:span><text:span text:style-name="T628_4">policy-matrix<text:s/>design</text:span><text:span text:style-name="T628_5"><text:s/>balances<text:s/>ambition<text:s/>with<text:s/>local<text:s/>political-economy<text:s/>realities<text:s/>and<text:s/>when<text:s/>reforms<text:s/>are<text:s/>sequenced<text:s/>alongside<text:s/>complementary<text:s/>technical<text:s/>assistance</text:span><text:span text:style-name="T628_6"><text:s/>and<text:s/>within<text:s/>the<text:s/>capabilities<text:s/>of<text:s/>the<text:s/>government.<text:s/></text:span><text:span text:style-name="T628_7">For<text:s/>the<text:s/>purposes<text:s/>of<text:s/>the<text:s/>PCR,<text:s/>it<text:s/>should<text:s/>be<text:s/>noted<text:s/>that<text:s/></text:span><text:span text:style-name="T628_8">the<text:s/>second<text:s/>DPL<text:s/>is<text:s/>outside<text:s/>of<text:s/>the<text:s/>scope<text:s/>of<text:s/>JCEOP,<text:s/></text:span><text:span text:style-name="T628_9">but<text:s/></text:span><text:span text:style-name="T628_10">reviewers<text:s/>summarise<text:s/>lessons<text:s/>learned<text:s/>across<text:s/></text:span><text:span text:style-name="T628_11">both<text:s/>loans<text:s/>–<text:s/>as<text:s/>key<text:s/>messages<text:s/>emerged<text:s/>from</text:span><text:span text:style-name="T628_12"><text:s/>challenges<text:s/>in</text:span><text:span text:style-name="T628_13"><text:s/>the<text:s/>latter<text:s/>initiative.</text:span><text:span text:style-name="T628_14"><text:s/></text:span></text:p>
      <text:p text:style-name="P629"><text:span text:style-name="T629_1">A<text:s/>fuller<text:s/>discussion<text:s/>of<text:s/>lessons<text:s/></text:span><text:span text:style-name="T629_2">and<text:s/>recommendations<text:s/>is<text:s/>available<text:s/>in<text:s/>the<text:s/>World<text:s/>Bank’s<text:s/>Implementation<text:s/>Completion<text:s/>Report</text:span><text:span text:style-name="T629_3"><text:note text:note-class="footnote"><text:note-citation/><text:note-body><text:p text:style-name="P630"><text:span text:style-name="T630_1"><text:s/></text:span><text:span text:style-name="T630_2">Idem</text:span><text:span text:style-name="T630_3"><text:s/></text:span></text:p></text:note-body></text:note></text:span><text:span text:style-name="T630_4"><text:s/></text:span><text:span text:style-name="T630_5">and<text:s/></text:span><text:span text:style-name="T630_6">af</text:span><text:span text:style-name="T630_7">orementioned<text:s/>IEG</text:span><text:span text:style-name="T630_8"><text:s/>review</text:span><text:span text:style-name="T630_9"><text:note text:note-class="footnote"><text:note-citation/><text:note-body><text:p text:style-name="P631"><text:span text:style-name="T631_1"><text:s/></text:span><text:span text:style-name="T631_2">Idem</text:span></text:p></text:note-body></text:note></text:span><text:span text:style-name="T631_3"><text:s/>-<text:s/>the<text:s/>former<text:s/>should<text:s/>be<text:s/>read<text:s/>only<text:s/>in<text:s/>conjunction<text:s/>with<text:s/>the<text:s/>latter.<text:s/></text:span><text:span text:style-name="T631_4">Headline<text:s/>lessons<text:s/>learned<text:s/>and<text:s/>recommendations<text:s/>are<text:s/>summarised<text:s/>below.</text:span></text:p>
      <text:list text:style-name="LS12" xml:id="list52">
        <text:list-item>
          <text:p text:style-name="P632"><text:span text:style-name="T632_1">Over-complexity<text:s/>undermines<text:s/>effectiveness.</text:span><text:span text:style-name="T632_2"><text:line-break/>The</text:span><text:span text:style-name="T632_3"><text:s/>DPL</text:span><text:span text:style-name="T632_4"><text:s/>series<text:s/>covered<text:s/>an<text:s/>excessively<text:s/>broad<text:s/>reform<text:s/>agenda</text:span><text:span text:style-name="T632_5"><text:s/>–<text:s/></text:span><text:span text:style-name="T632_6">10<text:s/>prior<text:s/>actions<text:s/>(PAs)<text:s/>in<text:s/></text:span><text:span text:style-name="T632_7">DPL</text:span><text:span text:style-name="T632_8">1<text:s/>and<text:s/>14<text:s/>in<text:s/></text:span><text:span text:style-name="T632_9">DPL</text:span><text:span text:style-name="T632_10">2</text:span><text:span text:style-name="T632_11"><text:s/>–<text:s/></text:span><text:span text:style-name="T632_12">across<text:s/>business<text:s/>environment,<text:s/>labour,<text:s/>fiscal,<text:s/>and<text:s/>energy<text:s/>sectors.<text:s/>This<text:s/>complexity<text:s/>diluted<text:s/>implementation<text:s/></text:span><text:span text:style-name="T632_13">focus</text:span><text:span text:style-name="T632_14"><text:s/>and<text:s/>outstripped<text:s/>institutional<text:s/>capacity.<text:s/>Future<text:s/>operations<text:s/>should<text:s/>prioritise fewer,<text:s/>more<text:s/>coherent<text:s/>reform<text:s/>clusters,<text:s/>sequenced<text:s/>across<text:s/>multiple<text:s/>operations.</text:span></text:p>
        </text:list-item>
      </text:list>
      <text:p text:style-name="P633"/>
      <text:list text:style-name="LS12" xml:id="list53">
        <text:list-item>
          <text:p text:style-name="P634"><text:span text:style-name="T634_1">Political<text:s/>economy<text:s/>and<text:s/>communications<text:s/>matter.</text:span><text:span text:style-name="T634_2"><text:line-break/>Politically<text:s/>sensitive<text:s/>reforms<text:s/>–<text:s/>particularly<text:s/>in energy<text:s/>tariff<text:s/>rationalisation<text:s/>and<text:s/>subsidy<text:s/>targeting<text:s/>–<text:s/>require<text:s/>extensive</text:span><text:span text:style-name="T634_3"><text:s/></text:span><text:span text:style-name="T634_4">consultation</text:span><text:span text:style-name="T634_5"><text:s/></text:span><text:span text:style-name="T634_6">and<text:s/>strong<text:s/>communication<text:s/>strategies.<text:s/>Resistance<text:s/>to<text:s/>energy<text:s/>and<text:s/>labour<text:s/>reforms<text:s/>reflected<text:s/>limited<text:s/>stakeholder<text:s/>understanding<text:s/>and<text:s/>inadequate<text:s/>public<text:s/>communication.<text:s/>Successful<text:s/>DPLs<text:s/>in<text:s/>politically<text:s/>sensitive<text:s/>contexts<text:s/>require pre-emptive<text:s/>political<text:s/>economy<text:s/>analysis and public<text:s/>communications<text:s/>strategies to<text:s/>build<text:s/>reform<text:s/>legitimacy.<text:s/>Programme<text:s/>designers<text:s/>may<text:s/>consider<text:s/>integrating<text:s/>governance<text:s/>advisory<text:s/>and<text:s/>communications<text:s/>TA.<text:s/></text:span></text:p>
        </text:list-item>
      </text:list>
      <text:p text:style-name="P635"/>
      <text:list text:style-name="LS12" xml:id="list54">
        <text:list-item>
          <text:p text:style-name="P636"><text:span text:style-name="T636_1">Reform<text:s/>depth<text:s/>requires<text:s/>realistic<text:s/>time<text:s/>horizons.</text:span><text:span text:style-name="T636_2"><text:line-break/>The<text:s/>one-year<text:s/>timeframe<text:s/>of<text:s/></text:span><text:span text:style-name="T636_3">DPL</text:span><text:span text:style-name="T636_4">2<text:s/>proved<text:s/>insufficient<text:s/>to<text:s/>demonstrate<text:s/>outcomes. Energy<text:s/>sector<text:s/>reform<text:s/>should<text:s/>have<text:s/>been<text:s/>pursued<text:s/>via<text:s/>a<text:s/>dedicated,<text:s/>multi-year<text:s/>programme (e.g.<text:s/>P</text:span><text:span text:style-name="T636_5">4</text:span><text:span text:style-name="T636_6">R<text:s/>or<text:s/>stand-alone<text:s/></text:span><text:span text:style-name="T636_7">DPL</text:span><text:span text:style-name="T636_8">)<text:s/>to<text:s/>allow<text:s/>sustained<text:s/>implementation<text:s/>and<text:s/>social<text:s/>protection<text:s/>measures.</text:span></text:p>
        </text:list-item>
      </text:list>
      <text:p text:style-name="P637"/>
      <text:list text:style-name="LS12" xml:id="list55">
        <text:list-item>
          <text:p text:style-name="P638"><text:span text:style-name="T638_1">Institutional<text:s/>capacity<text:s/>limits<text:s/>were<text:s/>underestimated.</text:span><text:span text:style-name="T638_2"><text:line-break/>Despite<text:s/>recognising<text:s/>implementation<text:s/>risk,<text:s/></text:span><text:span text:style-name="T638_3">DPL</text:span><text:span text:style-name="T638_4">2<text:s/>introduced<text:s/>additional<text:s/>tranche-release<text:s/>conditions<text:s/>and<text:s/>new<text:s/>policy<text:s/>areas.<text:s/>The<text:s/>Reform<text:s/>Secretariat<text:s/>helped<text:s/>coordination<text:s/>but<text:s/>could<text:s/>not<text:s/>offset<text:s/>capacity<text:s/>gaps. When<text:s/>implementation<text:s/>capacity<text:s/>is<text:s/>a<text:s/>known<text:s/>risk,<text:s/></text:span><text:span text:style-name="T638_5">DPL</text:span><text:span text:style-name="T638_6">s<text:s/>must<text:s/>narrow<text:s/>scope<text:s/>and<text:s/>match<text:s/>ambition<text:s/>to<text:s/>administrative<text:s/>capability</text:span><text:span text:style-name="T638_7">.</text:span></text:p>
        </text:list-item>
      </text:list>
      <text:p text:style-name="P639"/>
      <text:list text:style-name="LS12" xml:id="list56">
        <text:list-item>
          <text:p text:style-name="P640"><text:span text:style-name="T640_1">Monitoring<text:s/>frameworks<text:s/>were<text:s/>weakly<text:s/>constructed.</text:span><text:span text:style-name="T640_2"><text:line-break/>Many<text:s/>Results<text:s/>Indicators<text:s/>(RIs)<text:s/>lacked<text:s/>methodological<text:s/>clarity,<text:s/>credible<text:s/>data<text:s/>sources,<text:s/>or<text:s/>attribution<text:s/>to<text:s/>specific<text:s/>reforms<text:s/>(e.g.<text:s/>FDI,<text:s/>female<text:s/>labour<text:s/>force<text:s/>participation).<text:s/>Weak<text:s/>results<text:s/>chains<text:s/>hindered<text:s/>learning<text:s/>and<text:s/>accountability.<text:s/>Future<text:s/></text:span><text:span text:style-name="T640_3">DPL</text:span><text:span text:style-name="T640_4">s<text:s/>should<text:s/>develop robust<text:s/>theories<text:s/>of<text:s/>change<text:s/>and<text:s/>cle</text:span><text:span text:style-name="T640_5">arly<text:s/>defined,<text:s/>measurable<text:s/>indicators tied<text:s/>to<text:s/>baseline<text:s/>data<text:s/>and<text:s/>data-collection<text:s/>responsibilities.</text:span></text:p>
        </text:list-item>
      </text:list>
      <text:p text:style-name="P641"/>
      <text:list text:style-name="LS12" xml:id="list57">
        <text:list-item>
          <text:p text:style-name="P642"><text:span text:style-name="T642_1">Complementary<text:s/>instruments<text:s/>amplify<text:s/>sustainability.</text:span><text:span text:style-name="T642_2"><text:line-break/>The<text:s/></text:span><text:span text:style-name="T642_3">DPL</text:span><text:span text:style-name="T642_4"><text:s/>series<text:s/>performed<text:s/>best<text:s/>where parallel<text:s/>technical<text:s/>assistance<text:s/>and<text:s/>MDTF<text:s/>resources supported<text:s/>implementation<text:s/>(e.g.<text:s/>National<text:s/>Aid<text:s/>Fund<text:s/>digitalisation,<text:s/>PPP<text:s/>risk<text:s/>management).<text:s/>This<text:s/>underlines<text:s/>the<text:s/>value<text:s/>of<text:s/>pairing<text:s/>policy-based<text:s/>lending<text:s/>with capacity-building<text:s/>and<text:s/>follow-on<text:s/>investment<text:s/>or<text:s/>P</text:span><text:span text:style-name="T642_5">4</text:span><text:span text:style-name="T642_6">R<text:s/>operations.</text:span></text:p>
        </text:list-item>
      </text:list>
      <text:p text:style-name="P643"/>
      <table:table table:style-name="Table19">
        <table:table-column table:style-name="Column68"/>
        <table:table-column table:style-name="Column69"/>
        <table:table-column table:style-name="Column70"/>
        <table:table-column table:style-name="Column71"/>
        <table:table-row table:style-name="Row66">
          <table:table-cell table:style-name="Cell215">
            <text:p text:style-name="P644"><text:span text:style-name="T644_1">Output<text:s/>Number<text:s/>and<text:s/>Title<text:s/></text:span></text:p>
          </table:table-cell>
          <table:table-cell table:style-name="Cell216" table:number-columns-spanned="3">
            <text:p text:style-name="P645"><text:span text:style-name="T645_1">Output<text:s/>6:<text:s/></text:span><text:span text:style-name="T645_2">Partner<text:s/>delivery<text:s/>criteria<text:s/>being<text:s/>efficiently<text:s/>and<text:s/>effectively<text:s/>met<text:s/>in<text:s/>line<text:s/>with<text:s/>expectations.</text:span></text:p>
          </table:table-cell>
          <table:covered-table-cell/>
          <table:covered-table-cell/>
        </table:table-row>
        <table:table-row table:style-name="Row67">
          <table:table-cell table:style-name="Cell217">
            <text:p text:style-name="P646"><text:span text:style-name="T646_1">Output<text:s/>Score<text:s/></text:span></text:p>
          </table:table-cell>
          <table:table-cell table:style-name="Cell218" table:number-columns-spanned="3">
            <text:p text:style-name="P647"><text:span text:style-name="T647_1">A<text:s/></text:span></text:p>
          </table:table-cell>
          <table:covered-table-cell/>
          <table:covered-table-cell/>
        </table:table-row>
        <table:table-row table:style-name="Row68">
          <table:table-cell table:style-name="Cell219">
            <text:p text:style-name="P648"><text:span text:style-name="T648_1">Impact<text:s/>weighting<text:s/>(%)</text:span></text:p>
          </table:table-cell>
          <table:table-cell table:style-name="Cell220">
            <text:p text:style-name="P649"><text:span text:style-name="T649_1">1</text:span><text:span text:style-name="T649_2">5</text:span><text:span text:style-name="T649_3">%</text:span></text:p>
          </table:table-cell>
          <table:table-cell table:style-name="Cell221">
            <text:p text:style-name="P650"><text:span text:style-name="T650_1">Impact<text:s/>weighting<text:s/>revised<text:s/>since<text:s/>last<text:s/>AR?</text:span></text:p>
          </table:table-cell>
          <table:table-cell table:style-name="Cell222">
            <text:p text:style-name="P651"><text:span text:style-name="T651_1">Yes,<text:s/>Increased</text:span></text:p>
          </table:table-cell>
        </table:table-row>
      </table:table>
      <text:p text:style-name="P652"/>
      <text:p text:style-name="P653"/>
      <table:table table:style-name="Table20">
        <table:table-column table:style-name="Column72"/>
        <table:table-column table:style-name="Column73"/>
        <table:table-column table:style-name="Column74"/>
        <table:table-row table:style-name="Row69">
          <table:table-cell table:style-name="Cell223">
            <text:p text:style-name="P654"><text:span text:style-name="T654_1">Indicator(s)</text:span></text:p>
          </table:table-cell>
          <table:table-cell table:style-name="Cell224">
            <text:p text:style-name="P655"><text:span text:style-name="T655_1">Milestone(s)<text:s/>for<text:s/>this<text:s/>review</text:span></text:p>
          </table:table-cell>
          <table:table-cell table:style-name="Cell225">
            <text:p text:style-name="P656"><text:span text:style-name="T656_1">Progress<text:s/></text:span></text:p>
          </table:table-cell>
        </table:table-row>
        <table:table-row table:style-name="Row70">
          <table:table-cell table:style-name="Cell226">
            <text:p text:style-name="P657"><text:span text:style-name="T657_1">%<text:s/>score<text:s/>in<text:s/>annual<text:s/>FCDO<text:s/>supplier<text:s/>performance<text:s/>review<text:s/>for<text:s/>IBRD</text:span><text:span text:style-name="T657_2"> </text:span></text:p>
          </table:table-cell>
          <table:table-cell table:style-name="Cell227">
            <text:p text:style-name="P658"><text:span text:style-name="T658_1">90%-100%<text:s/>A++;<text:s/>80%-<text:s/>89%<text:s/>A+;<text:s/>70%-79%<text:s/>A;<text:s/>60%-69%<text:s/>B;<text:s/>&lt;60%<text:s/>C</text:span><text:span text:style-name="T658_2"> </text:span></text:p>
          </table:table-cell>
          <table:table-cell table:style-name="Cell228">
            <text:p text:style-name="P659"><text:span text:style-name="T659_1">80%<text:s/>A+</text:span></text:p>
          </table:table-cell>
        </table:table-row>
        <table:table-row table:style-name="Row71">
          <table:table-cell table:style-name="Cell229">
            <text:p text:style-name="P660"><text:span text:style-name="T660_1">%<text:s/>score<text:s/>in<text:s/>annual<text:s/>FCDO<text:s/>supplier<text:s/>performance<text:s/>review<text:s/>for<text:s/>EBRD</text:span><text:span text:style-name="T660_2"> </text:span></text:p>
          </table:table-cell>
          <table:table-cell table:style-name="Cell230">
            <text:p text:style-name="P661"><text:span text:style-name="T661_1">90%-100%<text:s/>A++;<text:s/>80%-<text:s/>89%<text:s/>A+;<text:s/>70%-79%<text:s/>A;<text:s/>60%-69%<text:s/>B;<text:s/>&lt;60%<text:s/>C</text:span><text:span text:style-name="T661_2"> </text:span></text:p>
          </table:table-cell>
          <table:table-cell table:style-name="Cell231">
            <text:p text:style-name="P662"><text:span text:style-name="T662_1">69%<text:s/>B</text:span></text:p>
          </table:table-cell>
        </table:table-row>
      </table:table>
      <text:p text:style-name="P663"><text:span text:style-name="T663_1">The<text:s/>overall<text:s/>performance<text:s/>of<text:s/>the<text:s/>UK’s<text:s/>partners<text:s/>in<text:s/>this<text:s/>programme,<text:s/>the<text:s/>World<text:s/>Bank<text:s/>and<text:s/>the<text:s/>EBRD<text:s/>is<text:s/>assessed<text:s/>in<text:s/>Output<text:s/></text:span><text:span text:style-name="T663_2">6</text:span><text:span text:style-name="T663_3">.<text:s/>Scores<text:s/>are<text:s/>given<text:s/>based<text:s/>on<text:s/>the<text:s/>key<text:s/>performance<text:s/>indicators<text:s/>of<text:s/>FCDO’s<text:s/>standard<text:s/>Supplier<text:s/>Review<text:s/>Template<text:s/>and<text:s/>are<text:s/>summarised<text:s/>in<text:s/>the<text:s/>Output<text:s/>5<text:s/>write<text:s/>up.<text:s/>This<text:s/>includes<text:s/>a<text:s/>focus<text:s/>on<text:s/>the<text:s/>quality<text:s/>of<text:s/>delivery. <text:s/></text:span></text:p>
      <text:p text:style-name="P664"/>
      <text:p text:style-name="P665"><text:span text:style-name="T665_1">Financial<text:s/>performance<text:s/></text:span></text:p>
      <text:p text:style-name="P666"/>
      <text:p text:style-name="P667"><text:span text:style-name="T667_1">The<text:s/>approved<text:s/>programme<text:s/>budget<text:s/>is<text:s/>£216.5m.<text:s/>The<text:s/>amount<text:s/>was</text:span><text:span text:style-name="T667_2"><text:s/></text:span><text:span text:style-name="T667_3">fully<text:s/>disbursed</text:span><text:span text:style-name="T667_4"><text:s/></text:span><text:span text:style-name="T667_5">to<text:s/>implementing<text:s/>partners<text:s/>(EBRD,<text:s/>WB)<text:s/>as<text:s/>summarised<text:s/>below.</text:span><text:span text:style-name="T667_6"><text:s/>A<text:s/>small<text:s/>saving<text:s/>of<text:s/>£</text:span><text:span text:style-name="T667_7">420K<text:s/></text:span><text:span text:style-name="T667_8">was<text:s/></text:span><text:span text:style-name="T667_9">identified<text:s/>through<text:s/>EBRD,<text:s/>which<text:s/>will<text:s/>be<text:s/>returned<text:s/>to<text:s/>FCDO<text:s/>as<text:s/>underspend.</text:span></text:p>
      <text:p text:style-name="P668"><text:span text:style-name="T668_1"> </text:span></text:p>
      <text:list text:style-name="LS18" xml:id="list58">
        <text:list-item>
          <text:p text:style-name="P669"><text:span text:style-name="T669_1">£111.5m<text:s/></text:span><text:span text:style-name="T669_2">which<text:s/>includes<text:s/>£80m<text:s/></text:span><text:span text:style-name="T669_3">(USD<text:s/>$104.9</text:span><text:span text:style-name="T669_4">76</text:span><text:span text:style-name="T669_5">m</text:span><text:span text:style-name="T669_6">)<text:s/></text:span><text:span text:style-name="T669_7">Loan<text:s/>to<text:s/>GoJ<text:s/>through<text:s/>World<text:s/>Bank<text:s/>+<text:s/>£31.5m<text:s/></text:span><text:span text:style-name="T669_8">(</text:span><text:span text:style-name="T669_9">USD<text:s/>$40m)<text:s/></text:span><text:span text:style-name="T669_10">foregone<text:s/>interest<text:s/>which<text:s/>has<text:s/>been<text:s/>calculated<text:s/>as<text:s/>a<text:s/>grant.<text:s/>100%<text:s/>of<text:s/>the</text:span><text:span text:style-name="T669_11"><text:s/>USD</text:span><text:span text:style-name="T669_12"><text:s/>$300m<text:s/>loan<text:s/>was<text:s/>disbursed<text:s/>to<text:s/>GoJ.  </text:span></text:p>
        </text:list-item>
      </text:list>
      <text:p text:style-name="P670"/>
      <text:list text:style-name="LS18" xml:id="list59">
        <text:list-item>
          <text:p text:style-name="P671"><text:span text:style-name="T671_1">£30m<text:s/>for<text:s/>EBRD:</text:span></text:p>
        </text:list-item>
      </text:list>
      <text:p text:style-name="P672"/>
      <text:list text:style-name="LS18" xml:id="list60">
        <text:list-item>
          <text:list>
            <text:list-item>
              <text:p text:style-name="P673"><text:span text:style-name="T673_1">£15m<text:s/>to<text:s/>solid<text:s/>waste<text:s/>management<text:s/>and<text:s/>investment<text:s/>promotion<text:s/>support  </text:span></text:p>
            </text:list-item>
          </text:list>
        </text:list-item>
      </text:list>
      <text:list text:style-name="LS19" xml:id="list61">
        <text:list-item>
          <text:p text:style-name="P674"><text:span text:style-name="T674_1">Following<text:s/>cost<text:s/>savings<text:s/>from<text:s/>GAM<text:s/>solid<text:s/>waste<text:s/>infrastructure<text:s/>activities<text:s/>(Cell<text:s/>5<text:s/>construction<text:s/>at<text:s/>the<text:s/>Ghabawi<text:s/>landfill)<text:s/>around<text:s/>£1m<text:s/>was<text:s/>realised<text:s/>in<text:s/>savings<text:s/>in<text:s/>2019.<text:s/>£550K<text:s/>was<text:s/>recirculated<text:s/>to<text:s/></text:span><text:span text:style-name="T674_2">additional</text:span><text:span text:style-name="T674_3"><text:s/>solid<text:s/>waste<text:s/>activities<text:s/>and<text:s/>£450K<text:s/>was<text:s/>reallocated<text:s/>to<text:s/>support<text:s/>the<text:s/>investment<text:s/>promotion<text:s/>TA<text:s/>support<text:s/>to<text:s/></text:span><text:span text:style-name="T674_4">MoIN</text:span><text:span text:style-name="T674_5">.<text:s/>This<text:s/>started<text:s/>in<text:s/>July<text:s/>2022<text:s/>and<text:s/>was<text:s/>supposed<text:s/>to<text:s/>have<text:s/>a<text:s/>15-month<text:s/>project<text:s/>duration. As<text:s/>the<text:s/>contract<text:s/>for<text:s/></text:span><text:span text:style-name="T674_6">MoIN</text:span><text:span text:style-name="T674_7"><text:s/>was<text:s/>terminated<text:s/>in<text:s/>May<text:s/>2023</text:span><text:span text:style-name="T674_8">,</text:span><text:span text:style-name="T674_9"><text:s/>£1</text:span><text:span text:style-name="T674_10">1</text:span><text:span text:style-name="T674_11">3</text:span><text:span text:style-name="T674_12">K<text:s/>was<text:s/>identified<text:s/>and<text:s/>reallocated<text:s/>to<text:s/>the<text:s/>inclusion<text:s/>component</text:span><text:span text:style-name="T674_13">,<text:s/>of<text:s/>which</text:span><text:span text:style-name="T674_14"><text:s/></text:span><text:span text:style-name="T674_15">£13k<text:s/>was<text:s/>used<text:s/>to<text:s/></text:span><text:span text:style-name="T674_16">conduct<text:s/>an<text:s/>assessment<text:s/>of</text:span><text:span text:style-name="T674_17"><text:s/>the<text:s/>EBRD<text:s/>components<text:s/>of<text:s/>JCEOP.</text:span></text:p>
        </text:list-item>
        <text:list-item>
          <text:p text:style-name="P675"><text:span text:style-name="T675_1">£</text:span><text:span text:style-name="T675_2">14.</text:span><text:span text:style-name="T675_3">9</text:span><text:span text:style-name="T675_4">M</text:span><text:span text:style-name="T675_5"><text:s/>out<text:s/>of<text:s/>the<text:s/>£15</text:span><text:span text:style-name="T675_6">M</text:span><text:span text:style-name="T675_7"><text:s/>was<text:s/>disbursed<text:s/>from<text:s/>EBRD<text:s/>to<text:s/>downstream<text:s/>partners,<text:s/>with<text:s/>an</text:span><text:span text:style-name="T675_8"><text:s/></text:span><text:span text:style-name="T675_9">underspend<text:s/>of</text:span><text:span text:style-name="T675_10"><text:s/>around</text:span><text:span text:style-name="T675_11"><text:s/>£</text:span><text:span text:style-name="T675_12">420K</text:span><text:span text:style-name="T675_13"><text:s/>identified,<text:s/>which<text:s/>will<text:s/>be<text:s/>returned<text:s/>to<text:s/>FCDO</text:span><text:span text:style-name="T675_14">.<text:s/></text:span></text:p>
        </text:list-item>
      </text:list>
      <text:p text:style-name="P676"/>
      <text:p text:style-name="P677"/>
      <text:list text:style-name="LS18" xml:id="list63">
        <text:list-item>
          <text:list>
            <text:list-item>
              <text:p text:style-name="P678"><text:span text:style-name="T678_1">£14m<text:s/>to<text:s/>Water<text:s/>Authority<text:s/>of<text:s/>Jordan<text:s/>(WAJ)<text:s/>through<text:s/>a<text:s/>Promissory<text:s/>Note<text:s/>(PN).  </text:span></text:p>
            </text:list-item>
          </text:list>
        </text:list-item>
      </text:list>
      <text:p text:style-name="P679"/>
      <text:list text:style-name="LS20" xml:id="list64">
        <text:list-item>
          <text:p text:style-name="P680"><text:span text:style-name="T680_1">Using<text:s/>a<text:s/>Promissory<text:s/>Note<text:s/>(PN)<text:s/>commit</text:span><text:span text:style-name="T680_2">ted</text:span><text:span text:style-name="T680_3"><text:s/>the<text:s/>funding<text:s/>to<text:s/>the<text:s/>project<text:s/>while<text:s/>avoiding<text:s/>payment<text:s/>in<text:s/>advance<text:s/>of<text:s/>need.<text:s/>The<text:s/>amount<text:s/></text:span><text:span text:style-name="T680_4">wa</text:span><text:span text:style-name="T680_5">s<text:s/>held<text:s/>at<text:s/>a<text:s/>custodian<text:s/>account<text:s/>at<text:s/>the<text:s/>Bank<text:s/>of<text:s/>England<text:s/>(BoE).<text:s/>The<text:s/>total<text:s/>disbursement<text:s/>to<text:s/>EBRD<text:s/>from<text:s/>the<text:s/>PN<text:s/>reached<text:s/></text:span><text:span text:style-name="T680_6">the<text:s/>full<text:s/>amount</text:span><text:span text:style-name="T680_7"><text:s/>(FCDO<text:s/>processed<text:s/>the<text:s/></text:span><text:span text:style-name="T680_8">final</text:span><text:span text:style-name="T680_9"><text:s/>encashment<text:s/></text:span><text:span text:style-name="T680_10">of<text:s/>£5.95M<text:s/></text:span><text:span text:style-name="T680_11">in</text:span><text:span text:style-name="T680_12"><text:s/>December<text:s/>2025;</text:span><text:span text:style-name="T680_13"><text:s/></text:span><text:span text:style-name="T680_14">May</text:span><text:span text:style-name="T680_15"><text:s/>2024<text:s/>for<text:s/></text:span><text:span text:style-name="T680_16">£</text:span><text:span text:style-name="T680_17">1.244</text:span><text:span text:style-name="T680_18">M;</text:span><text:span text:style-name="T680_19"><text:s/>May<text:s/>2023<text:s/>for<text:s/>£1.22M;<text:s/>in<text:s/>August<text:s/>2022<text:s/>the<text:s/>second<text:s/>encashment<text:s/>was<text:s/>for<text:s/>£3.127M,<text:s/>in<text:s/>addition<text:s/>to<text:s/>the<text:s/>advanced<text:s/>payment<text:s/>of<text:s/>£3.699M<text:s/>in<text:s/>Oct<text:s/>2020).<text:s/></text:span><text:span text:style-name="T680_20">The<text:s/>final<text:s/>disbursement<text:s/>of<text:s/>FCDO’s<text:s/>funds<text:s/>in<text:s/>December<text:s/>2025<text:s/></text:span><text:span text:style-name="T680_21">was</text:span><text:span text:style-name="T680_22"><text:s/>used<text:s/>to<text:s/>cover<text:s/>the<text:s/>cost<text:s/>of<text:s/>the<text:s/>claim<text:s/>settlement<text:s/>and<text:s/>the<text:s/>project<text:s/>consultant’s<text:s/>salary<text:s/>from<text:s/>September<text:s/>to<text:s/>December<text:s/>2025</text:span><text:span text:style-name="T680_23">.<text:s/></text:span><text:span text:style-name="T680_24">T</text:span><text:span text:style-name="T680_25">he<text:s/>connectivity<text:s/>of<text:s/>the<text:s/>pipeline<text:s/>to<text:s/>the<text:s/>As-Samra<text:s/>plant</text:span><text:span text:style-name="T680_26"><text:s/>was<text:s/>added<text:s/>to<text:s/>the<text:s/>scope<text:s/>of<text:s/>the<text:s/>project<text:s/>in<text:s/>2025<text:s/>and<text:s/>will<text:s/></text:span><text:span text:style-name="T680_27">be<text:s/>funded<text:s/>from<text:s/>the<text:s/>project’s<text:s/>contingency<text:s/>budget</text:span><text:span text:style-name="T680_28">.<text:s/></text:span></text:p>
        </text:list-item>
        <text:list-item>
          <text:p text:style-name="P681"><text:span text:style-name="T681_1">The<text:s/>total<text:s/>funding<text:s/>available<text:s/>from<text:s/>all<text:s/>sources<text:s/>to<text:s/>this<text:s/>project<text:s/>is<text:s/>up<text:s/>to<text:s/>44M<text:s/>Euros.<text:s/>A</text:span><text:span text:style-name="T681_2">s<text:s/>of<text:s/>December<text:s/>2025,<text:s/></text:span><text:span text:style-name="T681_3">the<text:s/>contract<text:s/>amount<text:s/>stands<text:s/>at<text:s/></text:span><text:span text:style-name="T681_4">42.7</text:span><text:span text:style-name="T681_5">M<text:s/>Euros</text:span><text:span text:style-name="T681_6">,<text:s/>however<text:s/>EBRD<text:s/>has<text:s/>indicated<text:s/>the<text:s/>project<text:s/>is<text:s/>likely<text:s/>to<text:s/>use<text:s/></text:span><text:span text:style-name="T681_7">the<text:s/>whole<text:s/>budget<text:s/>once<text:s/>variation<text:s/>orders<text:s/>are<text:s/></text:span><text:span text:style-name="T681_8">processed</text:span><text:span text:style-name="T681_9">.<text:s/></text:span><text:span text:style-name="T681_10">EBRD<text:s/>indicates<text:s/>that<text:s/>the<text:s/>UK<text:s/>share<text:s/>to<text:s/>finance<text:s/>this<text:s/>project<text:s/>is<text:s/></text:span><text:span text:style-name="T681_11">about<text:s/></text:span><text:span text:style-name="T681_12">3</text:span><text:span text:style-name="T681_13">3</text:span><text:span text:style-name="T681_14">%<text:s/>while<text:s/>the<text:s/>remaining<text:s/>finance<text:s/>will<text:s/>come<text:s/>from<text:s/>EBRD<text:s/>loan<text:s/>and<text:s/>grant<text:s/>funding.<text:s/></text:span></text:p>
        </text:list-item>
      </text:list>
      <text:list text:style-name="LS17" xml:id="list66">
        <text:list-item>
          <text:list>
            <text:list-item>
              <text:p text:style-name="P682"><text:span text:style-name="T682_1">£1m<text:s/>for<text:s/>the<text:s/>upskilling,<text:s/>training,<text:s/>and<text:s/>inclusion<text:s/>component</text:span><text:span text:style-name="T682_2">,<text:s/>i</text:span><text:span text:style-name="T682_3">n<text:s/>addition<text:s/>to<text:s/>the<text:s/>MOIN<text:s/>collaboration<text:s/>reallocation<text:s/>of<text:s/>£113K.</text:span></text:p>
            </text:list-item>
          </text:list>
        </text:list-item>
      </text:list>
      <text:p text:style-name="P683"><text:span text:style-name="T683_1"> </text:span></text:p>
      <text:list text:style-name="LS16" xml:id="list67">
        <text:list-item>
          <text:p text:style-name="P684"><text:span text:style-name="T684_1">£46m<text:s/></text:span><text:span text:style-name="T684_2">(USD<text:s/></text:span><text:span text:style-name="T684_3">$58.3</text:span><text:span text:style-name="T684_4">m</text:span><text:span text:style-name="T684_5">)<text:s/></text:span><text:span text:style-name="T684_6">to<text:s/>World<text:s/>Bank<text:s/></text:span><text:span text:style-name="T684_7">for<text:s/>DPL</text:span><text:span text:style-name="T684_8"><text:s/>1</text:span><text:span text:style-name="T684_9">.</text:span><text:span text:style-name="T684_10"><text:note text:note-class="footnote"><text:note-citation/><text:note-body><text:p text:style-name="P685"><text:span text:style-name="T685_1"><text:s/>JCEOP<text:s/>did<text:s/>not<text:s/>make<text:s/>any<text:s/>financial<text:s/>contribution<text:s/>to<text:s/>DPL<text:s/>2.</text:span></text:p></text:note-body></text:note></text:span><text:span text:style-name="T685_2"><text:s/>$500m<text:s/>(100%)<text:s/>was<text:s/>disbursed<text:s/>through<text:s/>the<text:s/>DPL<text:s/>to<text:s/>the<text:s/>GoJ<text:s/>in<text:s/>2018.</text:span></text:p>
        </text:list-item>
      </text:list>
      <text:p text:style-name="P686"><text:span text:style-name="T686_1"> </text:span></text:p>
      <text:list text:style-name="LS16" xml:id="list68">
        <text:list-item>
          <text:p text:style-name="P687"><text:span text:style-name="T687_1">£29m<text:s/></text:span><text:span text:style-name="T687_2">(</text:span><text:span text:style-name="T687_3">USD<text:s/>$</text:span><text:span text:style-name="T687_4">36</text:span><text:span text:style-name="T687_5">.9</text:span><text:span text:style-name="T687_6">m</text:span><text:span text:style-name="T687_7">)</text:span><text:span text:style-name="T687_8"><text:s/>grant<text:s/>through<text:s/>the<text:s/>WB’s</text:span><text:span text:style-name="T687_9"><text:s/>Global<text:s/>Concessional<text:s/>Finance<text:s/>Facility<text:s/>to<text:s/>underpin<text:s/>a<text:s/>US</text:span><text:span text:style-name="T687_10">D<text:s/></text:span><text:span text:style-name="T687_11">$200m<text:s/>concessional<text:s/>loan<text:s/>through<text:s/>a<text:s/>Programme<text:s/>for<text:s/>Results<text:s/>on<text:s/>Youth,<text:s/>Technology<text:s/>and<text:s/>Jobs.<text:s/>The<text:s/>YTJ<text:s/>will<text:s/>require<text:s/>ongoing<text:s/></text:span><text:span text:style-name="T687_12">engagement<text:s/>from<text:s/></text:span><text:span text:style-name="T687_13">FCDO<text:s/></text:span><text:span text:style-name="T687_14">staff</text:span><text:span text:style-name="T687_15"><text:s/>for<text:s/>monitoring,<text:s/>evaluation,<text:s/>and<text:s/>engagement.  </text:span></text:p>
        </text:list-item>
      </text:list>
      <text:p text:style-name="P688"/>
      <text:list text:style-name="LS16" xml:id="list69">
        <text:list-item>
          <text:p text:style-name="P689"><text:span text:style-name="T689_1">£50k</text:span><text:span text:style-name="T689_2"><text:s/>through<text:s/>an<text:s/>international<text:s/>supplier<text:s/>to<text:s/>conduct<text:s/>a<text:s/>“Political<text:s/>Economy<text:s/>Analysis”<text:s/>in<text:s/>2018.<text:s/>Unspent<text:s/>funds<text:s/>from<text:s/>this<text:s/>component<text:s/>were<text:s/>reprofiled<text:s/>as<text:s/>part<text:s/>of<text:s/>the<text:s/>second<text:s/>cost<text:s/>extension<text:s/>approved<text:s/>in<text:s/>September<text:s/>2019. </text:span></text:p>
        </text:list-item>
      </text:list>
      <text:p text:style-name="P690"/>
      <text:p text:style-name="P691"><text:span text:style-name="T691_1">Programme<text:s/>Management<text:s/>and<text:s/>Partner<text:s/>Performance:<text:s/>Commercial,<text:s/>Financial<text:s/>and<text:s/>VfM<text:s/>Analysis</text:span></text:p>
      <text:p text:style-name="P692"><text:span text:style-name="T692_1">Overview</text:span></text:p>
      <text:p text:style-name="P693"/>
      <text:p text:style-name="P694"><text:span text:style-name="T694_1">JCEOP</text:span><text:span text:style-name="T694_2"><text:s/>has<text:s/>been<text:s/>delivered<text:s/>through<text:s/>strategic<text:s/>partnerships<text:s/>with<text:s/>t</text:span><text:span text:style-name="T694_3">he<text:s/>World<text:s/>Bank<text:s/>(WB)<text:s/>and<text:s/>the<text:s/>European<text:s/>Bank<text:s/>for<text:s/>Reconstruction<text:s/>and<text:s/>Development<text:s/>(EBRD),<text:s/></text:span><text:span text:style-name="T694_4">supported<text:s/>by<text:s/>FCDO<text:s/>oversight<text:s/>and<text:s/>embedded<text:s/>Programme<text:s/>Management<text:s/>Units<text:s/>(PMUs)<text:s/>within<text:s/>the<text:s/>Government<text:s/>of<text:s/>Jordan.<text:s/>Over<text:s/>its<text:s/>lifetime<text:s/>(2016–2025),<text:s/>the<text:s/>programme<text:s/>has<text:s/>evolved<text:s/>from<text:s/>foundational<text:s/>delivery<text:s/>to<text:s/>complex,<text:s/>multi-component<text:s/>implementation,<text:s/>requiring<text:s/>adaptive<text:s/>management<text:s/>and<text:s/>robust<text:s/>financial<text:s/>governance.<text:s/>This<text:s/>section<text:s/>summarises<text:s/>partner<text:s/>performance<text:s/>and<text:s/>FCDO’s<text:s/>role,<text:s/></text:span><text:span text:style-name="T694_5">focusing<text:s/>on<text:s/>commercial<text:s/>and<text:s/>financial<text:s/>issues,<text:s/>and<text:s/>assessing<text:s/>Value<text:s/>for<text:s/>Money<text:s/>(VfM)<text:s/>through<text:s/>economy<text:s/>and<text:s/>efficiency<text:s/>lenses.</text:span></text:p>
      <text:p text:style-name="P695"/>
      <text:p text:style-name="P696"><text:span text:style-name="T696_1">Partner<text:s/>Performance:<text:s/>World<text:s/>Bank</text:span></text:p>
      <text:p text:style-name="P697"/>
      <text:p text:style-name="P698"><text:span text:style-name="T698_1">Quality<text:s/>and<text:s/>Timeliness<text:s/>of<text:s/>Reporting:</text:span><text:span text:style-name="T698_2"><text:line-break/></text:span><text:span text:style-name="T698_3">WB</text:span><text:span text:style-name="T698_4"><text:s/>consistently<text:s/>delivered<text:s/>high-quality<text:s/>narrative<text:s/>reporting<text:s/>and<text:s/>financial<text:s/>statements.<text:s/>Implementation<text:s/>Status<text:s/>Reports<text:s/>(ISRs),<text:s/>Aide<text:s/>Memoires,<text:s/>and<text:s/>mission<text:s/>documentation<text:s/>were<text:s/>shared<text:s/>promptly,<text:s/>enabling<text:s/>FCDO<text:s/>to<text:s/>monitor<text:s/>progress<text:s/>and<text:s/>engage<text:s/>effectively.<text:s/>Reporting<text:s/>was<text:s/>supplemented<text:s/>by<text:s/>independent<text:s/>verification<text:s/>of<text:s/>Disbursement<text:s/>Linked<text:s/>Indicators<text:s/>(DLIs),<text:s/>adding<text:s/>credibility<text:s/>to<text:s/>results.</text:span></text:p>
      <text:p text:style-name="P699"/>
      <text:p text:style-name="P700"><text:span text:style-name="T700_1">Financial<text:s/>Management<text:s/>and<text:s/>Forecasting:</text:span><text:span text:style-name="T700_2"><text:line-break/>WB<text:s/>demonstrated<text:s/>strong<text:s/>financial<text:s/>discipline.<text:s/>Disbursements<text:s/>under<text:s/>the<text:s/>Programme<text:s/>for<text:s/>Results<text:s/>(PforR)<text:s/>and<text:s/>Development<text:s/>Policy<text:s/>Loan<text:s/>(DPL)<text:s/>were<text:s/>strictly<text:s/>tied<text:s/>to<text:s/>achievement<text:s/>of<text:s/>DLIs<text:s/>or<text:s/>prior<text:s/>actions,<text:s/>ensuring<text:s/>funds<text:s/>were<text:s/>released<text:s/>only<text:s/>upon<text:s/>verified<text:s/>results.<text:s/>Forecasting<text:s/>was<text:s/>generally<text:s/>accurate,<text:s/>with<text:s/>minor<text:s/>timing<text:s/>variances<text:s/>linked<text:s/>to<text:s/>restructuring<text:s/>milestones<text:s/>during<text:s/>Covid-19.</text:span></text:p>
      <text:p text:style-name="P701"/>
      <text:p text:style-name="P702"><text:span text:style-name="T702_1">Risk<text:s/>Dialogue<text:s/>and<text:s/>Delivery<text:s/>Chain<text:s/>Oversight:</text:span><text:span text:style-name="T702_2"><text:line-break/>The<text:s/>WB<text:s/>maintained<text:s/>proactive<text:s/>engagement<text:s/>on<text:s/>risks,<text:s/>including<text:s/>restructuring<text:s/>DLIs<text:s/>for<text:s/>work<text:s/>permits<text:s/>and<text:s/>introducing<text:s/>flexible<text:s/>permits<text:s/>to<text:s/>reflect<text:s/>labour<text:s/>market<text:s/>realities.<text:s/>Delivery<text:s/>chain<text:s/>risks<text:s/>were<text:s/>well<text:s/>documented,<text:s/>and<text:s/>mitigation<text:s/>strategies<text:s/>were<text:s/>integrated<text:s/>into<text:s/>programme<text:s/>design.</text:span></text:p>
      <text:p text:style-name="P703"/>
      <text:p text:style-name="P704"><text:span text:style-name="T704_1">Compliance<text:s/>and<text:s/>Contractual<text:s/>Performance:</text:span><text:span text:style-name="T704_2"><text:line-break/>The<text:s/>WB<text:s/>adhered<text:s/>to<text:s/>FCDO’s<text:s/>Supplier<text:s/>Code<text:s/>of<text:s/>Conduct<text:s/>and<text:s/>transparency<text:s/>requirements.<text:s/>No<text:s/>issues<text:s/>were<text:s/>identified<text:s/>regarding<text:s/>profit<text:s/>variance<text:s/>or<text:s/>Open<text:s/>Book<text:s/>Accounting.<text:s/>Administrative<text:s/>costs<text:s/>remained<text:s/>proportionate<text:s/>to<text:s/>programme<text:s/>complexity.</text:span></text:p>
      <text:p text:style-name="P705"/>
      <text:p text:style-name="P706"><text:span text:style-name="T706_1">VfM<text:s/>Assessment:</text:span></text:p>
      <text:list text:style-name="LS22" xml:id="list70">
        <text:list-item>
          <text:p text:style-name="P707"><text:span text:style-name="T707_1">Economy:</text:span><text:span text:style-name="T707_2"><text:s/>Administrative<text:s/>costs<text:s/>were<text:s/>in<text:s/>line<text:s/>with<text:s/>comparable<text:s/>programmes.</text:span></text:p>
        </text:list-item>
        <text:list-item>
          <text:p text:style-name="P708"><text:span text:style-name="T708_1">Efficiency:</text:span><text:span text:style-name="T708_2"><text:s/>The<text:s/>results-based<text:s/>nature<text:s/>of<text:s/>PforR<text:s/>and<text:s/>DPL<text:s/>instruments<text:s/>ensured<text:s/>efficient<text:s/>conversion<text:s/>of<text:s/>inputs<text:s/>to<text:s/>outputs.<text:s/>The<text:s/>UK’s<text:s/>£80m<text:s/></text:span><text:span text:style-name="T708_3">(USD<text:s/></text:span><text:span text:style-name="T708_4">$</text:span><text:span text:style-name="T708_5">10</text:span><text:span text:style-name="T708_6">5m</text:span><text:span text:style-name="T708_7">)<text:s/></text:span><text:span text:style-name="T708_8">loan<text:s/>leveraged</text:span><text:span text:style-name="T708_9"><text:s/>USD</text:span><text:span text:style-name="T708_10"><text:s/>$</text:span><text:span text:style-name="T708_11">4</text:span><text:span text:style-name="T708_12">00m<text:s/>in<text:s/>WB<text:s/>financing,<text:s/></text:span><text:span text:style-name="T708_13">and<text:s/>a<text:s/>£46m<text:s/></text:span><text:span text:style-name="T708_14">(USD<text:s/>$</text:span><text:span text:style-name="T708_15">58.3</text:span><text:span text:style-name="T708_16">m</text:span><text:span text:style-name="T708_17">)<text:s/></text:span><text:span text:style-name="T708_18">grant<text:s/>unlocked<text:s/>a<text:s/></text:span><text:span text:style-name="T708_19">USD<text:s/></text:span><text:span text:style-name="T708_20">$500m<text:s/>DPL,<text:s/>demonstrating<text:s/>strong<text:s/>leverage<text:s/>ratios<text:s/>and<text:s/>cost-effectiveness.</text:span><text:span text:style-name="T708_21"><text:s/>The<text:s/>overall<text:s/>leverage<text:s/>ratio<text:s/>for<text:s/>JCEOP<text:s/></text:span><text:span text:style-name="T708_22">was<text:s/>1:4.4</text:span><text:span text:style-name="T708_23"><text:s/>(i.e.<text:s/>every<text:s/>£1<text:s/>of<text:s/>UK<text:s/>ODA</text:span><text:span text:style-name="T708_24"><text:s/>mobilised</text:span><text:span text:style-name="T708_25"><text:s/>£4.4</text:span><text:span text:style-name="T708_26"><text:s/>of<text:s/>MDB<text:s/>funds).</text:span></text:p>
        </text:list-item>
      </text:list>
      <text:p text:style-name="P709"/>
      <text:p text:style-name="P710"><text:span text:style-name="T710_1">Partner<text:s/>Performance:<text:s/>EBRD</text:span></text:p>
      <text:p text:style-name="P711"/>
      <text:p text:style-name="P712"><text:span text:style-name="T712_1">Quality<text:s/>and<text:s/>Timeliness<text:s/>of<text:s/>Reporting:</text:span><text:span text:style-name="T712_2"><text:line-break/>EBRD’s<text:s/>reporting<text:s/>improved<text:s/>significantly<text:s/>over<text:s/>time.<text:s/>Early<text:s/>years<text:s/>were<text:s/>marked<text:s/>by<text:s/>delays<text:s/>and<text:s/>inconsistencies<text:s/>in<text:s/>procurement<text:s/>updates<text:s/>and<text:s/>financial<text:s/>forecasts.<text:s/>From<text:s/>2019<text:s/>onwards,<text:s/>quarterly<text:s/>financial<text:s/>reports<text:s/>and<text:s/>biannual<text:s/>narrative<text:s/>reports<text:s/>became<text:s/>standard.</text:span></text:p>
      <text:p text:style-name="P713"/>
      <text:p text:style-name="P714"><text:span text:style-name="T714_1">Financial<text:s/>Management<text:s/>and<text:s/>Forecasting:</text:span><text:span text:style-name="T714_2"><text:line-break/>Persistent<text:s/>procurement<text:s/>delays<text:s/></text:span><text:span text:style-name="T714_3">on<text:s/>the<text:s/>two<text:s/>infrastructure<text:s/>components<text:s/></text:span><text:span text:style-name="T714_4">affected<text:s/>efficiency<text:s/>and<text:s/>VfM.<text:s/>Issues<text:s/>included<text:s/>repeated<text:s/>tender<text:s/>failures<text:s/>for<text:s/>specialised<text:s/>equipment<text:s/>and<text:s/>disputes<text:s/>over<text:s/>environmental<text:s/>standards.<text:s/>Recruitment<text:s/>of<text:s/>regional<text:s/>procurement<text:s/>support<text:s/>improved<text:s/>performance<text:s/>but<text:s/>did<text:s/>not<text:s/>fully<text:s/>resolve<text:s/>bottlenecks.<text:s/>Promissory<text:s/>note<text:s/>arrangements<text:s/>for<text:s/>the<text:s/>Ain<text:s/>Ghazal<text:s/>project<text:s/>provided<text:s/>assurance<text:s/>against<text:s/>disbursement<text:s/>in<text:s/>advance<text:s/>of<text:s/>need.</text:span><text:span text:style-name="T714_5"><text:s/>F</text:span><text:span text:style-name="T714_6">orecasting<text:s/>for<text:s/>infrastructure<text:s/>projects<text:s/>(e.g.,<text:s/>Ain<text:s/>Ghazal<text:s/>pipeline)<text:s/>remained<text:s/>a<text:s/>challenge</text:span><text:span text:style-name="T714_7">.</text:span></text:p>
      <text:p text:style-name="P715"/>
      <text:p text:style-name="P716"><text:span text:style-name="T716_1">Risk<text:s/>Dialogue<text:s/>and<text:s/>Delivery<text:s/>Chain<text:s/>Oversight:</text:span><text:span text:style-name="T716_2"><text:line-break/>EBRD<text:s/>strengthened<text:s/>risk<text:s/>management<text:s/>in<text:s/>later<text:s/>years,<text:s/>introducing<text:s/>Performance<text:s/>Improvement<text:s/>Plans<text:s/>(PIPs)<text:s/>for<text:s/>underperforming<text:s/>components<text:s/>and<text:s/>engaging<text:s/>in<text:s/>joint<text:s/>meetings<text:s/>with<text:s/>FCDO<text:s/>and<text:s/>GoJ<text:s/>to<text:s/>resolve<text:s/>disputes.<text:s/>Delivery<text:s/>chain<text:s/>risk<text:s/>maps<text:s/>were<text:s/>updated<text:s/>periodically.</text:span><text:span text:style-name="T716_3"><text:s/></text:span><text:span text:style-name="T716_4">For<text:s/>the<text:s/>Ain<text:s/>Ghazal<text:s/>project,<text:s/>risks</text:span><text:span text:style-name="T716_5"><text:s/></text:span><text:span text:style-name="T716_6">could<text:s/>have<text:s/>been<text:s/>managed<text:s/>and<text:s/>escalated</text:span><text:span text:style-name="T716_7"><text:s/>more<text:s/>promptly</text:span><text:span text:style-name="T716_8">.<text:s/></text:span><text:span text:style-name="T716_9">For<text:s/>the<text:s/>most<text:s/>part,<text:s/></text:span><text:span text:style-name="T716_10">FCDO<text:s/></text:span><text:span text:style-name="T716_11">took<text:s/>the<text:s/>lead<text:s/>in<text:s/>intervening<text:s/>to<text:s/>resolve<text:s/>risks.</text:span></text:p>
      <text:p text:style-name="P717"/>
      <text:p text:style-name="P718"><text:span text:style-name="T718_1">Compliance<text:s/>and<text:s/>Contractual<text:s/>Performance:</text:span><text:span text:style-name="T718_2"><text:line-break/>EBRD<text:s/>complied<text:s/>with<text:s/>FCDO’s<text:s/>Supplier<text:s/>Code<text:s/>of<text:s/>Conduct<text:s/>and<text:s/>procurement<text:s/>standards.<text:s/>No<text:s/>evidence<text:s/>of<text:s/>profit<text:s/>variance<text:s/>or<text:s/>non-compliance<text:s/>with<text:s/>transparency<text:s/>requirements<text:s/>was<text:s/>found.</text:span></text:p>
      <text:p text:style-name="P719"/>
      <text:p text:style-name="P720"><text:span text:style-name="T720_1">VfM<text:s/>Assessment:</text:span></text:p>
      <text:list text:style-name="LS23" xml:id="list72">
        <text:list-item>
          <text:p text:style-name="P721"><text:span text:style-name="T721_1">Economy:</text:span><text:span text:style-name="T721_2"><text:s/>Procurement<text:s/>adhered<text:s/>to<text:s/>EBRD’s<text:s/>competitive<text:s/>standards,<text:s/>though<text:s/>delays<text:s/>undermined<text:s/>cost-effectiveness.</text:span></text:p>
        </text:list-item>
        <text:list-item>
          <text:p text:style-name="P722"><text:span text:style-name="T722_1">Efficiency:</text:span><text:span text:style-name="T722_2"><text:s/>UK<text:s/>grants<text:s/>of<text:s/>£29m<text:s/>leveraged<text:s/>approximately<text:s/>£80m<text:s/>in<text:s/>EBRD<text:s/>funding<text:s/>and<text:s/>£89m<text:s/>from<text:s/>local<text:s/>banks—a<text:s/>ratio<text:s/>of<text:s/>nearly<text:s/>1:6.<text:s/>However,<text:s/>infrastructure<text:s/>delays<text:s/>reduced<text:s/>efficiency<text:s/>gains<text:s/>and<text:s/>postponed<text:s/>benefits<text:s/>to<text:s/>beneficiaries.</text:span></text:p>
        </text:list-item>
      </text:list>
      <text:p text:style-name="P723"/>
      <text:p text:style-name="P724"><text:span text:style-name="T724_1">Lessons<text:s/>and<text:s/>Recommendations</text:span></text:p>
      <text:list text:style-name="LS28" xml:id="list74">
        <text:list-item>
          <text:p text:style-name="P725"><text:span text:style-name="T725_1">Early<text:s/>Escalation<text:s/>of<text:s/>Risks:</text:span><text:span text:style-name="T725_2"><text:s/>Persistent<text:s/>procurement<text:s/>and<text:s/>delivery<text:s/>issues<text:s/>should<text:s/>be<text:s/>escalated<text:s/>to<text:s/>MDB<text:s/>regional<text:s/>or<text:s/>HQ<text:s/>leadership<text:s/>earlier<text:s/>to<text:s/>avoid<text:s/>prolonged<text:s/>delays.</text:span></text:p>
        </text:list-item>
        <text:list-item>
          <text:p text:style-name="P726"><text:span text:style-name="T726_1">Strengthen<text:s/>Monitoring<text:s/>and<text:s/>Evaluation:</text:span><text:span text:style-name="T726_2"><text:s/>Improve<text:s/>attribution<text:s/>of<text:s/>outcomes<text:s/>to<text:s/>programme<text:s/>interventions<text:s/>and<text:s/>prioritise<text:s/>sustainability<text:s/>planning<text:s/>from<text:s/>mid-programme<text:s/>onwards.</text:span></text:p>
        </text:list-item>
        <text:list-item>
          <text:p text:style-name="P727"><text:span text:style-name="T727_1">Digital<text:s/>Tools<text:s/>for<text:s/>Oversight:</text:span><text:span text:style-name="T727_2"><text:s/>Deploy<text:s/>real-time<text:s/>dashboards<text:s/>for<text:s/>financial<text:s/>forecasting,<text:s/>risk<text:s/>tracking,<text:s/>and<text:s/>milestone<text:s/>monitoring<text:s/>to<text:s/>enhance<text:s/>responsiveness.</text:span></text:p>
        </text:list-item>
        <text:list-item>
          <text:p text:style-name="P728"><text:span text:style-name="T728_1">Flexible<text:s/>delivery</text:span><text:span text:style-name="T728_2">:</text:span><text:span text:style-name="T728_3"><text:s/>Consider<text:s/>hybrid<text:s/>delivery<text:s/>models<text:s/>combining<text:s/>MDB<text:s/>instruments<text:s/>with<text:s/>targeted<text:s/>technical<text:s/>assistance<text:s/>for<text:s/>bottleneck<text:s/>areas<text:s/>(e.g.,<text:s/>gender<text:s/>inclusion,<text:s/></text:span><text:span text:style-name="T728_4">infrastructure<text:s/>risk<text:s/>management</text:span><text:span text:style-name="T728_5">).</text:span></text:p>
        </text:list-item>
        <text:list-item>
          <text:p text:style-name="P729"><text:span text:style-name="T729_1">Capacity<text:s/>Building:</text:span><text:span text:style-name="T729_2"><text:s/>Support<text:s/>PMUs<text:s/>with<text:s/>additional<text:s/>technical<text:s/>expertise<text:s/>in<text:s/>procurement<text:s/>and<text:s/>financial<text:s/>forecasting<text:s/>to<text:s/>reduce<text:s/>dependency<text:s/>on<text:s/>external<text:s/>consultants.</text:span></text:p>
        </text:list-item>
      </text:list>
      <text:p text:style-name="P730"/>
      <text:p text:style-name="P731"><text:span text:style-name="T731_1">D:<text:s/>Value<text:s/>for<text:s/>Money<text:s/></text:span></text:p>
      <text:p text:style-name="P732"/>
      <text:p text:style-name="P733"><text:span text:style-name="T733_1">VfM<text:s/>performance<text:s/>compared<text:s/>to<text:s/>the<text:s/>original<text:s/>VfM<text:s/>proposition<text:s/>in<text:s/>the<text:s/>business<text:s/>case </text:span><text:span text:style-name="T733_2"> </text:span></text:p>
      <text:p text:style-name="P734"/>
      <text:p text:style-name="P735"><text:span text:style-name="T735_1">Summary</text:span></text:p>
      <text:p text:style-name="P736"><text:span text:style-name="T736_1">The<text:s/>original<text:s/>JCEOP<text:s/>VfM<text:s/>proposition<text:s/></text:span><text:span text:style-name="T736_2">centred<text:s/></text:span><text:span text:style-name="T736_3">on<text:s/>(</text:span><text:span text:style-name="T736_4">i</text:span><text:span text:style-name="T736_5">)<text:s/>financial<text:s/>leverage—using<text:s/>UK<text:s/>grant<text:s/>finance<text:s/>to<text:s/>unlock<text:s/>larger,<text:s/>highly<text:s/>concessional<text:s/>flows<text:s/>from<text:s/>the<text:s/>World<text:s/>Bank</text:span><text:span text:style-name="T736_6"><text:s/>and</text:span><text:span text:style-name="T736_7"><text:s/>EBRD—and<text:s/>(ii)<text:s/>policy<text:s/>influence—reinforcing<text:s/>macro<text:s/>and<text:s/>structural<text:s/>reform<text:s/>momentum.<text:s/>While<text:s/>the<text:s/>business<text:s/>case<text:s/>did<text:s/>not<text:s/>establish<text:s/>a<text:s/>quantitative<text:s/>VfM<text:s/>framework,<text:s/>subsequent<text:s/>Annual<text:s/>Reviews<text:s/>matured<text:s/>the<text:s/>approach<text:s/>into<text:s/>a<text:s/>more<text:s/>granular<text:s/>qualitative<text:s/>assessment.<text:s/>Across<text:s/>the<text:s/>programme,<text:s/>leverage<text:s/>was<text:s/>high,</text:span><text:span text:style-name="T736_8"><text:s/>and</text:span><text:span text:style-name="T736_9"><text:s/>results-based<text:s/>instruments<text:s/>largely<text:s/>ensured<text:s/></text:span><text:span text:style-name="T736_10">funding<text:s/>was<text:s/>directly<text:s/>linked<text:s/>to<text:s/>the<text:s/>achievement<text:s/>of<text:s/>specific,<text:s/>verifiable<text:s/>programme<text:s/></text:span><text:span text:style-name="T736_11">results.<text:s/>Performance<text:s/>was<text:s/>uneven<text:s/>across<text:s/>channels:<text:s/>delays<text:s/>in<text:s/>EBRD<text:s/>wastewater<text:s/>work<text:s/>reduced<text:s/>average<text:s/>efficiency;<text:s/>refugee<text:s/>formalisation<text:s/></text:span><text:span text:style-name="T736_12">fell<text:s/>short<text:s/>of<text:s/>the</text:span><text:span text:style-name="T736_13"><text:s/>2016<text:s/>ambition</text:span><text:span text:style-name="T736_14">.<text:s/>It<text:s/></text:span><text:span text:style-name="T736_15">improved<text:s/>in</text:span><text:span text:style-name="T736_16"><text:s/>2023<text:s/></text:span><text:span text:style-name="T736_17">but<text:s/>declined<text:s/>again<text:s/>in</text:span><text:span text:style-name="T736_18"><text:s/>2025</text:span><text:span text:style-name="T736_19"><text:s/>with<text:s/>the<text:s/>removal<text:s/>of<text:s/>the<text:s/>permit<text:s/>fee<text:s/>waiver</text:span><text:span text:style-name="T736_20">;<text:s/>and<text:s/></text:span><text:span text:style-name="T736_21">export<text:s/>outcomes<text:s/>under</text:span><text:span text:style-name="T736_22"><text:s/>EU-Jordan<text:s/>relaxed</text:span><text:span text:style-name="T736_23"><text:s/></text:span><text:span text:style-name="T736_24">RoO</text:span><text:span text:style-name="T736_25"><text:s/>(part<text:s/>of<text:s/>the<text:s/>wider<text:s/>compact<text:s/></text:span><text:span text:style-name="T736_26">agreement<text:s/>rather<text:s/>than<text:s/>JCEOP</text:span><text:span text:style-name="T736_27">)</text:span><text:span text:style-name="T736_28"><text:s/>lagged<text:s/>expectations</text:span><text:span text:style-name="T736_29">.<text:s/>Nonetheless,<text:s/>the<text:s/>programme’s<text:s/>leverage,<text:s/>durability<text:s/>of<text:s/>some<text:s/>reforms,<text:s/>and<text:s/>infrastructure<text:s/>service<text:s/>benefits<text:s/>likely<text:s/>justify<text:s/>the<text:s/>original<text:s/>VfM<text:s/>proposition—reflected<text:s/>in<text:s/>consistent<text:s/></text:span><text:span text:style-name="T736_30">A</text:span><text:span text:style-name="T736_31"><text:s/>scoring</text:span><text:span text:style-name="T736_32">.<text:s/></text:span></text:p>
      <text:p text:style-name="P737"><text:span text:style-name="T737_1">The<text:s/>assessment<text:s/>below<text:s/>offers<text:s/>a<text:s/>synthesis<text:s/>and<text:s/>qualitative<text:s/>assessment<text:s/>of<text:s/>the<text:s/></text:span><text:span text:style-name="T737_2">value<text:s/>for<text:s/>money<text:s/>of<text:s/>the<text:s/>programme<text:s/></text:span><text:span text:style-name="T737_3">using<text:s/>the<text:s/>5Es<text:s/>framework.</text:span></text:p>
      <text:p text:style-name="P738"/>
      <text:p text:style-name="P739"><text:span text:style-name="T739_1">Economy<text:s/>–<text:s/>Procuring<text:s/>inputs<text:s/>at<text:s/>the<text:s/>right<text:s/>cost<text:s/>and<text:s/>quality</text:span></text:p>
      <text:p text:style-name="P740"><text:span text:style-name="T740_1">B</text:span><text:span text:style-name="T740_2">y</text:span><text:span text:style-name="T740_3"><text:s/>channelling<text:s/></text:span><text:span text:style-name="T740_4">grants<text:s/>through<text:s/>multilateral<text:s/>organisations</text:span><text:span text:style-name="T740_5"><text:s/>and<text:s/>the<text:s/>GCFF</text:span><text:span text:style-name="T740_6">,</text:span><text:span text:style-name="T740_7"><text:s/></text:span><text:span text:style-name="T740_8">t</text:span><text:span text:style-name="T740_9">he<text:s/>programme<text:s/>achieved<text:s/>strong<text:s/>economy,<text:s/>reducing<text:s/>the<text:s/>overall<text:s/>cost<text:s/>of<text:s/>funding<text:s/>for<text:s/>Jordan<text:s/>and<text:s/>achieving<text:s/>a<text:s/>high<text:s/>degree<text:s/>of<text:s/>leverage.<text:s/>UK<text:s/>ODA<text:s/>Financing<text:s/>(£21</text:span><text:span text:style-name="T740_10">6</text:span><text:span text:style-name="T740_11">M)<text:s/>unlocked<text:s/>over</text:span><text:span text:style-name="T740_12"><text:s/>USD</text:span><text:span text:style-name="T740_13"><text:s/>$1<text:s/>billion<text:s/>in<text:s/>concessional<text:s/>financing<text:s/>for<text:s/>Jordan,<text:s/>achieving<text:s/>a<text:s/></text:span><text:span text:style-name="T740_14">1:4.4</text:span><text:span text:style-name="T740_15"><text:s/>leverage<text:s/>ratio.<text:s/></text:span></text:p>
      <text:p text:style-name="P741"/>
      <text:p text:style-name="P742"><text:span text:style-name="T742_1">T</text:span><text:span text:style-name="T742_2">h</text:span><text:span text:style-name="T742_3">is</text:span><text:span text:style-name="T742_4"><text:s/></text:span><text:span text:style-name="T742_5">multilateral<text:s/>partnership<text:s/>approach</text:span><text:span text:style-name="T742_6"><text:s/></text:span><text:span text:style-name="T742_7">also<text:s/>meant<text:s/>the<text:s/></text:span><text:span text:style-name="T742_8">programme</text:span><text:span text:style-name="T742_9"><text:s/></text:span><text:span text:style-name="T742_10">benefitted<text:s/>from<text:s/>economies<text:s/>of<text:s/>scale<text:s/>in<text:s/>deliv</text:span><text:span text:style-name="T742_11">ery<text:s/>and<text:s/>fiduciary<text:s/>oversight<text:s/>which<text:s/>reduced<text:s/>overheads<text:s/>and<text:s/>programme<text:s/>management<text:s/>cost<text:s/>relative<text:s/>to<text:s/>total<text:s/></text:span><text:span text:style-name="T742_12">size<text:s/>of<text:s/>the<text:s/>programme.</text:span><text:span text:style-name="T742_13"><text:s/>UK<text:s/>funds<text:s/>also<text:s/>provided<text:s/>policy<text:s/>leverage<text:s/></text:span><text:span text:style-name="T742_14">by<text:s/>influencing<text:s/>macro</text:span><text:span text:style-name="T742_15">-</text:span><text:span text:style-name="T742_16">economic<text:s/>and<text:s/>structural<text:s/>reforms<text:s/>pursued<text:s/>by<text:s/>IMF/WB<text:s/>more<text:s/></text:span><text:span text:style-name="T742_17">generally<text:s/>and</text:span><text:span text:style-name="T742_18"><text:s/>facilitating<text:s/>improved<text:s/>relationships<text:s/>between<text:s/>the<text:s/>IMF<text:s/>and<text:s/>GoJ<text:s/>–<text:s/>viewed<text:s/>as<text:s/>key<text:s/>to<text:s/>a<text:s/>successful<text:s/>IMF<text:s/>programme</text:span><text:span text:style-name="T742_19">.<text:s/></text:span></text:p>
      <text:p text:style-name="P743"/>
      <text:p text:style-name="P744"><text:span text:style-name="T744_1">Efficiency<text:s/>–<text:s/>Converting<text:s/>inputs<text:s/>into<text:s/>outputs<text:s/>cost-</text:span><text:span text:style-name="T744_2">effectively</text:span></text:p>
      <text:p text:style-name="P745"><text:span text:style-name="T745_1">The<text:s/>programme<text:s/>generally<text:s/>targeted<text:s/>systemic<text:s/>reforms<text:s/>and<text:s/>infrastructure<text:s/>with<text:s/>the<text:s/>potential<text:s/>to<text:s/>generate<text:s/>self-sustaining<text:s/>growth<text:s/>and<text:s/>employment.<text:s/></text:span><text:span text:style-name="T745_2">The<text:s/>World<text:s/>Bank’s<text:s/></text:span><text:span text:style-name="T745_3">results-based</text:span><text:span text:style-name="T745_4"><text:s/>financing<text:s/>mechanisms<text:s/>P4R<text:s/>and<text:s/>DPL<text:s/>ensured<text:s/>that<text:s/>disbursements<text:s/></text:span><text:span text:style-name="T745_5">occurred<text:s/>only<text:s/>after<text:s/>results<text:s/>had<text:s/>been<text:s/>verified.</text:span><text:span text:style-name="T745_6"><text:s/>This<text:s/>incentivised<text:s/>performance<text:s/>and<text:s/>minimised<text:s/>waste.</text:span><text:span text:style-name="T745_7"><text:s/></text:span><text:span text:style-name="T745_8">For<text:s/>YTJ,<text:s/>a</text:span><text:span text:style-name="T745_9">daptive<text:s/>management<text:s/>of<text:s/>funds<text:s/></text:span><text:span text:style-name="T745_10">during</text:span><text:span text:style-name="T745_11"><text:s/>the</text:span><text:span text:style-name="T745_12"><text:s/></text:span><text:span text:style-name="T745_13">programme<text:s/></text:span><text:span text:style-name="T745_14">ensured<text:s/>that<text:s/>funds<text:s/>were<text:s/>directed<text:s/>towards<text:s/>faster<text:s/>moving<text:s/>compo</text:span><text:span text:style-name="T745_15">nents<text:s/>and<text:s/>improved<text:s/>programme<text:s/>realising<text:s/></text:span><text:span text:style-name="T745_16">by<text:s/>sharpening<text:s/>focus<text:s/>on<text:s/>achievable<text:s/>outputs.<text:s/></text:span></text:p>
      <text:p text:style-name="P746"/>
      <text:p text:style-name="P747"><text:span text:style-name="T747_1">The<text:s/>programme<text:s/></text:span><text:span text:style-name="T747_2">proved<text:s/></text:span><text:span text:style-name="T747_3">efficient</text:span><text:span text:style-name="T747_4"><text:s/></text:span><text:span text:style-name="T747_5">as<text:s/>the<text:s/>programme<text:s/></text:span><text:span text:style-name="T747_6">achieved<text:s/></text:span><text:span text:style-name="T747_7">95%<text:s/>of</text:span><text:span text:style-name="T747_8"><text:s/>DLIs<text:s/>(P4R,<text:s/>licensing,<text:s/>infrastructure<text:s/>start-ups),<text:s/>and<text:s/>the<text:s/>leverage<text:s/>ratio<text:s/></text:span><text:span text:style-name="T747_9">(as<text:s/>mentioned<text:s/>above)<text:s/></text:span><text:span text:style-name="T747_10">wa</text:span><text:span text:style-name="T747_11">s<text:s/></text:span><text:span text:style-name="T747_12">high</text:span><text:span text:style-name="T747_13">.<text:s/>However,<text:s/>delays<text:s/>in<text:s/>the<text:s/>EBRD<text:s/>wastewater<text:s/>component<text:s/>(Ain<text:s/>Ghazal)<text:s/>and<text:s/>finalisation<text:s/>of<text:s/>claims<text:s/>mean<text:s/>that<text:s/>full<text:s/>output<text:s/>conversion<text:s/>is<text:s/>still<text:s/>pending</text:span><text:span text:style-name="T747_14">.<text:s/>The<text:s/>estimated<text:s/></text:span><text:span text:style-name="T747_15">delivery</text:span><text:span text:style-name="T747_16"><text:s/>timeline</text:span><text:span text:style-name="T747_17"><text:s/>of<text:s/>the<text:s/>pipeline<text:s/>has<text:s/>been<text:s/>extended<text:s/>until</text:span><text:span text:style-name="T747_18"><text:s/>end<text:s/>of<text:s/>June<text:s/>2026</text:span><text:span text:style-name="T747_19">;<text:s/>institutional<text:s/>overheads<text:s/>(PMU<text:s/>turnover)<text:s/>reduce<text:s/>efficient<text:s/>value<text:s/>capture</text:span><text:span text:style-name="T747_20">,</text:span><text:span text:style-name="T747_21"><text:s/>and<text:s/>the<text:s/>PMU<text:s/>delivery<text:s/>model<text:s/>may<text:s/>undermine<text:s/>the<text:s/>sustainability<text:s/>of<text:s/>technical<text:s/>assistance<text:s/>funded<text:s/>through<text:s/>the<text:s/>programme<text:s/>(and<text:s/>its<text:s/>positive<text:s/>externalities).</text:span><text:span text:style-name="T747_22"><text:s/></text:span><text:span text:style-name="T747_23">However</text:span><text:span text:style-name="T747_24">,</text:span><text:span text:style-name="T747_25"><text:s/>some<text:s/>programme<text:s/>elements<text:s/>have<text:s/></text:span><text:span text:style-name="T747_26">built<text:s/></text:span><text:span text:style-name="T747_27">strong<text:s/></text:span><text:span text:style-name="T747_28">sustainable</text:span><text:span text:style-name="T747_29"><text:s/>legacies,<text:s/>including<text:s/>the<text:s/></text:span><text:span text:style-name="T747_30">AMRTC<text:s/>(skills)<text:s/>centre</text:span><text:span text:style-name="T747_31"><text:s/>which<text:s/>has<text:s/>started<text:s/>to<text:s/>implement<text:s/>a<text:s/>more<text:s/>market-based<text:s/>funding<text:s/>model</text:span><text:span text:style-name="T747_32">.<text:s/></text:span></text:p>
      <text:p text:style-name="P748"/>
      <text:p text:style-name="P749"><text:span text:style-name="T749_1">Effectiveness<text:s/>–<text:s/>Achieving<text:s/>the<text:s/>intended<text:s/>effect</text:span></text:p>
      <text:p text:style-name="P750"><text:span text:style-name="T750_1">Programme<text:s/>effectiveness<text:s/>was<text:s/>strongest<text:s/>in<text:s/>infrastructure<text:s/>and<text:s/>targeted<text:s/>skills<text:s/>development.<text:s/>Solid<text:s/>waste<text:s/>investments,<text:s/>notably<text:s/>the<text:s/>construction<text:s/>of<text:s/>Cell<text:s/>5<text:s/>at<text:s/>the<text:s/>Amman<text:s/>facility,<text:s/>expanded<text:s/>disposal<text:s/>capacity<text:s/>by<text:s/>14%</text:span><text:span text:style-name="T750_2"><text:s/></text:span><text:span text:style-name="T750_3">and<text:s/>a<text:s/>gas<text:s/>extraction<text:s/>system<text:s/></text:span><text:span text:style-name="T750_4">now<text:s/></text:span><text:span text:style-name="T750_5">suppl</text:span><text:span text:style-name="T750_6">ies</text:span><text:span text:style-name="T750_7"><text:s/>up<text:s/>to<text:s/>45%<text:s/>of<text:s/>GAM’s<text:s/>electricity<text:s/>needs.<text:s/></text:span><text:span text:style-name="T750_8">Once<text:s/>operational,<text:s/>t</text:span><text:span text:style-name="T750_9">he<text:s/>wastewater<text:s/>conveyer<text:s/>project<text:s/></text:span><text:span text:style-name="T750_10">is<text:s/>set<text:s/>to<text:s/></text:span><text:span text:style-name="T750_11">enhance<text:s/>environmental<text:s/>resilience,<text:s/>positioning<text:s/>the<text:s/>redundancy<text:s/></text:span><text:span text:style-name="T750_12">pipeline<text:s/>as<text:s/>an<text:s/>increasingly<text:s/>essential<text:s/>component<text:s/>of<text:s/>Jordan’s<text:s/>water<text:s/>management<text:s/>as<text:s/>existing<text:s/>systems<text:s/>approach<text:s/>capacity<text:s/>limits.</text:span></text:p>
      <text:p text:style-name="P751"><text:span text:style-name="T751_1">Business<text:s/>environment<text:s/>reforms,<text:s/>digitalisation<text:s/>efforts,<text:s/>and<text:s/>elements<text:s/>of<text:s/>the<text:s/>YTJ<text:s/>programme<text:s/>delivered<text:s/>important<text:s/>structural<text:s/>outputs<text:s/>but<text:s/>achieved<text:s/>more<text:s/>modest<text:s/>labour</text:span><text:span text:style-name="T751_2"><text:s/></text:span><text:span text:style-name="T751_3">market<text:s/>outcomes.<text:s/>While<text:s/>work<text:s/>permit<text:s/>systems,<text:s/>digital<text:s/>service<text:s/>rollouts,<text:s/>and<text:s/>reform<text:s/>packages<text:s/>were<text:s/>implemented,<text:s/>deeper<text:s/>employment<text:s/>gains<text:s/>for<text:s/>refugees,<text:s/>women,<text:s/>and<text:s/></text:span><text:span text:style-name="T751_4">export-oriented</text:span><text:span text:style-name="T751_5"><text:s/>firms<text:s/>fell<text:s/>short<text:s/>due<text:s/>to<text:s/>persistent<text:s/>skill<text:s/>mismatches<text:s/>and<text:s/>structural<text:s/></text:span><text:span text:style-name="T751_6">labour<text:s/>market</text:span><text:span text:style-name="T751_7"><text:s/>rigidities.<text:s/>YTJ<text:s/>contributed<text:s/>to<text:s/>digital<text:s/>economy<text:s/>development<text:s/>and<text:s/>created<text:s/>several<text:s/>thousand<text:s/>income<text:s/>opportunities,<text:s/>but<text:s/>its<text:s/>overall<text:s/>impact<text:s/>was<text:s/>constrained<text:s/>by<text:s/>slow<text:s/>GDP<text:s/>growth</text:span><text:span text:style-name="T751_8">.<text:s/></text:span><text:span text:style-name="T751_9">Stronger<text:s/>impact<text:s/>evaluation<text:s/>is<text:s/>needed<text:s/>to<text:s/></text:span><text:span text:style-name="T751_10">determine<text:s/>the<text:s/></text:span><text:span text:style-name="T751_11">sustainability<text:s/>of<text:s/>subsidised<text:s/>job<text:s/>creatio</text:span><text:span text:style-name="T751_12">n<text:s/>through<text:s/>YTJ</text:span><text:span text:style-name="T751_13">.</text:span></text:p>
      <text:p text:style-name="P752"><text:span text:style-name="T752_1">EBRD’s<text:s/>skills<text:s/>and<text:s/>inclusion<text:s/>initiative<text:s/>demonstrated<text:s/>strong<text:s/>and<text:s/>durable<text:s/>results.<text:s/>With<text:s/>an<text:s/>82%<text:s/>job<text:s/>placement<text:s/>rate</text:span><text:span text:style-name="T752_2"><text:s/></text:span><text:span text:style-name="T752_3">and<text:s/>90%<text:s/>of<text:s/>homebased<text:s/>businesses<text:s/>still<text:s/>generating<text:s/>income<text:s/>after<text:s/>a<text:s/>year,<text:s/>the<text:s/>model<text:s/>proved<text:s/>both<text:s/>replicable<text:s/>and<text:s/>scalable,<text:s/></text:span><text:span text:style-name="T752_4">with<text:s/>the<text:s/>establishment<text:s/>of<text:s/></text:span><text:span text:style-name="T752_5">new<text:s/>centres<text:s/>in<text:s/>Aqaba<text:s/>and<text:s/>Cairo.<text:s/>Growing<text:s/>employer<text:s/>cost</text:span><text:span text:style-name="T752_6"><text:s/></text:span><text:span text:style-name="T752_7">sharing<text:s/>indicates<text:s/>progress<text:s/>toward<text:s/>financial<text:s/>sustainability.<text:s/>Across<text:s/>the<text:s/>portfolio,<text:s/>the<text:s/>most<text:s/>effective<text:s/>interventions<text:s/>were<text:s/>those<text:s/>combining<text:s/>infrastructure<text:s/>investment<text:s/>with<text:s/>market</text:span><text:span text:style-name="T752_8"><text:s/></text:span><text:span text:style-name="T752_9">aligned<text:s/>skills<text:s/>development,<text:s/>while<text:s/>areas<text:s/>dependent<text:s/>on<text:s/>broader<text:s/>labour</text:span><text:span text:style-name="T752_10"><text:s/>m</text:span><text:span text:style-name="T752_11">arket<text:s/>dynamics<text:s/>achieved<text:s/>foundational<text:s/>progress<text:s/>but<text:s/>fell<text:s/>short<text:s/>of<text:s/>transformative<text:s/>change.</text:span></text:p>
      <text:p text:style-name="P753"><text:span text:style-name="T753_1">Equity<text:s/>–<text:s/>Ensuring<text:s/></text:span><text:span text:style-name="T753_2">fair<text:s/>access<text:s/>including<text:s/>to<text:s/>marginalised<text:s/>groups</text:span></text:p>
      <text:p text:style-name="P754"><text:span text:style-name="T754_1">The<text:s/>programme<text:s/>aimed<text:s/>to<text:s/></text:span><text:span text:style-name="T754_2">provide<text:s/>equitable<text:s/></text:span><text:span text:style-name="T754_3">support<text:s/>Jordanian<text:s/>youth,<text:s/>women,<text:s/>and<text:s/>Syrian<text:s/>refugees.<text:s/>While<text:s/>it<text:s/>successfully<text:s/>delivered<text:s/>benefits<text:s/>to<text:s/>youth<text:s/>and<text:s/>women<text:s/>–<text:s/>particularly<text:s/>through<text:s/>the<text:s/>YTJ<text:s/>digital<text:s/>component<text:s/>–<text:s/>the<text:s/>inclusion<text:s/>of<text:s/>refugees<text:s/>fell<text:s/>short<text:s/>of<text:s/>expectations</text:span><text:span text:style-name="T754_4"><text:s/></text:span><text:span text:style-name="T754_5">(except<text:s/>the</text:span><text:span text:style-name="T754_6"><text:s/>relatively<text:s/>small</text:span><text:span text:style-name="T754_7"><text:s/>EBRD<text:s/>Skills<text:s/>and<text:s/>Inclusion<text:s/>component</text:span><text:span text:style-name="T754_8"><text:s/>which<text:s/>met<text:s/>its<text:s/>inclusion<text:s/>objectives</text:span><text:span text:style-name="T754_9">)</text:span><text:span text:style-name="T754_10">.<text:s/>Many<text:s/>participants<text:s/>also<text:s/>continued<text:s/>to<text:s/>operate<text:s/>within<text:s/>the<text:s/>informal<text:s/>economy,<text:s/>indicating<text:s/>that<text:s/>the<text:s/>programme’s<text:s/>equity<text:s/>objectives<text:s/>were<text:s/>not<text:s/>fully<text:s/>reali</text:span><text:span text:style-name="T754_11">s</text:span><text:span text:style-name="T754_12">ed.<text:s/>Additionally,<text:s/>there<text:s/>are<text:s/>concerns<text:s/>that<text:s/>the<text:s/>emphasis<text:s/>on<text:s/>delivering<text:s/>tangible<text:s/>benefits<text:s/>to<text:s/>Jordanian<text:s/>citizens,<text:s/>likely<text:s/>influenced<text:s/>by<text:s/>domestic<text:s/>political<text:s/>considerations,<text:s/>may<text:s/>have<text:s/>inadvertently<text:s/>limited<text:s/>the<text:s/>programme’s<text:s/>impact<text:s/>on<text:s/>refugee<text:s/>communities.<text:s/>Broader<text:s/>structural<text:s/>challenges<text:s/>in<text:s/>Jordan<text:s/>further<text:s/>constrained<text:s/>the<text:s/>effective<text:s/>inclusion<text:s/>of<text:s/>refugees.</text:span><text:span text:style-name="T754_13"><text:s/></text:span><text:span text:style-name="T754_14"><text:s/></text:span><text:span text:style-name="T754_15">Moreover</text:span><text:span text:style-name="T754_16">,<text:s/>the<text:s/>programme<text:s/></text:span><text:span text:style-name="T754_17">interventions<text:s/></text:span><text:span text:style-name="T754_18">did<text:s/>not<text:s/>target<text:s/>other<text:s/>marginalised<text:s/>groups<text:s/>in<text:s/>Jordan<text:s/>beyond<text:s/>Syrian<text:s/>refugees<text:s/>and<text:s/>efforts<text:s/>towards<text:s/>women’s<text:s/>inclusion;<text:s/></text:span><text:span text:style-name="T754_19">for<text:s/>example,<text:s/></text:span><text:span text:style-name="T754_20">other<text:s/>refugee</text:span><text:span text:style-name="T754_21"><text:s/>nationalitie</text:span><text:span text:style-name="T754_22">s</text:span><text:span text:style-name="T754_23"><text:s/>(e.g.<text:s/>Iraqi,<text:s/>Sudanese)</text:span><text:span text:style-name="T754_24"><text:s/>in<text:s/>the<text:s/>country<text:s/>were<text:s/>unable<text:s/>to<text:s/>access<text:s/>interventions<text:s/>such<text:s/>as<text:s/>those<text:s/>under<text:s/>YTJ.</text:span><text:span text:style-name="T754_25"><text:s/></text:span></text:p>
      <text:p text:style-name="P755"/>
      <text:p text:style-name="P756"><text:span text:style-name="T756_1">The<text:s/>infrastructure<text:s/>components<text:s/>of<text:s/>the<text:s/>programme<text:s/>have<text:s/>strong<text:s/>positive<text:s/></text:span><text:span text:style-name="T756_2">effects<text:s/>for<text:s/>a<text:s/>broad<text:s/>base</text:span><text:span text:style-name="T756_3"><text:s/>of<text:s/>equitable<text:s/>outcomes</text:span><text:span text:style-name="T756_4">,<text:s/>including<text:s/>Jordanians<text:s/>and<text:s/>refugees<text:s/>of<text:s/>various<text:s/>nationalities</text:span><text:span text:style-name="T756_5">.<text:s/></text:span><text:span text:style-name="T756_6">EBRD<text:s/></text:span><text:span text:style-name="T756_7">solid<text:s/>waste<text:s/>management<text:s/>already<text:s/>helped<text:s/>serve<text:s/></text:span><text:span text:style-name="T756_8">more<text:s/>than<text:s/></text:span><text:span text:style-name="T756_9">2.3m<text:s/></text:span><text:span text:style-name="T756_10">citizens<text:s/></text:span><text:span text:style-name="T756_11">(nearly<text:s/></text:span><text:span text:style-name="T756_12">21%<text:s/>of<text:s/>the<text:s/>population</text:span><text:span text:style-name="T756_13">)</text:span><text:span text:style-name="T756_14">,</text:span><text:span text:style-name="T756_15"><text:s/></text:span><text:span text:style-name="T756_16">of<text:s/>which<text:s/></text:span><text:span text:style-name="T756_17">265</text:span><text:span text:style-name="T756_18">,000</text:span><text:span text:style-name="T756_19"><text:s/>were</text:span><text:span text:style-name="T756_20"><text:s/></text:span><text:span text:style-name="T756_21">Syrian<text:s/>ref</text:span><text:span text:style-name="T756_22">u</text:span><text:span text:style-name="T756_23">ge</text:span><text:span text:style-name="T756_24">e</text:span><text:span text:style-name="T756_25">s<text:s/></text:span><text:span text:style-name="T756_26">(</text:span><text:span text:style-name="T756_27">50%<text:s/>of<text:s/>all<text:s/></text:span><text:span text:style-name="T756_28">registered<text:s/></text:span><text:span text:style-name="T756_29">Syrian<text:s/></text:span><text:span text:style-name="T756_30">refuges<text:s/>in<text:s/>the<text:s/>country</text:span><text:span text:style-name="T756_31">)</text:span><text:span text:style-name="T756_32">,</text:span><text:span text:style-name="T756_33"><text:s/></text:span><text:span text:style-name="T756_34">by<text:s/></text:span><text:span text:style-name="T756_35">transferring<text:s/>almost</text:span><text:span text:style-name="T756_36"><text:s/>4000<text:s/>tons<text:s/>per<text:s/>day<text:s/>of<text:s/>waste</text:span><text:span text:style-name="T756_37"><text:s/>to<text:s/>the<text:s/></text:span><text:span text:style-name="T756_38">Amman<text:s/>solid<text:s/>waste<text:s/></text:span><text:span text:style-name="T756_39">facility</text:span><text:span text:style-name="T756_40"><text:s/>almost<text:s/>55%<text:s/>of<text:s/>total<text:s/>waste<text:s/></text:span><text:span text:style-name="T756_41">production<text:s/>of<text:s/>Jordan.</text:span><text:span text:style-name="T756_42"><text:s/></text:span></text:p>
      <text:p text:style-name="P757"/>
      <text:p text:style-name="P758"><text:span text:style-name="T758_1">T</text:span><text:span text:style-name="T758_2">he<text:s/>share<text:s/>of<text:s/>Jordan</text:span><text:span text:style-name="T758_3">ian</text:span><text:span text:style-name="T758_4"><text:s/>macro</text:span><text:span text:style-name="T758_5">-</text:span><text:span text:style-name="T758_6">economic<text:s/>stability<text:s/></text:span><text:span text:style-name="T758_7">that<text:s/>can<text:s/>be<text:s/>attributed<text:s/>to<text:s/>JCEOP<text:s/>is<text:s/>also<text:s/>likely<text:s/>to<text:s/>compare<text:s/>favourably<text:s/></text:span><text:span text:style-name="T758_8">on<text:s/>equity<text:s/>bases<text:s/>to<text:s/>a<text:s/>counterfactual<text:s/>of<text:s/>rapid<text:s/>economic<text:s/>decline,<text:s/>as<text:s/>strong<text:s/>evidence<text:s/>demonstrates<text:s/>that<text:s/>economic<text:s/>decline<text:s/></text:span><text:span text:style-name="T758_9">disproportionately<text:s/>disfavours<text:s/>marginalised<text:s/>segments</text:span><text:span text:style-name="T758_10">,<text:s/>includin</text:span><text:span text:style-name="T758_11">g<text:s/>poorer,<text:s/>less<text:s/>skilled,<text:s/>less<text:s/>mobile</text:span><text:span text:style-name="T758_12"><text:s/>informally/self-employed</text:span><text:span text:style-name="T758_13">,<text:s/>and<text:s/>otherwise<text:s/>minority<text:s/>groups.</text:span><text:span text:style-name="T758_14"><text:note text:note-class="footnote"><text:note-citation/><text:note-body><text:p text:style-name="P759"><text:span text:style-name="T759_1"><text:s/></text:span><text:span text:style-name="T759_2"><text:a xlink:type="simple" xlink:href="https://www.aeaweb.org/articles?id=10.1257/jep.26.3.27"><text:span text:style-name="T759_3">Who<text:s/>Suffers<text:s/>during<text:s/>Recessions?<text:s/>-<text:s/>American<text:s/>Economic<text:s/>Association</text:span></text:a></text:span></text:p></text:note-body></text:note></text:span></text:p>
      <text:p text:style-name="P760"/>
      <text:p text:style-name="P761"><text:span text:style-name="T761_1">Cost-effectiveness</text:span><text:span text:style-name="T761_2"><text:s/>–<text:s/>Lasting<text:s/>impact<text:s/>considering<text:s/>inputs<text:s/></text:span></text:p>
      <text:p text:style-name="P762"><text:span text:style-name="T762_1">Given<text:s/>the<text:s/>high<text:s/>leverage<text:s/>and<text:s/>policy<text:s/>reform<text:s/>achievements</text:span><text:span text:style-name="T762_2"><text:s/>there<text:s/>is<text:s/>strong<text:s/>evidence<text:s/>that<text:s/>the<text:s/>programme<text:s/>has<text:s/>been<text:s/>cost<text:s/>effective</text:span><text:span text:style-name="T762_3">.<text:s/></text:span><text:span text:style-name="T762_4">As<text:s/>most<text:s/>of<text:s/>the<text:s/>programme’s<text:s/>objectives<text:s/>were<text:s/>achieved<text:s/>or<text:s/>partially<text:s/>achieved<text:s/>within<text:s/>the<text:s/>original<text:s/>budget,<text:s/>the<text:s/>overall<text:s/>cost-effectiveness<text:s/>of<text:s/>the<text:s/>programme<text:s/>is<text:s/>good.</text:span><text:span text:style-name="T762_5"><text:s/></text:span><text:span text:style-name="T762_6">However,<text:s/>the<text:s/>lack<text:s/>of<text:s/>granular<text:s/>data<text:s/>–<text:s/>particularly<text:s/>on<text:s/>long-term<text:s/>employment<text:s/>earnings<text:s/>for<text:s/>beneficiaries<text:s/>and<text:s/>counterfactual<text:s/>scenarios</text:span><text:span text:style-name="T762_7"><text:s/>–<text:s/></text:span><text:span text:style-name="T762_8">constrains<text:s/>precise<text:s/>cost-effectiveness<text:s/>ratios.<text:s/>For<text:s/>example,<text:s/>we<text:s/>cannot<text:s/>reliably<text:s/>claim<text:s/>“£1<text:s/>of<text:s/>UK<text:s/>ODA<text:s/>generated<text:s/>X<text:s/>employment<text:s/>years”<text:s/>with<text:s/>full<text:s/>confidence.<text:s/>Similarly,<text:s/>the<text:s/>attribution<text:s/>of<text:s/>macro-stability<text:s/>to<text:s/>UK<text:s/>inputs<text:s/>is<text:s/>plausible<text:s/>but<text:s/>not<text:s/>quantifiable<text:s/>given<text:s/>the<text:s/>mix<text:s/>of<text:s/>donor<text:s/>flows<text:s/>and<text:s/>domestic<text:s/>reforms.<text:s/>Interviews<text:s/>emphasise<text:s/>the<text:s/>difficulty<text:s/>of<text:s/>isolating<text:s/>UK<text:s/>additionality</text:span><text:span text:style-name="T762_9">,<text:s/>but<text:s/>importance<text:s/>of<text:s/>UK<text:s/>role<text:s/>in<text:s/>wider<text:s/>Compact<text:s/></text:span><text:span text:style-name="T762_10">package</text:span><text:span text:style-name="T762_11">.<text:s/>Future<text:s/>models<text:s/>could<text:s/>refine<text:s/>the<text:s/>cost-per-job<text:s/>or<text:s/>cost-per-beneficiary<text:s/>metric</text:span><text:span text:style-name="T762_12">s</text:span><text:span text:style-name="T762_13"><text:s/>if<text:s/>data<text:s/>becomes<text:s/>available.</text:span></text:p>
      <text:p text:style-name="P763"/>
      <text:p text:style-name="P764"/>
      <text:p text:style-name="P765"><text:span text:style-name="T765_1">E:<text:s/>Risk<text:s/></text:span></text:p>
      <text:p text:style-name="P766"/>
      <text:p text:style-name="P767"><text:span text:style-name="T767_1">Overview<text:s/>of<text:s/>programme<text:s/>risk<text:s/>during<text:s/>the<text:s/>past<text:s/>year<text:s/></text:span><text:span text:style-name="T767_2">and</text:span><text:span text:style-name="T767_3"><text:s/>over<text:s/>the<text:s/>life<text:s/>of<text:s/>the<text:s/>programme,<text:s/>drawing<text:s/>on<text:s/>FCDO’s<text:s/>Risk<text:s/>Management<text:s/>Policy<text:s/>and<text:s/>Risk<text:s/>Appetite<text:s/>Statement<text:s/>and<text:s/>wider<text:s/>risk<text:s/>guidance.<text:s/></text:span></text:p>
      <text:p text:style-name="P768"/>
      <text:p text:style-name="P769"><text:span text:style-name="T769_1">Risk<text:s/>Management<text:s/>Approach</text:span></text:p>
      <text:p text:style-name="P770"><text:span text:style-name="T770_1">During<text:s/>the<text:s/>life<text:s/>of<text:s/>the<text:s/>programme</text:span><text:span text:style-name="T770_2">,<text:s/>risk<text:s/></text:span><text:span text:style-name="T770_3">was</text:span><text:span text:style-name="T770_4"><text:s/>managed<text:s/>robustly<text:s/>and<text:s/>consistent<text:s/></text:span><text:span text:style-name="T770_5">with<text:s/>FCDO’s<text:s/>risk<text:s/>management<text:s/>polic</text:span><text:span text:style-name="T770_6">ies<text:s/>and<text:s/>procedures.<text:s/></text:span><text:span text:style-name="T770_7">The<text:s/>programme’s<text:s/>risk<text:s/>register<text:s/></text:span><text:span text:style-name="T770_8">was</text:span><text:span text:style-name="T770_9"><text:s/>reviewed<text:s/>by<text:s/>the<text:s/>Senior<text:s/>Responsible<text:s/>Officer<text:s/>(SRO)<text:s/>and<text:s/>Programme<text:s/>Responsible<text:s/>Officer<text:s/>(PRO)<text:s/>on<text:s/>a<text:s/>quarterly<text:s/>basis.</text:span></text:p>
      <text:p text:style-name="P771"/>
      <text:p text:style-name="P772"><text:span text:style-name="T772_1">Risk<text:s/>Assessment</text:span></text:p>
      <text:p text:style-name="P773"><text:span text:style-name="T773_1">Over<text:s/>the<text:s/>life<text:s/>of<text:s/>JCEOP,<text:s/>the<text:s/>programme<text:s/>has<text:s/>operated<text:s/>within<text:s/>a<text:s/></text:span><text:span text:style-name="T773_2">Major<text:s/>residual<text:s/>risk<text:s/>rating,</text:span><text:span text:style-name="T773_3"><text:s/>consistent<text:s/>with<text:s/>FCDO’s<text:s/>Risk<text:s/>Appetite<text:s/>Statement<text:s/>for<text:s/>large,<text:s/>sensitive,<text:s/>multi-partner<text:s/>programmes<text:s/>in<text:s/>fragile<text:s/>contexts.<text:s/>The<text:s/>programme’s<text:s/>risk<text:s/>appetite<text:s/>was<text:s/>set<text:s/>at<text:s/></text:span><text:span text:style-name="T773_4">high<text:s/>for<text:s/>delivery<text:s/>and<text:s/>contextual<text:s/>risks</text:span><text:span text:style-name="T773_5">,<text:s/>given<text:s/>the<text:s/>strategic<text:s/>importance<text:s/>of<text:s/>supporting<text:s/>Jordan’s<text:s/>stability<text:s/>and<text:s/>refugee<text:s/>inclusion,<text:s/>while<text:s/>maintaining<text:s/></text:span><text:span text:style-name="T773_6">low<text:s/>appetite<text:s/>for<text:s/>fiduciary<text:s/>and<text:s/>safeguarding<text:s/>risks</text:span><text:span text:style-name="T773_7">.<text:s/></text:span></text:p>
      <text:p text:style-name="P774"/>
      <text:p text:style-name="P775"><text:span text:style-name="T775_1">Trends<text:s/>in<text:s/>Risk:</text:span></text:p>
      <text:p text:style-name="P776"><text:span text:style-name="T776_1">Over<text:s/>the<text:s/>years<text:s/>the<text:s/>programme<text:s/>had<text:s/>28<text:s/></text:span><text:span text:style-name="T776_2">risks</text:span></text:p>
      <text:list text:style-name="LS9" xml:id="list79">
        <text:list-item>
          <text:p text:style-name="P777"><text:span text:style-name="T777_1">Early<text:s/>years<text:s/>(2017–2019):</text:span><text:span text:style-name="T777_2"><text:s/>Risks<text:s/>were<text:s/>driven<text:s/>by<text:s/>the<text:s/>complexity<text:s/>of<text:s/>innovative<text:s/>financing<text:s/>instruments<text:s/>(e.g.,<text:s/>P4R<text:s/>modality)<text:s/>and<text:s/>procurement<text:s/>delays<text:s/>in<text:s/>EBRD<text:s/>infrastructure<text:s/>projects.<text:s/>Delivery<text:s/>risk<text:s/>escalated<text:s/>due<text:s/>to<text:s/>slow<text:s/>progress<text:s/>on<text:s/>work<text:s/>permit<text:s/>issuance<text:s/>for<text:s/>Syrian<text:s/>refugees<text:s/>and<text:s/>gender<text:s/>inclusion<text:s/>targets.</text:span></text:p>
        </text:list-item>
        <text:list-item>
          <text:p text:style-name="P778"><text:span text:style-name="T778_1">Mid-phase<text:s/>(2020–2022):</text:span><text:span text:style-name="T778_2"><text:s/>COVID-19<text:s/>amplified<text:s/>operational<text:s/>and<text:s/>contextual<text:s/>risks,<text:s/>delaying<text:s/>infrastructure<text:s/>works<text:s/>and<text:s/>reducing<text:s/>labour<text:s/>market<text:s/>absorption.<text:s/>Risk<text:s/>exposure<text:s/>remained<text:s/>high<text:s/>but<text:s/>mitigations<text:s/>–<text:s/>such<text:s/>as<text:s/>restructuring<text:s/>DLIs<text:s/>and<text:s/>extending<text:s/>timelines<text:s/>–<text:s/>kept<text:s/>delivery<text:s/>broadly<text:s/>on<text:s/>track.</text:span></text:p>
        </text:list-item>
        <text:list-item>
          <text:p text:style-name="P779"><text:span text:style-name="T779_1">Final<text:s/>years<text:s/>(2023–2025):</text:span><text:span text:style-name="T779_2"><text:s/>Residual<text:s/>risk<text:s/>concentrated<text:s/>on<text:s/>the<text:s/>Ain<text:s/>Ghazal<text:s/>wastewater<text:s/>pipeline,<text:s/>where<text:s/>land<text:s/>access<text:s/>and<text:s/>contractor<text:s/>claims<text:s/>threatened<text:s/>completion.<text:s/>Regional<text:s/>instability<text:s/>(e.g.,<text:s/>Gaza<text:s/>conflict)<text:s/>increased<text:s/>contextual<text:s/>risk,<text:s/>impacting<text:s/>FDI<text:s/>and<text:s/>economic<text:s/>indicators.<text:s/>Despite<text:s/>these<text:s/>pressures,<text:s/>proactive<text:s/>escalation<text:s/>and<text:s/>quarterly<text:s/>risk<text:s/>reviews<text:s/>ensured<text:s/>containment<text:s/>within<text:s/>agreed<text:s/>appetite.</text:span></text:p>
        </text:list-item>
      </text:list>
      <text:p text:style-name="P780"/>
      <text:p text:style-name="P781"/>
      <text:p text:style-name="P782"/>
      <text:p text:style-name="P783"/>
      <text:p text:style-name="P784"/>
      <text:p text:style-name="P785"/>
      <text:p text:style-name="P786"/>
      <text:p text:style-name="P787"/>
      <text:p text:style-name="P788"/>
      <text:p text:style-name="P789"/>
      <text:p text:style-name="P790"/>
      <text:p text:style-name="P791"/>
      <text:p text:style-name="P792"/>
      <text:p text:style-name="P793"/>
      <text:p text:style-name="P794"/>
      <text:p text:style-name="P795"/>
      <text:p text:style-name="P796"/>
      <text:p text:style-name="P797"/>
      <text:p text:style-name="P798"/>
      <text:p text:style-name="P799"/>
      <text:p text:style-name="P800"/>
      <text:p text:style-name="P801"/>
      <text:p text:style-name="P802"/>
      <text:p text:style-name="P803"><text:span text:style-name="T803_1">Risk<text:s/>summary</text:span></text:p>
      <text:p text:style-name="P804"><text:span text:style-name="T804_1">Four</text:span><text:span text:style-name="T804_2"><text:s/></text:span><text:span text:style-name="T804_3">risks<text:s/>were<text:s/>closed<text:s/></text:span><text:span text:style-name="T804_4">since<text:s/>the<text:s/>las</text:span><text:span text:style-name="T804_5">t</text:span><text:span text:style-name="T804_6"><text:s/>Annual<text:s/>Review<text:s/>in<text:s/>2024<text:s/></text:span><text:span text:style-name="T804_7">due<text:s/>to<text:s/>the<text:s/>finalisation<text:s/>of<text:s/>their<text:s/>related<text:s/>components.<text:s/></text:span><text:span text:style-name="T804_8">The<text:s/>remaining<text:s/></text:span><text:span text:style-name="T804_9">three</text:span><text:span text:style-name="T804_10"><text:s/></text:span><text:span text:style-name="T804_11">risks<text:s/>for<text:s/>the<text:s/>last<text:s/>year<text:s/>of<text:s/>implementation<text:s/>are<text:s/>summarised<text:s/>in<text:s/>the<text:s/>table<text:s/>below.</text:span></text:p>
      <text:p text:style-name="P805"/>
      <table:table table:style-name="Table21">
        <table:table-column table:style-name="Column75"/>
        <table:table-column table:style-name="Column76"/>
        <table:table-column table:style-name="Column77"/>
        <table:table-row table:style-name="Row72">
          <table:table-cell table:style-name="Cell232">
            <text:p text:style-name="P806"><text:span text:style-name="T806_1">Risk<text:s/>Description</text:span></text:p>
          </table:table-cell>
          <table:table-cell table:style-name="Cell233">
            <text:p text:style-name="P807"><text:span text:style-name="T807_1">Residual<text:s/>Risk<text:s/>–<text:s/>After<text:s/>mitigation</text:span></text:p>
          </table:table-cell>
          <table:table-cell table:style-name="Cell234">
            <text:p text:style-name="P808"><text:span text:style-name="T808_1">Review<text:s/>Comments</text:span></text:p>
          </table:table-cell>
        </table:table-row>
        <table:table-row table:style-name="Row73">
          <table:table-cell table:style-name="Cell235">
            <text:p text:style-name="P809"><text:span text:style-name="T809_1">Delays<text:s/>in<text:s/>Jordan's<text:s/>Water<text:s/>Authority<text:s/>Projects<text:s/>(specifically<text:s/>the<text:s/>Ain<text:s/>Ghazal<text:s/>wastewater<text:s/>pipeline)<text:s/>including<text:s/>possible<text:s/>delays<text:s/>due<text:s/>to<text:s/>dispute<text:s/>between<text:s/>government<text:s/>and<text:s/>supplier<text:s/>on<text:s/>revised<text:s/>procurement<text:s/>plan</text:span><text:span text:style-name="T809_2"><text:s/>and<text:s/>route<text:s/>of<text:s/>pipeline.<text:s/>As<text:s/>well<text:s/>as<text:s/>access<text:s/>to<text:s/>some<text:s/>areas/lands<text:s/>within<text:s/>the<text:s/>route<text:s/>of<text:s/>the<text:s/>pipeline<text:s/>including<text:s/>BRT<text:s/>route<text:s/>and<text:s/>privately<text:s/>owned<text:s/>land.</text:span></text:p>
          </table:table-cell>
          <table:table-cell table:style-name="Cell236">
            <text:p text:style-name="P810"><text:span text:style-name="T810_1">M</text:span><text:span text:style-name="T810_2">ajor</text:span></text:p>
          </table:table-cell>
          <table:table-cell table:style-name="Cell237">
            <text:p text:style-name="P811"><text:span text:style-name="T811_1">FCDO<text:s/>has<text:s/></text:span><text:span text:style-name="T811_2">jointly<text:s/>collaborated</text:span><text:span text:style-name="T811_3"><text:s/>with<text:s/>EBRD<text:s/>to<text:s/>influenc</text:span><text:span text:style-name="T811_4">ing</text:span><text:span text:style-name="T811_5"><text:s/>resolution<text:s/>work</text:span><text:span text:style-name="T811_6">ing</text:span><text:span text:style-name="T811_7"><text:s/>with<text:s/>WAJ<text:s/>towards<text:s/>assurance<text:s/>of<text:s/>project<text:s/>completion<text:s/></text:span><text:span text:style-name="T811_8">in<text:s/>a<text:s/>timely<text:s/>manner</text:span><text:span text:style-name="T811_9">.</text:span><text:span text:style-name="T811_10"><text:s/></text:span><text:span text:style-name="T811_11">This<text:s/>was</text:span><text:span text:style-name="T811_12"><text:s/>e</text:span><text:span text:style-name="T811_13">scalated<text:s/>through<text:s/>DD</text:span><text:span text:style-name="T811_14">/HMA</text:span><text:span text:style-name="T811_15"><text:s/>and<text:s/>EBRD<text:s/>MENA<text:s/>Director.</text:span><text:span text:style-name="T811_16"><text:s/></text:span><text:span text:style-name="T811_17">The<text:s/>dispute<text:s/></text:span><text:span text:style-name="T811_18">between<text:s/>WAJ<text:s/>and<text:s/>the<text:s/>contractor<text:s/>has<text:s/>been<text:s/>resolved</text:span><text:span text:style-name="T811_19"><text:s/></text:span><text:span text:style-name="T811_20">increasing<text:s/>the<text:s/>total<text:s/>value<text:s/>of<text:s/>the<text:s/>project<text:s/>due<text:s/>to<text:s/>steel<text:s/>price<text:s/>increases</text:span><text:span text:style-name="T811_21">.<text:s/>Project<text:s/>completion<text:s/>remains<text:s/>under<text:s/></text:span><text:span text:style-name="T811_22">Major<text:s/>risk<text:s/>due<text:s/>to<text:s/>other<text:s/>obstacles</text:span><text:span text:style-name="T811_23"><text:s/>to<text:s/>be<text:s/>follow-up<text:s/>by<text:s/>WAJ<text:s/>and<text:s/>EBRD<text:s/>until<text:s/>the<text:s/>full<text:s/>completion<text:s/>of<text:s/>the<text:s/>project<text:s/>beyond<text:s/>JCEOP<text:s/>closure</text:span><text:span text:style-name="T811_24">.</text:span><text:span text:style-name="T811_25"><text:s/>FCDO<text:s/>h</text:span><text:span text:style-name="T811_26">as<text:s/>received<text:s/>assurance<text:s/>from<text:s/>both<text:s/>EBRD<text:s/>WAJ<text:s/>for<text:s/>completion<text:s/>of<text:s/>the<text:s/>pipeline<text:s/>by<text:s/>end<text:s/>of<text:s/>June<text:s/>2026.</text:span></text:p>
          </table:table-cell>
        </table:table-row>
        <table:table-row table:style-name="Row74">
          <table:table-cell table:style-name="Cell238">
            <text:p text:style-name="P812"><text:span text:style-name="T812_1">Ain<text:s/>Ghazal<text:s/>wastewater<text:s/>pipeline agreement<text:s/>of<text:s/>the<text:s/>final<text:s/>delivery<text:s/>of<text:s/>the<text:s/>pipeline<text:s/>connecting<text:s/>the<text:s/>pipeline<text:s/>to<text:s/>the<text:s/>As-Samra<text:s/></text:span><text:span text:style-name="T812_2">tank</text:span><text:span text:style-name="T812_3">.<text:s/>Requirement</text:span><text:span text:style-name="T812_4"><text:s/>of<text:s/>additional<text:s/>cost<text:s/>for<text:s/>the<text:s/>connectivity<text:s/>of<text:s/>As-Samra<text:s/>plant<text:s/>to<text:s/>the<text:s/>pipeline</text:span><text:span text:style-name="T812_5">.</text:span></text:p>
          </table:table-cell>
          <table:table-cell table:style-name="Cell239">
            <text:p text:style-name="P813"><text:span text:style-name="T813_1">M</text:span><text:span text:style-name="T813_2">inor</text:span></text:p>
          </table:table-cell>
          <table:table-cell table:style-name="Cell240">
            <text:p text:style-name="P814"><text:span text:style-name="T814_1">Conversations<text:s/>with<text:s/>EBRD<text:s/>and<text:s/>WAJ<text:s/>to<text:s/>finalise<text:s/>the<text:s/>proposal<text:s/>from<text:s/>the<text:s/>contractor<text:s/>constructing<text:s/>the<text:s/>pipeline<text:s/>and<text:s/>getting<text:s/>final<text:s/>approval<text:s/>from<text:s/>WAJ<text:s/>committee<text:s/>on<text:s/>the<text:s/>technical<text:s/>and<text:s/>financial<text:s/>proposal.<text:s/>EBRD<text:s/>confirmed<text:s/>budget<text:s/></text:span><text:span text:style-name="T814_2">availability</text:span><text:span text:style-name="T814_3"><text:s/>within<text:s/>the<text:s/>underspend<text:s/>of<text:s/>the<text:s/>Project.</text:span><text:span text:style-name="T814_4"><text:s/>FCDO</text:span><text:span text:style-name="T814_5"><text:s/>has<text:s/>received<text:s/>assurance<text:s/>from<text:s/>both<text:s/>EBRD<text:s/>WAJ<text:s/>for<text:s/>completion<text:s/>of<text:s/>the<text:s/>pipeline<text:s/></text:span><text:span text:style-name="T814_6">with<text:s/>the<text:s/>connectivity<text:s/></text:span><text:span text:style-name="T814_7">by<text:s/>end<text:s/>of<text:s/>June<text:s/>2026.</text:span></text:p>
          </table:table-cell>
        </table:table-row>
        <table:table-row table:style-name="Row75">
          <table:table-cell table:style-name="Cell241" table:number-columns-spanned="3">
            <text:p text:style-name="P815"><text:span text:style-name="T815_1">Financial<text:s/>and<text:s/>Fiduciary</text:span></text:p>
          </table:table-cell>
          <table:covered-table-cell/>
          <table:covered-table-cell/>
        </table:table-row>
        <table:table-row table:style-name="Row76">
          <table:table-cell table:style-name="Cell242">
            <text:p text:style-name="P816"><text:span text:style-name="T816_1">Fraudulent<text:s/>activity<text:s/>in<text:s/>the<text:s/>procurement<text:s/>of<text:s/>waste<text:s/>infrastructure<text:s/>leads<text:s/>to<text:s/>incomplete<text:s/>or<text:s/>substandard<text:s/>construction<text:s/>and<text:s/>purchase<text:s/>of<text:s/>equipment<text:s/>which<text:s/>impacts<text:s/>on<text:s/>the<text:s/>waste<text:s/>treatment<text:s/>process<text:s/>for<text:s/>Jordanians<text:s/>and<text:s/>provides<text:s/>bad<text:s/>value<text:s/>for<text:s/>money<text:s/>for<text:s/>UK<text:s/>taxpayer.</text:span></text:p>
          </table:table-cell>
          <table:table-cell table:style-name="Cell243">
            <text:p text:style-name="P817"><text:span text:style-name="T817_1">M</text:span><text:span text:style-name="T817_2">inor</text:span></text:p>
          </table:table-cell>
          <table:table-cell table:style-name="Cell244">
            <text:p text:style-name="P818"><text:span text:style-name="T818_1">All<text:s/>procurement<text:s/></text:span><text:span text:style-name="T818_2">has</text:span><text:span text:style-name="T818_3"><text:s/>been<text:s/></text:span><text:span text:style-name="T818_4">using</text:span><text:span text:style-name="T818_5"><text:s/>EBRD<text:s/>processes<text:s/>and<text:s/>guidelines.<text:s/>EBRD<text:s/></text:span><text:span text:style-name="T818_6">have<text:s/>been</text:span><text:span text:style-name="T818_7"><text:s/>provid</text:span><text:span text:style-name="T818_8">ing</text:span><text:span text:style-name="T818_9"><text:s/>"No<text:s/>Objection"<text:s/>on<text:s/>all<text:s/>procurement<text:s/>phases<text:s/>respectively.</text:span><text:span text:style-name="T818_10"><text:s/>Programme<text:s/>Team<text:s/></text:span><text:span text:style-name="T818_11">wer</text:span><text:span text:style-name="T818_12">e<text:s/>assessing<text:s/>and<text:s/>reviewing<text:s/>any<text:s/>procurement<text:s/>proposal<text:s/>and<text:s/>working<text:s/>closely<text:s/>with<text:s/>EBRD<text:s/>team<text:s/>to<text:s/>identify<text:s/>any<text:s/>underspend<text:s/>to<text:s/>utilise<text:s/>it<text:s/>effectively<text:s/>and<text:s/>reallocating<text:s/>funds<text:s/>when<text:s/>necessary.</text:span></text:p>
          </table:table-cell>
        </table:table-row>
      </table:table>
      <text:p text:style-name="P819"/>
      <text:p text:style-name="P820"><text:span text:style-name="T820_1">Partner<text:s/>Due<text:s/>Diligence<text:s/>Risks:</text:span><text:span text:style-name="T820_2"><text:line-break/></text:span><text:span text:style-name="T820_3">Due<text:s/>diligence<text:s/>identified<text:s/>fiduciary<text:s/>risks<text:s/>in<text:s/>GoJ<text:s/>systems<text:s/>and<text:s/>procurement<text:s/>risks<text:s/>in<text:s/>EBRD<text:s/>delivery<text:s/>chains.<text:s/>Mitigation<text:s/>included:</text:span></text:p>
      <text:list text:style-name="LS10" xml:id="list82">
        <text:list-item>
          <text:p text:style-name="P821"><text:span text:style-name="T821_1">Embedding<text:s/>WB<text:s/>and<text:s/>EBRD<text:s/>procurement<text:s/>standards;</text:span></text:p>
        </text:list-item>
        <text:list-item>
          <text:p text:style-name="P822"><text:span text:style-name="T822_1">Independent<text:s/>verification<text:s/>of<text:s/>DLIs<text:s/>before<text:s/>disbursement;</text:span></text:p>
        </text:list-item>
        <text:list-item>
          <text:p text:style-name="P823"><text:span text:style-name="T823_1">Enhanced<text:s/>financial<text:s/>audits<text:s/>and<text:s/>quarterly<text:s/>steering<text:s/>committees;</text:span></text:p>
        </text:list-item>
        <text:list-item>
          <text:p text:style-name="P824"><text:span text:style-name="T824_1">Withholding<text:s/>promissory<text:s/>note<text:s/>disbursements<text:s/>until<text:s/>contractual<text:s/>compliance<text:s/>was<text:s/>assured.</text:span><text:span text:style-name="T824_2"><text:line-break/>Safeguarding<text:s/>and<text:s/>data<text:s/>privacy<text:s/>risks<text:s/>were<text:s/>addressed<text:s/>through<text:s/>partner<text:s/>compliance<text:s/>with<text:s/>FCDO<text:s/>standards<text:s/>and<text:s/>targeted<text:s/>technical<text:s/>assistance<text:s/>under<text:s/>YTJ.</text:span></text:p>
        </text:list-item>
      </text:list>
      <text:p text:style-name="P825"/>
      <text:p text:style-name="P826"><text:span text:style-name="T826_1">Risk<text:s/>Appetite<text:s/>vs<text:s/>Delivery:</text:span><text:span text:style-name="T826_2"><text:line-break/></text:span><text:span text:style-name="T826_3">While<text:s/>residual<text:s/>risk<text:s/>remained</text:span><text:span text:style-name="T826_4"><text:s/>Major</text:span><text:span text:style-name="T826_5">,<text:s/>the<text:s/>programme<text:s/>delivered<text:s/>within<text:s/>appetite<text:s/>for<text:s/>fiduciary<text:s/>and<text:s/>safeguarding<text:s/>risks<text:s/>throughout.<text:s/>Delivery<text:s/>risks<text:s/>were<text:s/>accepted<text:s/>and<text:s/>managed<text:s/>through<text:s/>adaptive<text:s/>programming,<text:s/>diplomatic<text:s/>engagement,<text:s/>and<text:s/>contractual<text:s/>extensions.</text:span></text:p>
      <text:p text:style-name="P827"/>
      <text:p text:style-name="P828"><text:span text:style-name="T828_1">Exit<text:s/>and<text:s/>Sustainability:</text:span><text:span text:style-name="T828_2"><text:line-break/></text:span><text:span text:style-name="T828_3">As<text:s/>the<text:s/>programme<text:s/>close</text:span><text:span text:style-name="T828_4">d</text:span><text:span text:style-name="T828_5"><text:s/></text:span><text:span text:style-name="T828_6">on<text:s/>31<text:s/>December</text:span><text:span text:style-name="T828_7"><text:s/>2025,<text:s/>remaining<text:s/>risks</text:span><text:span text:style-name="T828_8"><text:s/>–<text:s/></text:span><text:span text:style-name="T828_9">primarily<text:s/>linked<text:s/>to<text:s/>Ain<text:s/>Ghazal<text:s/>completion</text:span><text:span text:style-name="T828_10"><text:s/>–<text:s/></text:span><text:span text:style-name="T828_11">are<text:s/>being<text:s/>managed<text:s/>through<text:s/>EBRD<text:s/>oversight<text:s/>and<text:s/>GoJ<text:s/>commitments<text:s/>beyond<text:s/>FCDO<text:s/>funding.<text:s/></text:span><text:span text:style-name="T828_12">Despite<text:s/>construction<text:s/>continuing<text:s/>beyond<text:s/>Decembe</text:span><text:span text:style-name="T828_13">r<text:s/>2025</text:span><text:span text:style-name="T828_14">,<text:s/>major<text:s/>impediments</text:span><text:span text:style-name="T828_15"><text:s/>to<text:s/>the<text:s/>project’s<text:s/>completion</text:span><text:span text:style-name="T828_16">—particularly<text:s/>permits—have<text:s/>been<text:s/>resolved,<text:s/></text:span><text:span text:style-name="T828_17">due<text:s/>to<text:s/>collaborated</text:span><text:span text:style-name="T828_18"><text:s/></text:span><text:span text:style-name="T828_19">FCDO<text:s/>and<text:s/>EBRD</text:span><text:span text:style-name="T828_20"><text:s/>lobbying<text:s/>efforts.</text:span><text:span text:style-name="T828_21"><text:s/></text:span><text:span text:style-name="T828_22">T</text:span><text:span text:style-name="T828_23">he<text:s/>FCDO<text:s/>programme<text:s/>team<text:s/>will<text:s/>continue<text:s/>to<text:s/>monitor<text:s/>progress<text:s/>and<text:s/>risks.</text:span></text:p>
      <text:p text:style-name="P829"/>
      <text:p text:style-name="P830"><text:span text:style-name="T830_1">Sustainability<text:s/>actions<text:s/>include<text:s/>embedding<text:s/>reforms<text:s/>into<text:s/>GoJ<text:s/>systems<text:s/>and<text:s/>leveraging<text:s/>WB<text:s/>and<text:s/>EBRD<text:s/>follow-on<text:s/>programmes<text:s/>to<text:s/>maintain<text:s/>momentum<text:s/>on<text:s/>economic<text:s/>opportunities<text:s/>and<text:s/>infrastructure<text:s/>resilience.</text:span><text:span text:style-name="T830_2"><text:s/></text:span></text:p>
      <text:p text:style-name="P831"/>
      <text:p text:style-name="P832"><text:span text:style-name="T832_1">Update<text:s/>on<text:s/></text:span><text:span text:style-name="T832_2"><text:a xlink:type="simple" xlink:href="https://fcogovuk.sharepoint.com/:w:/r/teams/prof/Shared%20Documents/General/2.%20PrOF%20Guides/PrOF%20Guide_Partnership%20Principles.doc?d=w7d463cdf8b964f5fbb76ce3f767971a7&amp;csf=1&amp;web=1&amp;e=XcABDa"><text:span text:style-name="T832_3">Partnership<text:s/>Principles</text:span></text:a></text:span><text:span text:style-name="T832_4"><text:s/></text:span></text:p>
      <text:p text:style-name="P833"/>
      <text:p text:style-name="P834"><text:span text:style-name="T834_1">The<text:s/>Partnership<text:s/>Principles<text:s/>underpin<text:s/>the<text:s/>aid<text:s/>relationship<text:s/>between<text:s/>the<text:s/>UK<text:s/>and<text:s/>a<text:s/>host<text:s/>country.<text:s/>The<text:s/>four<text:s/>principles<text:s/>are:</text:span></text:p>
      <text:list text:style-name="LS8" xml:id="list86">
        <text:list-item>
          <text:p text:style-name="P835"><text:span text:style-name="T835_1">A<text:s/>commitment<text:s/>to<text:s/>reducing<text:s/>poverty<text:s/>and<text:s/>achieving<text:s/>the<text:s/>Sustainable<text:s/>Development<text:s/>Goals.</text:span></text:p>
        </text:list-item>
        <text:list-item>
          <text:p text:style-name="P836"><text:span text:style-name="T836_1">A<text:s/>commitment<text:s/>to<text:s/>respecting<text:s/>human<text:s/>rights<text:s/>and<text:s/>other<text:s/>international<text:s/>obligations.</text:span></text:p>
        </text:list-item>
        <text:list-item>
          <text:p text:style-name="P837"><text:span text:style-name="T837_1">A<text:s/>commitment<text:s/>to<text:s/>strengthening<text:s/>financial<text:s/>management<text:s/>and<text:s/>accountability<text:s/>and<text:s/>reducing<text:s/>the<text:s/>risk<text:s/>of<text:s/>funds<text:s/>being<text:s/>misused<text:s/>through<text:s/>weak<text:s/>administration<text:s/>or<text:s/>corruption.</text:span></text:p>
        </text:list-item>
        <text:list-item>
          <text:p text:style-name="P838"><text:span text:style-name="T838_1">A<text:s/>commitment<text:s/>to<text:s/>strengthening<text:s/>domestic<text:s/>accountability.</text:span></text:p>
        </text:list-item>
      </text:list>
      <text:p text:style-name="P839"><text:span text:style-name="T839_1">The<text:s/>programme<text:s/>is<text:s/>relevant<text:s/>to<text:s/>all<text:s/>the<text:s/>Partnership<text:s/>Principles.<text:s text:c="2"/>The<text:s/>economic<text:s/>reforms<text:s/>are<text:s/>intended<text:s/>to<text:s/>promote<text:s/>growth,<text:s/>create<text:s/>income<text:s/>opportunities,<text:s/>and<text:s/>reduce<text:s/>poverty<text:s/>in<text:s/>the<text:s/>long<text:s/>term.<text:s text:c="2"/>The<text:s/>economic<text:s/>reforms<text:s/>are<text:s/>also<text:s/>tied<text:s/>to<text:s/>concessional<text:s/>financing<text:s/>to<text:s/>strengthen<text:s/>Jordan’s<text:s/>macroeconomic<text:s/>stability<text:s/>with<text:s/>adequate<text:s/>measures<text:s/>to<text:s/>ensure<text:s/>proper<text:s/></text:span><text:span text:style-name="T839_2">us</text:span><text:span text:style-name="T839_3">e</text:span><text:span text:style-name="T839_4"><text:s/></text:span><text:span text:style-name="T839_5">of<text:s/>the<text:s/>funds.<text:s text:c="2"/>The<text:s/>Partnership<text:s/>Principles<text:s/>assessment<text:s/>was<text:s/>updated<text:s/>in<text:s/>September<text:s/>2023<text:s/>by<text:s/>BEA.<text:s/>There<text:s/>was<text:s/>sufficient<text:s/>commitment<text:s/>to<text:s/>the<text:s/>Partnership<text:s/>Principles<text:s/>to<text:s/>allow<text:s/>the<text:s/>aid<text:s/>relationship<text:s/>to<text:s/>continue</text:span><text:span text:style-name="T839_6">.<text:s/></text:span></text:p>
      <text:p text:style-name="P840"/>
      <text:p text:style-name="P841"><text:span text:style-name="T841_1">Annual<text:s/>Statement<text:s/>of<text:s/>Progress<text:s/>(Financial<text:s/>Aid<text:s/>programmes<text:s/>onl</text:span><text:span text:style-name="T841_2">y</text:span><text:span text:style-name="T841_3">)<text:s/></text:span><text:span text:style-name="T841_4"><text:s/></text:span></text:p>
      <text:p text:style-name="P842"/>
      <text:p text:style-name="P843"><text:span text:style-name="T843_1">The<text:s/>2025<text:s/>Fiduciary<text:s/>Risk<text:s/>Assessment<text:s/>(FRA)<text:s/>rates<text:s/>Jordan’s<text:s/>fiduciary<text:s/>risk<text:s/>as<text:s/></text:span><text:span text:style-name="T843_2">moderate</text:span><text:span text:style-name="T843_3">,<text:s/>noting<text:s/>improvements<text:s/>in<text:s/>public<text:s/>financial<text:s/>management<text:s/>but<text:s/>highlighting<text:s/>several<text:s/>persistent<text:s/>gaps.<text:s/>Full<text:s/>adoption<text:s/>of<text:s/>the<text:s/>JONEPS<text:s/>e</text:span><text:span text:style-name="T843_4">‑</text:span><text:span text:style-name="T843_5">procurement<text:s/>system<text:s/>remains<text:s/>unfinished,<text:s/>limiting<text:s/>transparency<text:s/>and<text:s/>competitive<text:s/>procurement.<text:s/>Planning<text:s/>and<text:s/>feasibility<text:s/>assessments<text:s/>for<text:s/>investment<text:s/>projects<text:s/>also<text:s/>require<text:s/>strengthening.<text:s/>Internal<text:s/>audit<text:s/>functions<text:s/>remain<text:s/>largely<text:s/>compliance</text:span><text:span text:style-name="T843_6">‑</text:span><text:span text:style-name="T843_7">driven<text:s/>with<text:s/>limited<text:s/>progress<text:s/>toward<text:s/>performance<text:s/>auditing.<text:s/>Off</text:span><text:span text:style-name="T843_8">‑</text:span><text:span text:style-name="T843_9">budget<text:s/>donor<text:s/>financing—especially<text:s/>in<text:s/>education<text:s/>and<text:s/>water—continues<text:s/>to<text:s/>fragment<text:s/>oversight<text:s/>and<text:s/>reduce<text:s/>coordination.<text:s/>Municipal<text:s/>financial<text:s/>systems<text:s/>are<text:s/>outdated,<text:s/>with<text:s/>weak<text:s/>asset<text:s/>management<text:s/>and<text:s/>limited<text:s/>automation.</text:span></text:p>
      <text:p text:style-name="P844"><text:span text:style-name="T844_1">The<text:s/>FRA<text:s/>recommends<text:s/>mandating<text:s/>JONEPS<text:s/>for<text:s/>major<text:s/>procurements,<text:s/>enforcing<text:s/>feasibility<text:s/>studies<text:s/>for<text:s/>capital<text:s/>projects,<text:s/>shifting<text:s/>internal<text:s/>control<text:s/>units<text:s/>to<text:s/>risk</text:span><text:span text:style-name="T844_2">‑</text:span><text:span text:style-name="T844_3">based<text:s/>auditing,<text:s/>integrating<text:s/>donor<text:s/>financing<text:s/>into<text:s/>GFMIS<text:s/>and<text:s/>the<text:s/>national<text:s/>budget,<text:s/>and<text:s/>modernising<text:s/>municipal<text:s/>procurement<text:s/>and<text:s/>asset<text:s/>systems.<text:s/>These<text:s/>measures<text:s/>aim<text:s/>to<text:s/>enhance<text:s/>accountability<text:s/>and<text:s/>efficiency<text:s/>across<text:s/>public<text:s/>financial<text:s/>systems.</text:span></text:p>
      <text:p text:style-name="P845"><text:span text:style-name="T845_1">Since<text:s/>the<text:s/>2022<text:s/>FRA,<text:s/>some<text:s/>progress<text:s/>has<text:s/>occurred:<text:s/>the<text:s/>Audit<text:s/>Bureau<text:s/>has<text:s/>begun<text:s/>pursuing<text:s/>greater<text:s/>autonomy<text:s/>and<text:s/>performance<text:s/>auditing,<text:s/>GFMIS<text:s/>coverage<text:s/>has<text:s/>expanded,<text:s/>and<text:s/>donor</text:span><text:span text:style-name="T845_2">‑</text:span><text:span text:style-name="T845_3">coordination<text:s/>platforms<text:s/>are<text:s/>being<text:s/>explored.<text:s/>However,<text:s/>the<text:s/>PFM<text:s/>Reform<text:s/>Strategy<text:s/>has<text:s/>stalled<text:s/>due<text:s/>to<text:s/>leadership<text:s/>gaps<text:s/>and<text:s/>donor<text:s/>withdrawal,<text:s/>and<text:s/>donor<text:s/>support<text:s/>remains<text:s/>fragmented.<text:s/>A<text:s/>Donor<text:s/>Coordination<text:s/>Charter<text:s/>is<text:s/>recommended,<text:s/>with<text:s/>FCDO<text:s/>encouraged<text:s/>to<text:s/>lead<text:s/>efforts<text:s/>to<text:s/>transition<text:s/>predictable<text:s/>donor<text:s/>funding<text:s/>on</text:span><text:span text:style-name="T845_4">‑</text:span><text:span text:style-name="T845_5">budget</text:span><text:span text:style-name="T845_6">.</text:span></text:p>
      <text:p text:style-name="P846"/>
      <text:p text:style-name="P847"><text:span text:style-name="T847_1">F:<text:s/>Programme<text:s/>Management:</text:span><text:bookmark-start text:name="_Hlk21353049"/><text:span text:style-name="T847_2"><text:s/>Commercial<text:s/>and<text:s/>Financial<text:s/>Performance,<text:s/></text:span><text:bookmark-end text:name="_Hlk21353049"/><text:span text:style-name="T847_3">Monitoring<text:s/>and<text:s/>Evaluation<text:s/></text:span></text:p>
      <text:p text:style-name="P848"/>
      <text:p text:style-name="P849"><text:span text:style-name="T849_1">Summarise<text:s/>the<text:s/>performance<text:s/>of<text:s/>partners<text:s/>and<text:s/>FCDO,<text:s/>notably<text:s/>on<text:s/>commercial<text:s/>and<text:s/>financial<text:s/>issues,<text:s/>and<text:s/>including<text:s/>VfM<text:s/>measures<text:s/>of<text:s/></text:span><text:span text:style-name="T849_2">economy</text:span><text:span text:style-name="T849_3"><text:s/>and<text:s/></text:span><text:span text:style-name="T849_4">efficiency</text:span><text:span text:style-name="T849_5">.</text:span></text:p>
      <text:p text:style-name="P850"/>
      <text:p text:style-name="P851"><text:span text:style-name="T851_1">Effective<text:s/>programme<text:s/>and<text:s/>financial<text:s/>management<text:s/>were<text:s/>central<text:s/>to<text:s/>delivering<text:s/>a<text:s/>complex,<text:s/>nine</text:span><text:span text:style-name="T851_2">‑</text:span><text:span text:style-name="T851_3">year,<text:s/>multi</text:span><text:span text:style-name="T851_4">‑</text:span><text:span text:style-name="T851_5">partner<text:s/>programme<text:s/>spanning<text:s/>reforms,<text:s/>large<text:s/>infrastructure<text:s/>investments,<text:s/>concessional<text:s/>lending<text:s/>and<text:s/></text:span><text:span text:style-name="T851_6">skills<text:s/>development.<text:s/>JCEOP’s<text:s/>management<text:s/>approach<text:s/>combined<text:s/>structured<text:s/>multilateral<text:s/>delivery,<text:s/>close<text:s/>FCDO<text:s/>oversight,<text:s/>rigorous<text:s/>fiduciary<text:s/>controls,<text:s/>and<text:s/>adaptive<text:s/>management—particularly<text:s/>during<text:s/>periods<text:s/>of<text:s/>economic<text:s/>and<text:s/>geopolitical<text:s/>volatility.<text:s/></text:span></text:p>
      <text:p text:style-name="P852"><text:span text:style-name="T852_1">For<text:s/>an<text:s/>assessment<text:s/>of</text:span><text:span text:style-name="T852_2"><text:s/>partner<text:s/>performance</text:span><text:span text:style-name="T852_3">,<text:s/>see<text:s/>Output<text:s/>6<text:s/>of<text:s/>this<text:s/>report</text:span><text:span text:style-name="T852_4">.</text:span></text:p>
      <text:p text:style-name="P853"/>
      <text:p text:style-name="P854"><text:span text:style-name="T854_1">JCEOP<text:s/></text:span><text:span text:style-name="T854_2">also<text:s/>relied<text:s/>heavily<text:s/>on<text:s/>successful<text:s/>GoJ<text:s/>delivery<text:s/>(of<text:s/></text:span><text:span text:style-name="T854_3">reforms<text:s/>and<text:s/>infrastructure</text:span><text:span text:style-name="T854_4">)</text:span><text:span text:style-name="T854_5"><text:s/>and<text:s/>the<text:s/>programme<text:s/></text:span><text:span text:style-name="T854_6">reinforced<text:s/>core<text:s/>state<text:s/>capabilities<text:s/>by<text:s/>embedding<text:s/>regulatory,<text:s/>digital<text:s/>and<text:s/>labour<text:s/>market<text:s/>reforms<text:s/>through<text:s/>GoJ<text:s/>systems.<text:s/>However,<text:s/>several<text:s/>delivery<text:s/>functions<text:s/>remain<text:s/>dependent<text:s/>on<text:s/>project-based<text:s/>PMUs<text:s/>and<text:s/>external<text:s/>consultants.<text:s/></text:span></text:p>
      <text:p text:style-name="P855"/>
      <text:p text:style-name="P856"/>
      <text:p text:style-name="P857"><text:span text:style-name="T857_1">Programme-level<text:s/>approach<text:s/>to<text:s/>monitoring<text:s/>and<text:s/>evaluation<text:s/></text:span></text:p>
      <text:p text:style-name="P858"/>
      <text:p text:style-name="P859"><text:span text:style-name="T859_1">JCEOP<text:s/>adopted<text:s/>a<text:s/></text:span><text:span text:style-name="T859_2">multi-layered<text:s/>monitoring<text:s/>and<text:s/>evaluation<text:s/>(M&amp;E)<text:s/>framework</text:span><text:span text:style-name="T859_3"><text:s/>that<text:s/>combined<text:s/>output-level<text:s/>tracking<text:s/>with<text:s/>programme-wide<text:s/>oversight<text:s/>to<text:s/>ensure<text:s/>accountability<text:s/>and<text:s/>adaptive<text:s/>management.<text:s/>M&amp;E<text:s/>focused<text:s/>on<text:s/>integrating<text:s/>data<text:s/>from<text:s/>diverse<text:s/>components<text:s/>(World<text:s/>Bank<text:s/>PforR,<text:s/>DPL,<text:s/>EBRD<text:s/>infrastructure<text:s/>and<text:s/>skills<text:s/>projects,<text:s/>and<text:s/>Youth,<text:s/>Technology<text:s/>and<text:s/>Jobs)<text:s/>into<text:s/>a<text:s/>coherent<text:s/>picture<text:s/>of<text:s/>progress<text:s/>toward<text:s/>strategic<text:s/>objectives.</text:span><text:span text:style-name="T859_4"><text:s/>As<text:s/>stated<text:s/>in<text:s/>the<text:s/>lessons<text:s/>learned<text:s/>section<text:s/>of<text:s/>this<text:s/>PCR,<text:s/>M&amp;E<text:s/>proved<text:s/>hugely<text:s/>challenging<text:s/>due<text:s/>to<text:s/>the<text:s/>complex<text:s/>and<text:s/>disparate<text:s/>nature<text:s/>of<text:s/>the<text:s/>programme</text:span><text:span text:style-name="T859_5">.</text:span></text:p>
      <text:p text:style-name="P860"/>
      <text:p text:style-name="P861"><text:span text:style-name="T861_1">Key<text:s/>Mechanisms:</text:span></text:p>
      <text:list text:style-name="LS24" xml:id="list90">
        <text:list-item>
          <text:p text:style-name="P862"><text:span text:style-name="T862_1">Formal<text:s/>Reviews:</text:span><text:span text:style-name="T862_2"><text:s/></text:span><text:span text:style-name="T862_3">FCDO<text:s/></text:span><text:span text:style-name="T862_4">Annual<text:s/>Reviews<text:s/></text:span><text:span text:style-name="T862_5">and<text:s/></text:span><text:span text:style-name="T862_6">WB<text:s/>and<text:s/>EBRD<text:s/>project-specific<text:s/>reviews<text:s/></text:span><text:span text:style-name="T862_7">provided<text:s/>structured<text:s/>opportunities<text:s/>to<text:s/>assess<text:s/>delivery<text:s/></text:span><text:span text:style-name="T862_8">objectives<text:s/>and</text:span><text:span text:style-name="T862_9"><text:s/>indicators.</text:span><text:span text:style-name="T862_10"><text:s/>WB’s<text:s/>Implementation<text:s/>Completion<text:s/>Reports<text:s/>for<text:s/></text:span><text:span text:style-name="T862_11">WB<text:s/>DPL<text:s/>and<text:s/>PforR,<text:s/>as<text:s/>well<text:s/>as<text:s/></text:span><text:span text:style-name="T862_12">Implementation<text:s/>Status<text:s/>Reports<text:s/>for<text:s/>YTJ<text:s/></text:span><text:span text:style-name="T862_13">are<text:s/>available<text:s/>online.</text:span><text:span text:style-name="T862_14"><text:s/>Several<text:s/>reviews<text:s/>of<text:s/>the<text:s/>Jordan<text:s/>Compact<text:s/>have<text:s/>been<text:s/>conducted,<text:s/></text:span><text:span text:style-name="T862_15">which<text:s/>include<text:s/>analysis<text:s/>of<text:s/>some<text:s/>of<text:s/>JCEOP’s<text:s/>interventions</text:span><text:span text:style-name="T862_16"><text:s/>and<text:s/>approach</text:span><text:span text:style-name="T862_17">,<text:s/>particularly<text:s/>around<text:s/></text:span><text:span text:style-name="T862_18">fund<text:s/>mobilisation,<text:s/></text:span><text:span text:style-name="T862_19">work<text:s/>permits</text:span><text:span text:style-name="T862_20"><text:s/>and<text:s/>refugee<text:s/>economic<text:s/>integration</text:span><text:span text:style-name="T862_21">.</text:span><text:span text:style-name="T862_22"><text:note text:note-class="footnote"><text:note-citation/><text:note-body><text:p text:style-name="P863"><text:span text:style-name="T863_1"><text:s/>See<text:s/>for<text:s/>example:<text:s/></text:span><text:span text:style-name="T863_2">ODI<text:s/></text:span><text:span text:style-name="T863_3"><text:a xlink:type="simple" xlink:href="https://media.odi.org/documents/12058.pdf"><text:span text:style-name="T863_4">The<text:s/>Jordan<text:s/>Compact:<text:s/>Lessons<text:s/>Learned</text:span><text:span text:style-name="T863_5">,<text:s/>2018</text:span></text:a></text:span><text:span text:style-name="T863_6">;<text:s/></text:span><text:span text:style-name="T863_7">Agulhas</text:span><text:span text:style-name="T863_8">,<text:s/></text:span><text:span text:style-name="T863_9"><text:a xlink:type="simple" xlink:href="https://agulhas.co.uk/our-work/monitoring-and-assessment-framework-for-the-jordan-compact-final-report/"><text:span text:style-name="T863_10">Monitoring<text:s/>and<text:s/>Assessment<text:s/>Framework<text:s/>for<text:s/>the<text:s/>Jordan<text:s/>Compact</text:span><text:span text:style-name="T863_11">,<text:s/>2020</text:span></text:a></text:span><text:span text:style-name="T863_12">;<text:s/>Agulhas,<text:s/></text:span><text:span text:style-name="T863_13"><text:a xlink:type="simple" xlink:href="https://agulhas.co.uk/app/uploads/2024/08/Jordan-evidence-mapping-final-report-pdf-version.pdf"><text:span text:style-name="T863_14">Economic<text:s/>Benefits<text:s/>of<text:s/>Refugee<text:s/>Access<text:s/>to<text:s/>Formal<text:s/>Labour<text:s/>Markets<text:s/>in<text:s/>Jordan</text:span></text:a></text:span><text:span text:style-name="T863_15">,<text:s/></text:span><text:span text:style-name="T863_16">2024</text:span></text:p></text:note-body></text:note></text:span></text:p>
        </text:list-item>
        <text:list-item>
          <text:p text:style-name="P864"><text:span text:style-name="T864_1">Independent<text:s/>Verification:</text:span><text:span text:style-name="T864_2"><text:s/>For<text:s/></text:span><text:span text:style-name="T864_3">the<text:s/></text:span><text:span text:style-name="T864_4">WB<text:s/></text:span><text:span text:style-name="T864_5">DPL<text:s/>and<text:s/></text:span><text:span text:style-name="T864_6">PforR,<text:s/>an<text:s/>independent<text:s/>verification<text:s/>agent<text:s/>validated<text:s/>results,<text:s/>ensuring<text:s/>credibility.</text:span><text:span text:style-name="T864_7"><text:s/></text:span></text:p>
        </text:list-item>
        <text:list-item>
          <text:p text:style-name="P865"><text:span text:style-name="T865_1">Partner<text:s/>Reporting:</text:span><text:span text:style-name="T865_2"><text:s/>Quarterly<text:s/>financial<text:s/>and<text:s/>narrative<text:s/>reports<text:s/>from<text:s/>WB<text:s/>and<text:s/>EBRD,<text:s/>supplemented<text:s/>by<text:s/></text:span><text:span text:style-name="T865_3">mission<text:s/>notes</text:span><text:span text:style-name="T865_4"><text:s/>and<text:s/>Aide<text:s/>Memoirs</text:span><text:span text:style-name="T865_5">.<text:s/></text:span><text:span text:style-name="T865_6">The<text:s/>EBRD<text:s/>impact<text:s/>team<text:s/></text:span><text:span text:style-name="T865_7">produced<text:s/>an<text:s/>assessment<text:s/>(commissioned<text:s/>by<text:s/></text:span><text:span text:style-name="T865_8">FCDO</text:span><text:span text:style-name="T865_9">)</text:span><text:span text:style-name="T865_10"><text:s/></text:span><text:span text:style-name="T865_11">in<text:s/>2025<text:s/></text:span><text:span text:style-name="T865_12">o</text:span><text:span text:style-name="T865_13">f</text:span><text:span text:style-name="T865_14"><text:s/>the<text:s/>EBRD-delivered<text:s/>components<text:s/>of<text:s/>JCEOP.</text:span></text:p>
          <text:list>
            <text:list-item>
              <text:p text:style-name="P866"><text:span text:style-name="T866_1">Results</text:span><text:span text:style-name="T866_2"><text:s/>based</text:span><text:span text:style-name="T866_3"><text:s/>instruments<text:s/>(P4R,<text:s/>DPL)</text:span><text:span text:style-name="T866_4"><text:s/>ensured<text:s/>disbursement<text:s/>only<text:s/>upon<text:s/></text:span><text:span text:style-name="T866_5">independently<text:s/>verified<text:s/>DLIs/prior<text:s/>actions</text:span><text:span text:style-name="T866_6">,<text:s/>strengthening<text:s/>financial<text:s/>assurance<text:s/>and<text:s/>controlling<text:s/></text:span><text:span text:style-name="T866_7">slippage.</text:span><text:span text:style-name="T866_8">based<text:s/>instruments<text:s/>(P4R,<text:s/>DPL)</text:span></text:p>
            </text:list-item>
            <text:list-item>
              <text:p text:style-name="P867"><text:span text:style-name="T867_1">Quarterly<text:s/>financial<text:s/>and<text:s/>narrative<text:s/>reporting</text:span><text:span text:style-name="T867_2"><text:s/>from<text:s/>the<text:s/>World<text:s/>Bank<text:s/>and<text:s/>EBRD<text:s/>enabled<text:s/>close<text:s/>performance<text:s/>tracking.</text:span></text:p>
            </text:list-item>
            <text:list-item>
              <text:p text:style-name="P868"><text:span text:style-name="T868_1">Independent<text:s/>verification<text:s/>agents</text:span><text:span text:style-name="T868_2"><text:s/>and<text:s/>EBRD’s<text:s/>internal<text:s/>audit<text:s/>teams<text:s/>provided<text:s/>additional<text:s/>fiduciary<text:s/>oversight.</text:span></text:p>
            </text:list-item>
            <text:list-item>
              <text:p text:style-name="P869"><text:span text:style-name="T869_1">Adaptive<text:s/>management</text:span><text:span text:style-name="T869_2"><text:s/>was<text:s/>applied<text:s/>during<text:s/>COVID</text:span><text:span text:style-name="T869_3">‑19,<text:s/>economic<text:s/>shocks<text:s/>and<text:s/>programme<text:s/>restructuring—particularly<text:s/>for<text:s/>YTJ<text:s/>and<text:s/>EBRD<text:s/>components.</text:span></text:p>
            </text:list-item>
          </text:list>
        </text:list-item>
        <text:list-item>
          <text:p text:style-name="P870"><text:span text:style-name="T870_1">Oversight<text:s/>Committees:</text:span><text:span text:style-name="T870_2"><text:s/></text:span><text:span text:style-name="T870_3">In<text:s/>the<text:s/>early<text:s/>stages<text:s/>of<text:s/>the<text:s/>programme,<text:s/></text:span><text:span text:style-name="T870_4">steering<text:s/>committees<text:s/>with<text:s/>GoJ,<text:s/>WB,<text:s/>EBRD,<text:s/>and<text:s/>FCDO<text:s/>facilitated<text:s/>joint<text:s/>problem-solving<text:s/>and<text:s/>risk<text:s/>escalation.</text:span><text:span text:style-name="T870_5"><text:s/>These<text:s/>dissipated<text:s/>as<text:s/>the<text:s/>programme<text:s/>became<text:s/>more<text:s/>established<text:s/>and<text:s/></text:span><text:span text:style-name="T870_6">were<text:s/>replaced<text:s/>with<text:s/>project-focused,<text:s/>regular<text:s/>(quarterly<text:s/>o</text:span><text:span text:style-name="T870_7">r<text:s/>sometimes<text:s/>bi-weekly)<text:s/></text:span><text:span text:style-name="T870_8">check-ins<text:s/>with<text:s/>the<text:s/>relevan</text:span><text:span text:style-name="T870_9">t<text:s/>GoJ<text:s/>counterpart<text:s/>and<text:s/>delivery<text:s/>partner,<text:s/>which<text:s/>allowed<text:s/>FCDO<text:s/>to<text:s/>monitor<text:s/>progress<text:s/>and<text:s/>identify<text:s/>delivery<text:s/>risks.</text:span></text:p>
        </text:list-item>
        <text:list-item>
          <text:p text:style-name="P871"><text:span text:style-name="T871_1">Field<text:s/>Visits<text:s/>and<text:s/>Beneficiary<text:s/>Feedback:</text:span><text:span text:style-name="T871_2"><text:s/>Site<text:s/>visits<text:s/>to<text:s/>infrastructure<text:s/>projects</text:span><text:span text:style-name="T871_3">,</text:span><text:span text:style-name="T871_4"><text:s/>training<text:s/>centres,<text:s/></text:span><text:span text:style-name="T871_5">schools,<text:s/></text:span><text:span text:style-name="T871_6">combined<text:s/>with<text:s/>focus<text:s/>group<text:s/>discussions,<text:s/>informed<text:s/>qualitative<text:s/>assessments.</text:span></text:p>
        </text:list-item>
        <text:list-item>
          <text:p text:style-name="P872"><text:span text:style-name="T872_1">Data<text:s/>Collection<text:s/>and<text:s/>Surveys:</text:span><text:span text:style-name="T872_2"><text:s/></text:span><text:span text:style-name="T872_3">External<text:s/>data<text:s/>sources<text:s/>such<text:s/>as<text:s/>the<text:s/>Jordanian<text:s/>Department<text:s/>of<text:s/>Statistics,<text:s/></text:span><text:span text:style-name="T872_4">Labour<text:s/>force<text:s/>surveys<text:s/>and<text:s/>Better<text:s/>Work<text:s/>Jordan<text:s/>compliance<text:s/>reports<text:s/>provided<text:s/>evidence<text:s/>for<text:s/></text:span><text:span text:style-name="T872_5">several<text:s/></text:span><text:span text:style-name="T872_6">outcome<text:s/></text:span><text:span text:style-name="T872_7">and<text:s/>impact<text:s/></text:span><text:span text:style-name="T872_8">indicators.</text:span></text:p>
        </text:list-item>
        <text:list-item>
          <text:p text:style-name="P873"><text:span text:style-name="T873_1">Lesson<text:s/>Learning:</text:span><text:span text:style-name="T873_2"><text:s/>Findings<text:s/>were<text:s/>shared<text:s/></text:span><text:span text:style-name="T873_3">with<text:s/></text:span><text:span text:style-name="T873_4">partners</text:span><text:span text:style-name="T873_5"><text:s/>and<text:s/>GoJ</text:span><text:span text:style-name="T873_6">,<text:s/>influencing<text:s/>programme<text:s/>restructuring<text:s/>(e.g.,<text:s/>revised<text:s/>work<text:s/>permit<text:s/>DLIs)<text:s/>and<text:s/>design<text:s/>of<text:s/>new<text:s/>components<text:s/>like<text:s/>YTJ.</text:span><text:span text:style-name="T873_7"><text:s/>Lessons<text:s/></text:span><text:span text:style-name="T873_8">learned<text:s/>from<text:s/>JCEOP<text:s/>are<text:s/>already<text:s/>informing<text:s/>the<text:s/>design<text:s/>of<text:s/>new<text:s/>FCDO<text:s/>programmes<text:s/>in<text:s/>Jorda</text:span><text:span text:style-name="T873_9">n.<text:s/></text:span><text:span text:style-name="T873_10">Post-closure,<text:s/>t</text:span><text:span text:style-name="T873_11">he<text:s/>programme<text:s/>team<text:s/></text:span><text:span text:style-name="T873_12">plans</text:span><text:span text:style-name="T873_13"><text:s/>to<text:s/>share<text:s/>these<text:s/>learnings<text:s/>more<text:s/>widely<text:s/>with<text:s/>other</text:span><text:span text:style-name="T873_14"><text:s/>parts<text:s/>of<text:s/>FCDO,<text:s/>particularly<text:s/>those<text:s/>working<text:s/>on<text:s/>migration.</text:span></text:p>
        </text:list-item>
      </text:list>
      <text:p text:style-name="P874"/>
      <text:p text:style-name="P875"><text:span text:style-name="T875_1">Approach<text:s/>to<text:s/>Programme<text:s/>Management</text:span></text:p>
      <text:p text:style-name="P876"/>
      <text:list text:style-name="LS31" xml:id="list101">
        <text:list-item>
          <text:list>
            <text:list-item>
              <text:p text:style-name="P877"><text:span text:style-name="T877_1">FCDO<text:s/></text:span><text:span text:style-name="T877_2">programme</text:span><text:span text:style-name="T877_3"><text:s/>design</text:span><text:span text:style-name="T877_4"><text:line-break/>The<text:s/>programme<text:s/>was<text:s/>managed<text:s/>by<text:s/>an<text:s/>SRO,<text:s/>PRO,<text:s/>and<text:s/>economic<text:s/>advisers,<text:s/>with<text:s/>regular<text:s/>oversight<text:s/>from<text:s/>senior<text:s/>leadership<text:s/>at<text:s/>Post.<text:s/>Programme<text:s/>management<text:s/>responsibilities<text:s/>included<text:s/>strategic<text:s/>direction,<text:s/>risk<text:s/>management,<text:s/>financial<text:s/>monitoring,<text:s/>partner<text:s/>assurance,<text:s/>and<text:s/>day</text:span><text:span text:style-name="T877_5">‑to</text:span><text:span text:style-name="T877_6">‑day<text:s/>troubleshooting—particularly<text:s/>on<text:s/>infrastructure<text:s/>and<text:s/>reform<text:s/>bottlenecks.</text:span></text:p>
            </text:list-item>
            <text:list-item>
              <text:p text:style-name="P878"><text:span text:style-name="T878_1">Governance<text:s/>and<text:s/>coordination<text:s/>mechanisms</text:span><text:span text:style-name="T878_2"><text:line-break/>Governance<text:s/>arrangements<text:s/>evolved<text:s/>over<text:s/>the<text:s/>programme<text:s/>lifetime:</text:span></text:p>
            </text:list-item>
          </text:list>
        </text:list-item>
      </text:list>
      <text:list text:style-name="LS32" xml:id="list103">
        <text:list-item>
          <text:p text:style-name="P879"><text:span text:style-name="T879_1">Partner<text:s/>coordination:</text:span><text:span text:style-name="T879_2"><text:s/></text:span></text:p>
          <text:list>
            <text:list-item>
              <text:p text:style-name="P880"><text:span text:style-name="T880_1">The<text:s/></text:span><text:span text:style-name="T880_2">World<text:s/>Bank<text:s/>PMUs</text:span><text:span text:style-name="T880_3"><text:s/>(Reform<text:s/>Secretariat<text:s/>at<text:s/>MoPIC<text:s/>and<text:s/>MODEE’s<text:s/>PMU<text:s/>for<text:s/>YTJ)<text:s/>provided<text:s/>structured<text:s/>oversight,<text:s/>regular<text:s/>reporting,<text:s/>and<text:s/>shared<text:s/></text:span><text:span text:style-name="T880_4">decision</text:span><text:span text:style-name="T880_5"><text:s/>making</text:span><text:span text:style-name="T880_6">.</text:span></text:p>
            </text:list-item>
            <text:list-item>
              <text:p text:style-name="P881"><text:span text:style-name="T881_1">The<text:s/></text:span><text:span text:style-name="T881_2">EBRD<text:s/>delivery<text:s/>chain</text:span><text:span text:style-name="T881_3"><text:s/>required<text:s/>closer<text:s/>routine<text:s/>engagement,<text:s/>particularly<text:s/>for<text:s/>procurement,<text:s/>contractor<text:s/>performance<text:s/>and<text:s/>dispute<text:s/>resolution.</text:span></text:p>
            </text:list-item>
          </text:list>
        </text:list-item>
        <text:list-item>
          <text:p text:style-name="P882"><text:span text:style-name="T882_1">Government<text:s/>engagement:</text:span><text:span text:style-name="T882_2"><text:s/></text:span></text:p>
          <text:list>
            <text:list-item>
              <text:p text:style-name="P883"><text:span text:style-name="T883_1">Joint<text:s/>technical<text:s/>committees<text:s/>and<text:s/>regular<text:s/>meetings<text:s/>with<text:s/>MoPIC,<text:s/>MODEE,<text:s/>WAJ<text:s/>and<text:s/>GAM<text:s/>ensured<text:s/>policy<text:s/>alignment<text:s/>and<text:s/>escalation<text:s/>routes.</text:span></text:p>
            </text:list-item>
            <text:list-item>
              <text:p text:style-name="P884"><text:span text:style-name="T884_1">FCDO<text:s/>and<text:s/>partners<text:s/>used<text:s/>quarterly<text:s/>reviews<text:s/>and<text:s/>steering<text:s/>groups<text:s/>in<text:s/>the<text:s/>early<text:s/>phases,<text:s/>transitioning<text:s/>to<text:s/></text:span><text:span text:style-name="T884_2">project</text:span><text:span text:style-name="T884_3"><text:s/>level</text:span><text:span text:style-name="T884_4"><text:s/>reviews<text:s/>as<text:s/>delivery<text:s/>matured</text:span><text:span text:style-name="T884_5">.</text:span></text:p>
            </text:list-item>
          </text:list>
        </text:list-item>
        <text:list-item>
          <text:p text:style-name="P885"><text:span text:style-name="T885_1">Diplomatic<text:s/>leadership:</text:span><text:span text:style-name="T885_2"><text:s/></text:span></text:p>
          <text:list>
            <text:list-item>
              <text:p text:style-name="P886"><text:span text:style-name="T886_1">Several<text:s/>delivery<text:s/>blockages—particularly<text:s/>on<text:s/>the<text:s/>Ain<text:s/>Ghazal<text:s/></text:span><text:span text:style-name="T886_2">pipeline</text:span><text:span text:style-name="T886_3">,<text:s/>permitting,<text:s/>and<text:s/>the<text:s/>WAJ–contractor<text:s/>dispute—required<text:s/></text:span><text:span text:style-name="T886_4">high</text:span><text:span text:style-name="T886_5"><text:s/>level</text:span><text:span text:style-name="T886_6"><text:s/>intervention<text:s/>by<text:s/>the<text:s/>Embassy,<text:s/>demonstrating<text:s/>the<text:s/>importance<text:s/>of<text:s/>diplomatic<text:s/>leverage<text:s/>alongside<text:s/>programme<text:s/>management<text:s/>tools</text:span><text:span text:style-name="T886_7">.</text:span></text:p>
            </text:list-item>
          </text:list>
        </text:list-item>
      </text:list>
      <text:p text:style-name="P887"/>
      <text:p text:style-name="P888"><text:span text:style-name="T888_1">Approach<text:s/>to<text:s/>Financial<text:s/>Management</text:span></text:p>
      <text:p text:style-name="P889"/>
      <text:p text:style-name="P890"><text:span text:style-name="T890_1">Overall<text:s/>financial<text:s/>performance</text:span><text:span text:style-name="T890_2">:</text:span></text:p>
      <text:list text:style-name="LS29" xml:id="list111">
        <text:list-item>
          <text:p text:style-name="P891"><text:span text:style-name="T891_1">The<text:s/>programme<text:s/>disbursed<text:s/>£216.5m,<text:s/>with<text:s/>all<text:s/>major<text:s/>allocations<text:s/>fully<text:s/>committed.<text:s/>The<text:s/>use<text:s/>of<text:s/></text:span><text:span text:style-name="T891_2">concessional</text:span><text:span text:style-name="T891_3"><text:s/>finance</text:span><text:span text:style-name="T891_4"><text:s/>instruments<text:s/>achieved<text:s/>exceptionally<text:s/>strong<text:s/>leverage:<text:s/>each<text:s/>£1<text:s/>of<text:s/>UK<text:s/>ODA<text:s/>mobilised<text:s/>£4.4<text:s/>in<text:s/>multilateral<text:s/>financing</text:span><text:span text:style-name="T891_5">.</text:span></text:p>
        </text:list-item>
      </text:list>
      <text:p text:style-name="P892"><text:span text:style-name="T892_1">Financial<text:s/>controls<text:s/>and<text:s/>forecasting</text:span><text:span text:style-name="T892_2">:</text:span></text:p>
      <text:list text:style-name="LS29" xml:id="list112">
        <text:list-item>
          <text:p text:style-name="P893"><text:span text:style-name="T893_1">The<text:s/></text:span><text:span text:style-name="T893_2">World<text:s/>Bank’s<text:s/>P4R<text:s/>and<text:s/>DPL<text:s/>instruments</text:span><text:span text:style-name="T893_3"><text:s/>provided<text:s/>strong<text:s/>control<text:s/>frameworks:<text:s/>funds<text:s/>flowed<text:s/>only<text:s/>against<text:s/>verified<text:s/>results,<text:s/>significantly<text:s/>reducing<text:s/>fiduciary<text:s/>risk.</text:span></text:p>
        </text:list-item>
        <text:list-item>
          <text:p text:style-name="P894"><text:span text:style-name="T894_1">The<text:s/></text:span><text:span text:style-name="T894_2">EBRD<text:s/>Promissory<text:s/>Note</text:span><text:span text:style-name="T894_3"><text:s/>for<text:s/>the<text:s/>Ain<text:s/>Ghazal<text:s/>project<text:s/>prevented<text:s/>disbursement<text:s/>in<text:s/>advance<text:s/>of<text:s/>need<text:s/>and<text:s/>safeguarded<text:s/>UK<text:s/>funds<text:s/>during<text:s/>periods<text:s/>of<text:s/>suspension.</text:span></text:p>
        </text:list-item>
        <text:list-item>
          <text:p text:style-name="P895"><text:span text:style-name="T895_1">Financial<text:s/>forecasts<text:s/>improved<text:s/>over<text:s/>time,<text:s/>shifting<text:s/>from<text:s/>reactive<text:s/>adjustments<text:s/>to<text:s/>systematic<text:s/>quarterly<text:s/>forecasting<text:s/>with<text:s/>partners.</text:span></text:p>
        </text:list-item>
      </text:list>
      <text:p text:style-name="P896"><text:span text:style-name="T896_1">Internal<text:s/>FCDO<text:s/>financial<text:s/>stewardship</text:span><text:span text:style-name="T896_2">:</text:span></text:p>
      <text:list text:style-name="LS34" xml:id="list115">
        <text:list-item>
          <text:p text:style-name="P897"><text:span text:style-name="T897_1">The<text:s/>team<text:s/>applied<text:s/>FCDO’s<text:s/>financial<text:s/>control<text:s/>mechanisms<text:s/>rigorously,<text:s/>including<text:s/>budget<text:s/>reviews,<text:s/></text:span><text:span text:style-name="T897_2">delivery</text:span><text:span text:style-name="T897_3"><text:s/>chain</text:span><text:span text:style-name="T897_4"><text:s/>mapping<text:s/>and<text:s/>annual<text:s/>supplier<text:s/>assessments</text:span><text:span text:style-name="T897_5">.</text:span></text:p>
        </text:list-item>
        <text:list-item>
          <text:p text:style-name="P898"><text:span text:style-name="T898_1">Underspends<text:s/>within<text:s/>EBRD<text:s/>components<text:s/>were<text:s/>identified<text:s/>early<text:s/>and<text:s/>reallocated<text:s/>to<text:s/>maximise<text:s/>VfM<text:s/>(e.g.,<text:s/>additional<text:s/></text:span><text:span text:style-name="T898_2">solid<text:s/>waste</text:span><text:span text:style-name="T898_3"><text:s/>equipment,<text:s/>skills<text:s/>training,<text:s/>and<text:s/></text:span><text:span text:style-name="T898_4">investment</text:span><text:span text:style-name="T898_5"><text:s/></text:span><text:span text:style-name="T898_6">promotion<text:s/>TA).</text:span></text:p>
        </text:list-item>
        <text:list-item>
          <text:p text:style-name="P899"><text:span text:style-name="T899_1">Assurance<text:s/>mechanisms<text:s/>aligned<text:s/>with<text:s/>the<text:s/>Partnership<text:s/>Principles<text:s/>and<text:s/>annual<text:s/>Fiduciary<text:s/>Risk<text:s/>Assessment,<text:s/>ensuring<text:s/></text:span><text:span text:style-name="T899_2">financial</text:span><text:span text:style-name="T899_3"><text:s/>risk</text:span><text:span text:style-name="T899_4"><text:s/>exposure<text:s/>remained<text:s/>within<text:s/>FCDO’s<text:s/>low<text:s/>appetite<text:s/>for<text:s/>fraud<text:s/>and<text:s/>misuse</text:span><text:span text:style-name="T899_5">.</text:span></text:p>
        </text:list-item>
      </text:list>
      <text:p text:style-name="P900"/>
      <text:p text:style-name="P901"><text:span text:style-name="T901_1">Partnership</text:span><text:span text:style-name="T901_2"><text:s/>Arrangements</text:span></text:p>
      <text:p text:style-name="P902"/>
      <text:p text:style-name="P903"><text:span text:style-name="T903_1">Working<text:s/>through<text:s/>the<text:s/>World<text:s/>Bank<text:s/>and<text:s/>the<text:s/>EBRD<text:s/>enabled<text:s/>the<text:s/>programme<text:s/>to<text:s/>leverage<text:s/>largescale<text:s/>concessional<text:s/>finance<text:s/>and<text:s/>benefit<text:s/>from<text:s/></text:span><text:span text:style-name="T903_2">high</text:span><text:span text:style-name="T903_3"><text:s/>quality</text:span><text:span text:style-name="T903_4"><text:s/>fiduciary<text:s/>systems,<text:s/>while<text:s/>also<text:s/>strengthening<text:s/>policy<text:s/>influence,<text:s/>improving<text:s/>reform<text:s/>alignment,<text:s/>and<text:s/>achieving<text:s/>economies<text:s/>of<text:s/>scale<text:s/>in<text:s/>procurement<text:s/>and<text:s/>supervision.<text:s/>However,<text:s/>this<text:s/>approach<text:s/>also<text:s/>came<text:s/>with<text:s/>several<text:s/></text:span><text:span text:style-name="T903_5">trade</text:span><text:span text:style-name="T903_6">-</text:span><text:span text:style-name="T903_7">offs</text:span><text:span text:style-name="T903_8">.<text:s/>It<text:s/>reduced<text:s/>the<text:s/>programme’s<text:s/>flexibility<text:s/>to<text:s/>adapt<text:s/>instruments<text:s/>midcycle,<text:s/>created<text:s/>reliance<text:s/>on<text:s/>multiple<text:s/>government<text:s/>Project<text:s/>Management<text:s/></text:span><text:span text:style-name="T903_9">Units<text:s/>whose<text:s/>institutional<text:s/>capacity<text:s/>varied<text:s/>significantly,<text:s/>and<text:s/>contributed<text:s/>to<text:s/>uneven<text:s/>performance<text:s/>across<text:s/>delivery<text:s/>partners—most<text:s/>notably<text:s/>in<text:s/>relation<text:s/>to<text:s/>EBRD</text:span><text:span text:style-name="T903_10"><text:s/></text:span><text:span text:style-name="T903_11">managed<text:s/>infrastructure<text:s/>procurement<text:s/>and<text:s/>coordination<text:s/>challenges<text:s/>with<text:s/>the<text:s/>Water<text:s/>Authority<text:s/>of<text:s/>Jordan</text:span><text:span text:style-name="T903_12">.</text:span></text:p>
      <text:p text:style-name="P904"/>
      <text:p text:style-name="P905"><text:span text:style-name="T905_1">Internally,<text:s/>coordination<text:s/>within<text:s/>FCDO<text:s/>played<text:s/>a<text:s/>critical<text:s/>role<text:s/>in<text:s/>mitigating<text:s/>these<text:s/>challenges<text:s/>and<text:s/>ensuring<text:s/>programme<text:s/>coherence.<text:s/></text:span><text:span text:style-name="T905_2">Cross<text:s/>team</text:span><text:span text:style-name="T905_3"><text:s/>collaboration—bringing<text:s/>together<text:s/>economic,<text:s/>governance,<text:s/>migration,<text:s/>and<text:s/>political<text:s/>expertise—strengthened<text:s/>assessments<text:s/>and<text:s/>supported<text:s/>more<text:s/>robust<text:s/>analysis<text:s/>throughout<text:s/>the<text:s/>PCR<text:s/>period.<text:s/>Close<text:s/>cooperation<text:s/>between<text:s/>the<text:s/>team<text:s/>in<text:s/>Amman,<text:s/>FCDO<text:s/>London,<text:s/>and<text:s/>the<text:s/>GCFF<text:s/>Secretariat<text:s/>further<text:s/>ensured<text:s/>alignment<text:s/>across<text:s/>the<text:s/>UK’s<text:s/>broader<text:s/></text:span><text:span text:style-name="T905_4">Compact</text:span><text:span text:style-name="T905_5">-</text:span><text:span text:style-name="T905_6">related<text:s/>commitments<text:s/>and<text:s/>helped<text:s/>maintain<text:s/>consistency<text:s/>in<text:s/>strategic<text:s/>direction<text:s/>and<text:s/>delivery.</text:span></text:p>
      <text:p text:style-name="P906"/>
      <text:p text:style-name="P907"><text:span text:style-name="T907_1">Key<text:s/>Lessons<text:s/>for<text:s/>Future<text:s/>Programme<text:s/>and<text:s/>Financial<text:s/>Management</text:span></text:p>
      <text:list text:style-name="LS30" xml:id="list118">
        <text:list-item>
          <text:p text:style-name="P908"><text:span text:style-name="T908_1">Fewer,<text:s/>more<text:s/>coherent<text:s/>components<text:s/>improve<text:s/>manageability.</text:span><text:span text:style-name="T908_2"><text:line-break/>The<text:s/>scale<text:s/>and<text:s/>diversity<text:s/>of<text:s/>JCEOP<text:s/>stretched<text:s/>programme<text:s/>management<text:s/>capacity<text:s/>and<text:s/>produced<text:s/>complex<text:s/>reporting<text:s/>chains.</text:span></text:p>
        </text:list-item>
        <text:list-item>
          <text:p text:style-name="P909"><text:span text:style-name="T909_1">Strong,<text:s/>early<text:s/>design<text:s/>and<text:s/>delivery<text:s/>governance<text:s/>are<text:s/>essential.</text:span><text:span text:style-name="T909_2"><text:line-break/>PMUs<text:s/>proved<text:s/>effective<text:s/>but<text:s/>require<text:s/>clear<text:s/>sustainability<text:s/>plans<text:s/>and<text:s/>earlier<text:s/>attention<text:s/>to<text:s/>capacity<text:s/>gaps<text:s/>in<text:s/>infrastructure<text:s/>delivery<text:s/>agencies.</text:span></text:p>
        </text:list-item>
        <text:list-item>
          <text:p text:style-name="P910"><text:span text:style-name="T910_1">Infrastructure<text:s/>needs<text:s/>specialised<text:s/>oversight<text:s/>and<text:s/>early<text:s/>risk<text:s/>escalation.</text:span><text:span text:style-name="T910_2"><text:line-break/></text:span><text:span text:style-name="T910_3">The<text:s/>Ain<text:s/>Ghazal<text:s/>conveyor<text:s/>demonstrated<text:s/>that<text:s/>permitting,<text:s/>land<text:s/>access<text:s/>and<text:s/></text:span><text:span text:style-name="T910_4">technical</text:span><text:span text:style-name="T910_5"><text:s/>design</text:span><text:span text:style-name="T910_6"><text:s/>issues<text:s/>require<text:s/>active,<text:s/>continuous<text:s/></text:span><text:span text:style-name="T910_7">senior</text:span><text:span text:style-name="T910_8"><text:s/>level</text:span><text:span text:style-name="T910_9"><text:s/>engagement</text:span><text:span text:style-name="T910_10">.</text:span></text:p>
        </text:list-item>
        <text:list-item>
          <text:p text:style-name="P911"><text:span text:style-name="T911_1">Results</text:span><text:span text:style-name="T911_2"><text:s/>based</text:span><text:span text:style-name="T911_3"><text:s/>financing<text:s/>is<text:s/>effective<text:s/>when<text:s/>linked<text:s/>to<text:s/>robust<text:s/>data<text:s/>and<text:s/></text:span><text:span text:style-name="T911_4">political</text:span><text:span text:style-name="T911_5"><text:s/>economy</text:span><text:span text:style-name="T911_6"><text:s/>insight.</text:span><text:span text:style-name="T911_7"><text:line-break/></text:span><text:span text:style-name="T911_8">Some<text:s/>indicators<text:s/>(e.g.,<text:s/>work<text:s/>permits)<text:s/>generated<text:s/>outputs<text:s/>but<text:s/>did<text:s/>not<text:s/>translate<text:s/>into<text:s/>intended<text:s/></text:span><text:span text:style-name="T911_9">labour<text:s/>market</text:span><text:span text:style-name="T911_10"><text:s/>outcomes</text:span><text:span text:style-name="T911_11">.</text:span></text:p>
        </text:list-item>
        <text:list-item>
          <text:p text:style-name="P912"><text:span text:style-name="T912_1">Financial<text:s/>risk<text:s/>is<text:s/>lowest<text:s/>when<text:s/></text:span><text:span text:style-name="T912_2">Multilateral<text:s/>Development<text:s/>Bank</text:span><text:span text:style-name="T912_3"><text:s/></text:span><text:span text:style-name="T912_4">systems<text:s/>are<text:s/>paired<text:s/>with<text:s/>tight<text:s/>FCDO<text:s/>assurance.</text:span><text:span text:style-name="T912_5"><text:line-break/>Promissory<text:s/>notes,<text:s/>independent<text:s/>verification,<text:s/>and<text:s/>quarterly<text:s/>reviews<text:s/>were<text:s/>decisive<text:s/>in<text:s/>maintaining<text:s/>VfM.</text:span></text:p>
        </text:list-item>
        <text:list-item>
          <text:p text:style-name="P913"><text:span text:style-name="T913_1">Diplomatic<text:s/>engagement<text:s/>is<text:s/>integral<text:s/>to<text:s/>programme<text:s/>management.</text:span><text:span text:style-name="T913_2"><text:line-break/>The<text:s/>UK’s<text:s/>political<text:s/>leverage—especially<text:s/>on<text:s/>reform<text:s/>dialogue<text:s/>and<text:s/>resolving<text:s/>blockages—was<text:s/>critical<text:s/>to<text:s/>delivery.</text:span></text:p>
        </text:list-item>
        <text:list-item>
          <text:p text:style-name="P914"><text:span text:style-name="T914_1">Internal<text:s/></text:span><text:span text:style-name="T914_2">self-assessment</text:span><text:span text:style-name="T914_3"><text:s/>is<text:s/>vital.</text:span><text:span text:style-name="T914_4"><text:line-break/></text:span><text:span text:style-name="T914_5">The<text:s/>PCR<text:s/>highlighted<text:s/>the<text:s/>need<text:s/>for<text:s/>periodic<text:s/>mid</text:span><text:span text:style-name="T914_6">-</text:span><text:span text:style-name="T914_7">programme<text:s/>stocktakes<text:s/>of<text:s/>FCDO’s<text:s/>own<text:s/>programme</text:span><text:span text:style-name="T914_8"><text:s/></text:span><text:span text:style-name="T914_9">management<text:s/>approach,<text:s/>including<text:s/>skills<text:s/>mix,<text:s/>workload<text:s/>distribution<text:s/>and<text:s/>governance<text:s/>mapping,<text:s/>to<text:s/>improve<text:s/>foresight<text:s/>and<text:s/>resilience<text:s/>in<text:s/>long</text:span><text:span text:style-name="T914_10"><text:s/></text:span><text:span text:style-name="T914_11">running,<text:s/>complex<text:s/>programmes.</text:span><text:span text:style-name="T914_12"><text:s/></text:span><text:span text:style-name="T914_13">P</text:span><text:span text:style-name="T914_14">rogramme<text:s/>stocktakes<text:s/>of<text:s/>FCDO’s<text:s/>own<text:s/></text:span><text:span text:style-name="T914_15">programme</text:span><text:span text:style-name="T914_16"><text:s/>management</text:span><text:span text:style-name="T914_17"><text:s/>approach,<text:s/>including<text:s/>skills<text:s/>mix,<text:s/>workload<text:s/>distribution<text:s/>and<text:s/>governance<text:s/>mapping,<text:s/>to<text:s/>improve<text:s/>foresight<text:s/>and<text:s/>resilience<text:s/>in<text:s/></text:span><text:span text:style-name="T914_18">long</text:span><text:span text:style-name="T914_19"><text:s/>running</text:span><text:span text:style-name="T914_20">,<text:s/>complex<text:s/>programmes</text:span><text:span text:style-name="T914_21">.</text:span></text:p>
        </text:list-item>
      </text:list>
      <text:p text:style-name="P915"/>
      <text:p text:style-name="P916"><text:span text:style-name="T916_1">F</text:span><text:span text:style-name="T916_2">uture<text:s/>UK</text:span><text:span text:style-name="T916_3"><text:s/>economic<text:s/>development</text:span><text:span text:style-name="T916_4"><text:s/>programming<text:s/>in<text:s/>Jordan<text:s/>will<text:s/></text:span><text:span text:style-name="T916_5">build<text:s/>on<text:s/>the<text:s/>lessons<text:s/>learned<text:s/>from<text:s/>JCEOP.<text:s/></text:span><text:span text:style-name="T916_6">This<text:s/>will<text:s/>involve<text:s/>prioritising</text:span><text:span text:style-name="T916_7"><text:s/></text:span><text:span text:style-name="T916_8">an<text:s/></text:span><text:span text:style-name="T916_9">investment</text:span><text:span text:style-name="T916_10">‑led<text:s/>and<text:s/>expertise</text:span><text:span text:style-name="T916_11">‑driven<text:s/>approach<text:s/>that<text:s/>supports<text:s/>Jordan’s<text:s/>own<text:s/>priorities<text:s/>and<text:s/>institutions<text:s/>while<text:s/>addressing<text:s/>constraints<text:s/>that<text:s/>limit<text:s/>growth,<text:s/>productivity<text:s/>and<text:s/>infrastructure<text:s/>resilience.<text:s/></text:span><text:span text:style-name="T916_12">Given<text:s/>the<text:s/>reduced<text:s/>ODA<text:s/>envelope,<text:s/>the<text:s/>UK<text:s/>will<text:s/>focus<text:s/>on<text:s/></text:span><text:span text:style-name="T916_13">more<text:s/>targeted<text:s/>interventions</text:span><text:span text:style-name="T916_14"><text:s/>that<text:s/>seek<text:s/>to<text:s/>address<text:s/></text:span><text:span text:style-name="T916_15">specific<text:s/>binding<text:s/>constraints,<text:s/>ensuring<text:s/>resources<text:s/>deliver<text:s/>the<text:s/>greatest<text:s/>marginal<text:s/>gains<text:s/>through<text:s/>strengthened<text:s/>institutional<text:s/>capability,<text:s/>evidence</text:span><text:span text:style-name="T916_16">‑based<text:s/>policymaking<text:s/>and<text:s/></text:span><text:span text:style-name="T916_17">working<text:s/>more<text:s/>directly<text:s/>with<text:s/>the</text:span><text:span text:style-name="T916_18"><text:s/>private<text:s/>sector</text:span><text:span text:style-name="T916_19">.</text:span><text:span text:style-name="T916_20"><text:s/></text:span></text:p>
      <text:p text:style-name="P917"/>
      <text:p text:style-name="P918"/>
      <text:p text:style-name="P919"/>
      <table:table table:style-name="Table22">
        <table:table-column table:style-name="Column78"/>
        <table:table-column table:style-name="Column79"/>
        <table:table-column table:style-name="Column80"/>
        <table:table-column table:style-name="Column81"/>
        <table:table-row table:style-name="Row77">
          <table:table-cell table:style-name="Cell245">
            <text:p text:style-name="P920"><text:span text:style-name="T920_1">Date<text:s/>of<text:s/>last<text:s/>narrative<text:s/>financial<text:s/>report</text:span></text:p>
          </table:table-cell>
          <table:table-cell table:style-name="Cell246">
            <text:p text:style-name="P921"><text:span text:style-name="T921_1">31<text:s/>March<text:s/>2025</text:span></text:p>
          </table:table-cell>
          <table:table-cell table:style-name="Cell247">
            <text:p text:style-name="P922"><text:span text:style-name="T922_1">Date<text:s/>of<text:s/>last<text:s/>audited<text:s/>annual<text:s/>statement</text:span></text:p>
          </table:table-cell>
          <table:table-cell table:style-name="Cell248">
            <text:p text:style-name="P923"><text:span text:style-name="T923_1">13<text:s/>June<text:s/>2025</text:span></text:p>
          </table:table-cell>
        </table:table-row>
      </table:table>
      <text:p text:style-name="P924"/>
      <text:p text:style-name="P925"/>
      <text:p text:style-name="P926"/>
      <text:p text:style-name="P927"><text:span text:style-name="T927_1">ANNEX<text:s/>1:<text:s/></text:span><text:span text:style-name="T927_2">Background<text:s/>on</text:span><text:span text:style-name="T927_3"><text:s/></text:span><text:span text:style-name="T927_4">Jordan<text:s/>Compact</text:span></text:p>
      <text:p text:style-name="P928"/>
      <text:p text:style-name="P929"><text:span text:style-name="T929_1">The<text:s/>Jordan<text:s/>Compact,<text:s/>signed<text:s/>at<text:s/>the<text:s/>London<text:s/>Conference<text:s/>in<text:s/>February<text:s/>2016,<text:s/>represented<text:s/>a<text:s/>pioneering<text:s/>approach<text:s/>to<text:s/>managing<text:s/>protracted<text:s/>displacement.<text:s/>It<text:s/>aimed<text:s/>to<text:s/>transform<text:s/>the<text:s/>Syrian<text:s/>refugee<text:s/>crisis<text:s/>from<text:s/>a<text:s/>humanitarian<text:s/>emergency<text:s/>into<text:s/>a<text:s/>development<text:s/>opportunity<text:s/>for<text:s/>Jordan.<text:s/></text:span><text:span text:style-name="T929_2">The<text:s/>Government<text:s/>of<text:s/></text:span><text:span text:style-name="T929_3">Jordan<text:s/>committed<text:s/>to<text:s/>expanding<text:s/>education,<text:s/>employment,<text:s/>and<text:s/>economic<text:s/>reforms<text:s/></text:span><text:span text:style-name="T929_4">i</text:span><text:span text:style-name="T929_5">n<text:s/>exchange<text:s/>for<text:s/>substantial<text:s/>international<text:s/>support—</text:span><text:span text:style-name="T929_6">USD<text:s/></text:span><text:span text:style-name="T929_7">$700<text:s/>million<text:s/>annually<text:s/>in<text:s/>grants<text:s/>for<text:s/>three<text:s/>years,<text:s/></text:span><text:span text:style-name="T929_8">USD<text:s/></text:span><text:span text:style-name="T929_9">$1.9<text:s/>billion<text:s/>in<text:s/>concessional<text:s/>loans,<text:s/>and<text:s/></text:span><text:span text:style-name="T929_10">relaxed</text:span><text:span text:style-name="T929_11"><text:s/>Rules<text:s/>of<text:s/>Origin<text:s/>within<text:s/>the<text:s/>EU-Jordan</text:span><text:span text:style-name="T929_12"><text:s/>trade<text:s/>agreement.</text:span><text:span text:style-name="T929_13"><text:s/>Under<text:s/>the</text:span><text:span text:style-name="T929_14">se</text:span><text:span text:style-name="T929_15"><text:s/></text:span><text:span text:style-name="T929_16">preferential</text:span><text:span text:style-name="T929_17"><text:s/>Rules<text:s/>of<text:s/>Origin,<text:s/>Jordanian<text:s/>firms<text:s/>could<text:s/>export<text:s/>certain<text:s/>products<text:s/>to<text:s/>the<text:s/>EU<text:s/>under<text:s/>simplified<text:s/></text:span><text:span text:style-name="T929_18">input</text:span><text:span text:style-name="T929_19"><text:s/>sourcing</text:span><text:span text:style-name="T929_20"><text:s/>requirements,<text:s/>making<text:s/>it<text:s/>easier<text:s/>and<text:s/>cheaper<text:s/>for<text:s/>manufacturers<text:s/>to<text:s/>qualify<text:s/>for<text:s/></text:span><text:span text:style-name="T929_21">tariff</text:span><text:span text:style-name="T929_22"><text:s/>free</text:span><text:span text:style-name="T929_23"><text:s/>access—provided<text:s/>they<text:s/>employed<text:s/>a<text:s/>designated<text:s/>share<text:s/>of<text:s/>Syrian<text:s/>refugees.<text:s/></text:span><text:span text:style-name="T929_24">The<text:s/>Compact<text:s/>sought<text:s/>to<text:s/>guarantee<text:s/>school<text:s/>places<text:s/>for<text:s/>all<text:s/>Syrian<text:s/>children,<text:s/>issue<text:s/>200,000<text:s/>work<text:s/>permits<text:s/>for<text:s/>refugees,<text:s/>and<text:s/>improve<text:s/>the<text:s/>business<text:s/>environment<text:s/>while<text:s/>leveraging<text:s/>EU<text:s/>trade<text:s/>incentives.</text:span><text:span text:style-name="T929_25"><text:s/></text:span><text:span text:style-name="T929_26"><text:s/></text:span></text:p>
      <text:p text:style-name="P930"/>
      <text:p text:style-name="P931"><text:span text:style-name="T931_1">Implementation<text:s/>brought<text:s/>mixed<text:s/>results.<text:s/>Education<text:s/></text:span><text:span text:style-name="T931_2">enrolment</text:span><text:span text:style-name="T931_3"><text:s/>for<text:s/>Syrian<text:s/>children<text:s/>rose<text:s/>significantly,<text:s/>supported<text:s/>by<text:s/>double-shift<text:s/>schools,<text:s/>though<text:s/>challenges<text:s/>remain<text:s/>with<text:s/>quality<text:s/>and<text:s/>dropout<text:s/>rates<text:s/>among<text:s/>adolescents.<text:s/>Employment<text:s/>targets<text:s/>saw<text:s/>progress<text:s/>with<text:s/></text:span><text:span text:style-name="T931_4">more<text:s/>than</text:span><text:span text:style-name="T931_5"><text:s/></text:span><text:span text:style-name="T931_6">90</text:span><text:span text:style-name="T931_7">,000<text:s/>work<text:s/>permits<text:s/>issued<text:s/></text:span><text:span text:style-name="T931_8">in</text:span><text:span text:style-name="T931_9"><text:s/>202</text:span><text:span text:style-name="T931_10">3<text:s/>(around<text:s/>60,000<text:s/>per<text:s/>year<text:s/>from<text:s/>2020-2022)</text:span><text:span text:style-name="T931_11">,<text:s/>yet<text:s/>female<text:s/>participation<text:s/>was<text:s/>minimal<text:s/>and<text:s/>informality<text:s/>persisted.<text:s/>Trade<text:s/>incentives<text:s/>under<text:s/>the<text:s/>EU<text:s/>Rules<text:s/>of<text:s/>Origin<text:s/>scheme<text:s/>increased<text:s/>exports<text:s/>modestly,<text:s/>but<text:s/>foreign<text:s/>investment<text:s/>declined<text:s/>after<text:s/>2018.<text:s/>Social<text:s/>protection<text:s/>strategies<text:s/>were<text:s/>launched,<text:s/>and<text:s/>health<text:s/>access<text:s/>was<text:s/>restored<text:s/>after<text:s/>policy<text:s/>reversals,<text:s/>though<text:s/>poverty<text:s/>among<text:s/>refugees<text:s/>remains<text:s/>high.</text:span></text:p>
      <text:p text:style-name="P932"/>
      <text:p text:style-name="P933"><text:span text:style-name="T933_1">The<text:s/>Compact<text:s/>achieved<text:s/>notable<text:s/>successes:<text:s/>increased<text:s/>school<text:s/></text:span><text:span text:style-name="T933_2">enrolment</text:span><text:span text:style-name="T933_3">,<text:s/>expanded<text:s/>legal<text:s/>work<text:s/>opportunities,<text:s/>and<text:s/>institutionali</text:span><text:span text:style-name="T933_4">s</text:span><text:span text:style-name="T933_5">ed<text:s/>multi-year<text:s/>development<text:s/>financing.<text:s/>However,<text:s/>structural<text:s/>constraints—high<text:s/>unemployment,<text:s/>informality,<text:s/>and<text:s/>limited<text:s/>investment—restricted<text:s/>transformative<text:s/>impact.<text:s/>Refugee<text:s/>voices<text:s/>were<text:s/>largely<text:s/>absent<text:s/>from<text:s/>design,<text:s/>and<text:s/>gender<text:s/>disparities<text:s/>endured.</text:span></text:p>
      <text:p text:style-name="P934"/>
      <text:p text:style-name="P935"><text:span text:style-name="T935_1">The<text:s/>UK<text:s/>played<text:s/>a<text:s/>pivotal<text:s/>role<text:s/>in<text:s/>both<text:s/>the<text:s/>development<text:s/>and<text:s/>implementation<text:s/>of<text:s/>the<text:s/>Jordan<text:s/>Compact,<text:s/>as<text:s/>well<text:s/>as<text:s/>contributing<text:s/>financially.<text:s/>The<text:s/>UK's<text:s/>involvement<text:s/>focused<text:s/>on<text:s/>supporting<text:s/>economic<text:s/>reform,<text:s/>economic resilience and<text:s/>education<text:s/>within<text:s/>Jordan,<text:s/>promoting<text:s/>inward<text:s/>investment,<text:s/>and<text:s/>enhancing<text:s/>market<text:s/>access<text:s/>for<text:s/>Jordanian<text:s/>products.  The<text:s/>UK<text:s/>also<text:s/>helped establish the<text:s/>Global<text:s/>Concessional<text:s/>Financing<text:s/>Facility<text:s/>(GCFF)<text:s/>which<text:s/>provides<text:s/>middle-income<text:s/>countries<text:s/>that<text:s/>host<text:s/>large<text:s/>refugee<text:s/>populations<text:s/>with<text:s/>access<text:s/>to<text:s/>concessional<text:s/>finance<text:s/>and<text:s/>development<text:s/>support.  </text:span></text:p>
      <text:p text:style-name="P936"/>
      <text:p text:style-name="P937"/>
      <text:p text:style-name="P938"/>
      <text:p text:style-name="P939"/>
      <text:p text:style-name="P940"/>
      <text:p text:style-name="P941"/>
      <text:p text:style-name="P942"/>
      <text:p text:style-name="P943"/>
      <text:p text:style-name="P944"/>
      <text:p text:style-name="P945"/>
      <text:p text:style-name="P946"/>
      <text:p text:style-name="P947"/>
      <text:p text:style-name="P948"/>
      <text:p text:style-name="P949"/>
      <text:p text:style-name="P950"/>
      <text:p text:style-name="P951"/>
      <text:p text:style-name="P9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ptos" svg:font-family="Aptos" style:font-pitch="variable" style:font-family-generic="swiss"/>
    <style:font-face style:name="Cambria Math" svg:font-family="Cambria Math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365f91" style:font-name="Cambria" fo:font-size="16pt" style:font-name-asian="ＭＳ ゴシック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Internet_20_link_20__28_user_29_" style:display-name="Internet link (user)" style:family="text" style:parent-style-name="Default_20_Paragraph_20_Font">
      <style:text-properties fo:color="#0563c1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Default" style:family="paragraph">
      <style:paragraph-properties style:text-autospace="none"/>
      <style:text-properties fo:color="#000000" style:font-name="Arial" fo:font-size="12pt" style:font-size-asian="12pt" style:font-name-complex="Arial" style:font-size-complex="12pt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Mention" style:family="text" style:parent-style-name="Default_20_Paragraph_20_Font">
      <style:text-properties fo:background-color="#e1dfdd" fo:color="#2b579a"/>
    </style:style>
    <style:style style:name="LS13" style:family="paragraph" style:parent-style-name="No_20_List"/>
    <style:style style:name="Heading_20_1_20_Char" style:display-name="Heading 1 Char" style:family="text" style:parent-style-name="Default_20_Paragraph_20_Font">
      <style:text-properties fo:color="#365f91" style:font-name="Cambria" fo:font-size="16pt" style:font-name-asian="ＭＳ ゴシック" style:font-size-asian="16pt" style:font-name-complex="Times New Roman" style:font-size-complex="16pt" fo:language-asian="en" fo:country-asian="US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Level0" style:family="text">
      <style:text-properties fo:font-size="10pt" style:font-size-asian="10pt"/>
    </style:style>
    <style:style style:name="List3Level1" style:family="text">
      <style:text-properties style:font-name="Courier New" fo:font-size="10pt" style:font-size-asian="10pt" style:font-name-complex="Times New Roman"/>
    </style:style>
    <style:style style:name="List3Level2" style:family="text">
      <style:text-properties style:font-name="Wingdings" fo:font-size="10pt" style:font-size-asian="10pt"/>
    </style:style>
    <style:style style:name="List3Level3" style:family="text">
      <style:text-properties style:font-name="Wingdings" fo:font-size="10pt" style:font-size-asian="10pt"/>
    </style:style>
    <style:style style:name="List3Level4" style:family="text">
      <style:text-properties style:font-name="Wingdings" fo:font-size="10pt" style:font-size-asian="10pt"/>
    </style:style>
    <style:style style:name="List3Level5" style:family="text">
      <style:text-properties style:font-name="Wingdings" fo:font-size="10pt" style:font-size-asian="10pt"/>
    </style:style>
    <style:style style:name="List3Level6" style:family="text">
      <style:text-properties style:font-name="Wingdings" fo:font-size="10pt" style:font-size-asian="10pt"/>
    </style:style>
    <style:style style:name="List3Level7" style:family="text">
      <style:text-properties style:font-name="Wingdings" fo:font-size="10pt" style:font-size-asian="10pt"/>
    </style:style>
    <style:style style:name="List3Level8" style:family="text">
      <style:text-properties style:font-name="Wingdings" fo:font-size="10pt" style:font-size-asian="10pt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0pt" style:font-size-asian="10pt"/>
      </text:list-level-style-number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Level0" style:family="text">
      <style:text-properties style:font-name="Symbol" fo:font-size="10pt" style:font-size-asian="10pt"/>
    </style:style>
    <style:style style:name="List4Level1" style:family="text">
      <style:text-properties style:font-name="Courier New" fo:font-size="10pt" style:font-size-asian="10pt" style:font-name-complex="Times New Roman"/>
    </style:style>
    <style:style style:name="List4Level2" style:family="text">
      <style:text-properties style:font-name="Wingdings" fo:font-size="10pt" style:font-size-asian="10pt"/>
    </style:style>
    <style:style style:name="List4Level3" style:family="text">
      <style:text-properties style:font-name="Wingdings" fo:font-size="10pt" style:font-size-asian="10pt"/>
    </style:style>
    <style:style style:name="List4Level4" style:family="text">
      <style:text-properties style:font-name="Wingdings" fo:font-size="10pt" style:font-size-asian="10pt"/>
    </style:style>
    <style:style style:name="List4Level5" style:family="text">
      <style:text-properties style:font-name="Wingdings" fo:font-size="10pt" style:font-size-asian="10pt"/>
    </style:style>
    <style:style style:name="List4Level6" style:family="text">
      <style:text-properties style:font-name="Wingdings" fo:font-size="10pt" style:font-size-asian="10pt"/>
    </style:style>
    <style:style style:name="List4Level7" style:family="text">
      <style:text-properties style:font-name="Wingdings" fo:font-size="10pt" style:font-size-asian="10pt"/>
    </style:style>
    <style:style style:name="List4Level8" style:family="text">
      <style:text-properties style:font-name="Wingdings" fo:font-size="10pt" style:font-size-asian="10pt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5">
      <text:list-level-style-number style:num-format="1" text:style-name="List5Level0" style:num-suffix="-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1" text:style-name="List6Level1" style:num-suffix=")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2" style:num-suffix=")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3" style:num-suffix=")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4" style:num-suffix=")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6Level5" style:num-suffix=")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6Level6" style:num-suffix=")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6Level7" style:num-suffix=")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6Level8" style:num-suffix=")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">
      <text:list-level-style-number style:num-format="1" text:style-name="List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Symbol" fo:font-size="10pt" style:font-size-asian="10pt"/>
    </style:style>
    <style:style style:name="List9Level1" style:family="text">
      <style:text-properties style:font-name="Courier New" fo:font-size="10pt" style:font-size-asian="10pt"/>
    </style:style>
    <style:style style:name="List9Level2" style:family="text">
      <style:text-properties style:font-name="Wingdings" fo:font-size="10pt" style:font-size-asian="10pt"/>
    </style:style>
    <style:style style:name="List9Level3" style:family="text">
      <style:text-properties style:font-name="Wingdings" fo:font-size="10pt" style:font-size-asian="10pt"/>
    </style:style>
    <style:style style:name="List9Level4" style:family="text">
      <style:text-properties style:font-name="Wingdings" fo:font-size="10pt" style:font-size-asian="10pt"/>
    </style:style>
    <style:style style:name="List9Level5" style:family="text">
      <style:text-properties style:font-name="Wingdings" fo:font-size="10pt" style:font-size-asian="10pt"/>
    </style:style>
    <style:style style:name="List9Level6" style:family="text">
      <style:text-properties style:font-name="Wingdings" fo:font-size="10pt" style:font-size-asian="10pt"/>
    </style:style>
    <style:style style:name="List9Level7" style:family="text">
      <style:text-properties style:font-name="Wingdings" fo:font-size="10pt" style:font-size-asian="10pt"/>
    </style:style>
    <style:style style:name="List9Level8" style:family="text">
      <style:text-properties style:font-name="Wingdings" fo:font-size="10pt" style:font-size-asian="10pt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0Level0" style:family="text">
      <style:text-properties style:font-name="Symbol" fo:font-size="10pt" style:font-size-asian="10pt"/>
    </style:style>
    <style:style style:name="List10Level1" style:family="text">
      <style:text-properties style:font-name="Courier New" fo:font-size="10pt" style:font-size-asian="10pt"/>
    </style:style>
    <style:style style:name="List10Level2" style:family="text">
      <style:text-properties style:font-name="Wingdings" fo:font-size="10pt" style:font-size-asian="10pt"/>
    </style:style>
    <style:style style:name="List10Level3" style:family="text">
      <style:text-properties style:font-name="Wingdings" fo:font-size="10pt" style:font-size-asian="10pt"/>
    </style:style>
    <style:style style:name="List10Level4" style:family="text">
      <style:text-properties style:font-name="Wingdings" fo:font-size="10pt" style:font-size-asian="10pt"/>
    </style:style>
    <style:style style:name="List10Level5" style:family="text">
      <style:text-properties style:font-name="Wingdings" fo:font-size="10pt" style:font-size-asian="10pt"/>
    </style:style>
    <style:style style:name="List10Level6" style:family="text">
      <style:text-properties style:font-name="Wingdings" fo:font-size="10pt" style:font-size-asian="10pt"/>
    </style:style>
    <style:style style:name="List10Level7" style:family="text">
      <style:text-properties style:font-name="Wingdings" fo:font-size="10pt" style:font-size-asian="10pt"/>
    </style:style>
    <style:style style:name="List10Level8" style:family="text">
      <style:text-properties style:font-name="Wingdings" fo:font-size="10pt" style:font-size-asian="10pt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1Level0" style:family="text">
      <style:text-properties style:font-name="Symbol" fo:font-size="10pt" style:font-size-asian="10pt"/>
    </style:style>
    <style:style style:name="List11Level1" style:family="text">
      <style:text-properties style:font-name="Courier New" fo:font-size="10pt" style:font-size-asian="10pt"/>
    </style:style>
    <style:style style:name="List11Level2" style:family="text">
      <style:text-properties style:font-name="Wingdings" fo:font-size="10pt" style:font-size-asian="10pt"/>
    </style:style>
    <style:style style:name="List11Level3" style:family="text">
      <style:text-properties style:font-name="Wingdings" fo:font-size="10pt" style:font-size-asian="10pt"/>
    </style:style>
    <style:style style:name="List11Level4" style:family="text">
      <style:text-properties style:font-name="Wingdings" fo:font-size="10pt" style:font-size-asian="10pt"/>
    </style:style>
    <style:style style:name="List11Level5" style:family="text">
      <style:text-properties style:font-name="Wingdings" fo:font-size="10pt" style:font-size-asian="10pt"/>
    </style:style>
    <style:style style:name="List11Level6" style:family="text">
      <style:text-properties style:font-name="Wingdings" fo:font-size="10pt" style:font-size-asian="10pt"/>
    </style:style>
    <style:style style:name="List11Level7" style:family="text">
      <style:text-properties style:font-name="Wingdings" fo:font-size="10pt" style:font-size-asian="10pt"/>
    </style:style>
    <style:style style:name="List11Level8" style:family="text">
      <style:text-properties style:font-name="Wingdings" fo:font-size="10pt" style:font-size-asian="10pt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2Level0" style:family="text">
      <style:text-properties style:font-name="Symbol" fo:font-size="10pt" style:font-size-asian="10pt"/>
    </style:style>
    <style:style style:name="List12Level1" style:family="text">
      <style:text-properties style:font-name="Courier New" fo:font-size="10pt" style:font-size-asian="10pt"/>
    </style:style>
    <style:style style:name="List12Level2" style:family="text">
      <style:text-properties style:font-name="Wingdings" fo:font-size="10pt" style:font-size-asian="10pt"/>
    </style:style>
    <style:style style:name="List12Level3" style:family="text">
      <style:text-properties style:font-name="Wingdings" fo:font-size="10pt" style:font-size-asian="10pt"/>
    </style:style>
    <style:style style:name="List12Level4" style:family="text">
      <style:text-properties style:font-name="Wingdings" fo:font-size="10pt" style:font-size-asian="10pt"/>
    </style:style>
    <style:style style:name="List12Level5" style:family="text">
      <style:text-properties style:font-name="Wingdings" fo:font-size="10pt" style:font-size-asian="10pt"/>
    </style:style>
    <style:style style:name="List12Level6" style:family="text">
      <style:text-properties style:font-name="Wingdings" fo:font-size="10pt" style:font-size-asian="10pt"/>
    </style:style>
    <style:style style:name="List12Level7" style:family="text">
      <style:text-properties style:font-name="Wingdings" fo:font-size="10pt" style:font-size-asian="10pt"/>
    </style:style>
    <style:style style:name="List12Level8" style:family="text">
      <style:text-properties style:font-name="Wingdings" fo:font-size="10pt" style:font-size-asian="10pt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Courier New" fo:font-size="10pt" style:font-size-asian="10pt"/>
    </style:style>
    <style:style style:name="List13Level2" style:family="text">
      <style:text-properties style:font-name="Wingdings" fo:font-size="10pt" style:font-size-asian="10pt"/>
    </style:style>
    <style:style style:name="List13Level3" style:family="text">
      <style:text-properties style:font-name="Wingdings" fo:font-size="10pt" style:font-size-asian="10pt"/>
    </style:style>
    <style:style style:name="List13Level4" style:family="text">
      <style:text-properties style:font-name="Wingdings" fo:font-size="10pt" style:font-size-asian="10pt"/>
    </style:style>
    <style:style style:name="List13Level5" style:family="text">
      <style:text-properties style:font-name="Wingdings" fo:font-size="10pt" style:font-size-asian="10pt"/>
    </style:style>
    <style:style style:name="List13Level6" style:family="text">
      <style:text-properties style:font-name="Wingdings" fo:font-size="10pt" style:font-size-asian="10pt"/>
    </style:style>
    <style:style style:name="List13Level7" style:family="text">
      <style:text-properties style:font-name="Wingdings" fo:font-size="10pt" style:font-size-asian="10pt"/>
    </style:style>
    <style:style style:name="List13Level8" style:family="text">
      <style:text-properties style:font-name="Wingdings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" text:style-name="List19Level0" text:level="1">
        <style:list-level-properties text:space-before="3.635cm" text:min-label-width="0.635cm" fo:text-align="start" text:list-level-position-and-space-mode="label-alignment">
          <style:list-level-label-alignment text:label-followed-by="listtab" fo:margin-left="4.27cm" fo:text-indent="-0.635cm"/>
        </style:list-level-properties>
        <style:text-properties style:font-name="Wingdings"/>
      </text:list-level-style-bullet>
      <text:list-level-style-bullet text:bullet-char="o" text:style-name="List19Level1" text:level="2">
        <style:list-level-properties text:space-before="4.905cm" text:min-label-width="0.635cm" fo:text-align="start" text:list-level-position-and-space-mode="label-alignment">
          <style:list-level-label-alignment text:label-followed-by="listtab" fo:margin-left="5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6.175cm" text:min-label-width="0.635cm" fo:text-align="start" text:list-level-position-and-space-mode="label-alignment">
          <style:list-level-label-alignment text:label-followed-by="listtab" fo:margin-left="6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7.445cm" text:min-label-width="0.635cm" fo:text-align="start" text:list-level-position-and-space-mode="label-alignment">
          <style:list-level-label-alignment text:label-followed-by="listtab" fo:margin-left="8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8.715cm" text:min-label-width="0.635cm" fo:text-align="start" text:list-level-position-and-space-mode="label-alignment">
          <style:list-level-label-alignment text:label-followed-by="listtab" fo:margin-left="9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9.985cm" text:min-label-width="0.635cm" fo:text-align="start" text:list-level-position-and-space-mode="label-alignment">
          <style:list-level-label-alignment text:label-followed-by="listtab" fo:margin-left="10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11.255cm" text:min-label-width="0.635cm" fo:text-align="start" text:list-level-position-and-space-mode="label-alignment">
          <style:list-level-label-alignment text:label-followed-by="listtab" fo:margin-left="11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2.525cm" text:min-label-width="0.635cm" fo:text-align="start" text:list-level-position-and-space-mode="label-alignment">
          <style:list-level-label-alignment text:label-followed-by="listtab" fo:margin-left="13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3.795cm" text:min-label-width="0.635cm" fo:text-align="start" text:list-level-position-and-space-mode="label-alignment">
          <style:list-level-label-alignment text:label-followed-by="listtab" fo:margin-left="14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" text:style-name="List20Level0" text:level="1">
        <style:list-level-properties text:space-before="3.251cm" text:min-label-width="0.635cm" fo:text-align="start" text:list-level-position-and-space-mode="label-alignment">
          <style:list-level-label-alignment text:label-followed-by="listtab" fo:margin-left="3.886cm" fo:text-indent="-0.635cm"/>
        </style:list-level-properties>
        <style:text-properties style:font-name="Wingdings"/>
      </text:list-level-style-bullet>
      <text:list-level-style-bullet text:bullet-char="o" text:style-name="List20Level1" text:level="2">
        <style:list-level-properties text:space-before="4.521cm" text:min-label-width="0.635cm" fo:text-align="start" text:list-level-position-and-space-mode="label-alignment">
          <style:list-level-label-alignment text:label-followed-by="listtab" fo:margin-left="5.15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5.791cm" text:min-label-width="0.635cm" fo:text-align="start" text:list-level-position-and-space-mode="label-alignment">
          <style:list-level-label-alignment text:label-followed-by="listtab" fo:margin-left="6.426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7.061cm" text:min-label-width="0.635cm" fo:text-align="start" text:list-level-position-and-space-mode="label-alignment">
          <style:list-level-label-alignment text:label-followed-by="listtab" fo:margin-left="7.696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8.331cm" text:min-label-width="0.635cm" fo:text-align="start" text:list-level-position-and-space-mode="label-alignment">
          <style:list-level-label-alignment text:label-followed-by="listtab" fo:margin-left="8.96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9.601cm" text:min-label-width="0.635cm" fo:text-align="start" text:list-level-position-and-space-mode="label-alignment">
          <style:list-level-label-alignment text:label-followed-by="listtab" fo:margin-left="10.236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10.871cm" text:min-label-width="0.635cm" fo:text-align="start" text:list-level-position-and-space-mode="label-alignment">
          <style:list-level-label-alignment text:label-followed-by="listtab" fo:margin-left="11.506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2.141cm" text:min-label-width="0.635cm" fo:text-align="start" text:list-level-position-and-space-mode="label-alignment">
          <style:list-level-label-alignment text:label-followed-by="listtab" fo:margin-left="12.77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3.411cm" text:min-label-width="0.635cm" fo:text-align="start" text:list-level-position-and-space-mode="label-alignment">
          <style:list-level-label-alignment text:label-followed-by="listtab" fo:margin-left="14.046cm" fo:text-indent="-0.635cm"/>
        </style:list-level-properties>
        <style:text-properties style:font-name="Wingdings"/>
      </text:list-level-style-bullet>
    </text:list-style>
    <style:style style:name="List21Level0" style:family="text" style:parent-style-name="LS13">
      <style:text-properties style:font-name="Symbol"/>
    </style:style>
    <style:style style:name="List21Level1" style:family="text" style:parent-style-name="LS13">
      <style:text-properties style:font-name="Courier New" style:font-name-complex="Courier New"/>
    </style:style>
    <style:style style:name="List21Level2" style:family="text" style:parent-style-name="LS13">
      <style:text-properties style:font-name="Wingdings"/>
    </style:style>
    <style:style style:name="List21Level3" style:family="text" style:parent-style-name="LS13">
      <style:text-properties style:font-name="Symbol"/>
    </style:style>
    <style:style style:name="List21Level4" style:family="text" style:parent-style-name="LS13">
      <style:text-properties style:font-name="Courier New" style:font-name-complex="Courier New"/>
    </style:style>
    <style:style style:name="List21Level5" style:family="text" style:parent-style-name="LS13">
      <style:text-properties style:font-name="Wingdings"/>
    </style:style>
    <style:style style:name="List21Level6" style:family="text" style:parent-style-name="LS13">
      <style:text-properties style:font-name="Symbol"/>
    </style:style>
    <style:style style:name="List21Level7" style:family="text" style:parent-style-name="LS13">
      <style:text-properties style:font-name="Courier New" style:font-name-complex="Courier New"/>
    </style:style>
    <style:style style:name="List21Level8" style:family="text" style:parent-style-name="LS13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Courier New" fo:font-size="10pt" style:font-size-asian="10pt"/>
    </style:style>
    <style:style style:name="List22Level2" style:family="text">
      <style:text-properties style:font-name="Wingdings" fo:font-size="10pt" style:font-size-asian="10pt"/>
    </style:style>
    <style:style style:name="List22Level3" style:family="text">
      <style:text-properties style:font-name="Wingdings" fo:font-size="10pt" style:font-size-asian="10pt"/>
    </style:style>
    <style:style style:name="List22Level4" style:family="text">
      <style:text-properties style:font-name="Wingdings" fo:font-size="10pt" style:font-size-asian="10pt"/>
    </style:style>
    <style:style style:name="List22Level5" style:family="text">
      <style:text-properties style:font-name="Wingdings" fo:font-size="10pt" style:font-size-asian="10pt"/>
    </style:style>
    <style:style style:name="List22Level6" style:family="text">
      <style:text-properties style:font-name="Wingdings" fo:font-size="10pt" style:font-size-asian="10pt"/>
    </style:style>
    <style:style style:name="List22Level7" style:family="text">
      <style:text-properties style:font-name="Wingdings" fo:font-size="10pt" style:font-size-asian="10pt"/>
    </style:style>
    <style:style style:name="List22Level8" style:family="text">
      <style:text-properties style:font-name="Wingdings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Courier New" fo:font-size="10pt" style:font-size-asian="10pt"/>
    </style:style>
    <style:style style:name="List29Level2" style:family="text">
      <style:text-properties style:font-name="Wingdings" fo:font-size="10pt" style:font-size-asian="10pt"/>
    </style:style>
    <style:style style:name="List29Level3" style:family="text">
      <style:text-properties style:font-name="Wingdings" fo:font-size="10pt" style:font-size-asian="10pt"/>
    </style:style>
    <style:style style:name="List29Level4" style:family="text">
      <style:text-properties style:font-name="Wingdings" fo:font-size="10pt" style:font-size-asian="10pt"/>
    </style:style>
    <style:style style:name="List29Level5" style:family="text">
      <style:text-properties style:font-name="Wingdings" fo:font-size="10pt" style:font-size-asian="10pt"/>
    </style:style>
    <style:style style:name="List29Level6" style:family="text">
      <style:text-properties style:font-name="Wingdings" fo:font-size="10pt" style:font-size-asian="10pt"/>
    </style:style>
    <style:style style:name="List29Level7" style:family="text">
      <style:text-properties style:font-name="Wingdings" fo:font-size="10pt" style:font-size-asian="10pt"/>
    </style:style>
    <style:style style:name="List29Level8" style:family="text">
      <style:text-properties style:font-name="Wingdings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Symbol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Courier New" style:font-name-complex="Courier New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o" text:style-name="List3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32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fo:font-weight="normal" style:font-weight-asian="normal"/>
    </style:style>
    <text:list-style style:name="LS33">
      <text:list-level-style-number style:num-format="1" text:start-value="2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/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i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center"/>
    </style:style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tab/></text:span><text:span text:style-name="T3_2"><text:tab/></text:span><text:span text:style-name="T3_3"><text:tab/></text:span><text:span text:style-name="T3_4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roject Completion Review</dc:title>
    <meta:initial-creator>Hedd Megchild</meta:initial-creator>
    <meta:creation-date>2026-01-29T08:29:00</meta:creation-date>
    <dc:creator>Heba Al-Talatini</dc:creator>
    <dc:date>2026-07-06T11:09:00</dc:date>
    <meta:print-date>2016-03-25T19:57:00</meta:print-date>
    <meta:template xlink:href="Annual Review" xlink:type="simple"/>
    <meta:editing-cycles>282</meta:editing-cycles>
    <meta:editing-duration>PT3H26M</meta:editing-duration>
    <meta:document-statistic meta:page-count="37" meta:paragraph-count="689" meta:row-count="2178" meta:word-count="16950" meta:character-count="118643" meta:non-whitespace-character-count="102382"/>
    <meta:user-defined meta:name="Business Document Type">Project completion review</meta:user-defined>
    <meta:user-defined meta:name="ContentTypeId">0x010100A9E804AD2130B047BEB1B1355903FA590800691F54132C01684AAB64636A35003259</meta:user-defined>
    <meta:user-defined meta:name="docLang">en</meta:user-defined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