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Arial" svg:font-family="Arial" style:font-pitch="variable" style:font-family-generic="swiss"/>
    <style:font-face style:name="Segoe UI Symbol" svg:font-family="Segoe UI Symbol" style:font-pitch="variable" style:font-family-generic="swiss"/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ptos" svg:font-family="Aptos" style:font-pitch="variable" style:font-family-generic="swiss"/>
    <style:font-face style:name="Cambria Math" svg:font-family="Cambria Math" style:font-pitch="variable" style:font-family-generic="roman"/>
    <style:font-face style:name="Calibri" svg:font-family="Calibri" style:font-pitch="variable" style:font-family-generic="swiss"/>
    <style:font-face style:name="Aptos Narrow" svg:font-family="Aptos Narrow" style:font-pitch="variable" style:font-family-generic="swiss"/>
    <style:font-face style:name="Yu Gothic Light" svg:font-family="Yu Gothic Light" style:font-pitch="variable" style:font-family-generic="swiss"/>
    <style:font-face style:name="Aptos Display" svg:font-family="Aptos Display" style:font-pitch="variable" style:font-family-generic="swiss"/>
    <style:font-face style:name="游明朝" svg:font-family="游明朝"/>
  </office:font-face-decls>
  <office:automatic-styles>
    <style:style style:name="P1" style:family="paragraph" style:parent-style-name="Normal" style:master-page-name="Standard">
      <style:paragraph-properties fo:text-align="left" fo:text-indent="0cm" fo:line-height="108%" fo:margin-bottom="0.206cm" fo:margin-left="0cm" fo:margin-right="0cm"/>
    </style:style>
    <style:style style:name="T1_1" style:family="text">
      <style:text-properties fo:font-weight="bold" style:font-weight-asian="bold"/>
    </style:style>
    <style:style style:name="P2" style:family="paragraph" style:parent-style-name="Normal">
      <style:paragraph-properties fo:text-align="center" fo:line-height="108%" fo:margin-bottom="0.185cm" fo:margin-left="0.457cm" fo:margin-right="0.455cm"/>
    </style:style>
    <style:style style:name="T2_1" style:family="text">
      <style:text-properties fo:font-size="11pt" style:font-size-asian="11pt" fo:font-weight="bold" style:font-weight-asian="bold"/>
    </style:style>
    <style:style style:name="P3" style:family="paragraph" style:parent-style-name="Normal">
      <style:paragraph-properties fo:text-align="center" fo:text-indent="0cm" fo:line-height="108%" fo:margin-bottom="0.185cm" fo:margin-left="0.099cm" fo:margin-right="0cm"/>
    </style:style>
    <style:style style:name="T3_1" style:family="text">
      <style:text-properties fo:font-size="11pt" style:font-size-asian="11pt" fo:font-weight="bold" style:font-weight-asian="bold"/>
    </style:style>
    <style:style style:name="P4" style:family="paragraph" style:parent-style-name="Normal">
      <style:paragraph-properties fo:text-align="center" fo:line-height="108%" fo:margin-bottom="0.189cm" fo:margin-left="0.457cm" fo:margin-right="0.448cm"/>
    </style:style>
    <style:style style:name="T4_1" style:family="text">
      <style:text-properties fo:font-size="11pt" style:font-size-asian="11pt" fo:font-weight="bold" style:font-weight-asian="bold"/>
    </style:style>
    <style:style style:name="P5" style:family="paragraph" style:parent-style-name="Normal">
      <style:paragraph-properties fo:text-align="center" fo:text-indent="0cm" fo:line-height="108%" fo:margin-bottom="0.185cm" fo:margin-left="0.099cm" fo:margin-right="0cm"/>
    </style:style>
    <style:style style:name="T5_1" style:family="text">
      <style:text-properties fo:font-size="11pt" style:font-size-asian="11pt" fo:font-weight="bold" style:font-weight-asian="bold"/>
    </style:style>
    <style:style style:name="P6" style:family="paragraph" style:parent-style-name="Normal">
      <style:paragraph-properties fo:text-align="center" fo:line-height="150%" fo:margin-bottom="0.002cm" fo:margin-left="0.457cm" fo:margin-right="0.459cm"/>
    </style:style>
    <style:style style:name="T6_1" style:family="text">
      <style:text-properties fo:font-size="11pt" style:font-size-asian="11pt" fo:font-weight="bold" style:font-weight-asian="bold"/>
    </style:style>
    <style:style style:name="P7" style:family="paragraph" style:parent-style-name="Normal">
      <style:paragraph-properties fo:text-align="center" fo:line-height="165%" fo:margin-bottom="0.002cm" fo:margin-left="3.489cm" fo:margin-right="3.374cm"/>
    </style:style>
    <style:style style:name="T7_1" style:family="text">
      <style:text-properties fo:font-size="11pt" style:font-size-asian="11pt" fo:font-weight="bold" style:font-weight-asian="bold"/>
    </style:style>
    <style:style style:name="P8" style:family="paragraph" style:parent-style-name="Normal">
      <style:paragraph-properties fo:text-align="center" fo:text-indent="0cm" fo:line-height="108%" fo:margin-bottom="0.189cm" fo:margin-left="0.099cm" fo:margin-right="0cm"/>
    </style:style>
    <style:style style:name="T8_1" style:family="text">
      <style:text-properties fo:font-size="11pt" style:font-size-asian="11pt" fo:font-weight="bold" style:font-weight-asian="bold"/>
    </style:style>
    <style:style style:name="P9" style:family="paragraph" style:parent-style-name="Normal">
      <style:paragraph-properties fo:text-align="center" fo:line-height="150%" fo:margin-bottom="0.002cm" fo:margin-left="2.66cm" fo:margin-right="2.549cm"/>
    </style:style>
    <style:style style:name="T9_1" style:family="text">
      <style:text-properties fo:font-size="11pt" style:font-size-asian="11pt" fo:font-weight="bold" style:font-weight-asian="bold"/>
    </style:style>
    <style:style style:name="P10" style:family="paragraph" style:parent-style-name="Normal">
      <style:paragraph-properties fo:text-align="center" fo:text-indent="0cm" fo:line-height="108%" fo:margin-bottom="0.185cm" fo:margin-left="0.099cm" fo:margin-right="0cm"/>
    </style:style>
    <style:style style:name="T10_1" style:family="text">
      <style:text-properties fo:font-size="11pt" style:font-size-asian="11pt" fo:font-weight="bold" style:font-weight-asian="bold"/>
    </style:style>
    <style:style style:name="P11" style:family="paragraph" style:parent-style-name="Normal">
      <style:paragraph-properties fo:text-align="center" fo:line-height="108%" fo:margin-bottom="0.152cm" fo:margin-left="0.457cm" fo:margin-right="0.446cm"/>
    </style:style>
    <style:style style:name="T11_1" style:family="text">
      <style:text-properties fo:font-size="11pt" style:font-size-asian="11pt" fo:font-weight="bold" style:font-weight-asian="bold"/>
    </style:style>
    <style:style style:name="T11_2" style:family="text">
      <style:text-properties fo:font-size="11pt" style:font-size-asian="11pt" fo:font-weight="bold" style:font-weight-asian="bold"/>
    </style:style>
    <style:style style:name="T11_3" style:family="text">
      <style:text-properties fo:font-size="11pt" style:font-size-asian="11pt" fo:font-weight="bold" style:font-weight-asian="bold"/>
    </style:style>
    <style:style style:name="T11_4" style:family="text">
      <style:text-properties fo:font-size="11pt" style:font-size-asian="11pt" fo:font-weight="bold" style:font-weight-asian="bold"/>
    </style:style>
    <style:style style:name="T11_5" style:family="text">
      <style:text-properties fo:font-size="11pt" style:font-size-asian="11pt" fo:font-weight="bold" style:font-weight-asian="bold"/>
    </style:style>
    <style:style style:name="T11_6" style:family="text">
      <style:text-properties fo:font-size="11pt" style:font-size-asian="11pt" fo:font-weight="bold" style:font-weight-asian="bold"/>
    </style:style>
    <style:style style:name="T11_7" style:family="text">
      <style:text-properties fo:font-size="11pt" style:font-size-asian="11pt" fo:font-weight="bold" style:font-weight-asian="bold"/>
    </style:style>
    <style:style style:name="T11_8" style:family="text">
      <style:text-properties fo:font-size="11pt" style:font-size-asian="11pt" fo:font-weight="bold" style:font-weight-asian="bold"/>
    </style:style>
    <style:style style:name="T11_9" style:family="text">
      <style:text-properties fo:font-size="11pt" style:font-size-asian="11pt" fo:font-weight="bold" style:font-weight-asian="bold"/>
    </style:style>
    <style:style style:name="T11_10" style:family="text">
      <style:text-properties fo:font-size="11pt" style:font-size-asian="11pt" fo:font-weight="bold" style:font-weight-asian="bold"/>
    </style:style>
    <style:style style:name="T11_11" style:family="text">
      <style:text-properties fo:font-size="11pt" style:font-size-asian="11pt" fo:font-weight="bold" style:font-weight-asian="bold"/>
    </style:style>
    <style:style style:name="P12" style:family="paragraph" style:parent-style-name="Normal">
      <style:paragraph-properties fo:text-align="left" fo:text-indent="0cm" fo:line-height="108%" fo:margin-bottom="0.175cm" fo:margin-left="0cm" fo:margin-right="0cm"/>
    </style:style>
    <style:style style:name="T12_1" style:family="text"/>
    <style:style style:name="P13" style:family="paragraph" style:parent-style-name="Normal">
      <style:paragraph-properties fo:text-indent="-1.27cm" fo:margin-right="0.005cm"/>
    </style:style>
    <style:style style:name="T13_1" style:family="text"/>
    <style:style style:name="T13_2" style:family="text"/>
    <style:style style:name="T13_3" style:family="text"/>
    <style:style style:name="T13_4" style:family="text">
      <style:text-properties fo:font-weight="bold" style:font-weight-asian="bold" style:font-weight-complex="bold"/>
    </style:style>
    <style:style style:name="T13_5" style:family="text"/>
    <style:style style:name="T13_6" style:family="text">
      <style:text-properties fo:font-weight="bold" style:font-weight-asian="bold" style:font-weight-complex="bold"/>
    </style:style>
    <style:style style:name="T13_7" style:family="text"/>
    <style:style style:name="T13_8" style:family="text"/>
    <style:style style:name="T13_9" style:family="text"/>
    <style:style style:name="T13_10" style:family="text"/>
    <style:style style:name="T13_11" style:family="text"/>
    <style:style style:name="T13_12" style:family="text"/>
    <style:style style:name="T13_13" style:family="text"/>
    <style:style style:name="T13_14" style:family="text"/>
    <style:style style:name="T13_15" style:family="text"/>
    <style:style style:name="T13_16" style:family="text"/>
    <style:style style:name="T13_17" style:family="text"/>
    <style:style style:name="P14" style:family="paragraph" style:parent-style-name="Normal">
      <style:paragraph-properties fo:text-indent="0cm" fo:margin-left="1.27cm" fo:margin-right="0.005cm"/>
    </style:style>
    <style:style style:name="P15" style:family="paragraph" style:parent-style-name="Normal">
      <style:paragraph-properties fo:text-indent="-1.27cm" fo:margin-right="0.005cm"/>
    </style:style>
    <style:style style:name="T15_1" style:family="text"/>
    <style:style style:name="P16" style:family="paragraph" style:parent-style-name="List_20_Paragraph"/>
    <style:style style:name="P17" style:family="paragraph" style:parent-style-name="Normal">
      <style:paragraph-properties fo:text-indent="-1.27cm" fo:margin-right="0.005cm"/>
    </style:style>
    <style:style style:name="T17_1" style:family="text"/>
    <style:style style:name="T17_2" style:family="text"/>
    <style:style style:name="T17_3" style:family="text"/>
    <style:style style:name="T17_4" style:family="text"/>
    <style:style style:name="T17_5" style:family="text"/>
    <style:style style:name="T17_6" style:family="text"/>
    <style:style style:name="T17_7" style:family="text"/>
    <style:style style:name="T17_8" style:family="text"/>
    <style:style style:name="T17_9" style:family="text"/>
    <style:style style:name="T17_10" style:family="text"/>
    <style:style style:name="T17_11" style:family="text"/>
    <style:style style:name="T17_12" style:family="text"/>
    <style:style style:name="T17_13" style:family="text"/>
    <style:style style:name="T17_14" style:family="text"/>
    <style:style style:name="T17_15" style:family="text"/>
    <style:style style:name="T17_16" style:family="text"/>
    <style:style style:name="T17_17" style:family="text"/>
    <style:style style:name="T17_18" style:family="text"/>
    <style:style style:name="T17_19" style:family="text"/>
    <style:style style:name="T17_20" style:family="text"/>
    <style:style style:name="T17_21" style:family="text"/>
    <style:style style:name="T17_22" style:family="text"/>
    <style:style style:name="T17_23" style:family="text"/>
    <style:style style:name="T17_24" style:family="text"/>
    <style:style style:name="T17_25" style:family="text"/>
    <style:style style:name="T17_26" style:family="text"/>
    <style:style style:name="T17_27" style:family="text"/>
    <style:style style:name="T17_28" style:family="text"/>
    <style:style style:name="T17_29" style:family="text"/>
    <style:style style:name="T17_30" style:family="text"/>
    <style:style style:name="T17_31" style:family="text"/>
    <style:style style:name="T17_32" style:family="text"/>
    <style:style style:name="T17_33" style:family="text"/>
    <style:style style:name="T17_34" style:family="text"/>
    <style:style style:name="T17_35" style:family="text"/>
    <style:style style:name="T17_36" style:family="text"/>
    <style:style style:name="T17_37" style:family="text"/>
    <style:style style:name="T17_38" style:family="text"/>
    <style:style style:name="T17_39" style:family="text"/>
    <style:style style:name="T17_40" style:family="text"/>
    <style:style style:name="T17_41" style:family="text"/>
    <style:style style:name="T17_42" style:family="text"/>
    <style:style style:name="T17_43" style:family="text"/>
    <style:style style:name="T17_44" style:family="text"/>
    <style:style style:name="T17_45" style:family="text"/>
    <style:style style:name="T17_46" style:family="text"/>
    <style:style style:name="T17_47" style:family="text"/>
    <style:style style:name="P18" style:family="paragraph" style:parent-style-name="List_20_Paragraph"/>
    <style:style style:name="P19" style:family="paragraph" style:parent-style-name="Normal">
      <style:paragraph-properties fo:text-indent="-1.27cm" fo:margin-right="0.005cm"/>
    </style:style>
    <style:style style:name="T19_1" style:family="text"/>
    <style:style style:name="T19_2" style:family="text"/>
    <style:style style:name="T19_3" style:family="text"/>
    <style:style style:name="T19_4" style:family="text"/>
    <style:style style:name="T19_5" style:family="text"/>
    <style:style style:name="P20" style:family="paragraph" style:parent-style-name="Normal">
      <style:paragraph-properties fo:text-indent="-0.503cm" fo:margin-bottom="0.212cm" fo:margin-right="0.005cm"/>
    </style:style>
    <style:style style:name="T20_1" style:family="text"/>
    <style:style style:name="T20_2" style:family="text"/>
    <style:style style:name="T20_3" style:family="text"/>
    <style:style style:name="P21" style:family="paragraph" style:parent-style-name="Normal">
      <style:paragraph-properties fo:text-indent="-0.831cm" fo:margin-bottom="0cm"/>
    </style:style>
    <style:style style:name="T21_1" style:family="text"/>
    <style:style style:name="T21_2" style:family="text"/>
    <style:style style:name="T21_3" style:family="text"/>
    <style:style style:name="T21_4" style:family="text"/>
    <style:style style:name="T21_5" style:family="text"/>
    <style:style style:name="T21_6" style:family="text"/>
    <style:style style:name="P22" style:family="paragraph" style:parent-style-name="Normal">
      <style:paragraph-properties fo:text-indent="-0.831cm" fo:margin-bottom="0cm"/>
    </style:style>
    <style:style style:name="T22_1" style:family="text"/>
    <style:style style:name="T22_2" style:family="text"/>
    <style:style style:name="T22_3" style:family="text"/>
    <style:style style:name="T22_4" style:family="text"/>
    <style:style style:name="T22_5" style:family="text"/>
    <style:style style:name="T22_6" style:family="text"/>
    <style:style style:name="T22_7" style:family="text"/>
    <style:style style:name="T22_8" style:family="text"/>
    <style:style style:name="P23" style:family="paragraph" style:parent-style-name="Normal">
      <style:paragraph-properties fo:text-indent="-0.831cm" fo:margin-bottom="0cm"/>
    </style:style>
    <style:style style:name="T23_1" style:family="text"/>
    <style:style style:name="T23_2" style:family="text"/>
    <style:style style:name="T23_3" style:family="text"/>
    <style:style style:name="T23_4" style:family="text"/>
    <style:style style:name="T23_5" style:family="text"/>
    <style:style style:name="T23_6" style:family="text"/>
    <style:style style:name="P24" style:family="paragraph" style:parent-style-name="Normal">
      <style:paragraph-properties fo:text-indent="-0.504cm" fo:margin-bottom="0.212cm" fo:margin-right="0.005cm"/>
    </style:style>
    <style:style style:name="T24_1" style:family="text"/>
    <style:style style:name="T24_2" style:family="text"/>
    <style:style style:name="T24_3" style:family="text"/>
    <style:style style:name="T24_4" style:family="text"/>
    <style:style style:name="T24_5" style:family="text"/>
    <style:style style:name="P25" style:family="paragraph" style:parent-style-name="Normal">
      <style:paragraph-properties fo:text-indent="-0.504cm" fo:margin-bottom="0.212cm" fo:margin-right="0.005cm"/>
    </style:style>
    <style:style style:name="T25_1" style:family="text"/>
    <style:style style:name="T25_2" style:family="text"/>
    <style:style style:name="T25_3" style:family="text"/>
    <style:style style:name="T25_4" style:family="text"/>
    <style:style style:name="T25_5" style:family="text"/>
    <style:style style:name="P26" style:family="paragraph" style:parent-style-name="Normal">
      <style:paragraph-properties fo:text-indent="-0.504cm" fo:margin-bottom="0.212cm" fo:margin-right="0.005cm"/>
    </style:style>
    <style:style style:name="T26_1" style:family="text"/>
    <style:style style:name="T26_2" style:family="text"/>
    <style:style style:name="T26_3" style:family="text"/>
    <style:style style:name="T26_4" style:family="text"/>
    <style:style style:name="T26_5" style:family="text"/>
    <style:style style:name="T26_6" style:family="text"/>
    <style:style style:name="T26_7" style:family="text"/>
    <style:style style:name="T26_8" style:family="text"/>
    <style:style style:name="T26_9" style:family="text"/>
    <style:style style:name="T26_10" style:family="text"/>
    <style:style style:name="T26_11" style:family="text"/>
    <style:style style:name="P27" style:family="paragraph" style:parent-style-name="Normal">
      <style:paragraph-properties fo:text-indent="-0.504cm" fo:margin-bottom="0.212cm" fo:margin-right="0.005cm"/>
    </style:style>
    <style:style style:name="T27_1" style:family="text"/>
    <style:style style:name="T27_2" style:family="text"/>
    <style:style style:name="T27_3" style:family="text"/>
    <style:style style:name="T27_4" style:family="text"/>
    <style:style style:name="T27_5" style:family="text"/>
    <style:style style:name="P28" style:family="paragraph" style:parent-style-name="Normal">
      <style:paragraph-properties fo:text-indent="-0.504cm" fo:margin-bottom="0.212cm" fo:margin-right="0.005cm"/>
    </style:style>
    <style:style style:name="T28_1" style:family="text"/>
    <style:style style:name="P29" style:family="paragraph" style:parent-style-name="Normal">
      <style:paragraph-properties fo:text-indent="-0.504cm" fo:margin-bottom="0.212cm" fo:margin-right="0.005cm"/>
    </style:style>
    <style:style style:name="T29_1" style:family="text"/>
    <style:style style:name="T29_2" style:family="text"/>
    <style:style style:name="T29_3" style:family="text"/>
    <style:style style:name="T29_4" style:family="text"/>
    <style:style style:name="T29_5" style:family="text"/>
    <style:style style:name="P30" style:family="paragraph" style:parent-style-name="Normal">
      <style:paragraph-properties fo:text-indent="-0.504cm" fo:margin-bottom="0.212cm" fo:margin-right="0.005cm"/>
    </style:style>
    <style:style style:name="T30_1" style:family="text"/>
    <style:style style:name="P31" style:family="paragraph" style:parent-style-name="Normal">
      <style:paragraph-properties fo:text-indent="-0.504cm" fo:margin-bottom="0.212cm" fo:margin-right="0.005cm"/>
    </style:style>
    <style:style style:name="T31_1" style:family="text"/>
    <style:style style:name="T31_2" style:family="text"/>
    <style:style style:name="T31_3" style:family="text"/>
    <style:style style:name="T31_4" style:family="text"/>
    <style:style style:name="T31_5" style:family="text"/>
    <style:style style:name="T31_6" style:family="text"/>
    <style:style style:name="T31_7" style:family="text"/>
    <style:style style:name="P32" style:family="paragraph" style:parent-style-name="Normal">
      <style:paragraph-properties fo:text-indent="-0.504cm" fo:margin-bottom="0.212cm" fo:margin-right="0.005cm"/>
    </style:style>
    <style:style style:name="T32_1" style:family="text"/>
    <style:style style:name="T32_2" style:family="text"/>
    <style:style style:name="T32_3" style:family="text"/>
    <style:style style:name="T32_4" style:family="text"/>
    <style:style style:name="T32_5" style:family="text"/>
    <style:style style:name="T32_6" style:family="text"/>
    <style:style style:name="T32_7" style:family="text"/>
    <style:style style:name="T32_8" style:family="text"/>
    <style:style style:name="T32_9" style:family="text"/>
    <style:style style:name="T32_10" style:family="text"/>
    <style:style style:name="T32_11" style:family="text"/>
    <style:style style:name="T32_12" style:family="text"/>
    <style:style style:name="T32_13" style:family="text"/>
    <style:style style:name="T32_14" style:family="text"/>
    <style:style style:name="T32_15" style:family="text"/>
    <style:style style:name="T32_16" style:family="text"/>
    <style:style style:name="T32_17" style:family="text"/>
    <style:style style:name="T32_18" style:family="text"/>
    <style:style style:name="P33" style:family="paragraph" style:parent-style-name="Normal">
      <style:paragraph-properties fo:text-indent="-0.504cm" fo:margin-bottom="0.212cm" fo:margin-right="0.005cm"/>
    </style:style>
    <style:style style:name="T33_1" style:family="text"/>
    <style:style style:name="T33_2" style:family="text"/>
    <style:style style:name="P34" style:family="paragraph" style:parent-style-name="Normal">
      <style:paragraph-properties fo:text-indent="0cm" fo:margin-bottom="0.212cm" fo:margin-left="0cm" fo:margin-right="0.005cm"/>
    </style:style>
    <style:style style:name="P35" style:family="paragraph" style:parent-style-name="Heading_20_1">
      <style:paragraph-properties fo:text-indent="-0.019cm" fo:line-height="108%" fo:margin-bottom="0.212cm" fo:margin-left="-0.011cm"/>
    </style:style>
    <style:style style:name="T35_1" style:family="text">
      <style:text-properties fo:font-size="11pt" style:font-size-asian="11pt"/>
    </style:style>
    <style:style style:name="P36" style:family="paragraph" style:parent-style-name="Normal"/>
    <style:style style:name="P37" style:family="paragraph" style:parent-style-name="Normal">
      <style:paragraph-properties fo:text-indent="-1.27cm" fo:margin-bottom="0.212cm" fo:margin-right="0.005cm"/>
    </style:style>
    <style:style style:name="T37_1" style:family="text"/>
    <style:style style:name="T37_2" style:family="text"/>
    <style:style style:name="T37_3" style:family="text"/>
    <style:style style:name="P38" style:family="paragraph" style:parent-style-name="Normal">
      <style:paragraph-properties fo:text-indent="-1.27cm" fo:margin-bottom="0.212cm" fo:margin-right="0.005cm"/>
    </style:style>
    <style:style style:name="T38_1" style:family="text"/>
    <style:style style:name="T38_2" style:family="text"/>
    <style:style style:name="T38_3" style:family="text"/>
    <style:style style:name="T38_4" style:family="text"/>
    <style:style style:name="T38_5" style:family="text"/>
    <style:style style:name="T38_6" style:family="text">
      <style:text-properties fo:color="#000000"/>
    </style:style>
    <style:style style:name="T38_7" style:family="text">
      <style:text-properties fo:color="#000000"/>
    </style:style>
    <style:style style:name="T38_8" style:family="text">
      <style:text-properties fo:color="#000000"/>
    </style:style>
    <style:style style:name="T38_9" style:family="text">
      <style:text-properties fo:color="#000000"/>
    </style:style>
    <style:style style:name="T38_10" style:family="text">
      <style:text-properties fo:color="#000000"/>
    </style:style>
    <style:style style:name="T38_11" style:family="text">
      <style:text-properties fo:color="#000000"/>
    </style:style>
    <style:style style:name="T38_12" style:family="text">
      <style:text-properties fo:color="#000000"/>
    </style:style>
    <style:style style:name="T38_13" style:family="text">
      <style:text-properties fo:color="#000000"/>
    </style:style>
    <style:style style:name="T38_14" style:family="text">
      <style:text-properties fo:color="#000000"/>
    </style:style>
    <style:style style:name="T38_15" style:family="text">
      <style:text-properties fo:color="#000000"/>
    </style:style>
    <style:style style:name="T38_16" style:family="text">
      <style:text-properties fo:color="#000000"/>
    </style:style>
    <style:style style:name="T38_17" style:family="text">
      <style:text-properties fo:color="#000000"/>
    </style:style>
    <style:style style:name="T38_18" style:family="text">
      <style:text-properties fo:color="#000000"/>
    </style:style>
    <style:style style:name="T38_19" style:family="text">
      <style:text-properties fo:color="#000000"/>
    </style:style>
    <style:style style:name="T38_20" style:family="text">
      <style:text-properties fo:color="#000000"/>
    </style:style>
    <style:style style:name="T38_21" style:family="text">
      <style:text-properties fo:color="#000000"/>
    </style:style>
    <style:style style:name="T38_22" style:family="text">
      <style:text-properties fo:color="#000000"/>
    </style:style>
    <style:style style:name="T38_23" style:family="text">
      <style:text-properties fo:color="#000000"/>
    </style:style>
    <style:style style:name="T38_24" style:family="text">
      <style:text-properties fo:color="#000000"/>
    </style:style>
    <style:style style:name="T38_25" style:family="text">
      <style:text-properties fo:color="#000000"/>
    </style:style>
    <style:style style:name="T38_26" style:family="text">
      <style:text-properties fo:color="#000000"/>
    </style:style>
    <style:style style:name="T38_27" style:family="text">
      <style:text-properties fo:color="#000000"/>
    </style:style>
    <style:style style:name="P39" style:family="paragraph" style:parent-style-name="Normal">
      <style:paragraph-properties fo:text-indent="-1.27cm" fo:margin-bottom="0.212cm" fo:margin-right="0.005cm"/>
    </style:style>
    <style:style style:name="T39_1" style:family="text"/>
    <style:style style:name="T39_2" style:family="text"/>
    <style:style style:name="T39_3" style:family="text"/>
    <style:style style:name="T39_4" style:family="text">
      <style:text-properties fo:font-weight="bold" style:font-weight-asian="bold" style:font-weight-complex="bold"/>
    </style:style>
    <style:style style:name="T39_5" style:family="text"/>
    <style:style style:name="P40" style:family="paragraph" style:parent-style-name="Heading_20_1">
      <style:paragraph-properties fo:line-height="108%" fo:margin-bottom="0.152cm" fo:margin-left="-0.009cm"/>
      <style:text-properties fo:font-size="11pt" style:font-size-asian="11pt"/>
    </style:style>
    <style:style style:name="P41" style:family="paragraph" style:parent-style-name="Heading_20_1">
      <style:paragraph-properties fo:text-indent="-0.019cm" fo:line-height="108%" fo:margin-bottom="0.212cm" fo:margin-left="-0.011cm"/>
    </style:style>
    <style:style style:name="T41_1" style:family="text">
      <style:text-properties fo:font-size="11pt" style:font-size-asian="11pt"/>
    </style:style>
    <style:style style:name="P42" style:family="paragraph" style:parent-style-name="Normal"/>
    <style:style style:name="P43" style:family="paragraph" style:parent-style-name="Normal">
      <style:paragraph-properties fo:text-indent="-1.27cm" fo:margin-bottom="0.212cm" fo:margin-right="0.005cm"/>
    </style:style>
    <style:style style:name="T43_1" style:family="text"/>
    <style:style style:name="T43_2" style:family="text"/>
    <style:style style:name="T43_3" style:family="text"/>
    <style:style style:name="P44" style:family="paragraph" style:parent-style-name="Normal">
      <style:paragraph-properties fo:text-indent="-1.27cm" fo:margin-bottom="0.212cm" fo:margin-right="0.005cm"/>
    </style:style>
    <style:style style:name="T44_1" style:family="text"/>
    <style:style style:name="P45" style:family="paragraph" style:parent-style-name="Normal">
      <style:paragraph-properties fo:line-height="108%" fo:margin-bottom="0.138cm" fo:margin-right="0.005cm"/>
    </style:style>
    <style:style style:name="T45_1" style:family="text"/>
    <style:style style:name="P46" style:family="paragraph" style:parent-style-name="Normal">
      <style:paragraph-properties fo:line-height="108%" fo:margin-bottom="0.143cm" fo:margin-right="0.005cm"/>
    </style:style>
    <style:style style:name="T46_1" style:family="text"/>
    <style:style style:name="P47" style:family="paragraph" style:parent-style-name="Normal">
      <style:paragraph-properties fo:line-height="108%" fo:margin-bottom="0.139cm" fo:margin-right="0.005cm"/>
    </style:style>
    <style:style style:name="T47_1" style:family="text"/>
    <style:style style:name="P48" style:family="paragraph" style:parent-style-name="Normal">
      <style:paragraph-properties fo:line-height="108%" fo:margin-bottom="0.113cm" fo:margin-right="0.005cm"/>
    </style:style>
    <style:style style:name="T48_1" style:family="text"/>
    <style:style style:name="P49" style:family="paragraph" style:parent-style-name="Heading_20_1">
      <style:paragraph-properties fo:text-indent="-0.019cm" fo:line-height="108%" fo:margin-bottom="0cm" fo:margin-left="-0.011cm"/>
      <style:text-properties fo:font-size="11pt" style:font-size-asian="11pt"/>
    </style:style>
    <style:style style:name="P50" style:family="paragraph" style:parent-style-name="Heading_20_1">
      <style:paragraph-properties fo:line-height="108%" fo:margin-bottom="0.152cm" fo:margin-left="-0.009cm"/>
    </style:style>
    <style:style style:name="T50_1" style:family="text">
      <style:text-properties fo:font-size="11pt" style:font-size-asian="11pt"/>
    </style:style>
    <style:style style:name="P51" style:family="paragraph" style:parent-style-name="Normal">
      <style:paragraph-properties fo:text-align="left" fo:text-indent="0cm" fo:line-height="108%" fo:margin-bottom="0.175cm" fo:margin-left="0cm" fo:margin-right="0cm"/>
    </style:style>
    <style:style style:name="T51_1" style:family="text"/>
    <style:style style:name="P52" style:family="paragraph" style:parent-style-name="Normal">
      <style:paragraph-properties fo:text-indent="-1.27cm" fo:margin-right="0.005cm"/>
    </style:style>
    <style:style style:name="T52_1" style:family="text"/>
    <style:style style:name="T52_2" style:family="text">
      <style:text-properties fo:font-style="italic" style:font-style-asian="italic"/>
    </style:style>
    <style:style style:name="P53" style:family="paragraph" style:parent-style-name="Normal">
      <style:paragraph-properties fo:text-indent="0cm" fo:margin-bottom="0.212cm" fo:margin-left="0cm" fo:margin-right="0.005cm"/>
    </style:style>
    <style:style style:name="P54" style:family="paragraph" style:parent-style-name="Normal">
      <style:paragraph-properties fo:text-indent="-1.27cm" fo:margin-bottom="0.212cm" fo:margin-right="0.005cm"/>
    </style:style>
    <style:style style:name="T54_1" style:family="text"/>
    <style:style style:name="T54_2" style:family="text"/>
    <style:style style:name="T54_3" style:family="text"/>
    <style:style style:name="P55" style:family="paragraph" style:parent-style-name="Normal">
      <style:paragraph-properties fo:text-indent="0cm" fo:margin-left="0cm"/>
      <style:text-properties fo:color="#000000"/>
    </style:style>
    <style:style style:name="P56" style:family="paragraph" style:parent-style-name="Heading_20_1">
      <style:paragraph-properties fo:line-height="108%" fo:margin-bottom="0.212cm"/>
    </style:style>
    <style:style style:name="T56_1" style:family="text">
      <style:text-properties fo:font-size="11pt" style:font-size-asian="11pt"/>
    </style:style>
    <style:style style:name="P57" style:family="paragraph" style:parent-style-name="Normal"/>
    <style:style style:name="P58" style:family="paragraph" style:parent-style-name="Normal">
      <style:paragraph-properties fo:text-indent="-1.27cm" fo:margin-bottom="0.212cm" fo:margin-right="0.005cm"/>
    </style:style>
    <style:style style:name="T58_1" style:family="text"/>
    <style:style style:name="T58_2" style:family="text">
      <style:text-properties fo:font-weight="bold" style:font-weight-asian="bold"/>
    </style:style>
    <style:style style:name="T58_3" style:family="text"/>
    <style:style style:name="T58_4" style:family="text">
      <style:text-properties fo:font-weight="bold" style:font-weight-asian="bold"/>
    </style:style>
    <style:style style:name="T58_5" style:family="text"/>
    <style:style style:name="T58_6" style:family="text"/>
    <style:style style:name="T58_7" style:family="text">
      <style:text-properties fo:font-weight="bold" style:font-weight-asian="bold"/>
    </style:style>
    <style:style style:name="T58_8" style:family="text"/>
    <style:style style:name="T58_9" style:family="text"/>
    <style:style style:name="T58_10" style:family="text"/>
    <style:style style:name="P59" style:family="paragraph" style:parent-style-name="Normal">
      <style:paragraph-properties fo:text-indent="-1.27cm" fo:margin-bottom="0.212cm" fo:margin-right="0.005cm"/>
    </style:style>
    <style:style style:name="T59_1" style:family="text"/>
    <style:style style:name="T59_2" style:family="text">
      <style:text-properties fo:font-weight="bold" style:font-weight-asian="bold"/>
    </style:style>
    <style:style style:name="T59_3" style:family="text"/>
    <style:style style:name="P60" style:family="paragraph" style:parent-style-name="Normal">
      <style:paragraph-properties fo:text-indent="0cm" fo:margin-left="0cm"/>
      <style:text-properties fo:font-size="11pt" style:font-size-asian="11pt"/>
    </style:style>
    <style:style style:name="P61" style:family="paragraph" style:parent-style-name="Normal">
      <style:paragraph-properties fo:text-indent="0cm" fo:margin-left="0cm"/>
    </style:style>
    <style:style style:name="T61_1" style:family="text">
      <style:text-properties fo:font-size="11pt" style:font-size-asian="11pt" fo:font-weight="bold" style:font-weight-asian="bold"/>
    </style:style>
    <style:style style:name="P62" style:family="paragraph" style:parent-style-name="Normal">
      <style:paragraph-properties fo:text-indent="0cm" fo:margin-bottom="0.212cm" fo:margin-left="0cm" fo:margin-right="0.005cm"/>
      <style:text-properties style:font-size-complex="10pt"/>
    </style:style>
    <style:style style:name="P63" style:family="paragraph" style:parent-style-name="Normal">
      <style:paragraph-properties fo:text-indent="-1.27cm" fo:margin-bottom="0.212cm" fo:margin-right="0.005cm"/>
      <style:text-properties style:font-size-complex="10pt"/>
    </style:style>
    <style:style style:name="T63_1" style:family="text">
      <style:text-properties style:font-size-complex="10pt"/>
    </style:style>
    <style:style style:name="T63_2" style:family="text">
      <style:text-properties style:font-size-complex="10pt"/>
    </style:style>
    <style:style style:name="T63_3" style:family="text">
      <style:text-properties style:font-size-complex="10pt"/>
    </style:style>
    <style:style style:name="T63_4" style:family="text">
      <style:text-properties style:font-size-complex="10pt"/>
    </style:style>
    <style:style style:name="T63_5" style:family="text">
      <style:text-properties style:font-size-complex="10pt"/>
    </style:style>
    <style:style style:name="P64" style:family="paragraph" style:parent-style-name="Normal">
      <style:paragraph-properties fo:text-indent="-1.27cm" fo:margin-bottom="0.212cm" fo:margin-right="0.005cm"/>
      <style:text-properties style:font-size-complex="10pt"/>
    </style:style>
    <style:style style:name="T64_1" style:family="text">
      <style:text-properties style:font-size-complex="10pt"/>
    </style:style>
    <style:style style:name="T64_2" style:family="text">
      <style:text-properties style:font-size-complex="10pt"/>
    </style:style>
    <style:style style:name="T64_3" style:family="text">
      <style:text-properties style:font-size-complex="10pt"/>
    </style:style>
    <style:style style:name="T64_4" style:family="text">
      <style:text-properties style:font-size-complex="10pt"/>
    </style:style>
    <style:style style:name="P65" style:family="paragraph" style:parent-style-name="Normal">
      <style:paragraph-properties fo:text-indent="-1.27cm" fo:margin-bottom="0.212cm" fo:margin-right="0.005cm"/>
      <style:text-properties style:font-size-complex="10pt"/>
    </style:style>
    <style:style style:name="T65_1" style:family="text">
      <style:text-properties style:font-size-complex="10pt"/>
    </style:style>
    <style:style style:name="T65_2" style:family="text">
      <style:text-properties style:font-size-complex="10pt"/>
    </style:style>
    <style:style style:name="T65_3" style:family="text">
      <style:text-properties style:font-size-complex="10pt"/>
    </style:style>
    <style:style style:name="P66" style:family="paragraph" style:parent-style-name="Normal">
      <style:paragraph-properties fo:text-indent="-1.27cm" fo:margin-bottom="0.212cm" fo:margin-right="0.005cm"/>
    </style:style>
    <style:style style:name="T66_1" style:family="text">
      <style:text-properties style:font-size-complex="10pt"/>
    </style:style>
    <style:style style:name="T66_2" style:family="text">
      <style:text-properties style:font-size-complex="10pt"/>
    </style:style>
    <style:style style:name="T66_3" style:family="text">
      <style:text-properties style:font-size-complex="10pt"/>
    </style:style>
    <style:style style:name="T66_4" style:family="text"/>
    <style:style style:name="T66_5" style:family="text">
      <style:text-properties style:font-size-complex="10pt"/>
    </style:style>
    <style:style style:name="T66_6" style:family="text">
      <style:text-properties style:font-size-complex="10pt"/>
    </style:style>
    <style:style style:name="P67" style:family="paragraph" style:parent-style-name="Normal">
      <style:paragraph-properties fo:text-indent="-1.27cm" fo:margin-bottom="0.212cm" fo:margin-right="0.005cm"/>
      <style:text-properties style:font-size-complex="10pt"/>
    </style:style>
    <style:style style:name="T67_1" style:family="text">
      <style:text-properties style:font-size-complex="10pt"/>
    </style:style>
    <style:style style:name="T67_2" style:family="text">
      <style:text-properties style:font-size-complex="10pt"/>
    </style:style>
    <style:style style:name="T67_3" style:family="text">
      <style:text-properties style:font-size-complex="10pt"/>
    </style:style>
    <style:style style:name="P68" style:family="paragraph" style:parent-style-name="Normal">
      <style:paragraph-properties fo:text-indent="-1.27cm" fo:margin-bottom="0.212cm" fo:margin-right="0.005cm"/>
      <style:text-properties style:font-size-complex="10pt"/>
    </style:style>
    <style:style style:name="T68_1" style:family="text">
      <style:text-properties style:font-size-complex="10pt"/>
    </style:style>
    <style:style style:name="P69" style:family="paragraph" style:parent-style-name="Normal">
      <style:paragraph-properties fo:text-indent="-1.27cm" fo:margin-bottom="0.212cm" fo:margin-right="0.005cm"/>
      <style:text-properties style:font-size-complex="10pt"/>
    </style:style>
    <style:style style:name="T69_1" style:family="text">
      <style:text-properties style:font-size-complex="10pt"/>
    </style:style>
    <style:style style:name="P70" style:family="paragraph" style:parent-style-name="Normal">
      <style:paragraph-properties fo:text-indent="0cm" fo:margin-left="0cm"/>
      <style:text-properties fo:color="#000000"/>
    </style:style>
    <style:style style:name="P71" style:family="paragraph" style:parent-style-name="Normal">
      <style:paragraph-properties fo:text-indent="0cm" fo:margin-bottom="0.51cm" fo:margin-left="0cm" fo:margin-right="0.005cm"/>
    </style:style>
    <style:style style:name="T71_1" style:family="text">
      <style:text-properties fo:font-size="11pt" style:font-size-asian="11pt" style:font-size-complex="11pt" fo:font-weight="bold" style:font-weight-asian="bold" style:font-weight-complex="bold"/>
    </style:style>
    <style:style style:name="P72" style:family="paragraph" style:parent-style-name="Normal">
      <style:paragraph-properties fo:text-indent="-1.27cm" fo:margin-bottom="0.212cm" fo:margin-right="0.005cm"/>
    </style:style>
    <style:style style:name="T72_1" style:family="text"/>
    <style:style style:name="T72_2" style:family="text"/>
    <style:style style:name="T72_3" style:family="text"/>
    <style:style style:name="T72_4" style:family="text"/>
    <style:style style:name="T72_5" style:family="text"/>
    <style:style style:name="P73" style:family="paragraph" style:parent-style-name="Normal">
      <style:paragraph-properties fo:text-indent="-1.27cm" fo:margin-bottom="0.212cm" fo:margin-right="0.005cm"/>
    </style:style>
    <style:style style:name="T73_1" style:family="text"/>
    <style:style style:name="P74" style:family="paragraph" style:parent-style-name="Heading_20_2">
      <style:paragraph-properties fo:margin-bottom="0.152cm" fo:margin-left="-0.009cm"/>
      <style:text-properties fo:font-size="11pt" style:font-size-asian="11pt"/>
    </style:style>
    <style:style style:name="P75" style:family="paragraph" style:parent-style-name="Heading_20_2">
      <style:paragraph-properties fo:margin-bottom="0.152cm" fo:margin-left="-0.009cm"/>
    </style:style>
    <style:style style:name="T75_1" style:family="text">
      <style:text-properties fo:font-size="11pt" style:font-size-asian="11pt"/>
    </style:style>
    <style:style style:name="P76" style:family="paragraph" style:parent-style-name="Normal">
      <style:paragraph-properties fo:text-indent="0cm" fo:margin-bottom="0.212cm" fo:margin-left="0cm" fo:margin-right="0.005cm"/>
    </style:style>
    <style:style style:name="P77" style:family="paragraph" style:parent-style-name="Normal">
      <style:paragraph-properties fo:text-indent="-1.27cm" fo:margin-bottom="0.212cm" fo:margin-right="0.005cm"/>
    </style:style>
    <style:style style:name="T77_1" style:family="text"/>
    <style:style style:name="T77_2" style:family="text"/>
    <style:style style:name="T77_3" style:family="text"/>
    <style:style style:name="T77_4" style:family="text"/>
    <style:style style:name="T77_5" style:family="text"/>
    <style:style style:name="P78" style:family="paragraph" style:parent-style-name="Normal">
      <style:paragraph-properties fo:text-indent="-1.27cm" fo:margin-bottom="0.212cm" fo:margin-right="0.005cm"/>
    </style:style>
    <style:style style:name="T78_1" style:family="text"/>
    <style:style style:name="T78_2" style:family="text"/>
    <style:style style:name="P79" style:family="paragraph" style:parent-style-name="Heading_20_2">
      <style:paragraph-properties fo:margin-bottom="0.152cm" fo:margin-left="-0.009cm"/>
      <style:text-properties fo:font-size="11pt" style:font-size-asian="11pt"/>
    </style:style>
    <style:style style:name="P80" style:family="paragraph" style:parent-style-name="Heading_20_2">
      <style:paragraph-properties fo:margin-bottom="0.152cm" fo:margin-left="-0.009cm"/>
    </style:style>
    <style:style style:name="T80_1" style:family="text">
      <style:text-properties fo:color="#000000" fo:font-size="11pt" style:font-size-asian="11pt" style:font-size-complex="11pt"/>
    </style:style>
    <style:style style:name="P81" style:family="paragraph" style:parent-style-name="Normal">
      <style:paragraph-properties fo:text-indent="0cm" fo:margin-bottom="0.212cm" fo:margin-left="0cm" fo:margin-right="0.005cm"/>
    </style:style>
    <style:style style:name="P82" style:family="paragraph" style:parent-style-name="Normal">
      <style:paragraph-properties fo:text-indent="-1.27cm" fo:margin-bottom="0.212cm" fo:margin-right="0.005cm"/>
    </style:style>
    <style:style style:name="T82_1" style:family="text"/>
    <style:style style:name="P83" style:family="paragraph" style:parent-style-name="Normal">
      <style:paragraph-properties fo:text-indent="-1.27cm" fo:margin-bottom="0.212cm" fo:margin-right="0.005cm"/>
    </style:style>
    <style:style style:name="T83_1" style:family="text"/>
    <style:style style:name="T83_2" style:family="text">
      <style:text-properties fo:font-weight="bold" style:font-weight-asian="bold"/>
    </style:style>
    <style:style style:name="T83_3" style:family="text"/>
    <style:style style:name="T83_4" style:family="text"/>
    <style:style style:name="T83_5" style:family="text"/>
    <style:style style:name="P84" style:family="paragraph" style:parent-style-name="Normal">
      <style:paragraph-properties fo:text-indent="-1.27cm" fo:margin-bottom="0.212cm" fo:margin-right="0.005cm"/>
    </style:style>
    <style:style style:name="T84_1" style:family="text"/>
    <style:style style:name="T84_2" style:family="text"/>
    <style:style style:name="T84_3" style:family="text"/>
    <style:style style:name="T84_4" style:family="text"/>
    <style:style style:name="T84_5" style:family="text"/>
    <style:style style:name="T84_6" style:family="text"/>
    <style:style style:name="T84_7" style:family="text">
      <style:text-properties fo:color="#0000ff" style:text-underline-style="solid" style:text-underline-color="font-color"/>
    </style:style>
    <style:style style:name="T84_8" style:family="text">
      <style:text-properties fo:color="#1f497d"/>
    </style:style>
    <style:style style:name="T84_9" style:family="text"/>
    <style:style style:name="T84_10" style:family="text"/>
    <style:style style:name="T84_11" style:family="text"/>
    <style:style style:name="T84_12" style:family="text">
      <style:text-properties fo:color="#0000ff" style:text-underline-style="solid" style:text-underline-color="font-color"/>
    </style:style>
    <style:style style:name="T84_13" style:family="text"/>
    <style:style style:name="T84_14" style:family="text"/>
    <style:style style:name="T84_15" style:family="text"/>
    <style:style style:name="T84_16" style:family="text"/>
    <style:style style:name="T84_17" style:family="text"/>
    <style:style style:name="T84_18" style:family="text"/>
    <style:style style:name="T84_19" style:family="text"/>
    <style:style style:name="T84_20" style:family="text"/>
    <style:style style:name="T84_21" style:family="text"/>
    <style:style style:name="T84_22" style:family="text"/>
    <style:style style:name="P85" style:family="paragraph" style:parent-style-name="Normal">
      <style:paragraph-properties fo:text-indent="-1.27cm" fo:margin-bottom="0.212cm" fo:margin-right="0.005cm"/>
    </style:style>
    <style:style style:name="T85_1" style:family="text"/>
    <style:style style:name="T85_2" style:family="text"/>
    <style:style style:name="T85_3" style:family="text"/>
    <style:style style:name="T85_4" style:family="text"/>
    <style:style style:name="T85_5" style:family="text"/>
    <style:style style:name="T85_6" style:family="text"/>
    <style:style style:name="T85_7" style:family="text"/>
    <style:style style:name="T85_8" style:family="text"/>
    <style:style style:name="T85_9" style:family="text"/>
    <style:style style:name="T85_10" style:family="text"/>
    <style:style style:name="T85_11" style:family="text"/>
    <style:style style:name="T85_12" style:family="text"/>
    <style:style style:name="P86" style:family="paragraph" style:parent-style-name="Normal">
      <style:paragraph-properties fo:text-indent="-1.27cm" fo:margin-bottom="0.212cm" fo:margin-right="0.005cm"/>
    </style:style>
    <style:style style:name="T86_1" style:family="text"/>
    <style:style style:name="T86_2" style:family="text">
      <style:text-properties fo:color="#0070c0"/>
    </style:style>
    <style:style style:name="T86_3" style:family="text"/>
    <style:style style:name="P87" style:family="paragraph" style:parent-style-name="Normal">
      <style:paragraph-properties fo:text-indent="-1.27cm" fo:margin-bottom="0.212cm" fo:margin-right="0.005cm"/>
    </style:style>
    <style:style style:name="T87_1" style:family="text"/>
    <style:style style:name="T87_2" style:family="text"/>
    <style:style style:name="T87_3" style:family="text"/>
    <style:style style:name="T87_4" style:family="text"/>
    <style:style style:name="T87_5" style:family="text">
      <style:text-properties fo:color="#0070c0"/>
    </style:style>
    <style:style style:name="P88" style:family="paragraph" style:parent-style-name="Normal">
      <style:paragraph-properties fo:text-indent="-1.27cm" fo:margin-bottom="0.212cm" fo:margin-right="0.005cm"/>
    </style:style>
    <style:style style:name="T88_1" style:family="text"/>
    <style:style style:name="T88_2" style:family="text">
      <style:text-properties style:font-name="Cambria Math" style:font-name-complex="Cambria Math"/>
    </style:style>
    <style:style style:name="T88_3" style:family="text"/>
    <style:style style:name="P89" style:family="paragraph" style:parent-style-name="Normal">
      <style:paragraph-properties fo:text-indent="0cm" fo:margin-bottom="0.212cm" fo:margin-left="0cm"/>
      <style:text-properties fo:color="#000000"/>
    </style:style>
    <style:style style:name="P90" style:family="paragraph" style:parent-style-name="Heading_20_2">
      <style:paragraph-properties fo:margin-bottom="0.152cm" fo:margin-left="-0.009cm"/>
    </style:style>
    <style:style style:name="T90_1" style:family="text">
      <style:text-properties fo:font-size="11pt" style:font-size-asian="11pt" style:font-size-complex="11pt"/>
    </style:style>
    <style:style style:name="T90_2" style:family="text">
      <style:text-properties fo:font-size="11pt" style:font-size-asian="11pt" style:font-size-complex="11pt"/>
    </style:style>
    <style:style style:name="T90_3" style:family="text">
      <style:text-properties fo:font-size="11pt" style:font-size-asian="11pt" style:font-size-complex="11pt"/>
    </style:style>
    <style:style style:name="P91" style:family="paragraph" style:parent-style-name="Normal">
      <style:paragraph-properties fo:text-align="left" fo:text-indent="0cm" fo:line-height="108%" fo:margin-bottom="0.173cm" fo:margin-left="0cm" fo:margin-right="0cm"/>
    </style:style>
    <style:style style:name="P92" style:family="paragraph" style:parent-style-name="Normal">
      <style:paragraph-properties fo:text-indent="-1.27cm" fo:margin-bottom="0.212cm" fo:margin-right="0.005cm"/>
    </style:style>
    <style:style style:name="T92_1" style:family="text"/>
    <style:style style:name="P93" style:family="paragraph" style:parent-style-name="Normal">
      <style:paragraph-properties fo:text-indent="-1.27cm" fo:margin-bottom="0.212cm" fo:margin-right="0.005cm"/>
    </style:style>
    <style:style style:name="T93_1" style:family="text"/>
    <style:style style:name="P94" style:family="paragraph" style:parent-style-name="Normal">
      <style:paragraph-properties fo:margin-bottom="0.212cm" fo:margin-right="0.005cm"/>
    </style:style>
    <style:style style:name="T94_1" style:family="text"/>
    <style:style style:name="P95" style:family="paragraph" style:parent-style-name="Normal">
      <style:paragraph-properties fo:margin-bottom="0.212cm" fo:margin-right="0.005cm"/>
    </style:style>
    <style:style style:name="T95_1" style:family="text"/>
    <style:style style:name="P96" style:family="paragraph" style:parent-style-name="Normal">
      <style:paragraph-properties fo:margin-bottom="0.212cm" fo:margin-right="0.005cm"/>
    </style:style>
    <style:style style:name="T96_1" style:family="text"/>
    <style:style style:name="P97" style:family="paragraph" style:parent-style-name="Normal">
      <style:paragraph-properties fo:text-align="left" fo:text-indent="0cm" fo:line-height="108%" fo:margin-bottom="0.173cm" fo:margin-left="0cm" fo:margin-right="0cm"/>
    </style:style>
    <style:style style:name="T97_1" style:family="text"/>
    <style:style style:name="P98" style:family="paragraph" style:parent-style-name="Normal">
      <style:paragraph-properties fo:text-indent="-1.27cm" fo:margin-bottom="0.212cm" fo:margin-right="0.005cm"/>
    </style:style>
    <style:style style:name="T98_1" style:family="text"/>
    <style:style style:name="T98_2" style:family="text"/>
    <style:style style:name="T98_3" style:family="text"/>
    <style:style style:name="T98_4" style:family="text"/>
    <style:style style:name="T98_5" style:family="text"/>
    <style:style style:name="T98_6" style:family="text"/>
    <style:style style:name="T98_7" style:family="text"/>
    <style:style style:name="T98_8" style:family="text"/>
    <style:style style:name="T98_9" style:family="text"/>
    <style:style style:name="T98_10" style:family="text"/>
    <style:style style:name="P99" style:family="paragraph" style:parent-style-name="Normal">
      <style:paragraph-properties fo:text-indent="-1.27cm" fo:margin-bottom="0.212cm" fo:margin-right="0.005cm"/>
    </style:style>
    <style:style style:name="T99_1" style:family="text"/>
    <style:style style:name="T99_2" style:family="text"/>
    <style:style style:name="P100" style:family="paragraph" style:parent-style-name="Normal">
      <style:paragraph-properties fo:text-indent="-1.27cm" fo:margin-bottom="0.212cm" fo:margin-right="0.005cm"/>
    </style:style>
    <style:style style:name="T100_1" style:family="text"/>
    <style:style style:name="T100_2" style:family="text"/>
    <style:style style:name="T100_3" style:family="text"/>
    <style:style style:name="T100_4" style:family="text"/>
    <style:style style:name="T100_5" style:family="text"/>
    <style:style style:name="T100_6" style:family="text"/>
    <style:style style:name="T100_7" style:family="text"/>
    <style:style style:name="T100_8" style:family="text"/>
    <style:style style:name="P101" style:family="paragraph" style:parent-style-name="Normal">
      <style:paragraph-properties fo:margin-bottom="0.212cm"/>
    </style:style>
    <style:style style:name="T101_1" style:family="text"/>
    <style:style style:name="T101_2" style:family="text"/>
    <style:style style:name="T101_3" style:family="text"/>
    <style:style style:name="T101_4" style:family="text"/>
    <style:style style:name="T101_5" style:family="text"/>
    <style:style style:name="T101_6" style:family="text"/>
    <style:style style:name="T101_7" style:family="text"/>
    <style:style style:name="T101_8" style:family="text"/>
    <style:style style:name="T101_9" style:family="text"/>
    <style:style style:name="T101_10" style:family="text"/>
    <style:style style:name="T101_11" style:family="text"/>
    <style:style style:name="T101_12" style:family="text"/>
    <style:style style:name="T101_13" style:family="text"/>
    <style:style style:name="P102" style:family="paragraph" style:parent-style-name="Normal">
      <style:paragraph-properties fo:margin-bottom="0.212cm"/>
    </style:style>
    <style:style style:name="T102_1" style:family="text"/>
    <style:style style:name="T102_2" style:family="text"/>
    <style:style style:name="T102_3" style:family="text"/>
    <style:style style:name="T102_4" style:family="text"/>
    <style:style style:name="T102_5" style:family="text"/>
    <style:style style:name="T102_6" style:family="text"/>
    <style:style style:name="T102_7" style:family="text"/>
    <style:style style:name="T102_8" style:family="text"/>
    <style:style style:name="T102_9" style:family="text"/>
    <style:style style:name="T102_10" style:family="text"/>
    <style:style style:name="T102_11" style:family="text"/>
    <style:style style:name="T102_12" style:family="text"/>
    <style:style style:name="P103" style:family="paragraph" style:parent-style-name="Normal">
      <style:paragraph-properties fo:text-align="left" fo:text-indent="0cm" fo:line-height="108%" fo:margin-bottom="0.206cm" fo:margin-left="0cm" fo:margin-right="0cm"/>
    </style:style>
    <style:style style:name="P104" style:family="paragraph" style:parent-style-name="Heading_20_2">
      <style:paragraph-properties fo:margin-bottom="0.215cm"/>
    </style:style>
    <style:style style:name="T104_1" style:family="text">
      <style:text-properties fo:font-size="11pt" style:font-size-asian="11pt"/>
    </style:style>
    <style:style style:name="P105" style:family="paragraph" style:parent-style-name="Normal"/>
    <style:style style:name="P106" style:family="paragraph" style:parent-style-name="Normal">
      <style:paragraph-properties fo:text-indent="-1.27cm" fo:margin-bottom="0.212cm" fo:margin-right="0.005cm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margin-left="0.318cm" fo:border-right="#000000 0.018cm solid" fo:margin-right="0.318cm" style:horizontal-pos="from-left" style:horizontal-rel="paragraph" style:vertical-pos="from-top" style:vertical-rel="paragraph" style:flow-with-text="false" style:wrap="run-through" style:run-through="background" draw:auto-grow-height="false" draw:auto-grow-width="false"/>
    </style:style>
    <style:style style:name="FR2" style:family="graphic" style:parent-style-name="Normal">
      <style:graphic-properties draw:stroke="solid" svg:stroke-width="0cm" draw:fill-color="#faf9f8" fo:background-color="#faf9f8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T106_1" style:family="text"/>
    <style:style style:name="T106_2" style:family="text">
      <style:text-properties fo:font-weight="bold" style:font-weight-asian="bold"/>
    </style:style>
    <style:style style:name="T106_3" style:family="text"/>
    <style:style style:name="T106_4" style:family="text"/>
    <style:style style:name="T106_5" style:family="text"/>
    <style:style style:name="T106_6" style:family="text"/>
    <style:style style:name="T106_7" style:family="text"/>
    <style:style style:name="T106_8" style:family="text"/>
    <style:style style:name="P107" style:family="paragraph" style:parent-style-name="Normal">
      <style:paragraph-properties fo:text-indent="-1.27cm" fo:margin-bottom="0.212cm" fo:margin-right="0.005cm"/>
    </style:style>
    <style:style style:name="T107_1" style:family="text"/>
    <style:style style:name="P108" style:family="paragraph" style:parent-style-name="Normal">
      <style:paragraph-properties fo:text-indent="-1.27cm" fo:margin-bottom="0.212cm" fo:margin-right="0.005cm"/>
    </style:style>
    <style:style style:name="T108_1" style:family="text"/>
    <style:style style:name="P109" style:family="paragraph" style:parent-style-name="Normal">
      <style:paragraph-properties fo:text-indent="-1.27cm" fo:margin-bottom="0.212cm" fo:margin-right="0.005cm"/>
    </style:style>
    <style:style style:name="T109_1" style:family="text"/>
    <style:style style:name="T109_2" style:family="text">
      <style:text-properties fo:font-weight="bold" style:font-weight-asian="bold"/>
    </style:style>
    <style:style style:name="T109_3" style:family="text"/>
    <style:style style:name="P110" style:family="paragraph" style:parent-style-name="Normal">
      <style:paragraph-properties fo:text-indent="-1.27cm" fo:margin-bottom="0.212cm" fo:margin-right="0.005cm"/>
    </style:style>
    <style:style style:name="T110_1" style:family="text"/>
    <style:style style:name="T110_2" style:family="text"/>
    <style:style style:name="T110_3" style:family="text"/>
    <style:style style:name="T110_4" style:family="text"/>
    <style:style style:name="P111" style:family="paragraph" style:parent-style-name="Normal">
      <style:paragraph-properties fo:text-indent="-1.27cm" fo:margin-bottom="0.212cm" fo:margin-right="0.005cm"/>
    </style:style>
    <style:style style:name="T111_1" style:family="text"/>
    <style:style style:name="P112" style:family="paragraph" style:parent-style-name="Normal">
      <style:paragraph-properties fo:text-indent="-1.27cm" fo:margin-bottom="0.212cm" fo:margin-right="0.005cm"/>
    </style:style>
    <style:style style:name="T112_1" style:family="text"/>
    <style:style style:name="P113" style:family="paragraph" style:parent-style-name="Normal">
      <style:paragraph-properties fo:text-indent="-1.27cm" fo:margin-bottom="0.212cm" fo:margin-right="0.005cm"/>
    </style:style>
    <style:style style:name="T113_1" style:family="text"/>
    <style:style style:name="T113_2" style:family="text"/>
    <style:style style:name="T113_3" style:family="text"/>
    <style:style style:name="P114" style:family="paragraph" style:parent-style-name="Normal">
      <style:paragraph-properties fo:text-indent="-1.27cm" fo:margin-bottom="0.212cm" fo:margin-right="0.005cm"/>
    </style:style>
    <style:style style:name="T114_1" style:family="text"/>
    <style:style style:name="P115" style:family="paragraph" style:parent-style-name="Normal">
      <style:paragraph-properties fo:text-align="left" fo:text-indent="0cm" fo:line-height="108%" fo:margin-bottom="0cm" fo:margin-left="0cm" fo:margin-right="0cm"/>
    </style:style>
    <style:style style:name="T115_1" style:family="text"/>
    <style:style style:name="P116" style:family="paragraph" style:parent-style-name="Normal">
      <style:paragraph-properties fo:text-align="left" fo:text-indent="0cm" fo:line-height="108%" fo:margin-left="-0.026cm" fo:margin-right="0cm">
        <style:tab-stops>
          <style:tab-stop style:type="center" style:leader-style="none" style:position="7.124cm"/>
        </style:tab-stops>
      </style:paragraph-properties>
    </style:style>
    <style:style style:name="T116_1" style:family="text">
      <style:text-properties style:font-name="Arial" fo:font-size="11pt" style:font-size-asian="11pt" fo:font-weight="bold" style:font-weight-asian="bold" style:font-weight-complex="bold"/>
    </style:style>
    <style:style style:name="T116_2" style:family="text">
      <style:text-properties style:font-name="Arial" fo:font-size="11pt" style:font-size-asian="11pt"/>
    </style:style>
    <style:style style:name="T116_3" style:family="text">
      <style:text-properties style:font-name="Arial" fo:font-size="11pt" style:font-size-asian="11pt"/>
    </style:style>
    <style:style style:name="T116_4" style:family="text">
      <style:text-properties style:font-name="Arial" fo:font-size="11pt" style:font-size-asian="11pt"/>
    </style:style>
    <style:style style:name="T116_5" style:family="text">
      <style:text-properties style:font-name="Arial" fo:font-size="11pt" style:font-size-asian="11pt"/>
    </style:style>
    <style:style style:name="T116_6" style:family="text">
      <style:text-properties style:font-name="Arial" fo:font-size="11pt" style:font-size-asian="11pt"/>
    </style:style>
    <style:style style:name="T116_7" style:family="text">
      <style:text-properties style:font-name="Arial" fo:font-size="11pt" style:font-size-asian="11pt"/>
    </style:style>
    <style:style style:name="T116_8" style:family="text">
      <style:text-properties style:font-name="Arial" fo:font-size="11pt" style:font-size-asian="11pt"/>
    </style:style>
    <style:style style:name="P117" style:family="paragraph" style:parent-style-name="Normal">
      <style:paragraph-properties fo:text-align="left" fo:text-indent="0cm" fo:line-height="108%" fo:margin-left="-0.026cm" fo:margin-right="0cm">
        <style:tab-stops>
          <style:tab-stop style:type="center" style:leader-style="none" style:position="7.124cm"/>
        </style:tab-stops>
      </style:paragraph-properties>
      <style:text-properties style:font-name="Arial" fo:font-size="11pt" style:font-size-asian="11pt"/>
    </style:style>
    <style:style style:name="P118" style:family="paragraph" style:parent-style-name="Normal">
      <style:paragraph-properties fo:text-align="left" fo:text-indent="0cm" fo:line-height="108%" fo:margin-left="-0.026cm" fo:margin-right="0cm">
        <style:tab-stops>
          <style:tab-stop style:type="center" style:leader-style="none" style:position="7.124cm"/>
        </style:tab-stops>
      </style:paragraph-properties>
      <style:text-properties style:font-name="Arial" fo:font-size="11pt" style:font-size-asian="11pt"/>
    </style:style>
    <style:style style:name="P119" style:family="paragraph" style:parent-style-name="Normal">
      <style:paragraph-properties fo:text-align="left" fo:text-indent="0cm" fo:line-height="108%" fo:margin-left="-0.026cm" fo:margin-right="0cm">
        <style:tab-stops>
          <style:tab-stop style:type="center" style:leader-style="none" style:position="7.124cm"/>
        </style:tab-stops>
      </style:paragraph-properties>
      <style:text-properties style:font-name="Arial" fo:font-size="11pt" style:font-size-asian="11pt"/>
    </style:style>
    <style:style style:name="P120" style:family="paragraph" style:parent-style-name="Normal">
      <style:paragraph-properties fo:text-align="left" fo:text-indent="0cm" fo:line-height="108%" fo:margin-left="-0.026cm" fo:margin-right="0cm">
        <style:tab-stops>
          <style:tab-stop style:type="center" style:leader-style="none" style:position="7.124cm"/>
        </style:tab-stops>
      </style:paragraph-properties>
      <style:text-properties style:font-name="Arial" fo:font-size="11pt" style:font-size-asian="11pt"/>
    </style:style>
    <style:style style:name="P121" style:family="paragraph" style:parent-style-name="Normal">
      <style:paragraph-properties fo:text-align="left" fo:text-indent="0cm" fo:line-height="108%" fo:margin-left="-0.026cm" fo:margin-right="0cm">
        <style:tab-stops>
          <style:tab-stop style:type="center" style:leader-style="none" style:position="7.124cm"/>
        </style:tab-stops>
      </style:paragraph-properties>
    </style:style>
    <style:style style:name="T121_1" style:family="text">
      <style:text-properties style:font-name="Arial" fo:font-size="11pt" style:font-size-asian="11pt"/>
    </style:style>
    <style:style style:name="T121_2" style:family="text">
      <style:text-properties style:font-name="Arial" fo:font-size="11pt" style:font-size-asian="11pt"/>
    </style:style>
    <style:style style:name="T121_3" style:family="text">
      <style:text-properties style:font-name="Arial" fo:font-size="11pt" style:font-size-asian="11pt"/>
    </style:style>
    <style:style style:name="T121_4" style:family="text">
      <style:text-properties style:font-name="Arial" fo:font-size="11pt" style:font-size-asian="11pt"/>
    </style:style>
    <style:style style:name="T121_5" style:family="text">
      <style:text-properties style:font-name="Arial" fo:font-size="11pt" style:font-size-asian="11pt"/>
    </style:style>
    <style:style style:name="T121_6" style:family="text">
      <style:text-properties style:font-name="Arial" fo:font-size="11pt" style:font-size-asian="11pt" fo:font-weight="bold" style:font-weight-asian="bold" style:font-weight-complex="bold"/>
    </style:style>
    <style:style style:name="T121_7" style:family="text">
      <style:text-properties style:font-name="Arial" fo:font-size="11pt" style:font-size-asian="11pt"/>
    </style:style>
    <style:style style:name="P122" style:family="paragraph" style:parent-style-name="Normal">
      <style:paragraph-properties fo:text-align="left" fo:text-indent="0cm" fo:line-height="108%" fo:margin-left="-0.026cm" fo:margin-right="0cm">
        <style:tab-stops>
          <style:tab-stop style:type="center" style:leader-style="none" style:position="7.124cm"/>
        </style:tab-stops>
      </style:paragraph-properties>
    </style:style>
    <style:style style:name="T122_1" style:family="text">
      <style:text-properties style:font-name="Arial" fo:font-size="11pt" style:font-size-asian="11pt"/>
    </style:style>
    <style:style style:name="T122_2" style:family="text">
      <style:text-properties style:font-name="Arial" fo:font-size="11pt" style:font-size-asian="11pt"/>
    </style:style>
    <style:style style:name="P123" style:family="paragraph" style:parent-style-name="Normal">
      <style:paragraph-properties fo:text-align="left" fo:text-indent="0cm" fo:line-height="108%" fo:margin-left="-0.026cm" fo:margin-right="0cm">
        <style:tab-stops>
          <style:tab-stop style:type="center" style:leader-style="none" style:position="7.124cm"/>
        </style:tab-stops>
      </style:paragraph-properties>
      <style:text-properties style:font-name="Arial" fo:font-size="11pt" style:font-size-asian="11pt"/>
    </style:style>
    <style:style style:name="P124" style:family="paragraph" style:parent-style-name="Normal">
      <style:paragraph-properties fo:text-align="left" fo:text-indent="0cm" fo:line-height="108%" fo:margin-left="-0.026cm" fo:margin-right="0cm">
        <style:tab-stops>
          <style:tab-stop style:type="center" style:leader-style="none" style:position="7.124cm"/>
        </style:tab-stops>
      </style:paragraph-properties>
      <style:text-properties style:font-name="Arial" fo:font-size="11pt" style:font-size-asian="11pt"/>
    </style:style>
    <style:style style:name="P125" style:family="paragraph" style:parent-style-name="Normal">
      <style:paragraph-properties fo:text-align="left" fo:text-indent="0cm" fo:line-height="108%" fo:margin-left="-0.026cm" fo:margin-right="0cm">
        <style:tab-stops>
          <style:tab-stop style:type="center" style:leader-style="none" style:position="7.124cm"/>
        </style:tab-stops>
      </style:paragraph-properties>
    </style:style>
    <style:style style:name="T125_1" style:family="text">
      <style:text-properties style:font-name="Arial" fo:font-size="11pt" style:font-size-asian="11pt" fo:font-weight="bold" style:font-weight-asian="bold" style:font-weight-complex="bold"/>
    </style:style>
    <style:style style:name="T125_2" style:family="text">
      <style:text-properties style:font-name="Arial" fo:font-size="11pt" style:font-size-asian="11pt"/>
    </style:style>
    <style:style style:name="P126" style:family="paragraph" style:parent-style-name="Normal">
      <style:paragraph-properties fo:text-align="left" fo:text-indent="0cm" fo:line-height="108%" fo:margin-left="-0.026cm" fo:margin-right="0cm">
        <style:tab-stops>
          <style:tab-stop style:type="center" style:leader-style="none" style:position="7.124cm"/>
        </style:tab-stops>
      </style:paragraph-properties>
      <style:text-properties style:font-name="Arial" fo:font-size="11pt" style:font-size-asian="11pt"/>
    </style:style>
    <style:style style:name="P127" style:family="paragraph" style:parent-style-name="Normal">
      <style:paragraph-properties fo:text-align="left" fo:text-indent="0cm" fo:line-height="108%" fo:margin-left="-0.026cm" fo:margin-right="0cm">
        <style:tab-stops>
          <style:tab-stop style:type="center" style:leader-style="none" style:position="7.124cm"/>
        </style:tab-stops>
      </style:paragraph-properties>
      <style:text-properties style:font-name="Arial" fo:font-size="11pt" style:font-size-asian="11pt"/>
    </style:style>
    <style:style style:name="P128" style:family="paragraph" style:parent-style-name="Normal">
      <style:paragraph-properties fo:text-align="left" fo:text-indent="0cm" fo:line-height="108%" fo:margin-left="-0.026cm" fo:margin-right="0cm">
        <style:tab-stops>
          <style:tab-stop style:type="center" style:leader-style="none" style:position="7.124cm"/>
        </style:tab-stops>
      </style:paragraph-properties>
      <style:text-properties style:font-name="Arial" fo:font-size="11pt" style:font-size-asian="11pt"/>
    </style:style>
    <style:style style:name="P129" style:family="paragraph" style:parent-style-name="Normal">
      <style:paragraph-properties fo:text-align="left" fo:text-indent="0cm" fo:line-height="108%" fo:margin-left="-0.026cm" fo:margin-right="0cm">
        <style:tab-stops>
          <style:tab-stop style:type="center" style:leader-style="none" style:position="7.124cm"/>
        </style:tab-stops>
      </style:paragraph-properties>
      <style:text-properties style:font-name="Arial" fo:font-size="11pt" style:font-size-asian="11pt"/>
    </style:style>
    <style:style style:name="P130" style:family="paragraph" style:parent-style-name="Normal">
      <style:paragraph-properties fo:text-align="left" fo:text-indent="0cm" fo:line-height="108%" fo:margin-left="-0.026cm" fo:margin-right="0cm">
        <style:tab-stops>
          <style:tab-stop style:type="center" style:leader-style="none" style:position="7.124cm"/>
        </style:tab-stops>
      </style:paragraph-properties>
    </style:style>
    <style:style style:name="T130_1" style:family="text">
      <style:text-properties style:font-name="Arial" fo:font-size="11pt" style:font-size-asian="11pt"/>
    </style:style>
    <style:style style:name="T130_2" style:family="text">
      <style:text-properties style:font-name="Arial" fo:font-size="11pt" style:font-size-asian="11pt"/>
    </style:style>
    <style:style style:name="T130_3" style:family="text">
      <style:text-properties style:font-name="Arial" fo:font-size="11pt" style:font-size-asian="11pt"/>
    </style:style>
    <style:style style:name="T130_4" style:family="text">
      <style:text-properties style:font-name="Arial" fo:font-size="11pt" style:font-size-asian="11pt"/>
    </style:style>
    <style:style style:name="T130_5" style:family="text">
      <style:text-properties style:font-name="Arial" fo:font-size="11pt" style:font-size-asian="11pt"/>
    </style:style>
    <style:style style:name="T130_6" style:family="text">
      <style:text-properties style:font-name="Arial" fo:font-size="11pt" style:font-size-asian="11pt" fo:font-weight="bold" style:font-weight-asian="bold" style:font-weight-complex="bold"/>
    </style:style>
    <style:style style:name="T130_7" style:family="text">
      <style:text-properties style:font-name="Arial" fo:font-size="11pt" style:font-size-asian="11pt"/>
    </style:style>
    <style:style style:name="P131" style:family="paragraph" style:parent-style-name="Normal">
      <style:paragraph-properties fo:text-align="left" fo:text-indent="0cm" fo:line-height="108%" fo:margin-left="-0.026cm" fo:margin-right="0cm">
        <style:tab-stops>
          <style:tab-stop style:type="center" style:leader-style="none" style:position="7.124cm"/>
        </style:tab-stops>
      </style:paragraph-properties>
    </style:style>
    <style:style style:name="T131_1" style:family="text">
      <style:text-properties style:font-name="Arial" fo:font-size="11pt" style:font-size-asian="11pt"/>
    </style:style>
    <style:style style:name="T131_2" style:family="text">
      <style:text-properties style:font-name="Arial" fo:font-size="11pt" style:font-size-asian="11pt"/>
    </style:style>
    <style:style style:name="T131_3" style:family="text">
      <style:text-properties style:font-name="Arial" fo:font-size="11pt" style:font-size-asian="11pt"/>
    </style:style>
    <style:style style:name="T131_4" style:family="text">
      <style:text-properties style:font-name="Arial" fo:font-size="11pt" style:font-size-asian="11pt"/>
    </style:style>
    <style:style style:name="T131_5" style:family="text">
      <style:text-properties style:font-name="Arial" fo:font-size="11pt" style:font-size-asian="11pt"/>
    </style:style>
    <style:style style:name="P132" style:family="paragraph" style:parent-style-name="Normal">
      <style:paragraph-properties fo:text-align="left" fo:text-indent="0cm" fo:line-height="108%" fo:margin-left="-0.026cm" fo:margin-right="0cm">
        <style:tab-stops>
          <style:tab-stop style:type="center" style:leader-style="none" style:position="7.124cm"/>
        </style:tab-stops>
      </style:paragraph-properties>
    </style:style>
    <style:style style:name="T132_1" style:family="text">
      <style:text-properties style:font-name="Arial" fo:font-size="11pt" style:font-size-asian="11pt"/>
    </style:style>
    <style:style style:name="P133" style:family="paragraph" style:parent-style-name="Normal">
      <style:paragraph-properties fo:text-align="left" fo:break-before="page" fo:text-indent="0cm" fo:line-height="116%" fo:margin-bottom="0.282cm" fo:margin-left="0cm" fo:margin-right="0cm"/>
    </style:style>
    <style:style style:name="P134" style:family="paragraph" style:parent-style-name="Heading_20_1">
      <style:paragraph-properties fo:margin-bottom="0.152cm" fo:margin-left="-0.009cm"/>
    </style:style>
    <style:style style:name="T134_1" style:family="text"/>
    <style:style style:name="T134_2" style:family="text"/>
    <style:style style:name="P135" style:family="paragraph" style:parent-style-name="Normal">
      <style:paragraph-properties fo:text-align="left" fo:text-indent="0cm" fo:line-height="108%" fo:margin-bottom="0.206cm" fo:margin-left="0cm" fo:margin-right="0cm"/>
    </style:style>
    <style:style style:name="T135_1" style:family="text">
      <style:text-properties fo:font-weight="bold" style:font-weight-asian="bold"/>
    </style:style>
    <style:style style:name="P136" style:family="paragraph" style:parent-style-name="Heading_20_2">
      <style:paragraph-properties fo:margin-bottom="0.152cm" fo:margin-left="-0.009cm"/>
    </style:style>
    <style:style style:name="T136_1" style:family="text">
      <style:text-properties fo:font-size="11pt" style:font-size-asian="11pt"/>
    </style:style>
    <style:style style:name="P137" style:family="paragraph" style:parent-style-name="Normal">
      <style:paragraph-properties fo:text-align="left" fo:text-indent="0cm" fo:line-height="108%" fo:margin-bottom="0.173cm" fo:margin-left="0cm" fo:margin-right="0cm"/>
    </style:style>
    <style:style style:name="T137_1" style:family="text"/>
    <style:style style:name="P138" style:family="paragraph" style:parent-style-name="Heading_20_3">
      <style:paragraph-properties fo:margin-left="-0.009cm"/>
    </style:style>
    <style:style style:name="T138_1" style:family="text"/>
    <style:style style:name="T138_2" style:family="text">
      <style:text-properties style:text-underline-style="none"/>
    </style:style>
    <style:style style:name="P139" style:family="paragraph" style:parent-style-name="Normal">
      <style:paragraph-properties fo:text-align="left" fo:text-indent="0cm" fo:line-height="108%" fo:margin-bottom="0.203cm" fo:margin-left="0cm" fo:margin-right="0cm"/>
    </style:style>
    <style:style style:name="T139_1" style:family="text"/>
    <style:style style:name="P140" style:family="paragraph" style:parent-style-name="Normal">
      <style:paragraph-properties fo:text-indent="-1.27cm" fo:margin-left="1.244cm" fo:margin-right="0.005cm"/>
    </style:style>
    <style:style style:name="T140_1" style:family="text"/>
    <style:style style:name="P141" style:family="paragraph" style:parent-style-name="Normal">
      <style:paragraph-properties fo:text-align="left" fo:text-indent="0cm" fo:line-height="108%" fo:margin-bottom="0.173cm" fo:margin-left="0cm" fo:margin-right="0cm"/>
    </style:style>
    <style:style style:name="T141_1" style:family="text"/>
    <style:style style:name="P142" style:family="paragraph" style:parent-style-name="Heading_20_3">
      <style:paragraph-properties fo:margin-left="-0.009cm"/>
    </style:style>
    <style:style style:name="T142_1" style:family="text"/>
    <style:style style:name="T142_2" style:family="text">
      <style:text-properties style:text-underline-style="none"/>
    </style:style>
    <style:style style:name="P143" style:family="paragraph" style:parent-style-name="Normal">
      <style:paragraph-properties fo:text-align="left" fo:text-indent="0cm" fo:line-height="108%" fo:margin-bottom="0.192cm" fo:margin-left="2.54cm" fo:margin-right="0cm"/>
    </style:style>
    <style:style style:name="T143_1" style:family="text"/>
    <style:style style:name="P144" style:family="paragraph" style:parent-style-name="Normal">
      <style:paragraph-properties fo:text-indent="-1.27cm" fo:margin-right="0.005cm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margin-left="0.318cm" fo:border-right="#000000 0.018cm solid" fo:margin-right="0.318cm" style:horizontal-pos="from-left" style:horizontal-rel="paragraph" style:vertical-pos="from-top" style:vertical-rel="paragraph" style:flow-with-text="false" style:wrap="run-through" style:run-through="background" draw:auto-grow-height="false" draw:auto-grow-width="false"/>
    </style:style>
    <style:style style:name="FR4" style:family="graphic" style:parent-style-name="Normal">
      <style:graphic-properties draw:stroke="solid" svg:stroke-width="0cm" draw:fill-color="#faf9f8" fo:background-color="#faf9f8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T144_1" style:family="text"/>
    <style:style style:name="T144_2" style:family="text"/>
    <style:style style:name="T144_3" style:family="text"/>
    <style:style style:name="T144_4" style:family="text"/>
    <style:style style:name="T144_5" style:family="text">
      <style:text-properties fo:font-size="12pt" style:font-size-asian="12pt"/>
    </style:style>
    <style:style style:name="T144_6" style:family="text">
      <style:text-properties style:font-size-complex="10pt"/>
    </style:style>
    <style:style style:name="T144_7" style:family="text">
      <style:text-properties style:font-size-complex="10pt"/>
    </style:style>
    <style:style style:name="T144_8" style:family="text">
      <style:text-properties style:font-size-complex="10pt"/>
    </style:style>
    <style:style style:name="T144_9" style:family="text">
      <style:text-properties style:font-size-complex="10pt"/>
    </style:style>
    <style:style style:name="T144_10" style:family="text"/>
    <style:style style:name="T144_11" style:family="text"/>
    <style:style style:name="P145" style:family="paragraph" style:parent-style-name="Normal">
      <style:paragraph-properties fo:text-align="left" fo:text-indent="0cm" fo:line-height="108%" fo:margin-bottom="0.169cm" fo:margin-left="0cm" fo:margin-right="0cm"/>
    </style:style>
    <style:style style:name="T145_1" style:family="text"/>
    <style:style style:name="P146" style:family="paragraph" style:parent-style-name="Normal">
      <style:paragraph-properties fo:text-indent="-1.27cm" fo:line-height="108%" fo:margin-bottom="0.226cm" fo:margin-right="0.005cm"/>
    </style:style>
    <style:style style:name="T146_1" style:family="text"/>
    <style:style style:name="P147" style:family="paragraph" style:parent-style-name="Normal">
      <style:paragraph-properties fo:line-height="108%" fo:margin-bottom="0.173cm" fo:margin-left="1.288cm" fo:margin-right="0.005cm"/>
    </style:style>
    <style:style style:name="T147_1" style:family="text"/>
    <style:style style:name="P148" style:family="paragraph" style:parent-style-name="Normal">
      <style:paragraph-properties fo:text-align="left" fo:text-indent="0cm" fo:line-height="108%" fo:margin-bottom="0.224cm" fo:margin-left="0cm" fo:margin-right="0cm"/>
    </style:style>
    <style:style style:name="T148_1" style:family="text"/>
    <style:style style:name="P149" style:family="paragraph" style:parent-style-name="Normal">
      <style:paragraph-properties fo:text-indent="-1.27cm" fo:margin-right="0.005cm"/>
    </style:style>
    <style:style style:name="T149_1" style:family="text"/>
    <style:style style:name="T149_2" style:family="text"/>
    <style:style style:name="T149_3" style:family="text"/>
    <style:style style:name="P150" style:family="paragraph" style:parent-style-name="Normal">
      <style:paragraph-properties fo:text-align="left" fo:text-indent="0cm" fo:line-height="108%" fo:margin-bottom="0cm" fo:margin-left="0cm" fo:margin-right="0cm"/>
    </style:style>
    <style:style style:name="T150_1" style:family="text"/>
    <style:style style:name="P151" style:family="paragraph" style:parent-style-name="Normal">
      <style:paragraph-properties fo:text-indent="-1.27cm" fo:margin-right="0.005cm"/>
    </style:style>
    <style:style style:name="T151_1" style:family="text"/>
    <style:style style:name="P152" style:family="paragraph" style:parent-style-name="Normal">
      <style:paragraph-properties fo:text-align="left" fo:text-indent="0cm" fo:line-height="108%" fo:margin-bottom="0.173cm" fo:margin-left="1.27cm" fo:margin-right="0cm"/>
    </style:style>
    <style:style style:name="T152_1" style:family="text"/>
    <style:style style:name="P153" style:family="paragraph" style:parent-style-name="Normal">
      <style:paragraph-properties fo:line-height="108%" fo:margin-left="-0.009cm" fo:margin-right="0.005cm"/>
    </style:style>
    <style:style style:name="T153_1" style:family="text"/>
    <style:style style:name="P154" style:family="paragraph" style:parent-style-name="Normal">
      <style:paragraph-properties fo:text-align="left" fo:text-indent="0cm" fo:line-height="108%" fo:margin-bottom="0cm" fo:margin-left="0cm" fo:margin-right="0cm"/>
    </style:style>
    <style:style style:name="T154_1" style:family="text"/>
    <style:style style:name="P155" style:family="paragraph" style:parent-style-name="Normal">
      <style:paragraph-properties fo:text-indent="-1.27cm" fo:margin-right="0.005cm"/>
    </style:style>
    <style:style style:name="T155_1" style:family="text"/>
    <style:style style:name="P156" style:family="paragraph" style:parent-style-name="Normal">
      <style:paragraph-properties fo:text-align="left" fo:text-indent="0cm" fo:line-height="108%" fo:margin-bottom="0cm" fo:margin-left="0cm" fo:margin-right="0cm"/>
    </style:style>
    <style:style style:name="T156_1" style:family="text"/>
    <style:style style:name="P157" style:family="paragraph" style:parent-style-name="Normal">
      <style:paragraph-properties fo:text-indent="-1.27cm" fo:line-height="108%" fo:margin-bottom="0.185cm" fo:margin-right="0.005cm"/>
    </style:style>
    <style:style style:name="T157_1" style:family="text"/>
    <style:style style:name="P158" style:family="paragraph" style:parent-style-name="Normal">
      <style:paragraph-properties fo:text-align="left" fo:text-indent="0cm" fo:line-height="108%" fo:margin-bottom="0.175cm" fo:margin-left="0cm" fo:margin-right="0cm"/>
    </style:style>
    <style:style style:name="T158_1" style:family="text"/>
    <style:style style:name="P159" style:family="paragraph" style:parent-style-name="Normal">
      <style:paragraph-properties fo:text-indent="-1.004cm" fo:margin-right="0.005cm"/>
    </style:style>
    <style:style style:name="T159_1" style:family="text"/>
    <style:style style:name="P160" style:family="paragraph" style:parent-style-name="Normal">
      <style:paragraph-properties fo:text-indent="-1.004cm" fo:line-height="108%" fo:margin-bottom="0.185cm" fo:margin-right="0.005cm"/>
    </style:style>
    <style:style style:name="T160_1" style:family="text"/>
    <style:style style:name="P161" style:family="paragraph" style:parent-style-name="Normal">
      <style:paragraph-properties fo:text-indent="-1.004cm" fo:line-height="108%" fo:margin-bottom="0.18cm" fo:margin-right="0.005cm"/>
    </style:style>
    <style:style style:name="T161_1" style:family="text"/>
    <style:style style:name="P162" style:family="paragraph" style:parent-style-name="Normal">
      <style:paragraph-properties fo:text-indent="-1.004cm" fo:margin-right="0.005cm"/>
    </style:style>
    <style:style style:name="T162_1" style:family="text"/>
    <style:style style:name="P163" style:family="paragraph" style:parent-style-name="Normal">
      <style:paragraph-properties fo:text-indent="-1.004cm" fo:margin-right="0.005cm"/>
    </style:style>
    <style:style style:name="T163_1" style:family="text"/>
    <style:style style:name="P164" style:family="paragraph" style:parent-style-name="Normal">
      <style:paragraph-properties fo:text-indent="-1.004cm" fo:margin-bottom="0.053cm" fo:margin-right="0.005cm"/>
    </style:style>
    <style:style style:name="T164_1" style:family="text"/>
    <style:style style:name="P165" style:family="paragraph" style:parent-style-name="Normal">
      <style:paragraph-properties fo:text-indent="-1.004cm" fo:margin-right="0.005cm"/>
    </style:style>
    <style:style style:name="T165_1" style:family="text"/>
    <style:style style:name="P166" style:family="paragraph" style:parent-style-name="Normal">
      <style:paragraph-properties fo:text-align="left" fo:text-indent="0cm" fo:line-height="108%" fo:margin-bottom="0.173cm" fo:margin-left="4.501cm" fo:margin-right="0cm"/>
    </style:style>
    <style:style style:name="T166_1" style:family="text"/>
    <style:style style:name="P167" style:family="paragraph" style:parent-style-name="Normal">
      <style:paragraph-properties fo:text-indent="-1.27cm" fo:line-height="108%" fo:margin-bottom="0.185cm" fo:margin-right="0.005cm"/>
    </style:style>
    <style:style style:name="T167_1" style:family="text"/>
    <style:style style:name="T167_2" style:family="text"/>
    <style:style style:name="T167_3" style:family="text"/>
    <style:style style:name="T167_4" style:family="text"/>
    <style:style style:name="P168" style:family="paragraph" style:parent-style-name="Normal">
      <style:paragraph-properties fo:text-align="left" fo:text-indent="0cm" fo:line-height="108%" fo:margin-bottom="0cm" fo:margin-left="0cm" fo:margin-right="0cm"/>
    </style:style>
    <style:style style:name="T168_1" style:family="text"/>
    <style:style style:name="P169" style:family="paragraph" style:parent-style-name="Normal">
      <style:paragraph-properties fo:text-indent="-1.004cm" fo:margin-right="0.005cm"/>
    </style:style>
    <style:style style:name="T169_1" style:family="text"/>
    <style:style style:name="T169_2" style:family="text"/>
    <style:style style:name="T169_3" style:family="text"/>
    <style:style style:name="T169_4" style:family="text"/>
    <style:style style:name="T169_5" style:family="text"/>
    <style:style style:name="T169_6" style:family="text"/>
    <style:style style:name="T169_7" style:family="text"/>
    <style:style style:name="T169_8" style:family="text"/>
    <style:style style:name="T169_9" style:family="text"/>
    <style:style style:name="P170" style:family="paragraph" style:parent-style-name="Normal">
      <style:paragraph-properties fo:text-indent="-1.004cm" fo:margin-right="0.005cm"/>
    </style:style>
    <style:style style:name="T170_1" style:family="text"/>
    <style:style style:name="P171" style:family="paragraph" style:parent-style-name="Normal">
      <style:paragraph-properties fo:text-indent="-1.004cm" fo:margin-right="0.005cm"/>
    </style:style>
    <style:style style:name="T171_1" style:family="text"/>
    <style:style style:name="P172" style:family="paragraph" style:parent-style-name="Normal">
      <style:paragraph-properties fo:text-indent="-1.004cm" fo:margin-right="0.005cm"/>
    </style:style>
    <style:style style:name="T172_1" style:family="text"/>
    <style:style style:name="P173" style:family="paragraph" style:parent-style-name="Normal">
      <style:paragraph-properties fo:text-indent="-1.004cm" fo:margin-right="0.005cm"/>
    </style:style>
    <style:style style:name="T173_1" style:family="text"/>
    <style:style style:name="P174" style:family="paragraph" style:parent-style-name="Normal">
      <style:paragraph-properties fo:text-align="left" fo:text-indent="0cm" fo:line-height="108%" fo:margin-bottom="0.173cm" fo:margin-left="2.252cm" fo:margin-right="0cm"/>
    </style:style>
    <style:style style:name="T174_1" style:family="text"/>
    <style:style style:name="P175" style:family="paragraph" style:parent-style-name="Normal">
      <style:paragraph-properties fo:text-indent="-1.27cm" fo:margin-right="0.005cm"/>
    </style:style>
    <style:style style:name="T175_1" style:family="text"/>
    <style:style style:name="T175_2" style:family="text"/>
    <style:style style:name="P176" style:family="paragraph" style:parent-style-name="Normal">
      <style:paragraph-properties fo:text-align="left" fo:text-indent="0cm" fo:line-height="108%" fo:margin-bottom="0.173cm" fo:margin-left="0cm" fo:margin-right="0cm"/>
    </style:style>
    <style:style style:name="T176_1" style:family="text"/>
    <style:style style:name="P177" style:family="paragraph" style:parent-style-name="Normal">
      <style:paragraph-properties fo:text-indent="-1.004cm" fo:margin-right="0.005cm"/>
    </style:style>
    <style:style style:name="T177_1" style:family="text"/>
    <style:style style:name="P178" style:family="paragraph" style:parent-style-name="Normal">
      <style:paragraph-properties fo:text-indent="-1.004cm" fo:margin-right="0.005cm"/>
    </style:style>
    <style:style style:name="T178_1" style:family="text"/>
    <style:style style:name="P179" style:family="paragraph" style:parent-style-name="Normal">
      <style:paragraph-properties fo:text-indent="-1.004cm" fo:margin-right="0.005cm"/>
    </style:style>
    <style:style style:name="T179_1" style:family="text"/>
    <style:style style:name="P180" style:family="paragraph" style:parent-style-name="Normal">
      <style:paragraph-properties fo:text-indent="-1.004cm" fo:margin-right="0.005cm"/>
    </style:style>
    <style:style style:name="T180_1" style:family="text"/>
    <style:style style:name="P181" style:family="paragraph" style:parent-style-name="Normal">
      <style:paragraph-properties fo:text-indent="-1.004cm" fo:margin-right="0.005cm"/>
    </style:style>
    <style:style style:name="T181_1" style:family="text"/>
    <style:style style:name="P182" style:family="paragraph" style:parent-style-name="Normal">
      <style:paragraph-properties fo:text-indent="-1.004cm" fo:margin-bottom="0.086cm" fo:margin-right="0.005cm"/>
    </style:style>
    <style:style style:name="T182_1" style:family="text"/>
    <style:style style:name="P183" style:family="paragraph" style:parent-style-name="Normal">
      <style:paragraph-properties fo:text-indent="-1.004cm" fo:margin-right="0.005cm"/>
    </style:style>
    <style:style style:name="T183_1" style:family="text"/>
    <style:style style:name="P184" style:family="paragraph" style:parent-style-name="Normal">
      <style:paragraph-properties fo:text-align="left" fo:text-indent="0cm" fo:line-height="108%" fo:margin-bottom="0.175cm" fo:margin-left="2.252cm" fo:margin-right="0cm"/>
    </style:style>
    <style:style style:name="T184_1" style:family="text"/>
    <style:style style:name="P185" style:family="paragraph" style:parent-style-name="Normal">
      <style:paragraph-properties fo:text-align="left" fo:text-indent="0cm" fo:line-height="108%" fo:margin-bottom="0.173cm" fo:margin-left="1.27cm" fo:margin-right="0cm"/>
    </style:style>
    <style:style style:name="T185_1" style:family="text"/>
    <style:style style:name="P186" style:family="paragraph" style:parent-style-name="Normal">
      <style:paragraph-properties fo:text-indent="-1.27cm" fo:line-height="108%" fo:margin-bottom="0.18cm" fo:margin-right="0.005cm"/>
    </style:style>
    <style:style style:name="T186_1" style:family="text"/>
    <style:style style:name="P187" style:family="paragraph" style:parent-style-name="Normal">
      <style:paragraph-properties fo:text-align="left" fo:text-indent="0cm" fo:line-height="108%" fo:margin-bottom="0.175cm" fo:margin-left="0cm" fo:margin-right="0cm"/>
    </style:style>
    <style:style style:name="T187_1" style:family="text"/>
    <style:style style:name="P188" style:family="paragraph" style:parent-style-name="Normal">
      <style:paragraph-properties fo:text-indent="-1.004cm" fo:margin-right="0.005cm"/>
    </style:style>
    <style:style style:name="T188_1" style:family="text"/>
    <style:style style:name="P189" style:family="paragraph" style:parent-style-name="Normal">
      <style:paragraph-properties fo:text-indent="-1.004cm" fo:margin-right="0.005cm"/>
    </style:style>
    <style:style style:name="T189_1" style:family="text"/>
    <style:style style:name="P190" style:family="paragraph" style:parent-style-name="Normal">
      <style:paragraph-properties fo:text-indent="-1.004cm" fo:margin-right="0.005cm"/>
    </style:style>
    <style:style style:name="T190_1" style:family="text"/>
    <style:style style:name="P191" style:family="paragraph" style:parent-style-name="Normal">
      <style:paragraph-properties fo:text-indent="-1.004cm" fo:margin-bottom="0.053cm" fo:margin-right="0.005cm"/>
    </style:style>
    <style:style style:name="T191_1" style:family="text"/>
    <style:style style:name="P192" style:family="paragraph" style:parent-style-name="Normal">
      <style:paragraph-properties fo:text-align="left" fo:text-indent="0cm" fo:line-height="108%" fo:margin-bottom="0.205cm" fo:margin-left="0cm" fo:margin-right="0cm"/>
    </style:style>
    <style:style style:name="T192_1" style:family="text">
      <style:text-properties fo:font-weight="bold" style:font-weight-asian="bold"/>
    </style:style>
    <style:style style:name="P193" style:family="paragraph" style:parent-style-name="Heading_20_2">
      <style:paragraph-properties fo:margin-bottom="0.219cm" fo:margin-left="-0.009cm"/>
    </style:style>
    <style:style style:name="T193_1" style:family="text">
      <style:text-properties fo:font-size="11pt" style:font-size-asian="11pt"/>
    </style:style>
    <style:style style:name="P194" style:family="paragraph" style:parent-style-name="Normal">
      <style:paragraph-properties fo:text-align="left" fo:text-indent="0cm" fo:line-height="108%" fo:margin-bottom="0cm" fo:margin-left="0cm" fo:margin-right="0cm"/>
    </style:style>
    <style:style style:name="T194_1" style:family="text">
      <style:text-properties style:font-name="Times New Roman" fo:font-size="12pt" style:font-name-asian="Times New Roman" style:font-size-asian="12pt" style:font-name-complex="Times New Roman"/>
    </style:style>
    <style:style style:name="P195" style:family="paragraph" style:parent-style-name="Normal">
      <style:paragraph-properties fo:text-indent="-1.27cm" fo:line-height="108%" fo:margin-bottom="0.21cm" fo:margin-right="0.005cm"/>
    </style:style>
    <style:style style:name="T195_1" style:family="text"/>
    <style:style style:name="P196" style:family="paragraph" style:parent-style-name="Normal">
      <style:paragraph-properties fo:margin-left="1.288cm" fo:margin-right="0.005cm"/>
    </style:style>
    <style:style style:name="T196_1" style:family="text"/>
    <style:style style:name="P197" style:family="paragraph" style:parent-style-name="Normal">
      <style:paragraph-properties fo:text-align="left" fo:text-indent="0cm" fo:line-height="108%" fo:margin-bottom="0.169cm" fo:margin-left="1.27cm" fo:margin-right="0cm"/>
    </style:style>
    <style:style style:name="T197_1" style:family="text"/>
    <style:style style:name="P198" style:family="paragraph" style:parent-style-name="Normal">
      <style:paragraph-properties fo:text-indent="-1.27cm" fo:margin-bottom="0.056cm" fo:margin-right="0.005cm"/>
    </style:style>
    <style:style style:name="T198_1" style:family="text"/>
    <style:style style:name="T198_2" style:family="text"/>
    <style:style style:name="T198_3" style:family="text"/>
    <style:style style:name="T198_4" style:family="text"/>
    <style:style style:name="T198_5" style:family="text"/>
    <style:style style:name="T198_6" style:family="text"/>
    <style:style style:name="T198_7" style:family="text"/>
    <style:style style:name="T198_8" style:family="text"/>
    <style:style style:name="T198_9" style:family="text"/>
    <style:style style:name="T198_10" style:family="text"/>
    <style:style style:name="T198_11" style:family="text"/>
    <style:style style:name="T198_12" style:family="text"/>
    <style:style style:name="T198_13" style:family="text"/>
    <style:style style:name="T198_14" style:family="text"/>
    <style:style style:name="T198_15" style:family="text"/>
    <style:style style:name="T198_16" style:family="text"/>
    <style:style style:name="T198_17" style:family="text"/>
    <style:style style:name="T198_18" style:family="text"/>
    <style:style style:name="T198_19" style:family="text"/>
    <style:style style:name="T198_20" style:family="text"/>
    <style:style style:name="T198_21" style:family="text"/>
    <style:style style:name="T198_22" style:family="text"/>
    <style:style style:name="T198_23" style:family="text"/>
    <style:style style:name="P199" style:family="paragraph" style:parent-style-name="Normal">
      <style:paragraph-properties fo:text-align="left" fo:text-indent="0cm" fo:line-height="108%" fo:margin-bottom="0cm" fo:margin-left="1.27cm" fo:margin-right="0cm"/>
    </style:style>
    <style:style style:name="T199_1" style:family="text">
      <style:text-properties style:font-name="Times New Roman" fo:font-size="12pt" style:font-name-asian="Times New Roman" style:font-size-asian="12pt" style:font-name-complex="Times New Roman"/>
    </style:style>
    <style:style style:name="P200" style:family="paragraph" style:parent-style-name="Normal">
      <style:paragraph-properties fo:text-indent="-0.635cm" fo:margin-bottom="0.259cm" fo:margin-right="0.005cm"/>
    </style:style>
    <style:style style:name="T200_1" style:family="text"/>
    <style:style style:name="P201" style:family="paragraph" style:parent-style-name="Normal">
      <style:paragraph-properties fo:text-indent="-0.635cm" fo:margin-bottom="0.046cm" fo:margin-right="0.005cm"/>
    </style:style>
    <style:style style:name="T201_1" style:family="text"/>
    <style:style style:name="P202" style:family="paragraph" style:parent-style-name="Normal">
      <style:paragraph-properties fo:text-indent="0cm" fo:margin-left="1.27cm" fo:margin-right="0.005cm"/>
    </style:style>
    <style:style style:name="P203" style:family="paragraph" style:parent-style-name="Normal">
      <style:paragraph-properties fo:text-indent="-1.27cm" fo:margin-right="0.005cm"/>
    </style:style>
    <style:style style:name="T203_1" style:family="text"/>
    <style:style style:name="T203_2" style:family="text"/>
    <style:style style:name="T203_3" style:family="text"/>
    <style:style style:name="P204" style:family="paragraph" style:parent-style-name="Normal">
      <style:paragraph-properties fo:text-align="left" fo:text-indent="0cm" fo:line-height="108%" fo:margin-bottom="0.217cm" fo:margin-left="1.27cm" fo:margin-right="0cm"/>
    </style:style>
    <style:style style:name="T204_1" style:family="text"/>
    <style:style style:name="P205" style:family="paragraph" style:parent-style-name="Normal">
      <style:paragraph-properties fo:text-indent="-0.635cm" fo:margin-bottom="0.263cm" fo:margin-right="0.005cm"/>
    </style:style>
    <style:style style:name="T205_1" style:family="text"/>
    <style:style style:name="T205_2" style:family="text"/>
    <style:style style:name="P206" style:family="paragraph" style:parent-style-name="Normal">
      <style:paragraph-properties fo:text-indent="-0.635cm" fo:margin-bottom="0.224cm" fo:margin-right="0.005cm"/>
    </style:style>
    <style:style style:name="T206_1" style:family="text"/>
    <style:style style:name="P207" style:family="paragraph" style:parent-style-name="Normal">
      <style:paragraph-properties fo:text-indent="-0.635cm" fo:margin-bottom="0.199cm" fo:margin-right="0.005cm"/>
    </style:style>
    <style:style style:name="T207_1" style:family="text"/>
    <style:style style:name="T207_2" style:family="text"/>
    <style:style style:name="T207_3" style:family="text"/>
    <style:style style:name="T207_4" style:family="text"/>
    <style:style style:name="T207_5" style:family="text"/>
    <style:style style:name="T207_6" style:family="text"/>
    <style:style style:name="T207_7" style:family="text"/>
    <style:style style:name="T207_8" style:family="text"/>
    <style:style style:name="P208" style:family="paragraph" style:parent-style-name="Normal">
      <style:paragraph-properties fo:text-align="left" fo:text-indent="0cm" fo:line-height="108%" fo:margin-bottom="0.385cm" fo:margin-left="2.54cm" fo:margin-right="0cm"/>
    </style:style>
    <style:style style:name="T208_1" style:family="text"/>
    <style:style style:name="P209" style:family="paragraph" style:parent-style-name="Normal">
      <style:paragraph-properties fo:text-indent="-1.27cm" fo:line-height="108%" fo:margin-right="0.005cm"/>
    </style:style>
    <style:style style:name="T209_1" style:family="text"/>
    <style:style style:name="T209_2" style:family="text"/>
    <style:style style:name="P210" style:family="paragraph" style:parent-style-name="Heading_20_1">
      <style:paragraph-properties fo:margin-bottom="0.152cm" fo:margin-left="-0.009cm"/>
    </style:style>
    <style:style style:name="P211" style:family="paragraph" style:parent-style-name="Normal">
      <style:paragraph-properties fo:text-align="left" fo:break-before="page" fo:text-indent="0cm" fo:line-height="116%" fo:margin-bottom="0.282cm" fo:margin-left="0cm" fo:margin-right="0cm"/>
    </style:style>
    <style:style style:name="P212" style:family="paragraph" style:parent-style-name="Heading_20_1">
      <style:paragraph-properties fo:margin-bottom="0.152cm" fo:margin-left="-0.009cm"/>
    </style:style>
    <style:style style:name="T212_1" style:family="text"/>
    <style:style style:name="T212_2" style:family="text"/>
    <style:style style:name="T212_3" style:family="text">
      <style:text-properties fo:font-weight="normal" style:font-weight-asian="normal"/>
    </style:style>
    <style:style style:name="P213" style:family="paragraph" style:parent-style-name="Normal">
      <style:paragraph-properties fo:text-align="left" fo:text-indent="0cm" fo:line-height="108%" fo:margin-bottom="0.173cm" fo:margin-left="0cm" fo:margin-right="0cm"/>
    </style:style>
    <style:style style:name="T213_1" style:family="text">
      <style:text-properties fo:font-weight="bold" style:font-weight-asian="bold"/>
    </style:style>
    <style:style style:name="P214" style:family="paragraph" style:parent-style-name="Normal">
      <style:paragraph-properties fo:text-indent="-1.27cm" fo:margin-right="0.005cm"/>
    </style:style>
    <style:style style:name="T214_1" style:family="text"/>
    <style:style style:name="P215" style:family="paragraph" style:parent-style-name="Normal">
      <style:paragraph-properties fo:text-align="left" fo:text-indent="0cm" fo:line-height="108%" fo:margin-bottom="0.235cm" fo:margin-left="0cm" fo:margin-right="0cm"/>
    </style:style>
    <style:style style:name="T215_1" style:family="text"/>
    <style:style style:name="P216" style:family="paragraph" style:parent-style-name="Normal">
      <style:paragraph-properties fo:text-indent="-1.27cm" fo:margin-right="0.005cm"/>
    </style:style>
    <style:style style:name="T216_1" style:family="text"/>
    <style:style style:name="T216_2" style:family="text"/>
    <style:style style:name="T216_3" style:family="text"/>
    <style:style style:name="P217" style:family="paragraph" style:parent-style-name="Normal">
      <style:paragraph-properties fo:margin-left="1.288cm" fo:margin-right="0.005cm"/>
    </style:style>
    <style:style style:name="T217_1" style:family="text"/>
    <style:style style:name="P218" style:family="paragraph" style:parent-style-name="Normal">
      <style:paragraph-properties fo:text-align="left" fo:text-indent="0cm" fo:line-height="108%" fo:margin-bottom="0.169cm" fo:margin-left="1.27cm" fo:margin-right="0cm"/>
    </style:style>
    <style:style style:name="T218_1" style:family="text"/>
    <style:style style:name="P219" style:family="paragraph" style:parent-style-name="Normal">
      <style:paragraph-properties fo:text-align="left" fo:text-indent="0cm" fo:line-height="108%" fo:margin-bottom="0.025cm" fo:margin-left="1.27cm" fo:margin-right="0cm"/>
    </style:style>
    <style:style style:name="T219_1" style:family="text"/>
    <style:style style:name="P220" style:family="paragraph" style:parent-style-name="Normal">
      <style:paragraph-properties fo:text-indent="-1.27cm" fo:line-height="108%" fo:margin-bottom="0.183cm" fo:margin-right="0.005cm"/>
    </style:style>
    <style:style style:name="T220_1" style:family="text"/>
    <style:style style:name="P221" style:family="paragraph" style:parent-style-name="Normal">
      <style:paragraph-properties fo:text-indent="-1.27cm" fo:margin-right="0.005cm"/>
    </style:style>
    <style:style style:name="T221_1" style:family="text"/>
    <style:style style:name="P222" style:family="paragraph" style:parent-style-name="Normal">
      <style:paragraph-properties fo:text-indent="-1.27cm" fo:margin-right="0.005cm"/>
    </style:style>
    <style:style style:name="T222_1" style:family="text"/>
    <style:style style:name="P223" style:family="paragraph" style:parent-style-name="Normal">
      <style:paragraph-properties fo:text-indent="-1.27cm" fo:margin-right="0.005cm"/>
    </style:style>
    <style:style style:name="T223_1" style:family="text"/>
    <style:style style:name="P224" style:family="paragraph" style:parent-style-name="Normal">
      <style:paragraph-properties fo:text-indent="-1.27cm" fo:margin-right="0.005cm"/>
    </style:style>
    <style:style style:name="T224_1" style:family="text"/>
    <style:style style:name="P225" style:family="paragraph" style:parent-style-name="Normal">
      <style:paragraph-properties fo:text-indent="-1.27cm" fo:line-height="155%" fo:margin-right="0.005cm"/>
    </style:style>
    <style:style style:name="T225_1" style:family="text"/>
    <style:style style:name="P226" style:family="paragraph" style:parent-style-name="Normal">
      <style:paragraph-properties fo:text-indent="-1.27cm" fo:margin-right="0.005cm"/>
    </style:style>
    <style:style style:name="T226_1" style:family="text"/>
    <style:style style:name="P227" style:family="paragraph" style:parent-style-name="Normal">
      <style:paragraph-properties fo:text-indent="-1.27cm" fo:line-height="154%" fo:margin-bottom="0.014cm" fo:margin-right="0.005cm"/>
    </style:style>
    <style:style style:name="T227_1" style:family="text"/>
    <style:style style:name="T227_2" style:family="text"/>
    <style:style style:name="T227_3" style:family="text"/>
    <style:style style:name="P228" style:family="paragraph" style:parent-style-name="Normal">
      <style:paragraph-properties fo:line-height="108%" fo:margin-bottom="0.169cm" fo:margin-left="2.558cm" fo:margin-right="0.005cm"/>
    </style:style>
    <style:style style:name="T228_1" style:family="text"/>
    <style:style style:name="P229" style:family="paragraph" style:parent-style-name="Normal">
      <style:paragraph-properties fo:text-align="left" fo:line-height="155%" fo:margin-left="2.558cm" fo:margin-right="0cm"/>
    </style:style>
    <style:style style:name="T229_1" style:family="text"/>
    <style:style style:name="P230" style:family="paragraph" style:parent-style-name="Normal">
      <style:paragraph-properties fo:text-align="left" fo:text-indent="0cm" fo:line-height="108%" fo:margin-bottom="0cm" fo:margin-left="1.27cm" fo:margin-right="0cm"/>
    </style:style>
    <style:style style:name="T230_1" style:family="text"/>
    <style:style style:name="P231" style:family="paragraph" style:parent-style-name="Heading_20_2">
      <style:paragraph-properties fo:margin-bottom="0cm" fo:margin-left="-0.009cm"/>
    </style:style>
    <style:style style:name="P232" style:family="paragraph" style:parent-style-name="Heading_20_2">
      <style:paragraph-properties fo:margin-bottom="0cm" fo:margin-left="-0.009cm"/>
    </style:style>
    <style:style style:name="P233" style:family="paragraph" style:parent-style-name="Heading_20_2">
      <style:paragraph-properties fo:margin-bottom="0cm" fo:margin-left="-0.009cm"/>
    </style:style>
    <style:style style:name="P234" style:family="paragraph" style:parent-style-name="Heading_20_2">
      <style:paragraph-properties fo:margin-bottom="0cm" fo:margin-left="-0.009cm"/>
    </style:style>
    <style:style style:name="T234_1" style:family="text"/>
    <style:style style:name="P235" style:family="paragraph" style:parent-style-name="Normal">
      <style:paragraph-properties fo:text-align="left" fo:text-indent="0cm" fo:line-height="108%" fo:margin-bottom="0cm" fo:margin-left="0cm" fo:margin-right="0cm"/>
    </style:style>
    <style:style style:name="T235_1" style:family="text">
      <style:text-properties fo:font-weight="bold" style:font-weight-asian="bold"/>
    </style:style>
    <style:style style:name="P236" style:family="paragraph" style:parent-style-name="Normal">
      <style:paragraph-properties fo:text-align="left" fo:text-indent="0cm" fo:line-height="108%" fo:margin-left="-0.026cm" fo:margin-right="0cm">
        <style:tab-stops>
          <style:tab-stop style:type="center" style:leader-style="none" style:position="6.86cm"/>
        </style:tab-stops>
      </style:paragraph-properties>
    </style:style>
    <style:style style:name="T236_1" style:family="text"/>
    <style:style style:name="T236_2" style:family="text"/>
    <style:style style:name="P237" style:family="paragraph" style:parent-style-name="Normal">
      <style:paragraph-properties fo:text-align="left" fo:text-indent="0cm" fo:line-height="108%" fo:margin-bottom="0cm" fo:margin-left="0cm" fo:margin-right="0cm"/>
    </style:style>
    <style:style style:name="T237_1" style:family="text">
      <style:text-properties fo:font-weight="bold" style:font-weight-asian="bold"/>
    </style:style>
    <style:style style:name="P238" style:family="paragraph" style:parent-style-name="Normal">
      <style:paragraph-properties fo:text-align="left" fo:text-indent="0cm" fo:line-height="108%" fo:margin-bottom="0cm" fo:margin-left="0cm" fo:margin-right="0cm"/>
    </style:style>
    <style:style style:name="T238_1" style:family="text">
      <style:text-properties fo:font-weight="bold" style:font-weight-asian="bold"/>
    </style:style>
    <style:style style:name="Table1" style:family="table">
      <style:table-properties table:align="left" style:width="16.378cm" fo:margin-left="0.009cm"/>
    </style:style>
    <style:style style:name="Column1" style:family="table-column">
      <style:table-column-properties style:column-width="2.992cm"/>
    </style:style>
    <style:style style:name="Column2" style:family="table-column">
      <style:table-column-properties style:column-width="0.249cm"/>
    </style:style>
    <style:style style:name="Column3" style:family="table-column">
      <style:table-column-properties style:column-width="13.137cm"/>
    </style:style>
    <style:style style:name="Row1" style:family="table-row">
      <style:table-row-properties style:min-row-height="0.908cm"/>
    </style:style>
    <style:style style:name="Cell1" style:family="table-cell">
      <style:table-cell-properties fo:background-color="#b8cce4" style:vertical-align="top" fo:padding-top="0.018cm" fo:border-top="#000000 0.018cm solid" fo:border-bottom="#000000 0.018cm solid" fo:border-left="#000000 0.018cm solid" fo:padding-right="0.203cm" fo:border-right="#000000 0.018cm solid" fo:wrap-option="wrap"/>
    </style:style>
    <style:style style:name="P239" style:family="paragraph" style:parent-style-name="Normal">
      <style:paragraph-properties fo:text-align="left" fo:text-indent="0cm" fo:line-height="108%" fo:margin-bottom="0cm" fo:margin-left="0.19cm" fo:margin-right="0cm"/>
    </style:style>
    <style:style style:name="T239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Cell2" style:family="table-cell">
      <style:table-cell-properties style:vertical-align="top" fo:padding-top="0.018cm" fo:border-top="#000000 0.018cm solid" fo:border-bottom="#000000 0.018cm solid" fo:border-left="#000000 0.018cm solid" fo:padding-right="0.203cm" fo:border-right="#000000 0.018cm solid" fo:wrap-option="wrap"/>
    </style:style>
    <style:style style:name="P240" style:family="paragraph" style:parent-style-name="Normal">
      <style:paragraph-properties fo:text-align="left" fo:text-indent="0cm" fo:line-height="108%" fo:margin-bottom="0cm" fo:margin-left="0.192cm" fo:margin-right="0cm"/>
    </style:style>
    <style:style style:name="T240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Row2" style:family="table-row">
      <style:table-row-properties style:min-row-height="0.908cm"/>
    </style:style>
    <style:style style:name="Cell3" style:family="table-cell">
      <style:table-cell-properties fo:background-color="#b8cce4" style:vertical-align="top" fo:padding-top="0.018cm" fo:border-top="#000000 0.018cm solid" fo:border-bottom="#000000 0.018cm solid" fo:border-left="#000000 0.018cm solid" fo:padding-right="0.203cm" fo:border-right="#000000 0.018cm solid" fo:wrap-option="wrap"/>
    </style:style>
    <style:style style:name="P241" style:family="paragraph" style:parent-style-name="Normal">
      <style:paragraph-properties fo:text-align="left" fo:text-indent="0cm" fo:line-height="108%" fo:margin-bottom="0cm" fo:margin-left="0.19cm" fo:margin-right="0cm"/>
    </style:style>
    <style:style style:name="T241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Cell4" style:family="table-cell">
      <style:table-cell-properties style:vertical-align="top" fo:padding-top="0.018cm" fo:border-top="#000000 0.018cm solid" fo:border-bottom="#000000 0.018cm solid" fo:border-left="#000000 0.018cm solid" fo:padding-right="0.203cm" fo:border-right="#000000 0.018cm solid" fo:wrap-option="wrap"/>
    </style:style>
    <style:style style:name="P242" style:family="paragraph" style:parent-style-name="Normal">
      <style:paragraph-properties fo:text-align="left" fo:text-indent="0cm" fo:line-height="108%" fo:margin-bottom="0cm" fo:margin-left="0.192cm" fo:margin-right="0cm"/>
    </style:style>
    <style:style style:name="T242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Row3" style:family="table-row">
      <style:table-row-properties style:min-row-height="2.902cm"/>
    </style:style>
    <style:style style:name="Cell5" style:family="table-cell">
      <style:table-cell-properties style:vertical-align="top" fo:padding-top="0.018cm" fo:border-top="#000000 0.018cm solid" fo:border-bottom="#000000 0.018cm solid" fo:padding-right="0.203cm" fo:wrap-option="wrap"/>
    </style:style>
    <style:style style:name="P243" style:family="paragraph" style:parent-style-name="Normal">
      <style:paragraph-properties fo:text-align="left" fo:text-indent="0cm" fo:line-height="108%" fo:margin-bottom="0cm" fo:margin-left="-0.009cm" fo:margin-right="0cm"/>
    </style:style>
    <style:style style:name="T243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P244" style:family="paragraph" style:parent-style-name="Normal">
      <style:paragraph-properties fo:text-align="left" fo:text-indent="0cm" fo:line-height="108%" fo:margin-bottom="0.004cm" fo:margin-left="-0.009cm" fo:margin-right="0cm"/>
    </style:style>
    <style:style style:name="T244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P245" style:family="paragraph" style:parent-style-name="Normal">
      <style:paragraph-properties fo:text-align="left" fo:text-indent="0cm" fo:line-height="108%" fo:margin-bottom="0cm" fo:margin-left="0cm" fo:margin-right="0cm"/>
    </style:style>
    <style:style style:name="T245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T245_2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P246" style:family="paragraph" style:parent-style-name="Normal">
      <style:paragraph-properties fo:text-align="left" fo:text-indent="0cm" fo:line-height="108%" fo:margin-bottom="0cm" fo:margin-left="-0.009cm" fo:margin-right="0cm"/>
    </style:style>
    <style:style style:name="T246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247" style:family="paragraph" style:parent-style-name="Normal">
      <style:paragraph-properties fo:text-align="left" fo:text-indent="0cm" fo:line-height="108%" fo:margin-bottom="0cm" fo:margin-left="-0.009cm" fo:margin-right="0cm"/>
    </style:style>
    <style:style style:name="T247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248" style:family="paragraph" style:parent-style-name="Normal">
      <style:paragraph-properties fo:text-align="left" fo:text-indent="0cm" fo:line-height="108%" fo:margin-bottom="0cm" fo:margin-left="-0.009cm" fo:margin-right="0cm"/>
    </style:style>
    <style:style style:name="T248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249" style:family="paragraph" style:parent-style-name="Normal">
      <style:paragraph-properties fo:text-align="left" fo:text-indent="0cm" fo:line-height="108%" fo:margin-bottom="0cm" fo:margin-left="-0.009cm" fo:margin-right="0cm"/>
    </style:style>
    <style:style style:name="T249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250" style:family="paragraph" style:parent-style-name="Normal">
      <style:paragraph-properties fo:text-align="left" fo:text-indent="0cm" fo:line-height="108%" fo:margin-bottom="0cm" fo:margin-left="-1.729cm" fo:margin-right="0cm"/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4" style:family="table-row">
      <style:table-row-properties style:min-row-height="0.529cm"/>
    </style:style>
    <style:style style:name="Cell6" style:family="table-cell">
      <style:table-cell-properties fo:background-color="#b8cce4" style:vertical-align="top" fo:padding-top="0.018cm" fo:border-top="#000000 0.018cm solid" fo:border-bottom="#000000 0.018cm solid" fo:border-left="#000000 0.018cm solid" fo:padding-right="0.203cm" fo:border-right="#000000 0.018cm solid" fo:wrap-option="wrap"/>
    </style:style>
    <style:style style:name="P251" style:family="paragraph" style:parent-style-name="Normal">
      <style:paragraph-properties fo:text-align="left" fo:text-indent="0cm" fo:line-height="108%" fo:margin-bottom="0cm" fo:margin-left="0.19cm" fo:margin-right="0cm"/>
    </style:style>
    <style:style style:name="T251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Cell7" style:family="table-cell">
      <style:table-cell-properties style:vertical-align="top" fo:padding-top="0.018cm" fo:border-top="#000000 0.018cm solid" fo:border-bottom="#000000 0.018cm solid" fo:border-left="#000000 0.018cm solid" fo:padding-right="0.203cm" fo:border-right="#000000 0.018cm solid" fo:wrap-option="wrap"/>
    </style:style>
    <style:style style:name="P252" style:family="paragraph" style:parent-style-name="Normal">
      <style:paragraph-properties fo:text-align="left" fo:text-indent="0cm" fo:line-height="108%" fo:margin-bottom="0cm" fo:margin-left="0.192cm" fo:margin-right="0cm"/>
    </style:style>
    <style:style style:name="T252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Row5" style:family="table-row">
      <style:table-row-properties style:min-row-height="0.527cm"/>
    </style:style>
    <style:style style:name="Cell8" style:family="table-cell">
      <style:table-cell-properties fo:background-color="#b8cce4" style:vertical-align="top" fo:padding-top="0.018cm" fo:border-top="#000000 0.018cm solid" fo:border-bottom="#000000 0.018cm solid" fo:border-left="#000000 0.018cm solid" fo:padding-right="0.203cm" fo:border-right="#000000 0.018cm solid" fo:wrap-option="wrap"/>
    </style:style>
    <style:style style:name="P253" style:family="paragraph" style:parent-style-name="Normal">
      <style:paragraph-properties fo:text-align="left" fo:text-indent="0cm" fo:line-height="108%" fo:margin-bottom="0cm" fo:margin-left="0.19cm" fo:margin-right="0cm"/>
    </style:style>
    <style:style style:name="T253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Cell9" style:family="table-cell">
      <style:table-cell-properties style:vertical-align="top" fo:padding-top="0.018cm" fo:border-top="#000000 0.018cm solid" fo:border-bottom="#000000 0.018cm solid" fo:border-left="#000000 0.018cm solid" fo:padding-right="0.203cm" fo:border-right="#000000 0.018cm solid" fo:wrap-option="wrap"/>
    </style:style>
    <style:style style:name="P254" style:family="paragraph" style:parent-style-name="Normal">
      <style:paragraph-properties fo:text-align="left" fo:text-indent="0cm" fo:line-height="108%" fo:margin-bottom="0cm" fo:margin-left="0.192cm" fo:margin-right="0cm"/>
    </style:style>
    <style:style style:name="T254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Row6" style:family="table-row">
      <style:table-row-properties style:min-row-height="0.529cm"/>
    </style:style>
    <style:style style:name="Cell10" style:family="table-cell">
      <style:table-cell-properties fo:background-color="#b8cce4" style:vertical-align="top" fo:padding-top="0.018cm" fo:border-top="#000000 0.018cm solid" fo:border-bottom="#000000 0.018cm solid" fo:border-left="#000000 0.018cm solid" fo:padding-right="0.203cm" fo:border-right="#000000 0.018cm solid" fo:wrap-option="wrap"/>
    </style:style>
    <style:style style:name="P255" style:family="paragraph" style:parent-style-name="Normal">
      <style:paragraph-properties fo:text-align="left" fo:text-indent="0cm" fo:line-height="108%" fo:margin-bottom="0cm" fo:margin-left="0cm" fo:margin-right="0cm"/>
    </style:style>
    <style:style style:name="T255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Cell11" style:family="table-cell">
      <style:table-cell-properties style:vertical-align="top" fo:padding-top="0.018cm" fo:border-top="#000000 0.018cm solid" fo:border-bottom="#000000 0.018cm solid" fo:border-left="#000000 0.018cm solid" fo:padding-right="0.203cm" fo:border-right="#000000 0.018cm solid" fo:wrap-option="wrap"/>
    </style:style>
    <style:style style:name="P256" style:family="paragraph" style:parent-style-name="Normal">
      <style:paragraph-properties fo:text-align="left" fo:text-indent="0cm" fo:line-height="108%" fo:margin-bottom="0cm" fo:margin-left="0.004cm" fo:margin-right="0cm"/>
    </style:style>
    <style:style style:name="T256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Row7" style:family="table-row">
      <style:table-row-properties style:min-row-height="0.529cm"/>
    </style:style>
    <style:style style:name="Cell12" style:family="table-cell">
      <style:table-cell-properties fo:background-color="#b8cce4" style:vertical-align="top" fo:padding-top="0.018cm" fo:border-top="#000000 0.018cm solid" fo:border-bottom="#000000 0.018cm solid" fo:border-left="#000000 0.018cm solid" fo:padding-right="0.203cm" fo:border-right="#000000 0.018cm solid" fo:wrap-option="wrap"/>
    </style:style>
    <style:style style:name="P257" style:family="paragraph" style:parent-style-name="Normal">
      <style:paragraph-properties fo:text-align="left" fo:text-indent="0cm" fo:line-height="108%" fo:margin-bottom="0cm" fo:margin-left="0cm" fo:margin-right="0cm"/>
    </style:style>
    <style:style style:name="T257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Cell13" style:family="table-cell">
      <style:table-cell-properties style:vertical-align="top" fo:padding-top="0.018cm" fo:border-top="#000000 0.018cm solid" fo:border-bottom="#000000 0.018cm solid" fo:border-left="#000000 0.018cm solid" fo:padding-right="0.203cm" fo:border-right="#000000 0.018cm solid" fo:wrap-option="wrap"/>
    </style:style>
    <style:style style:name="P258" style:family="paragraph" style:parent-style-name="Normal">
      <style:paragraph-properties fo:text-align="left" fo:text-indent="0cm" fo:line-height="108%" fo:margin-bottom="0cm" fo:margin-left="0.004cm" fo:margin-right="0cm"/>
    </style:style>
    <style:style style:name="T258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Row8" style:family="table-row">
      <style:table-row-properties style:min-row-height="0.533cm"/>
    </style:style>
    <style:style style:name="Cell14" style:family="table-cell">
      <style:table-cell-properties fo:background-color="#b8cce4" style:vertical-align="top" fo:padding-top="0.018cm" fo:border-top="#000000 0.018cm solid" fo:border-bottom="#000000 0.018cm solid" fo:border-left="#000000 0.018cm solid" fo:padding-right="0.203cm" fo:border-right="#000000 0.018cm solid" fo:wrap-option="wrap"/>
    </style:style>
    <style:style style:name="P259" style:family="paragraph" style:parent-style-name="Normal">
      <style:paragraph-properties fo:text-align="left" fo:text-indent="0cm" fo:line-height="108%" fo:margin-bottom="0cm" fo:margin-left="0cm" fo:margin-right="0cm"/>
    </style:style>
    <style:style style:name="T259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Cell15" style:family="table-cell">
      <style:table-cell-properties style:vertical-align="top" fo:padding-top="0.018cm" fo:border-top="#000000 0.018cm solid" fo:border-bottom="#000000 0.018cm solid" fo:border-left="#000000 0.018cm solid" fo:padding-right="0.203cm" fo:border-right="#000000 0.018cm solid" fo:wrap-option="wrap"/>
    </style:style>
    <style:style style:name="P260" style:family="paragraph" style:parent-style-name="Normal">
      <style:paragraph-properties fo:text-align="left" fo:text-indent="0cm" fo:line-height="108%" fo:margin-bottom="0cm" fo:margin-left="0.004cm" fo:margin-right="0cm"/>
    </style:style>
    <style:style style:name="T260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Row9" style:family="table-row">
      <style:table-row-properties style:min-row-height="0.91cm"/>
    </style:style>
    <style:style style:name="Cell16" style:family="table-cell">
      <style:table-cell-properties fo:background-color="#b8cce4" style:vertical-align="top" fo:padding-top="0.018cm" fo:border-top="#000000 0.018cm solid" fo:border-bottom="#000000 0.018cm solid" fo:border-left="#000000 0.018cm solid" fo:padding-right="0.203cm" fo:border-right="#000000 0.018cm solid" fo:wrap-option="wrap"/>
    </style:style>
    <style:style style:name="P261" style:family="paragraph" style:parent-style-name="Normal">
      <style:paragraph-properties fo:text-align="left" fo:text-indent="0cm" fo:line-height="108%" fo:margin-bottom="0cm" fo:margin-left="0cm" fo:margin-right="0cm"/>
    </style:style>
    <style:style style:name="T261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Cell17" style:family="table-cell">
      <style:table-cell-properties style:vertical-align="top" fo:padding-top="0.018cm" fo:border-top="#000000 0.018cm solid" fo:border-bottom="#000000 0.018cm solid" fo:border-left="#000000 0.018cm solid" fo:padding-right="0.203cm" fo:border-right="#000000 0.018cm solid" fo:wrap-option="wrap"/>
    </style:style>
    <style:style style:name="P262" style:family="paragraph" style:parent-style-name="Normal">
      <style:paragraph-properties fo:text-align="left" fo:text-indent="0cm" fo:line-height="108%" fo:margin-bottom="0cm" fo:margin-left="0.004cm" fo:margin-right="0cm"/>
    </style:style>
    <style:style style:name="T262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Row10" style:family="table-row">
      <style:table-row-properties style:min-row-height="0.91cm"/>
    </style:style>
    <style:style style:name="Cell18" style:family="table-cell">
      <style:table-cell-properties fo:background-color="#b8cce4" style:vertical-align="top" fo:padding-top="0.018cm" fo:border-top="#000000 0.018cm solid" fo:border-bottom="#000000 0.018cm solid" fo:border-left="#000000 0.018cm solid" fo:padding-right="0.203cm" fo:border-right="#000000 0.018cm solid" fo:wrap-option="wrap"/>
    </style:style>
    <style:style style:name="P263" style:family="paragraph" style:parent-style-name="Normal">
      <style:paragraph-properties fo:text-align="left" fo:text-indent="0cm" fo:line-height="108%" fo:margin-bottom="0cm" fo:margin-left="0cm" fo:margin-right="0cm"/>
    </style:style>
    <style:style style:name="T263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Cell19" style:family="table-cell">
      <style:table-cell-properties style:vertical-align="top" fo:padding-top="0.018cm" fo:border-top="#000000 0.018cm solid" fo:border-bottom="#000000 0.018cm solid" fo:border-left="#000000 0.018cm solid" fo:padding-right="0.203cm" fo:border-right="#000000 0.018cm solid" fo:wrap-option="wrap"/>
    </style:style>
    <style:style style:name="P264" style:family="paragraph" style:parent-style-name="Normal">
      <style:paragraph-properties fo:text-align="left" fo:text-indent="0cm" fo:line-height="108%" fo:margin-bottom="0cm" fo:margin-left="0.004cm" fo:margin-right="0cm"/>
    </style:style>
    <style:style style:name="T264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Row11" style:family="table-row">
      <style:table-row-properties style:min-row-height="0.529cm"/>
    </style:style>
    <style:style style:name="Cell20" style:family="table-cell">
      <style:table-cell-properties fo:background-color="#b8cce4" style:vertical-align="top" fo:padding-top="0.018cm" fo:border-top="#000000 0.018cm solid" fo:border-bottom="#000000 0.018cm solid" fo:border-left="#000000 0.018cm solid" fo:padding-right="0.203cm" fo:border-right="#000000 0.018cm solid" fo:wrap-option="wrap"/>
    </style:style>
    <style:style style:name="P265" style:family="paragraph" style:parent-style-name="Normal">
      <style:paragraph-properties fo:text-align="left" fo:text-indent="0cm" fo:line-height="108%" fo:margin-bottom="0cm" fo:margin-left="0cm" fo:margin-right="0cm"/>
    </style:style>
    <style:style style:name="T265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Cell21" style:family="table-cell">
      <style:table-cell-properties style:vertical-align="top" fo:padding-top="0.018cm" fo:border-top="#000000 0.018cm solid" fo:border-bottom="#000000 0.018cm solid" fo:border-left="#000000 0.018cm solid" fo:padding-right="0.203cm" fo:border-right="#000000 0.018cm solid" fo:wrap-option="wrap"/>
    </style:style>
    <style:style style:name="P266" style:family="paragraph" style:parent-style-name="Normal">
      <style:paragraph-properties fo:text-align="left" fo:text-indent="0cm" fo:line-height="108%" fo:margin-bottom="0cm" fo:margin-left="0.004cm" fo:margin-right="0cm"/>
    </style:style>
    <style:style style:name="T266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Row12" style:family="table-row">
      <style:table-row-properties style:min-row-height="0.912cm"/>
    </style:style>
    <style:style style:name="Cell22" style:family="table-cell">
      <style:table-cell-properties fo:background-color="#b8cce4" style:vertical-align="top" fo:padding-top="0.018cm" fo:border-top="#000000 0.018cm solid" fo:border-bottom="#000000 0.018cm solid" fo:border-left="#000000 0.018cm solid" fo:padding-right="0.203cm" fo:border-right="#000000 0.018cm solid" fo:wrap-option="wrap"/>
    </style:style>
    <style:style style:name="P267" style:family="paragraph" style:parent-style-name="Normal">
      <style:paragraph-properties fo:text-align="left" fo:text-indent="0cm" fo:line-height="108%" fo:margin-bottom="0cm" fo:margin-left="0cm" fo:margin-right="0cm"/>
    </style:style>
    <style:style style:name="T267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Cell23" style:family="table-cell">
      <style:table-cell-properties style:vertical-align="top" fo:padding-top="0.018cm" fo:border-top="#000000 0.018cm solid" fo:border-bottom="#000000 0.018cm solid" fo:border-left="#000000 0.018cm solid" fo:padding-right="0.203cm" fo:border-right="#000000 0.018cm solid" fo:wrap-option="wrap"/>
    </style:style>
    <style:style style:name="P268" style:family="paragraph" style:parent-style-name="Normal">
      <style:paragraph-properties fo:text-align="left" fo:text-indent="0cm" fo:line-height="108%" fo:margin-bottom="0cm" fo:margin-left="0.004cm" fo:margin-right="0cm"/>
    </style:style>
    <style:style style:name="T268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Row13" style:family="table-row">
      <style:table-row-properties style:min-row-height="0.908cm"/>
    </style:style>
    <style:style style:name="Cell24" style:family="table-cell">
      <style:table-cell-properties fo:background-color="#b8cce4" style:vertical-align="top" fo:padding-top="0.018cm" fo:border-top="#000000 0.018cm solid" fo:border-bottom="#000000 0.018cm solid" fo:border-left="#000000 0.018cm solid" fo:padding-right="0.203cm" fo:border-right="#000000 0.018cm solid" fo:wrap-option="wrap"/>
    </style:style>
    <style:style style:name="P269" style:family="paragraph" style:parent-style-name="Normal">
      <style:paragraph-properties fo:text-align="left" fo:text-indent="0cm" fo:line-height="108%" fo:margin-bottom="0cm" fo:margin-left="0cm" fo:margin-right="0cm"/>
    </style:style>
    <style:style style:name="T269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Cell25" style:family="table-cell">
      <style:table-cell-properties style:vertical-align="top" fo:padding-top="0.018cm" fo:border-top="#000000 0.018cm solid" fo:border-bottom="#000000 0.018cm solid" fo:border-left="#000000 0.018cm solid" fo:padding-right="0.203cm" fo:border-right="#000000 0.018cm solid" fo:wrap-option="wrap"/>
    </style:style>
    <style:style style:name="P270" style:family="paragraph" style:parent-style-name="Normal">
      <style:paragraph-properties fo:text-align="left" fo:text-indent="0cm" fo:line-height="108%" fo:margin-bottom="0cm" fo:margin-left="0.004cm" fo:margin-right="0cm"/>
    </style:style>
    <style:style style:name="T270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P271" style:family="paragraph" style:parent-style-name="Normal">
      <style:paragraph-properties fo:text-align="left" fo:text-indent="0cm" fo:line-height="108%" fo:margin-bottom="0cm" fo:margin-left="0cm" fo:margin-right="0cm"/>
    </style:style>
    <style:style style:name="T271_1" style:family="text"/>
    <style:style style:name="P272" style:family="paragraph" style:parent-style-name="Normal">
      <style:paragraph-properties fo:text-align="left" fo:text-indent="0cm" fo:line-height="108%" fo:margin-bottom="0.004cm" fo:margin-left="0cm" fo:margin-right="0cm"/>
    </style:style>
    <style:style style:name="T272_1" style:family="text"/>
    <style:style style:name="P273" style:family="paragraph" style:parent-style-name="Heading_20_2">
      <style:paragraph-properties fo:margin-bottom="0cm" fo:margin-left="-0.009cm"/>
    </style:style>
    <style:style style:name="T273_1" style:family="text">
      <style:text-properties fo:font-size="11pt" style:font-size-asian="11pt"/>
    </style:style>
    <style:style style:name="P274" style:family="paragraph" style:parent-style-name="Normal">
      <style:paragraph-properties fo:text-align="left" fo:text-indent="0cm" fo:line-height="108%" fo:margin-bottom="0cm" fo:margin-left="0cm" fo:margin-right="0cm"/>
    </style:style>
    <style:style style:name="T274_1" style:family="text"/>
    <style:style style:name="P275" style:family="paragraph" style:parent-style-name="Normal">
      <style:paragraph-properties fo:text-indent="-1.27cm" fo:line-height="108%" fo:margin-bottom="0.185cm" fo:margin-right="0.005cm"/>
    </style:style>
    <style:style style:name="T275_1" style:family="text">
      <style:text-properties fo:font-weight="bold" style:font-weight-asian="bold"/>
    </style:style>
    <style:style style:name="T275_2" style:family="text"/>
    <style:style style:name="T275_3" style:family="text"/>
    <style:style style:name="T275_4" style:family="text"/>
    <style:style style:name="P276" style:family="paragraph" style:parent-style-name="Normal">
      <style:paragraph-properties fo:text-indent="-1.27cm" fo:margin-right="0.005cm"/>
    </style:style>
    <style:style style:name="T276_1" style:family="text"/>
    <style:style style:name="T276_2" style:family="text"/>
    <style:style style:name="T276_3" style:family="text"/>
    <style:style style:name="P277" style:family="paragraph" style:parent-style-name="Normal">
      <style:paragraph-properties fo:text-indent="-1.27cm" fo:line-height="108%" fo:margin-bottom="0.18cm" fo:margin-right="0.005cm"/>
    </style:style>
    <style:style style:name="T277_1" style:family="text"/>
    <style:style style:name="P278" style:family="paragraph" style:parent-style-name="Normal">
      <style:paragraph-properties fo:text-indent="-1.27cm" fo:margin-right="0.005cm"/>
    </style:style>
    <style:style style:name="T278_1" style:family="text"/>
    <style:style style:name="T278_2" style:family="text"/>
    <style:style style:name="T278_3" style:family="text"/>
    <style:style style:name="P279" style:family="paragraph" style:parent-style-name="Normal">
      <style:paragraph-properties fo:text-align="left" fo:text-indent="0cm" fo:line-height="108%" fo:margin-bottom="0.173cm" fo:margin-left="0cm" fo:margin-right="0cm"/>
    </style:style>
    <style:style style:name="T279_1" style:family="text"/>
    <style:style style:name="P280" style:family="paragraph" style:parent-style-name="Normal">
      <style:paragraph-properties fo:text-indent="-1.27cm" fo:line-height="108%" fo:margin-bottom="0.175cm" fo:margin-right="0.005cm"/>
    </style:style>
    <style:style style:name="T280_1" style:family="text">
      <style:text-properties fo:font-weight="bold" style:font-weight-asian="bold"/>
    </style:style>
    <style:style style:name="T280_2" style:family="text"/>
    <style:style style:name="P281" style:family="paragraph" style:parent-style-name="Normal">
      <style:paragraph-properties fo:text-indent="-1.27cm" fo:line-height="108%" fo:margin-bottom="0.185cm" fo:margin-right="0.005cm"/>
    </style:style>
    <style:style style:name="T281_1" style:family="text"/>
    <style:style style:name="P282" style:family="paragraph" style:parent-style-name="Normal">
      <style:paragraph-properties fo:text-indent="-1.27cm" fo:margin-right="0.005cm"/>
    </style:style>
    <style:style style:name="T282_1" style:family="text"/>
    <style:style style:name="P283" style:family="paragraph" style:parent-style-name="Normal">
      <style:paragraph-properties fo:text-align="left" fo:text-indent="0cm" fo:line-height="108%" fo:margin-bottom="0.175cm" fo:margin-left="1.27cm" fo:margin-right="0cm"/>
    </style:style>
    <style:style style:name="T283_1" style:family="text"/>
    <style:style style:name="P284" style:family="paragraph" style:parent-style-name="Normal">
      <style:paragraph-properties fo:text-indent="-1.27cm" fo:margin-right="0.005cm"/>
    </style:style>
    <style:style style:name="T284_1" style:family="text">
      <style:text-properties fo:font-weight="bold" style:font-weight-asian="bold"/>
    </style:style>
    <style:style style:name="T284_2" style:family="text"/>
    <style:style style:name="P285" style:family="paragraph" style:parent-style-name="Normal">
      <style:paragraph-properties fo:text-align="left" fo:text-indent="0cm" fo:line-height="108%" fo:margin-bottom="0.169cm" fo:margin-left="0cm" fo:margin-right="0cm"/>
    </style:style>
    <style:style style:name="T285_1" style:family="text"/>
    <style:style style:name="P286" style:family="paragraph" style:parent-style-name="Heading_20_3">
      <style:paragraph-properties fo:margin-left="-0.009cm"/>
    </style:style>
    <style:style style:name="T286_1" style:family="text"/>
    <style:style style:name="T286_2" style:family="text">
      <style:text-properties style:text-underline-style="none"/>
    </style:style>
    <style:style style:name="P287" style:family="paragraph" style:parent-style-name="Normal">
      <style:paragraph-properties fo:text-align="left" fo:text-indent="0cm" fo:line-height="108%" fo:margin-bottom="0.173cm" fo:margin-left="0cm" fo:margin-right="0cm"/>
    </style:style>
    <style:style style:name="T287_1" style:family="text"/>
    <style:style style:name="P288" style:family="paragraph" style:parent-style-name="Normal">
      <style:paragraph-properties fo:text-indent="-1.27cm" fo:margin-right="0.005cm"/>
    </style:style>
    <style:style style:name="T288_1" style:family="text"/>
    <style:style style:name="P289" style:family="paragraph" style:parent-style-name="Normal">
      <style:paragraph-properties fo:margin-left="1.288cm" fo:margin-right="0.005cm"/>
    </style:style>
    <style:style style:name="T289_1" style:family="text"/>
    <style:style style:name="P290" style:family="paragraph" style:parent-style-name="Normal">
      <style:paragraph-properties fo:text-align="left" fo:text-indent="0cm" fo:line-height="108%" fo:margin-bottom="0.173cm" fo:margin-left="0cm" fo:margin-right="0cm"/>
    </style:style>
    <style:style style:name="T290_1" style:family="text"/>
    <style:style style:name="P291" style:family="paragraph" style:parent-style-name="Normal">
      <style:paragraph-properties fo:text-indent="-1.27cm" fo:margin-right="0.005cm"/>
    </style:style>
    <style:style style:name="T291_1" style:family="text"/>
    <style:style style:name="T291_2" style:family="text"/>
    <style:style style:name="T291_3" style:family="text"/>
    <style:style style:name="P292" style:family="paragraph" style:parent-style-name="Normal">
      <style:paragraph-properties fo:text-align="left" fo:text-indent="0cm" fo:line-height="108%" fo:margin-bottom="0.169cm" fo:margin-left="1.27cm" fo:margin-right="0cm"/>
    </style:style>
    <style:style style:name="T292_1" style:family="text"/>
    <style:style style:name="P293" style:family="paragraph" style:parent-style-name="Heading_20_3">
      <style:paragraph-properties fo:margin-left="-0.009cm"/>
    </style:style>
    <style:style style:name="T293_1" style:family="text"/>
    <style:style style:name="T293_2" style:family="text">
      <style:text-properties style:text-underline-style="none"/>
    </style:style>
    <style:style style:name="P294" style:family="paragraph" style:parent-style-name="Normal">
      <style:paragraph-properties fo:text-align="left" fo:text-indent="0cm" fo:line-height="108%" fo:margin-bottom="0.173cm" fo:margin-left="0cm" fo:margin-right="0cm"/>
    </style:style>
    <style:style style:name="T294_1" style:family="text"/>
    <style:style style:name="P295" style:family="paragraph" style:parent-style-name="Normal">
      <style:paragraph-properties fo:text-indent="-1.27cm" fo:margin-left="1.244cm" fo:margin-right="0.005cm"/>
    </style:style>
    <style:style style:name="T295_1" style:family="text"/>
    <style:style style:name="P296" style:family="paragraph" style:parent-style-name="Normal">
      <style:paragraph-properties fo:text-align="left" fo:text-indent="0cm" fo:line-height="108%" fo:margin-bottom="0.175cm" fo:margin-left="1.27cm" fo:margin-right="0cm"/>
    </style:style>
    <style:style style:name="T296_1" style:family="text"/>
    <style:style style:name="P297" style:family="paragraph" style:parent-style-name="Heading_20_3">
      <style:paragraph-properties fo:margin-left="-0.009cm"/>
    </style:style>
    <style:style style:name="T297_1" style:family="text"/>
    <style:style style:name="T297_2" style:family="text">
      <style:text-properties style:text-underline-style="none"/>
    </style:style>
    <style:style style:name="P298" style:family="paragraph" style:parent-style-name="Normal">
      <style:paragraph-properties fo:text-align="left" fo:text-indent="0cm" fo:line-height="108%" fo:margin-bottom="0.169cm" fo:margin-left="0cm" fo:margin-right="0cm"/>
    </style:style>
    <style:style style:name="T298_1" style:family="text"/>
    <style:style style:name="P299" style:family="paragraph" style:parent-style-name="Normal">
      <style:paragraph-properties fo:text-indent="-1.27cm" fo:margin-left="1.244cm" fo:margin-right="0.005cm"/>
    </style:style>
    <style:style style:name="T299_1" style:family="text"/>
    <style:style style:name="P300" style:family="paragraph" style:parent-style-name="Normal">
      <style:paragraph-properties fo:text-align="left" fo:text-indent="0cm" fo:line-height="108%" fo:margin-bottom="0.173cm" fo:margin-left="1.27cm" fo:margin-right="0cm"/>
    </style:style>
    <style:style style:name="T300_1" style:family="text"/>
    <style:style style:name="P301" style:family="paragraph" style:parent-style-name="Heading_20_3">
      <style:paragraph-properties fo:margin-left="-0.009cm"/>
    </style:style>
    <style:style style:name="T301_1" style:family="text"/>
    <style:style style:name="T301_2" style:family="text">
      <style:text-properties style:text-underline-style="none"/>
    </style:style>
    <style:style style:name="P302" style:family="paragraph" style:parent-style-name="Normal">
      <style:paragraph-properties fo:text-align="left" fo:text-indent="0cm" fo:line-height="108%" fo:margin-bottom="0.175cm" fo:margin-left="0cm" fo:margin-right="0cm"/>
    </style:style>
    <style:style style:name="T302_1" style:family="text"/>
    <style:style style:name="P303" style:family="paragraph" style:parent-style-name="Normal">
      <style:paragraph-properties fo:text-indent="-1.249cm" fo:margin-bottom="0.056cm" fo:margin-left="1.222cm" fo:margin-right="0.005cm"/>
    </style:style>
    <style:style style:name="T303_1" style:family="text"/>
    <style:style style:name="T303_2" style:family="text"/>
    <style:style style:name="T303_3" style:family="text"/>
    <style:style style:name="T303_4" style:family="text"/>
    <style:style style:name="T303_5" style:family="text"/>
    <style:style style:name="P304" style:family="paragraph" style:parent-style-name="Normal">
      <style:paragraph-properties fo:margin-bottom="0.056cm" fo:margin-right="0.005cm"/>
    </style:style>
    <style:style style:name="P305" style:family="paragraph" style:parent-style-name="Normal">
      <style:paragraph-properties fo:text-align="left" fo:break-before="page" fo:text-indent="0cm" fo:line-height="116%" fo:margin-bottom="0.282cm" fo:margin-left="0cm" fo:margin-right="0cm"/>
    </style:style>
    <style:style style:name="P306" style:family="paragraph" style:parent-style-name="Heading_20_1">
      <style:paragraph-properties fo:text-indent="0cm" fo:margin-left="-0.026cm">
        <style:tab-stops>
          <style:tab-stop style:type="center" style:leader-style="none" style:position="6.447cm"/>
        </style:tab-stops>
      </style:paragraph-properties>
    </style:style>
    <style:style style:name="T306_1" style:family="text"/>
    <style:style style:name="T306_2" style:family="text"/>
    <style:style style:name="T306_3" style:family="text">
      <style:text-properties fo:font-size="10pt" style:font-size-asian="10pt" fo:font-weight="normal" style:font-weight-asian="normal"/>
    </style:style>
    <style:style style:name="P307" style:family="paragraph" style:parent-style-name="Normal"/>
    <style:style style:name="Table2" style:family="table">
      <style:table-properties table:align="left" style:width="15.619cm" fo:margin-left="0.016cm"/>
    </style:style>
    <style:style style:name="Column4" style:family="table-column">
      <style:table-column-properties style:column-width="2.094cm"/>
    </style:style>
    <style:style style:name="Column5" style:family="table-column">
      <style:table-column-properties style:column-width="13.526cm"/>
    </style:style>
    <style:style style:name="Row14" style:family="table-row">
      <style:table-row-properties style:min-row-height="1.785cm"/>
    </style:style>
    <style:style style:name="Cell26" style:family="table-cell">
      <style:table-cell-properties fo:background-color="#006699" style:vertical-align="top" fo:padding-top="0.021cm" fo:border-top="#000000 0.026cm solid" fo:border-bottom="#000000 0.026cm solid" fo:padding-left="0.192cm" fo:border-left="#000000 0.026cm solid" fo:padding-right="0.203cm" fo:border-right="#000000 0.026cm solid" fo:wrap-option="wrap"/>
    </style:style>
    <style:style style:name="P308" style:family="paragraph" style:parent-style-name="Normal">
      <style:paragraph-properties fo:text-align="left" fo:text-indent="0cm" fo:line-height="108%" fo:margin-bottom="0cm" fo:margin-left="0cm" fo:margin-right="0cm"/>
    </style:style>
    <style:style style:name="T308_1" style:family="text">
      <style:text-properties fo:color="#ffffff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T308_2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Cell27" style:family="table-cell">
      <style:table-cell-properties fo:background-color="#006699" style:vertical-align="top" fo:padding-top="0.021cm" fo:border-top="#000000 0.026cm solid" fo:border-bottom="#000000 0.026cm solid" fo:padding-left="0.192cm" fo:border-left="#000000 0.026cm solid" fo:padding-right="0.203cm" fo:border-right="#000000 0.026cm solid" fo:wrap-option="wrap"/>
    </style:style>
    <style:style style:name="P309" style:family="paragraph" style:parent-style-name="Normal">
      <style:paragraph-properties fo:text-align="left" fo:text-indent="0cm" fo:line-height="151%" fo:margin-bottom="0cm" fo:margin-left="0.002cm" fo:margin-right="0cm"/>
    </style:style>
    <style:style style:name="T309_1" style:family="text">
      <style:text-properties fo:color="#ffffff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P310" style:family="paragraph" style:parent-style-name="Normal">
      <style:paragraph-properties fo:text-align="left" fo:text-indent="0cm" fo:line-height="108%" fo:margin-bottom="0cm" fo:margin-left="0.002cm" fo:margin-right="0cm"/>
    </style:style>
    <style:style style:name="T310_1" style:family="text">
      <style:text-properties fo:font-style="italic" style:font-style-asian="italic" fo:color="#ffffff" style:font-name="Arial" fo:font-size="9pt" style:font-name-asian="Arial" style:font-size-asian="9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T310_2" style:family="text">
      <style:text-properties fo:font-style="italic" style:font-style-asian="italic" fo:color="#000000" style:font-name="Arial" fo:font-size="9pt" style:font-name-asian="Arial" style:font-size-asian="9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Row15" style:family="table-row">
      <style:table-row-properties style:min-row-height="1.247cm"/>
    </style:style>
    <style:style style:name="Cell28" style:family="table-cell">
      <style:table-cell-properties style:vertical-align="top" fo:padding-top="0.021cm" fo:border-top="#000000 0.026cm solid" fo:border-bottom="#000000 0.026cm solid" fo:padding-left="0.192cm" fo:border-left="#000000 0.026cm solid" fo:padding-right="0.203cm" fo:border-right="#000000 0.026cm solid" fo:wrap-option="wrap"/>
    </style:style>
    <style:style style:name="P311" style:family="paragraph" style:parent-style-name="Normal">
      <style:paragraph-properties fo:text-align="left" fo:text-indent="0cm" fo:line-height="108%" fo:margin-bottom="0cm" fo:margin-left="0cm" fo:margin-right="0cm"/>
    </style:style>
    <style:style style:name="T311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29" style:family="table-cell">
      <style:table-cell-properties style:vertical-align="top" fo:padding-top="0.021cm" fo:border-top="#000000 0.026cm solid" fo:border-bottom="#000000 0.026cm solid" fo:padding-left="0.192cm" fo:border-left="#000000 0.026cm solid" fo:padding-right="0.203cm" fo:border-right="#000000 0.026cm solid" fo:wrap-option="wrap"/>
    </style:style>
    <style:style style:name="P312" style:family="paragraph" style:parent-style-name="Normal">
      <style:paragraph-properties fo:text-align="left" fo:text-indent="0cm" fo:line-height="108%" fo:margin-bottom="0.173cm" fo:margin-left="0.002cm" fo:margin-right="0cm"/>
    </style:style>
    <style:style style:name="T312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313" style:family="paragraph" style:parent-style-name="Normal">
      <style:paragraph-properties fo:text-align="left" fo:text-indent="0cm" fo:line-height="108%" fo:margin-bottom="0cm" fo:margin-left="0.002cm" fo:margin-right="0cm"/>
    </style:style>
    <style:style style:name="T313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314" style:family="paragraph" style:parent-style-name="Normal">
      <style:paragraph-properties fo:text-align="left" fo:text-indent="0cm" fo:line-height="108%" fo:margin-bottom="0cm" fo:margin-left="0cm" fo:margin-right="0cm"/>
    </style:style>
    <style:style style:name="T314_1" style:family="text">
      <style:text-properties style:font-name="Times New Roman" fo:font-size="12pt" style:font-name-asian="Times New Roman" style:font-size-asian="12pt" style:font-name-complex="Times New Roman"/>
    </style:style>
    <style:style style:name="P315" style:family="paragraph" style:parent-style-name="Heading_20_1">
      <style:paragraph-properties fo:margin-left="-0.009cm"/>
    </style:style>
    <style:style style:name="T315_1" style:family="text"/>
    <style:style style:name="P316" style:family="paragraph" style:parent-style-name="Normal">
      <style:paragraph-properties fo:text-align="left" fo:text-indent="0cm" fo:line-height="108%" fo:margin-bottom="0cm" fo:margin-left="0cm" fo:margin-right="0cm"/>
    </style:style>
    <style:style style:name="T316_1" style:family="text"/>
    <style:style style:name="Table3" style:family="table">
      <style:table-properties table:align="left" style:width="16.182cm" fo:margin-left="0.011cm"/>
    </style:style>
    <style:style style:name="Column6" style:family="table-column">
      <style:table-column-properties style:column-width="8.091cm"/>
    </style:style>
    <style:style style:name="Column7" style:family="table-column">
      <style:table-column-properties style:column-width="2.695cm"/>
    </style:style>
    <style:style style:name="Column8" style:family="table-column">
      <style:table-column-properties style:column-width="2.701cm"/>
    </style:style>
    <style:style style:name="Column9" style:family="table-column">
      <style:table-column-properties style:column-width="2.695cm"/>
    </style:style>
    <style:style style:name="Row16" style:family="table-row">
      <style:table-row-properties style:min-row-height="0.626cm"/>
    </style:style>
    <style:style style:name="Cell30" style:family="table-cell">
      <style:table-cell-properties style:vertical-align="top" fo:padding-top="0.019cm" fo:border-top="#000000 0.018cm solid" fo:border-bottom="#000000 0.018cm solid" fo:padding-left="0.189cm" fo:border-left="#000000 0.018cm solid" fo:padding-right="0.132cm" fo:border-right="#000000 0.018cm solid" fo:wrap-option="wrap"/>
    </style:style>
    <style:style style:name="P317" style:family="paragraph" style:parent-style-name="Normal">
      <style:paragraph-properties fo:text-align="left" fo:text-indent="0cm" fo:line-height="108%" fo:margin-bottom="0cm" fo:margin-left="0cm" fo:margin-right="0cm"/>
    </style:style>
    <style:style style:name="T317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31" style:family="table-cell">
      <style:table-cell-properties style:vertical-align="top" fo:padding-top="0.019cm" fo:border-top="#000000 0.018cm solid" fo:border-bottom="#000000 0.018cm solid" fo:padding-left="0.189cm" fo:border-left="#000000 0.018cm solid" fo:padding-right="0.132cm" fo:wrap-option="wrap"/>
    </style:style>
    <style:style style:name="P318" style:family="paragraph" style:parent-style-name="Normal">
      <style:paragraph-properties fo:text-align="left" fo:text-indent="0cm" fo:line-height="108%" fo:margin-bottom="0cm" fo:margin-left="0cm" fo:margin-right="0cm"/>
    </style:style>
    <style:style style:name="T318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32" style:family="table-cell">
      <style:table-cell-properties style:vertical-align="top" fo:padding-top="0.019cm" fo:border-top="#000000 0.018cm solid" fo:border-bottom="#000000 0.018cm solid" fo:padding-left="0.189cm" fo:padding-right="0.132cm" fo:wrap-option="wrap"/>
    </style:style>
    <style:style style:name="P319" style:family="paragraph" style:parent-style-name="Normal">
      <style:paragraph-properties fo:text-align="left" fo:text-indent="0cm" fo:line-height="108%" fo:margin-bottom="0.282cm" fo:margin-left="0cm" fo:margin-right="0cm"/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33" style:family="table-cell">
      <style:table-cell-properties style:vertical-align="top" fo:padding-top="0.019cm" fo:border-top="#000000 0.018cm solid" fo:border-bottom="#000000 0.018cm solid" fo:padding-left="0.189cm" fo:padding-right="0.132cm" fo:border-right="#000000 0.018cm solid" fo:wrap-option="wrap"/>
    </style:style>
    <style:style style:name="P320" style:family="paragraph" style:parent-style-name="Normal">
      <style:paragraph-properties fo:text-align="left" fo:text-indent="0cm" fo:line-height="108%" fo:margin-bottom="0.282cm" fo:margin-left="0cm" fo:margin-right="0cm"/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17" style:family="table-row">
      <style:table-row-properties style:min-row-height="0.626cm"/>
    </style:style>
    <style:style style:name="Cell34" style:family="table-cell">
      <style:table-cell-properties style:vertical-align="top" fo:padding-top="0.019cm" fo:border-top="#000000 0.018cm solid" fo:border-bottom="#000000 0.018cm solid" fo:padding-left="0.189cm" fo:border-left="#000000 0.018cm solid" fo:padding-right="0.132cm" fo:border-right="#000000 0.018cm solid" fo:wrap-option="wrap"/>
    </style:style>
    <style:style style:name="P321" style:family="paragraph" style:parent-style-name="Normal">
      <style:paragraph-properties fo:text-align="left" fo:text-indent="0cm" fo:line-height="108%" fo:margin-bottom="0cm" fo:margin-left="0cm" fo:margin-right="0cm"/>
    </style:style>
    <style:style style:name="T321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35" style:family="table-cell">
      <style:table-cell-properties style:vertical-align="top" fo:padding-top="0.019cm" fo:border-top="#000000 0.018cm solid" fo:border-bottom="#000000 0.018cm solid" fo:padding-left="0.189cm" fo:border-left="#000000 0.018cm solid" fo:padding-right="0.132cm" fo:wrap-option="wrap"/>
    </style:style>
    <style:style style:name="P322" style:family="paragraph" style:parent-style-name="Normal">
      <style:paragraph-properties fo:text-align="left" fo:text-indent="0cm" fo:line-height="108%" fo:margin-bottom="0cm" fo:margin-left="0cm" fo:margin-right="0cm"/>
    </style:style>
    <style:style style:name="T322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36" style:family="table-cell">
      <style:table-cell-properties style:vertical-align="top" fo:padding-top="0.019cm" fo:border-top="#000000 0.018cm solid" fo:border-bottom="#000000 0.018cm solid" fo:padding-left="0.189cm" fo:padding-right="0.132cm" fo:wrap-option="wrap"/>
    </style:style>
    <style:style style:name="P323" style:family="paragraph" style:parent-style-name="Normal">
      <style:paragraph-properties fo:text-align="left" fo:text-indent="0cm" fo:line-height="108%" fo:margin-bottom="0.282cm" fo:margin-left="0cm" fo:margin-right="0cm"/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37" style:family="table-cell">
      <style:table-cell-properties style:vertical-align="top" fo:padding-top="0.019cm" fo:border-top="#000000 0.018cm solid" fo:border-bottom="#000000 0.018cm solid" fo:padding-left="0.189cm" fo:padding-right="0.132cm" fo:border-right="#000000 0.018cm solid" fo:wrap-option="wrap"/>
    </style:style>
    <style:style style:name="P324" style:family="paragraph" style:parent-style-name="Normal">
      <style:paragraph-properties fo:text-align="left" fo:text-indent="0cm" fo:line-height="108%" fo:margin-bottom="0.282cm" fo:margin-left="0cm" fo:margin-right="0cm"/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18" style:family="table-row">
      <style:table-row-properties style:min-row-height="0.626cm"/>
    </style:style>
    <style:style style:name="Cell38" style:family="table-cell">
      <style:table-cell-properties style:vertical-align="top" fo:padding-top="0.019cm" fo:border-top="#000000 0.018cm solid" fo:border-bottom="#000000 0.018cm solid" fo:padding-left="0.189cm" fo:border-left="#000000 0.018cm solid" fo:padding-right="0.132cm" fo:border-right="#000000 0.018cm solid" fo:wrap-option="wrap"/>
    </style:style>
    <style:style style:name="P325" style:family="paragraph" style:parent-style-name="Normal">
      <style:paragraph-properties fo:text-align="left" fo:text-indent="0cm" fo:line-height="108%" fo:margin-bottom="0cm" fo:margin-left="0cm" fo:margin-right="0cm"/>
    </style:style>
    <style:style style:name="T325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39" style:family="table-cell">
      <style:table-cell-properties style:vertical-align="top" fo:padding-top="0.019cm" fo:border-top="#000000 0.018cm solid" fo:border-bottom="#000000 0.018cm solid" fo:padding-left="0.189cm" fo:border-left="#000000 0.018cm solid" fo:padding-right="0.132cm" fo:wrap-option="wrap"/>
    </style:style>
    <style:style style:name="P326" style:family="paragraph" style:parent-style-name="Normal">
      <style:paragraph-properties fo:text-align="left" fo:text-indent="0cm" fo:line-height="108%" fo:margin-bottom="0cm" fo:margin-left="0cm" fo:margin-right="0cm"/>
    </style:style>
    <style:style style:name="T326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40" style:family="table-cell">
      <style:table-cell-properties style:vertical-align="top" fo:padding-top="0.019cm" fo:border-top="#000000 0.018cm solid" fo:border-bottom="#000000 0.018cm solid" fo:padding-left="0.189cm" fo:padding-right="0.132cm" fo:wrap-option="wrap"/>
    </style:style>
    <style:style style:name="P327" style:family="paragraph" style:parent-style-name="Normal">
      <style:paragraph-properties fo:text-align="left" fo:text-indent="0cm" fo:line-height="108%" fo:margin-bottom="0.282cm" fo:margin-left="0cm" fo:margin-right="0cm"/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41" style:family="table-cell">
      <style:table-cell-properties style:vertical-align="top" fo:padding-top="0.019cm" fo:border-top="#000000 0.018cm solid" fo:border-bottom="#000000 0.018cm solid" fo:padding-left="0.189cm" fo:padding-right="0.132cm" fo:border-right="#000000 0.018cm solid" fo:wrap-option="wrap"/>
    </style:style>
    <style:style style:name="P328" style:family="paragraph" style:parent-style-name="Normal">
      <style:paragraph-properties fo:text-align="left" fo:text-indent="0cm" fo:line-height="108%" fo:margin-bottom="0.282cm" fo:margin-left="0cm" fo:margin-right="0cm"/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19" style:family="table-row">
      <style:table-row-properties style:min-row-height="0.623cm"/>
    </style:style>
    <style:style style:name="Cell42" style:family="table-cell">
      <style:table-cell-properties style:vertical-align="top" fo:padding-top="0.019cm" fo:border-top="#000000 0.018cm solid" fo:border-bottom="#000000 0.018cm solid" fo:padding-left="0.189cm" fo:border-left="#000000 0.018cm solid" fo:padding-right="0.132cm" fo:border-right="#000000 0.018cm solid" fo:wrap-option="wrap"/>
    </style:style>
    <style:style style:name="P329" style:family="paragraph" style:parent-style-name="Normal">
      <style:paragraph-properties fo:text-align="left" fo:text-indent="0cm" fo:line-height="108%" fo:margin-bottom="0cm" fo:margin-left="0cm" fo:margin-right="0cm"/>
    </style:style>
    <style:style style:name="T329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43" style:family="table-cell">
      <style:table-cell-properties style:vertical-align="top" fo:padding-top="0.019cm" fo:border-top="#000000 0.018cm solid" fo:border-bottom="#000000 0.018cm solid" fo:padding-left="0.189cm" fo:border-left="#000000 0.018cm solid" fo:padding-right="0.132cm" fo:wrap-option="wrap"/>
    </style:style>
    <style:style style:name="P330" style:family="paragraph" style:parent-style-name="Normal">
      <style:paragraph-properties fo:text-align="left" fo:text-indent="0cm" fo:line-height="108%" fo:margin-bottom="0cm" fo:margin-left="0cm" fo:margin-right="0cm"/>
    </style:style>
    <style:style style:name="T330_1" style:family="text">
      <style:text-properties fo:font-style="italic" style:font-style-asian="italic"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44" style:family="table-cell">
      <style:table-cell-properties style:vertical-align="top" fo:padding-top="0.019cm" fo:border-top="#000000 0.018cm solid" fo:border-bottom="#000000 0.018cm solid" fo:padding-left="0.189cm" fo:padding-right="0.132cm" fo:wrap-option="wrap"/>
    </style:style>
    <style:style style:name="P331" style:family="paragraph" style:parent-style-name="Normal">
      <style:paragraph-properties fo:text-align="left" fo:text-indent="0cm" fo:line-height="108%" fo:margin-bottom="0.282cm" fo:margin-left="0cm" fo:margin-right="0cm"/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45" style:family="table-cell">
      <style:table-cell-properties style:vertical-align="top" fo:padding-top="0.019cm" fo:border-top="#000000 0.018cm solid" fo:border-bottom="#000000 0.018cm solid" fo:padding-left="0.189cm" fo:padding-right="0.132cm" fo:border-right="#000000 0.018cm solid" fo:wrap-option="wrap"/>
    </style:style>
    <style:style style:name="P332" style:family="paragraph" style:parent-style-name="Normal">
      <style:paragraph-properties fo:text-align="left" fo:text-indent="0cm" fo:line-height="108%" fo:margin-bottom="0.282cm" fo:margin-left="0cm" fo:margin-right="0cm"/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20" style:family="table-row">
      <style:table-row-properties style:min-row-height="0.626cm"/>
    </style:style>
    <style:style style:name="Cell46" style:family="table-cell">
      <style:table-cell-properties style:vertical-align="top" fo:padding-top="0.019cm" fo:border-top="#000000 0.018cm solid" fo:border-bottom="#000000 0.018cm solid" fo:padding-left="0.189cm" fo:border-left="#000000 0.018cm solid" fo:padding-right="0.132cm" fo:border-right="#000000 0.018cm solid" fo:wrap-option="wrap"/>
    </style:style>
    <style:style style:name="P333" style:family="paragraph" style:parent-style-name="Normal">
      <style:paragraph-properties fo:text-align="left" fo:text-indent="0cm" fo:line-height="108%" fo:margin-bottom="0cm" fo:margin-left="0cm" fo:margin-right="0cm"/>
    </style:style>
    <style:style style:name="T333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47" style:family="table-cell">
      <style:table-cell-properties style:vertical-align="top" fo:padding-top="0.019cm" fo:border-top="#000000 0.018cm solid" fo:border-bottom="#000000 0.018cm solid" fo:padding-left="0.189cm" fo:border-left="#000000 0.018cm solid" fo:padding-right="0.132cm" fo:wrap-option="wrap"/>
    </style:style>
    <style:style style:name="P334" style:family="paragraph" style:parent-style-name="Normal">
      <style:paragraph-properties fo:text-align="left" fo:text-indent="0cm" fo:line-height="108%" fo:margin-bottom="0cm" fo:margin-left="0cm" fo:margin-right="0cm"/>
    </style:style>
    <style:style style:name="T334_1" style:family="text">
      <style:text-properties fo:font-style="italic" style:font-style-asian="italic"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48" style:family="table-cell">
      <style:table-cell-properties style:vertical-align="top" fo:padding-top="0.019cm" fo:border-top="#000000 0.018cm solid" fo:border-bottom="#000000 0.018cm solid" fo:padding-left="0.189cm" fo:padding-right="0.132cm" fo:wrap-option="wrap"/>
    </style:style>
    <style:style style:name="P335" style:family="paragraph" style:parent-style-name="Normal">
      <style:paragraph-properties fo:text-align="left" fo:text-indent="0cm" fo:line-height="108%" fo:margin-bottom="0.282cm" fo:margin-left="0cm" fo:margin-right="0cm"/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49" style:family="table-cell">
      <style:table-cell-properties style:vertical-align="top" fo:padding-top="0.019cm" fo:border-top="#000000 0.018cm solid" fo:border-bottom="#000000 0.018cm solid" fo:padding-left="0.189cm" fo:padding-right="0.132cm" fo:border-right="#000000 0.018cm solid" fo:wrap-option="wrap"/>
    </style:style>
    <style:style style:name="P336" style:family="paragraph" style:parent-style-name="Normal">
      <style:paragraph-properties fo:text-align="left" fo:text-indent="0cm" fo:line-height="108%" fo:margin-bottom="0.282cm" fo:margin-left="0cm" fo:margin-right="0cm"/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21" style:family="table-row">
      <style:table-row-properties style:min-row-height="0.626cm"/>
    </style:style>
    <style:style style:name="Cell50" style:family="table-cell">
      <style:table-cell-properties style:vertical-align="top" fo:padding-top="0.019cm" fo:border-top="#000000 0.018cm solid" fo:border-bottom="#000000 0.018cm solid" fo:padding-left="0.189cm" fo:border-left="#000000 0.018cm solid" fo:padding-right="0.132cm" fo:border-right="#000000 0.018cm solid" fo:wrap-option="wrap"/>
    </style:style>
    <style:style style:name="P337" style:family="paragraph" style:parent-style-name="Normal">
      <style:paragraph-properties fo:text-align="left" fo:text-indent="0cm" fo:line-height="108%" fo:margin-bottom="0cm" fo:margin-left="0cm" fo:margin-right="0cm"/>
    </style:style>
    <style:style style:name="T337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51" style:family="table-cell">
      <style:table-cell-properties style:vertical-align="top" fo:padding-top="0.019cm" fo:border-top="#000000 0.018cm solid" fo:border-bottom="#000000 0.018cm solid" fo:padding-left="0.189cm" fo:border-left="#000000 0.018cm solid" fo:padding-right="0.132cm" fo:wrap-option="wrap"/>
    </style:style>
    <style:style style:name="P338" style:family="paragraph" style:parent-style-name="Normal">
      <style:paragraph-properties fo:text-align="left" fo:text-indent="0cm" fo:line-height="108%" fo:margin-bottom="0cm" fo:margin-left="0cm" fo:margin-right="0cm"/>
    </style:style>
    <style:style style:name="T338_1" style:family="text">
      <style:text-properties fo:font-style="italic" style:font-style-asian="italic"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52" style:family="table-cell">
      <style:table-cell-properties style:vertical-align="top" fo:padding-top="0.019cm" fo:border-top="#000000 0.018cm solid" fo:border-bottom="#000000 0.018cm solid" fo:padding-left="0.189cm" fo:padding-right="0.132cm" fo:wrap-option="wrap"/>
    </style:style>
    <style:style style:name="P339" style:family="paragraph" style:parent-style-name="Normal">
      <style:paragraph-properties fo:text-align="left" fo:text-indent="0cm" fo:line-height="108%" fo:margin-bottom="0.282cm" fo:margin-left="0cm" fo:margin-right="0cm"/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53" style:family="table-cell">
      <style:table-cell-properties style:vertical-align="top" fo:padding-top="0.019cm" fo:border-top="#000000 0.018cm solid" fo:border-bottom="#000000 0.018cm solid" fo:padding-left="0.189cm" fo:padding-right="0.132cm" fo:border-right="#000000 0.018cm solid" fo:wrap-option="wrap"/>
    </style:style>
    <style:style style:name="P340" style:family="paragraph" style:parent-style-name="Normal">
      <style:paragraph-properties fo:text-align="left" fo:text-indent="0cm" fo:line-height="108%" fo:margin-bottom="0.282cm" fo:margin-left="0cm" fo:margin-right="0cm"/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22" style:family="table-row">
      <style:table-row-properties style:min-row-height="0.628cm"/>
    </style:style>
    <style:style style:name="Cell54" style:family="table-cell">
      <style:table-cell-properties style:vertical-align="top" fo:padding-top="0.019cm" fo:border-top="#000000 0.018cm solid" fo:border-bottom="#000000 0.018cm solid" fo:padding-left="0.189cm" fo:border-left="#000000 0.018cm solid" fo:padding-right="0.132cm" fo:border-right="#000000 0.018cm solid" fo:wrap-option="wrap"/>
    </style:style>
    <style:style style:name="P341" style:family="paragraph" style:parent-style-name="Normal">
      <style:paragraph-properties fo:text-align="left" fo:text-indent="0cm" fo:line-height="108%" fo:margin-bottom="0cm" fo:margin-left="0cm" fo:margin-right="0cm"/>
    </style:style>
    <style:style style:name="T341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55" style:family="table-cell">
      <style:table-cell-properties style:vertical-align="top" fo:padding-top="0.019cm" fo:border-top="#000000 0.018cm solid" fo:border-bottom="#000000 0.018cm solid" fo:padding-left="0.189cm" fo:border-left="#000000 0.018cm solid" fo:padding-right="0.132cm" fo:border-right="#000000 0.018cm solid" fo:wrap-option="wrap"/>
    </style:style>
    <style:style style:name="P342" style:family="paragraph" style:parent-style-name="Normal">
      <style:paragraph-properties fo:text-align="left" fo:text-indent="0cm" fo:line-height="108%" fo:margin-bottom="0cm" fo:margin-left="0cm" fo:margin-right="0cm"/>
    </style:style>
    <style:style style:name="T342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T342_2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T342_3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T342_4" style:family="text">
      <style:text-properties fo:font-style="italic" style:font-style-asian="italic"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56" style:family="table-cell">
      <style:table-cell-properties style:vertical-align="top" fo:padding-top="0.019cm" fo:border-top="#000000 0.018cm solid" fo:border-bottom="#000000 0.018cm solid" fo:padding-left="0.189cm" fo:border-left="#000000 0.018cm solid" fo:padding-right="0.132cm" fo:border-right="#000000 0.018cm solid" fo:wrap-option="wrap"/>
    </style:style>
    <style:style style:name="P343" style:family="paragraph" style:parent-style-name="Normal">
      <style:paragraph-properties fo:text-align="center" fo:text-indent="0cm" fo:line-height="108%" fo:margin-bottom="0cm" fo:margin-left="0cm" fo:margin-right="0.058cm"/>
    </style:style>
    <style:style style:name="T343_1" style:family="text">
      <style:text-properties fo:font-style="italic" style:font-style-asian="italic"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57" style:family="table-cell">
      <style:table-cell-properties style:vertical-align="top" fo:padding-top="0.019cm" fo:border-top="#000000 0.018cm solid" fo:border-bottom="#000000 0.018cm solid" fo:padding-left="0.189cm" fo:border-left="#000000 0.018cm solid" fo:padding-right="0.132cm" fo:border-right="#000000 0.018cm solid" fo:wrap-option="wrap"/>
    </style:style>
    <style:style style:name="P344" style:family="paragraph" style:parent-style-name="Normal">
      <style:paragraph-properties fo:text-align="left" fo:text-indent="0cm" fo:line-height="108%" fo:margin-bottom="0cm" fo:margin-left="0.004cm" fo:margin-right="0cm"/>
    </style:style>
    <style:style style:name="T344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T344_2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T344_3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T344_4" style:family="text">
      <style:text-properties fo:font-style="italic" style:font-style-asian="italic"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23" style:family="table-row">
      <style:table-row-properties style:min-row-height="0.623cm"/>
    </style:style>
    <style:style style:name="Cell58" style:family="table-cell">
      <style:table-cell-properties fo:background-color="#365f91" style:vertical-align="top" fo:padding-top="0.019cm" fo:border-top="#000000 0.018cm solid" fo:border-bottom="#000000 0.018cm solid" fo:padding-left="0.189cm" fo:border-left="#000000 0.018cm solid" fo:padding-right="0.132cm" fo:border-right="#000000 0.018cm solid" fo:wrap-option="wrap"/>
    </style:style>
    <style:style style:name="P345" style:family="paragraph" style:parent-style-name="Normal">
      <style:paragraph-properties fo:text-align="left" fo:text-indent="0cm" fo:line-height="108%" fo:margin-bottom="0cm" fo:margin-left="0cm" fo:margin-right="0cm"/>
    </style:style>
    <style:style style:name="T345_1" style:family="text">
      <style:text-properties fo:color="#ffffff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Cell59" style:family="table-cell">
      <style:table-cell-properties fo:background-color="#365f91" style:vertical-align="top" fo:padding-top="0.019cm" fo:border-top="#000000 0.018cm solid" fo:border-bottom="#000000 0.018cm solid" fo:padding-left="0.189cm" fo:border-left="#000000 0.018cm solid" fo:padding-right="0.132cm" fo:wrap-option="wrap"/>
    </style:style>
    <style:style style:name="P346" style:family="paragraph" style:parent-style-name="Normal">
      <style:paragraph-properties fo:text-align="left" fo:text-indent="0cm" fo:line-height="108%" fo:margin-bottom="0cm" fo:margin-left="0cm" fo:margin-right="0cm"/>
    </style:style>
    <style:style style:name="T346_1" style:family="text">
      <style:text-properties fo:font-style="italic" style:font-style-asian="italic" fo:color="#ffffff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Cell60" style:family="table-cell">
      <style:table-cell-properties fo:background-color="#365f91" style:vertical-align="top" fo:padding-top="0.019cm" fo:border-top="#000000 0.018cm solid" fo:border-bottom="#000000 0.018cm solid" fo:padding-left="0.189cm" fo:padding-right="0.132cm" fo:wrap-option="wrap"/>
    </style:style>
    <style:style style:name="P347" style:family="paragraph" style:parent-style-name="Normal">
      <style:paragraph-properties fo:text-align="left" fo:text-indent="0cm" fo:line-height="108%" fo:margin-bottom="0.282cm" fo:margin-left="0cm" fo:margin-right="0cm"/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61" style:family="table-cell">
      <style:table-cell-properties fo:background-color="#365f91" style:vertical-align="top" fo:padding-top="0.019cm" fo:border-top="#000000 0.018cm solid" fo:border-bottom="#000000 0.018cm solid" fo:padding-left="0.189cm" fo:padding-right="0.132cm" fo:border-right="#000000 0.018cm solid" fo:wrap-option="wrap"/>
    </style:style>
    <style:style style:name="P348" style:family="paragraph" style:parent-style-name="Normal">
      <style:paragraph-properties fo:text-align="left" fo:text-indent="0cm" fo:line-height="108%" fo:margin-bottom="0.282cm" fo:margin-left="0cm" fo:margin-right="0cm"/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349" style:family="paragraph" style:parent-style-name="Normal">
      <style:paragraph-properties fo:text-align="left" fo:text-indent="0cm" fo:line-height="108%" fo:margin-bottom="0cm" fo:margin-left="0cm" fo:margin-right="0cm"/>
    </style:style>
    <style:style style:name="T349_1" style:family="text">
      <style:text-properties fo:font-size="12pt" style:font-size-asian="12pt" fo:font-weight="bold" style:font-weight-asian="bold"/>
    </style:style>
    <style:style style:name="P350" style:family="paragraph" style:parent-style-name="Heading_20_1">
      <style:paragraph-properties fo:margin-left="-0.009cm"/>
    </style:style>
    <style:style style:name="T350_1" style:family="text"/>
    <style:style style:name="P351" style:family="paragraph" style:parent-style-name="Normal">
      <style:paragraph-properties fo:text-align="left" fo:text-indent="0cm" fo:line-height="108%" fo:margin-bottom="0cm" fo:margin-left="0cm" fo:margin-right="0cm"/>
    </style:style>
    <style:style style:name="T351_1" style:family="text">
      <style:text-properties fo:font-size="12pt" style:font-size-asian="12pt"/>
    </style:style>
    <style:style style:name="Table4" style:family="table">
      <style:table-properties table:align="left" style:width="16.196cm" fo:margin-left="0.009cm"/>
    </style:style>
    <style:style style:name="Column10" style:family="table-column">
      <style:table-column-properties style:column-width="4.755cm"/>
    </style:style>
    <style:style style:name="Column11" style:family="table-column">
      <style:table-column-properties style:column-width="11.441cm"/>
    </style:style>
    <style:style style:name="Row24" style:family="table-row">
      <style:table-row-properties style:min-row-height="0.568cm"/>
    </style:style>
    <style:style style:name="Cell62" style:family="table-cell">
      <style:table-cell-properties style:vertical-align="top" fo:padding-top="0.093cm" fo:border-top="#000000 0.018cm solid" fo:border-bottom="#000000 0.018cm solid" fo:padding-left="0.284cm" fo:border-left="#000000 0.018cm solid" fo:border-right="#000000 0.018cm solid" fo:wrap-option="wrap"/>
    </style:style>
    <style:style style:name="P352" style:family="paragraph" style:parent-style-name="Normal">
      <style:paragraph-properties fo:text-align="right" fo:text-indent="0cm" fo:line-height="108%" fo:margin-bottom="0cm" fo:margin-left="0cm" fo:margin-right="0.201cm"/>
    </style:style>
    <style:style style:name="T352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63" style:family="table-cell">
      <style:table-cell-properties style:vertical-align="top" fo:padding-top="0.093cm" fo:border-top="#000000 0.018cm solid" fo:border-bottom="#000000 0.018cm solid" fo:padding-left="0.284cm" fo:border-left="#000000 0.018cm solid" fo:border-right="#000000 0.018cm solid" fo:wrap-option="wrap"/>
    </style:style>
    <style:style style:name="P353" style:family="paragraph" style:parent-style-name="Normal">
      <style:paragraph-properties fo:text-align="left" fo:text-indent="0cm" fo:line-height="108%" fo:margin-bottom="0.282cm" fo:margin-left="0cm" fo:margin-right="0cm"/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25" style:family="table-row">
      <style:table-row-properties style:min-row-height="0.563cm"/>
    </style:style>
    <style:style style:name="Cell64" style:family="table-cell">
      <style:table-cell-properties style:vertical-align="top" fo:padding-top="0.093cm" fo:border-top="#000000 0.018cm solid" fo:border-bottom="#000000 0.018cm solid" fo:padding-left="0.284cm" fo:border-left="#000000 0.018cm solid" fo:border-right="#000000 0.018cm solid" fo:wrap-option="wrap"/>
    </style:style>
    <style:style style:name="P354" style:family="paragraph" style:parent-style-name="Normal">
      <style:paragraph-properties fo:text-align="right" fo:text-indent="0cm" fo:line-height="108%" fo:margin-bottom="0cm" fo:margin-left="0cm" fo:margin-right="0.203cm"/>
    </style:style>
    <style:style style:name="T354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65" style:family="table-cell">
      <style:table-cell-properties style:vertical-align="top" fo:padding-top="0.093cm" fo:border-top="#000000 0.018cm solid" fo:border-bottom="#000000 0.018cm solid" fo:padding-left="0.284cm" fo:border-left="#000000 0.018cm solid" fo:border-right="#000000 0.018cm solid" fo:wrap-option="wrap"/>
    </style:style>
    <style:style style:name="P355" style:family="paragraph" style:parent-style-name="Normal">
      <style:paragraph-properties fo:text-align="left" fo:text-indent="0cm" fo:line-height="108%" fo:margin-bottom="0.282cm" fo:margin-left="0cm" fo:margin-right="0cm"/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26" style:family="table-row">
      <style:table-row-properties style:min-row-height="0.563cm"/>
    </style:style>
    <style:style style:name="Cell66" style:family="table-cell">
      <style:table-cell-properties style:vertical-align="top" fo:padding-top="0.093cm" fo:border-top="#000000 0.018cm solid" fo:border-bottom="#000000 0.018cm solid" fo:padding-left="0.284cm" fo:border-left="#000000 0.018cm solid" fo:border-right="#000000 0.018cm solid" fo:wrap-option="wrap"/>
    </style:style>
    <style:style style:name="P356" style:family="paragraph" style:parent-style-name="Normal">
      <style:paragraph-properties fo:text-align="right" fo:text-indent="0cm" fo:line-height="108%" fo:margin-bottom="0cm" fo:margin-left="0cm" fo:margin-right="0.201cm"/>
    </style:style>
    <style:style style:name="T356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67" style:family="table-cell">
      <style:table-cell-properties style:vertical-align="top" fo:padding-top="0.093cm" fo:border-top="#000000 0.018cm solid" fo:border-bottom="#000000 0.018cm solid" fo:padding-left="0.284cm" fo:border-left="#000000 0.018cm solid" fo:border-right="#000000 0.018cm solid" fo:wrap-option="wrap"/>
    </style:style>
    <style:style style:name="P357" style:family="paragraph" style:parent-style-name="Normal">
      <style:paragraph-properties fo:text-align="left" fo:text-indent="0cm" fo:line-height="108%" fo:margin-bottom="0.282cm" fo:margin-left="0cm" fo:margin-right="0cm"/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27" style:family="table-row">
      <style:table-row-properties style:min-row-height="0.568cm"/>
    </style:style>
    <style:style style:name="Cell68" style:family="table-cell">
      <style:table-cell-properties style:vertical-align="top" fo:padding-top="0.093cm" fo:border-top="#000000 0.018cm solid" fo:border-bottom="#000000 0.018cm solid" fo:padding-left="0.284cm" fo:border-left="#000000 0.018cm solid" fo:border-right="#000000 0.018cm solid" fo:wrap-option="wrap"/>
    </style:style>
    <style:style style:name="P358" style:family="paragraph" style:parent-style-name="Normal">
      <style:paragraph-properties fo:text-align="right" fo:text-indent="0cm" fo:line-height="108%" fo:margin-bottom="0cm" fo:margin-left="0cm" fo:margin-right="0.203cm"/>
    </style:style>
    <style:style style:name="T358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69" style:family="table-cell">
      <style:table-cell-properties style:vertical-align="top" fo:padding-top="0.093cm" fo:border-top="#000000 0.018cm solid" fo:border-bottom="#000000 0.018cm solid" fo:padding-left="0.284cm" fo:border-left="#000000 0.018cm solid" fo:border-right="#000000 0.018cm solid" fo:wrap-option="wrap"/>
    </style:style>
    <style:style style:name="P359" style:family="paragraph" style:parent-style-name="Normal">
      <style:paragraph-properties fo:text-align="left" fo:text-indent="0cm" fo:line-height="108%" fo:margin-bottom="0.282cm" fo:margin-left="0cm" fo:margin-right="0cm"/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28" style:family="table-row">
      <style:table-row-properties style:min-row-height="0.563cm"/>
    </style:style>
    <style:style style:name="Cell70" style:family="table-cell">
      <style:table-cell-properties style:vertical-align="top" fo:padding-top="0.093cm" fo:border-top="#000000 0.018cm solid" fo:border-bottom="#000000 0.018cm solid" fo:padding-left="0.284cm" fo:border-left="#000000 0.018cm solid" fo:border-right="#000000 0.018cm solid" fo:wrap-option="wrap"/>
    </style:style>
    <style:style style:name="P360" style:family="paragraph" style:parent-style-name="Normal">
      <style:paragraph-properties fo:text-align="right" fo:text-indent="0cm" fo:line-height="108%" fo:margin-bottom="0cm" fo:margin-left="0cm" fo:margin-right="0.199cm"/>
    </style:style>
    <style:style style:name="T360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71" style:family="table-cell">
      <style:table-cell-properties style:vertical-align="top" fo:padding-top="0.093cm" fo:border-top="#000000 0.018cm solid" fo:border-bottom="#000000 0.018cm solid" fo:padding-left="0.284cm" fo:border-left="#000000 0.018cm solid" fo:border-right="#000000 0.018cm solid" fo:wrap-option="wrap"/>
    </style:style>
    <style:style style:name="P361" style:family="paragraph" style:parent-style-name="Normal">
      <style:paragraph-properties fo:text-align="left" fo:text-indent="0cm" fo:line-height="108%" fo:margin-bottom="0.282cm" fo:margin-left="0cm" fo:margin-right="0cm"/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29" style:family="table-row">
      <style:table-row-properties style:min-row-height="0.563cm"/>
    </style:style>
    <style:style style:name="Cell72" style:family="table-cell">
      <style:table-cell-properties style:vertical-align="top" fo:padding-top="0.093cm" fo:border-top="#000000 0.018cm solid" fo:border-bottom="#000000 0.018cm solid" fo:padding-left="0.284cm" fo:border-left="#000000 0.018cm solid" fo:border-right="#000000 0.018cm solid" fo:wrap-option="wrap"/>
    </style:style>
    <style:style style:name="P362" style:family="paragraph" style:parent-style-name="Normal">
      <style:paragraph-properties fo:text-align="right" fo:text-indent="0cm" fo:line-height="108%" fo:margin-bottom="0cm" fo:margin-left="0cm" fo:margin-right="0.198cm"/>
    </style:style>
    <style:style style:name="T362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73" style:family="table-cell">
      <style:table-cell-properties style:vertical-align="top" fo:padding-top="0.093cm" fo:border-top="#000000 0.018cm solid" fo:border-bottom="#000000 0.018cm solid" fo:padding-left="0.284cm" fo:border-left="#000000 0.018cm solid" fo:border-right="#000000 0.018cm solid" fo:wrap-option="wrap"/>
    </style:style>
    <style:style style:name="P363" style:family="paragraph" style:parent-style-name="Normal">
      <style:paragraph-properties fo:text-align="left" fo:text-indent="0cm" fo:line-height="108%" fo:margin-bottom="0.282cm" fo:margin-left="0cm" fo:margin-right="0cm"/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30" style:family="table-row">
      <style:table-row-properties style:min-row-height="1.448cm"/>
    </style:style>
    <style:style style:name="Cell74" style:family="table-cell">
      <style:table-cell-properties style:vertical-align="top" fo:padding-top="0.093cm" fo:border-top="#000000 0.018cm solid" fo:border-bottom="#000000 0.018cm solid" fo:padding-left="0.284cm" fo:border-left="#000000 0.018cm solid" fo:border-right="#000000 0.018cm solid" fo:wrap-option="wrap"/>
    </style:style>
    <style:style style:name="P364" style:family="paragraph" style:parent-style-name="Normal">
      <style:paragraph-properties fo:text-align="right" fo:text-indent="0cm" fo:line-height="108%" fo:margin-bottom="0.037cm" fo:margin-left="0cm" fo:margin-right="0.201cm"/>
    </style:style>
    <style:style style:name="T364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365" style:family="paragraph" style:parent-style-name="Normal">
      <style:paragraph-properties fo:text-align="right" fo:text-indent="0cm" fo:line-height="108%" fo:margin-bottom="0cm" fo:margin-left="0cm" fo:margin-right="0.201cm"/>
    </style:style>
    <style:style style:name="T365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75" style:family="table-cell">
      <style:table-cell-properties style:vertical-align="top" fo:padding-top="0.093cm" fo:border-top="#000000 0.018cm solid" fo:border-bottom="#000000 0.018cm solid" fo:padding-left="0.284cm" fo:border-left="#000000 0.018cm solid" fo:border-right="#000000 0.018cm solid" fo:wrap-option="wrap"/>
    </style:style>
    <style:style style:name="P366" style:family="paragraph" style:parent-style-name="Normal">
      <style:paragraph-properties fo:text-align="left" fo:text-indent="0cm" fo:line-height="108%" fo:margin-bottom="0.282cm" fo:margin-left="0cm" fo:margin-right="0cm"/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31" style:family="table-row">
      <style:table-row-properties style:min-row-height="0.564cm"/>
    </style:style>
    <style:style style:name="Cell76" style:family="table-cell">
      <style:table-cell-properties style:vertical-align="top" fo:padding-top="0.093cm" fo:border-top="#000000 0.018cm solid" fo:border-bottom="#000000 0.018cm solid" fo:padding-left="0.284cm" fo:border-left="#000000 0.018cm solid" fo:border-right="#000000 0.018cm solid" fo:wrap-option="wrap"/>
    </style:style>
    <style:style style:name="P367" style:family="paragraph" style:parent-style-name="Normal">
      <style:paragraph-properties fo:text-align="right" fo:text-indent="0cm" fo:line-height="108%" fo:margin-bottom="0cm" fo:margin-left="0cm" fo:margin-right="0.201cm"/>
    </style:style>
    <style:style style:name="T367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77" style:family="table-cell">
      <style:table-cell-properties style:vertical-align="top" fo:padding-top="0.093cm" fo:border-top="#000000 0.018cm solid" fo:border-bottom="#000000 0.018cm solid" fo:padding-left="0.284cm" fo:border-left="#000000 0.018cm solid" fo:border-right="#000000 0.018cm solid" fo:wrap-option="wrap"/>
    </style:style>
    <style:style style:name="P368" style:family="paragraph" style:parent-style-name="Normal">
      <style:paragraph-properties fo:text-align="left" fo:text-indent="0cm" fo:line-height="108%" fo:margin-bottom="0.282cm" fo:margin-left="0cm" fo:margin-right="0cm"/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32" style:family="table-row">
      <style:table-row-properties style:min-row-height="1.448cm"/>
    </style:style>
    <style:style style:name="Cell78" style:family="table-cell">
      <style:table-cell-properties style:vertical-align="top" fo:padding-top="0.093cm" fo:border-top="#000000 0.018cm solid" fo:border-bottom="#000000 0.018cm solid" fo:padding-left="0.284cm" fo:border-left="#000000 0.018cm solid" fo:border-right="#000000 0.018cm solid" fo:wrap-option="wrap"/>
    </style:style>
    <style:style style:name="P369" style:family="paragraph" style:parent-style-name="Normal">
      <style:paragraph-properties fo:text-align="right" fo:text-indent="0cm" fo:line-height="108%" fo:margin-bottom="0.037cm" fo:margin-left="0cm" fo:margin-right="0.201cm"/>
    </style:style>
    <style:style style:name="T369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370" style:family="paragraph" style:parent-style-name="Normal">
      <style:paragraph-properties fo:text-align="left" fo:text-indent="0.296cm" fo:line-height="108%" fo:margin-bottom="0cm" fo:margin-left="0.529cm" fo:margin-right="0cm"/>
    </style:style>
    <style:style style:name="T370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79" style:family="table-cell">
      <style:table-cell-properties style:vertical-align="top" fo:padding-top="0.093cm" fo:border-top="#000000 0.018cm solid" fo:border-bottom="#000000 0.018cm solid" fo:padding-left="0.284cm" fo:border-left="#000000 0.018cm solid" fo:border-right="#000000 0.018cm solid" fo:wrap-option="wrap"/>
    </style:style>
    <style:style style:name="P371" style:family="paragraph" style:parent-style-name="Normal">
      <style:paragraph-properties fo:text-align="left" fo:text-indent="0cm" fo:line-height="108%" fo:margin-bottom="0.282cm" fo:margin-left="0cm" fo:margin-right="0cm"/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33" style:family="table-row">
      <style:table-row-properties style:min-row-height="0.563cm"/>
    </style:style>
    <style:style style:name="Cell80" style:family="table-cell">
      <style:table-cell-properties style:vertical-align="top" fo:padding-top="0.093cm" fo:border-top="#000000 0.018cm solid" fo:border-bottom="#000000 0.018cm solid" fo:padding-left="0.284cm" fo:border-left="#000000 0.018cm solid" fo:border-right="#000000 0.018cm solid" fo:wrap-option="wrap"/>
    </style:style>
    <style:style style:name="P372" style:family="paragraph" style:parent-style-name="Normal">
      <style:paragraph-properties fo:text-align="right" fo:text-indent="0cm" fo:line-height="108%" fo:margin-bottom="0cm" fo:margin-left="0cm" fo:margin-right="0.203cm"/>
    </style:style>
    <style:style style:name="T372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81" style:family="table-cell">
      <style:table-cell-properties style:vertical-align="top" fo:padding-top="0.093cm" fo:border-top="#000000 0.018cm solid" fo:border-bottom="#000000 0.018cm solid" fo:padding-left="0.284cm" fo:border-left="#000000 0.018cm solid" fo:border-right="#000000 0.018cm solid" fo:wrap-option="wrap"/>
    </style:style>
    <style:style style:name="P373" style:family="paragraph" style:parent-style-name="Normal">
      <style:paragraph-properties fo:text-align="left" fo:text-indent="0cm" fo:line-height="108%" fo:margin-bottom="0.282cm" fo:margin-left="0cm" fo:margin-right="0cm"/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34" style:family="table-row">
      <style:table-row-properties style:min-row-height="0.568cm"/>
    </style:style>
    <style:style style:name="Cell82" style:family="table-cell">
      <style:table-cell-properties style:vertical-align="top" fo:padding-top="0.093cm" fo:border-top="#000000 0.018cm solid" fo:border-bottom="#000000 0.018cm solid" fo:padding-left="0.284cm" fo:border-left="#000000 0.018cm solid" fo:border-right="#000000 0.018cm solid" fo:wrap-option="wrap"/>
    </style:style>
    <style:style style:name="P374" style:family="paragraph" style:parent-style-name="Normal">
      <style:paragraph-properties fo:text-align="right" fo:text-indent="0cm" fo:line-height="108%" fo:margin-bottom="0cm" fo:margin-left="0cm" fo:margin-right="0.203cm"/>
    </style:style>
    <style:style style:name="T374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83" style:family="table-cell">
      <style:table-cell-properties style:vertical-align="top" fo:padding-top="0.093cm" fo:border-top="#000000 0.018cm solid" fo:border-bottom="#000000 0.018cm solid" fo:padding-left="0.284cm" fo:border-left="#000000 0.018cm solid" fo:border-right="#000000 0.018cm solid" fo:wrap-option="wrap"/>
    </style:style>
    <style:style style:name="P375" style:family="paragraph" style:parent-style-name="Normal">
      <style:paragraph-properties fo:text-align="left" fo:text-indent="0cm" fo:line-height="108%" fo:margin-bottom="0.282cm" fo:margin-left="0cm" fo:margin-right="0cm"/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376" style:family="paragraph" style:parent-style-name="Normal">
      <style:paragraph-properties fo:text-align="left" fo:text-indent="0cm" fo:line-height="108%" fo:margin-bottom="0.203cm" fo:margin-left="0cm" fo:margin-right="0cm"/>
    </style:style>
    <style:style style:name="T376_1" style:family="text">
      <style:text-properties fo:font-size="12pt" style:font-size-asian="12pt"/>
    </style:style>
    <style:style style:name="P377" style:family="paragraph" style:parent-style-name="Normal">
      <style:paragraph-properties fo:text-align="left" fo:text-indent="0cm" fo:line-height="108%" fo:margin-bottom="0cm" fo:margin-left="0cm" fo:margin-right="0cm"/>
    </style:style>
    <style:style style:name="T377_1" style:family="text">
      <style:text-properties fo:font-size="12pt" style:font-size-asian="12pt"/>
    </style:style>
    <style:style style:name="P378" style:family="paragraph" style:parent-style-name="Normal">
      <style:paragraph-properties fo:text-align="left" fo:text-indent="0cm" fo:line-height="108%" fo:margin-bottom="0.206cm" fo:margin-left="0cm" fo:margin-right="0cm"/>
    </style:style>
    <style:style style:name="T378_1" style:family="text">
      <style:text-properties fo:font-size="12pt" style:font-size-asian="12pt"/>
    </style:style>
    <style:style style:name="P379" style:family="paragraph" style:parent-style-name="Heading_20_1">
      <style:paragraph-properties fo:margin-bottom="0.152cm" fo:margin-left="-0.009cm"/>
    </style:style>
    <style:style style:name="T379_1" style:family="text"/>
    <style:style style:name="P380" style:family="paragraph" style:parent-style-name="Normal">
      <style:paragraph-properties fo:text-align="left" fo:text-indent="0cm" fo:line-height="108%" fo:margin-bottom="0.173cm" fo:margin-left="0cm" fo:margin-right="0cm"/>
    </style:style>
    <style:style style:name="T380_1" style:family="text"/>
    <style:style style:name="P381" style:family="paragraph" style:parent-style-name="Normal">
      <style:paragraph-properties fo:text-align="left" fo:text-indent="0cm" fo:line-height="151%" fo:margin-bottom="0.067cm" fo:margin-left="0cm" fo:margin-right="0cm"/>
    </style:style>
    <style:style style:name="T381_1" style:family="text">
      <style:text-properties fo:font-style="italic" style:font-style-asian="italic" fo:font-weight="bold" style:font-weight-asian="bold"/>
    </style:style>
    <style:style style:name="P382" style:family="paragraph" style:parent-style-name="Normal">
      <style:paragraph-properties fo:text-align="left" fo:text-indent="0cm" fo:line-height="108%" fo:margin-bottom="0.203cm" fo:margin-left="0cm" fo:margin-right="0cm"/>
    </style:style>
    <style:style style:name="T382_1" style:family="text">
      <style:text-properties fo:font-size="12pt" style:font-size-asian="12pt"/>
    </style:style>
    <style:style style:name="P383" style:family="paragraph" style:parent-style-name="Heading_20_1">
      <style:paragraph-properties fo:margin-bottom="0.157cm" fo:margin-left="-0.009cm"/>
    </style:style>
    <style:style style:name="T383_1" style:family="text"/>
    <style:style style:name="P384" style:family="paragraph" style:parent-style-name="Normal">
      <style:paragraph-properties fo:text-align="left" fo:text-indent="0cm" fo:line-height="108%" fo:margin-bottom="0.169cm" fo:margin-left="0cm" fo:margin-right="0cm"/>
    </style:style>
    <style:style style:name="T384_1" style:family="text"/>
    <style:style style:name="P385" style:family="paragraph" style:parent-style-name="Normal">
      <style:paragraph-properties fo:text-align="left" fo:line-height="155%" fo:margin-right="0cm"/>
    </style:style>
    <style:style style:name="T385_1" style:family="text"/>
    <style:style style:name="T385_2" style:family="text"/>
    <style:style style:name="T385_3" style:family="text"/>
    <style:style style:name="T385_4" style:family="text">
      <style:text-properties fo:font-weight="bold" style:font-weight-asian="bold"/>
    </style:style>
    <style:style style:name="T385_5" style:family="text"/>
    <style:style style:name="P386" style:family="paragraph" style:parent-style-name="Normal">
      <style:paragraph-properties fo:text-align="left" fo:text-indent="0cm" fo:line-height="108%" fo:margin-bottom="0.169cm" fo:margin-left="0cm" fo:margin-right="0cm"/>
    </style:style>
    <style:style style:name="T386_1" style:family="text"/>
    <style:style style:name="P387" style:family="paragraph" style:parent-style-name="Normal">
      <style:paragraph-properties fo:text-align="left" fo:text-indent="0cm" fo:line-height="108%" fo:margin-bottom="0.173cm" fo:margin-left="0cm" fo:margin-right="0cm"/>
    </style:style>
    <style:style style:name="T387_1" style:family="text"/>
    <style:style style:name="P388" style:family="paragraph" style:parent-style-name="Normal">
      <style:paragraph-properties fo:text-align="left" fo:text-indent="0cm" fo:line-height="108%" fo:margin-bottom="0.173cm" fo:margin-left="0cm" fo:margin-right="0cm"/>
    </style:style>
    <style:style style:name="T388_1" style:family="text"/>
    <style:style style:name="P389" style:family="paragraph" style:parent-style-name="Normal">
      <style:paragraph-properties fo:text-align="left" fo:text-indent="0cm" fo:line-height="108%" fo:margin-bottom="0.173cm" fo:margin-left="0cm" fo:margin-right="0cm"/>
    </style:style>
    <style:style style:name="T389_1" style:family="text"/>
    <style:style style:name="P390" style:family="paragraph" style:parent-style-name="Normal">
      <style:paragraph-properties fo:text-align="left" fo:text-indent="0cm" fo:line-height="108%" fo:margin-bottom="0.169cm" fo:margin-left="0cm" fo:margin-right="0cm"/>
    </style:style>
    <style:style style:name="T390_1" style:family="text"/>
    <style:style style:name="P391" style:family="paragraph" style:parent-style-name="Normal">
      <style:paragraph-properties fo:text-align="left" fo:text-indent="0cm" fo:line-height="108%" fo:margin-bottom="0.185cm" fo:margin-left="-0.026cm" fo:margin-right="0cm">
        <style:tab-stops>
          <style:tab-stop style:type="center" style:leader-style="none" style:position="9.336cm"/>
        </style:tab-stops>
      </style:paragraph-properties>
    </style:style>
    <style:style style:name="T391_1" style:family="text"/>
    <style:style style:name="T391_2" style:family="text"/>
    <style:style style:name="P392" style:family="paragraph" style:parent-style-name="Normal">
      <style:paragraph-properties fo:text-align="left" fo:text-indent="0cm" fo:line-height="108%" fo:margin-bottom="0.173cm" fo:margin-left="0cm" fo:margin-right="0cm"/>
    </style:style>
    <style:style style:name="T392_1" style:family="text"/>
    <style:style style:name="P393" style:family="paragraph" style:parent-style-name="Normal">
      <style:paragraph-properties fo:line-height="108%" fo:margin-bottom="0.169cm" fo:margin-left="-0.009cm" fo:margin-right="0.005cm"/>
    </style:style>
    <style:style style:name="T393_1" style:family="text"/>
    <style:style style:name="P394" style:family="paragraph" style:parent-style-name="Normal">
      <style:paragraph-properties fo:text-align="left" fo:text-indent="0cm" fo:line-height="108%" fo:margin-bottom="0.173cm" fo:margin-left="0cm" fo:margin-right="0cm"/>
    </style:style>
    <style:style style:name="T394_1" style:family="text"/>
    <style:style style:name="P395" style:family="paragraph" style:parent-style-name="Normal">
      <style:paragraph-properties fo:line-height="108%" fo:margin-bottom="0.173cm" fo:margin-left="-0.009cm" fo:margin-right="0.005cm"/>
    </style:style>
    <style:style style:name="T395_1" style:family="text"/>
    <style:style style:name="P396" style:family="paragraph" style:parent-style-name="Normal">
      <style:paragraph-properties fo:text-align="left" fo:text-indent="0cm" fo:line-height="108%" fo:margin-bottom="0.173cm" fo:margin-left="0cm" fo:margin-right="0cm"/>
    </style:style>
    <style:style style:name="T396_1" style:family="text"/>
    <style:style style:name="P397" style:family="paragraph" style:parent-style-name="Normal">
      <style:paragraph-properties fo:line-height="108%" fo:margin-left="-0.009cm" fo:margin-right="0.005cm"/>
    </style:style>
    <style:style style:name="T397_1" style:family="text"/>
    <style:style style:name="P398" style:family="paragraph" style:parent-style-name="Normal">
      <style:paragraph-properties fo:text-align="left" fo:text-indent="0cm" fo:line-height="108%" fo:margin-bottom="0cm" fo:margin-left="0cm" fo:margin-right="0cm"/>
    </style:style>
    <style:style style:name="T398_1" style:family="text">
      <style:text-properties style:font-name="Times New Roman" fo:font-size="12pt" style:font-name-asian="Times New Roman" style:font-size-asian="12pt" style:font-name-complex="Times New Roman"/>
    </style:style>
    <style:style style:name="T398_2" style:family="text">
      <style:text-properties style:font-name="Times New Roman" fo:font-size="12pt" style:font-name-asian="Times New Roman" style:font-size-asian="12pt" style:font-name-complex="Times New Roman"/>
    </style:style>
    <style:style style:name="P399" style:family="paragraph" style:parent-style-name="Normal">
      <style:paragraph-properties fo:text-align="left" fo:break-before="page" fo:text-indent="0cm" fo:line-height="116%" fo:margin-bottom="0.282cm" fo:margin-left="0cm" fo:margin-right="0cm"/>
    </style:style>
    <style:style style:name="P400" style:family="paragraph" style:parent-style-name="Heading_20_1">
      <style:paragraph-properties fo:text-indent="0cm" fo:margin-bottom="0.169cm" fo:margin-left="-0.026cm">
        <style:tab-stops>
          <style:tab-stop style:type="right" style:leader-style="none" style:position="16.429cm"/>
        </style:tab-stops>
      </style:paragraph-properties>
    </style:style>
    <style:style style:name="T400_1" style:family="text"/>
    <style:style style:name="T400_2" style:family="text">
      <style:text-properties fo:font-weight="normal" style:font-weight-asian="normal"/>
    </style:style>
    <style:style style:name="P401" style:family="paragraph" style:parent-style-name="Normal">
      <style:paragraph-properties fo:text-align="left" fo:text-indent="0cm" fo:line-height="108%" fo:margin-bottom="0.173cm" fo:margin-left="0cm" fo:margin-right="0cm"/>
    </style:style>
    <style:style style:name="T401_1" style:family="text">
      <style:text-properties fo:font-weight="bold" style:font-weight-asian="bold"/>
    </style:style>
    <style:style style:name="P402" style:family="paragraph" style:parent-style-name="Heading_20_2">
      <style:paragraph-properties fo:margin-left="-0.009cm"/>
    </style:style>
    <style:style style:name="T402_1" style:family="text"/>
    <style:style style:name="P403" style:family="paragraph" style:parent-style-name="Normal">
      <style:paragraph-properties fo:text-align="left" fo:text-indent="0cm" fo:line-height="108%" fo:margin-bottom="0.173cm" fo:margin-left="0cm" fo:margin-right="0cm"/>
    </style:style>
    <style:style style:name="T403_1" style:family="text"/>
    <style:style style:name="P404" style:family="paragraph" style:parent-style-name="Normal">
      <style:paragraph-properties fo:text-indent="-1.27cm" fo:margin-left="1.244cm" fo:margin-right="0.005cm"/>
    </style:style>
    <style:style style:name="T404_1" style:family="text"/>
    <style:style style:name="P405" style:family="paragraph" style:parent-style-name="Normal">
      <style:paragraph-properties fo:text-align="left" fo:text-indent="0cm" fo:line-height="108%" fo:margin-bottom="0.169cm" fo:margin-left="0cm" fo:margin-right="0cm"/>
    </style:style>
    <style:style style:name="T405_1" style:family="text">
      <style:text-properties fo:font-weight="bold" style:font-weight-asian="bold"/>
    </style:style>
    <style:style style:name="P406" style:family="paragraph" style:parent-style-name="Heading_20_2">
      <style:paragraph-properties fo:margin-left="-0.009cm"/>
    </style:style>
    <style:style style:name="T406_1" style:family="text"/>
    <style:style style:name="P407" style:family="paragraph" style:parent-style-name="Normal">
      <style:paragraph-properties fo:text-align="left" fo:text-indent="0cm" fo:line-height="108%" fo:margin-bottom="0.173cm" fo:margin-left="0cm" fo:margin-right="0cm"/>
    </style:style>
    <style:style style:name="T407_1" style:family="text"/>
    <style:style style:name="P408" style:family="paragraph" style:parent-style-name="Normal">
      <style:paragraph-properties fo:text-indent="-1.27cm" fo:margin-right="0.005cm"/>
    </style:style>
    <style:style style:name="T408_1" style:family="text"/>
    <style:style style:name="P409" style:family="paragraph" style:parent-style-name="Normal">
      <style:paragraph-properties fo:text-align="left" fo:text-indent="0cm" fo:line-height="108%" fo:margin-bottom="0.173cm" fo:margin-left="1.27cm" fo:margin-right="0cm"/>
    </style:style>
    <style:style style:name="T409_1" style:family="text"/>
    <style:style style:name="P410" style:family="paragraph" style:parent-style-name="Normal">
      <style:paragraph-properties fo:text-indent="-1.27cm" fo:margin-right="0.005cm"/>
    </style:style>
    <style:style style:name="T410_1" style:family="text"/>
    <style:style style:name="T410_2" style:family="text">
      <style:text-properties fo:font-weight="bold" style:font-weight-asian="bold"/>
    </style:style>
    <style:style style:name="T410_3" style:family="text"/>
    <style:style style:name="P411" style:family="paragraph" style:parent-style-name="Normal">
      <style:paragraph-properties fo:text-align="left" fo:text-indent="0cm" fo:line-height="108%" fo:margin-bottom="0.173cm" fo:margin-left="0cm" fo:margin-right="0cm"/>
    </style:style>
    <style:style style:name="T411_1" style:family="text"/>
    <style:style style:name="P412" style:family="paragraph" style:parent-style-name="Normal">
      <style:paragraph-properties fo:text-indent="-1.27cm" fo:line-height="108%" fo:margin-right="0.005cm"/>
    </style:style>
    <style:style style:name="T412_1" style:family="text"/>
    <style:style style:name="P413" style:family="paragraph" style:parent-style-name="Normal">
      <style:paragraph-properties fo:text-align="left" fo:text-indent="0cm" fo:line-height="108%" fo:margin-bottom="0cm" fo:margin-left="1.27cm" fo:margin-right="0cm"/>
    </style:style>
    <style:style style:name="T413_1" style:family="text"/>
    <style:style style:name="P414" style:family="paragraph" style:parent-style-name="Normal">
      <style:paragraph-properties fo:text-indent="-1.27cm" fo:line-height="108%" fo:margin-right="0.005cm"/>
    </style:style>
    <style:style style:name="T414_1" style:family="text"/>
    <style:style style:name="P415" style:family="paragraph" style:parent-style-name="Normal">
      <style:paragraph-properties fo:text-align="left" fo:text-indent="0cm" fo:line-height="108%" fo:margin-bottom="0cm" fo:margin-left="1.27cm" fo:margin-right="0cm"/>
    </style:style>
    <style:style style:name="T415_1" style:family="text"/>
    <style:style style:name="P416" style:family="paragraph" style:parent-style-name="Normal">
      <style:paragraph-properties fo:text-indent="-1.27cm" fo:line-height="108%" fo:margin-right="0.005cm"/>
    </style:style>
    <style:style style:name="T416_1" style:family="text"/>
    <style:style style:name="P417" style:family="paragraph" style:parent-style-name="Normal">
      <style:paragraph-properties fo:text-align="left" fo:text-indent="0cm" fo:line-height="108%" fo:margin-bottom="0cm" fo:margin-left="1.27cm" fo:margin-right="0cm"/>
    </style:style>
    <style:style style:name="T417_1" style:family="text"/>
    <style:style style:name="P418" style:family="paragraph" style:parent-style-name="Normal">
      <style:paragraph-properties fo:text-indent="-1.27cm" fo:line-height="102%" fo:margin-right="0.005cm"/>
    </style:style>
    <style:style style:name="T418_1" style:family="text"/>
    <style:style style:name="P419" style:family="paragraph" style:parent-style-name="Normal">
      <style:paragraph-properties fo:text-align="left" fo:text-indent="0cm" fo:line-height="108%" fo:margin-bottom="0cm" fo:margin-left="1.27cm" fo:margin-right="0cm"/>
    </style:style>
    <style:style style:name="T419_1" style:family="text"/>
    <style:style style:name="P420" style:family="paragraph" style:parent-style-name="Normal">
      <style:paragraph-properties fo:text-indent="-1.27cm" fo:line-height="104%" fo:margin-bottom="0.051cm" fo:margin-right="0.005cm"/>
    </style:style>
    <style:style style:name="T420_1" style:family="text"/>
    <style:style style:name="T420_2" style:family="text">
      <style:text-properties fo:font-style="italic" style:font-style-asian="italic"/>
    </style:style>
    <style:style style:name="T420_3" style:family="text"/>
    <style:style style:name="P421" style:family="paragraph" style:parent-style-name="Normal">
      <style:paragraph-properties fo:text-align="left" fo:text-indent="0cm" fo:line-height="108%" fo:margin-bottom="0cm" fo:margin-left="1.27cm" fo:margin-right="0cm"/>
    </style:style>
    <style:style style:name="T421_1" style:family="text">
      <style:text-properties style:font-name="Times New Roman" fo:font-size="12pt" style:font-name-asian="Times New Roman" style:font-size-asian="12pt" style:font-name-complex="Times New Roman"/>
    </style:style>
    <style:style style:name="P422" style:family="paragraph" style:parent-style-name="Normal">
      <style:paragraph-properties fo:text-indent="-1.27cm" fo:line-height="103%" fo:margin-bottom="0.053cm" fo:margin-right="0.005cm"/>
    </style:style>
    <style:style style:name="T422_1" style:family="text"/>
    <style:style style:name="T422_2" style:family="text">
      <style:text-properties fo:font-style="italic" style:font-style-asian="italic"/>
    </style:style>
    <style:style style:name="T422_3" style:family="text"/>
    <style:style style:name="P423" style:family="paragraph" style:parent-style-name="Normal">
      <style:paragraph-properties fo:text-align="left" fo:text-indent="0cm" fo:line-height="108%" fo:margin-bottom="0cm" fo:margin-left="1.27cm" fo:margin-right="0cm"/>
    </style:style>
    <style:style style:name="T423_1" style:family="text">
      <style:text-properties style:font-name="Times New Roman" fo:font-size="12pt" style:font-name-asian="Times New Roman" style:font-size-asian="12pt" style:font-name-complex="Times New Roman"/>
    </style:style>
    <style:style style:name="P424" style:family="paragraph" style:parent-style-name="Normal">
      <style:paragraph-properties fo:text-indent="-1.27cm" fo:line-height="108%" fo:margin-right="0.005cm"/>
    </style:style>
    <style:style style:name="T424_1" style:family="text"/>
    <style:style style:name="P425" style:family="paragraph" style:parent-style-name="Normal">
      <style:paragraph-properties fo:text-align="left" fo:line-height="108%" fo:margin-left="2.558cm" fo:margin-right="0cm"/>
    </style:style>
    <style:style style:name="T425_1" style:family="text"/>
    <style:style style:name="T425_2" style:family="text"/>
    <style:style style:name="T425_3" style:family="text"/>
    <style:style style:name="T425_4" style:family="text">
      <style:text-properties fo:font-style="italic" style:font-style-asian="italic"/>
    </style:style>
    <style:style style:name="P426" style:family="paragraph" style:parent-style-name="Normal">
      <style:paragraph-properties fo:text-align="left" fo:text-indent="0cm" fo:line-height="108%" fo:margin-bottom="0cm" fo:margin-left="0cm" fo:margin-right="0cm"/>
    </style:style>
    <style:style style:name="T426_1" style:family="text"/>
    <style:style style:name="P427" style:family="paragraph" style:parent-style-name="Normal">
      <style:paragraph-properties fo:text-indent="-1.27cm" fo:line-height="108%" fo:margin-bottom="0.185cm" fo:margin-right="0.005cm"/>
    </style:style>
    <style:style style:name="T427_1" style:family="text"/>
    <style:style style:name="P428" style:family="paragraph" style:parent-style-name="Normal">
      <style:paragraph-properties fo:text-align="left" fo:text-indent="0cm" fo:line-height="108%" fo:margin-bottom="0.229cm" fo:margin-left="0cm" fo:margin-right="0cm"/>
    </style:style>
    <style:style style:name="T428_1" style:family="text"/>
    <style:style style:name="P429" style:family="paragraph" style:parent-style-name="Normal">
      <style:paragraph-properties fo:text-indent="-1.27cm" fo:margin-right="0.005cm"/>
    </style:style>
    <style:style style:name="T429_1" style:family="text"/>
    <style:style style:name="P430" style:family="paragraph" style:parent-style-name="Normal">
      <style:paragraph-properties fo:text-align="left" fo:text-indent="0cm" fo:line-height="108%" fo:margin-bottom="0.173cm" fo:margin-left="1.27cm" fo:margin-right="0cm"/>
    </style:style>
    <style:style style:name="T430_1" style:family="text">
      <style:text-properties fo:font-weight="bold" style:font-weight-asian="bold"/>
    </style:style>
    <style:style style:name="P431" style:family="paragraph" style:parent-style-name="Heading_20_2">
      <style:paragraph-properties fo:margin-left="-0.009cm"/>
    </style:style>
    <style:style style:name="T431_1" style:family="text"/>
    <style:style style:name="P432" style:family="paragraph" style:parent-style-name="Normal">
      <style:paragraph-properties fo:text-align="left" fo:text-indent="0cm" fo:line-height="108%" fo:margin-bottom="0.169cm" fo:margin-left="1.27cm" fo:margin-right="0cm"/>
    </style:style>
    <style:style style:name="T432_1" style:family="text">
      <style:text-properties fo:font-weight="bold" style:font-weight-asian="bold"/>
    </style:style>
    <style:style style:name="P433" style:family="paragraph" style:parent-style-name="Normal">
      <style:paragraph-properties fo:text-align="left" fo:text-indent="-1.27cm" fo:line-height="155%" fo:margin-right="0.004cm"/>
    </style:style>
    <style:style style:name="T433_1" style:family="text"/>
    <style:style style:name="T433_2" style:family="text">
      <style:text-properties fo:font-weight="bold" style:font-weight-asian="bold"/>
    </style:style>
    <style:style style:name="T433_3" style:family="text"/>
    <style:style style:name="P434" style:family="paragraph" style:parent-style-name="Normal">
      <style:paragraph-properties fo:text-align="left" fo:text-indent="0cm" fo:line-height="108%" fo:margin-bottom="0.173cm" fo:margin-left="0cm" fo:margin-right="0cm"/>
    </style:style>
    <style:style style:name="T434_1" style:family="text"/>
    <style:style style:name="P435" style:family="paragraph" style:parent-style-name="Normal">
      <style:paragraph-properties fo:text-align="left" fo:text-indent="-1.27cm" fo:margin-right="0.004cm"/>
    </style:style>
    <style:style style:name="T435_1" style:family="text"/>
    <style:style style:name="P436" style:family="paragraph" style:parent-style-name="Normal">
      <style:paragraph-properties fo:text-align="left" fo:text-indent="0cm" fo:line-height="108%" fo:margin-bottom="0.175cm" fo:margin-left="0cm" fo:margin-right="0cm"/>
    </style:style>
    <style:style style:name="T436_1" style:family="text">
      <style:text-properties fo:font-weight="bold" style:font-weight-asian="bold"/>
    </style:style>
    <style:style style:name="P437" style:family="paragraph" style:parent-style-name="Heading_20_2">
      <style:paragraph-properties fo:margin-left="-0.009cm"/>
    </style:style>
    <style:style style:name="T437_1" style:family="text"/>
    <style:style style:name="P438" style:family="paragraph" style:parent-style-name="Normal">
      <style:paragraph-properties fo:text-align="left" fo:text-indent="0cm" fo:line-height="108%" fo:margin-bottom="0.169cm" fo:margin-left="0cm" fo:margin-right="0cm"/>
    </style:style>
    <style:style style:name="T438_1" style:family="text"/>
    <style:style style:name="P439" style:family="paragraph" style:parent-style-name="Normal">
      <style:paragraph-properties fo:text-indent="-1.27cm" fo:margin-right="0.005cm"/>
    </style:style>
    <style:style style:name="T439_1" style:family="text"/>
    <style:style style:name="P440" style:family="paragraph" style:parent-style-name="Normal">
      <style:paragraph-properties fo:text-align="left" fo:text-indent="0cm" fo:line-height="108%" fo:margin-bottom="0.173cm" fo:margin-left="0cm" fo:margin-right="0cm"/>
    </style:style>
    <style:style style:name="T440_1" style:family="text"/>
    <style:style style:name="P441" style:family="paragraph" style:parent-style-name="Normal">
      <style:paragraph-properties fo:text-indent="-1.27cm" fo:margin-right="0.005cm"/>
    </style:style>
    <style:style style:name="T441_1" style:family="text"/>
    <style:style style:name="P442" style:family="paragraph" style:parent-style-name="Normal">
      <style:paragraph-properties fo:text-align="left" fo:text-indent="0cm" fo:line-height="108%" fo:margin-bottom="0.173cm" fo:margin-left="0cm" fo:margin-right="0cm"/>
    </style:style>
    <style:style style:name="T442_1" style:family="text">
      <style:text-properties fo:font-weight="bold" style:font-weight-asian="bold"/>
    </style:style>
    <style:style style:name="P443" style:family="paragraph" style:parent-style-name="Heading_20_2">
      <style:paragraph-properties fo:margin-left="-0.009cm"/>
    </style:style>
    <style:style style:name="T443_1" style:family="text"/>
    <style:style style:name="P444" style:family="paragraph" style:parent-style-name="Normal">
      <style:paragraph-properties fo:text-align="left" fo:text-indent="0cm" fo:line-height="108%" fo:margin-bottom="0.173cm" fo:margin-left="0cm" fo:margin-right="0cm"/>
    </style:style>
    <style:style style:name="T444_1" style:family="text"/>
    <style:style style:name="P445" style:family="paragraph" style:parent-style-name="Normal">
      <style:paragraph-properties fo:text-indent="-1.27cm" fo:margin-right="0.005cm"/>
    </style:style>
    <style:style style:name="T445_1" style:family="text"/>
    <style:style style:name="P446" style:family="paragraph" style:parent-style-name="Normal">
      <style:paragraph-properties fo:text-align="left" fo:text-indent="0cm" fo:line-height="108%" fo:margin-bottom="0.173cm" fo:margin-left="1.27cm" fo:margin-right="0cm"/>
    </style:style>
    <style:style style:name="T446_1" style:family="text"/>
    <style:style style:name="P447" style:family="paragraph" style:parent-style-name="Normal">
      <style:paragraph-properties fo:text-indent="-1.27cm" fo:margin-bottom="0.064cm" fo:margin-right="0.005cm"/>
    </style:style>
    <style:style style:name="T447_1" style:family="text"/>
    <style:style style:name="P448" style:family="paragraph" style:parent-style-name="Normal">
      <style:paragraph-properties fo:text-align="left" fo:text-indent="0cm" fo:line-height="108%" fo:margin-bottom="0cm" fo:margin-left="0cm" fo:margin-right="0cm"/>
    </style:style>
    <style:style style:name="T448_1" style:family="text">
      <style:text-properties style:font-name="Times New Roman" fo:font-size="12pt" style:font-name-asian="Times New Roman" style:font-size-asian="12pt" style:font-name-complex="Times New Roman" fo:font-weight="bold" style:font-weight-asian="bold"/>
    </style:style>
    <style:style style:name="T448_2" style:family="text">
      <style:text-properties style:font-name="Times New Roman" fo:font-size="12pt" style:font-name-asian="Times New Roman" style:font-size-asian="12pt" style:font-name-complex="Times New Roman" fo:font-weight="bold" style:font-weight-asian="bold"/>
    </style:style>
    <style:style style:name="T448_3" style:family="text">
      <style:text-properties fo:font-size="12pt" style:font-size-asian="12pt" fo:font-weight="bold" style:font-weight-asian="bold"/>
    </style:style>
    <style:style style:name="P449" style:family="paragraph" style:parent-style-name="Heading_20_1">
      <style:paragraph-properties fo:break-before="page" fo:text-indent="0cm" fo:margin-left="-0.026cm">
        <style:tab-stops>
          <style:tab-stop style:type="center" style:leader-style="none" style:position="6.283cm"/>
        </style:tab-stops>
      </style:paragraph-properties>
    </style:style>
    <style:style style:name="T449_1" style:family="text"/>
    <style:style style:name="T449_2" style:family="text"/>
    <style:style style:name="P450" style:family="paragraph" style:parent-style-name="Normal">
      <style:paragraph-properties fo:text-align="left" fo:text-indent="0cm" fo:line-height="100%" fo:margin-bottom="0cm" fo:margin-left="0cm" fo:margin-right="0cm"/>
    </style:style>
    <style:style style:name="T450_1" style:family="text">
      <style:text-properties style:font-size-complex="10pt"/>
    </style:style>
    <style:style style:name="P451" style:family="paragraph" style:parent-style-name="List_20_Paragraph">
      <style:paragraph-properties fo:line-height="100%" fo:margin-bottom="0cm" fo:margin-right="2.775cm"/>
    </style:style>
    <style:style style:name="T451_1" style:family="text"/>
    <style:style style:name="P452" style:family="paragraph" style:parent-style-name="Normal">
      <style:paragraph-properties fo:text-indent="0cm" fo:line-height="100%" fo:margin-bottom="0cm" fo:margin-left="-0.026cm" fo:margin-right="2.775cm"/>
      <style:text-properties fo:font-weight="bold" style:font-weight-asian="bold" style:text-underline-style="solid" style:text-underline-color="#000000"/>
    </style:style>
    <style:style style:name="P453" style:family="paragraph" style:parent-style-name="Normal">
      <style:paragraph-properties fo:text-indent="0cm" fo:line-height="115%" fo:margin-bottom="0.141cm" fo:margin-left="-0.03cm" fo:margin-right="2.771cm"/>
    </style:style>
    <style:style style:name="T453_1" style:family="text">
      <style:text-properties fo:font-weight="bold" style:font-weight-asian="bold" style:text-underline-style="solid" style:text-underline-color="#000000"/>
    </style:style>
    <style:style style:name="T453_2" style:family="text">
      <style:text-properties fo:font-weight="bold" style:font-weight-asian="bold"/>
    </style:style>
    <style:style style:name="P454" style:family="paragraph" style:parent-style-name="List_20_Paragraph">
      <style:paragraph-properties fo:line-height="115%" fo:margin-bottom="0cm" fo:margin-right="0.005cm"/>
    </style:style>
    <style:style style:name="T454_1" style:family="text"/>
    <style:style style:name="P455" style:family="paragraph" style:parent-style-name="List_20_Paragraph">
      <style:paragraph-properties fo:line-height="115%" fo:margin-bottom="0cm" fo:margin-right="0.005cm"/>
    </style:style>
    <style:style style:name="T455_1" style:family="text"/>
    <style:style style:name="P456" style:family="paragraph" style:parent-style-name="List_20_Paragraph">
      <style:paragraph-properties fo:line-height="115%" fo:margin-bottom="0cm" fo:margin-right="0.005cm"/>
    </style:style>
    <style:style style:name="T456_1" style:family="text"/>
    <style:style style:name="P457" style:family="paragraph" style:parent-style-name="List_20_Paragraph">
      <style:paragraph-properties fo:line-height="115%" fo:margin-bottom="0cm" fo:margin-right="0.005cm"/>
    </style:style>
    <style:style style:name="T457_1" style:family="text"/>
    <style:style style:name="P458" style:family="paragraph" style:parent-style-name="List_20_Paragraph">
      <style:paragraph-properties fo:line-height="115%" fo:margin-bottom="0cm" fo:margin-right="0.005cm"/>
    </style:style>
    <style:style style:name="T458_1" style:family="text"/>
    <style:style style:name="P459" style:family="paragraph" style:parent-style-name="List_20_Paragraph">
      <style:paragraph-properties fo:line-height="115%" fo:margin-bottom="0cm" fo:margin-right="0.005cm"/>
    </style:style>
    <style:style style:name="T459_1" style:family="text"/>
    <style:style style:name="P460" style:family="paragraph" style:parent-style-name="List_20_Paragraph">
      <style:paragraph-properties fo:line-height="115%" fo:margin-bottom="0cm" fo:margin-right="0.005cm"/>
    </style:style>
    <style:style style:name="T460_1" style:family="text"/>
    <style:style style:name="P461" style:family="paragraph" style:parent-style-name="List_20_Paragraph">
      <style:paragraph-properties fo:line-height="115%" fo:margin-bottom="0cm" fo:margin-right="0.005cm"/>
    </style:style>
    <style:style style:name="T461_1" style:family="text"/>
    <style:style style:name="P462" style:family="paragraph" style:parent-style-name="List_20_Paragraph">
      <style:paragraph-properties fo:line-height="115%" fo:margin-bottom="0cm" fo:margin-right="0.005cm"/>
    </style:style>
    <style:style style:name="T462_1" style:family="text"/>
    <style:style style:name="P463" style:family="paragraph" style:parent-style-name="List_20_Paragraph">
      <style:paragraph-properties fo:line-height="115%" fo:margin-bottom="0cm" fo:margin-right="0.005cm"/>
    </style:style>
    <style:style style:name="T463_1" style:family="text"/>
    <style:style style:name="P464" style:family="paragraph" style:parent-style-name="List_20_Paragraph">
      <style:paragraph-properties fo:line-height="115%" fo:margin-bottom="0cm" fo:margin-right="0.005cm"/>
    </style:style>
    <style:style style:name="T464_1" style:family="text"/>
    <style:style style:name="P465" style:family="paragraph" style:parent-style-name="List_20_Paragraph">
      <style:paragraph-properties fo:line-height="115%" fo:margin-bottom="0cm" fo:margin-right="0.005cm"/>
    </style:style>
    <style:style style:name="T465_1" style:family="text"/>
    <style:style style:name="P466" style:family="paragraph" style:parent-style-name="List_20_Paragraph">
      <style:paragraph-properties fo:line-height="115%" fo:margin-bottom="0cm" fo:margin-right="0.005cm"/>
    </style:style>
    <style:style style:name="T466_1" style:family="text"/>
    <style:style style:name="T466_2" style:family="text"/>
    <style:style style:name="P467" style:family="paragraph" style:parent-style-name="List_20_Paragraph">
      <style:paragraph-properties fo:line-height="115%" fo:margin-bottom="0cm" fo:margin-right="0.005cm"/>
    </style:style>
    <style:style style:name="T467_1" style:family="text"/>
    <style:style style:name="P468" style:family="paragraph" style:parent-style-name="List_20_Paragraph">
      <style:paragraph-properties fo:line-height="115%" fo:margin-bottom="0cm" fo:margin-right="0.005cm"/>
    </style:style>
    <style:style style:name="T468_1" style:family="text"/>
    <style:style style:name="P469" style:family="paragraph" style:parent-style-name="List_20_Paragraph">
      <style:paragraph-properties fo:line-height="115%" fo:margin-bottom="0cm" fo:margin-right="0.005cm"/>
    </style:style>
    <style:style style:name="T469_1" style:family="text"/>
    <style:style style:name="P470" style:family="paragraph" style:parent-style-name="List_20_Paragraph">
      <style:paragraph-properties fo:line-height="115%" fo:margin-bottom="0cm" fo:margin-right="0.005cm"/>
    </style:style>
    <style:style style:name="T470_1" style:family="text"/>
    <style:style style:name="P471" style:family="paragraph" style:parent-style-name="List_20_Paragraph">
      <style:paragraph-properties fo:line-height="115%" fo:margin-bottom="0cm" fo:margin-right="0.005cm"/>
    </style:style>
    <style:style style:name="T471_1" style:family="text"/>
    <style:style style:name="P472" style:family="paragraph" style:parent-style-name="List_20_Paragraph">
      <style:paragraph-properties fo:line-height="115%" fo:margin-bottom="0cm" fo:margin-right="0.005cm"/>
    </style:style>
    <style:style style:name="T472_1" style:family="text"/>
    <style:style style:name="T472_2" style:family="text">
      <style:text-properties style:font-size-complex="10pt"/>
    </style:style>
    <style:style style:name="T472_3" style:family="text"/>
    <style:style style:name="T472_4" style:family="text">
      <style:text-properties style:font-size-complex="10pt"/>
    </style:style>
    <style:style style:name="T472_5" style:family="text"/>
    <style:style style:name="P473" style:family="paragraph" style:parent-style-name="Normal">
      <style:paragraph-properties fo:text-align="left" fo:text-indent="0cm" fo:line-height="115%" fo:margin-bottom="0cm" fo:margin-left="0.635cm" fo:margin-right="0cm"/>
    </style:style>
    <style:style style:name="T473_1" style:family="text"/>
    <style:style style:name="P474" style:family="paragraph" style:parent-style-name="Heading_20_2">
      <style:paragraph-properties fo:text-indent="-0.019cm" fo:line-height="115%" fo:margin-bottom="0.141cm" fo:margin-left="0.019cm"/>
    </style:style>
    <style:style style:name="T474_1" style:family="text">
      <style:text-properties style:text-underline-style="solid" style:text-underline-color="#000000"/>
    </style:style>
    <style:style style:name="T474_2" style:family="text"/>
    <style:style style:name="P475" style:family="paragraph" style:parent-style-name="List_20_Paragraph">
      <style:paragraph-properties fo:line-height="115%" fo:margin-bottom="0cm" fo:margin-right="0.005cm"/>
    </style:style>
    <style:style style:name="T475_1" style:family="text"/>
    <style:style style:name="P476" style:family="paragraph" style:parent-style-name="List_20_Paragraph">
      <style:paragraph-properties fo:line-height="115%" fo:margin-bottom="0cm" fo:margin-right="0.005cm"/>
    </style:style>
    <style:style style:name="T476_1" style:family="text"/>
    <style:style style:name="P477" style:family="paragraph" style:parent-style-name="List_20_Paragraph">
      <style:paragraph-properties fo:line-height="115%" fo:margin-bottom="0cm" fo:margin-right="0.005cm"/>
    </style:style>
    <style:style style:name="T477_1" style:family="text"/>
    <style:style style:name="P478" style:family="paragraph" style:parent-style-name="List_20_Paragraph">
      <style:paragraph-properties fo:line-height="115%" fo:margin-bottom="0cm" fo:margin-right="0.005cm"/>
    </style:style>
    <style:style style:name="T478_1" style:family="text"/>
    <style:style style:name="P479" style:family="paragraph" style:parent-style-name="Normal">
      <style:paragraph-properties fo:text-align="left" fo:text-indent="0cm" fo:line-height="115%" fo:margin-bottom="0cm" fo:margin-left="0.635cm" fo:margin-right="0cm"/>
    </style:style>
    <style:style style:name="T479_1" style:family="text">
      <style:text-properties fo:font-weight="bold" style:font-weight-asian="bold"/>
    </style:style>
    <style:style style:name="P480" style:family="paragraph" style:parent-style-name="Heading_20_2">
      <style:paragraph-properties fo:text-indent="-0.019cm" fo:line-height="115%" fo:margin-bottom="0.141cm" fo:margin-left="0.019cm"/>
    </style:style>
    <style:style style:name="T480_1" style:family="text">
      <style:text-properties style:text-underline-style="solid" style:text-underline-color="#000000"/>
    </style:style>
    <style:style style:name="T480_2" style:family="text"/>
    <style:style style:name="P481" style:family="paragraph" style:parent-style-name="List_20_Paragraph">
      <style:paragraph-properties fo:text-align="left" fo:line-height="115%" fo:margin-bottom="0cm" fo:margin-right="0cm"/>
    </style:style>
    <style:style style:name="T481_1" style:family="text"/>
    <style:style style:name="T481_2" style:family="text"/>
    <style:style style:name="P482" style:family="paragraph" style:parent-style-name="Normal">
      <style:paragraph-properties fo:text-align="left" fo:text-indent="0cm" fo:line-height="108%" fo:margin-bottom="0.203cm" fo:margin-left="0cm" fo:margin-right="0cm"/>
    </style:style>
    <style:style style:name="T482_1" style:family="text">
      <style:text-properties fo:font-size="12pt" style:font-size-asian="12pt"/>
    </style:style>
    <style:style style:name="T482_2" style:family="text">
      <style:text-properties style:font-name="Times New Roman" fo:font-size="12pt" style:font-name-asian="Times New Roman" style:font-size-asian="12pt" style:font-name-complex="Times New Roman" fo:font-weight="bold" style:font-weight-asian="bold"/>
    </style:style>
    <style:style style:name="T482_3" style:family="text">
      <style:text-properties style:font-name="Times New Roman" fo:font-size="12pt" style:font-name-asian="Times New Roman" style:font-size-asian="12pt" style:font-name-complex="Times New Roman" fo:font-weight="bold" style:font-weight-asian="bold"/>
    </style:style>
    <style:style style:name="P483" style:family="paragraph" style:parent-style-name="Heading_20_1">
      <style:paragraph-properties fo:break-before="page" fo:margin-bottom="0.079cm" fo:margin-left="-0.009cm"/>
    </style:style>
    <style:style style:name="T483_1" style:family="text"/>
    <style:style style:name="P484" style:family="paragraph" style:parent-style-name="Normal">
      <style:paragraph-properties fo:text-align="left" fo:text-indent="0cm" fo:line-height="108%" fo:margin-bottom="0cm" fo:margin-left="0cm" fo:margin-right="0cm"/>
    </style:style>
    <style:style style:name="T484_1" style:family="text">
      <style:text-properties style:font-name="Times New Roman" fo:font-size="12pt" style:font-name-asian="Times New Roman" style:font-size-asian="12pt" style:font-name-complex="Times New Roman"/>
    </style:style>
    <style:style style:name="P485" style:family="paragraph" style:parent-style-name="Normal">
      <style:paragraph-properties fo:margin-left="-0.009cm" fo:margin-right="0.005cm"/>
    </style:style>
    <style:style style:name="T485_1" style:family="text"/>
    <style:style style:name="T485_2" style:family="text"/>
    <style:style style:name="T485_3" style:family="text">
      <style:text-properties fo:color="#0000ff" style:text-underline-style="solid" style:text-underline-color="font-color"/>
    </style:style>
    <style:style style:name="T485_4" style:family="text"/>
    <style:style style:name="T485_5" style:family="text"/>
    <style:style style:name="T485_6" style:family="text"/>
    <style:style style:name="P486" style:family="paragraph" style:parent-style-name="Normal">
      <style:paragraph-properties fo:text-align="left" fo:text-indent="0cm" fo:line-height="108%" fo:margin-bottom="0.175cm" fo:margin-left="0cm" fo:margin-right="0cm"/>
    </style:style>
    <style:style style:name="P487" style:family="paragraph" style:parent-style-name="Normal">
      <style:paragraph-properties fo:margin-left="-0.009cm" fo:margin-right="0.005cm"/>
    </style:style>
    <style:style style:name="T487_1" style:family="text"/>
    <style:style style:name="P488" style:family="paragraph" style:parent-style-name="Normal">
      <style:paragraph-properties fo:text-align="left" fo:text-indent="0cm" fo:line-height="108%" fo:margin-bottom="0.173cm" fo:margin-left="0cm" fo:margin-right="0cm"/>
    </style:style>
    <style:style style:name="T488_1" style:family="text"/>
    <style:style style:name="T488_2" style:family="text">
      <style:text-properties fo:color="#0000ff" style:text-underline-style="solid" style:text-underline-color="font-color"/>
    </style:style>
    <style:style style:name="T488_3" style:family="text"/>
    <style:style style:name="T488_4" style:family="text">
      <style:text-properties fo:color="#0000ff" style:text-underline-style="solid" style:text-underline-color="font-color"/>
    </style:style>
    <style:style style:name="T488_5" style:family="text"/>
    <style:style style:name="T488_6" style:family="text">
      <style:text-properties fo:color="#0000ff" style:text-underline-style="solid" style:text-underline-color="font-color"/>
    </style:style>
    <style:style style:name="T488_7" style:family="text"/>
    <style:style style:name="T488_8" style:family="text">
      <style:text-properties fo:color="#0000ff" style:text-underline-style="solid" style:text-underline-color="font-color"/>
    </style:style>
    <style:style style:name="T488_9" style:family="text"/>
    <style:style style:name="T488_10" style:family="text">
      <style:text-properties fo:color="#0000ff" style:text-underline-style="solid" style:text-underline-color="font-color"/>
    </style:style>
    <style:style style:name="T488_11" style:family="text"/>
    <style:style style:name="T488_12" style:family="text">
      <style:text-properties fo:color="#0000ff" style:text-underline-style="solid" style:text-underline-color="font-color"/>
    </style:style>
    <style:style style:name="T488_13" style:family="text"/>
    <style:style style:name="T488_14" style:family="text">
      <style:text-properties fo:color="#0000ff" style:text-underline-style="solid" style:text-underline-color="font-color"/>
    </style:style>
    <style:style style:name="T488_15" style:family="text"/>
    <style:style style:name="T488_16" style:family="text">
      <style:text-properties fo:color="#0000ff" style:text-underline-style="solid" style:text-underline-color="font-color"/>
    </style:style>
    <style:style style:name="T488_17" style:family="text"/>
    <style:style style:name="T488_18" style:family="text">
      <style:text-properties fo:color="#0000ff" style:text-underline-style="solid" style:text-underline-color="font-color"/>
    </style:style>
    <style:style style:name="T488_19" style:family="text"/>
    <style:style style:name="T488_20" style:family="text">
      <style:text-properties fo:color="#0000ff" style:text-underline-style="solid" style:text-underline-color="font-color"/>
    </style:style>
    <style:style style:name="T488_21" style:family="text"/>
    <style:style style:name="T488_22" style:family="text">
      <style:text-properties fo:color="#0000ff" style:text-underline-style="solid" style:text-underline-color="font-color"/>
    </style:style>
    <style:style style:name="T488_23" style:family="text"/>
    <style:style style:name="T488_24" style:family="text">
      <style:text-properties fo:color="#0000ff" style:text-underline-style="solid" style:text-underline-color="font-color"/>
    </style:style>
    <style:style style:name="T488_25" style:family="text"/>
    <style:style style:name="T488_26" style:family="text">
      <style:text-properties fo:color="#0000ff" style:text-underline-style="solid" style:text-underline-color="font-color"/>
    </style:style>
    <style:style style:name="T488_27" style:family="text"/>
    <style:style style:name="T488_28" style:family="text">
      <style:text-properties fo:color="#0000ff"/>
    </style:style>
    <style:style style:name="P489" style:family="paragraph" style:parent-style-name="Normal">
      <style:paragraph-properties fo:text-align="left" fo:text-indent="0cm" fo:line-height="108%" fo:margin-bottom="0cm" fo:margin-left="0cm" fo:margin-right="0cm"/>
    </style:style>
    <style:style style:name="T489_1" style:family="text"/>
    <style:style style:name="Table5" style:family="table">
      <style:table-properties table:align="left" style:width="15.946cm" fo:margin-left="0.009cm"/>
    </style:style>
    <style:style style:name="Column12" style:family="table-column">
      <style:table-column-properties style:column-width="3.997cm"/>
    </style:style>
    <style:style style:name="Column13" style:family="table-column">
      <style:table-column-properties style:column-width="3.974cm"/>
    </style:style>
    <style:style style:name="Column14" style:family="table-column">
      <style:table-column-properties style:column-width="7.975cm"/>
    </style:style>
    <style:style style:name="Row35" style:family="table-row">
      <style:table-row-properties style:min-row-height="0.504cm"/>
    </style:style>
    <style:style style:name="Cell84" style:family="table-cell">
      <style:table-cell-properties style:vertical-align="top" fo:padding-top="0.014cm" fo:border-top="#000000 0.018cm solid" fo:border-bottom="#000000 0.018cm solid" fo:border-left="#000000 0.018cm solid" fo:border-right="#000000 0.018cm solid" fo:wrap-option="wrap"/>
    </style:style>
    <style:style style:name="P490" style:family="paragraph" style:parent-style-name="Normal">
      <style:paragraph-properties fo:text-align="left" fo:text-indent="0cm" fo:line-height="108%" fo:margin-bottom="0cm" fo:margin-left="0.19cm" fo:margin-right="0cm"/>
    </style:style>
    <style:style style:name="T490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Cell85" style:family="table-cell">
      <style:table-cell-properties style:vertical-align="top" fo:padding-top="0.014cm" fo:border-top="#000000 0.018cm solid" fo:border-bottom="#000000 0.018cm solid" fo:border-left="#000000 0.018cm solid" fo:border-right="#000000 0.018cm solid" fo:wrap-option="wrap"/>
    </style:style>
    <style:style style:name="P491" style:family="paragraph" style:parent-style-name="Normal">
      <style:paragraph-properties fo:text-align="left" fo:text-indent="0cm" fo:line-height="108%" fo:margin-bottom="0cm" fo:margin-left="0.19cm" fo:margin-right="0cm"/>
    </style:style>
    <style:style style:name="T491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491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 style:letter-kerning="true"/>
    </style:style>
    <style:style style:name="Row36" style:family="table-row">
      <style:table-row-properties style:min-row-height="0.504cm"/>
    </style:style>
    <style:style style:name="Cell86" style:family="table-cell">
      <style:table-cell-properties style:vertical-align="top" fo:padding-top="0.014cm" fo:border-top="#000000 0.018cm solid" fo:border-bottom="#000000 0.018cm solid" fo:border-left="#000000 0.018cm solid" fo:border-right="#000000 0.018cm solid" fo:wrap-option="wrap"/>
    </style:style>
    <style:style style:name="P492" style:family="paragraph" style:parent-style-name="Normal">
      <style:paragraph-properties fo:text-align="left" fo:text-indent="0cm" fo:line-height="108%" fo:margin-bottom="0cm" fo:margin-left="0.19cm" fo:margin-right="0cm"/>
    </style:style>
    <style:style style:name="T492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Cell87" style:family="table-cell">
      <style:table-cell-properties style:vertical-align="top" fo:padding-top="0.014cm" fo:border-top="#000000 0.018cm solid" fo:border-bottom="#000000 0.018cm solid" fo:border-left="#000000 0.018cm solid" fo:border-right="#000000 0.018cm solid" fo:wrap-option="wrap"/>
    </style:style>
    <style:style style:name="P493" style:family="paragraph" style:parent-style-name="Normal">
      <style:paragraph-properties fo:text-align="left" fo:text-indent="0cm" fo:line-height="108%" fo:margin-bottom="0cm" fo:margin-left="0.19cm" fo:margin-right="0cm"/>
    </style:style>
    <style:style style:name="T493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37" style:family="table-row">
      <style:table-row-properties style:min-row-height="0.423cm"/>
    </style:style>
    <style:style style:name="Cell88" style:family="table-cell">
      <style:table-cell-properties style:vertical-align="top" fo:padding-top="0.014cm" fo:border-top="#000000 0.018cm solid" fo:border-bottom="#000000 0.018cm solid" fo:border-left="#000000 0.018cm solid" fo:border-right="#000000 0.018cm solid" fo:wrap-option="wrap"/>
    </style:style>
    <style:style style:name="P494" style:family="paragraph" style:parent-style-name="Normal">
      <style:paragraph-properties fo:text-align="left" fo:text-indent="0cm" fo:line-height="108%" fo:margin-bottom="0cm" fo:margin-left="0.19cm" fo:margin-right="0cm"/>
    </style:style>
    <style:style style:name="T494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Cell89" style:family="table-cell">
      <style:table-cell-properties style:vertical-align="top" fo:padding-top="0.014cm" fo:border-top="#000000 0.018cm solid" fo:border-bottom="#000000 0.018cm solid" fo:border-left="#000000 0.018cm solid" fo:border-right="#000000 0.018cm solid" fo:wrap-option="wrap"/>
    </style:style>
    <style:style style:name="P495" style:family="paragraph" style:parent-style-name="Normal">
      <style:paragraph-properties fo:text-align="left" fo:text-indent="0cm" fo:line-height="108%" fo:margin-bottom="0cm" fo:margin-left="0.19cm" fo:margin-right="0cm"/>
    </style:style>
    <style:style style:name="T495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38" style:family="table-row">
      <style:table-row-properties style:min-row-height="1.639cm"/>
    </style:style>
    <style:style style:name="Cell90" style:family="table-cell">
      <style:table-cell-properties style:vertical-align="top" fo:padding-top="0.014cm" fo:border-top="#000000 0.018cm solid" fo:border-bottom="#000000 0.018cm solid" fo:border-left="#000000 0.018cm solid" fo:border-right="#000000 0.018cm solid" fo:wrap-option="wrap"/>
    </style:style>
    <style:style style:name="P496" style:family="paragraph" style:parent-style-name="Normal">
      <style:paragraph-properties fo:text-align="left" fo:text-indent="0cm" fo:line-height="108%" fo:margin-bottom="0cm" fo:margin-left="0.19cm" fo:margin-right="0cm"/>
    </style:style>
    <style:style style:name="T496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Cell91" style:family="table-cell">
      <style:table-cell-properties style:vertical-align="top" fo:padding-top="0.014cm" fo:border-top="#000000 0.018cm solid" fo:border-bottom="#000000 0.018cm solid" fo:border-left="#000000 0.018cm solid" fo:border-right="#000000 0.018cm solid" fo:wrap-option="wrap"/>
    </style:style>
    <style:style style:name="P497" style:family="paragraph" style:parent-style-name="Normal">
      <style:paragraph-properties fo:text-align="justify" fo:text-indent="0cm" fo:line-height="108%" fo:margin-bottom="0cm" fo:margin-left="0.19cm" fo:margin-right="0.192cm"/>
    </style:style>
    <style:style style:name="T497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497_2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497_3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39" style:family="table-row">
      <style:table-row-properties style:min-row-height="0.51cm"/>
    </style:style>
    <style:style style:name="Cell92" style:family="table-cell">
      <style:table-cell-properties style:vertical-align="top" fo:padding-top="0.014cm" fo:border-top="#000000 0.018cm solid" fo:border-bottom="#000000 0.018cm solid" fo:border-left="#000000 0.018cm solid" fo:border-right="#000000 0.018cm solid" fo:wrap-option="wrap"/>
    </style:style>
    <style:style style:name="P498" style:family="paragraph" style:parent-style-name="Normal">
      <style:paragraph-properties fo:text-align="left" fo:text-indent="0cm" fo:line-height="108%" fo:margin-bottom="0cm" fo:margin-left="0.19cm" fo:margin-right="0cm"/>
    </style:style>
    <style:style style:name="T498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T498_2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Row40" style:family="table-row">
      <style:table-row-properties style:min-row-height="0.991cm"/>
    </style:style>
    <style:style style:name="Cell93" style:family="table-cell">
      <style:table-cell-properties style:vertical-align="top" fo:padding-top="0.014cm" fo:border-top="#000000 0.018cm solid" fo:border-bottom="#000000 0.018cm solid" fo:border-left="#000000 0.018cm solid" fo:border-right="#000000 0.018cm solid" fo:wrap-option="wrap"/>
    </style:style>
    <style:style style:name="P499" style:family="paragraph" style:parent-style-name="Normal">
      <style:paragraph-properties fo:text-align="justify" fo:text-indent="0cm" fo:line-height="108%" fo:margin-bottom="0cm" fo:margin-left="0.19cm" fo:margin-right="0cm"/>
    </style:style>
    <style:style style:name="T499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font-weight-complex="bold" style:letter-kerning="true"/>
    </style:style>
    <style:style style:name="Row41" style:family="table-row">
      <style:table-row-properties style:min-row-height="0.991cm"/>
    </style:style>
    <style:style style:name="Cell94" style:family="table-cell">
      <style:table-cell-properties style:vertical-align="top" fo:padding-top="0.014cm" fo:border-top="#000000 0.018cm solid" fo:border-bottom="#000000 0.018cm solid" fo:border-left="#000000 0.018cm solid" fo:border-right="#000000 0.018cm solid" fo:wrap-option="wrap"/>
    </style:style>
    <style:style style:name="P500" style:family="paragraph" style:parent-style-name="Normal">
      <style:paragraph-properties fo:text-align="justify" fo:text-indent="0cm" fo:line-height="108%" fo:margin-bottom="0cm" fo:margin-left="0.19cm" fo:margin-right="0cm"/>
    </style:style>
    <style:style style:name="T500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T500_2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42" style:family="table-row">
      <style:table-row-properties style:min-row-height="5.911cm"/>
    </style:style>
    <style:style style:name="Cell95" style:family="table-cell">
      <style:table-cell-properties style:vertical-align="top" fo:padding-top="0.014cm" fo:border-top="#000000 0.018cm solid" fo:border-bottom="#000000 0.018cm solid" fo:border-left="#000000 0.018cm solid" fo:border-right="#000000 0.018cm solid" fo:wrap-option="wrap"/>
    </style:style>
    <style:style style:name="P501" style:family="paragraph" style:parent-style-name="Normal">
      <style:paragraph-properties fo:text-align="justify" fo:text-indent="0cm" fo:line-height="120%" fo:margin-bottom="0.014cm" fo:margin-left="0.19cm" fo:margin-right="0cm"/>
    </style:style>
    <style:style style:name="T501_1" style:family="text">
      <style:text-properties fo:font-style="italic" style:font-style-asian="italic"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01_2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502" style:family="paragraph" style:parent-style-name="Normal">
      <style:paragraph-properties fo:text-align="left" fo:text-indent="-0.635cm" fo:line-height="108%" fo:margin-bottom="0.018cm" fo:margin-left="1.46cm" fo:margin-right="0cm"/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02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503" style:family="paragraph" style:parent-style-name="Normal">
      <style:paragraph-properties fo:text-align="left" fo:text-indent="-0.635cm" fo:line-height="123%" fo:margin-bottom="0.004cm" fo:margin-left="1.46cm" fo:margin-right="0cm"/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03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504" style:family="paragraph" style:parent-style-name="Normal">
      <style:paragraph-properties fo:text-align="left" fo:text-indent="-0.635cm" fo:line-height="108%" fo:margin-bottom="0.018cm" fo:margin-left="1.46cm" fo:margin-right="0cm"/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04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505" style:family="paragraph" style:parent-style-name="Normal">
      <style:paragraph-properties fo:text-align="left" fo:text-indent="-0.635cm" fo:line-height="108%" fo:margin-bottom="0.018cm" fo:margin-left="1.46cm" fo:margin-right="0cm"/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05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506" style:family="paragraph" style:parent-style-name="Normal">
      <style:paragraph-properties fo:text-align="left" fo:text-indent="-0.635cm" fo:line-height="108%" fo:margin-bottom="0.014cm" fo:margin-left="1.46cm" fo:margin-right="0cm"/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06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507" style:family="paragraph" style:parent-style-name="Normal">
      <style:paragraph-properties fo:text-align="left" fo:text-indent="-0.635cm" fo:line-height="125%" fo:margin-bottom="0cm" fo:margin-left="1.46cm" fo:margin-right="0cm"/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07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508" style:family="paragraph" style:parent-style-name="Normal">
      <style:paragraph-properties fo:text-align="left" fo:text-indent="-0.635cm" fo:line-height="108%" fo:margin-bottom="0cm" fo:margin-left="1.46cm" fo:margin-right="0cm"/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08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509" style:family="paragraph" style:parent-style-name="Normal">
      <style:paragraph-properties fo:text-align="left" fo:text-indent="-0.635cm" fo:line-height="108%" fo:margin-bottom="0cm" fo:margin-left="1.46cm" fo:margin-right="0cm"/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09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43" style:family="table-row">
      <style:table-row-properties style:min-row-height="0.995cm"/>
    </style:style>
    <style:style style:name="Cell96" style:family="table-cell">
      <style:table-cell-properties style:vertical-align="top" fo:padding-top="0.014cm" fo:border-top="#000000 0.018cm solid" fo:border-bottom="#000000 0.018cm solid" fo:border-left="#000000 0.018cm solid" fo:border-right="#000000 0.018cm solid" fo:wrap-option="wrap"/>
    </style:style>
    <style:style style:name="P510" style:family="paragraph" style:parent-style-name="Normal">
      <style:paragraph-properties fo:text-align="left" fo:text-indent="0cm" fo:line-height="108%" fo:margin-bottom="0cm" fo:margin-left="0.19cm" fo:margin-right="0cm"/>
    </style:style>
    <style:style style:name="T510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T510_2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text-underline-style="solid" style:text-underline-color="font-color" style:letter-kerning="true"/>
    </style:style>
    <style:style style:name="T510_3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Row44" style:family="table-row">
      <style:table-row-properties style:min-row-height="5.403cm"/>
    </style:style>
    <style:style style:name="Cell97" style:family="table-cell">
      <style:table-cell-properties style:vertical-align="top" fo:padding-top="0.014cm" fo:border-top="#000000 0.018cm solid" fo:border-bottom="#000000 0.018cm solid" fo:border-left="#000000 0.018cm solid" fo:border-right="#000000 0.018cm solid" fo:wrap-option="wrap"/>
    </style:style>
    <style:style style:name="P511" style:family="paragraph" style:parent-style-name="Normal">
      <style:paragraph-properties fo:text-align="left" fo:text-indent="0cm" fo:line-height="108%" fo:margin-bottom="0.051cm" fo:margin-left="0.19cm" fo:margin-right="0cm"/>
    </style:style>
    <style:style style:name="T511_1" style:family="text">
      <style:text-properties fo:font-style="italic" style:font-style-asian="italic"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512" style:family="paragraph" style:parent-style-name="Normal">
      <style:paragraph-properties fo:text-align="left" fo:text-indent="0cm" fo:line-height="108%" fo:margin-bottom="0.065cm" fo:margin-left="0.19cm" fo:margin-right="0cm"/>
    </style:style>
    <style:style style:name="T512_1" style:family="text">
      <style:text-properties fo:font-style="italic" style:font-style-asian="italic"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513" style:family="paragraph" style:parent-style-name="Normal">
      <style:paragraph-properties fo:text-align="left" fo:text-indent="-0.635cm" fo:line-height="108%" fo:margin-bottom="0.012cm" fo:margin-left="1.46cm" fo:margin-right="0cm"/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13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514" style:family="paragraph" style:parent-style-name="Normal">
      <style:paragraph-properties fo:text-align="left" fo:text-indent="-0.635cm" fo:line-height="108%" fo:margin-bottom="0.078cm" fo:margin-left="1.46cm" fo:margin-right="0cm"/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14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515" style:family="paragraph" style:parent-style-name="Normal">
      <style:paragraph-properties fo:text-align="left" fo:text-indent="-0.635cm" fo:line-height="108%" fo:margin-bottom="0.014cm" fo:margin-left="1.46cm" fo:margin-right="0cm"/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15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516" style:family="paragraph" style:parent-style-name="Normal">
      <style:paragraph-properties fo:text-align="left" fo:text-indent="-0.635cm" fo:line-height="108%" fo:margin-bottom="0.004cm" fo:margin-left="1.46cm" fo:margin-right="0cm"/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16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517" style:family="paragraph" style:parent-style-name="Normal">
      <style:paragraph-properties fo:text-align="left" fo:text-indent="0cm" fo:line-height="108%" fo:margin-bottom="0.051cm" fo:margin-left="0.19cm" fo:margin-right="0cm"/>
    </style:style>
    <style:style style:name="T517_1" style:family="text">
      <style:text-properties fo:font-style="italic" style:font-style-asian="italic"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518" style:family="paragraph" style:parent-style-name="Normal">
      <style:paragraph-properties fo:text-align="justify" fo:text-indent="0cm" fo:line-height="108%" fo:margin-bottom="0cm" fo:margin-left="0.19cm" fo:margin-right="0.102cm"/>
    </style:style>
    <style:style style:name="T518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45" style:family="table-row">
      <style:table-row-properties style:min-row-height="0.504cm"/>
    </style:style>
    <style:style style:name="Cell98" style:family="table-cell">
      <style:table-cell-properties style:vertical-align="top" fo:padding-top="0.014cm" fo:border-top="#000000 0.018cm solid" fo:border-bottom="#000000 0.018cm solid" fo:border-left="#000000 0.018cm solid" fo:border-right="#000000 0.018cm solid" fo:wrap-option="wrap"/>
    </style:style>
    <style:style style:name="P519" style:family="paragraph" style:parent-style-name="Normal">
      <style:paragraph-properties fo:text-align="left" fo:text-indent="0cm" fo:line-height="108%" fo:margin-bottom="0cm" fo:margin-left="0.19cm" fo:margin-right="0cm"/>
    </style:style>
    <style:style style:name="T519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Row46" style:family="table-row">
      <style:table-row-properties style:min-row-height="3.942cm"/>
    </style:style>
    <style:style style:name="Cell99" style:family="table-cell">
      <style:table-cell-properties style:vertical-align="top" fo:padding-top="0.014cm" fo:border-top="#000000 0.018cm solid" fo:border-bottom="#000000 0.018cm solid" fo:border-left="#000000 0.018cm solid" fo:border-right="#000000 0.018cm solid" fo:wrap-option="wrap"/>
    </style:style>
    <style:style style:name="P520" style:family="paragraph" style:parent-style-name="Normal">
      <style:paragraph-properties fo:text-align="left" fo:text-indent="0cm" fo:line-height="108%" fo:margin-bottom="0.064cm" fo:margin-left="0.19cm" fo:margin-right="0cm"/>
    </style:style>
    <style:style style:name="T520_1" style:family="text">
      <style:text-properties fo:font-style="italic" style:font-style-asian="italic"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521" style:family="paragraph" style:parent-style-name="Normal">
      <style:paragraph-properties fo:text-align="justify" fo:text-indent="-0.635cm" fo:line-height="108%" fo:margin-bottom="0.018cm" fo:margin-left="1.46cm" fo:margin-right="0cm"/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21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522" style:family="paragraph" style:parent-style-name="Normal">
      <style:paragraph-properties fo:text-align="justify" fo:text-indent="-0.635cm" fo:line-height="125%" fo:margin-bottom="0cm" fo:margin-left="1.46cm" fo:margin-right="0cm"/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22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523" style:family="paragraph" style:parent-style-name="Normal">
      <style:paragraph-properties fo:text-align="justify" fo:text-indent="-0.635cm" fo:line-height="126%" fo:margin-bottom="0cm" fo:margin-left="1.46cm" fo:margin-right="0cm"/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23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524" style:family="paragraph" style:parent-style-name="Normal">
      <style:paragraph-properties fo:text-align="justify" fo:text-indent="-0.635cm" fo:line-height="108%" fo:margin-bottom="0cm" fo:margin-left="1.46cm" fo:margin-right="0cm"/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24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47" style:family="table-row">
      <style:table-row-properties style:min-row-height="2.452cm"/>
    </style:style>
    <style:style style:name="Cell100" style:family="table-cell">
      <style:table-cell-properties style:vertical-align="top" fo:padding-top="0.014cm" fo:border-top="#000000 0.018cm solid" fo:border-bottom="#000000 0.018cm solid" fo:border-left="#000000 0.018cm solid" fo:border-right="#000000 0.018cm solid" fo:wrap-option="wrap"/>
    </style:style>
    <style:style style:name="P525" style:family="paragraph" style:parent-style-name="Normal">
      <style:paragraph-properties fo:text-align="left" fo:text-indent="0cm" fo:line-height="108%" fo:margin-bottom="0.046cm" fo:margin-left="0.19cm" fo:margin-right="0cm"/>
    </style:style>
    <style:style style:name="T525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P526" style:family="paragraph" style:parent-style-name="Normal">
      <style:paragraph-properties fo:text-align="justify" fo:text-indent="0cm" fo:line-height="108%" fo:margin-bottom="0cm" fo:margin-left="0.19cm" fo:margin-right="0.108cm"/>
    </style:style>
    <style:style style:name="T526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48" style:family="table-row">
      <style:table-row-properties style:min-row-height="4.094cm"/>
    </style:style>
    <style:style style:name="Cell101" style:family="table-cell">
      <style:table-cell-properties style:vertical-align="bottom" fo:padding-top="0.014cm" fo:border-top="#000000 0.018cm solid" fo:border-bottom="#000000 0.018cm solid" fo:border-left="#000000 0.018cm solid" fo:border-right="#000000 0.018cm solid" fo:wrap-option="wrap"/>
    </style:style>
    <style:style style:name="P527" style:family="paragraph" style:parent-style-name="Normal">
      <style:paragraph-properties fo:text-align="left" fo:text-indent="0cm" fo:line-height="108%" fo:margin-bottom="0.185cm" fo:margin-left="0cm" fo:margin-right="0cm">
        <style:tab-stops>
          <style:tab-stop style:type="center" style:leader-style="none" style:position="2.395cm"/>
          <style:tab-stop style:type="center" style:leader-style="none" style:position="5.082cm"/>
        </style:tab-stops>
      </style:paragraph-properties>
    </style:style>
    <style:style style:name="T527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T527_2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T527_3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P528" style:family="paragraph" style:parent-style-name="Normal">
      <style:paragraph-properties fo:text-align="left" fo:text-indent="0cm" fo:line-height="108%" fo:margin-bottom="0.18cm" fo:margin-left="0cm" fo:margin-right="0cm">
        <style:tab-stops>
          <style:tab-stop style:type="center" style:leader-style="none" style:position="2.73cm"/>
          <style:tab-stop style:type="center" style:leader-style="none" style:position="4cm"/>
          <style:tab-stop style:type="center" style:leader-style="none" style:position="5.272cm"/>
          <style:tab-stop style:type="center" style:leader-style="none" style:position="6.542cm"/>
        </style:tab-stops>
      </style:paragraph-properties>
    </style:style>
    <style:style style:name="T528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28_2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28_3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28_4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28_5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529" style:family="paragraph" style:parent-style-name="Normal">
      <style:paragraph-properties fo:text-align="left" fo:text-indent="0cm" fo:line-height="108%" fo:margin-bottom="0.185cm" fo:margin-left="0cm" fo:margin-right="0cm">
        <style:tab-stops>
          <style:tab-stop style:type="center" style:leader-style="none" style:position="2.73cm"/>
          <style:tab-stop style:type="center" style:leader-style="none" style:position="4cm"/>
          <style:tab-stop style:type="center" style:leader-style="none" style:position="5.272cm"/>
          <style:tab-stop style:type="center" style:leader-style="none" style:position="6.542cm"/>
        </style:tab-stops>
      </style:paragraph-properties>
    </style:style>
    <style:style style:name="T529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29_2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29_3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29_4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29_5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530" style:family="paragraph" style:parent-style-name="Normal">
      <style:paragraph-properties fo:text-align="left" fo:text-indent="0cm" fo:line-height="108%" fo:margin-bottom="0.185cm" fo:margin-left="0cm" fo:margin-right="0cm">
        <style:tab-stops>
          <style:tab-stop style:type="center" style:leader-style="none" style:position="2.73cm"/>
          <style:tab-stop style:type="center" style:leader-style="none" style:position="4cm"/>
          <style:tab-stop style:type="center" style:leader-style="none" style:position="5.272cm"/>
          <style:tab-stop style:type="center" style:leader-style="none" style:position="6.542cm"/>
        </style:tab-stops>
      </style:paragraph-properties>
    </style:style>
    <style:style style:name="T530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30_2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30_3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30_4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30_5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531" style:family="paragraph" style:parent-style-name="Normal">
      <style:paragraph-properties fo:text-align="justify" fo:text-indent="0cm" fo:line-height="108%" fo:margin-bottom="0cm" fo:margin-left="0cm" fo:margin-right="0cm"/>
    </style:style>
    <style:style style:name="T531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31_2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31_3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31_4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31_5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31_6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Cell102" style:family="table-cell">
      <style:table-cell-properties style:vertical-align="top" fo:padding-top="0.014cm" fo:border-top="#000000 0.018cm solid" fo:border-bottom="#000000 0.018cm solid" fo:border-left="#000000 0.018cm solid" fo:border-right="#000000 0.018cm solid" fo:wrap-option="wrap"/>
    </style:style>
    <style:style style:name="P532" style:family="paragraph" style:parent-style-name="Normal">
      <style:paragraph-properties fo:text-align="left" fo:text-indent="-0.018cm" fo:line-height="108%" fo:margin-bottom="0.169cm" fo:margin-left="0.018cm" fo:margin-right="0cm"/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P533" style:family="paragraph" style:parent-style-name="Normal">
      <style:paragraph-properties fo:text-align="left" fo:text-indent="-0.018cm" fo:line-height="108%" fo:margin-bottom="0.169cm" fo:margin-left="0.018cm" fo:margin-right="0cm"/>
    </style:style>
    <style:style style:name="T533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P534" style:family="paragraph" style:parent-style-name="Normal">
      <style:paragraph-properties fo:text-align="left" fo:text-indent="0cm" fo:line-height="108%" fo:margin-bottom="0.185cm" fo:margin-left="0cm" fo:margin-right="0cm">
        <style:tab-stops>
          <style:tab-stop style:type="center" style:leader-style="none" style:position="2.73cm"/>
          <style:tab-stop style:type="center" style:leader-style="none" style:position="4cm"/>
          <style:tab-stop style:type="center" style:leader-style="none" style:position="5.27cm"/>
          <style:tab-stop style:type="center" style:leader-style="none" style:position="6.542cm"/>
        </style:tab-stops>
      </style:paragraph-properties>
    </style:style>
    <style:style style:name="T534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34_2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34_3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34_4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34_5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535" style:family="paragraph" style:parent-style-name="Normal">
      <style:paragraph-properties fo:text-align="left" fo:text-indent="0cm" fo:line-height="108%" fo:margin-bottom="0.18cm" fo:margin-left="0cm" fo:margin-right="0cm">
        <style:tab-stops>
          <style:tab-stop style:type="center" style:leader-style="none" style:position="2.73cm"/>
          <style:tab-stop style:type="center" style:leader-style="none" style:position="4cm"/>
          <style:tab-stop style:type="center" style:leader-style="none" style:position="5.27cm"/>
          <style:tab-stop style:type="center" style:leader-style="none" style:position="6.542cm"/>
        </style:tab-stops>
      </style:paragraph-properties>
    </style:style>
    <style:style style:name="T535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35_2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35_3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35_4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35_5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536" style:family="paragraph" style:parent-style-name="Normal">
      <style:paragraph-properties fo:text-align="left" fo:text-indent="0cm" fo:line-height="108%" fo:margin-bottom="0.187cm" fo:margin-left="0cm" fo:margin-right="0cm">
        <style:tab-stops>
          <style:tab-stop style:type="center" style:leader-style="none" style:position="2.73cm"/>
          <style:tab-stop style:type="center" style:leader-style="none" style:position="4cm"/>
          <style:tab-stop style:type="center" style:leader-style="none" style:position="5.27cm"/>
          <style:tab-stop style:type="center" style:leader-style="none" style:position="6.542cm"/>
        </style:tab-stops>
      </style:paragraph-properties>
    </style:style>
    <style:style style:name="T536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36_2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36_3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36_4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36_5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537" style:family="paragraph" style:parent-style-name="Normal">
      <style:paragraph-properties fo:text-align="left" fo:text-indent="0cm" fo:line-height="108%" fo:margin-bottom="0cm" fo:margin-left="0cm" fo:margin-right="0cm">
        <style:tab-stops>
          <style:tab-stop style:type="center" style:leader-style="none" style:position="2.73cm"/>
          <style:tab-stop style:type="center" style:leader-style="none" style:position="4cm"/>
          <style:tab-stop style:type="center" style:leader-style="none" style:position="5.27cm"/>
          <style:tab-stop style:type="center" style:leader-style="none" style:position="6.542cm"/>
        </style:tab-stops>
      </style:paragraph-properties>
    </style:style>
    <style:style style:name="T537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37_2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37_3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37_4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37_5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37_6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P538" style:family="paragraph" style:parent-style-name="Normal">
      <style:paragraph-properties fo:text-align="left" fo:text-indent="0cm" fo:line-height="108%" fo:margin-bottom="0.236cm" fo:margin-left="0cm" fo:margin-right="0cm"/>
    </style:style>
    <style:style style:name="T538_1" style:family="text">
      <style:text-properties fo:font-weight="bold" style:font-weight-asian="bold"/>
    </style:style>
    <style:style style:name="P539" style:family="paragraph" style:parent-style-name="Normal">
      <style:paragraph-properties fo:text-indent="0cm" fo:line-height="108%" fo:margin-bottom="0cm" fo:margin-left="0cm" fo:margin-right="0cm"/>
    </style:style>
    <style:style style:name="T539_1" style:family="text">
      <style:text-properties fo:font-size="12pt" style:font-size-asian="12pt"/>
    </style:style>
    <style:style style:name="T539_2" style:family="text">
      <style:text-properties fo:font-size="12pt" style:font-size-asian="12pt"/>
    </style:style>
    <style:style style:name="T539_3" style:family="text">
      <style:text-properties fo:font-size="12pt" style:font-size-asian="12pt" fo:font-weight="bold" style:font-weight-asian="bold"/>
    </style:style>
    <style:style style:name="P540" style:family="paragraph" style:parent-style-name="Normal">
      <style:paragraph-properties fo:text-align="left" fo:break-before="page" fo:text-indent="0cm" fo:line-height="116%" fo:margin-bottom="0.282cm" fo:margin-left="0cm" fo:margin-right="0cm"/>
    </style:style>
    <style:style style:name="P541" style:family="paragraph" style:parent-style-name="Heading_20_1">
      <style:paragraph-properties fo:text-indent="0cm" fo:margin-bottom="0.093cm" fo:margin-left="-0.026cm">
        <style:tab-stops>
          <style:tab-stop style:type="center" style:leader-style="none" style:position="7.518cm"/>
        </style:tab-stops>
      </style:paragraph-properties>
    </style:style>
    <style:style style:name="T541_1" style:family="text"/>
    <style:style style:name="T541_2" style:family="text"/>
    <style:style style:name="P542" style:family="paragraph" style:parent-style-name="Normal">
      <style:paragraph-properties fo:text-align="left" fo:text-indent="0cm" fo:line-height="108%" fo:margin-bottom="0cm" fo:margin-left="0cm" fo:margin-right="0cm"/>
    </style:style>
    <style:style style:name="T542_1" style:family="text">
      <style:text-properties style:font-name="Times New Roman" fo:font-size="12pt" style:font-name-asian="Times New Roman" style:font-size-asian="12pt" style:font-name-complex="Times New Roman"/>
    </style:style>
    <style:style style:name="Table6" style:family="table">
      <style:table-properties table:align="left" style:width="15.619cm" fo:margin-left="0.011cm"/>
    </style:style>
    <style:style style:name="Column15" style:family="table-column">
      <style:table-column-properties style:column-width="2.094cm"/>
    </style:style>
    <style:style style:name="Column16" style:family="table-column">
      <style:table-column-properties style:column-width="13.526cm"/>
    </style:style>
    <style:style style:name="Row49" style:family="table-row">
      <style:table-row-properties style:min-row-height="2.328cm"/>
    </style:style>
    <style:style style:name="Cell103" style:family="table-cell">
      <style:table-cell-properties fo:background-color="#1f497d" style:vertical-align="top" fo:padding-top="0.019cm" fo:border-top="#000000 0.018cm solid" fo:border-bottom="#000000 0.018cm solid" fo:padding-left="0.189cm" fo:border-left="#000000 0.018cm solid" fo:padding-right="0.679cm" fo:border-right="#000000 0.018cm solid" fo:wrap-option="wrap"/>
    </style:style>
    <style:style style:name="P543" style:family="paragraph" style:parent-style-name="Normal">
      <style:paragraph-properties fo:text-align="left" fo:text-indent="0cm" fo:line-height="108%" fo:margin-bottom="0cm" fo:margin-left="0cm" fo:margin-right="0cm"/>
    </style:style>
    <style:style style:name="T543_1" style:family="text">
      <style:text-properties fo:color="#ffffff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104" style:family="table-cell">
      <style:table-cell-properties fo:background-color="#1f497d" style:vertical-align="top" fo:padding-top="0.019cm" fo:border-top="#000000 0.018cm solid" fo:border-bottom="#000000 0.018cm solid" fo:padding-left="0.189cm" fo:border-left="#000000 0.018cm solid" fo:padding-right="0.679cm" fo:border-right="#000000 0.018cm solid" fo:wrap-option="wrap"/>
    </style:style>
    <style:style style:name="P544" style:family="paragraph" style:parent-style-name="Normal">
      <style:paragraph-properties fo:text-align="justify" fo:text-indent="0cm" fo:line-height="156%" fo:margin-bottom="0.005cm" fo:margin-left="0.002cm" fo:margin-right="0.086cm"/>
    </style:style>
    <style:style style:name="T544_1" style:family="text">
      <style:text-properties fo:color="#ffffff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T544_2" style:family="text">
      <style:text-properties fo:color="#ffffff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T544_3" style:family="text">
      <style:text-properties fo:font-style="italic" style:font-style-asian="italic" fo:color="#ffffff" style:font-name="Arial" fo:font-size="9pt" style:font-name-asian="Arial" style:font-size-asian="9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T544_4" style:family="text">
      <style:text-properties fo:font-style="italic" style:font-style-asian="italic" fo:color="#ffffff" style:font-name="Arial" fo:font-size="9pt" style:font-name-asian="Arial" style:font-size-asian="9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P545" style:family="paragraph" style:parent-style-name="Normal">
      <style:paragraph-properties fo:text-align="left" fo:text-indent="0cm" fo:line-height="108%" fo:margin-bottom="0cm" fo:margin-left="0.002cm" fo:margin-right="0cm"/>
    </style:style>
    <style:style style:name="T545_1" style:family="text">
      <style:text-properties fo:font-style="italic" style:font-style-asian="italic" fo:color="#ffffff" style:font-name="Arial" fo:font-size="9pt" style:font-name-asian="Arial" style:font-size-asian="9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T545_2" style:family="text">
      <style:text-properties fo:color="#ffffff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Row50" style:family="table-row">
      <style:table-row-properties style:min-row-height="0.624cm"/>
    </style:style>
    <style:style style:name="Cell105" style:family="table-cell">
      <style:table-cell-properties fo:background-color="#dfdfdf" style:vertical-align="top" fo:padding-top="0.019cm" fo:border-top="#000000 0.018cm solid" fo:border-bottom="#000000 0.018cm solid" fo:padding-left="0.189cm" fo:border-left="#000000 0.018cm solid" fo:padding-right="0.679cm" fo:border-right="#000000 0.018cm solid" fo:wrap-option="wrap"/>
    </style:style>
    <style:style style:name="P546" style:family="paragraph" style:parent-style-name="Normal">
      <style:paragraph-properties fo:text-align="left" fo:text-indent="0cm" fo:line-height="108%" fo:margin-bottom="0cm" fo:margin-left="0cm" fo:margin-right="0cm"/>
    </style:style>
    <style:style style:name="T546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106" style:family="table-cell">
      <style:table-cell-properties style:vertical-align="top" fo:padding-top="0.019cm" fo:border-top="#000000 0.018cm solid" fo:border-bottom="#000000 0.018cm solid" fo:padding-left="0.189cm" fo:border-left="#000000 0.018cm solid" fo:padding-right="0.679cm" fo:border-right="#000000 0.018cm solid" fo:wrap-option="wrap"/>
    </style:style>
    <style:style style:name="P547" style:family="paragraph" style:parent-style-name="Normal">
      <style:paragraph-properties fo:text-align="left" fo:text-indent="0cm" fo:line-height="108%" fo:margin-bottom="0cm" fo:margin-left="0.002cm" fo:margin-right="0cm"/>
    </style:style>
    <style:style style:name="T547_1" style:family="text">
      <style:text-properties fo:color="#000000" style:font-name="Times New Roman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 style:letter-kerning="true"/>
    </style:style>
    <style:style style:name="T547_2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548" style:family="paragraph" style:parent-style-name="Normal">
      <style:paragraph-properties fo:text-align="left" fo:text-indent="0cm" fo:line-height="108%" fo:margin-bottom="0.175cm" fo:margin-left="0cm" fo:margin-right="0cm"/>
    </style:style>
    <style:style style:name="T548_1" style:family="text">
      <style:text-properties fo:font-weight="bold" style:font-weight-asian="bold"/>
    </style:style>
    <style:style style:name="T548_2" style:family="text"/>
    <style:style style:name="Table7" style:family="table">
      <style:table-properties table:align="left" style:width="15.693cm" fo:margin-left="0.011cm"/>
    </style:style>
    <style:style style:name="Column17" style:family="table-column">
      <style:table-column-properties style:column-width="8.086cm"/>
    </style:style>
    <style:style style:name="Column18" style:family="table-column">
      <style:table-column-properties style:column-width="7.608cm"/>
    </style:style>
    <style:style style:name="Row51" style:family="table-row">
      <style:table-row-properties style:min-row-height="0.623cm"/>
    </style:style>
    <style:style style:name="Cell107" style:family="table-cell">
      <style:table-cell-properties fo:background-color="#d9d9d9" style:vertical-align="top" fo:padding-top="0.021cm" fo:border-top="#000000 0.018cm solid" fo:border-bottom="#000000 0.018cm solid" fo:padding-left="0.189cm" fo:border-left="#000000 0.018cm solid" fo:padding-right="0.203cm" fo:border-right="#000000 0.018cm solid" fo:wrap-option="wrap"/>
    </style:style>
    <style:style style:name="P549" style:family="paragraph" style:parent-style-name="Normal">
      <style:paragraph-properties fo:text-align="left" fo:text-indent="0cm" fo:line-height="108%" fo:margin-bottom="0cm" fo:margin-left="0cm" fo:margin-right="0cm"/>
    </style:style>
    <style:style style:name="T549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108" style:family="table-cell">
      <style:table-cell-properties style:vertical-align="top" fo:padding-top="0.021cm" fo:border-top="#000000 0.018cm solid" fo:border-bottom="#000000 0.018cm solid" fo:padding-left="0.189cm" fo:border-left="#000000 0.018cm solid" fo:padding-right="0.203cm" fo:border-right="#000000 0.018cm solid" fo:wrap-option="wrap"/>
    </style:style>
    <style:style style:name="P550" style:family="paragraph" style:parent-style-name="Normal">
      <style:paragraph-properties fo:text-align="left" fo:text-indent="0cm" fo:line-height="108%" fo:margin-bottom="0cm" fo:margin-left="0.004cm" fo:margin-right="0cm"/>
    </style:style>
    <style:style style:name="T550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52" style:family="table-row">
      <style:table-row-properties style:min-row-height="0.626cm"/>
    </style:style>
    <style:style style:name="Cell109" style:family="table-cell">
      <style:table-cell-properties fo:background-color="#d9d9d9" style:vertical-align="top" fo:padding-top="0.021cm" fo:border-top="#000000 0.018cm solid" fo:border-bottom="#000000 0.018cm solid" fo:padding-left="0.189cm" fo:border-left="#000000 0.018cm solid" fo:padding-right="0.203cm" fo:border-right="#000000 0.018cm solid" fo:wrap-option="wrap"/>
    </style:style>
    <style:style style:name="P551" style:family="paragraph" style:parent-style-name="Normal">
      <style:paragraph-properties fo:text-align="left" fo:text-indent="0cm" fo:line-height="108%" fo:margin-bottom="0cm" fo:margin-left="0cm" fo:margin-right="0cm"/>
    </style:style>
    <style:style style:name="T551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110" style:family="table-cell">
      <style:table-cell-properties style:vertical-align="top" fo:padding-top="0.021cm" fo:border-top="#000000 0.018cm solid" fo:border-bottom="#000000 0.018cm solid" fo:padding-left="0.189cm" fo:border-left="#000000 0.018cm solid" fo:padding-right="0.203cm" fo:border-right="#000000 0.018cm solid" fo:wrap-option="wrap"/>
    </style:style>
    <style:style style:name="P552" style:family="paragraph" style:parent-style-name="Normal">
      <style:paragraph-properties fo:text-align="left" fo:text-indent="0cm" fo:line-height="108%" fo:margin-bottom="0cm" fo:margin-left="0.004cm" fo:margin-right="0cm"/>
    </style:style>
    <style:style style:name="T552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53" style:family="table-row">
      <style:table-row-properties style:min-row-height="0.626cm"/>
    </style:style>
    <style:style style:name="Cell111" style:family="table-cell">
      <style:table-cell-properties fo:background-color="#d9d9d9" style:vertical-align="top" fo:padding-top="0.021cm" fo:border-top="#000000 0.018cm solid" fo:border-bottom="#000000 0.018cm solid" fo:padding-left="0.189cm" fo:border-left="#000000 0.018cm solid" fo:padding-right="0.203cm" fo:border-right="#000000 0.018cm solid" fo:wrap-option="wrap"/>
    </style:style>
    <style:style style:name="P553" style:family="paragraph" style:parent-style-name="Normal">
      <style:paragraph-properties fo:text-align="left" fo:text-indent="0cm" fo:line-height="108%" fo:margin-bottom="0cm" fo:margin-left="0cm" fo:margin-right="0cm"/>
    </style:style>
    <style:style style:name="T553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112" style:family="table-cell">
      <style:table-cell-properties style:vertical-align="top" fo:padding-top="0.021cm" fo:border-top="#000000 0.018cm solid" fo:border-bottom="#000000 0.018cm solid" fo:padding-left="0.189cm" fo:border-left="#000000 0.018cm solid" fo:padding-right="0.203cm" fo:border-right="#000000 0.018cm solid" fo:wrap-option="wrap"/>
    </style:style>
    <style:style style:name="P554" style:family="paragraph" style:parent-style-name="Normal">
      <style:paragraph-properties fo:text-align="left" fo:text-indent="0cm" fo:line-height="108%" fo:margin-bottom="0cm" fo:margin-left="0.004cm" fo:margin-right="0cm"/>
    </style:style>
    <style:style style:name="T554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54" style:family="table-row">
      <style:table-row-properties style:min-row-height="0.626cm"/>
    </style:style>
    <style:style style:name="Cell113" style:family="table-cell">
      <style:table-cell-properties fo:background-color="#d9d9d9" style:vertical-align="top" fo:padding-top="0.021cm" fo:border-top="#000000 0.018cm solid" fo:border-bottom="#000000 0.018cm solid" fo:padding-left="0.189cm" fo:border-left="#000000 0.018cm solid" fo:padding-right="0.203cm" fo:border-right="#000000 0.018cm solid" fo:wrap-option="wrap"/>
    </style:style>
    <style:style style:name="P555" style:family="paragraph" style:parent-style-name="Normal">
      <style:paragraph-properties fo:text-align="left" fo:text-indent="0cm" fo:line-height="108%" fo:margin-bottom="0cm" fo:margin-left="0cm" fo:margin-right="0cm"/>
    </style:style>
    <style:style style:name="T555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Cell114" style:family="table-cell">
      <style:table-cell-properties style:vertical-align="top" fo:padding-top="0.021cm" fo:border-top="#000000 0.018cm solid" fo:border-bottom="#000000 0.018cm solid" fo:padding-left="0.189cm" fo:border-left="#000000 0.018cm solid" fo:padding-right="0.203cm" fo:border-right="#000000 0.018cm solid" fo:wrap-option="wrap"/>
    </style:style>
    <style:style style:name="P556" style:family="paragraph" style:parent-style-name="Normal">
      <style:paragraph-properties fo:text-align="left" fo:text-indent="0cm" fo:line-height="108%" fo:margin-bottom="0cm" fo:margin-left="0.004cm" fo:margin-right="0cm"/>
    </style:style>
    <style:style style:name="T556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55" style:family="table-row">
      <style:table-row-properties style:min-row-height="0.624cm"/>
    </style:style>
    <style:style style:name="Cell115" style:family="table-cell">
      <style:table-cell-properties fo:background-color="#d9d9d9" style:vertical-align="top" fo:padding-top="0.021cm" fo:border-top="#000000 0.018cm solid" fo:border-bottom="#000000 0.018cm solid" fo:padding-left="0.189cm" fo:border-left="#000000 0.018cm solid" fo:padding-right="0.203cm" fo:border-right="#000000 0.018cm solid" fo:wrap-option="wrap"/>
    </style:style>
    <style:style style:name="P557" style:family="paragraph" style:parent-style-name="Normal">
      <style:paragraph-properties fo:text-align="left" fo:text-indent="0cm" fo:line-height="108%" fo:margin-bottom="0cm" fo:margin-left="0cm" fo:margin-right="0cm"/>
    </style:style>
    <style:style style:name="T557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Cell116" style:family="table-cell">
      <style:table-cell-properties style:vertical-align="top" fo:padding-top="0.021cm" fo:border-top="#000000 0.018cm solid" fo:border-bottom="#000000 0.018cm solid" fo:padding-left="0.189cm" fo:border-left="#000000 0.018cm solid" fo:padding-right="0.203cm" fo:border-right="#000000 0.018cm solid" fo:wrap-option="wrap"/>
    </style:style>
    <style:style style:name="P558" style:family="paragraph" style:parent-style-name="Normal">
      <style:paragraph-properties fo:text-align="left" fo:text-indent="0cm" fo:line-height="108%" fo:margin-bottom="0cm" fo:margin-left="0.004cm" fo:margin-right="0cm"/>
    </style:style>
    <style:style style:name="T558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P559" style:family="paragraph" style:parent-style-name="Normal">
      <style:paragraph-properties fo:text-align="left" fo:text-indent="0cm" fo:line-height="108%" fo:margin-bottom="0.173cm" fo:margin-left="0cm" fo:margin-right="0cm"/>
    </style:style>
    <style:style style:name="T559_1" style:family="text">
      <style:text-properties fo:font-weight="bold" style:font-weight-asian="bold"/>
    </style:style>
    <style:style style:name="T559_2" style:family="text"/>
    <style:style style:name="Table8" style:family="table">
      <style:table-properties table:align="left" style:width="15.621cm" fo:margin-left="0.011cm"/>
    </style:style>
    <style:style style:name="Column19" style:family="table-column">
      <style:table-column-properties style:column-width="4.687cm"/>
    </style:style>
    <style:style style:name="Column20" style:family="table-column">
      <style:table-column-properties style:column-width="10.934cm"/>
    </style:style>
    <style:style style:name="Row56" style:family="table-row">
      <style:table-row-properties style:min-row-height="0.422cm"/>
    </style:style>
    <style:style style:name="Cell117" style:family="table-cell">
      <style:table-cell-properties fo:background-color="#dfdfdf" style:vertical-align="top" fo:padding-top="0.019cm" fo:border-top="#000000 0.018cm solid" fo:border-bottom="#000000 0.018cm solid" fo:padding-left="0.189cm" fo:border-left="#000000 0.018cm solid" fo:padding-right="0.203cm" fo:border-right="#000000 0.018cm solid" fo:wrap-option="wrap"/>
    </style:style>
    <style:style style:name="P560" style:family="paragraph" style:parent-style-name="Normal">
      <style:paragraph-properties fo:text-align="left" fo:text-indent="0cm" fo:line-height="108%" fo:margin-bottom="0cm" fo:margin-left="0cm" fo:margin-right="0cm"/>
    </style:style>
    <style:style style:name="T560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118" style:family="table-cell">
      <style:table-cell-properties style:vertical-align="top" fo:padding-top="0.019cm" fo:border-top="#000000 0.018cm solid" fo:border-bottom="#000000 0.018cm solid" fo:padding-left="0.189cm" fo:border-left="#000000 0.018cm solid" fo:padding-right="0.203cm" fo:border-right="#000000 0.018cm solid" fo:wrap-option="wrap"/>
    </style:style>
    <style:style style:name="P561" style:family="paragraph" style:parent-style-name="Normal">
      <style:paragraph-properties fo:text-align="left" fo:text-indent="0cm" fo:line-height="108%" fo:margin-bottom="0cm" fo:margin-left="0.009cm" fo:margin-right="0cm"/>
    </style:style>
    <style:style style:name="T561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57" style:family="table-row">
      <style:table-row-properties style:min-row-height="0.423cm"/>
    </style:style>
    <style:style style:name="Cell119" style:family="table-cell">
      <style:table-cell-properties fo:background-color="#dfdfdf" style:vertical-align="top" fo:padding-top="0.019cm" fo:border-top="#000000 0.018cm solid" fo:border-bottom="#000000 0.018cm solid" fo:padding-left="0.189cm" fo:border-left="#000000 0.018cm solid" fo:padding-right="0.203cm" fo:border-right="#000000 0.018cm solid" fo:wrap-option="wrap"/>
    </style:style>
    <style:style style:name="P562" style:family="paragraph" style:parent-style-name="Normal">
      <style:paragraph-properties fo:text-align="left" fo:text-indent="0cm" fo:line-height="108%" fo:margin-bottom="0cm" fo:margin-left="0cm" fo:margin-right="0cm"/>
    </style:style>
    <style:style style:name="T562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120" style:family="table-cell">
      <style:table-cell-properties style:vertical-align="top" fo:padding-top="0.019cm" fo:border-top="#000000 0.018cm solid" fo:border-bottom="#000000 0.018cm solid" fo:padding-left="0.189cm" fo:border-left="#000000 0.018cm solid" fo:padding-right="0.203cm" fo:border-right="#000000 0.018cm solid" fo:wrap-option="wrap"/>
    </style:style>
    <style:style style:name="P563" style:family="paragraph" style:parent-style-name="Normal">
      <style:paragraph-properties fo:text-align="left" fo:text-indent="0cm" fo:line-height="108%" fo:margin-bottom="0cm" fo:margin-left="0.009cm" fo:margin-right="0cm"/>
    </style:style>
    <style:style style:name="T563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58" style:family="table-row">
      <style:table-row-properties style:min-row-height="0.423cm"/>
    </style:style>
    <style:style style:name="Cell121" style:family="table-cell">
      <style:table-cell-properties fo:background-color="#dfdfdf" style:vertical-align="top" fo:padding-top="0.019cm" fo:border-top="#000000 0.018cm solid" fo:border-bottom="#000000 0.018cm solid" fo:padding-left="0.189cm" fo:border-left="#000000 0.018cm solid" fo:padding-right="0.203cm" fo:border-right="#000000 0.018cm solid" fo:wrap-option="wrap"/>
    </style:style>
    <style:style style:name="P564" style:family="paragraph" style:parent-style-name="Normal">
      <style:paragraph-properties fo:text-align="left" fo:text-indent="0cm" fo:line-height="108%" fo:margin-bottom="0cm" fo:margin-left="0cm" fo:margin-right="0cm"/>
    </style:style>
    <style:style style:name="T564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122" style:family="table-cell">
      <style:table-cell-properties style:vertical-align="top" fo:padding-top="0.019cm" fo:border-top="#000000 0.018cm solid" fo:border-bottom="#000000 0.018cm solid" fo:padding-left="0.189cm" fo:border-left="#000000 0.018cm solid" fo:padding-right="0.203cm" fo:border-right="#000000 0.018cm solid" fo:wrap-option="wrap"/>
    </style:style>
    <style:style style:name="P565" style:family="paragraph" style:parent-style-name="Normal">
      <style:paragraph-properties fo:text-align="left" fo:text-indent="0cm" fo:line-height="108%" fo:margin-bottom="0cm" fo:margin-left="0.009cm" fo:margin-right="0cm"/>
    </style:style>
    <style:style style:name="T565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59" style:family="table-row">
      <style:table-row-properties style:min-row-height="0.423cm"/>
    </style:style>
    <style:style style:name="Cell123" style:family="table-cell">
      <style:table-cell-properties fo:background-color="#dfdfdf" style:vertical-align="top" fo:padding-top="0.019cm" fo:border-top="#000000 0.018cm solid" fo:border-bottom="#000000 0.018cm solid" fo:padding-left="0.189cm" fo:border-left="#000000 0.018cm solid" fo:padding-right="0.203cm" fo:border-right="#000000 0.018cm solid" fo:wrap-option="wrap"/>
    </style:style>
    <style:style style:name="P566" style:family="paragraph" style:parent-style-name="Normal">
      <style:paragraph-properties fo:text-align="left" fo:text-indent="0cm" fo:line-height="108%" fo:margin-bottom="0cm" fo:margin-left="0cm" fo:margin-right="0cm"/>
    </style:style>
    <style:style style:name="T566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124" style:family="table-cell">
      <style:table-cell-properties style:vertical-align="top" fo:padding-top="0.019cm" fo:border-top="#000000 0.018cm solid" fo:border-bottom="#000000 0.018cm solid" fo:padding-left="0.189cm" fo:border-left="#000000 0.018cm solid" fo:padding-right="0.203cm" fo:border-right="#000000 0.018cm solid" fo:wrap-option="wrap"/>
    </style:style>
    <style:style style:name="P567" style:family="paragraph" style:parent-style-name="Normal">
      <style:paragraph-properties fo:text-align="left" fo:text-indent="0cm" fo:line-height="108%" fo:margin-bottom="0cm" fo:margin-left="0.009cm" fo:margin-right="0cm"/>
    </style:style>
    <style:style style:name="T567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60" style:family="table-row">
      <style:table-row-properties style:min-row-height="0.422cm"/>
    </style:style>
    <style:style style:name="Cell125" style:family="table-cell">
      <style:table-cell-properties fo:background-color="#dfdfdf" style:vertical-align="top" fo:padding-top="0.019cm" fo:border-top="#000000 0.018cm solid" fo:border-bottom="#000000 0.018cm solid" fo:padding-left="0.189cm" fo:border-left="#000000 0.018cm solid" fo:padding-right="0.203cm" fo:border-right="#000000 0.018cm solid" fo:wrap-option="wrap"/>
    </style:style>
    <style:style style:name="P568" style:family="paragraph" style:parent-style-name="Normal">
      <style:paragraph-properties fo:text-align="left" fo:text-indent="0cm" fo:line-height="108%" fo:margin-bottom="0cm" fo:margin-left="0cm" fo:margin-right="0cm"/>
    </style:style>
    <style:style style:name="T568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126" style:family="table-cell">
      <style:table-cell-properties style:vertical-align="top" fo:padding-top="0.019cm" fo:border-top="#000000 0.018cm solid" fo:border-bottom="#000000 0.018cm solid" fo:padding-left="0.189cm" fo:border-left="#000000 0.018cm solid" fo:padding-right="0.203cm" fo:border-right="#000000 0.018cm solid" fo:wrap-option="wrap"/>
    </style:style>
    <style:style style:name="P569" style:family="paragraph" style:parent-style-name="Normal">
      <style:paragraph-properties fo:text-align="left" fo:text-indent="0cm" fo:line-height="108%" fo:margin-bottom="0cm" fo:margin-left="0.009cm" fo:margin-right="0cm"/>
    </style:style>
    <style:style style:name="T569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570" style:family="paragraph" style:parent-style-name="Normal">
      <style:paragraph-properties fo:text-align="left" fo:text-indent="0cm" fo:line-height="108%" fo:margin-bottom="0.169cm" fo:margin-left="0cm" fo:margin-right="0cm"/>
    </style:style>
    <style:style style:name="T570_1" style:family="text"/>
    <style:style style:name="P571" style:family="paragraph" style:parent-style-name="Heading_20_2">
      <style:paragraph-properties fo:margin-left="-0.009cm"/>
    </style:style>
    <style:style style:name="T571_1" style:family="text"/>
    <style:style style:name="P572" style:family="paragraph" style:parent-style-name="Normal">
      <style:paragraph-properties fo:margin-left="-0.009cm" fo:margin-right="0.005cm"/>
    </style:style>
    <style:style style:name="T572_1" style:family="text"/>
    <style:style style:name="T572_2" style:family="text"/>
    <style:style style:name="T572_3" style:family="text"/>
    <style:style style:name="P573" style:family="paragraph" style:parent-style-name="Normal">
      <style:paragraph-properties fo:margin-left="-0.009cm" fo:margin-right="0.005cm"/>
    </style:style>
    <style:style style:name="T573_1" style:family="text"/>
    <style:style style:name="Table9" style:family="table">
      <style:table-properties table:align="left" style:width="15.621cm" fo:margin-left="0.011cm"/>
    </style:style>
    <style:style style:name="Column21" style:family="table-column">
      <style:table-column-properties style:column-width="3.679cm"/>
    </style:style>
    <style:style style:name="Column22" style:family="table-column">
      <style:table-column-properties style:column-width="11.942cm"/>
    </style:style>
    <style:style style:name="Row61" style:family="table-row">
      <style:table-row-properties style:min-row-height="0.524cm"/>
    </style:style>
    <style:style style:name="Cell127" style:family="table-cell">
      <style:table-cell-properties fo:background-color="#dfdfdf" style:vertical-align="top" fo:padding-top="0.019cm" fo:border-top="#000000 0.018cm solid" fo:border-bottom="#000000 0.018cm solid" fo:padding-left="0.189cm" fo:border-left="#000000 0.018cm solid" fo:padding-right="0.203cm" fo:border-right="#000000 0.018cm solid" fo:wrap-option="wrap"/>
    </style:style>
    <style:style style:name="P574" style:family="paragraph" style:parent-style-name="Normal">
      <style:paragraph-properties fo:text-align="left" fo:text-indent="0cm" fo:line-height="108%" fo:margin-bottom="0cm" fo:margin-left="0cm" fo:margin-right="0cm"/>
    </style:style>
    <style:style style:name="T574_1" style:family="text">
      <style:text-properties fo:font-style="italic" style:font-style-asian="italic"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74_2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128" style:family="table-cell">
      <style:table-cell-properties style:vertical-align="top" fo:padding-top="0.019cm" fo:border-top="#000000 0.018cm solid" fo:border-bottom="#000000 0.018cm solid" fo:padding-left="0.189cm" fo:border-left="#000000 0.018cm solid" fo:padding-right="0.203cm" fo:border-right="#000000 0.018cm solid" fo:wrap-option="wrap"/>
    </style:style>
    <style:style style:name="P575" style:family="paragraph" style:parent-style-name="Normal">
      <style:paragraph-properties fo:text-align="left" fo:text-indent="0cm" fo:line-height="108%" fo:margin-bottom="0cm" fo:margin-left="0.004cm" fo:margin-right="0cm"/>
    </style:style>
    <style:style style:name="T575_1" style:family="text">
      <style:text-properties fo:font-style="italic" style:font-style-asian="italic"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75_2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62" style:family="table-row">
      <style:table-row-properties style:min-row-height="0.423cm"/>
    </style:style>
    <style:style style:name="Cell129" style:family="table-cell">
      <style:table-cell-properties fo:background-color="#dfdfdf" style:vertical-align="top" fo:padding-top="0.019cm" fo:border-top="#000000 0.018cm solid" fo:border-bottom="#000000 0.018cm solid" fo:padding-left="0.189cm" fo:border-left="#000000 0.018cm solid" fo:padding-right="0.203cm" fo:border-right="#000000 0.018cm solid" fo:wrap-option="wrap"/>
    </style:style>
    <style:style style:name="P576" style:family="paragraph" style:parent-style-name="Normal">
      <style:paragraph-properties fo:text-align="left" fo:text-indent="0cm" fo:line-height="108%" fo:margin-bottom="0cm" fo:margin-left="0cm" fo:margin-right="0cm"/>
    </style:style>
    <style:style style:name="T576_1" style:family="text">
      <style:text-properties fo:font-style="italic" style:font-style-asian="italic"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76_2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130" style:family="table-cell">
      <style:table-cell-properties style:vertical-align="top" fo:padding-top="0.019cm" fo:border-top="#000000 0.018cm solid" fo:border-bottom="#000000 0.018cm solid" fo:padding-left="0.189cm" fo:border-left="#000000 0.018cm solid" fo:padding-right="0.203cm" fo:border-right="#000000 0.018cm solid" fo:wrap-option="wrap"/>
    </style:style>
    <style:style style:name="P577" style:family="paragraph" style:parent-style-name="Normal">
      <style:paragraph-properties fo:text-align="left" fo:text-indent="0cm" fo:line-height="108%" fo:margin-bottom="0cm" fo:margin-left="0.004cm" fo:margin-right="0cm"/>
    </style:style>
    <style:style style:name="T577_1" style:family="text">
      <style:text-properties fo:font-style="italic" style:font-style-asian="italic"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77_2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63" style:family="table-row">
      <style:table-row-properties style:min-row-height="0.423cm"/>
    </style:style>
    <style:style style:name="Cell131" style:family="table-cell">
      <style:table-cell-properties fo:background-color="#dfdfdf" style:vertical-align="top" fo:padding-top="0.019cm" fo:border-top="#000000 0.018cm solid" fo:border-bottom="#000000 0.018cm solid" fo:padding-left="0.189cm" fo:border-left="#000000 0.018cm solid" fo:padding-right="0.203cm" fo:border-right="#000000 0.018cm solid" fo:wrap-option="wrap"/>
    </style:style>
    <style:style style:name="P578" style:family="paragraph" style:parent-style-name="Normal">
      <style:paragraph-properties fo:text-align="left" fo:text-indent="0cm" fo:line-height="108%" fo:margin-bottom="0cm" fo:margin-left="0cm" fo:margin-right="0cm"/>
    </style:style>
    <style:style style:name="T578_1" style:family="text">
      <style:text-properties fo:font-style="italic" style:font-style-asian="italic"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132" style:family="table-cell">
      <style:table-cell-properties style:vertical-align="top" fo:padding-top="0.019cm" fo:border-top="#000000 0.018cm solid" fo:border-bottom="#000000 0.018cm solid" fo:padding-left="0.189cm" fo:border-left="#000000 0.018cm solid" fo:padding-right="0.203cm" fo:border-right="#000000 0.018cm solid" fo:wrap-option="wrap"/>
    </style:style>
    <style:style style:name="P579" style:family="paragraph" style:parent-style-name="Normal">
      <style:paragraph-properties fo:text-align="left" fo:text-indent="0cm" fo:line-height="108%" fo:margin-bottom="0cm" fo:margin-left="0.004cm" fo:margin-right="0cm"/>
    </style:style>
    <style:style style:name="T579_1" style:family="text">
      <style:text-properties fo:font-style="italic" style:font-style-asian="italic"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64" style:family="table-row">
      <style:table-row-properties style:min-row-height="0.624cm"/>
    </style:style>
    <style:style style:name="Cell133" style:family="table-cell">
      <style:table-cell-properties fo:background-color="#dfdfdf" style:vertical-align="top" fo:padding-top="0.019cm" fo:border-top="#000000 0.018cm solid" fo:border-bottom="#000000 0.018cm solid" fo:padding-left="0.189cm" fo:border-left="#000000 0.018cm solid" fo:padding-right="0.203cm" fo:border-right="#000000 0.018cm solid" fo:wrap-option="wrap"/>
    </style:style>
    <style:style style:name="P580" style:family="paragraph" style:parent-style-name="Normal">
      <style:paragraph-properties fo:text-align="left" fo:text-indent="0cm" fo:line-height="108%" fo:margin-bottom="0cm" fo:margin-left="0cm" fo:margin-right="0cm"/>
    </style:style>
    <style:style style:name="T580_1" style:family="text">
      <style:text-properties fo:font-style="italic" style:font-style-asian="italic"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134" style:family="table-cell">
      <style:table-cell-properties style:vertical-align="top" fo:padding-top="0.019cm" fo:border-top="#000000 0.018cm solid" fo:border-bottom="#000000 0.018cm solid" fo:padding-left="0.189cm" fo:border-left="#000000 0.018cm solid" fo:padding-right="0.203cm" fo:border-right="#000000 0.018cm solid" fo:wrap-option="wrap"/>
    </style:style>
    <style:style style:name="P581" style:family="paragraph" style:parent-style-name="Normal">
      <style:paragraph-properties fo:text-align="left" fo:text-indent="0cm" fo:line-height="108%" fo:margin-bottom="0cm" fo:margin-left="0.004cm" fo:margin-right="0cm"/>
    </style:style>
    <style:style style:name="T581_1" style:family="text">
      <style:text-properties fo:font-style="italic" style:font-style-asian="italic"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582" style:family="paragraph" style:parent-style-name="Normal">
      <style:paragraph-properties fo:text-align="left" fo:text-indent="0cm" fo:line-height="108%" fo:margin-bottom="0cm" fo:margin-left="0cm" fo:margin-right="0cm"/>
    </style:style>
    <style:style style:name="T582_1" style:family="text"/>
    <style:style style:name="Table10" style:family="table">
      <style:table-properties table:align="left" style:width="15.619cm" fo:margin-left="0.011cm"/>
    </style:style>
    <style:style style:name="Column23" style:family="table-column">
      <style:table-column-properties style:column-width="2.981cm"/>
    </style:style>
    <style:style style:name="Column24" style:family="table-column">
      <style:table-column-properties style:column-width="12.638cm"/>
    </style:style>
    <style:style style:name="Row65" style:family="table-row">
      <style:table-row-properties style:min-row-height="0.624cm"/>
    </style:style>
    <style:style style:name="Cell135" style:family="table-cell">
      <style:table-cell-properties fo:background-color="#dfdfdf" style:vertical-align="top" fo:padding-top="0.016cm" fo:border-top="#000000 0.018cm solid" fo:border-bottom="#000000 0.018cm solid" fo:border-left="#000000 0.018cm solid" fo:padding-right="0.014cm" fo:border-right="#000000 0.018cm solid" fo:wrap-option="wrap"/>
    </style:style>
    <style:style style:name="P583" style:family="paragraph" style:parent-style-name="Normal">
      <style:paragraph-properties fo:text-align="left" fo:text-indent="0cm" fo:line-height="108%" fo:margin-bottom="0cm" fo:margin-left="0cm" fo:margin-right="0cm"/>
    </style:style>
    <style:style style:name="T583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T583_2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66" style:family="table-row">
      <style:table-row-properties style:min-row-height="0.423cm"/>
    </style:style>
    <style:style style:name="Cell136" style:family="table-cell">
      <style:table-cell-properties fo:background-color="#dfdfdf" style:vertical-align="top" fo:padding-top="0.016cm" fo:border-top="#000000 0.018cm solid" fo:border-bottom="#000000 0.018cm solid" fo:border-left="#000000 0.018cm solid" fo:padding-right="0.014cm" fo:border-right="#000000 0.018cm solid" fo:wrap-option="wrap"/>
    </style:style>
    <style:style style:name="P584" style:family="paragraph" style:parent-style-name="Normal">
      <style:paragraph-properties fo:text-align="left" fo:text-indent="0cm" fo:line-height="108%" fo:margin-bottom="0cm" fo:margin-left="0cm" fo:margin-right="0cm"/>
    </style:style>
    <style:style style:name="T584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137" style:family="table-cell">
      <style:table-cell-properties style:vertical-align="top" fo:padding-top="0.016cm" fo:border-top="#000000 0.018cm solid" fo:border-bottom="#000000 0.018cm solid" fo:border-left="#000000 0.018cm solid" fo:padding-right="0.014cm" fo:border-right="#000000 0.018cm solid" fo:wrap-option="wrap"/>
    </style:style>
    <style:style style:name="P585" style:family="paragraph" style:parent-style-name="Normal">
      <style:paragraph-properties fo:text-align="left" fo:text-indent="0cm" fo:line-height="108%" fo:margin-bottom="0cm" fo:margin-left="0.004cm" fo:margin-right="0cm"/>
    </style:style>
    <style:style style:name="T585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67" style:family="table-row">
      <style:table-row-properties style:min-row-height="0.422cm"/>
    </style:style>
    <style:style style:name="Cell138" style:family="table-cell">
      <style:table-cell-properties fo:background-color="#dfdfdf" style:vertical-align="top" fo:padding-top="0.016cm" fo:border-top="#000000 0.018cm solid" fo:border-bottom="#000000 0.018cm solid" fo:border-left="#000000 0.018cm solid" fo:padding-right="0.014cm" fo:border-right="#000000 0.018cm solid" fo:wrap-option="wrap"/>
    </style:style>
    <style:style style:name="P586" style:family="paragraph" style:parent-style-name="Normal">
      <style:paragraph-properties fo:text-align="left" fo:text-indent="0cm" fo:line-height="108%" fo:margin-bottom="0cm" fo:margin-left="0cm" fo:margin-right="0cm"/>
    </style:style>
    <style:style style:name="T586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139" style:family="table-cell">
      <style:table-cell-properties style:vertical-align="top" fo:padding-top="0.016cm" fo:border-top="#000000 0.018cm solid" fo:border-bottom="#000000 0.018cm solid" fo:border-left="#000000 0.018cm solid" fo:padding-right="0.014cm" fo:border-right="#000000 0.018cm solid" fo:wrap-option="wrap"/>
    </style:style>
    <style:style style:name="P587" style:family="paragraph" style:parent-style-name="Normal">
      <style:paragraph-properties fo:text-align="left" fo:text-indent="0cm" fo:line-height="108%" fo:margin-bottom="0cm" fo:margin-left="0.004cm" fo:margin-right="0cm"/>
    </style:style>
    <style:style style:name="T587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68" style:family="table-row">
      <style:table-row-properties style:min-row-height="0.422cm"/>
    </style:style>
    <style:style style:name="Cell140" style:family="table-cell">
      <style:table-cell-properties fo:background-color="#dfdfdf" style:vertical-align="top" fo:padding-top="0.016cm" fo:border-top="#000000 0.018cm solid" fo:border-bottom="#000000 0.018cm solid" fo:border-left="#000000 0.018cm solid" fo:padding-right="0.014cm" fo:border-right="#000000 0.018cm solid" fo:wrap-option="wrap"/>
    </style:style>
    <style:style style:name="P588" style:family="paragraph" style:parent-style-name="Normal">
      <style:paragraph-properties fo:text-align="left" fo:text-indent="0cm" fo:line-height="108%" fo:margin-bottom="0cm" fo:margin-left="0.187cm" fo:margin-right="0cm"/>
    </style:style>
    <style:style style:name="T588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141" style:family="table-cell">
      <style:table-cell-properties style:vertical-align="top" fo:padding-top="0.016cm" fo:border-top="#000000 0.018cm solid" fo:border-bottom="#000000 0.018cm solid" fo:border-left="#000000 0.018cm solid" fo:padding-right="0.014cm" fo:border-right="#000000 0.018cm solid" fo:wrap-option="wrap"/>
    </style:style>
    <style:style style:name="P589" style:family="paragraph" style:parent-style-name="Normal">
      <style:paragraph-properties fo:text-align="left" fo:text-indent="0cm" fo:line-height="108%" fo:margin-bottom="0cm" fo:margin-left="0.187cm" fo:margin-right="0cm"/>
    </style:style>
    <style:style style:name="T589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69" style:family="table-row">
      <style:table-row-properties style:min-row-height="0.422cm"/>
    </style:style>
    <style:style style:name="Cell142" style:family="table-cell">
      <style:table-cell-properties fo:background-color="#dfdfdf" style:vertical-align="top" fo:padding-top="0.016cm" fo:border-top="#000000 0.018cm solid" fo:border-bottom="#000000 0.018cm solid" fo:border-left="#000000 0.018cm solid" fo:padding-right="0.014cm" fo:border-right="#000000 0.018cm solid" fo:wrap-option="wrap"/>
    </style:style>
    <style:style style:name="P590" style:family="paragraph" style:parent-style-name="Normal">
      <style:paragraph-properties fo:text-align="left" fo:text-indent="0cm" fo:line-height="108%" fo:margin-bottom="0cm" fo:margin-left="0.187cm" fo:margin-right="0cm"/>
    </style:style>
    <style:style style:name="T590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143" style:family="table-cell">
      <style:table-cell-properties style:vertical-align="top" fo:padding-top="0.016cm" fo:border-top="#000000 0.018cm solid" fo:border-bottom="#000000 0.018cm solid" fo:border-left="#000000 0.018cm solid" fo:padding-right="0.014cm" fo:border-right="#000000 0.018cm solid" fo:wrap-option="wrap"/>
    </style:style>
    <style:style style:name="P591" style:family="paragraph" style:parent-style-name="Normal">
      <style:paragraph-properties fo:text-align="left" fo:text-indent="0cm" fo:line-height="108%" fo:margin-bottom="0cm" fo:margin-left="0.187cm" fo:margin-right="0cm"/>
    </style:style>
    <style:style style:name="T591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592" style:family="paragraph" style:parent-style-name="Normal">
      <style:paragraph-properties fo:break-before="page"/>
    </style:style>
    <style:style style:name="Table11" style:family="table">
      <style:table-properties table:align="left" style:width="15.619cm" fo:margin-left="0.019cm"/>
    </style:style>
    <style:style style:name="Column25" style:family="table-column">
      <style:table-column-properties style:column-width="2.981cm"/>
    </style:style>
    <style:style style:name="Column26" style:family="table-column">
      <style:table-column-properties style:column-width="12.638cm"/>
    </style:style>
    <style:style style:name="Row70" style:family="table-row">
      <style:table-row-properties style:min-row-height="0.986cm"/>
    </style:style>
    <style:style style:name="Cell144" style:family="table-cell">
      <style:table-cell-properties style:vertical-align="top" fo:padding-top="0.016cm" fo:padding-right="0.014cm" fo:wrap-option="wrap"/>
    </style:style>
    <style:style style:name="P593" style:family="paragraph" style:parent-style-name="Normal">
      <style:paragraph-properties fo:text-align="left" fo:text-indent="0cm" fo:line-height="108%" fo:margin-bottom="0cm" fo:margin-left="0cm" fo:margin-right="0cm"/>
    </style:style>
    <style:style style:name="T593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Row71" style:family="table-row">
      <style:table-row-properties style:min-row-height="0.631cm"/>
    </style:style>
    <style:style style:name="Cell145" style:family="table-cell">
      <style:table-cell-properties fo:background-color="#006699" style:vertical-align="top" fo:padding-top="0.016cm" fo:border-bottom="#000000 0.026cm solid" fo:border-left="#000000 0.026cm solid" fo:padding-right="0.014cm" fo:border-right="#000000 0.026cm solid" fo:wrap-option="wrap"/>
    </style:style>
    <style:style style:name="P594" style:family="paragraph" style:parent-style-name="Normal">
      <style:paragraph-properties fo:text-align="left" fo:text-indent="0cm" fo:line-height="108%" fo:margin-bottom="0cm" fo:margin-left="0.194cm" fo:margin-right="0cm"/>
    </style:style>
    <style:style style:name="T594_1" style:family="text">
      <style:text-properties fo:color="#ffffff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146" style:family="table-cell">
      <style:table-cell-properties fo:background-color="#006699" style:vertical-align="top" fo:padding-top="0.016cm" fo:border-bottom="#000000 0.026cm solid" fo:border-left="#000000 0.026cm solid" fo:padding-right="0.014cm" fo:border-right="#000000 0.026cm solid" fo:wrap-option="wrap"/>
    </style:style>
    <style:style style:name="P595" style:family="paragraph" style:parent-style-name="Normal">
      <style:paragraph-properties fo:text-align="left" fo:text-indent="0cm" fo:line-height="108%" fo:margin-bottom="0cm" fo:margin-left="0.194cm" fo:margin-right="0cm"/>
    </style:style>
    <style:style style:name="T595_1" style:family="text">
      <style:text-properties fo:color="#ffffff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T595_2" style:family="text">
      <style:text-properties fo:color="#ffffff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72" style:family="table-row">
      <style:table-row-properties style:min-row-height="1.24cm"/>
    </style:style>
    <style:style style:name="Cell147" style:family="table-cell">
      <style:table-cell-properties fo:background-color="#d9d9d9" style:vertical-align="top" fo:padding-top="0.016cm" fo:border-top="#000000 0.026cm solid" fo:border-bottom="#000000 0.026cm solid" fo:border-left="#000000 0.026cm solid" fo:padding-right="0.014cm" fo:border-right="#000000 0.026cm solid" fo:wrap-option="wrap"/>
    </style:style>
    <style:style style:name="P596" style:family="paragraph" style:parent-style-name="Normal">
      <style:paragraph-properties fo:text-align="left" fo:text-indent="0cm" fo:line-height="108%" fo:margin-bottom="0cm" fo:margin-left="0.194cm" fo:margin-right="0cm"/>
    </style:style>
    <style:style style:name="T596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148" style:family="table-cell">
      <style:table-cell-properties style:vertical-align="top" fo:padding-top="0.016cm" fo:border-top="#000000 0.026cm solid" fo:border-bottom="#000000 0.026cm solid" fo:border-left="#000000 0.026cm solid" fo:padding-right="0.014cm" fo:border-right="#000000 0.026cm solid" fo:wrap-option="wrap"/>
    </style:style>
    <style:style style:name="P597" style:family="paragraph" style:parent-style-name="Normal">
      <style:paragraph-properties fo:text-align="left" fo:text-indent="0cm" fo:line-height="108%" fo:margin-bottom="0.169cm" fo:margin-left="0.194cm" fo:margin-right="0cm"/>
    </style:style>
    <style:style style:name="T597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T597_2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598" style:family="paragraph" style:parent-style-name="Normal">
      <style:paragraph-properties fo:text-align="left" fo:text-indent="0cm" fo:line-height="108%" fo:margin-bottom="0cm" fo:margin-left="0.194cm" fo:margin-right="0cm"/>
    </style:style>
    <style:style style:name="T598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598_2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P599" style:family="paragraph" style:parent-style-name="Normal">
      <style:paragraph-properties fo:text-align="left" fo:text-indent="0cm" fo:line-height="108%" fo:margin-bottom="0cm" fo:margin-left="0cm" fo:margin-right="0cm"/>
    </style:style>
    <style:style style:name="T599_1" style:family="text"/>
    <style:style style:name="Table12" style:family="table">
      <style:table-properties table:align="left" style:width="15.693cm" fo:margin-left="0.011cm"/>
    </style:style>
    <style:style style:name="Column27" style:family="table-column">
      <style:table-column-properties style:column-width="8.086cm"/>
    </style:style>
    <style:style style:name="Column28" style:family="table-column">
      <style:table-column-properties style:column-width="7.608cm"/>
    </style:style>
    <style:style style:name="Row73" style:family="table-row">
      <style:table-row-properties style:min-row-height="0.624cm"/>
    </style:style>
    <style:style style:name="Cell149" style:family="table-cell">
      <style:table-cell-properties fo:background-color="#d9d9d9" style:vertical-align="top" fo:padding-top="0.019cm" fo:border-top="#000000 0.018cm solid" fo:border-bottom="#000000 0.018cm solid" fo:padding-left="0.189cm" fo:border-left="#000000 0.018cm solid" fo:padding-right="0.203cm" fo:border-right="#000000 0.018cm solid" fo:wrap-option="wrap"/>
    </style:style>
    <style:style style:name="P600" style:family="paragraph" style:parent-style-name="Normal">
      <style:paragraph-properties fo:text-align="left" fo:text-indent="0cm" fo:line-height="108%" fo:margin-bottom="0cm" fo:margin-left="0cm" fo:margin-right="0cm"/>
    </style:style>
    <style:style style:name="T600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150" style:family="table-cell">
      <style:table-cell-properties style:vertical-align="top" fo:padding-top="0.019cm" fo:border-top="#000000 0.018cm solid" fo:border-bottom="#000000 0.018cm solid" fo:padding-left="0.189cm" fo:border-left="#000000 0.018cm solid" fo:padding-right="0.203cm" fo:border-right="#000000 0.018cm solid" fo:wrap-option="wrap"/>
    </style:style>
    <style:style style:name="P601" style:family="paragraph" style:parent-style-name="Normal">
      <style:paragraph-properties fo:text-align="left" fo:text-indent="0cm" fo:line-height="108%" fo:margin-bottom="0cm" fo:margin-left="0.004cm" fo:margin-right="0cm"/>
    </style:style>
    <style:style style:name="T601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74" style:family="table-row">
      <style:table-row-properties style:min-row-height="0.626cm"/>
    </style:style>
    <style:style style:name="Cell151" style:family="table-cell">
      <style:table-cell-properties fo:background-color="#d9d9d9" style:vertical-align="top" fo:padding-top="0.019cm" fo:border-top="#000000 0.018cm solid" fo:border-bottom="#000000 0.018cm solid" fo:padding-left="0.189cm" fo:border-left="#000000 0.018cm solid" fo:padding-right="0.203cm" fo:border-right="#000000 0.018cm solid" fo:wrap-option="wrap"/>
    </style:style>
    <style:style style:name="P602" style:family="paragraph" style:parent-style-name="Normal">
      <style:paragraph-properties fo:text-align="left" fo:text-indent="0cm" fo:line-height="108%" fo:margin-bottom="0cm" fo:margin-left="0cm" fo:margin-right="0cm"/>
    </style:style>
    <style:style style:name="T602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152" style:family="table-cell">
      <style:table-cell-properties style:vertical-align="top" fo:padding-top="0.019cm" fo:border-top="#000000 0.018cm solid" fo:border-bottom="#000000 0.018cm solid" fo:padding-left="0.189cm" fo:border-left="#000000 0.018cm solid" fo:padding-right="0.203cm" fo:border-right="#000000 0.018cm solid" fo:wrap-option="wrap"/>
    </style:style>
    <style:style style:name="P603" style:family="paragraph" style:parent-style-name="Normal">
      <style:paragraph-properties fo:text-align="left" fo:text-indent="0cm" fo:line-height="108%" fo:margin-bottom="0cm" fo:margin-left="0.004cm" fo:margin-right="0cm"/>
    </style:style>
    <style:style style:name="T603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75" style:family="table-row">
      <style:table-row-properties style:min-row-height="0.626cm"/>
    </style:style>
    <style:style style:name="Cell153" style:family="table-cell">
      <style:table-cell-properties fo:background-color="#d9d9d9" style:vertical-align="top" fo:padding-top="0.019cm" fo:border-top="#000000 0.018cm solid" fo:border-bottom="#000000 0.018cm solid" fo:padding-left="0.189cm" fo:border-left="#000000 0.018cm solid" fo:padding-right="0.203cm" fo:border-right="#000000 0.018cm solid" fo:wrap-option="wrap"/>
    </style:style>
    <style:style style:name="P604" style:family="paragraph" style:parent-style-name="Normal">
      <style:paragraph-properties fo:text-align="left" fo:text-indent="0cm" fo:line-height="108%" fo:margin-bottom="0cm" fo:margin-left="0cm" fo:margin-right="0cm"/>
    </style:style>
    <style:style style:name="T604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154" style:family="table-cell">
      <style:table-cell-properties style:vertical-align="top" fo:padding-top="0.019cm" fo:border-top="#000000 0.018cm solid" fo:border-bottom="#000000 0.018cm solid" fo:padding-left="0.189cm" fo:border-left="#000000 0.018cm solid" fo:padding-right="0.203cm" fo:border-right="#000000 0.018cm solid" fo:wrap-option="wrap"/>
    </style:style>
    <style:style style:name="P605" style:family="paragraph" style:parent-style-name="Normal">
      <style:paragraph-properties fo:text-align="left" fo:text-indent="0cm" fo:line-height="108%" fo:margin-bottom="0cm" fo:margin-left="0.004cm" fo:margin-right="0cm"/>
    </style:style>
    <style:style style:name="T605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76" style:family="table-row">
      <style:table-row-properties style:min-row-height="0.626cm"/>
    </style:style>
    <style:style style:name="Cell155" style:family="table-cell">
      <style:table-cell-properties fo:background-color="#d9d9d9" style:vertical-align="top" fo:padding-top="0.019cm" fo:border-top="#000000 0.018cm solid" fo:border-bottom="#000000 0.018cm solid" fo:padding-left="0.189cm" fo:border-left="#000000 0.018cm solid" fo:padding-right="0.203cm" fo:border-right="#000000 0.018cm solid" fo:wrap-option="wrap"/>
    </style:style>
    <style:style style:name="P606" style:family="paragraph" style:parent-style-name="Normal">
      <style:paragraph-properties fo:text-align="left" fo:text-indent="0cm" fo:line-height="108%" fo:margin-bottom="0cm" fo:margin-left="0cm" fo:margin-right="0cm"/>
    </style:style>
    <style:style style:name="T606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Cell156" style:family="table-cell">
      <style:table-cell-properties style:vertical-align="top" fo:padding-top="0.019cm" fo:border-top="#000000 0.018cm solid" fo:border-bottom="#000000 0.018cm solid" fo:padding-left="0.189cm" fo:border-left="#000000 0.018cm solid" fo:padding-right="0.203cm" fo:border-right="#000000 0.018cm solid" fo:wrap-option="wrap"/>
    </style:style>
    <style:style style:name="P607" style:family="paragraph" style:parent-style-name="Normal">
      <style:paragraph-properties fo:text-align="left" fo:text-indent="0cm" fo:line-height="108%" fo:margin-bottom="0cm" fo:margin-left="0.004cm" fo:margin-right="0cm"/>
    </style:style>
    <style:style style:name="T607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77" style:family="table-row">
      <style:table-row-properties style:min-row-height="0.623cm"/>
    </style:style>
    <style:style style:name="Cell157" style:family="table-cell">
      <style:table-cell-properties fo:background-color="#d9d9d9" style:vertical-align="top" fo:padding-top="0.019cm" fo:border-top="#000000 0.018cm solid" fo:border-bottom="#000000 0.018cm solid" fo:padding-left="0.189cm" fo:border-left="#000000 0.018cm solid" fo:padding-right="0.203cm" fo:border-right="#000000 0.018cm solid" fo:wrap-option="wrap"/>
    </style:style>
    <style:style style:name="P608" style:family="paragraph" style:parent-style-name="Normal">
      <style:paragraph-properties fo:text-align="left" fo:text-indent="0cm" fo:line-height="108%" fo:margin-bottom="0cm" fo:margin-left="0cm" fo:margin-right="0cm"/>
    </style:style>
    <style:style style:name="T608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Cell158" style:family="table-cell">
      <style:table-cell-properties style:vertical-align="top" fo:padding-top="0.019cm" fo:border-top="#000000 0.018cm solid" fo:border-bottom="#000000 0.018cm solid" fo:padding-left="0.189cm" fo:border-left="#000000 0.018cm solid" fo:padding-right="0.203cm" fo:border-right="#000000 0.018cm solid" fo:wrap-option="wrap"/>
    </style:style>
    <style:style style:name="P609" style:family="paragraph" style:parent-style-name="Normal">
      <style:paragraph-properties fo:text-align="left" fo:text-indent="0cm" fo:line-height="108%" fo:margin-bottom="0cm" fo:margin-left="0.004cm" fo:margin-right="0cm"/>
    </style:style>
    <style:style style:name="T609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P610" style:family="paragraph" style:parent-style-name="Normal">
      <style:paragraph-properties fo:text-align="left" fo:text-indent="0cm" fo:line-height="108%" fo:margin-bottom="0.169cm" fo:margin-left="0cm" fo:margin-right="0cm"/>
    </style:style>
    <style:style style:name="T610_1" style:family="text"/>
    <style:style style:name="P611" style:family="paragraph" style:parent-style-name="Normal">
      <style:paragraph-properties fo:line-height="108%" fo:margin-left="-0.009cm" fo:margin-right="0.005cm"/>
    </style:style>
    <style:style style:name="T611_1" style:family="text"/>
    <style:style style:name="P612" style:family="paragraph" style:parent-style-name="Normal">
      <style:paragraph-properties fo:text-align="left" fo:text-indent="0cm" fo:line-height="108%" fo:margin-bottom="0cm" fo:margin-left="0cm" fo:margin-right="0cm"/>
    </style:style>
    <style:style style:name="T612_1" style:family="text"/>
    <style:style style:name="Table13" style:family="table">
      <style:table-properties table:align="left" style:width="14.753cm" fo:margin-left="0.011cm"/>
    </style:style>
    <style:style style:name="Column29" style:family="table-column">
      <style:table-column-properties style:column-width="4.75cm"/>
    </style:style>
    <style:style style:name="Column30" style:family="table-column">
      <style:table-column-properties style:column-width="10.003cm"/>
    </style:style>
    <style:style style:name="Row78" style:family="table-row">
      <style:table-row-properties style:min-row-height="0.561cm"/>
    </style:style>
    <style:style style:name="Cell159" style:family="table-cell">
      <style:table-cell-properties fo:background-color="#d9d9d9" style:vertical-align="top" fo:padding-top="0.09cm" fo:border-top="#000000 0.018cm solid" fo:border-bottom="#000000 0.018cm solid" fo:padding-left="0.192cm" fo:border-left="#000000 0.018cm solid" fo:border-right="#000000 0.018cm solid" fo:wrap-option="wrap"/>
    </style:style>
    <style:style style:name="P613" style:family="paragraph" style:parent-style-name="Normal">
      <style:paragraph-properties fo:text-align="right" fo:text-indent="0cm" fo:line-height="108%" fo:margin-bottom="0cm" fo:margin-left="0cm" fo:margin-right="0.199cm"/>
    </style:style>
    <style:style style:name="T613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160" style:family="table-cell">
      <style:table-cell-properties style:vertical-align="top" fo:padding-top="0.09cm" fo:border-top="#000000 0.018cm solid" fo:border-bottom="#000000 0.018cm solid" fo:padding-left="0.192cm" fo:border-left="#000000 0.018cm solid" fo:border-right="#000000 0.018cm solid" fo:wrap-option="wrap"/>
    </style:style>
    <style:style style:name="P614" style:family="paragraph" style:parent-style-name="Normal">
      <style:paragraph-properties fo:text-align="left" fo:text-indent="0cm" fo:line-height="108%" fo:margin-bottom="0cm" fo:margin-left="0cm" fo:margin-right="0cm"/>
    </style:style>
    <style:style style:name="T614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79" style:family="table-row">
      <style:table-row-properties style:min-row-height="0.568cm"/>
    </style:style>
    <style:style style:name="Cell161" style:family="table-cell">
      <style:table-cell-properties fo:background-color="#d9d9d9" style:vertical-align="top" fo:padding-top="0.09cm" fo:border-top="#000000 0.018cm solid" fo:border-bottom="#000000 0.018cm solid" fo:padding-left="0.192cm" fo:border-left="#000000 0.018cm solid" fo:border-right="#000000 0.018cm solid" fo:wrap-option="wrap"/>
    </style:style>
    <style:style style:name="P615" style:family="paragraph" style:parent-style-name="Normal">
      <style:paragraph-properties fo:text-align="right" fo:text-indent="0cm" fo:line-height="108%" fo:margin-bottom="0cm" fo:margin-left="0cm" fo:margin-right="0.199cm"/>
    </style:style>
    <style:style style:name="T615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162" style:family="table-cell">
      <style:table-cell-properties style:vertical-align="top" fo:padding-top="0.09cm" fo:border-top="#000000 0.018cm solid" fo:border-bottom="#000000 0.018cm solid" fo:padding-left="0.192cm" fo:border-left="#000000 0.018cm solid" fo:border-right="#000000 0.018cm solid" fo:wrap-option="wrap"/>
    </style:style>
    <style:style style:name="P616" style:family="paragraph" style:parent-style-name="Normal">
      <style:paragraph-properties fo:text-align="left" fo:text-indent="0cm" fo:line-height="108%" fo:margin-bottom="0cm" fo:margin-left="0cm" fo:margin-right="0cm"/>
    </style:style>
    <style:style style:name="T616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80" style:family="table-row">
      <style:table-row-properties style:min-row-height="0.563cm"/>
    </style:style>
    <style:style style:name="Cell163" style:family="table-cell">
      <style:table-cell-properties fo:background-color="#d9d9d9" style:vertical-align="top" fo:padding-top="0.09cm" fo:border-top="#000000 0.018cm solid" fo:border-bottom="#000000 0.018cm solid" fo:padding-left="0.192cm" fo:border-left="#000000 0.018cm solid" fo:border-right="#000000 0.018cm solid" fo:wrap-option="wrap"/>
    </style:style>
    <style:style style:name="P617" style:family="paragraph" style:parent-style-name="Normal">
      <style:paragraph-properties fo:text-align="right" fo:text-indent="0cm" fo:line-height="108%" fo:margin-bottom="0cm" fo:margin-left="0cm" fo:margin-right="0.198cm"/>
    </style:style>
    <style:style style:name="T617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164" style:family="table-cell">
      <style:table-cell-properties style:vertical-align="top" fo:padding-top="0.09cm" fo:border-top="#000000 0.018cm solid" fo:border-bottom="#000000 0.018cm solid" fo:padding-left="0.192cm" fo:border-left="#000000 0.018cm solid" fo:border-right="#000000 0.018cm solid" fo:wrap-option="wrap"/>
    </style:style>
    <style:style style:name="P618" style:family="paragraph" style:parent-style-name="Normal">
      <style:paragraph-properties fo:text-align="left" fo:text-indent="0cm" fo:line-height="108%" fo:margin-bottom="0cm" fo:margin-left="0cm" fo:margin-right="0cm"/>
    </style:style>
    <style:style style:name="T618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81" style:family="table-row">
      <style:table-row-properties style:min-row-height="0.563cm"/>
    </style:style>
    <style:style style:name="Cell165" style:family="table-cell">
      <style:table-cell-properties fo:background-color="#d9d9d9" style:vertical-align="top" fo:padding-top="0.09cm" fo:border-top="#000000 0.018cm solid" fo:border-bottom="#000000 0.018cm solid" fo:padding-left="0.192cm" fo:border-left="#000000 0.018cm solid" fo:border-right="#000000 0.018cm solid" fo:wrap-option="wrap"/>
    </style:style>
    <style:style style:name="P619" style:family="paragraph" style:parent-style-name="Normal">
      <style:paragraph-properties fo:text-align="right" fo:text-indent="0cm" fo:line-height="108%" fo:margin-bottom="0cm" fo:margin-left="0cm" fo:margin-right="0.201cm"/>
    </style:style>
    <style:style style:name="T619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166" style:family="table-cell">
      <style:table-cell-properties style:vertical-align="top" fo:padding-top="0.09cm" fo:border-top="#000000 0.018cm solid" fo:border-bottom="#000000 0.018cm solid" fo:padding-left="0.192cm" fo:border-left="#000000 0.018cm solid" fo:border-right="#000000 0.018cm solid" fo:wrap-option="wrap"/>
    </style:style>
    <style:style style:name="P620" style:family="paragraph" style:parent-style-name="Normal">
      <style:paragraph-properties fo:text-align="left" fo:text-indent="0cm" fo:line-height="108%" fo:margin-bottom="0cm" fo:margin-left="0cm" fo:margin-right="0cm"/>
    </style:style>
    <style:style style:name="T620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82" style:family="table-row">
      <style:table-row-properties style:min-row-height="0.568cm"/>
    </style:style>
    <style:style style:name="Cell167" style:family="table-cell">
      <style:table-cell-properties fo:background-color="#d9d9d9" style:vertical-align="top" fo:padding-top="0.09cm" fo:border-top="#000000 0.018cm solid" fo:border-bottom="#000000 0.018cm solid" fo:padding-left="0.192cm" fo:border-left="#000000 0.018cm solid" fo:border-right="#000000 0.018cm solid" fo:wrap-option="wrap"/>
    </style:style>
    <style:style style:name="P621" style:family="paragraph" style:parent-style-name="Normal">
      <style:paragraph-properties fo:text-align="right" fo:text-indent="0cm" fo:line-height="108%" fo:margin-bottom="0cm" fo:margin-left="0cm" fo:margin-right="0.198cm"/>
    </style:style>
    <style:style style:name="T621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168" style:family="table-cell">
      <style:table-cell-properties style:vertical-align="top" fo:padding-top="0.09cm" fo:border-top="#000000 0.018cm solid" fo:border-bottom="#000000 0.018cm solid" fo:padding-left="0.192cm" fo:border-left="#000000 0.018cm solid" fo:border-right="#000000 0.018cm solid" fo:wrap-option="wrap"/>
    </style:style>
    <style:style style:name="P622" style:family="paragraph" style:parent-style-name="Normal">
      <style:paragraph-properties fo:text-align="left" fo:text-indent="0cm" fo:line-height="108%" fo:margin-bottom="0cm" fo:margin-left="0cm" fo:margin-right="0cm"/>
    </style:style>
    <style:style style:name="T622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83" style:family="table-row">
      <style:table-row-properties style:min-row-height="0.563cm"/>
    </style:style>
    <style:style style:name="Cell169" style:family="table-cell">
      <style:table-cell-properties fo:background-color="#d9d9d9" style:vertical-align="top" fo:padding-top="0.09cm" fo:border-top="#000000 0.018cm solid" fo:border-bottom="#000000 0.018cm solid" fo:padding-left="0.192cm" fo:border-left="#000000 0.018cm solid" fo:border-right="#000000 0.018cm solid" fo:wrap-option="wrap"/>
    </style:style>
    <style:style style:name="P623" style:family="paragraph" style:parent-style-name="Normal">
      <style:paragraph-properties fo:text-align="right" fo:text-indent="0cm" fo:line-height="108%" fo:margin-bottom="0cm" fo:margin-left="0cm" fo:margin-right="0.196cm"/>
    </style:style>
    <style:style style:name="T623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170" style:family="table-cell">
      <style:table-cell-properties style:vertical-align="top" fo:padding-top="0.09cm" fo:border-top="#000000 0.018cm solid" fo:border-bottom="#000000 0.018cm solid" fo:padding-left="0.192cm" fo:border-left="#000000 0.018cm solid" fo:border-right="#000000 0.018cm solid" fo:wrap-option="wrap"/>
    </style:style>
    <style:style style:name="P624" style:family="paragraph" style:parent-style-name="Normal">
      <style:paragraph-properties fo:text-align="left" fo:text-indent="0cm" fo:line-height="108%" fo:margin-bottom="0cm" fo:margin-left="0cm" fo:margin-right="0cm"/>
    </style:style>
    <style:style style:name="T624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84" style:family="table-row">
      <style:table-row-properties style:min-row-height="1.448cm"/>
    </style:style>
    <style:style style:name="Cell171" style:family="table-cell">
      <style:table-cell-properties fo:background-color="#d9d9d9" style:vertical-align="top" fo:padding-top="0.09cm" fo:border-top="#000000 0.018cm solid" fo:border-bottom="#000000 0.018cm solid" fo:padding-left="0.192cm" fo:border-left="#000000 0.018cm solid" fo:border-right="#000000 0.018cm solid" fo:wrap-option="wrap"/>
    </style:style>
    <style:style style:name="P625" style:family="paragraph" style:parent-style-name="Normal">
      <style:paragraph-properties fo:text-align="right" fo:text-indent="0cm" fo:line-height="108%" fo:margin-bottom="0cm" fo:margin-left="0.088cm" fo:margin-right="0.199cm"/>
    </style:style>
    <style:style style:name="T625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172" style:family="table-cell">
      <style:table-cell-properties style:vertical-align="top" fo:padding-top="0.09cm" fo:border-top="#000000 0.018cm solid" fo:border-bottom="#000000 0.018cm solid" fo:padding-left="0.192cm" fo:border-left="#000000 0.018cm solid" fo:border-right="#000000 0.018cm solid" fo:wrap-option="wrap"/>
    </style:style>
    <style:style style:name="P626" style:family="paragraph" style:parent-style-name="Normal">
      <style:paragraph-properties fo:text-align="left" fo:text-indent="0cm" fo:line-height="108%" fo:margin-bottom="0cm" fo:margin-left="0cm" fo:margin-right="0cm"/>
    </style:style>
    <style:style style:name="T626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85" style:family="table-row">
      <style:table-row-properties style:min-row-height="0.563cm"/>
    </style:style>
    <style:style style:name="Cell173" style:family="table-cell">
      <style:table-cell-properties fo:background-color="#d9d9d9" style:vertical-align="top" fo:padding-top="0.09cm" fo:border-top="#000000 0.018cm solid" fo:border-bottom="#000000 0.018cm solid" fo:padding-left="0.192cm" fo:border-left="#000000 0.018cm solid" fo:border-right="#000000 0.018cm solid" fo:wrap-option="wrap"/>
    </style:style>
    <style:style style:name="P627" style:family="paragraph" style:parent-style-name="Normal">
      <style:paragraph-properties fo:text-align="right" fo:text-indent="0cm" fo:line-height="108%" fo:margin-bottom="0cm" fo:margin-left="0cm" fo:margin-right="0.199cm"/>
    </style:style>
    <style:style style:name="T627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174" style:family="table-cell">
      <style:table-cell-properties style:vertical-align="top" fo:padding-top="0.09cm" fo:border-top="#000000 0.018cm solid" fo:border-bottom="#000000 0.018cm solid" fo:padding-left="0.192cm" fo:border-left="#000000 0.018cm solid" fo:border-right="#000000 0.018cm solid" fo:wrap-option="wrap"/>
    </style:style>
    <style:style style:name="P628" style:family="paragraph" style:parent-style-name="Normal">
      <style:paragraph-properties fo:text-align="left" fo:text-indent="0cm" fo:line-height="108%" fo:margin-bottom="0cm" fo:margin-left="0cm" fo:margin-right="0cm"/>
    </style:style>
    <style:style style:name="T628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86" style:family="table-row">
      <style:table-row-properties style:min-row-height="1.448cm"/>
    </style:style>
    <style:style style:name="Cell175" style:family="table-cell">
      <style:table-cell-properties fo:background-color="#d9d9d9" style:vertical-align="top" fo:padding-top="0.09cm" fo:border-top="#000000 0.018cm solid" fo:border-bottom="#000000 0.018cm solid" fo:padding-left="0.192cm" fo:border-left="#000000 0.018cm solid" fo:border-right="#000000 0.018cm solid" fo:wrap-option="wrap"/>
    </style:style>
    <style:style style:name="P629" style:family="paragraph" style:parent-style-name="Normal">
      <style:paragraph-properties fo:text-align="left" fo:text-indent="0.49cm" fo:line-height="108%" fo:margin-bottom="0cm" fo:margin-left="0.617cm" fo:margin-right="0cm"/>
    </style:style>
    <style:style style:name="T629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176" style:family="table-cell">
      <style:table-cell-properties style:vertical-align="top" fo:padding-top="0.09cm" fo:border-top="#000000 0.018cm solid" fo:border-bottom="#000000 0.018cm solid" fo:padding-left="0.192cm" fo:border-left="#000000 0.018cm solid" fo:border-right="#000000 0.018cm solid" fo:wrap-option="wrap"/>
    </style:style>
    <style:style style:name="P630" style:family="paragraph" style:parent-style-name="Normal">
      <style:paragraph-properties fo:text-align="left" fo:text-indent="0cm" fo:line-height="108%" fo:margin-bottom="0cm" fo:margin-left="0cm" fo:margin-right="0cm"/>
    </style:style>
    <style:style style:name="T630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87" style:family="table-row">
      <style:table-row-properties style:min-row-height="0.561cm"/>
    </style:style>
    <style:style style:name="Cell177" style:family="table-cell">
      <style:table-cell-properties fo:background-color="#d9d9d9" style:vertical-align="top" fo:padding-top="0.09cm" fo:border-top="#000000 0.018cm solid" fo:border-bottom="#000000 0.018cm solid" fo:padding-left="0.192cm" fo:border-left="#000000 0.018cm solid" fo:border-right="#000000 0.018cm solid" fo:wrap-option="wrap"/>
    </style:style>
    <style:style style:name="P631" style:family="paragraph" style:parent-style-name="Normal">
      <style:paragraph-properties fo:text-align="right" fo:text-indent="0cm" fo:line-height="108%" fo:margin-bottom="0cm" fo:margin-left="0cm" fo:margin-right="0.203cm"/>
    </style:style>
    <style:style style:name="T631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178" style:family="table-cell">
      <style:table-cell-properties style:vertical-align="top" fo:padding-top="0.09cm" fo:border-top="#000000 0.018cm solid" fo:border-bottom="#000000 0.018cm solid" fo:padding-left="0.192cm" fo:border-left="#000000 0.018cm solid" fo:border-right="#000000 0.018cm solid" fo:wrap-option="wrap"/>
    </style:style>
    <style:style style:name="P632" style:family="paragraph" style:parent-style-name="Normal">
      <style:paragraph-properties fo:text-align="left" fo:text-indent="0cm" fo:line-height="108%" fo:margin-bottom="0cm" fo:margin-left="0cm" fo:margin-right="0cm"/>
    </style:style>
    <style:style style:name="T632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633" style:family="paragraph" style:parent-style-name="Normal">
      <style:paragraph-properties fo:text-align="left" fo:text-indent="0cm" fo:line-height="108%" fo:margin-bottom="0cm" fo:margin-left="0cm" fo:margin-right="0cm"/>
    </style:style>
    <style:style style:name="T633_1" style:family="text"/>
    <style:style style:name="P634" style:family="paragraph" style:parent-style-name="Normal">
      <style:paragraph-properties fo:text-align="left" fo:text-indent="0cm" fo:line-height="108%" fo:margin-bottom="0cm" fo:margin-left="0cm" fo:margin-right="0cm"/>
    </style:style>
    <style:style style:name="T634_1" style:family="text"/>
    <style:style style:name="Table14" style:family="table">
      <style:table-properties table:align="left" style:width="15.619cm" fo:margin-left="0.011cm"/>
    </style:style>
    <style:style style:name="Column31" style:family="table-column">
      <style:table-column-properties style:column-width="2.092cm"/>
    </style:style>
    <style:style style:name="Column32" style:family="table-column">
      <style:table-column-properties style:column-width="13.527cm"/>
    </style:style>
    <style:style style:name="Row88" style:family="table-row">
      <style:table-row-properties style:min-row-height="0.624cm"/>
    </style:style>
    <style:style style:name="Cell179" style:family="table-cell">
      <style:table-cell-properties fo:background-color="#dfdfdf" style:vertical-align="top" fo:padding-top="0.019cm" fo:border-top="#000000 0.018cm solid" fo:border-bottom="#000000 0.018cm solid" fo:padding-left="0.189cm" fo:border-left="#000000 0.018cm solid" fo:padding-right="0.203cm" fo:border-right="#000000 0.018cm solid" fo:wrap-option="wrap"/>
    </style:style>
    <style:style style:name="P635" style:family="paragraph" style:parent-style-name="Normal">
      <style:paragraph-properties fo:text-align="left" fo:text-indent="0cm" fo:line-height="108%" fo:margin-bottom="0cm" fo:margin-left="0cm" fo:margin-right="0cm"/>
    </style:style>
    <style:style style:name="T635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T635_2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89" style:family="table-row">
      <style:table-row-properties style:min-row-height="0.423cm"/>
    </style:style>
    <style:style style:name="Cell180" style:family="table-cell">
      <style:table-cell-properties fo:background-color="#dfdfdf" style:vertical-align="top" fo:padding-top="0.019cm" fo:border-top="#000000 0.018cm solid" fo:border-bottom="#000000 0.018cm solid" fo:padding-left="0.189cm" fo:border-left="#000000 0.018cm solid" fo:padding-right="0.203cm" fo:border-right="#000000 0.018cm solid" fo:wrap-option="wrap"/>
    </style:style>
    <style:style style:name="P636" style:family="paragraph" style:parent-style-name="Normal">
      <style:paragraph-properties fo:text-align="left" fo:text-indent="0cm" fo:line-height="108%" fo:margin-bottom="0cm" fo:margin-left="0cm" fo:margin-right="0cm"/>
    </style:style>
    <style:style style:name="T636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181" style:family="table-cell">
      <style:table-cell-properties style:vertical-align="top" fo:padding-top="0.019cm" fo:border-top="#000000 0.018cm solid" fo:border-bottom="#000000 0.018cm solid" fo:padding-left="0.189cm" fo:border-left="#000000 0.018cm solid" fo:padding-right="0.203cm" fo:border-right="#000000 0.018cm solid" fo:wrap-option="wrap"/>
    </style:style>
    <style:style style:name="P637" style:family="paragraph" style:parent-style-name="Normal">
      <style:paragraph-properties fo:text-align="left" fo:text-indent="0cm" fo:line-height="108%" fo:margin-bottom="0cm" fo:margin-left="0.004cm" fo:margin-right="0cm"/>
    </style:style>
    <style:style style:name="T637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90" style:family="table-row">
      <style:table-row-properties style:min-row-height="0.423cm"/>
    </style:style>
    <style:style style:name="Cell182" style:family="table-cell">
      <style:table-cell-properties fo:background-color="#dfdfdf" style:vertical-align="top" fo:padding-top="0.019cm" fo:border-top="#000000 0.018cm solid" fo:border-bottom="#000000 0.018cm solid" fo:padding-left="0.189cm" fo:border-left="#000000 0.018cm solid" fo:padding-right="0.203cm" fo:border-right="#000000 0.018cm solid" fo:wrap-option="wrap"/>
    </style:style>
    <style:style style:name="P638" style:family="paragraph" style:parent-style-name="Normal">
      <style:paragraph-properties fo:text-align="left" fo:text-indent="0cm" fo:line-height="108%" fo:margin-bottom="0cm" fo:margin-left="0cm" fo:margin-right="0cm"/>
    </style:style>
    <style:style style:name="T638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183" style:family="table-cell">
      <style:table-cell-properties style:vertical-align="top" fo:padding-top="0.019cm" fo:border-top="#000000 0.018cm solid" fo:border-bottom="#000000 0.018cm solid" fo:padding-left="0.189cm" fo:border-left="#000000 0.018cm solid" fo:padding-right="0.203cm" fo:border-right="#000000 0.018cm solid" fo:wrap-option="wrap"/>
    </style:style>
    <style:style style:name="P639" style:family="paragraph" style:parent-style-name="Normal">
      <style:paragraph-properties fo:text-align="left" fo:text-indent="0cm" fo:line-height="108%" fo:margin-bottom="0cm" fo:margin-left="0.004cm" fo:margin-right="0cm"/>
    </style:style>
    <style:style style:name="T639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91" style:family="table-row">
      <style:table-row-properties style:min-row-height="0.423cm"/>
    </style:style>
    <style:style style:name="Cell184" style:family="table-cell">
      <style:table-cell-properties fo:background-color="#dfdfdf" style:vertical-align="top" fo:padding-top="0.019cm" fo:border-top="#000000 0.018cm solid" fo:border-bottom="#000000 0.018cm solid" fo:padding-left="0.189cm" fo:border-left="#000000 0.018cm solid" fo:padding-right="0.203cm" fo:border-right="#000000 0.018cm solid" fo:wrap-option="wrap"/>
    </style:style>
    <style:style style:name="P640" style:family="paragraph" style:parent-style-name="Normal">
      <style:paragraph-properties fo:text-align="left" fo:text-indent="0cm" fo:line-height="108%" fo:margin-bottom="0cm" fo:margin-left="0cm" fo:margin-right="0cm"/>
    </style:style>
    <style:style style:name="T640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185" style:family="table-cell">
      <style:table-cell-properties style:vertical-align="top" fo:padding-top="0.019cm" fo:border-top="#000000 0.018cm solid" fo:border-bottom="#000000 0.018cm solid" fo:padding-left="0.189cm" fo:border-left="#000000 0.018cm solid" fo:padding-right="0.203cm" fo:border-right="#000000 0.018cm solid" fo:wrap-option="wrap"/>
    </style:style>
    <style:style style:name="P641" style:family="paragraph" style:parent-style-name="Normal">
      <style:paragraph-properties fo:text-align="left" fo:text-indent="0cm" fo:line-height="108%" fo:margin-bottom="0cm" fo:margin-left="0.004cm" fo:margin-right="0cm"/>
    </style:style>
    <style:style style:name="T641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92" style:family="table-row">
      <style:table-row-properties style:min-row-height="0.422cm"/>
    </style:style>
    <style:style style:name="Cell186" style:family="table-cell">
      <style:table-cell-properties fo:background-color="#dfdfdf" style:vertical-align="top" fo:padding-top="0.019cm" fo:border-top="#000000 0.018cm solid" fo:border-bottom="#000000 0.018cm solid" fo:padding-left="0.189cm" fo:border-left="#000000 0.018cm solid" fo:padding-right="0.203cm" fo:border-right="#000000 0.018cm solid" fo:wrap-option="wrap"/>
    </style:style>
    <style:style style:name="P642" style:family="paragraph" style:parent-style-name="Normal">
      <style:paragraph-properties fo:text-align="left" fo:text-indent="0cm" fo:line-height="108%" fo:margin-bottom="0cm" fo:margin-left="0cm" fo:margin-right="0cm"/>
    </style:style>
    <style:style style:name="T642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187" style:family="table-cell">
      <style:table-cell-properties style:vertical-align="top" fo:padding-top="0.019cm" fo:border-top="#000000 0.018cm solid" fo:border-bottom="#000000 0.018cm solid" fo:padding-left="0.189cm" fo:border-left="#000000 0.018cm solid" fo:padding-right="0.203cm" fo:border-right="#000000 0.018cm solid" fo:wrap-option="wrap"/>
    </style:style>
    <style:style style:name="P643" style:family="paragraph" style:parent-style-name="Normal">
      <style:paragraph-properties fo:text-align="left" fo:text-indent="0cm" fo:line-height="108%" fo:margin-bottom="0cm" fo:margin-left="0.004cm" fo:margin-right="0cm"/>
    </style:style>
    <style:style style:name="T643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644" style:family="paragraph" style:parent-style-name="Normal">
      <style:paragraph-properties fo:text-align="left" fo:text-indent="0cm" fo:line-height="108%" fo:margin-bottom="0cm" fo:margin-left="0cm" fo:margin-right="0cm"/>
    </style:style>
    <style:style style:name="T644_1" style:family="text">
      <style:text-properties fo:font-weight="bold" style:font-weight-asian="bold"/>
    </style:style>
    <style:style style:name="P645" style:family="paragraph" style:parent-style-name="Normal">
      <style:paragraph-properties fo:text-indent="0cm" fo:line-height="108%" fo:margin-bottom="0cm" fo:margin-left="0cm" fo:margin-right="0cm"/>
    </style:style>
    <style:style style:name="T645_1" style:family="text">
      <style:text-properties fo:font-size="12pt" style:font-size-asian="12pt" fo:font-weight="bold" style:font-weight-asian="bold"/>
    </style:style>
    <style:style style:name="T645_2" style:family="text">
      <style:text-properties fo:font-size="12pt" style:font-size-asian="12pt" fo:font-weight="bold" style:font-weight-asian="bold"/>
    </style:style>
    <style:style style:name="P646" style:family="paragraph" style:parent-style-name="Heading_20_1">
      <style:paragraph-properties fo:break-before="page" fo:text-indent="0cm" fo:margin-left="-0.026cm">
        <style:tab-stops>
          <style:tab-stop style:type="center" style:leader-style="none" style:position="6.175cm"/>
        </style:tab-stops>
      </style:paragraph-properties>
    </style:style>
    <style:style style:name="T646_1" style:family="text"/>
    <style:style style:name="T646_2" style:family="text"/>
    <style:style style:name="T646_3" style:family="text" style:parent-style-name="Heading_20_1">
      <style:text-properties style:text-position="super 58%"/>
    </style:style>
    <style:style style:name="P647" style:family="paragraph" style:parent-style-name="footnote_20_description">
      <style:paragraph-properties fo:text-align="justify" fo:break-before="page" fo:text-indent="-0.635cm" fo:line-height="105%" fo:margin-left="0.635cm"/>
    </style:style>
    <style:style style:name="T647_1" style:family="text"/>
    <style:style style:name="T647_2" style:family="text">
      <style:text-properties fo:font-size="9pt" style:font-size-asian="9pt"/>
    </style:style>
    <style:style style:name="T647_3" style:family="text">
      <style:text-properties fo:font-size="9pt" style:font-size-asian="9pt"/>
    </style:style>
    <style:style style:name="T647_4" style:family="text">
      <style:text-properties fo:font-size="9pt" style:font-size-asian="9pt"/>
    </style:style>
    <style:style style:name="T647_5" style:family="text">
      <style:text-properties fo:font-size="10pt" style:font-size-asian="10pt"/>
    </style:style>
    <style:style style:name="T647_6" style:family="text"/>
    <style:style style:name="P648" style:family="paragraph" style:parent-style-name="Normal">
      <style:paragraph-properties fo:text-align="left" fo:text-indent="0cm" fo:line-height="108%" fo:margin-bottom="0cm" fo:margin-left="0cm" fo:margin-right="0cm"/>
    </style:style>
    <style:style style:name="T648_1" style:family="text"/>
    <style:style style:name="P649" style:family="paragraph" style:parent-style-name="Normal">
      <style:paragraph-properties fo:line-height="100%" fo:margin-left="-0.009cm" fo:margin-right="0.005cm"/>
    </style:style>
    <style:style style:name="T649_1" style:family="text"/>
    <style:style style:name="P650" style:family="paragraph" style:parent-style-name="Normal">
      <style:paragraph-properties fo:text-align="left" fo:text-indent="0cm" fo:line-height="108%" fo:margin-bottom="0cm" fo:margin-left="0cm" fo:margin-right="0cm"/>
    </style:style>
    <style:style style:name="T650_1" style:family="text"/>
    <style:style style:name="Table15" style:family="table">
      <style:table-properties table:align="left" style:width="15.776cm" fo:margin-left="0.009cm"/>
    </style:style>
    <style:style style:name="Column33" style:family="table-column">
      <style:table-column-properties style:column-width="0.543cm"/>
    </style:style>
    <style:style style:name="Column34" style:family="table-column">
      <style:table-column-properties style:column-width="6.387cm"/>
    </style:style>
    <style:style style:name="Column35" style:family="table-column">
      <style:table-column-properties style:column-width="3.642cm"/>
    </style:style>
    <style:style style:name="Column36" style:family="table-column">
      <style:table-column-properties style:column-width="5.203cm"/>
    </style:style>
    <style:style style:name="Row93" style:family="table-row">
      <style:table-row-properties style:min-row-height="0.762cm"/>
    </style:style>
    <style:style style:name="Cell188" style:family="table-cell">
      <style:table-cell-properties style:vertical-align="top" fo:padding-top="0.021cm" fo:border-top="#000000 0.018cm solid" fo:border-bottom="#000000 0.018cm solid" fo:padding-left="0.19cm" fo:border-left="#000000 0.018cm solid" fo:padding-right="0.097cm" fo:border-right="#000000 0.018cm solid" fo:wrap-option="wrap"/>
    </style:style>
    <style:style style:name="P651" style:family="paragraph" style:parent-style-name="Normal">
      <style:paragraph-properties fo:text-align="left" fo:text-indent="0cm" fo:line-height="108%" fo:margin-bottom="0cm" fo:margin-left="0cm" fo:margin-right="0cm"/>
    </style:style>
    <style:style style:name="T651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Cell189" style:family="table-cell">
      <style:table-cell-properties style:vertical-align="top" fo:padding-top="0.021cm" fo:border-top="#000000 0.018cm solid" fo:border-bottom="#000000 0.018cm solid" fo:padding-left="0.19cm" fo:border-left="#000000 0.018cm solid" fo:padding-right="0.097cm" fo:border-right="#000000 0.018cm solid" fo:wrap-option="wrap"/>
    </style:style>
    <style:style style:name="P652" style:family="paragraph" style:parent-style-name="Normal">
      <style:paragraph-properties fo:text-align="left" fo:text-indent="0cm" fo:line-height="108%" fo:margin-bottom="0cm" fo:margin-left="0cm" fo:margin-right="0cm"/>
    </style:style>
    <style:style style:name="T652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Cell190" style:family="table-cell">
      <style:table-cell-properties style:vertical-align="top" fo:padding-top="0.021cm" fo:border-top="#000000 0.018cm solid" fo:border-bottom="#000000 0.018cm solid" fo:padding-left="0.19cm" fo:border-left="#000000 0.018cm solid" fo:padding-right="0.097cm" fo:border-right="#000000 0.018cm solid" fo:wrap-option="wrap"/>
    </style:style>
    <style:style style:name="P653" style:family="paragraph" style:parent-style-name="Normal">
      <style:paragraph-properties fo:text-align="justify" fo:text-indent="0cm" fo:line-height="108%" fo:margin-bottom="0cm" fo:margin-left="0cm" fo:margin-right="0cm"/>
    </style:style>
    <style:style style:name="T653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Cell191" style:family="table-cell">
      <style:table-cell-properties style:vertical-align="top" fo:padding-top="0.021cm" fo:border-top="#000000 0.018cm solid" fo:border-bottom="#000000 0.018cm solid" fo:padding-left="0.19cm" fo:border-left="#000000 0.018cm solid" fo:padding-right="0.097cm" fo:border-right="#000000 0.018cm solid" fo:wrap-option="wrap"/>
    </style:style>
    <style:style style:name="P654" style:family="paragraph" style:parent-style-name="Normal">
      <style:paragraph-properties fo:text-align="left" fo:text-indent="0cm" fo:line-height="108%" fo:margin-bottom="0cm" fo:margin-left="0cm" fo:margin-right="0cm"/>
    </style:style>
    <style:style style:name="T654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Row94" style:family="table-row">
      <style:table-row-properties style:min-row-height="2.473cm"/>
    </style:style>
    <style:style style:name="Cell192" style:family="table-cell">
      <style:table-cell-properties style:vertical-align="top" fo:padding-top="0.021cm" fo:border-top="#000000 0.018cm solid" fo:border-bottom="#000000 0.018cm solid" fo:padding-left="0.19cm" fo:border-left="#000000 0.018cm solid" fo:padding-right="0.097cm" fo:border-right="#000000 0.018cm solid" fo:wrap-option="wrap"/>
    </style:style>
    <style:style style:name="P655" style:family="paragraph" style:parent-style-name="Normal">
      <style:paragraph-properties fo:text-align="left" fo:text-indent="0cm" fo:line-height="108%" fo:margin-bottom="0cm" fo:margin-left="0cm" fo:margin-right="0cm"/>
    </style:style>
    <style:style style:name="T655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193" style:family="table-cell">
      <style:table-cell-properties style:vertical-align="top" fo:padding-top="0.021cm" fo:border-top="#000000 0.018cm solid" fo:border-bottom="#000000 0.018cm solid" fo:padding-left="0.19cm" fo:border-left="#000000 0.018cm solid" fo:padding-right="0.097cm" fo:border-right="#000000 0.018cm solid" fo:wrap-option="wrap"/>
    </style:style>
    <style:style style:name="P656" style:family="paragraph" style:parent-style-name="Normal">
      <style:paragraph-properties fo:text-align="left" fo:text-indent="0cm" fo:line-height="108%" fo:margin-bottom="0cm" fo:margin-left="0cm" fo:margin-right="0cm"/>
    </style:style>
    <style:style style:name="T656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text-underline-style="solid" style:text-underline-color="font-color" style:letter-kerning="true"/>
    </style:style>
    <style:style style:name="T656_2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657" style:family="paragraph" style:parent-style-name="Normal">
      <style:paragraph-properties fo:text-align="left" fo:text-indent="0cm" fo:line-height="108%" fo:margin-bottom="0cm" fo:margin-left="0cm" fo:margin-right="0cm"/>
    </style:style>
    <style:style style:name="T657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658" style:family="paragraph" style:parent-style-name="Normal">
      <style:paragraph-properties fo:text-align="left" fo:text-indent="0cm" fo:line-height="108%" fo:margin-bottom="0cm" fo:margin-left="0cm" fo:margin-right="0cm"/>
    </style:style>
    <style:style style:name="T658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659" style:family="paragraph" style:parent-style-name="Normal">
      <style:paragraph-properties fo:text-align="left" fo:text-indent="0cm" fo:line-height="108%" fo:margin-bottom="0cm" fo:margin-left="0cm" fo:margin-right="0cm"/>
    </style:style>
    <style:style style:name="T659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660" style:family="paragraph" style:parent-style-name="Normal">
      <style:paragraph-properties fo:text-align="left" fo:text-indent="0cm" fo:line-height="108%" fo:margin-bottom="0cm" fo:margin-left="0cm" fo:margin-right="0cm"/>
    </style:style>
    <style:style style:name="T660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660_2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194" style:family="table-cell">
      <style:table-cell-properties style:vertical-align="top" fo:padding-top="0.021cm" fo:border-top="#000000 0.018cm solid" fo:border-bottom="#000000 0.018cm solid" fo:padding-left="0.19cm" fo:border-left="#000000 0.018cm solid" fo:padding-right="0.097cm" fo:border-right="#000000 0.018cm solid" fo:wrap-option="wrap"/>
    </style:style>
    <style:style style:name="P661" style:family="paragraph" style:parent-style-name="Normal">
      <style:paragraph-properties fo:text-align="left" fo:text-indent="0cm" fo:line-height="108%" fo:margin-bottom="0cm" fo:margin-left="0cm" fo:margin-right="0cm"/>
    </style:style>
    <style:style style:name="T661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662" style:family="paragraph" style:parent-style-name="Normal">
      <style:paragraph-properties fo:text-align="left" fo:text-indent="0cm" fo:line-height="108%" fo:margin-bottom="0cm" fo:margin-left="0cm" fo:margin-right="0cm"/>
    </style:style>
    <style:style style:name="T662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663" style:family="paragraph" style:parent-style-name="Normal">
      <style:paragraph-properties fo:text-align="left" fo:text-indent="0cm" fo:line-height="108%" fo:margin-bottom="0cm" fo:margin-left="0cm" fo:margin-right="0cm"/>
    </style:style>
    <style:style style:name="T663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664" style:family="paragraph" style:parent-style-name="Normal">
      <style:paragraph-properties fo:text-align="left" fo:text-indent="0cm" fo:line-height="108%" fo:margin-bottom="0cm" fo:margin-left="0cm" fo:margin-right="0cm"/>
    </style:style>
    <style:style style:name="T664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665" style:family="paragraph" style:parent-style-name="Normal">
      <style:paragraph-properties fo:text-align="left" fo:text-indent="0cm" fo:line-height="108%" fo:margin-bottom="0cm" fo:margin-left="0cm" fo:margin-right="0cm"/>
    </style:style>
    <style:style style:name="T665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195" style:family="table-cell">
      <style:table-cell-properties style:vertical-align="top" fo:padding-top="0.021cm" fo:border-top="#000000 0.018cm solid" fo:border-bottom="#000000 0.018cm solid" fo:padding-left="0.19cm" fo:border-left="#000000 0.018cm solid" fo:padding-right="0.097cm" fo:border-right="#000000 0.018cm solid" fo:wrap-option="wrap"/>
    </style:style>
    <style:style style:name="P666" style:family="paragraph" style:parent-style-name="Normal">
      <style:paragraph-properties fo:text-align="left" fo:text-indent="0cm" fo:line-height="108%" fo:margin-bottom="0cm" fo:margin-left="0cm" fo:margin-right="0cm"/>
    </style:style>
    <style:style style:name="T666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667" style:family="paragraph" style:parent-style-name="Normal">
      <style:paragraph-properties fo:text-align="left" fo:text-indent="0cm" fo:line-height="108%" fo:margin-bottom="0cm" fo:margin-left="0cm" fo:margin-right="0cm"/>
    </style:style>
    <style:style style:name="T667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668" style:family="paragraph" style:parent-style-name="Normal">
      <style:paragraph-properties fo:text-align="left" fo:text-indent="0cm" fo:line-height="108%" fo:margin-bottom="0cm" fo:margin-left="0cm" fo:margin-right="0cm"/>
    </style:style>
    <style:style style:name="T668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669" style:family="paragraph" style:parent-style-name="Normal">
      <style:paragraph-properties fo:text-align="left" fo:text-indent="0cm" fo:line-height="108%" fo:margin-bottom="0cm" fo:margin-left="0cm" fo:margin-right="0cm"/>
    </style:style>
    <style:style style:name="T669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670" style:family="paragraph" style:parent-style-name="Normal">
      <style:paragraph-properties fo:text-align="left" fo:text-indent="0cm" fo:line-height="108%" fo:margin-bottom="0cm" fo:margin-left="0cm" fo:margin-right="0cm"/>
    </style:style>
    <style:style style:name="T670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670_2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670_3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T670_4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95" style:family="table-row">
      <style:table-row-properties style:min-row-height="1.439cm"/>
    </style:style>
    <style:style style:name="Cell196" style:family="table-cell">
      <style:table-cell-properties style:vertical-align="top" fo:padding-top="0.021cm" fo:border-top="#000000 0.018cm solid" fo:border-bottom="#000000 0.018cm solid" fo:padding-left="0.19cm" fo:border-left="#000000 0.018cm solid" fo:padding-right="0.097cm" fo:border-right="#000000 0.018cm solid" fo:wrap-option="wrap"/>
    </style:style>
    <style:style style:name="P671" style:family="paragraph" style:parent-style-name="Normal">
      <style:paragraph-properties fo:text-align="left" fo:text-indent="0cm" fo:line-height="108%" fo:margin-bottom="0cm" fo:margin-left="0cm" fo:margin-right="0cm"/>
    </style:style>
    <style:style style:name="T671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197" style:family="table-cell">
      <style:table-cell-properties style:vertical-align="top" fo:padding-top="0.021cm" fo:border-top="#000000 0.018cm solid" fo:border-bottom="#000000 0.018cm solid" fo:padding-left="0.19cm" fo:border-left="#000000 0.018cm solid" fo:padding-right="0.097cm" fo:border-right="#000000 0.018cm solid" fo:wrap-option="wrap"/>
    </style:style>
    <style:style style:name="P672" style:family="paragraph" style:parent-style-name="Normal">
      <style:paragraph-properties fo:text-align="left" fo:text-indent="0cm" fo:line-height="108%" fo:margin-bottom="0cm" fo:margin-left="0cm" fo:margin-right="0cm"/>
    </style:style>
    <style:style style:name="T672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text-underline-style="solid" style:text-underline-color="font-color" style:letter-kerning="true"/>
    </style:style>
    <style:style style:name="T672_2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673" style:family="paragraph" style:parent-style-name="Normal">
      <style:paragraph-properties fo:text-align="left" fo:text-indent="0cm" fo:line-height="108%" fo:margin-bottom="0cm" fo:margin-left="0cm" fo:margin-right="0cm"/>
    </style:style>
    <style:style style:name="T673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674" style:family="paragraph" style:parent-style-name="Normal">
      <style:paragraph-properties fo:text-align="left" fo:text-indent="0cm" fo:line-height="108%" fo:margin-bottom="0cm" fo:margin-left="0cm" fo:margin-right="0cm"/>
    </style:style>
    <style:style style:name="T674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198" style:family="table-cell">
      <style:table-cell-properties style:vertical-align="top" fo:padding-top="0.021cm" fo:border-top="#000000 0.018cm solid" fo:border-bottom="#000000 0.018cm solid" fo:padding-left="0.19cm" fo:border-left="#000000 0.018cm solid" fo:padding-right="0.097cm" fo:border-right="#000000 0.018cm solid" fo:wrap-option="wrap"/>
    </style:style>
    <style:style style:name="P675" style:family="paragraph" style:parent-style-name="Normal">
      <style:paragraph-properties fo:text-align="left" fo:text-indent="0cm" fo:line-height="108%" fo:margin-bottom="0cm" fo:margin-left="0cm" fo:margin-right="0cm"/>
    </style:style>
    <style:style style:name="T675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676" style:family="paragraph" style:parent-style-name="Normal">
      <style:paragraph-properties fo:text-align="left" fo:text-indent="0cm" fo:line-height="108%" fo:margin-bottom="0cm" fo:margin-left="0cm" fo:margin-right="0cm"/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677" style:family="paragraph" style:parent-style-name="Normal">
      <style:paragraph-properties fo:text-align="left" fo:text-indent="0cm" fo:line-height="108%" fo:margin-bottom="0cm" fo:margin-left="0cm" fo:margin-right="0cm"/>
    </style:style>
    <style:style style:name="T677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678" style:family="paragraph" style:parent-style-name="Normal">
      <style:paragraph-properties fo:text-align="left" fo:text-indent="0cm" fo:line-height="108%" fo:margin-bottom="0cm" fo:margin-left="0cm" fo:margin-right="0cm"/>
    </style:style>
    <style:style style:name="T678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199" style:family="table-cell">
      <style:table-cell-properties style:vertical-align="top" fo:padding-top="0.021cm" fo:border-top="#000000 0.018cm solid" fo:border-bottom="#000000 0.018cm solid" fo:padding-left="0.19cm" fo:border-left="#000000 0.018cm solid" fo:padding-right="0.097cm" fo:border-right="#000000 0.018cm solid" fo:wrap-option="wrap"/>
    </style:style>
    <style:style style:name="P679" style:family="paragraph" style:parent-style-name="Normal">
      <style:paragraph-properties fo:text-align="left" fo:text-indent="0cm" fo:line-height="108%" fo:margin-bottom="0cm" fo:margin-left="0cm" fo:margin-right="0cm"/>
    </style:style>
    <style:style style:name="T679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680" style:family="paragraph" style:parent-style-name="Normal">
      <style:paragraph-properties fo:text-align="left" fo:text-indent="0cm" fo:line-height="108%" fo:margin-bottom="0cm" fo:margin-left="0cm" fo:margin-right="0cm"/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681" style:family="paragraph" style:parent-style-name="Normal">
      <style:paragraph-properties fo:text-align="left" fo:text-indent="0cm" fo:line-height="108%" fo:margin-bottom="0cm" fo:margin-left="0cm" fo:margin-right="0cm"/>
    </style:style>
    <style:style style:name="T681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682" style:family="paragraph" style:parent-style-name="Normal">
      <style:paragraph-properties fo:text-align="left" fo:text-indent="0cm" fo:line-height="108%" fo:margin-bottom="0cm" fo:margin-left="0cm" fo:margin-right="0cm"/>
    </style:style>
    <style:style style:name="T682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96" style:family="table-row">
      <style:table-row-properties style:min-row-height="1.639cm"/>
    </style:style>
    <style:style style:name="Cell200" style:family="table-cell">
      <style:table-cell-properties style:vertical-align="top" fo:padding-top="0.021cm" fo:border-top="#000000 0.018cm solid" fo:border-bottom="#000000 0.018cm solid" fo:padding-left="0.19cm" fo:border-left="#000000 0.018cm solid" fo:padding-right="0.097cm" fo:border-right="#000000 0.018cm solid" fo:wrap-option="wrap"/>
    </style:style>
    <style:style style:name="P683" style:family="paragraph" style:parent-style-name="Normal">
      <style:paragraph-properties fo:text-align="left" fo:text-indent="0cm" fo:line-height="108%" fo:margin-bottom="0cm" fo:margin-left="0cm" fo:margin-right="0cm"/>
    </style:style>
    <style:style style:name="T683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201" style:family="table-cell">
      <style:table-cell-properties style:vertical-align="top" fo:padding-top="0.021cm" fo:border-top="#000000 0.018cm solid" fo:border-bottom="#000000 0.018cm solid" fo:padding-left="0.19cm" fo:border-left="#000000 0.018cm solid" fo:padding-right="0.097cm" fo:border-right="#000000 0.018cm solid" fo:wrap-option="wrap"/>
    </style:style>
    <style:style style:name="P684" style:family="paragraph" style:parent-style-name="Normal">
      <style:paragraph-properties fo:text-align="left" fo:text-indent="0cm" fo:line-height="108%" fo:margin-bottom="0cm" fo:margin-left="0cm" fo:margin-right="0cm"/>
    </style:style>
    <style:style style:name="T684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text-underline-style="solid" style:text-underline-color="font-color" style:letter-kerning="true"/>
    </style:style>
    <style:style style:name="T684_2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685" style:family="paragraph" style:parent-style-name="Normal">
      <style:paragraph-properties fo:text-align="left" fo:text-indent="0cm" fo:line-height="108%" fo:margin-bottom="0cm" fo:margin-left="0cm" fo:margin-right="0cm"/>
    </style:style>
    <style:style style:name="T685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686" style:family="paragraph" style:parent-style-name="Normal">
      <style:paragraph-properties fo:text-align="left" fo:text-indent="0cm" fo:line-height="108%" fo:margin-bottom="0cm" fo:margin-left="0cm" fo:margin-right="0cm"/>
    </style:style>
    <style:style style:name="T686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202" style:family="table-cell">
      <style:table-cell-properties style:vertical-align="top" fo:padding-top="0.021cm" fo:border-top="#000000 0.018cm solid" fo:border-bottom="#000000 0.018cm solid" fo:padding-left="0.19cm" fo:border-left="#000000 0.018cm solid" fo:padding-right="0.097cm" fo:border-right="#000000 0.018cm solid" fo:wrap-option="wrap"/>
    </style:style>
    <style:style style:name="P687" style:family="paragraph" style:parent-style-name="Normal">
      <style:paragraph-properties fo:text-align="left" fo:text-indent="0cm" fo:line-height="108%" fo:margin-bottom="0cm" fo:margin-left="0cm" fo:margin-right="0cm"/>
    </style:style>
    <style:style style:name="T687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688" style:family="paragraph" style:parent-style-name="Normal">
      <style:paragraph-properties fo:text-align="left" fo:text-indent="0cm" fo:line-height="108%" fo:margin-bottom="0cm" fo:margin-left="0cm" fo:margin-right="0cm"/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689" style:family="paragraph" style:parent-style-name="Normal">
      <style:paragraph-properties fo:text-align="left" fo:text-indent="0cm" fo:line-height="108%" fo:margin-bottom="0cm" fo:margin-left="0cm" fo:margin-right="0cm"/>
    </style:style>
    <style:style style:name="T689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690" style:family="paragraph" style:parent-style-name="Normal">
      <style:paragraph-properties fo:text-align="left" fo:text-indent="0cm" fo:line-height="108%" fo:margin-bottom="0cm" fo:margin-left="0cm" fo:margin-right="0cm"/>
    </style:style>
    <style:style style:name="T690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203" style:family="table-cell">
      <style:table-cell-properties style:vertical-align="top" fo:padding-top="0.021cm" fo:border-top="#000000 0.018cm solid" fo:border-bottom="#000000 0.018cm solid" fo:padding-left="0.19cm" fo:border-left="#000000 0.018cm solid" fo:padding-right="0.097cm" fo:border-right="#000000 0.018cm solid" fo:wrap-option="wrap"/>
    </style:style>
    <style:style style:name="P691" style:family="paragraph" style:parent-style-name="Normal">
      <style:paragraph-properties fo:text-align="left" fo:text-indent="0cm" fo:line-height="108%" fo:margin-bottom="0cm" fo:margin-left="0cm" fo:margin-right="0cm"/>
    </style:style>
    <style:style style:name="T691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692" style:family="paragraph" style:parent-style-name="Normal">
      <style:paragraph-properties fo:text-align="left" fo:text-indent="0cm" fo:line-height="108%" fo:margin-bottom="0cm" fo:margin-left="0cm" fo:margin-right="0cm"/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693" style:family="paragraph" style:parent-style-name="Normal">
      <style:paragraph-properties fo:text-align="left" fo:text-indent="0cm" fo:line-height="108%" fo:margin-bottom="0cm" fo:margin-left="0cm" fo:margin-right="0cm"/>
    </style:style>
    <style:style style:name="T693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694" style:family="paragraph" style:parent-style-name="Normal">
      <style:paragraph-properties fo:text-align="left" fo:text-indent="0cm" fo:line-height="108%" fo:margin-bottom="0cm" fo:margin-left="0cm" fo:margin-right="0cm"/>
    </style:style>
    <style:style style:name="T694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Row97" style:family="table-row">
      <style:table-row-properties style:min-row-height="1.639cm"/>
    </style:style>
    <style:style style:name="Cell204" style:family="table-cell">
      <style:table-cell-properties style:vertical-align="top" fo:padding-top="0.021cm" fo:border-top="#000000 0.018cm solid" fo:border-bottom="#000000 0.018cm solid" fo:padding-left="0.19cm" fo:border-left="#000000 0.018cm solid" fo:padding-right="0.097cm" fo:border-right="#000000 0.018cm solid" fo:wrap-option="wrap"/>
    </style:style>
    <style:style style:name="P695" style:family="paragraph" style:parent-style-name="Normal">
      <style:paragraph-properties fo:text-align="left" fo:text-indent="0cm" fo:line-height="108%" fo:margin-bottom="0cm" fo:margin-left="0cm" fo:margin-right="0cm"/>
    </style:style>
    <style:style style:name="T695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205" style:family="table-cell">
      <style:table-cell-properties style:vertical-align="top" fo:padding-top="0.021cm" fo:border-top="#000000 0.018cm solid" fo:border-bottom="#000000 0.018cm solid" fo:padding-left="0.19cm" fo:border-left="#000000 0.018cm solid" fo:padding-right="0.097cm" fo:border-right="#000000 0.018cm solid" fo:wrap-option="wrap"/>
    </style:style>
    <style:style style:name="P696" style:family="paragraph" style:parent-style-name="Normal">
      <style:paragraph-properties fo:text-align="left" fo:text-indent="0cm" fo:line-height="108%" fo:margin-bottom="0cm" fo:margin-left="0cm" fo:margin-right="0cm"/>
    </style:style>
    <style:style style:name="T696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text-underline-style="solid" style:text-underline-color="font-color" style:letter-kerning="true"/>
    </style:style>
    <style:style style:name="P697" style:family="paragraph" style:parent-style-name="Normal">
      <style:paragraph-properties fo:text-align="left" fo:text-indent="0cm" fo:line-height="108%" fo:margin-bottom="0cm" fo:margin-left="0cm" fo:margin-right="0cm"/>
    </style:style>
    <style:style style:name="T697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206" style:family="table-cell">
      <style:table-cell-properties style:vertical-align="top" fo:padding-top="0.021cm" fo:border-top="#000000 0.018cm solid" fo:border-bottom="#000000 0.018cm solid" fo:padding-left="0.19cm" fo:border-left="#000000 0.018cm solid" fo:padding-right="0.097cm" fo:border-right="#000000 0.018cm solid" fo:wrap-option="wrap"/>
    </style:style>
    <style:style style:name="P698" style:family="paragraph" style:parent-style-name="Normal">
      <style:paragraph-properties fo:text-align="left" fo:text-indent="0cm" fo:line-height="108%" fo:margin-bottom="0cm" fo:margin-left="0cm" fo:margin-right="0cm"/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699" style:family="paragraph" style:parent-style-name="Normal">
      <style:paragraph-properties fo:text-align="left" fo:text-indent="0cm" fo:line-height="108%" fo:margin-bottom="0cm" fo:margin-left="0cm" fo:margin-right="0cm"/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700" style:family="paragraph" style:parent-style-name="Normal">
      <style:paragraph-properties fo:text-align="left" fo:text-indent="0cm" fo:line-height="108%" fo:margin-bottom="0cm" fo:margin-left="0cm" fo:margin-right="0cm"/>
    </style:style>
    <style:style style:name="T700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207" style:family="table-cell">
      <style:table-cell-properties style:vertical-align="top" fo:padding-top="0.021cm" fo:border-top="#000000 0.018cm solid" fo:border-bottom="#000000 0.018cm solid" fo:padding-left="0.19cm" fo:border-left="#000000 0.018cm solid" fo:padding-right="0.097cm" fo:border-right="#000000 0.018cm solid" fo:wrap-option="wrap"/>
    </style:style>
    <style:style style:name="P701" style:family="paragraph" style:parent-style-name="Normal">
      <style:paragraph-properties fo:text-align="left" fo:text-indent="0cm" fo:line-height="108%" fo:margin-bottom="0cm" fo:margin-left="0cm" fo:margin-right="0cm"/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702" style:family="paragraph" style:parent-style-name="Normal">
      <style:paragraph-properties fo:text-align="left" fo:text-indent="0cm" fo:line-height="108%" fo:margin-bottom="0cm" fo:margin-left="0cm" fo:margin-right="0cm"/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703" style:family="paragraph" style:parent-style-name="Normal">
      <style:paragraph-properties fo:text-align="left" fo:text-indent="0cm" fo:line-height="108%" fo:margin-bottom="0cm" fo:margin-left="0cm" fo:margin-right="0cm"/>
    </style:style>
    <style:style style:name="T703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704" style:family="paragraph" style:parent-style-name="Normal">
      <style:paragraph-properties fo:text-align="left" fo:text-indent="0cm" fo:line-height="108%" fo:margin-bottom="0cm" fo:margin-left="0cm" fo:margin-right="0cm"/>
    </style:style>
    <style:style style:name="P705" style:family="paragraph" style:parent-style-name="Normal">
      <style:paragraph-properties fo:line-height="108%" fo:margin-left="-0.009cm" fo:margin-right="0.005cm"/>
    </style:style>
    <style:style style:name="T705_1" style:family="text"/>
    <style:style style:name="P706" style:family="paragraph" style:parent-style-name="Normal">
      <style:paragraph-properties fo:text-align="left" fo:text-indent="0cm" fo:line-height="108%" fo:margin-bottom="0cm" fo:margin-left="0cm" fo:margin-right="0cm"/>
    </style:style>
    <style:style style:name="T706_1" style:family="text"/>
    <style:style style:name="Table16" style:family="table">
      <style:table-properties table:align="left" style:width="15.773cm" fo:margin-left="0.009cm"/>
    </style:style>
    <style:style style:name="Column37" style:family="table-column">
      <style:table-column-properties style:column-width="0.474cm"/>
    </style:style>
    <style:style style:name="Column38" style:family="table-column">
      <style:table-column-properties style:column-width="9.232cm"/>
    </style:style>
    <style:style style:name="Column39" style:family="table-column">
      <style:table-column-properties style:column-width="3.138cm"/>
    </style:style>
    <style:style style:name="Column40" style:family="table-column">
      <style:table-column-properties style:column-width="2.928cm"/>
    </style:style>
    <style:style style:name="Row98" style:family="table-row">
      <style:table-row-properties style:min-row-height="0.423cm"/>
    </style:style>
    <style:style style:name="Cell208" style:family="table-cell">
      <style:table-cell-properties style:vertical-align="top" fo:padding-top="0.018cm" fo:border-top="#000000 0.018cm solid" fo:border-bottom="#000000 0.018cm solid" fo:padding-left="0.19cm" fo:border-left="#000000 0.018cm solid" fo:padding-right="0.203cm" fo:border-right="#000000 0.018cm solid" fo:wrap-option="wrap"/>
    </style:style>
    <style:style style:name="P707" style:family="paragraph" style:parent-style-name="Normal">
      <style:paragraph-properties fo:text-align="left" fo:text-indent="0cm" fo:line-height="108%" fo:margin-bottom="0cm" fo:margin-left="0cm" fo:margin-right="0cm"/>
    </style:style>
    <style:style style:name="T707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209" style:family="table-cell">
      <style:table-cell-properties style:vertical-align="top" fo:padding-top="0.018cm" fo:border-top="#000000 0.018cm solid" fo:border-bottom="#000000 0.018cm solid" fo:padding-left="0.19cm" fo:border-left="#000000 0.018cm solid" fo:padding-right="0.203cm" fo:border-right="#000000 0.018cm solid" fo:wrap-option="wrap"/>
    </style:style>
    <style:style style:name="P708" style:family="paragraph" style:parent-style-name="Normal">
      <style:paragraph-properties fo:text-align="left" fo:text-indent="0cm" fo:line-height="108%" fo:margin-bottom="0cm" fo:margin-left="0cm" fo:margin-right="0cm"/>
    </style:style>
    <style:style style:name="T708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Cell210" style:family="table-cell">
      <style:table-cell-properties style:vertical-align="top" fo:padding-top="0.018cm" fo:border-top="#000000 0.018cm solid" fo:border-bottom="#000000 0.018cm solid" fo:padding-left="0.19cm" fo:border-left="#000000 0.018cm solid" fo:padding-right="0.203cm" fo:border-right="#000000 0.018cm solid" fo:wrap-option="wrap"/>
    </style:style>
    <style:style style:name="P709" style:family="paragraph" style:parent-style-name="Normal">
      <style:paragraph-properties fo:text-align="left" fo:text-indent="0cm" fo:line-height="108%" fo:margin-bottom="0cm" fo:margin-left="0cm" fo:margin-right="0cm"/>
    </style:style>
    <style:style style:name="T709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Cell211" style:family="table-cell">
      <style:table-cell-properties style:vertical-align="top" fo:padding-top="0.018cm" fo:border-top="#000000 0.018cm solid" fo:border-bottom="#000000 0.018cm solid" fo:padding-left="0.19cm" fo:border-left="#000000 0.018cm solid" fo:padding-right="0.203cm" fo:border-right="#000000 0.018cm solid" fo:wrap-option="wrap"/>
    </style:style>
    <style:style style:name="P710" style:family="paragraph" style:parent-style-name="Normal">
      <style:paragraph-properties fo:text-align="left" fo:text-indent="0cm" fo:line-height="108%" fo:margin-bottom="0cm" fo:margin-left="0cm" fo:margin-right="0cm"/>
    </style:style>
    <style:style style:name="T710_1" style:family="text">
      <style:text-properties fo:color="#000000"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Row99" style:family="table-row">
      <style:table-row-properties style:min-row-height="2.965cm"/>
    </style:style>
    <style:style style:name="Cell212" style:family="table-cell">
      <style:table-cell-properties style:vertical-align="top" fo:padding-top="0.018cm" fo:border-top="#000000 0.018cm solid" fo:border-bottom="#000000 0.018cm solid" fo:padding-left="0.19cm" fo:border-left="#000000 0.018cm solid" fo:padding-right="0.203cm" fo:border-right="#000000 0.018cm solid" fo:wrap-option="wrap"/>
    </style:style>
    <style:style style:name="P711" style:family="paragraph" style:parent-style-name="Normal">
      <style:paragraph-properties fo:text-align="center" fo:text-indent="0cm" fo:line-height="108%" fo:margin-bottom="0cm" fo:margin-left="0cm" fo:margin-right="0.009cm"/>
    </style:style>
    <style:style style:name="T711_1" style:family="text">
      <style:text-properties fo:color="#000000" style:font-name="Arial" fo:font-size="9pt" style:font-name-asian="Arial" style:font-size-asian="9pt" style:font-name-complex="Arial" style:font-size-complex="12pt" fo:language="en" fo:language-asian="en" fo:language-complex="ar" fo:country="GB" fo:country-asian="GB" fo:country-complex="SA" style:letter-kerning="true"/>
    </style:style>
    <style:style style:name="Cell213" style:family="table-cell">
      <style:table-cell-properties style:vertical-align="top" fo:padding-top="0.018cm" fo:border-top="#000000 0.018cm solid" fo:border-bottom="#000000 0.018cm solid" fo:padding-left="0.19cm" fo:border-left="#000000 0.018cm solid" fo:padding-right="0.203cm" fo:border-right="#000000 0.018cm solid" fo:wrap-option="wrap"/>
    </style:style>
    <style:style style:name="P712" style:family="paragraph" style:parent-style-name="Normal">
      <style:paragraph-properties fo:text-align="left" fo:text-indent="0cm" fo:line-height="108%" fo:margin-bottom="0cm" fo:margin-left="0cm" fo:margin-right="0cm"/>
      <style:text-properties fo:font-style="italic" style:font-style-asian="italic" style:font-style-complex="italic"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 style:letter-kerning="true"/>
    </style:style>
    <style:style style:name="P713" style:family="paragraph" style:parent-style-name="Normal">
      <style:paragraph-properties fo:text-align="left" fo:text-indent="0cm" fo:line-height="108%" fo:margin-bottom="0cm" fo:margin-left="0cm" fo:margin-right="0cm"/>
    </style:style>
    <style:style style:name="T713_1" style:family="text">
      <style:text-properties fo:font-style="italic" style:font-style-asian="italic" style:font-style-complex="italic"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 style:letter-kerning="true"/>
    </style:style>
    <style:style style:name="P714" style:family="paragraph" style:parent-style-name="Normal">
      <style:paragraph-properties fo:text-align="left" fo:text-indent="0cm" fo:line-height="108%" fo:margin-bottom="0cm" fo:margin-left="0cm" fo:margin-right="0cm"/>
    </style:style>
    <style:style style:name="T71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P715" style:family="paragraph" style:parent-style-name="Normal">
      <style:paragraph-properties fo:text-align="left" fo:text-indent="0cm" fo:line-height="108%" fo:margin-bottom="0cm" fo:margin-left="0cm" fo:margin-right="0cm"/>
    </style:style>
    <style:style style:name="T71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P716" style:family="paragraph" style:parent-style-name="Normal">
      <style:paragraph-properties fo:text-align="left" fo:text-indent="0cm" fo:line-height="108%" fo:margin-bottom="0cm" fo:margin-left="0cm" fo:margin-right="0cm"/>
    </style:style>
    <style:style style:name="T71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T716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T716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T716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P717" style:family="paragraph" style:parent-style-name="Normal">
      <style:paragraph-properties fo:text-align="left" fo:text-indent="0cm" fo:line-height="108%" fo:margin-bottom="0cm" fo:margin-left="0cm" fo:margin-right="0cm"/>
    </style:style>
    <style:style style:name="T71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P718" style:family="paragraph" style:parent-style-name="Normal">
      <style:paragraph-properties fo:text-align="left" fo:text-indent="0cm" fo:line-height="108%" fo:margin-bottom="0cm" fo:margin-left="0cm" fo:margin-right="0cm"/>
    </style:style>
    <style:style style:name="T71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P719" style:family="paragraph" style:parent-style-name="Normal">
      <style:paragraph-properties fo:text-align="left" fo:text-indent="0cm" fo:line-height="108%" fo:margin-bottom="0cm" fo:margin-left="0cm" fo:margin-right="0cm"/>
      <style:text-properties fo:font-style="italic" style:font-style-asian="italic" style:font-style-complex="italic"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 style:letter-kerning="true"/>
    </style:style>
    <style:style style:name="P720" style:family="paragraph" style:parent-style-name="Normal">
      <style:paragraph-properties fo:text-align="left" fo:text-indent="0cm" fo:line-height="108%" fo:margin-bottom="0cm" fo:margin-left="0cm" fo:margin-right="0cm"/>
    </style:style>
    <style:style style:name="T720_1" style:family="text">
      <style:text-properties fo:font-style="italic" style:font-style-asian="italic" style:font-style-complex="italic"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 style:letter-kerning="true"/>
    </style:style>
    <style:style style:name="P721" style:family="paragraph" style:parent-style-name="Normal">
      <style:paragraph-properties fo:text-align="left" fo:text-indent="0cm" fo:line-height="108%" fo:margin-bottom="0cm" fo:margin-left="0cm" fo:margin-right="0cm"/>
    </style:style>
    <style:style style:name="T72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P722" style:family="paragraph" style:parent-style-name="Normal">
      <style:paragraph-properties fo:text-align="left" fo:text-indent="0cm" fo:line-height="108%" fo:margin-bottom="0cm" fo:margin-left="0cm" fo:margin-right="0cm"/>
    </style:style>
    <style:style style:name="T72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P723" style:family="paragraph" style:parent-style-name="Normal">
      <style:paragraph-properties fo:text-align="left" fo:text-indent="0cm" fo:line-height="108%" fo:margin-bottom="0cm" fo:margin-left="0cm" fo:margin-right="0cm"/>
    </style:style>
    <style:style style:name="T72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P724" style:family="paragraph" style:parent-style-name="Normal">
      <style:paragraph-properties fo:text-align="left" fo:text-indent="0cm" fo:line-height="108%" fo:margin-bottom="0cm" fo:margin-left="0cm" fo:margin-right="0cm"/>
    </style:style>
    <style:style style:name="T72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P725" style:family="paragraph" style:parent-style-name="Normal">
      <style:paragraph-properties fo:text-align="left" fo:text-indent="0cm" fo:line-height="108%" fo:margin-bottom="0cm" fo:margin-left="0cm" fo:margin-right="0cm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Cell214" style:family="table-cell">
      <style:table-cell-properties style:vertical-align="top" fo:padding-top="0.018cm" fo:border-top="#000000 0.018cm solid" fo:border-bottom="#000000 0.018cm solid" fo:padding-left="0.19cm" fo:border-left="#000000 0.018cm solid" fo:padding-right="0.203cm" fo:border-right="#000000 0.018cm solid" fo:wrap-option="wrap"/>
    </style:style>
    <style:style style:name="P726" style:family="paragraph" style:parent-style-name="Normal">
      <style:paragraph-properties fo:text-align="left" fo:text-indent="0cm" fo:line-height="108%" fo:margin-bottom="0cm" fo:margin-left="0cm" fo:margin-right="0cm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P727" style:family="paragraph" style:parent-style-name="Normal">
      <style:paragraph-properties fo:text-align="left" fo:text-indent="0cm" fo:line-height="108%" fo:margin-bottom="0cm" fo:margin-left="0cm" fo:margin-right="0cm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P728" style:family="paragraph" style:parent-style-name="Normal">
      <style:paragraph-properties fo:text-align="left" fo:text-indent="0cm" fo:line-height="108%" fo:margin-bottom="0cm" fo:margin-left="0cm" fo:margin-right="0cm"/>
    </style:style>
    <style:style style:name="T72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P729" style:family="paragraph" style:parent-style-name="Normal">
      <style:paragraph-properties fo:text-align="left" fo:text-indent="0cm" fo:line-height="108%" fo:margin-bottom="0cm" fo:margin-left="0cm" fo:margin-right="0cm"/>
    </style:style>
    <style:style style:name="T72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P730" style:family="paragraph" style:parent-style-name="Normal">
      <style:paragraph-properties fo:text-align="left" fo:text-indent="0cm" fo:line-height="108%" fo:margin-bottom="0cm" fo:margin-left="0cm" fo:margin-right="0cm"/>
    </style:style>
    <style:style style:name="T73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 style:letter-kerning="true"/>
    </style:style>
    <style:style style:name="P731" style:family="paragraph" style:parent-style-name="Normal">
      <style:paragraph-properties fo:text-align="left" fo:text-indent="0cm" fo:line-height="108%" fo:margin-bottom="0cm" fo:margin-left="0cm" fo:margin-right="0cm"/>
    </style:style>
    <style:style style:name="T73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 style:letter-kerning="true"/>
    </style:style>
    <style:style style:name="P732" style:family="paragraph" style:parent-style-name="Normal">
      <style:paragraph-properties fo:text-align="left" fo:text-indent="0cm" fo:line-height="108%" fo:margin-bottom="0cm" fo:margin-left="0cm" fo:margin-right="0cm"/>
    </style:style>
    <style:style style:name="T73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 style:letter-kerning="true"/>
    </style:style>
    <style:style style:name="P733" style:family="paragraph" style:parent-style-name="Normal">
      <style:paragraph-properties fo:text-align="left" fo:text-indent="0cm" fo:line-height="108%" fo:margin-bottom="0cm" fo:margin-left="0cm" fo:margin-right="0cm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P734" style:family="paragraph" style:parent-style-name="Normal">
      <style:paragraph-properties fo:text-align="left" fo:text-indent="0cm" fo:line-height="108%" fo:margin-bottom="0cm" fo:margin-left="0cm" fo:margin-right="0cm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P735" style:family="paragraph" style:parent-style-name="Normal">
      <style:paragraph-properties fo:text-align="left" fo:text-indent="0cm" fo:line-height="108%" fo:margin-bottom="0cm" fo:margin-left="0cm" fo:margin-right="0cm"/>
    </style:style>
    <style:style style:name="T73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P736" style:family="paragraph" style:parent-style-name="Normal">
      <style:paragraph-properties fo:text-align="left" fo:text-indent="0cm" fo:line-height="108%" fo:margin-bottom="0cm" fo:margin-left="0cm" fo:margin-right="0cm"/>
    </style:style>
    <style:style style:name="T73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P737" style:family="paragraph" style:parent-style-name="Normal">
      <style:paragraph-properties fo:text-align="left" fo:text-indent="0cm" fo:line-height="108%" fo:margin-bottom="0cm" fo:margin-left="0cm" fo:margin-right="0cm"/>
    </style:style>
    <style:style style:name="T73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P738" style:family="paragraph" style:parent-style-name="Normal">
      <style:paragraph-properties fo:text-align="left" fo:text-indent="0cm" fo:line-height="108%" fo:margin-bottom="0cm" fo:margin-left="0cm" fo:margin-right="0cm"/>
    </style:style>
    <style:style style:name="T73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Cell215" style:family="table-cell">
      <style:table-cell-properties style:vertical-align="top" fo:padding-top="0.018cm" fo:border-top="#000000 0.018cm solid" fo:border-bottom="#000000 0.018cm solid" fo:padding-left="0.19cm" fo:border-left="#000000 0.018cm solid" fo:padding-right="0.203cm" fo:border-right="#000000 0.018cm solid" fo:wrap-option="wrap"/>
    </style:style>
    <style:style style:name="P739" style:family="paragraph" style:parent-style-name="Normal">
      <style:paragraph-properties fo:text-align="left" fo:text-indent="0cm" fo:line-height="108%" fo:margin-bottom="0cm" fo:margin-left="0cm" fo:margin-right="0cm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P740" style:family="paragraph" style:parent-style-name="Normal">
      <style:paragraph-properties fo:text-align="left" fo:text-indent="0cm" fo:line-height="108%" fo:margin-bottom="0cm" fo:margin-left="0cm" fo:margin-right="0cm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P741" style:family="paragraph" style:parent-style-name="Normal">
      <style:paragraph-properties fo:text-align="left" fo:text-indent="0cm" fo:line-height="108%" fo:margin-bottom="0cm" fo:margin-left="0cm" fo:margin-right="0cm"/>
    </style:style>
    <style:style style:name="T74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P742" style:family="paragraph" style:parent-style-name="Normal">
      <style:paragraph-properties fo:text-align="left" fo:text-indent="0cm" fo:line-height="108%" fo:margin-bottom="0cm" fo:margin-left="0cm" fo:margin-right="0cm"/>
    </style:style>
    <style:style style:name="T74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T742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P743" style:family="paragraph" style:parent-style-name="Normal">
      <style:paragraph-properties fo:text-align="left" fo:text-indent="0cm" fo:line-height="108%" fo:margin-bottom="0cm" fo:margin-left="0cm" fo:margin-right="0cm"/>
    </style:style>
    <style:style style:name="T74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T743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P744" style:family="paragraph" style:parent-style-name="Normal">
      <style:paragraph-properties fo:text-align="left" fo:text-indent="0cm" fo:line-height="108%" fo:margin-bottom="0cm" fo:margin-left="0cm" fo:margin-right="0cm"/>
    </style:style>
    <style:style style:name="T74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T744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P745" style:family="paragraph" style:parent-style-name="Normal">
      <style:paragraph-properties fo:text-align="left" fo:text-indent="0cm" fo:line-height="108%" fo:margin-bottom="0cm" fo:margin-left="0cm" fo:margin-right="0cm"/>
    </style:style>
    <style:style style:name="T74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P746" style:family="paragraph" style:parent-style-name="Normal">
      <style:paragraph-properties fo:text-align="left" fo:text-indent="0cm" fo:line-height="108%" fo:margin-bottom="0cm" fo:margin-left="0cm" fo:margin-right="0cm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P747" style:family="paragraph" style:parent-style-name="Normal">
      <style:paragraph-properties fo:text-align="left" fo:text-indent="0cm" fo:line-height="108%" fo:margin-bottom="0cm" fo:margin-left="0cm" fo:margin-right="0cm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P748" style:family="paragraph" style:parent-style-name="Normal">
      <style:paragraph-properties fo:text-align="left" fo:text-indent="0cm" fo:line-height="108%" fo:margin-bottom="0cm" fo:margin-left="0cm" fo:margin-right="0cm"/>
    </style:style>
    <style:style style:name="T74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P749" style:family="paragraph" style:parent-style-name="Normal">
      <style:paragraph-properties fo:text-align="left" fo:text-indent="0cm" fo:line-height="108%" fo:margin-bottom="0cm" fo:margin-left="0cm" fo:margin-right="0cm"/>
    </style:style>
    <style:style style:name="T74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P750" style:family="paragraph" style:parent-style-name="Normal">
      <style:paragraph-properties fo:text-align="left" fo:text-indent="0cm" fo:line-height="108%" fo:margin-bottom="0cm" fo:margin-left="0cm" fo:margin-right="0cm"/>
    </style:style>
    <style:style style:name="T75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P751" style:family="paragraph" style:parent-style-name="Normal">
      <style:paragraph-properties fo:text-align="left" fo:text-indent="0cm" fo:line-height="108%" fo:margin-bottom="0cm" fo:margin-left="0cm" fo:margin-right="0cm"/>
    </style:style>
    <style:style style:name="T75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P752" style:family="paragraph" style:parent-style-name="Heading_20_1">
      <style:paragraph-properties fo:margin-left="-0.009cm"/>
    </style:style>
    <style:style style:name="P753" style:family="paragraph" style:parent-style-name="Normal">
      <style:paragraph-properties fo:text-align="left" fo:break-before="page" fo:text-indent="0cm" fo:line-height="116%" fo:margin-bottom="0.282cm" fo:margin-left="0cm" fo:margin-right="0cm"/>
    </style:style>
    <style:style style:name="P754" style:family="paragraph" style:parent-style-name="Heading_20_1">
      <style:paragraph-properties fo:margin-left="-0.009cm"/>
    </style:style>
    <style:style style:name="T754_1" style:family="text"/>
    <style:style style:name="P755" style:family="paragraph" style:parent-style-name="Normal">
      <style:paragraph-properties fo:text-align="left" fo:text-indent="0cm" fo:line-height="108%" fo:margin-bottom="0.236cm" fo:margin-left="0cm" fo:margin-right="0cm"/>
    </style:style>
    <style:style style:name="T755_1" style:family="text"/>
    <style:style style:name="Table17" style:family="table">
      <style:table-properties table:align="left" style:width="14.984cm" fo:margin-left="0cm"/>
    </style:style>
    <style:style style:name="Column41" style:family="table-column">
      <style:table-column-properties style:column-width="1.199cm"/>
    </style:style>
    <style:style style:name="Column42" style:family="table-column">
      <style:table-column-properties style:column-width="4.48cm"/>
    </style:style>
    <style:style style:name="Column43" style:family="table-column">
      <style:table-column-properties style:column-width="4.48cm"/>
    </style:style>
    <style:style style:name="Column44" style:family="table-column">
      <style:table-column-properties style:column-width="4.824cm"/>
    </style:style>
    <style:style style:name="Row100" style:family="table-row">
      <style:table-row-properties style:min-row-height="0.829cm"/>
    </style:style>
    <style:style style:name="Cell216" style:family="table-cell">
      <style:table-cell-properties style:vertical-align="middle" fo:border-top="#000000 0.035cm solid" fo:padding-left="0.19cm" fo:border-left="#000000 0.035cm solid" fo:padding-right="0.19cm" fo:border-right="#000000 0.018cm solid" fo:wrap-option="wrap"/>
    </style:style>
    <style:style style:name="P756" style:family="paragraph" style:parent-style-name="Normal">
      <style:paragraph-properties fo:text-align="center" fo:text-indent="0cm" fo:line-height="100%" fo:margin-bottom="0cm" fo:margin-left="0cm" fo:margin-right="0cm"/>
    </style:style>
    <style:style style:name="T756_1" style:family="text">
      <style:text-properties fo:color="#000000" style:font-name="Arial" fo:font-size="9pt" style:font-name-asian="Times New Roman" style:font-size-asian="9pt" style:font-name-complex="Arial" style:font-size-complex="12pt" fo:language="en" fo:language-asian="en" fo:language-complex="bn" fo:country="GB" fo:country-asian="GB" fo:country-complex="BD"/>
    </style:style>
    <style:style style:name="Cell217" style:family="table-cell">
      <style:table-cell-properties style:vertical-align="middle" fo:border-top="#000000 0.035cm solid" fo:padding-left="0.19cm" fo:padding-right="0.19cm" fo:border-right="#000000 0.018cm solid" fo:wrap-option="wrap"/>
    </style:style>
    <style:style style:name="P757" style:family="paragraph" style:parent-style-name="Normal">
      <style:paragraph-properties fo:text-align="center" fo:text-indent="0cm" fo:line-height="100%" fo:margin-bottom="0cm" fo:margin-left="0cm" fo:margin-right="0cm"/>
    </style:style>
    <style:style style:name="T757_1" style:family="text">
      <style:text-properties fo:color="#000000" style:font-name="Arial" fo:font-size="9pt" style:font-name-asian="Times New Roman" style:font-size-asian="9pt" style:font-name-complex="Arial" style:font-size-complex="12pt" fo:language="en" fo:language-asian="en" fo:language-complex="bn" fo:country="GB" fo:country-asian="GB" fo:country-complex="BD" fo:font-weight="bold" style:font-weight-asian="bold" style:font-weight-complex="bold"/>
    </style:style>
    <style:style style:name="Cell218" style:family="table-cell">
      <style:table-cell-properties style:vertical-align="middle" fo:border-top="#000000 0.035cm solid" fo:padding-left="0.19cm" fo:padding-right="0.19cm" fo:border-right="#000000 0.018cm solid" fo:wrap-option="wrap"/>
    </style:style>
    <style:style style:name="P758" style:family="paragraph" style:parent-style-name="Normal">
      <style:paragraph-properties fo:text-align="center" fo:text-indent="0cm" fo:line-height="100%" fo:margin-bottom="0cm" fo:margin-left="0cm" fo:margin-right="0cm"/>
    </style:style>
    <style:style style:name="T758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bn" fo:country="GB" fo:country-asian="GB" fo:country-complex="BD" fo:font-weight="bold" style:font-weight-asian="bold" style:font-weight-complex="bold"/>
    </style:style>
    <style:style style:name="T758_2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bn" fo:country="GB" fo:country-asian="GB" fo:country-complex="BD" fo:font-weight="bold" style:font-weight-asian="bold" style:font-weight-complex="bold"/>
    </style:style>
    <style:style style:name="T758_3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bn" fo:country="GB" fo:country-asian="GB" fo:country-complex="BD" fo:font-weight="bold" style:font-weight-asian="bold" style:font-weight-complex="bold"/>
    </style:style>
    <style:style style:name="T758_4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bn" fo:country="GB" fo:country-asian="GB" fo:country-complex="BD" fo:font-weight="bold" style:font-weight-asian="bold" style:font-weight-complex="bold"/>
    </style:style>
    <style:style style:name="Cell219" style:family="table-cell">
      <style:table-cell-properties style:vertical-align="middle" fo:border-top="#000000 0.035cm solid" fo:padding-left="0.19cm" fo:padding-right="0.19cm" fo:border-right="#000000 0.035cm solid" fo:wrap-option="wrap"/>
    </style:style>
    <style:style style:name="P759" style:family="paragraph" style:parent-style-name="Normal">
      <style:paragraph-properties fo:text-align="center" fo:text-indent="0cm" fo:line-height="100%" fo:margin-bottom="0cm" fo:margin-left="0cm" fo:margin-right="0cm"/>
    </style:style>
    <style:style style:name="T759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bn" fo:country="GB" fo:country-asian="GB" fo:country-complex="BD" fo:font-weight="bold" style:font-weight-asian="bold" style:font-weight-complex="bold"/>
    </style:style>
    <style:style style:name="T759_2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bn" fo:country="GB" fo:country-asian="GB" fo:country-complex="BD" fo:font-weight="bold" style:font-weight-asian="bold" style:font-weight-complex="bold"/>
    </style:style>
    <style:style style:name="T759_3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bn" fo:country="GB" fo:country-asian="GB" fo:country-complex="BD" fo:font-weight="bold" style:font-weight-asian="bold" style:font-weight-complex="bold"/>
    </style:style>
    <style:style style:name="Row101" style:family="table-row">
      <style:table-row-properties style:min-row-height="0.811cm"/>
    </style:style>
    <style:style style:name="Cell220" style:family="table-cell">
      <style:table-cell-properties style:vertical-align="middle" fo:border-top="#000000 0.035cm solid" fo:border-bottom="#000000 0.035cm solid" fo:padding-left="0.19cm" fo:border-left="#000000 0.035cm solid" fo:padding-right="0.19cm" fo:border-right="#000000 0.018cm solid" fo:wrap-option="wrap"/>
    </style:style>
    <style:style style:name="P760" style:family="paragraph" style:parent-style-name="Normal">
      <style:paragraph-properties fo:text-align="center" fo:text-indent="0cm" fo:line-height="100%" fo:margin-bottom="0cm" fo:margin-left="0cm" fo:margin-right="0cm"/>
    </style:style>
    <style:style style:name="T760_1" style:family="text">
      <style:text-properties fo:color="#000000" style:font-name="Arial" fo:font-size="9pt" style:font-name-asian="Times New Roman" style:font-size-asian="9pt" style:font-name-complex="Arial" style:font-size-complex="12pt" fo:language="en" fo:language-asian="en" fo:language-complex="bn" fo:country="GB" fo:country-asian="GB" fo:country-complex="BD"/>
    </style:style>
    <style:style style:name="Cell221" style:family="table-cell">
      <style:table-cell-properties style:vertical-align="middle" fo:border-top="#000000 0.035cm solid" fo:border-bottom="#000000 0.018cm solid" fo:padding-left="0.19cm" fo:padding-right="0.19cm" fo:border-right="#000000 0.018cm solid" fo:wrap-option="wrap"/>
    </style:style>
    <style:style style:name="P761" style:family="paragraph" style:parent-style-name="Normal">
      <style:paragraph-properties fo:text-align="left" fo:text-indent="0cm" fo:line-height="100%" fo:margin-bottom="0cm" fo:margin-left="0cm" fo:margin-right="0cm"/>
    </style:style>
    <style:style style:name="T761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bn" fo:country="GB" fo:country-asian="GB" fo:country-complex="BD"/>
    </style:style>
    <style:style style:name="Cell222" style:family="table-cell">
      <style:table-cell-properties style:vertical-align="middle" fo:border-top="#000000 0.035cm solid" fo:border-bottom="#000000 0.018cm solid" fo:padding-left="0.19cm" fo:padding-right="0.19cm" fo:border-right="#000000 0.018cm solid" fo:wrap-option="wrap"/>
    </style:style>
    <style:style style:name="P762" style:family="paragraph" style:parent-style-name="Normal">
      <style:paragraph-properties fo:text-align="right" fo:text-indent="0cm" fo:line-height="100%" fo:margin-bottom="0cm" fo:margin-left="0cm" fo:margin-right="0cm"/>
    </style:style>
    <style:style style:name="T762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bn" fo:country="GB" fo:country-asian="GB" fo:country-complex="BD"/>
    </style:style>
    <style:style style:name="Cell223" style:family="table-cell">
      <style:table-cell-properties style:vertical-align="middle" fo:border-top="#000000 0.035cm solid" fo:border-bottom="#000000 0.018cm solid" fo:padding-left="0.19cm" fo:padding-right="0.19cm" fo:border-right="#000000 0.035cm solid" fo:wrap-option="wrap"/>
    </style:style>
    <style:style style:name="P763" style:family="paragraph" style:parent-style-name="Normal">
      <style:paragraph-properties fo:text-align="right" fo:text-indent="0cm" fo:line-height="100%" fo:margin-bottom="0cm" fo:margin-left="0cm" fo:margin-right="0cm"/>
    </style:style>
    <style:style style:name="T763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bn" fo:country="GB" fo:country-asian="GB" fo:country-complex="BD"/>
    </style:style>
    <style:style style:name="Row102" style:family="table-row">
      <style:table-row-properties style:min-row-height="1.217cm"/>
    </style:style>
    <style:style style:name="Cell224" style:family="table-cell">
      <style:table-cell-properties style:vertical-align="middle" fo:border-top="#000000 0.035cm solid" fo:border-bottom="#000000 0.035cm solid" fo:padding-left="0.19cm" fo:border-left="#000000 0.035cm solid" fo:padding-right="0.19cm" fo:border-right="#000000 0.018cm solid" fo:wrap-option="wrap"/>
    </style:style>
    <style:style style:name="P764" style:family="paragraph" style:parent-style-name="Normal">
      <style:paragraph-properties fo:text-align="left" fo:text-indent="0cm" fo:line-height="100%" fo:margin-bottom="0cm" fo:margin-left="0cm" fo:margin-right="0cm"/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bn" fo:country="GB" fo:country-asian="GB" fo:country-complex="BD"/>
    </style:style>
    <style:style style:name="Cell225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765" style:family="paragraph" style:parent-style-name="Normal">
      <style:paragraph-properties fo:text-align="left" fo:text-indent="0cm" fo:line-height="100%" fo:margin-bottom="0cm" fo:margin-left="0cm" fo:margin-right="0cm"/>
    </style:style>
    <style:style style:name="T765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bn" fo:country="GB" fo:country-asian="GB" fo:country-complex="BD"/>
    </style:style>
    <style:style style:name="Cell226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766" style:family="paragraph" style:parent-style-name="Normal">
      <style:paragraph-properties fo:text-align="right" fo:text-indent="0cm" fo:line-height="100%" fo:margin-bottom="0cm" fo:margin-left="0cm" fo:margin-right="0cm"/>
    </style:style>
    <style:style style:name="T766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bn" fo:country="GB" fo:country-asian="GB" fo:country-complex="BD"/>
    </style:style>
    <style:style style:name="Cell227" style:family="table-cell">
      <style:table-cell-properties style:vertical-align="middle" fo:border-bottom="#000000 0.018cm solid" fo:padding-left="0.19cm" fo:padding-right="0.19cm" fo:border-right="#000000 0.035cm solid" fo:wrap-option="wrap"/>
    </style:style>
    <style:style style:name="P767" style:family="paragraph" style:parent-style-name="Normal">
      <style:paragraph-properties fo:text-align="right" fo:text-indent="0cm" fo:line-height="100%" fo:margin-bottom="0cm" fo:margin-left="0cm" fo:margin-right="0cm"/>
    </style:style>
    <style:style style:name="T767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bn" fo:country="GB" fo:country-asian="GB" fo:country-complex="BD"/>
    </style:style>
    <style:style style:name="Row103" style:family="table-row">
      <style:table-row-properties style:min-row-height="0.811cm"/>
    </style:style>
    <style:style style:name="Cell228" style:family="table-cell">
      <style:table-cell-properties style:vertical-align="middle" fo:border-top="#000000 0.035cm solid" fo:border-bottom="#000000 0.035cm solid" fo:padding-left="0.19cm" fo:border-left="#000000 0.035cm solid" fo:padding-right="0.19cm" fo:border-right="#000000 0.018cm solid" fo:wrap-option="wrap"/>
    </style:style>
    <style:style style:name="P768" style:family="paragraph" style:parent-style-name="Normal">
      <style:paragraph-properties fo:text-align="left" fo:text-indent="0cm" fo:line-height="100%" fo:margin-bottom="0cm" fo:margin-left="0cm" fo:margin-right="0cm"/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bn" fo:country="GB" fo:country-asian="GB" fo:country-complex="BD"/>
    </style:style>
    <style:style style:name="Cell229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769" style:family="paragraph" style:parent-style-name="Normal">
      <style:paragraph-properties fo:text-align="left" fo:text-indent="0cm" fo:line-height="100%" fo:margin-bottom="0cm" fo:margin-left="0cm" fo:margin-right="0cm"/>
    </style:style>
    <style:style style:name="T769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bn" fo:country="GB" fo:country-asian="GB" fo:country-complex="BD"/>
    </style:style>
    <style:style style:name="Cell230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770" style:family="paragraph" style:parent-style-name="Normal">
      <style:paragraph-properties fo:text-align="right" fo:text-indent="0cm" fo:line-height="100%" fo:margin-bottom="0cm" fo:margin-left="0cm" fo:margin-right="0cm"/>
    </style:style>
    <style:style style:name="T770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bn" fo:country="GB" fo:country-asian="GB" fo:country-complex="BD"/>
    </style:style>
    <style:style style:name="Cell231" style:family="table-cell">
      <style:table-cell-properties style:vertical-align="middle" fo:border-bottom="#000000 0.018cm solid" fo:padding-left="0.19cm" fo:padding-right="0.19cm" fo:border-right="#000000 0.035cm solid" fo:wrap-option="wrap"/>
    </style:style>
    <style:style style:name="P771" style:family="paragraph" style:parent-style-name="Normal">
      <style:paragraph-properties fo:text-align="right" fo:text-indent="0cm" fo:line-height="100%" fo:margin-bottom="0cm" fo:margin-left="0cm" fo:margin-right="0cm"/>
    </style:style>
    <style:style style:name="T771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bn" fo:country="GB" fo:country-asian="GB" fo:country-complex="BD"/>
    </style:style>
    <style:style style:name="Row104" style:family="table-row">
      <style:table-row-properties style:min-row-height="0.811cm"/>
    </style:style>
    <style:style style:name="Cell232" style:family="table-cell">
      <style:table-cell-properties style:vertical-align="middle" fo:border-top="#000000 0.035cm solid" fo:border-bottom="#000000 0.035cm solid" fo:padding-left="0.19cm" fo:border-left="#000000 0.035cm solid" fo:padding-right="0.19cm" fo:border-right="#000000 0.018cm solid" fo:wrap-option="wrap"/>
    </style:style>
    <style:style style:name="P772" style:family="paragraph" style:parent-style-name="Normal">
      <style:paragraph-properties fo:text-align="left" fo:text-indent="0cm" fo:line-height="100%" fo:margin-bottom="0cm" fo:margin-left="0cm" fo:margin-right="0cm"/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bn" fo:country="GB" fo:country-asian="GB" fo:country-complex="BD"/>
    </style:style>
    <style:style style:name="Cell233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773" style:family="paragraph" style:parent-style-name="Normal">
      <style:paragraph-properties fo:text-align="left" fo:text-indent="0cm" fo:line-height="100%" fo:margin-bottom="0cm" fo:margin-left="0cm" fo:margin-right="0cm"/>
    </style:style>
    <style:style style:name="T773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bn" fo:country="GB" fo:country-asian="GB" fo:country-complex="BD"/>
    </style:style>
    <style:style style:name="Cell234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774" style:family="paragraph" style:parent-style-name="Normal">
      <style:paragraph-properties fo:text-align="right" fo:text-indent="0cm" fo:line-height="100%" fo:margin-bottom="0cm" fo:margin-left="0cm" fo:margin-right="0cm"/>
    </style:style>
    <style:style style:name="T774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bn" fo:country="GB" fo:country-asian="GB" fo:country-complex="BD"/>
    </style:style>
    <style:style style:name="Cell235" style:family="table-cell">
      <style:table-cell-properties style:vertical-align="middle" fo:border-bottom="#000000 0.018cm solid" fo:padding-left="0.19cm" fo:padding-right="0.19cm" fo:border-right="#000000 0.035cm solid" fo:wrap-option="wrap"/>
    </style:style>
    <style:style style:name="P775" style:family="paragraph" style:parent-style-name="Normal">
      <style:paragraph-properties fo:text-align="right" fo:text-indent="0cm" fo:line-height="100%" fo:margin-bottom="0cm" fo:margin-left="0cm" fo:margin-right="0cm"/>
    </style:style>
    <style:style style:name="T775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bn" fo:country="GB" fo:country-asian="GB" fo:country-complex="BD"/>
    </style:style>
    <style:style style:name="Row105" style:family="table-row">
      <style:table-row-properties style:min-row-height="0.529cm"/>
    </style:style>
    <style:style style:name="Cell236" style:family="table-cell">
      <style:table-cell-properties style:vertical-align="middle" fo:border-top="#000000 0.035cm solid" fo:border-bottom="#000000 0.035cm solid" fo:padding-left="0.19cm" fo:border-left="#000000 0.035cm solid" fo:padding-right="0.19cm" fo:border-right="#000000 0.018cm solid" fo:wrap-option="wrap"/>
    </style:style>
    <style:style style:name="P776" style:family="paragraph" style:parent-style-name="Normal">
      <style:paragraph-properties fo:text-align="left" fo:text-indent="0cm" fo:line-height="100%" fo:margin-bottom="0cm" fo:margin-left="0cm" fo:margin-right="0cm"/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bn" fo:country="GB" fo:country-asian="GB" fo:country-complex="BD"/>
    </style:style>
    <style:style style:name="Cell237" style:family="table-cell">
      <style:table-cell-properties style:vertical-align="middle" fo:border-bottom="#000000 0.035cm solid" fo:padding-left="0.19cm" fo:padding-right="0.19cm" fo:border-right="#000000 0.018cm solid" fo:wrap-option="wrap"/>
    </style:style>
    <style:style style:name="P777" style:family="paragraph" style:parent-style-name="Normal">
      <style:paragraph-properties fo:text-align="left" fo:text-indent="0cm" fo:line-height="100%" fo:margin-bottom="0cm" fo:margin-left="0cm" fo:margin-right="0cm"/>
    </style:style>
    <style:style style:name="T777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bn" fo:country="GB" fo:country-asian="GB" fo:country-complex="BD" fo:font-weight="bold" style:font-weight-asian="bold" style:font-weight-complex="bold"/>
    </style:style>
    <style:style style:name="T777_2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bn" fo:country="GB" fo:country-asian="GB" fo:country-complex="BD"/>
    </style:style>
    <style:style style:name="T777_3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bn" fo:country="GB" fo:country-asian="GB" fo:country-complex="BD" fo:font-weight="bold" style:font-weight-asian="bold" style:font-weight-complex="bold"/>
    </style:style>
    <style:style style:name="Cell238" style:family="table-cell">
      <style:table-cell-properties style:vertical-align="middle" fo:border-bottom="#000000 0.035cm solid" fo:padding-left="0.19cm" fo:padding-right="0.19cm" fo:border-right="#000000 0.018cm solid" fo:wrap-option="wrap"/>
    </style:style>
    <style:style style:name="P778" style:family="paragraph" style:parent-style-name="Normal">
      <style:paragraph-properties fo:text-align="right" fo:text-indent="0cm" fo:line-height="100%" fo:margin-bottom="0cm" fo:margin-left="0cm" fo:margin-right="0cm"/>
    </style:style>
    <style:style style:name="T778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bn" fo:country="GB" fo:country-asian="GB" fo:country-complex="BD" fo:font-weight="bold" style:font-weight-asian="bold" style:font-weight-complex="bold"/>
    </style:style>
    <style:style style:name="Cell239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779" style:family="paragraph" style:parent-style-name="Normal">
      <style:paragraph-properties fo:text-align="right" fo:text-indent="0cm" fo:line-height="100%" fo:margin-bottom="0cm" fo:margin-left="0cm" fo:margin-right="0cm"/>
    </style:style>
    <style:style style:name="T779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bn" fo:country="GB" fo:country-asian="GB" fo:country-complex="BD"/>
    </style:style>
    <style:style style:name="Row106" style:family="table-row">
      <style:table-row-properties style:min-row-height="2.046cm"/>
    </style:style>
    <style:style style:name="Cell240" style:family="table-cell">
      <style:table-cell-properties style:vertical-align="middle" fo:border-bottom="#000000 0.035cm solid" fo:padding-left="0.19cm" fo:border-left="#000000 0.035cm solid" fo:padding-right="0.19cm" fo:border-right="#000000 0.018cm solid" fo:wrap-option="wrap"/>
    </style:style>
    <style:style style:name="P780" style:family="paragraph" style:parent-style-name="Normal">
      <style:paragraph-properties fo:text-align="center" fo:text-indent="0cm" fo:line-height="100%" fo:margin-bottom="0cm" fo:margin-left="0cm" fo:margin-right="0cm"/>
    </style:style>
    <style:style style:name="T780_1" style:family="text">
      <style:text-properties fo:color="#000000" style:font-name="Arial" fo:font-size="9pt" style:font-name-asian="Times New Roman" style:font-size-asian="9pt" style:font-name-complex="Arial" style:font-size-complex="12pt" fo:language="en" fo:language-asian="en" fo:language-complex="bn" fo:country="GB" fo:country-asian="GB" fo:country-complex="BD"/>
    </style:style>
    <style:style style:name="Cell241" style:family="table-cell">
      <style:table-cell-properties style:vertical-align="middle" fo:border-bottom="#000000 0.035cm solid" fo:padding-left="0.19cm" fo:padding-right="0.19cm" fo:border-right="#000000 0.018cm solid" fo:wrap-option="wrap"/>
    </style:style>
    <style:style style:name="P781" style:family="paragraph" style:parent-style-name="Normal">
      <style:paragraph-properties fo:text-align="left" fo:text-indent="0cm" fo:line-height="100%" fo:margin-bottom="0cm" fo:margin-left="0cm" fo:margin-right="0cm"/>
    </style:style>
    <style:style style:name="T781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bn" fo:country="GB" fo:country-asian="GB" fo:country-complex="BD"/>
    </style:style>
    <style:style style:name="Cell242" style:family="table-cell">
      <style:table-cell-properties style:vertical-align="middle" fo:border-bottom="#000000 0.035cm solid" fo:padding-left="0.19cm" fo:padding-right="0.19cm" fo:border-right="#000000 0.018cm solid" fo:wrap-option="wrap"/>
    </style:style>
    <style:style style:name="P782" style:family="paragraph" style:parent-style-name="Normal">
      <style:paragraph-properties fo:text-align="right" fo:text-indent="0cm" fo:line-height="100%" fo:margin-bottom="0cm" fo:margin-left="0cm" fo:margin-right="0cm"/>
    </style:style>
    <style:style style:name="T782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bn" fo:country="GB" fo:country-asian="GB" fo:country-complex="BD"/>
    </style:style>
    <style:style style:name="Cell243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783" style:family="paragraph" style:parent-style-name="Normal">
      <style:paragraph-properties fo:text-align="right" fo:text-indent="0cm" fo:line-height="100%" fo:margin-bottom="0cm" fo:margin-left="0cm" fo:margin-right="0cm"/>
    </style:style>
    <style:style style:name="T783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bn" fo:country="GB" fo:country-asian="GB" fo:country-complex="BD"/>
    </style:style>
    <style:style style:name="Row107" style:family="table-row">
      <style:table-row-properties style:min-row-height="0.829cm"/>
    </style:style>
    <style:style style:name="Cell244" style:family="table-cell">
      <style:table-cell-properties style:vertical-align="middle" fo:border-bottom="#000000 0.035cm solid" fo:padding-left="0.19cm" fo:border-left="#000000 0.035cm solid" fo:padding-right="0.19cm" fo:border-right="#000000 0.018cm solid" fo:wrap-option="wrap"/>
    </style:style>
    <style:style style:name="P784" style:family="paragraph" style:parent-style-name="Normal">
      <style:paragraph-properties fo:text-align="center" fo:text-indent="0cm" fo:line-height="100%" fo:margin-bottom="0cm" fo:margin-left="0cm" fo:margin-right="0cm"/>
    </style:style>
    <style:style style:name="T784_1" style:family="text">
      <style:text-properties fo:color="#000000" style:font-name="Arial" fo:font-size="9pt" style:font-name-asian="Times New Roman" style:font-size-asian="9pt" style:font-name-complex="Arial" style:font-size-complex="12pt" fo:language="en" fo:language-asian="en" fo:language-complex="bn" fo:country="GB" fo:country-asian="GB" fo:country-complex="BD"/>
    </style:style>
    <style:style style:name="Cell245" style:family="table-cell">
      <style:table-cell-properties style:vertical-align="middle" fo:border-bottom="#000000 0.035cm solid" fo:padding-left="0.19cm" fo:padding-right="0.19cm" fo:border-right="#000000 0.018cm solid" fo:wrap-option="wrap"/>
    </style:style>
    <style:style style:name="P785" style:family="paragraph" style:parent-style-name="Normal">
      <style:paragraph-properties fo:text-align="left" fo:text-indent="0cm" fo:line-height="100%" fo:margin-bottom="0cm" fo:margin-left="0cm" fo:margin-right="0cm"/>
    </style:style>
    <style:style style:name="T785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bn" fo:country="GB" fo:country-asian="GB" fo:country-complex="BD"/>
    </style:style>
    <style:style style:name="Cell246" style:family="table-cell">
      <style:table-cell-properties style:vertical-align="middle" fo:border-bottom="#000000 0.035cm solid" fo:padding-left="0.19cm" fo:padding-right="0.19cm" fo:border-right="#000000 0.018cm solid" fo:wrap-option="wrap"/>
    </style:style>
    <style:style style:name="P786" style:family="paragraph" style:parent-style-name="Normal">
      <style:paragraph-properties fo:text-align="right" fo:text-indent="0cm" fo:line-height="100%" fo:margin-bottom="0cm" fo:margin-left="0cm" fo:margin-right="0cm"/>
    </style:style>
    <style:style style:name="T786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bn" fo:country="GB" fo:country-asian="GB" fo:country-complex="BD"/>
    </style:style>
    <style:style style:name="Cell247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787" style:family="paragraph" style:parent-style-name="Normal">
      <style:paragraph-properties fo:text-align="right" fo:text-indent="0cm" fo:line-height="100%" fo:margin-bottom="0cm" fo:margin-left="0cm" fo:margin-right="0cm"/>
    </style:style>
    <style:style style:name="T787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bn" fo:country="GB" fo:country-asian="GB" fo:country-complex="BD"/>
    </style:style>
    <style:style style:name="T787_2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bn" fo:country="GB" fo:country-asian="GB" fo:country-complex="BD"/>
    </style:style>
    <style:style style:name="T787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bn" fo:country="GB" fo:country-asian="GB" fo:country-complex="BD"/>
    </style:style>
    <style:style style:name="Row108" style:family="table-row">
      <style:table-row-properties style:min-row-height="0.829cm"/>
    </style:style>
    <style:style style:name="Cell248" style:family="table-cell">
      <style:table-cell-properties style:vertical-align="middle" fo:border-bottom="#000000 0.035cm solid" fo:padding-left="0.19cm" fo:border-left="#000000 0.035cm solid" fo:padding-right="0.19cm" fo:border-right="#000000 0.018cm solid" fo:wrap-option="wrap"/>
    </style:style>
    <style:style style:name="P788" style:family="paragraph" style:parent-style-name="Normal">
      <style:paragraph-properties fo:text-align="center" fo:text-indent="0cm" fo:line-height="100%" fo:margin-bottom="0cm" fo:margin-left="0cm" fo:margin-right="0cm"/>
    </style:style>
    <style:style style:name="T788_1" style:family="text">
      <style:text-properties fo:color="#000000" style:font-name="Arial" fo:font-size="9pt" style:font-name-asian="Times New Roman" style:font-size-asian="9pt" style:font-name-complex="Arial" style:font-size-complex="12pt" fo:language="en" fo:language-asian="en" fo:language-complex="bn" fo:country="GB" fo:country-asian="GB" fo:country-complex="BD"/>
    </style:style>
    <style:style style:name="Cell249" style:family="table-cell">
      <style:table-cell-properties style:vertical-align="middle" fo:border-bottom="#000000 0.035cm solid" fo:padding-left="0.19cm" fo:padding-right="0.19cm" fo:border-right="#000000 0.018cm solid" fo:wrap-option="wrap"/>
    </style:style>
    <style:style style:name="P789" style:family="paragraph" style:parent-style-name="Normal">
      <style:paragraph-properties fo:text-align="left" fo:text-indent="0cm" fo:line-height="100%" fo:margin-bottom="0cm" fo:margin-left="0cm" fo:margin-right="0cm"/>
    </style:style>
    <style:style style:name="T789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bn" fo:country="GB" fo:country-asian="GB" fo:country-complex="BD"/>
    </style:style>
    <style:style style:name="Cell250" style:family="table-cell">
      <style:table-cell-properties style:vertical-align="middle" fo:border-bottom="#000000 0.035cm solid" fo:padding-left="0.19cm" fo:padding-right="0.19cm" fo:border-right="#000000 0.018cm solid" fo:wrap-option="wrap"/>
    </style:style>
    <style:style style:name="P790" style:family="paragraph" style:parent-style-name="Normal">
      <style:paragraph-properties fo:text-align="right" fo:text-indent="0cm" fo:line-height="100%" fo:margin-bottom="0cm" fo:margin-left="0cm" fo:margin-right="0cm"/>
    </style:style>
    <style:style style:name="T790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bn" fo:country="GB" fo:country-asian="GB" fo:country-complex="BD"/>
    </style:style>
    <style:style style:name="Cell251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791" style:family="paragraph" style:parent-style-name="Normal">
      <style:paragraph-properties fo:text-align="right" fo:text-indent="0cm" fo:line-height="100%" fo:margin-bottom="0cm" fo:margin-left="0cm" fo:margin-right="0cm"/>
    </style:style>
    <style:style style:name="T791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bn" fo:country="GB" fo:country-asian="GB" fo:country-complex="BD"/>
    </style:style>
    <style:style style:name="T791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bn" fo:country="GB" fo:country-asian="GB" fo:country-complex="BD"/>
    </style:style>
    <style:style style:name="T791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bn" fo:country="GB" fo:country-asian="GB" fo:country-complex="BD"/>
    </style:style>
    <style:style style:name="Row109" style:family="table-row">
      <style:table-row-properties style:min-row-height="1.076cm"/>
    </style:style>
    <style:style style:name="Cell252" style:family="table-cell">
      <style:table-cell-properties style:vertical-align="top" fo:border-bottom="#000000 0.035cm solid" fo:padding-left="0.19cm" fo:border-left="#000000 0.035cm solid" fo:padding-right="0.19cm" fo:border-right="#000000 0.018cm solid" fo:wrap-option="wrap"/>
    </style:style>
    <style:style style:name="P792" style:family="paragraph" style:parent-style-name="Normal">
      <style:paragraph-properties fo:text-align="center" fo:text-indent="0cm" fo:line-height="100%" fo:margin-bottom="0cm" fo:margin-left="0cm" fo:margin-right="0cm"/>
    </style:style>
    <style:style style:name="T792_1" style:family="text">
      <style:text-properties fo:color="#000000" style:font-name="Arial" fo:font-size="9pt" style:font-name-asian="Times New Roman" style:font-size-asian="9pt" style:font-name-complex="Arial" style:font-size-complex="12pt" fo:language="en" fo:language-asian="en" fo:language-complex="bn" fo:country="GB" fo:country-asian="GB" fo:country-complex="BD"/>
    </style:style>
    <style:style style:name="Cell253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793" style:family="paragraph" style:parent-style-name="Normal">
      <style:paragraph-properties fo:text-align="left" fo:text-indent="0cm" fo:line-height="100%" fo:margin-bottom="0cm" fo:margin-left="0cm" fo:margin-right="0cm"/>
    </style:style>
    <style:style style:name="T793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bn" fo:country="GB" fo:country-asian="GB" fo:country-complex="BD"/>
    </style:style>
    <style:style style:name="Cell254" style:family="table-cell">
      <style:table-cell-properties style:vertical-align="middle" fo:border-bottom="#000000 0.035cm solid" fo:padding-left="0.19cm" fo:border-left="#000000 0.018cm solid" fo:padding-right="0.19cm" fo:border-right="#000000 0.018cm solid" fo:wrap-option="wrap"/>
    </style:style>
    <style:style style:name="P794" style:family="paragraph" style:parent-style-name="Normal">
      <style:paragraph-properties fo:text-align="center" fo:text-indent="0cm" fo:line-height="100%" fo:margin-bottom="0cm" fo:margin-left="0cm" fo:margin-right="0cm"/>
    </style:style>
    <style:style style:name="T794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bn" fo:country="GB" fo:country-asian="GB" fo:country-complex="BD"/>
    </style:style>
    <style:style style:name="Cell255" style:family="table-cell">
      <style:table-cell-properties style:vertical-align="middle" fo:border-bottom="#000000 0.035cm solid" fo:padding-left="0.19cm" fo:border-left="#000000 0.018cm solid" fo:padding-right="0.19cm" fo:border-right="#000000 0.035cm solid" fo:wrap-option="wrap"/>
    </style:style>
    <style:style style:name="P795" style:family="paragraph" style:parent-style-name="Normal">
      <style:paragraph-properties fo:text-align="right" fo:text-indent="0cm" fo:line-height="100%" fo:margin-bottom="0cm" fo:margin-left="0cm" fo:margin-right="0cm"/>
    </style:style>
    <style:style style:name="T795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bn" fo:country="GB" fo:country-asian="GB" fo:country-complex="BD"/>
    </style:style>
    <style:style style:name="T795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bn" fo:country="GB" fo:country-asian="GB" fo:country-complex="BD"/>
    </style:style>
    <style:style style:name="Row110" style:family="table-row">
      <style:table-row-properties style:min-row-height="1.076cm"/>
    </style:style>
    <style:style style:name="Cell256" style:family="table-cell">
      <style:table-cell-properties style:vertical-align="middle" fo:border-bottom="#000000 0.035cm solid" fo:padding-left="0.19cm" fo:border-left="#000000 0.035cm solid" fo:padding-right="0.19cm" fo:border-right="#000000 0.018cm solid" fo:wrap-option="wrap"/>
    </style:style>
    <style:style style:name="P796" style:family="paragraph" style:parent-style-name="Normal">
      <style:paragraph-properties fo:text-align="left" fo:text-indent="0cm" fo:line-height="100%" fo:margin-bottom="0cm" fo:margin-left="0cm" fo:margin-right="0cm"/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bn" fo:country="GB" fo:country-asian="GB" fo:country-complex="BD"/>
    </style:style>
    <style:style style:name="Cell257" style:family="table-cell">
      <style:table-cell-properties style:vertical-align="middle" fo:border-bottom="#000000 0.035cm solid" fo:padding-left="0.19cm" fo:padding-right="0.19cm" fo:border-right="#000000 0.018cm solid" fo:wrap-option="wrap"/>
    </style:style>
    <style:style style:name="P797" style:family="paragraph" style:parent-style-name="Normal">
      <style:paragraph-properties fo:text-align="left" fo:text-indent="0cm" fo:line-height="100%" fo:margin-bottom="0cm" fo:margin-left="0cm" fo:margin-right="0cm"/>
    </style:style>
    <style:style style:name="T797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bn" fo:country="GB" fo:country-asian="GB" fo:country-complex="BD"/>
    </style:style>
    <style:style style:name="Cell258" style:family="table-cell">
      <style:table-cell-properties style:vertical-align="middle" fo:border-bottom="#000000 0.035cm solid" fo:padding-left="0.19cm" fo:border-left="#000000 0.018cm solid" fo:padding-right="0.19cm" fo:border-right="#000000 0.018cm solid" fo:wrap-option="wrap"/>
    </style:style>
    <style:style style:name="P798" style:family="paragraph" style:parent-style-name="Normal">
      <style:paragraph-properties fo:text-align="left" fo:text-indent="0cm" fo:line-height="100%" fo:margin-bottom="0cm" fo:margin-left="0cm" fo:margin-right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bn" fo:country="GB" fo:country-asian="GB" fo:country-complex="BD"/>
    </style:style>
    <style:style style:name="Cell259" style:family="table-cell">
      <style:table-cell-properties style:vertical-align="middle" fo:border-bottom="#000000 0.035cm solid" fo:padding-left="0.19cm" fo:border-left="#000000 0.018cm solid" fo:padding-right="0.19cm" fo:border-right="#000000 0.035cm solid" fo:wrap-option="wrap"/>
    </style:style>
    <style:style style:name="P799" style:family="paragraph" style:parent-style-name="Normal">
      <style:paragraph-properties fo:text-align="left" fo:text-indent="0cm" fo:line-height="100%" fo:margin-bottom="0cm" fo:margin-left="0cm" fo:margin-right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bn" fo:country="GB" fo:country-asian="GB" fo:country-complex="BD"/>
    </style:style>
    <style:style style:name="Row111" style:family="table-row">
      <style:table-row-properties style:min-row-height="0.529cm"/>
    </style:style>
    <style:style style:name="Cell260" style:family="table-cell">
      <style:table-cell-properties style:vertical-align="middle" fo:padding-left="0.19cm" fo:padding-right="0.19cm" fo:wrap-option="wrap"/>
    </style:style>
    <style:style style:name="P800" style:family="paragraph" style:parent-style-name="Normal">
      <style:paragraph-properties fo:text-align="left" fo:text-indent="0cm" fo:line-height="100%" fo:margin-bottom="0cm" fo:margin-left="0cm" fo:margin-right="0cm"/>
    </style:style>
    <style:style style:name="T800_1" style:family="text">
      <style:text-properties fo:color="#000000" style:font-name="Arial" fo:font-size="9pt" style:font-name-asian="Times New Roman" style:font-size-asian="9pt" style:font-name-complex="Arial" style:font-size-complex="12pt" fo:language="en" fo:language-asian="en" fo:language-complex="bn" fo:country="GB" fo:country-asian="GB" fo:country-complex="BD"/>
    </style:style>
    <style:style style:name="Cell261" style:family="table-cell">
      <style:table-cell-properties style:vertical-align="middle" fo:border-bottom="#000000 0.035cm solid" fo:padding-left="0.19cm" fo:border-left="#000000 0.035cm solid" fo:padding-right="0.19cm" fo:border-right="#000000 0.018cm solid" fo:wrap-option="wrap"/>
    </style:style>
    <style:style style:name="P801" style:family="paragraph" style:parent-style-name="Normal">
      <style:paragraph-properties fo:text-align="left" fo:text-indent="0cm" fo:line-height="100%" fo:margin-bottom="0cm" fo:margin-left="0cm" fo:margin-right="0cm"/>
    </style:style>
    <style:style style:name="T801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bn" fo:country="GB" fo:country-asian="GB" fo:country-complex="BD" fo:font-weight="bold" style:font-weight-asian="bold" style:font-weight-complex="bold"/>
    </style:style>
    <style:style style:name="Cell262" style:family="table-cell">
      <style:table-cell-properties style:vertical-align="middle" fo:border-bottom="#000000 0.035cm solid" fo:padding-left="0.19cm" fo:padding-right="0.19cm" fo:border-right="#000000 0.018cm solid" fo:wrap-option="wrap"/>
    </style:style>
    <style:style style:name="P802" style:family="paragraph" style:parent-style-name="Normal">
      <style:paragraph-properties fo:text-align="right" fo:text-indent="0cm" fo:line-height="100%" fo:margin-bottom="0cm" fo:margin-left="0cm" fo:margin-right="0cm"/>
    </style:style>
    <style:style style:name="T802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bn" fo:country="GB" fo:country-asian="GB" fo:country-complex="BD" fo:font-weight="bold" style:font-weight-asian="bold" style:font-weight-complex="bold"/>
    </style:style>
    <style:style style:name="Cell263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803" style:family="paragraph" style:parent-style-name="Normal">
      <style:paragraph-properties fo:text-align="right" fo:text-indent="0cm" fo:line-height="100%" fo:margin-bottom="0cm" fo:margin-left="0cm" fo:margin-right="0cm"/>
    </style:style>
    <style:style style:name="T803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bn" fo:country="GB" fo:country-asian="GB" fo:country-complex="BD" fo:font-weight="bold" style:font-weight-asian="bold" style:font-weight-complex="bold"/>
    </style:style>
    <style:style style:name="Row112" style:family="table-row">
      <style:table-row-properties style:min-row-height="0.529cm"/>
    </style:style>
    <style:style style:name="Cell264" style:family="table-cell">
      <style:table-cell-properties style:vertical-align="bottom" fo:padding-left="0.19cm" fo:padding-right="0.19cm" fo:wrap-option="no-wrap"/>
    </style:style>
    <style:style style:name="P804" style:family="paragraph" style:parent-style-name="Normal">
      <style:paragraph-properties fo:text-align="right" fo:text-indent="0cm" fo:line-height="100%" fo:margin-bottom="0cm" fo:margin-left="0cm" fo:margin-right="0cm"/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bn" fo:country="GB" fo:country-asian="GB" fo:country-complex="BD" fo:font-weight="bold" style:font-weight-asian="bold" style:font-weight-complex="bold"/>
    </style:style>
    <style:style style:name="Cell265" style:family="table-cell">
      <style:table-cell-properties style:vertical-align="middle" fo:border-bottom="#000000 0.035cm solid" fo:padding-left="0.19cm" fo:border-left="#000000 0.035cm solid" fo:padding-right="0.19cm" fo:border-right="#000000 0.018cm solid" fo:wrap-option="wrap"/>
    </style:style>
    <style:style style:name="P805" style:family="paragraph" style:parent-style-name="Normal">
      <style:paragraph-properties fo:text-align="left" fo:text-indent="0cm" fo:line-height="100%" fo:margin-bottom="0cm" fo:margin-left="0cm" fo:margin-right="0cm"/>
    </style:style>
    <style:style style:name="T805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bn" fo:country="GB" fo:country-asian="GB" fo:country-complex="BD" fo:font-weight="bold" style:font-weight-asian="bold" style:font-weight-complex="bold"/>
    </style:style>
    <style:style style:name="Cell266" style:family="table-cell">
      <style:table-cell-properties style:vertical-align="bottom" fo:border-bottom="#000000 0.035cm solid" fo:padding-left="0.19cm" fo:padding-right="0.19cm" fo:border-right="#000000 0.035cm solid" fo:wrap-option="no-wrap"/>
    </style:style>
    <style:style style:name="P806" style:family="paragraph" style:parent-style-name="Normal">
      <style:paragraph-properties fo:text-align="right" fo:text-indent="0cm" fo:line-height="100%" fo:margin-bottom="0cm" fo:margin-left="0cm" fo:margin-right="0cm"/>
    </style:style>
    <style:style style:name="T806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bn" fo:country="GB" fo:country-asian="GB" fo:country-complex="BD" fo:font-weight="bold" style:font-weight-asian="bold" style:font-weight-complex="bold"/>
    </style:style>
    <style:style style:name="Cell267" style:family="table-cell">
      <style:table-cell-properties style:vertical-align="bottom" fo:padding-left="0.19cm" fo:padding-right="0.19cm" fo:wrap-option="no-wrap"/>
    </style:style>
    <style:style style:name="P807" style:family="paragraph" style:parent-style-name="Normal">
      <style:paragraph-properties fo:text-align="right" fo:text-indent="0cm" fo:line-height="100%" fo:margin-bottom="0cm" fo:margin-left="0cm" fo:margin-right="0cm"/>
      <style:text-properties fo:color="#000000" style:font-name="Aptos Narrow" fo:font-size="10pt" style:font-name-asian="Times New Roman" style:font-size-asian="10pt" style:font-name-complex="Times New Roman" style:font-size-complex="10pt" fo:language="en" fo:language-asian="en" fo:language-complex="bn" fo:country="GB" fo:country-asian="GB" fo:country-complex="BD" fo:font-weight="bold" style:font-weight-asian="bold" style:font-weight-complex="bold"/>
    </style:style>
    <style:style style:name="P808" style:family="paragraph" style:parent-style-name="Normal">
      <style:paragraph-properties fo:text-align="left" fo:text-indent="0cm" fo:line-height="108%" fo:margin-bottom="0cm" fo:margin-left="0cm" fo:margin-right="0cm"/>
    </style:style>
    <style:style style:name="T808_1" style:family="text">
      <style:text-properties style:font-name="Times New Roman" fo:font-size="12pt" style:font-name-asian="Times New Roman" style:font-size-asian="12pt" style:font-name-complex="Times New Roman"/>
    </style:style>
    <style:style style:name="P809" style:family="paragraph" style:parent-style-name="Normal">
      <style:paragraph-properties fo:text-align="left" fo:break-before="page" fo:text-indent="0cm" fo:line-height="116%" fo:margin-bottom="0.282cm" fo:margin-left="0cm" fo:margin-right="0cm"/>
    </style:style>
    <style:style style:name="P810" style:family="paragraph" style:parent-style-name="Heading_20_1">
      <style:paragraph-properties fo:margin-left="-0.009cm"/>
    </style:style>
    <style:style style:name="T810_1" style:family="text"/>
    <style:style style:name="T810_2" style:family="text" style:parent-style-name="Heading_20_1">
      <style:text-properties style:text-position="super 58%"/>
    </style:style>
    <style:style style:name="P811" style:family="paragraph" style:parent-style-name="footnote_20_description">
      <style:paragraph-properties fo:text-indent="0cm" fo:line-height="102%" fo:margin-left="0cm"/>
    </style:style>
    <style:style style:name="T811_1" style:family="text"/>
    <style:style style:name="T811_2" style:family="text">
      <style:text-properties style:font-name="Times New Roman" style:font-name-asian="Times New Roman" style:font-name-complex="Times New Roman"/>
    </style:style>
    <style:style style:name="P812" style:family="paragraph" style:parent-style-name="Normal">
      <style:paragraph-properties fo:text-align="left" fo:text-indent="0cm" fo:line-height="108%" fo:margin-bottom="0cm" fo:margin-left="0cm" fo:margin-right="0cm"/>
    </style:style>
    <style:style style:name="T812_1" style:family="text">
      <style:text-properties style:font-name="Times New Roman" fo:font-size="12pt" style:font-name-asian="Times New Roman" style:font-size-asian="12pt" style:font-name-complex="Times New Roman" fo:font-weight="bold" style:font-weight-asian="bold"/>
    </style:style>
    <style:style style:name="P813" style:family="paragraph" style:parent-style-name="Normal">
      <style:paragraph-properties fo:margin-right="0.005cm"/>
    </style:style>
    <style:style style:name="T813_1" style:family="text"/>
    <style:style style:name="P814" style:family="paragraph" style:parent-style-name="Normal">
      <style:paragraph-properties fo:text-align="left" fo:text-indent="0cm" fo:line-height="108%" fo:margin-bottom="0.173cm" fo:margin-left="0cm" fo:margin-right="0cm"/>
    </style:style>
    <style:style style:name="T814_1" style:family="text"/>
    <style:style style:name="P815" style:family="paragraph" style:parent-style-name="Normal">
      <style:paragraph-properties fo:margin-right="0.005cm"/>
    </style:style>
    <style:style style:name="T815_1" style:family="text"/>
    <style:style style:name="P816" style:family="paragraph" style:parent-style-name="Normal">
      <style:paragraph-properties fo:text-align="left" fo:text-indent="0cm" fo:line-height="108%" fo:margin-bottom="0.173cm" fo:margin-left="1.27cm" fo:margin-right="0cm"/>
    </style:style>
    <style:style style:name="T816_1" style:family="text"/>
    <style:style style:name="P817" style:family="paragraph" style:parent-style-name="Normal">
      <style:paragraph-properties fo:margin-right="0.005cm"/>
    </style:style>
    <style:style style:name="T817_1" style:family="text"/>
    <style:style style:name="P818" style:family="paragraph" style:parent-style-name="Normal">
      <style:paragraph-properties fo:text-align="left" fo:text-indent="0cm" fo:line-height="108%" fo:margin-bottom="0.173cm" fo:margin-left="1.27cm" fo:margin-right="0cm"/>
    </style:style>
    <style:style style:name="T818_1" style:family="text"/>
    <style:style style:name="P819" style:family="paragraph" style:parent-style-name="Normal">
      <style:paragraph-properties fo:margin-right="0.005cm"/>
    </style:style>
    <style:style style:name="T819_1" style:family="text"/>
    <style:style style:name="P820" style:family="paragraph" style:parent-style-name="Normal">
      <style:paragraph-properties fo:text-align="left" fo:text-indent="0cm" fo:line-height="108%" fo:margin-bottom="0.173cm" fo:margin-left="1.27cm" fo:margin-right="0cm"/>
    </style:style>
    <style:style style:name="T820_1" style:family="text"/>
    <style:style style:name="P821" style:family="paragraph" style:parent-style-name="Normal">
      <style:paragraph-properties fo:margin-right="0.005cm"/>
    </style:style>
    <style:style style:name="T821_1" style:family="text"/>
    <style:style style:name="P822" style:family="paragraph" style:parent-style-name="Normal">
      <style:paragraph-properties fo:text-align="left" fo:text-indent="0cm" fo:line-height="108%" fo:margin-bottom="0.173cm" fo:margin-left="1.27cm" fo:margin-right="0cm"/>
    </style:style>
    <style:style style:name="T822_1" style:family="text"/>
    <style:style style:name="P823" style:family="paragraph" style:parent-style-name="Normal">
      <style:paragraph-properties fo:margin-right="0.005cm"/>
    </style:style>
    <style:style style:name="T823_1" style:family="text"/>
    <style:style style:name="T823_2" style:family="text"/>
    <style:style style:name="T823_3" style:family="text"/>
    <style:style style:name="P824" style:family="paragraph" style:parent-style-name="Normal">
      <style:paragraph-properties fo:text-align="left" fo:text-indent="0cm" fo:line-height="108%" fo:margin-bottom="0cm" fo:margin-left="1.27cm" fo:margin-right="0cm"/>
    </style:style>
    <style:style style:name="T824_1" style:family="text"/>
    <style:style style:name="P825" style:family="paragraph" style:parent-style-name="Normal">
      <style:paragraph-properties fo:text-align="left" fo:text-indent="0cm" fo:line-height="108%" fo:margin-bottom="0.173cm" fo:margin-left="0cm" fo:margin-right="0cm"/>
    </style:style>
    <style:style style:name="T825_1" style:family="text"/>
    <style:style style:name="P826" style:family="paragraph" style:parent-style-name="Normal">
      <style:paragraph-properties fo:text-align="left" fo:text-indent="0cm" fo:line-height="108%" fo:margin-bottom="0.169cm" fo:margin-left="0cm" fo:margin-right="0cm"/>
    </style:style>
    <style:style style:name="T826_1" style:family="text"/>
    <style:style style:name="P827" style:family="paragraph" style:parent-style-name="Normal">
      <style:paragraph-properties fo:text-align="left" fo:text-indent="0cm" fo:line-height="108%" fo:margin-bottom="0.173cm" fo:margin-left="0cm" fo:margin-right="0cm"/>
    </style:style>
    <style:style style:name="T827_1" style:family="text"/>
    <style:style style:name="P828" style:family="paragraph" style:parent-style-name="Normal">
      <style:paragraph-properties fo:text-align="left" fo:text-indent="0cm" fo:line-height="108%" fo:margin-bottom="0.175cm" fo:margin-left="0cm" fo:margin-right="0cm"/>
    </style:style>
    <style:style style:name="T828_1" style:family="text"/>
    <style:style style:name="P829" style:family="paragraph" style:parent-style-name="Normal">
      <style:paragraph-properties fo:text-align="left" fo:text-indent="0cm" fo:line-height="108%" fo:margin-bottom="0.169cm" fo:margin-left="0cm" fo:margin-right="0cm"/>
    </style:style>
    <style:style style:name="T829_1" style:family="text"/>
    <style:style style:name="P830" style:family="paragraph" style:parent-style-name="Normal">
      <style:paragraph-properties fo:text-align="left" fo:text-indent="0cm" fo:line-height="108%" fo:margin-bottom="0.173cm" fo:margin-left="0cm" fo:margin-right="0cm"/>
    </style:style>
    <style:style style:name="T830_1" style:family="text"/>
    <style:style style:name="P831" style:family="paragraph" style:parent-style-name="Normal">
      <style:paragraph-properties fo:text-align="left" fo:text-indent="0cm" fo:line-height="108%" fo:margin-bottom="0.173cm" fo:margin-left="0cm" fo:margin-right="0cm"/>
    </style:style>
    <style:style style:name="T831_1" style:family="text"/>
    <style:style style:name="P832" style:family="paragraph" style:parent-style-name="Heading_20_1">
      <style:paragraph-properties fo:text-indent="0cm" fo:margin-left="-0.026cm"/>
    </style:style>
    <style:style style:name="T832_1" style:family="text"/>
    <style:style style:name="T832_2" style:family="text">
      <style:text-properties fo:font-size="11pt" style:font-size-asian="11pt"/>
    </style:style>
    <style:style style:name="P833" style:family="paragraph" style:parent-style-name="Normal">
      <style:paragraph-properties fo:text-align="left" fo:text-indent="0cm" fo:line-height="108%" fo:margin-bottom="0cm" fo:margin-left="0cm" fo:margin-right="0cm"/>
    </style:style>
    <style:style style:name="T833_1" style:family="text">
      <style:text-properties style:font-name="Calibri" fo:font-size="12pt" style:font-name-asian="Calibri" style:font-size-asian="12pt" style:font-name-complex="Calibri"/>
    </style:style>
    <style:style style:name="P834" style:family="paragraph" style:parent-style-name="Normal">
      <style:paragraph-properties fo:text-indent="-0.635cm" fo:line-height="115%" fo:margin-right="0.005cm"/>
    </style:style>
    <style:style style:name="T834_1" style:family="text"/>
    <style:style style:name="P835" style:family="paragraph" style:parent-style-name="Normal">
      <style:paragraph-properties fo:text-indent="-0.635cm" fo:line-height="116%" fo:margin-right="0.005cm"/>
    </style:style>
    <style:style style:name="T835_1" style:family="text"/>
    <style:style style:name="P836" style:family="paragraph" style:parent-style-name="Normal">
      <style:paragraph-properties fo:text-indent="-0.635cm" fo:line-height="115%" fo:margin-right="0.005cm"/>
    </style:style>
    <style:style style:name="T836_1" style:family="text"/>
    <style:style style:name="P837" style:family="paragraph" style:parent-style-name="Normal">
      <style:paragraph-properties fo:text-indent="-0.635cm" fo:line-height="115%" fo:margin-right="0.005cm"/>
    </style:style>
    <style:style style:name="T837_1" style:family="text"/>
    <style:style style:name="T837_2" style:family="text">
      <style:text-properties style:font-name="Calibri" style:font-name-asian="Calibri" style:font-name-complex="Calibri"/>
    </style:style>
    <style:style style:name="P838" style:family="paragraph" style:parent-style-name="Normal">
      <style:paragraph-properties fo:text-align="left" fo:text-indent="0cm" fo:line-height="108%" fo:margin-bottom="0cm" fo:margin-left="0.635cm" fo:margin-right="0cm"/>
    </style:style>
    <style:style style:name="T838_1" style:family="text">
      <style:text-properties style:font-name="Times New Roman" style:font-name-asian="Times New Roman" style:font-name-complex="Times New Roman"/>
    </style:style>
    <style:style style:name="P839" style:family="paragraph" style:parent-style-name="Normal">
      <style:paragraph-properties fo:text-indent="-0.635cm" fo:line-height="115%" fo:margin-bottom="0.42cm" fo:margin-right="0.005cm"/>
    </style:style>
    <style:style style:name="T839_1" style:family="text"/>
    <style:style style:name="P840" style:family="paragraph" style:parent-style-name="Normal">
      <style:paragraph-properties fo:text-align="left" fo:text-indent="0cm" fo:line-height="108%" fo:margin-bottom="0cm" fo:margin-left="0cm" fo:margin-right="0cm"/>
    </style:style>
    <style:style style:name="T840_1" style:family="text">
      <style:text-properties fo:font-size="12pt" style:font-size-asian="12pt" fo:font-weight="bold" style:font-weight-asian="bold"/>
    </style:style>
    <style:style style:name="P841" style:family="paragraph" style:parent-style-name="Normal">
      <style:paragraph-properties fo:text-align="left" fo:text-indent="0cm" fo:line-height="108%" fo:margin-bottom="0cm" fo:margin-left="0cm" fo:margin-right="0cm"/>
    </style:style>
    <style:style style:name="T841_1" style:family="text">
      <style:text-properties fo:font-size="12pt" style:font-size-asian="12pt" fo:font-weight="bold" style:font-weight-asian="bold"/>
    </style:style>
    <style:style style:name="P842" style:family="paragraph" style:parent-style-name="Normal">
      <style:paragraph-properties fo:text-align="left" fo:text-indent="0cm" fo:line-height="108%" fo:margin-bottom="0cm" fo:margin-left="0cm" fo:margin-right="0cm"/>
    </style:style>
    <style:style style:name="T842_1" style:family="text">
      <style:text-properties fo:font-size="12pt" style:font-size-asian="12pt" fo:font-weight="bold" style:font-weight-asian="bold"/>
    </style:style>
    <style:style style:name="P843" style:family="paragraph" style:parent-style-name="Normal">
      <style:paragraph-properties fo:text-align="left" fo:text-indent="0cm" fo:line-height="108%" fo:margin-bottom="0cm" fo:margin-left="0cm" fo:margin-right="0cm"/>
    </style:style>
    <style:style style:name="T843_1" style:family="text">
      <style:text-properties fo:font-size="12pt" style:font-size-asian="12pt" fo:font-weight="bold" style:font-weight-asian="bold"/>
    </style:style>
    <style:style style:name="P844" style:family="paragraph" style:parent-style-name="Normal">
      <style:paragraph-properties fo:text-align="left" fo:text-indent="0cm" fo:line-height="108%" fo:margin-bottom="0cm" fo:margin-left="0cm" fo:margin-right="0cm"/>
    </style:style>
    <style:style style:name="T844_1" style:family="text">
      <style:text-properties fo:font-size="12pt" style:font-size-asian="12pt" fo:font-weight="bold" style:font-weight-asian="bold"/>
    </style:style>
    <style:style style:name="P845" style:family="paragraph" style:parent-style-name="Normal">
      <style:paragraph-properties fo:text-align="left" fo:text-indent="0cm" fo:line-height="108%" fo:margin-bottom="0cm" fo:margin-left="0cm" fo:margin-right="0cm"/>
    </style:style>
    <style:style style:name="T845_1" style:family="text">
      <style:text-properties fo:font-size="12pt" style:font-size-asian="12pt" fo:font-weight="bold" style:font-weight-asian="bold"/>
    </style:style>
    <style:style style:name="P846" style:family="paragraph" style:parent-style-name="Normal">
      <style:paragraph-properties fo:text-align="left" fo:text-indent="0cm" fo:line-height="108%" fo:margin-bottom="0cm" fo:margin-left="0cm" fo:margin-right="0cm"/>
    </style:style>
    <style:style style:name="T846_1" style:family="text">
      <style:text-properties fo:font-size="12pt" style:font-size-asian="12pt" fo:font-weight="bold" style:font-weight-asian="bold"/>
    </style:style>
    <style:style style:name="P847" style:family="paragraph" style:parent-style-name="Normal">
      <style:paragraph-properties fo:text-align="left" fo:text-indent="0cm" fo:line-height="108%" fo:margin-bottom="0cm" fo:margin-left="0cm" fo:margin-right="0cm"/>
    </style:style>
    <style:style style:name="T847_1" style:family="text">
      <style:text-properties fo:font-size="12pt" style:font-size-asian="12pt" fo:font-weight="bold" style:font-weight-asian="bold"/>
    </style:style>
    <style:style style:name="P848" style:family="paragraph" style:parent-style-name="Normal">
      <style:paragraph-properties fo:text-align="left" fo:text-indent="0cm" fo:line-height="108%" fo:margin-bottom="0cm" fo:margin-left="0cm" fo:margin-right="0cm"/>
    </style:style>
    <style:style style:name="T848_1" style:family="text">
      <style:text-properties fo:font-size="12pt" style:font-size-asian="12pt" fo:font-weight="bold" style:font-weight-asian="bold"/>
    </style:style>
    <style:style style:name="P849" style:family="paragraph" style:parent-style-name="Normal">
      <style:paragraph-properties fo:text-align="left" fo:text-indent="0cm" fo:line-height="108%" fo:margin-bottom="0cm" fo:margin-left="0cm" fo:margin-right="0cm"/>
    </style:style>
    <style:style style:name="T849_1" style:family="text">
      <style:text-properties fo:font-size="12pt" style:font-size-asian="12pt" fo:font-weight="bold" style:font-weight-asian="bold"/>
    </style:style>
    <style:style style:name="P850" style:family="paragraph" style:parent-style-name="Normal">
      <style:paragraph-properties fo:text-align="left" fo:text-indent="0cm" fo:line-height="108%" fo:margin-bottom="0cm" fo:margin-left="0cm" fo:margin-right="0cm"/>
    </style:style>
    <style:style style:name="T850_1" style:family="text">
      <style:text-properties fo:font-size="12pt" style:font-size-asian="12pt" fo:font-weight="bold" style:font-weight-asian="bold"/>
    </style:style>
    <style:style style:name="P851" style:family="paragraph" style:parent-style-name="Normal">
      <style:paragraph-properties fo:text-align="left" fo:text-indent="0cm" fo:line-height="108%" fo:margin-bottom="0cm" fo:margin-left="0cm" fo:margin-right="0cm"/>
    </style:style>
    <style:style style:name="T851_1" style:family="text">
      <style:text-properties fo:font-size="12pt" style:font-size-asian="12pt" fo:font-weight="bold" style:font-weight-asian="bold"/>
    </style:style>
    <style:style style:name="P852" style:family="paragraph" style:parent-style-name="Normal">
      <style:paragraph-properties fo:text-align="left" fo:text-indent="0cm" fo:line-height="108%" fo:margin-bottom="0cm" fo:margin-left="0cm" fo:margin-right="0cm"/>
    </style:style>
    <style:style style:name="T852_1" style:family="text">
      <style:text-properties fo:font-size="12pt" style:font-size-asian="12pt" fo:font-weight="bold" style:font-weight-asian="bold"/>
    </style:style>
    <style:style style:name="P853" style:family="paragraph" style:parent-style-name="Normal">
      <style:paragraph-properties fo:text-align="left" fo:text-indent="0cm" fo:line-height="108%" fo:margin-bottom="0cm" fo:margin-left="0cm" fo:margin-right="0cm"/>
    </style:style>
    <style:style style:name="T853_1" style:family="text">
      <style:text-properties fo:font-size="12pt" style:font-size-asian="12pt" fo:font-weight="bold" style:font-weight-asian="bold"/>
    </style:style>
    <style:style style:name="P854" style:family="paragraph" style:parent-style-name="Normal">
      <style:paragraph-properties fo:text-align="left" fo:text-indent="0cm" fo:line-height="108%" fo:margin-bottom="0cm" fo:margin-left="0cm" fo:margin-right="0cm"/>
    </style:style>
    <style:style style:name="T854_1" style:family="text">
      <style:text-properties fo:font-size="12pt" style:font-size-asian="12pt" fo:font-weight="bold" style:font-weight-asian="bold"/>
    </style:style>
    <style:style style:name="P855" style:family="paragraph" style:parent-style-name="Normal">
      <style:paragraph-properties fo:text-align="left" fo:text-indent="0cm" fo:line-height="108%" fo:margin-bottom="0cm" fo:margin-left="0cm" fo:margin-right="0cm"/>
    </style:style>
    <style:style style:name="T855_1" style:family="text">
      <style:text-properties fo:font-size="12pt" style:font-size-asian="12pt" fo:font-weight="bold" style:font-weight-asian="bold"/>
    </style:style>
    <style:style style:name="P856" style:family="paragraph" style:parent-style-name="Normal">
      <style:paragraph-properties fo:text-align="left" fo:text-indent="0cm" fo:line-height="108%" fo:margin-bottom="0cm" fo:margin-left="0cm" fo:margin-right="0cm"/>
    </style:style>
    <style:style style:name="T856_1" style:family="text">
      <style:text-properties fo:font-size="12pt" style:font-size-asian="12pt" fo:font-weight="bold" style:font-weight-asian="bold"/>
    </style:style>
    <style:style style:name="P857" style:family="paragraph" style:parent-style-name="Normal">
      <style:paragraph-properties fo:text-align="left" fo:text-indent="0cm" fo:line-height="108%" fo:margin-bottom="0cm" fo:margin-left="0cm" fo:margin-right="0cm"/>
    </style:style>
    <style:style style:name="T857_1" style:family="text">
      <style:text-properties fo:font-size="12pt" style:font-size-asian="12pt" fo:font-weight="bold" style:font-weight-asian="bold"/>
    </style:style>
    <style:style style:name="P858" style:family="paragraph" style:parent-style-name="Normal">
      <style:paragraph-properties fo:text-align="left" fo:text-indent="0cm" fo:line-height="108%" fo:margin-bottom="0cm" fo:margin-left="0cm" fo:margin-right="0cm"/>
    </style:style>
    <style:style style:name="T858_1" style:family="text">
      <style:text-properties fo:font-size="12pt" style:font-size-asian="12pt" fo:font-weight="bold" style:font-weight-asian="bold"/>
    </style:style>
    <style:style style:name="P859" style:family="paragraph" style:parent-style-name="Normal">
      <style:paragraph-properties fo:text-align="left" fo:text-indent="0cm" fo:line-height="108%" fo:margin-bottom="0cm" fo:margin-left="0cm" fo:margin-right="0cm"/>
    </style:style>
    <style:style style:name="T859_1" style:family="text">
      <style:text-properties fo:font-size="12pt" style:font-size-asian="12pt" fo:font-weight="bold" style:font-weight-asian="bold"/>
    </style:style>
    <style:style style:name="P860" style:family="paragraph" style:parent-style-name="Normal">
      <style:paragraph-properties fo:text-align="left" fo:text-indent="0cm" fo:line-height="108%" fo:margin-bottom="0cm" fo:margin-left="0cm" fo:margin-right="0cm"/>
    </style:style>
    <style:style style:name="T860_1" style:family="text">
      <style:text-properties fo:font-size="12pt" style:font-size-asian="12pt" fo:font-weight="bold" style:font-weight-asian="bold"/>
    </style:style>
    <style:style style:name="P861" style:family="paragraph" style:parent-style-name="Normal">
      <style:paragraph-properties fo:text-align="left" fo:text-indent="0cm" fo:line-height="108%" fo:margin-bottom="0cm" fo:margin-left="0cm" fo:margin-right="0cm"/>
    </style:style>
    <style:style style:name="T861_1" style:family="text">
      <style:text-properties fo:font-size="12pt" style:font-size-asian="12pt" fo:font-weight="bold" style:font-weight-asian="bold"/>
    </style:style>
    <style:style style:name="P862" style:family="paragraph" style:parent-style-name="Normal">
      <style:paragraph-properties fo:text-align="left" fo:text-indent="0cm" fo:line-height="108%" fo:margin-bottom="0cm" fo:margin-left="0cm" fo:margin-right="0cm"/>
    </style:style>
    <style:style style:name="T862_1" style:family="text">
      <style:text-properties fo:font-size="12pt" style:font-size-asian="12pt" fo:font-weight="bold" style:font-weight-asian="bold"/>
    </style:style>
    <style:style style:name="P863" style:family="paragraph" style:parent-style-name="Normal">
      <style:paragraph-properties fo:text-align="left" fo:text-indent="0cm" fo:line-height="108%" fo:margin-bottom="0cm" fo:margin-left="0cm" fo:margin-right="0cm"/>
    </style:style>
    <style:style style:name="T863_1" style:family="text">
      <style:text-properties fo:font-size="12pt" style:font-size-asian="12pt" fo:font-weight="bold" style:font-weight-asian="bold"/>
    </style:style>
    <style:style style:name="P864" style:family="paragraph" style:parent-style-name="Normal">
      <style:paragraph-properties fo:text-align="left" fo:text-indent="0cm" fo:line-height="108%" fo:margin-bottom="0cm" fo:margin-left="0cm" fo:margin-right="0cm"/>
    </style:style>
    <style:style style:name="T864_1" style:family="text">
      <style:text-properties fo:font-size="12pt" style:font-size-asian="12pt" fo:font-weight="bold" style:font-weight-asian="bold"/>
    </style:style>
  </office:automatic-styles>
  <office:body>
    <office:text>
      <text:p text:style-name="P1"><text:span text:style-name="T1_1"><text:s/></text:span></text:p>
      <text:p text:style-name="P2"><text:span text:style-name="T2_1">MEMORANDUM<text:s/>OF<text:s/>UNDERSTANDING<text:s/></text:span></text:p>
      <text:p text:style-name="P3"><text:span text:style-name="T3_1"><text:s/></text:span></text:p>
      <text:p text:style-name="P4"><text:span text:style-name="T4_1">Between<text:s/></text:span></text:p>
      <text:p text:style-name="P5"><text:span text:style-name="T5_1"><text:s/></text:span></text:p>
      <text:p text:style-name="P6"><text:span text:style-name="T6_1">The<text:s/>Government<text:s/>of<text:s/>the<text:s/>United<text:s/>Kingdom<text:s/>of<text:s/>Great<text:s/>Britain<text:s/>and<text:s/>Northern<text:s/>Ireland<text:s/>acting<text:s/>through<text:s/>the<text:s/>Foreign<text:s/>Commonwealth<text:s/>and<text:s/>Development<text:s/>Office<text:s/>(“FCDO”)<text:s/>and<text:s/></text:span></text:p>
      <text:p text:style-name="P7"><text:span text:style-name="T7_1">The<text:s/>Caribbean<text:s/>Development<text:s/>Bank<text:s/>(“CDB”)<text:s/>together<text:s/>called<text:s/>“the<text:s/>Participants”<text:s/></text:span></text:p>
      <text:p text:style-name="P8"><text:span text:style-name="T8_1"><text:s/></text:span></text:p>
      <text:p text:style-name="P9"><text:span text:style-name="T9_1">The<text:s/>UK<text:s/>Caribbean<text:s/>Infrastructure<text:s/>#<text:s/>Fund<text:s/>(“the<text:s/>UKCIF”)<text:s/>FCDO<text:s/>Project<text:s/>Number:<text:s/>205157<text:s/></text:span></text:p>
      <text:p text:style-name="P10"><text:span text:style-name="T10_1"><text:s/></text:span></text:p>
      <text:p text:style-name="P11"><text:span text:style-name="T11_1">As<text:s/>amended<text:s/>on<text:s/></text:span><text:span text:style-name="T11_2">2</text:span><text:span text:style-name="T11_3">7</text:span><text:span text:style-name="T11_4">/</text:span><text:span text:style-name="T11_5">03</text:span><text:span text:style-name="T11_6">/</text:span><text:span text:style-name="T11_7">2026</text:span><text:span text:style-name="T11_8"><text:s/></text:span><text:span text:style-name="T11_9">(Amendment<text:s/></text:span><text:span text:style-name="T11_10">6</text:span><text:span text:style-name="T11_11">)<text:s/></text:span></text:p>
      <text:p text:style-name="P12"><text:span text:style-name="T12_1"><text:s/></text:span></text:p>
      <text:list text:style-name="LS1" xml:id="list0">
        <text:list-item>
          <text:p text:style-name="P13"><text:span text:style-name="T13_1">FCDO</text:span><text:span text:style-name="T13_2"><text:s/></text:span><text:span text:style-name="T13_3">will<text:s/>make<text:s/>available<text:s/>a<text:s/>sum<text:s/>not<text:s/>exceeding<text:s/></text:span><text:span text:style-name="T13_4">£349.8m<text:s/>(three<text:s/>hundred<text:s/>and<text:s/>forty-nine<text:s/>million<text:s/>eight<text:s/>hundred<text:s/>thousand<text:s/>pounds<text:s/>sterling)<text:s/></text:span><text:span text:style-name="T13_5">for<text:s/>the<text:s/>UKCIF,<text:s/>by<text:s/>way<text:s/>of<text:s/>a<text:s/>grant<text:s/>(“the<text:s/>Grant”).<text:s/>A<text:s/>proportion<text:s/>of<text:s/>the<text:s/>funding<text:s/>may<text:s/>be<text:s/>used<text:s/>to<text:s/>cover<text:s/>CDB’s<text:s/>administration<text:s/>and<text:s/>management<text:s/>costs<text:s/>associated<text:s/>with<text:s/>activities<text:s/>to<text:s/>which<text:s/>this<text:s/>Memorandum<text:s/>relates.<text:s/>CDB<text:s/>administration<text:s/>and<text:s/>management<text:s/>costs<text:s/>should<text:s/>not<text:s/>exceed</text:span><text:span text:style-name="T13_6"><text:s/></text:span><text:span text:style-name="T13_7">£15.496m<text:s/>(equivalent<text:s/>to<text:s/>4.43%<text:s/>of<text:s/>the<text:s/>total<text:s/>Grant).<text:s/>CDB<text:s/>may<text:s/>also<text:s/>draw<text:s/>down<text:s/>up<text:s/>to<text:s/>£175,000,<text:s/>over<text:s/>and<text:s/>above<text:s/>CDB’s<text:s/>management<text:s/>fees,<text:s/>to<text:s/>fund<text:s/>activities<text:s/>jointly<text:s/>agreed<text:s/>in<text:s/>a<text:s/>‘Lesson<text:s/>Learning<text:s/>Plan’<text:s/>to<text:s/>support<text:s/>the<text:s/>gathering<text:s/>and<text:s/>dissemination<text:s/>of<text:s/>lessons<text:s/>learned<text:s/>on<text:s/>UKCIF<text:s/>projects.<text:s/>FCDO<text:s/>staffing<text:s/>costs<text:s/>and<text:s/>funds<text:s/>for<text:s/>technical<text:s/>assistance<text:s/>on<text:s/>wider<text:s/>economic<text:s/>development<text:s/>and<text:s/>monitoring<text:s/>and<text:s/>evaluation<text:s/>(M&amp;E)<text:s/>will<text:s/>be<text:s/>managed<text:s/>directly<text:s/>by<text:s/>FCDO.<text:s/>CDB<text:s/>may<text:s/>request<text:s/>additional<text:s/>contributions<text:s/>from<text:s/>the<text:s/>FCDO-managed<text:s/>budget<text:s/>towards<text:s/>CDB-managed<text:s/>activities<text:s/>that<text:s/>support<text:s/>UKCIF<text:s/>objectives.<text:s/>Such<text:s/>contributions<text:s/>will<text:s/>be<text:s/>agreed<text:s/>in<text:s/>writing<text:s/>on<text:s/>a<text:s/>case-by-case<text:s/>basis<text:s/>and<text:s/>funded<text:s/>from<text:s/>the<text:s/>FCDO-managed<text:s/>budget<text:s/>for<text:s/>technical<text:s/>assistance<text:s/>(</text:span><text:span text:style-name="T13_8">TA</text:span><text:span text:style-name="T13_9">)</text:span><text:span text:style-name="T13_10"><text:s/>on<text:s/></text:span><text:span text:style-name="T13_11">monitoring<text:s/>and<text:s/>evaluation<text:s/>(</text:span><text:span text:style-name="T13_12">M&amp;E</text:span><text:span text:style-name="T13_13">)</text:span><text:span text:style-name="T13_14"><text:s/>and<text:s/>wider<text:s/>economic<text:s/>development</text:span><text:span text:style-name="T13_15">.</text:span><text:span text:style-name="T13_16"><text:s/></text:span><text:span text:style-name="T13_17">The<text:s/>governance<text:s/>arrangements<text:s/>and<text:s/>the<text:s/>basis<text:s/>on<text:s/>which<text:s/>CDB<text:s/>will<text:s/>make<text:s/>requests<text:s/>for<text:s/>funds<text:s/>are<text:s/>shown<text:s/>in<text:s/>detail<text:s/>in<text:s/>Annex<text:s/>1.<text:s/>An<text:s/>indicative<text:s/>financing<text:s/>plan<text:s/>is<text:s/>shown<text:s/>at<text:s/>Annex<text:s/>10.</text:span></text:p>
        </text:list-item>
      </text:list>
      <text:p text:style-name="P14"/>
      <text:list text:style-name="LS1" xml:id="list1" text:continue-list="list0">
        <text:list-item>
          <text:p text:style-name="P15"><text:span text:style-name="T15_1">The<text:s/>arrangements<text:s/>and<text:s/>the<text:s/>purpose<text:s/>for<text:s/>which<text:s/>the<text:s/>Grant<text:s/>will<text:s/>be<text:s/>used<text:s/>are<text:s/>set<text:s/>out<text:s/>in<text:s/>this<text:s/>MoU<text:s/>and<text:s/>its<text:s/>Annexes<text:s/>collectively<text:s/>referred<text:s/>to<text:s/>as<text:s/>“this<text:s/>Arrangement”.<text:s/>The<text:s/>purpose<text:s/>of<text:s/>the<text:s/>UK-Caribbean<text:s/>Infrastructure<text:s/>Partnership<text:s/>Fund<text:s/>is<text:s/>summarised<text:s/>in<text:s/>Annex<text:s/>2.</text:span></text:p>
        </text:list-item>
      </text:list>
      <text:p text:style-name="P16"/>
      <text:list text:style-name="LS1" xml:id="list2" text:continue-list="list0">
        <text:list-item>
          <text:p text:style-name="P17"><text:span text:style-name="T17_1">T</text:span><text:span text:style-name="T17_2">he<text:s/>UKCIF<text:s/>started<text:s/>on<text:s/>8<text:s/>February<text:s/>2016<text:s/>and<text:s/>is<text:s/>expected<text:s/>to<text:s/>deliver<text:s/>planned<text:s/>activities<text:s/>and<text:s/>end<text:s/>on<text:s/>31<text:s/></text:span><text:span text:style-name="T17_3">December<text:s/></text:span><text:span text:style-name="T17_4">2026.<text:s text:c="2"/></text:span><text:span text:style-name="T17_5">In<text:s/>order<text:s/>to</text:span><text:span text:style-name="T17_6"><text:s/>disburse<text:s/>the<text:s/>Grant<text:s/>beyond<text:s/>31<text:s/>March<text:s/>202</text:span><text:span text:style-name="T17_7">6</text:span><text:span text:style-name="T17_8">,<text:s/></text:span><text:span text:style-name="T17_9">beneficiary<text:s/>countries<text:s/></text:span><text:span text:style-name="T17_10">will<text:s/>be<text:s/>required<text:s/></text:span><text:span text:style-name="T17_11">to<text:s/></text:span><text:span text:style-name="T17_12">submit<text:s/>a</text:span><text:span text:style-name="T17_13"><text:s/></text:span><text:span text:style-name="T17_14">request</text:span><text:span text:style-name="T17_15"><text:s/>to</text:span><text:span text:style-name="T17_16"><text:s/></text:span><text:span text:style-name="T17_17">CDB<text:s/>for</text:span><text:span text:style-name="T17_18"><text:s/>a</text:span><text:span text:style-name="T17_19"><text:s/>project</text:span><text:span text:style-name="T17_20"><text:s/>extension</text:span><text:span text:style-name="T17_21"><text:s/></text:span><text:span text:style-name="T17_22">to<text:s/></text:span><text:span text:style-name="T17_23">no<text:s/>later<text:s/>than<text:s/></text:span><text:span text:style-name="T17_24">30<text:s/>September<text:s/>2026</text:span><text:span text:style-name="T17_25">.</text:span><text:span text:style-name="T17_26"><text:s/>The<text:s/>extension<text:s/>request<text:s/>shall<text:s/></text:span><text:span text:style-name="T17_27">include:</text:span><text:span text:style-name="T17_28"><text:s/>a)<text:s/>an<text:s/>updated<text:s/>risk<text:s/>management<text:s/>plan;<text:s/>b)<text:s/>a</text:span><text:span text:style-name="T17_29">n<text:s/>updated<text:s/>and</text:span><text:span text:style-name="T17_30"><text:s/>realistic<text:s/>financial<text:s/>forecast</text:span><text:span text:style-name="T17_31">;<text:s/>c)<text:s/>and<text:s/>an<text:s/>updated<text:s/>project<text:s/></text:span><text:span text:style-name="T17_32">work<text:s/></text:span><text:span text:style-name="T17_33">programme</text:span><text:span text:style-name="T17_34">.<text:s/></text:span><text:span text:style-name="T17_35">F</text:span><text:span text:style-name="T17_36">or<text:s/>each<text:s/>project<text:s/></text:span><text:span text:style-name="T17_37">extension</text:span><text:span text:style-name="T17_38">,</text:span><text:span text:style-name="T17_39"><text:s/></text:span><text:span text:style-name="T17_40">CDB<text:s/>shall<text:s/>seek<text:s/>the<text:s/>‘No<text:s/>Objection’<text:s/>of<text:s/>FCDO<text:s/>prior<text:s/></text:span><text:span text:style-name="T17_41">to</text:span><text:span text:style-name="T17_42"><text:s/>the<text:s/>issuance<text:s/>of<text:s/>the<text:s/>approval<text:s/>of<text:s/>CDB.<text:s/></text:span><text:span text:style-name="T17_43">Any<text:s/>exceptions<text:s/>to<text:s/>this<text:s/>process<text:s/>must<text:s/>be<text:s/>approved<text:s/>in<text:s/></text:span><text:span text:style-name="T17_44">advance<text:s/>and<text:s/>in<text:s/></text:span><text:span text:style-name="T17_45">writing<text:s/>between<text:s/></text:span><text:span text:style-name="T17_46">FCDO<text:s/>and<text:s/>CDB.</text:span><text:span text:style-name="T17_47"><text:s/></text:span></text:p>
        </text:list-item>
      </text:list>
      <text:p text:style-name="P18"/>
      <text:list text:style-name="LS1" xml:id="list3" text:continue-list="list0">
        <text:list-item>
          <text:p text:style-name="P19"><text:span text:style-name="T19_1">An<text:s/>initial<text:s/>contribution<text:s/>of<text:s/>£200,000<text:s/>(two<text:s/>hundred<text:s/>thousand<text:s/>pounds<text:s/>sterling)<text:s/>towards<text:s/>the</text:span><text:span text:style-name="T19_2"><text:s/></text:span><text:span text:style-name="T19_3">“Administration<text:s/>and<text:s/>Management<text:s/>Costs”<text:s/>was<text:s/>made<text:s/>upon<text:s/>the<text:s/>signing<text:s/>of<text:s/>the<text:s/>original<text:s/>MoU<text:s/>on<text:s/>February<text:s/>8,<text:s/>2016.<text:s/></text:span><text:span text:style-name="T19_4"><text:s/></text:span><text:span text:style-name="T19_5">Subsequent<text:s/>contributions<text:s/>will<text:s/>be<text:s/>made<text:s/>subject<text:s/>to<text:s/>the<text:s/>following<text:s/>provisions:<text:s/></text:span></text:p>
          <text:list>
            <text:list-item>
              <text:p text:style-name="P20"><text:span text:style-name="T20_1">FCDO<text:s/></text:span><text:span text:style-name="T20_2">has<text:s/>deposited</text:span><text:span text:style-name="T20_3"><text:s/>three<text:s/>Promissory<text:s/>Notes:<text:s/></text:span></text:p>
            </text:list-item>
          </text:list>
          <text:list text:style-name="LS2" xml:id="list5">
            <text:list-item>
              <text:list>
                <text:list-item>
                  <text:list>
                    <text:list-item>
                      <text:p text:style-name="P21"><text:span text:style-name="T21_1">Promissory<text:s/>Note<text:s/>1:<text:s/>£49.3<text:s/>million<text:s/></text:span><text:span text:style-name="T21_2">deposited<text:s/>October</text:span><text:span text:style-name="T21_3"><text:s/></text:span><text:span text:style-name="T21_4">2016<text:s/>(</text:span><text:span text:style-name="T21_5">fully<text:s/>encashed)</text:span><text:span text:style-name="T21_6">)<text:s/></text:span></text:p>
                    </text:list-item>
                    <text:list-item>
                      <text:p text:style-name="P22"><text:span text:style-name="T22_1">Promissory<text:s/>Note<text:s/>2:<text:s/>£6</text:span><text:span text:style-name="T22_2">9.9</text:span><text:span text:style-name="T22_3"><text:s/>million<text:s/></text:span><text:span text:style-name="T22_4">deposited<text:s/>October<text:s/>2017</text:span><text:span text:style-name="T22_5"><text:s/></text:span><text:span text:style-name="T22_6">(</text:span><text:span text:style-name="T22_7">fully<text:s/>encashed</text:span><text:span text:style-name="T22_8">)</text:span></text:p>
                    </text:list-item>
                    <text:list-item>
                      <text:p text:style-name="P23"><text:span text:style-name="T23_1">Promissory<text:s/>Note<text:s/>3:<text:s/>£</text:span><text:span text:style-name="T23_2">81.7</text:span><text:span text:style-name="T23_3"><text:s/>million<text:s/></text:span><text:span text:style-name="T23_4">deposited<text:s/>October<text:s/>2018</text:span><text:span text:style-name="T23_5"><text:s/></text:span><text:span text:style-name="T23_6">(deposited)</text:span></text:p>
                    </text:list-item>
                  </text:list>
                </text:list-item>
              </text:list>
            </text:list-item>
          </text:list>
          <text:list text:style-name="LS1" xml:id="list8" text:continue-list="list0">
            <text:list-item>
              <text:p text:style-name="P24"><text:span text:style-name="T24_1">The<text:s/>Promissory<text:s/>Notes<text:s/></text:span><text:span text:style-name="T24_2">were</text:span><text:span text:style-name="T24_3"><text:s/>issued<text:s/>in<text:s/>pounds<text:s/>sterling.<text:s/>The<text:s/>value<text:s/>of<text:s/>Promissory<text:s/>Note<text:s/>1<text:s/>covered<text:s/>the<text:s/>full<text:s/>estimated<text:s/>value<text:s/>of<text:s/>associated<text:s/>UKCIF<text:s/>grants<text:s/>at<text:s/>the<text:s/>point<text:s/>of<text:s/>deposit.<text:s/>All<text:s/>subsequent<text:s/>Promissory<text:s/>Notes<text:s/>provide</text:span><text:span text:style-name="T24_4">d</text:span><text:span text:style-name="T24_5"><text:s/>assurance<text:s/>for<text:s/>60%<text:s/>of<text:s/>the<text:s/>estimated<text:s/>value<text:s/>of<text:s/>associated<text:s/>UKCIF<text:s/>grants<text:s/>at<text:s/>the<text:s/>point<text:s/>of<text:s/>deposit.<text:s text:c="2"/></text:span></text:p>
            </text:list-item>
            <text:list-item>
              <text:p text:style-name="P25"><text:span text:style-name="T25_1">Promissory<text:s/>Note<text:s/>1<text:s/>cover</text:span><text:span text:style-name="T25_2">ed</text:span><text:span text:style-name="T25_3"><text:s/>both<text:s/>“Administration<text:s/>and<text:s/>Management<text:s/>Costs”<text:s/>and<text:s/>funds<text:s/>for<text:s/>“Country<text:s/>Infrastructure”.<text:s/>Notes<text:s/>2<text:s/>and<text:s/>3<text:s/>cover</text:span><text:span text:style-name="T25_4">ed</text:span><text:span text:style-name="T25_5"><text:s/>funds<text:s/>for<text:s/>“Country<text:s/>Infrastructure”<text:s/>only.<text:s/></text:span></text:p>
            </text:list-item>
            <text:list-item>
              <text:p text:style-name="P26"><text:span text:style-name="T26_1">E</text:span><text:span text:style-name="T26_2">ach<text:s/>Promissory<text:s/>Note<text:s/></text:span><text:span text:style-name="T26_3">is<text:s/></text:span><text:span text:style-name="T26_4">subject<text:s/>to<text:s/>the<text:s/>limitations<text:s/></text:span><text:span text:style-name="T26_5">and<text:s/>provisions<text:s/></text:span><text:span text:style-name="T26_6">noted<text:s/>in<text:s/>paragraphs<text:s/>4(e</text:span><text:span text:style-name="T26_7">)<text:s/>to</text:span><text:span text:style-name="T26_8"><text:s/>4(k</text:span><text:span text:style-name="T26_9">)</text:span><text:span text:style-name="T26_10"><text:s/>below</text:span><text:span text:style-name="T26_11">.</text:span></text:p>
            </text:list-item>
            <text:list-item>
              <text:p text:style-name="P27"><text:span text:style-name="T27_1">CDB<text:s/>and<text:s/>FCDO<text:s/>will<text:s/>agree<text:s/>a<text:s/>provisional<text:s/>encashment<text:s/>schedule</text:span><text:span text:style-name="T27_2"><text:s/>for<text:s/>the<text:s/>remaining<text:s/>Promissory<text:s/>Note,</text:span><text:span text:style-name="T27_3"><text:s/>which<text:s/>will<text:s/>be<text:s/>paid<text:s/>in<text:s/>arrears<text:s/>and<text:s/>align<text:s/>with<text:s/>financial<text:s/></text:span><text:span text:style-name="T27_4">forecasts</text:span><text:span text:style-name="T27_5">.</text:span></text:p>
            </text:list-item>
            <text:list-item>
              <text:p text:style-name="P28"><text:span text:style-name="T28_1">On<text:s/>or<text:s/>before<text:s/>each<text:s/>encashment<text:s/>date,<text:s/>the<text:s/>Promissory<text:s/>Note<text:s/>Depositary<text:s/>will<text:s/>deposit<text:s/>the<text:s/>payments<text:s/>to<text:s/>CDB,<text:s/>into<text:s/>such<text:s/>a<text:s/>bank<text:s/>account<text:s/>as<text:s/>designated<text:s/>by<text:s/>CDB<text:s/>following<text:s/>submission<text:s/>of<text:s/>an<text:s/>encashment<text:s/>request<text:s/>by<text:s/>CDB<text:s/>in<text:s/>the<text:s/>form<text:s/>at<text:s/>Annex<text:s/>3.<text:s text:c="2"/></text:span></text:p>
            </text:list-item>
            <text:list-item>
              <text:p text:style-name="P29"><text:span text:style-name="T29_1">The<text:s/>encashment<text:s/>of<text:s/>the<text:s/>full<text:s/>amount<text:s/>of<text:s/>all<text:s/>Promissory<text:s/>Notes<text:s/>by<text:s/>CDB<text:s/>will<text:s/>occur<text:s/>prior<text:s/>to<text:s/>the<text:s/>programme’s<text:s/>closure<text:s/>on<text:s/>31<text:s/></text:span><text:span text:style-name="T29_2">December</text:span><text:span text:style-name="T29_3">,</text:span><text:span text:style-name="T29_4"><text:s/></text:span><text:span text:style-name="T29_5">2026.<text:s text:c="2"/></text:span></text:p>
            </text:list-item>
            <text:list-item>
              <text:p text:style-name="P30"><text:span text:style-name="T30_1">On<text:s/>consultation<text:s/>with<text:s/>FCDO,<text:s/>CDB<text:s/>may<text:s/>request<text:s/>the<text:s/>encashment<text:s/>of<text:s/>any<text:s/>Promissory<text:s/>Note<text:s/>to<text:s/>be<text:s/>accelerated<text:s/>or<text:s/>delayed<text:s/>versus<text:s/>the<text:s/>agreed<text:s/>indicative<text:s/>deposit<text:s/>and<text:s/>encashment<text:s/>schedules<text:s/>as<text:s/>appropriate,<text:s/>based<text:s/>on<text:s/>CDB’s<text:s/>cash<text:s/>flow<text:s/>projections<text:s/>and<text:s/>actual<text:s/>needs<text:s/>at<text:s/>a<text:s/>particular<text:s/>point<text:s/>in<text:s/>time.<text:s/>CDB<text:s/>shall<text:s/>notify<text:s/>FCDO<text:s/>of<text:s/>any<text:s/>required<text:s/>modification<text:s/>to<text:s/>the<text:s/>deposit<text:s/>and<text:s/>encashment<text:s/>schedule<text:s/>as<text:s/>far<text:s/>in<text:s/>advance<text:s/>as<text:s/>possible.<text:s/></text:span></text:p>
            </text:list-item>
            <text:list-item>
              <text:p text:style-name="P31"><text:span text:style-name="T31_1">Should<text:s/>circumstances<text:s/>arise<text:s/>which<text:s/>impact<text:s/>the<text:s/>ability<text:s/>of<text:s/>CDB<text:s/>to<text:s/>encash<text:s/>all</text:span><text:span text:style-name="T31_2">,</text:span><text:span text:style-name="T31_3"><text:s/>or<text:s/>part<text:s/>of<text:s/>a<text:s/>Promissory<text:s/>Note<text:s/>already<text:s/>deposited,<text:s/>CDB<text:s/>undertakes<text:s/>to<text:s/>initiate<text:s/>an<text:s/>amendment<text:s/>or<text:s/>cancellation<text:s/>of<text:s/>the<text:s/>relevant<text:s/>Promissory<text:s/>Note.<text:s/></text:span><text:span text:style-name="T31_4"><text:s/></text:span><text:span text:style-name="T31_5">CDB<text:s/>shall<text:s/>notify<text:s/>FCDO<text:s/>of<text:s/>any<text:s/></text:span><text:span text:style-name="T31_6">such<text:s/>circumstances<text:s/>in<text:s/>writing<text:s/>and</text:span><text:span text:style-name="T31_7"><text:s/>as<text:s/>far<text:s/>in<text:s/>advance<text:s/>as<text:s/>possible.</text:span></text:p>
            </text:list-item>
            <text:list-item>
              <text:p text:style-name="P32"><text:span text:style-name="T32_1">FCDO<text:s/>contributions<text:s/>toward<text:s/>“Administration<text:s/>and<text:s/>Management<text:s/>Costs”<text:s/>not<text:s/>covered<text:s/>by<text:s/>Promissory<text:s/>Note<text:s/>1<text:s/>and<text:s/>any<text:s/>“Country<text:s/>Infrastructure”<text:s/>costs<text:s/>beyond<text:s/>those<text:s/>assured<text:s/>by<text:s/>the<text:s/>Promissory<text:s/>Notes</text:span><text:span text:style-name="T32_2">,</text:span><text:span text:style-name="T32_3"><text:s/>will<text:s/>be<text:s/>made<text:s/>six-monthly<text:s/>in<text:s/>arrears<text:s/></text:span><text:span text:style-name="T32_4">on<text:s/>the<text:s/>basis<text:s/>of</text:span><text:span text:style-name="T32_5"><text:s/>a<text:s/>request<text:s/>for<text:s/>reimbursement<text:s/>of<text:s/>funds<text:s/>by<text:s/>CDB.<text:s/>FCDO<text:s/>contributions<text:s/>toward<text:s/>jointly<text:s/>agreed<text:s/>“Lesson<text:s/>Learning<text:s/>Activities”<text:s/></text:span><text:span text:style-name="T32_6">or<text:s/></text:span><text:span text:style-name="T32_7">other<text:s/>ini</text:span><text:span text:style-name="T32_8">tiatives</text:span><text:span text:style-name="T32_9"><text:s/></text:span><text:span text:style-name="T32_10">beyond<text:s/></text:span><text:span text:style-name="T32_11">those<text:s/>covered<text:s/>by<text:s/>CDB<text:s/>management<text:s/>fees<text:s/>can<text:s/>be<text:s/>requested<text:s/>simultaneously,<text:s/></text:span><text:span text:style-name="T32_12">but<text:s/></text:span><text:span text:style-name="T32_13">the<text:s/>activities<text:s/></text:span><text:span text:style-name="T32_14">must<text:s/>be<text:s/>approved<text:s/></text:span><text:span text:style-name="T32_15">by</text:span><text:span text:style-name="T32_16"><text:s/>FCDO<text:s/></text:span><text:span text:style-name="T32_17">in<text:s/>advance<text:s/>based<text:s/>on</text:span><text:span text:style-name="T32_18"><text:s/>a<text:s/>mutually<text:s/>agreed<text:s/>Terms<text:s/>of<text:s/>Reference<text:s/>and<text:s/>budget.<text:s text:c="3"/></text:span></text:p>
            </text:list-item>
            <text:list-item>
              <text:p text:style-name="P33"><text:span text:style-name="T33_1">The<text:s/>governance<text:s/>arrangements<text:s/>and<text:s/>basis<text:s/>upon<text:s/>which<text:s/>CDB<text:s/>will<text:s/>request<text:s/>the<text:s/>encashment<text:s/>of<text:s/>Promissory<text:s/>Notes<text:s/>and<text:s/>claim<text:s/>the<text:s/>reimbursement<text:s/>of<text:s/>any<text:s/>expenditure<text:s/>not<text:s/>covered<text:s/>by<text:s/></text:span><text:span text:style-name="T33_2">Promissory<text:s/>Notes<text:s/>are<text:s/>shown<text:s/>in<text:s/>detail<text:s/>in<text:s/>Annex<text:s/>1.</text:span></text:p>
            </text:list-item>
          </text:list>
        </text:list-item>
      </text:list>
      <text:p text:style-name="P34"/>
      <text:h text:style-name="P35" text:outline-level="1"><text:span text:style-name="T35_1">Disbursement<text:s/>and<text:s/>Reporting<text:s/></text:span></text:h>
      <text:p text:style-name="P36"/>
      <text:list text:style-name="LS1" xml:id="list18" text:continue-list="list0">
        <text:list-item>
          <text:p text:style-name="P37"><text:span text:style-name="T37_1">Requests<text:s/>for<text:s/>encashment<text:s/>of<text:s/>Promissory<text:s/>Notes<text:s/>or<text:s/>any<text:s/>claim<text:s/>for<text:s/>reimbursement<text:s/>of<text:s/>expenditure<text:s/>outlined<text:s/>in<text:s/>Paragraph<text:s/>4(</text:span><text:span text:style-name="T37_2">j</text:span><text:span text:style-name="T37_3">)<text:s/>must<text:s/>be<text:s/>made<text:s/>in<text:s/>writing<text:s/>to<text:s/>FCDO,<text:s/>enclosing<text:s/>the<text:s/>Payment<text:s/>Request<text:s/>Form<text:s/>in<text:s/>Annex<text:s/>3<text:s/>and<text:s/>following<text:s/>procedures<text:s/>and<text:s/>practices<text:s/>in<text:s/>Annex<text:s/>4.<text:s/>Payment<text:s/>will<text:s/>be<text:s/>made<text:s/>to<text:s/>the<text:s/>bank<text:s/>account<text:s/>indicated<text:s/>on<text:s/>the<text:s/>FCDO<text:s/>supplier<text:s/>portal.<text:s/>Participants<text:s/>should<text:s/>confirm<text:s/>the<text:s/>appropriate<text:s/>bank<text:s/>details<text:s/>on<text:s/>the<text:s/>portal<text:s/>and<text:s/>the<text:s/>Payment<text:s/>Request<text:s/>Form.<text:s text:c="2"/></text:span></text:p>
        </text:list-item>
        <text:list-item>
          <text:p text:style-name="P38"><text:span text:style-name="T38_1">In<text:s/>line<text:s/>with<text:s/>UK<text:s/>Government<text:s/>financial<text:s/>regulations,<text:s/>FCDO<text:s/>will<text:s/>not<text:s/>pay<text:s/>in<text:s/>advance<text:s/>of<text:s/>operational<text:s/>need,<text:s/>unless<text:s/>this<text:s/>has<text:s/>been<text:s/>justified<text:s/>and<text:s/>approved<text:s/>in<text:s/>writing<text:s/>by<text:s/>both<text:s/>Participants.<text:s/>Where<text:s/>the<text:s/>Partner<text:s/>is<text:s/>holding<text:s/>FCDO<text:s/>funds,<text:s/>prior<text:s/>to<text:s/>disbursement,<text:s/>funds<text:s/>may<text:s/>be<text:s/>invested<text:s/>prudently<text:s/>and<text:s/>in<text:s/></text:span><text:span text:style-name="T38_2">low-risk</text:span><text:span text:style-name="T38_3"><text:s/>investments.<text:s/>Any<text:s/>interest<text:s/>accruing<text:s/>from<text:s/>these<text:s/>investments<text:s/>will<text:s/>be<text:s/>re-invested<text:s/>within<text:s/>programme<text:s/>activities<text:s/>and<text:s/>expenses<text:s/>in<text:s/>accordance<text:s/>with<text:s/>CDB’s<text:s/>rules<text:s/>and</text:span><text:span text:style-name="T38_4"><text:s/>regulations.</text:span><text:span text:style-name="T38_5"><text:s/></text:span><text:span text:style-name="T38_6">CDB<text:s/>is<text:s/>responsible<text:s/>for<text:s/>monitoring<text:s/>and<text:s/>managing<text:s/>any<text:s/></text:span><text:span text:style-name="T38_7">exchange<text:s/>rate<text:s/>fluctuations<text:s/>for<text:s/>the<text:s/>duration<text:s/>of<text:s/>this<text:s/>Memorandum.<text:s/></text:span><text:span text:style-name="T38_8">CDB<text:s/>may<text:s/>choose<text:s/>to<text:s/>pass<text:s/></text:span><text:span text:style-name="T38_9">responsibility<text:s/>for<text:s/>management<text:s/>of<text:s/>exchange<text:s/>rate<text:s/>fluctuations<text:s/>to<text:s/>Downstream<text:s/>Partners.<text:s/></text:span><text:span text:style-name="T38_10">Where<text:s/>costs<text:s/>are<text:s/>incurred<text:s/>in<text:s/>foreign<text:s/>currency,<text:s/></text:span><text:span text:style-name="T38_11">CDB<text:s/></text:span><text:span text:style-name="T38_12">and<text:s/>Downstream<text:s/>Partners<text:s/></text:span><text:span text:style-name="T38_13">will<text:s/>u</text:span><text:span text:style-name="T38_14">se<text:s/>the<text:s/></text:span><text:span text:style-name="T38_15">relevant<text:s/></text:span><text:span text:style-name="T38_16">exchange<text:s/>rate</text:span><text:span text:style-name="T38_17"><text:s/>from<text:s/>Bloomberg</text:span><text:span text:style-name="T38_18"><text:s/>(wh</text:span><text:span text:style-name="T38_19">ich<text:s/>is<text:s/>CDB’s<text:s/>primary<text:s/>source<text:s/>of<text:s/>exchange<text:s/>rate<text:s/>information</text:span><text:span text:style-name="T38_20">)</text:span><text:span text:style-name="T38_21"><text:s/></text:span><text:span text:style-name="T38_22">on</text:span><text:span text:style-name="T38_23"><text:s/>the<text:s/>date<text:s/>on<text:s/>which<text:s/>the<text:s/>purchase<text:s/>was<text:s/>made<text:s/>or<text:s/>services<text:s/>acquired,<text:s/>unless,<text:s/>by<text:s/>exception,<text:s/>explicitly<text:s/>approved<text:s/>by<text:s/>FCDO<text:s/>in<text:s/>writing<text:s/>in<text:s/>advance.</text:span><text:span text:style-name="T38_24"><text:s/>CDB<text:s/>will<text:s/>retain<text:s/>verifiable<text:s/>records<text:s/>for<text:s/>the<text:s/>specific<text:s/></text:span><text:span text:style-name="T38_25">exchange<text:s/></text:span><text:span text:style-name="T38_26">rate,<text:s/>date,<text:s/>and<text:s/>source<text:s/>used<text:s/>to<text:s/>enable<text:s/>independent<text:s/>monitoring<text:s/>and<text:s/>audit<text:s/>of<text:s/>exchange<text:s/>rate<text:s/></text:span><text:span text:style-name="T38_27">calculations.</text:span></text:p>
        </text:list-item>
        <text:list-item>
          <text:p text:style-name="P39"><text:span text:style-name="T39_1">CDB<text:s/>will<text:s/>provide<text:s/>FCDO<text:s/>with<text:s/>6-monthly<text:s/>progress<text:s/>reports<text:s/>on<text:s/>the<text:s/>execution<text:s/>of<text:s/>the<text:s/>sub-projects<text:s/>and<text:s/>activities<text:s/>that<text:s/>describe<text:s/>performance<text:s/>of<text:s/>the<text:s/>programme<text:s/>against<text:s/>performance<text:s/>indicators<text:s/>contained<text:s/>in<text:s/>the<text:s/>FCDO<text:s/>log-frame<text:s/>and<text:s/>on<text:s/>the<text:s/>associated<text:s/>receipt<text:s/>and<text:s/>utilisation<text:s/>of<text:s/>the<text:s/>resources<text:s/>used<text:s/>to<text:s/>deliver<text:s/>these.<text:s/>The<text:s/>structure<text:s/>of<text:s/>the<text:s/>progress<text:s/>report<text:s/>is<text:s/>shown<text:s/>at<text:s/></text:span><text:span text:style-name="T39_2">Annex<text:s/>5.</text:span><text:span text:style-name="T39_3">CDB<text:s/>will<text:s/>also<text:s/>submit<text:s/>to<text:s/>FCDO<text:s/></text:span><text:span text:style-name="T39_4">yearly<text:s/></text:span><text:span text:style-name="T39_5">financial<text:s/>reports<text:s/>that<text:s/>set<text:s/>out<text:s/>the<text:s/>actual<text:s/>expenditure<text:s/>against<text:s/>the<text:s/>approved<text:s/>programme<text:s/>budget<text:s/>and<text:s/>forecast.<text:s/>These<text:s/>reports<text:s/>will<text:s/>be<text:s/>submitted<text:s/>within<text:s/>two<text:s/>months<text:s/>of<text:s/>the<text:s/>end<text:s/>of<text:s/>each<text:s/>financial<text:s/>year<text:s/>of<text:s/>CDB.<text:s/></text:span></text:p>
        </text:list-item>
      </text:list>
      <text:h text:style-name="P40" text:outline-level="1"/>
      <text:h text:style-name="P41" text:outline-level="1"><text:span text:style-name="T41_1">Due<text:s/>Diligence<text:s/></text:span></text:h>
      <text:p text:style-name="P42"/>
      <text:list text:style-name="LS1" xml:id="list21" text:continue-list="list0">
        <text:list-item>
          <text:p text:style-name="P43"><text:span text:style-name="T43_1">In<text:s/>utilising<text:s/>the<text:s/>funding</text:span><text:span text:style-name="T43_2">,</text:span><text:span text:style-name="T43_3"><text:s/>CDB<text:s/>will<text:s/>exercise<text:s/>the<text:s/>same<text:s/>care<text:s/>in<text:s/>the<text:s/>discharge<text:s/>of<text:s/>its<text:s/>functions<text:s/>under<text:s/>this<text:s/>Arrangement<text:s/>as<text:s/>it<text:s/>exercises<text:s/>with<text:s/>respect<text:s/>to<text:s/>the<text:s/>administration<text:s/>and<text:s/>management<text:s/>of<text:s/>its<text:s/>own<text:s/>resources<text:s/>and<text:s/>affairs.<text:s/>CDB<text:s/>shall<text:s/>co-operate<text:s/>fully<text:s/>with<text:s/>any<text:s/>due<text:s/>diligence<text:s/>assessment<text:s/>by<text:s/>FCDO<text:s/>or<text:s/>its<text:s/>agents,<text:s/>of<text:s/>CDB’s<text:s/>own<text:s/>internal<text:s/>controls<text:s/>and<text:s/>systems.<text:s/>These<text:s/>assessments<text:s/>should<text:s/>be<text:s/>completed<text:s/>prior<text:s/>to<text:s/>programme<text:s/>implementation<text:s/>and<text:s/>will<text:s/>last<text:s/>for<text:s/>3<text:s/>years,<text:s/>unless<text:s/>there<text:s/>is<text:s/>a<text:s/>significant<text:s/>change<text:s/>to<text:s/>CDB’s<text:s/>procedures<text:s/>and<text:s/>controls<text:s/>or<text:s/>operating<text:s/>environment.<text:s/></text:span></text:p>
        </text:list-item>
        <text:list-item>
          <text:p text:style-name="P44"><text:span text:style-name="T44_1">Additionally,<text:s/>CDB<text:s/>shall<text:s/>take<text:s/>the<text:s/>necessary<text:s/>steps<text:s/>at<text:s/>the<text:s/>commencement<text:s/>of<text:s/>the<text:s/>programme<text:s/>and<text:s/>at<text:s/>regular<text:s/>intervals<text:s/>throughout<text:s/>the<text:s/>implementation<text:s/>to<text:s/>assess<text:s/>the<text:s/>internal<text:s/>controls<text:s/>and<text:s/>systems<text:s/>of<text:s/>all<text:s/>recipients<text:s/>of<text:s/>UKCIF<text:s/>financing<text:s/>prior<text:s/>to<text:s/>any<text:s/>disbursement<text:s/>of<text:s/>funds<text:s/>to<text:s/>them.<text:s/>These<text:s/>assessments,<text:s/>which<text:s/>will<text:s/>be<text:s/>undertaken<text:s/>as<text:s/>part<text:s/>of<text:s/>project<text:s/>appraisal<text:s/>and<text:s/>supervision<text:s/>activities,<text:s/>will<text:s/>be<text:s/>shared<text:s/>with<text:s/>FCDO,<text:s/>upon<text:s/>request<text:s/>and<text:s/>should<text:s/>determine,<text:s/>relative<text:s/>to<text:s/>programme<text:s/>risk:<text:s/></text:span></text:p>
          <text:list>
            <text:list-item>
              <text:p text:style-name="P45"><text:span text:style-name="T45_1">government<text:s/>procurement<text:s/>systems<text:s/>as<text:s/>allowed<text:s/>under<text:s/>CDB’s<text:s/>procurement<text:s/>guidelines;<text:s/></text:span></text:p>
            </text:list-item>
            <text:list-item>
              <text:p text:style-name="P46"><text:span text:style-name="T46_1">reliability<text:s/>and<text:s/>integrity<text:s/>of<text:s/>government<text:s/>financial<text:s/>controls,<text:s/>systems<text:s/>and<text:s/>processes;<text:s/></text:span></text:p>
            </text:list-item>
            <text:list-item>
              <text:p text:style-name="P47"><text:span text:style-name="T47_1">effectiveness<text:s/>and<text:s/>efficiency<text:s/>of<text:s/>government<text:s/>project<text:s/>operations;<text:s/>and</text:span></text:p>
            </text:list-item>
            <text:list-item>
              <text:p text:style-name="P48"><text:span text:style-name="T48_1">procedures<text:s/>for<text:s/>safeguarding<text:s/>project<text:s/>assets.</text:span></text:p>
            </text:list-item>
          </text:list>
        </text:list-item>
      </text:list>
      <text:h text:style-name="P49" text:outline-level="1"/>
      <text:h text:style-name="P50" text:outline-level="1"><text:span text:style-name="T50_1">On-going<text:s/>Audit<text:s/>and<text:s/>Assurance<text:s/></text:span></text:h>
      <text:p text:style-name="P51"><text:span text:style-name="T51_1"><text:s/></text:span></text:p>
      <text:list text:style-name="LS1" xml:id="list27" text:continue-list="list0">
        <text:list-item>
          <text:p text:style-name="P52"><text:span text:style-name="T52_1">CDB<text:s/>will<text:s/>within<text:s/>6<text:s/>months<text:s/>of<text:s/>the<text:s/>end<text:s/>of<text:s/>each<text:s/>financial<text:s/>year<text:s/>provide<text:s/>FCDO<text:s/>with<text:s/>independent<text:s/>assurance<text:s/>that<text:s/>FCDO<text:s/>funds<text:s/>have<text:s/>been<text:s/>used<text:s/>for<text:s/>the<text:s/>intended<text:s/>purposes.<text:s/>CDB<text:s/>will<text:s/>provide<text:s/>FCDO<text:s/>with<text:s/>a<text:s/>copy<text:s/>of<text:s/>the<text:s/>annual<text:s/>CDB<text:s/>financial<text:s/>report<text:s/>(showing<text:s/>UK<text:s/>funds<text:s/>separately)<text:s/>audited<text:s/>by<text:s/>an<text:s/>independent<text:s/>and<text:s/>appropriately<text:s/>qualified<text:s/>auditor.<text:s/></text:span><text:span text:style-name="T52_2"><text:s/></text:span></text:p>
        </text:list-item>
      </text:list>
      <text:p text:style-name="P53"/>
      <text:list text:style-name="LS1" xml:id="list28" text:continue-list="list0">
        <text:list-item>
          <text:p text:style-name="P54"><text:span text:style-name="T54_1">Receipt<text:s/>of<text:s/>the<text:s/>appropriate<text:s/>audit<text:s/>documentation<text:s/>above<text:s/>will<text:s/>generally<text:s/>be<text:s/>accepted<text:s/>as<text:s/>suitable<text:s/>audit<text:s/>discharge.<text:s/>However,<text:s/>FCDO<text:s/>or<text:s/>its<text:s/>agents<text:s/>do<text:s/>reserve<text:s/>the<text:s/>ability<text:s/>to<text:s/>request<text:s/>additional<text:s/>audits<text:s/>and<text:s/>information<text:s/>from<text:s/>CDB<text:s/></text:span><text:span text:style-name="T54_2">during<text:s/>the<text:s/>course<text:s/>of</text:span><text:span text:style-name="T54_3"><text:s/>the<text:s/>programme.<text:s/>The<text:s/>reason<text:s/>for<text:s/>any<text:s/>request<text:s/>for<text:s/>additional<text:s/>audits<text:s/>and<text:s/>information,<text:s/>will<text:s/>be<text:s/>justified<text:s/>by<text:s/>FCDO.<text:s/>CDB<text:s/>will<text:s/>give<text:s/>due<text:s/>consideration<text:s/>to<text:s/>such<text:s/>requests<text:s/>and<text:s/>provide<text:s/>FCDO<text:s/>with<text:s/>a<text:s/>timely<text:s/>and<text:s/>substantive<text:s/>response,<text:s/>in<text:s/>line<text:s/>with<text:s/>their<text:s/>information<text:s/>disclosure<text:s/>polices.<text:s/>The<text:s/>costs<text:s/>of<text:s/>providing<text:s/>such<text:s/>information<text:s/>will<text:s/>be<text:s/>agreed<text:s/>upfront<text:s/>between<text:s/>both<text:s/>Participants.</text:span></text:p>
        </text:list-item>
      </text:list>
      <text:p text:style-name="P55"/>
      <text:h text:style-name="P56" text:outline-level="1"><text:span text:style-name="T56_1">Accountability<text:s/>and<text:s/>Indemnity<text:s/></text:span></text:h>
      <text:p text:style-name="P57"/>
      <text:list text:style-name="LS1" xml:id="list29" text:continue-list="list0">
        <text:list-item>
          <text:p text:style-name="P58"><text:span text:style-name="T58_1">FCDO<text:s/>will<text:s/>not<text:s/>be<text:s/>responsible<text:s/>for<text:s/>the<text:s/>activities<text:s/>of<text:s/>any<text:s/>person,<text:s/>organisation<text:s/>or<text:s/>company<text:s/>engaged<text:s/>by<text:s/>CDB</text:span><text:span text:style-name="T58_2"><text:s/></text:span><text:span text:style-name="T58_3">or<text:s/>its<text:s/>agencies</text:span><text:span text:style-name="T58_4"><text:s/></text:span><text:span text:style-name="T58_5">as<text:s/>a<text:s/>result<text:s/>of</text:span><text:span text:style-name="T58_6"><text:s/>this<text:s/>MoU,<text:s/>nor<text:s/>will<text:s/>FCDO<text:s/>be<text:s/>responsible<text:s/>for<text:s/>any<text:s/>costs<text:s/>incurred<text:s/>by<text:s/>CDB<text:s/>or<text:s/>its<text:s/>agencies</text:span><text:span text:style-name="T58_7"><text:s/></text:span><text:span text:style-name="T58_8">in<text:s/>terminating<text:s/>the<text:s/>engagement<text:s/>of<text:s/>the<text:s/></text:span><text:span text:style-name="T58_9">aforementioned<text:s/>persons</text:span><text:span text:style-name="T58_10">,<text:s/>organisations<text:s/>or<text:s/>companies.</text:span></text:p>
        </text:list-item>
        <text:list-item>
          <text:p text:style-name="P59"><text:span text:style-name="T59_1">Although<text:s/>accountable<text:s/>to<text:s/>FCDO<text:s/>for<text:s/>the<text:s/>appropriate<text:s/>use<text:s/>of<text:s/>funding<text:s/>and<text:s/>delivery<text:s/>of<text:s/>programme<text:s/>objectives,</text:span><text:span text:style-name="T59_2"><text:s/></text:span><text:span text:style-name="T59_3">CDB<text:s/>will<text:s/>retain<text:s/>ultimate<text:s/>responsibility<text:s/>for<text:s/>the<text:s/>use<text:s/>of<text:s/>funding<text:s/>and<text:s/>will<text:s/>work<text:s/>with<text:s/>the<text:s/>recipients<text:s/>of<text:s/>the<text:s/>financing<text:s/>to<text:s/>resolve<text:s/>any<text:s/>effects<text:s/>of<text:s/>aid<text:s/>expenditure<text:s/>that<text:s/>have<text:s/>an<text:s/>adverse<text:s/>environmental<text:s/>or<text:s/>social<text:s/>impact<text:s/>upon<text:s/>recipients.<text:s/></text:span></text:p>
        </text:list-item>
      </text:list>
      <text:p text:style-name="P60"/>
      <text:p text:style-name="P61"><text:span text:style-name="T61_1">Safeguards<text:s/>against<text:s/>sexual<text:s/>exploitation<text:s/>and<text:s/>abuse<text:s/>and<text:s/>sexual<text:s/>harassment</text:span></text:p>
      <text:p text:style-name="P62"/>
      <text:list text:style-name="LS1" xml:id="list31" text:continue-list="list0">
        <text:list-item>
          <text:p text:style-name="P63"><text:span text:style-name="T63_1">Each<text:s/>Participant<text:s/>has<text:s/>a<text:s/>zero-tolerance<text:s/></text:span><text:span text:style-name="T63_2">for<text:s/>inaction<text:s/></text:span><text:span text:style-name="T63_3">approach<text:s/>towards</text:span><text:span text:style-name="T63_4"><text:s/>tackling</text:span><text:span text:style-name="T63_5"><text:s/>sexual<text:s/>exploitation<text:s/>and<text:s/>abuse<text:s/>and<text:s/>sexual<text:s/>harassment<text:s/>(SEAH).<text:s text:c="2"/></text:span></text:p>
        </text:list-item>
        <text:list-item>
          <text:p text:style-name="P64"><text:span text:style-name="T64_1">Each<text:s/>Participant<text:s/>agrees<text:s/>to<text:s/>take<text:s/>all<text:s/>reasonable</text:span><text:span text:style-name="T64_2"><text:s/></text:span><text:span text:style-name="T64_3">steps<text:s/>to<text:s/>ensure:<text:s/>(a)<text:s/>accountability<text:s/>to<text:s/>beneficiaries<text:s/>and<text:s/>survivors<text:s/>particularly<text:s/>to<text:s/>survivors<text:s/>from<text:s/>vulnerable<text:s/>groups<text:s/>like<text:s/>women<text:s/>and<text:s/>children;<text:s/>(b)<text:s/>that<text:s/>their<text:s/>organisational<text:s/>culture<text:s/>supports<text:s/>their<text:s/>zero-tolerance<text:s/>approach;<text:s/>(c)<text:s/>robust<text:s/>internal<text:s/>reporting<text:s/>and<text:s/>complaints<text:s/></text:span><text:span text:style-name="T64_4">mechanisms<text:s/>that<text:s/>are<text:s/>free<text:s/>from<text:s/>interference<text:s/>and<text:s/>that<text:s/>respond<text:s/>expeditiously<text:s/>to<text:s/>concerns<text:s/>and<text:s/>complaints<text:s/>from<text:s/>beneficiaries<text:s/>and<text:s/>survivors.<text:s text:c="2"/></text:span></text:p>
        </text:list-item>
        <text:list-item>
          <text:p text:style-name="P65"><text:span text:style-name="T65_1">Each<text:s/>Participant<text:s/>will<text:s/>take<text:s/>all<text:s/>reasonable</text:span><text:span text:style-name="T65_2"><text:s/></text:span><text:span text:style-name="T65_3">steps<text:s/>to<text:s/>prevent,<text:s/>detect<text:s/>and<text:s/>investigate<text:s/>any<text:s/>concern<text:s/>or<text:s/>allegation<text:s/>of<text:s/>SEAH<text:s/>by<text:s/>or<text:s/>against<text:s/>any<text:s/>person<text:s/>related<text:s/>to<text:s/>any<text:s/>project<text:s/>financed<text:s/>by<text:s/>UKCIF<text:s/>or<text:s/>linked<text:s/>to<text:s/>the<text:s/>delivery<text:s/>of<text:s/>this<text:s/>Memorandum<text:s/>including<text:s/>allegations<text:s/>against<text:s/>its<text:s/>own<text:s/>employees,<text:s/>FCDO<text:s/>UKCIF<text:s/>staff<text:s/>stationed<text:s/>at<text:s/>CDB<text:s/>and<text:s/>any<text:s/>downstream<text:s/>partner.<text:s/></text:span></text:p>
        </text:list-item>
        <text:list-item>
          <text:p text:style-name="P66"><text:span text:style-name="T66_1">Each<text:s/>Participant<text:s/>agrees</text:span><text:span text:style-name="T66_2"><text:s/>to<text:s/></text:span><text:span text:style-name="T66_3">assess<text:s/>and<text:s/>share<text:s/>promptly<text:s/>with<text:s/>each<text:s/>other<text:s/>any<text:s/>credible<text:s/>allegations<text:s/>of<text:s/>SEAH<text:s/>made<text:s/>by<text:s/>any<text:s/>person<text:s/>related<text:s/>to<text:s/>any<text:s/>project<text:s/>financed<text:s/>by<text:s/>UKCIF<text:s/>or<text:s/>linked<text:s/>to<text:s/>the<text:s/>delivery<text:s/>of<text:s/>this<text:s/>Memorandum<text:s/>within<text:s/>the<text:s/>parameters<text:s/>of<text:s/>their<text:s/>respective<text:s/>policies<text:s/>and<text:s/>procedures.<text:s/>FCDO<text:s/>will<text:s/>contact<text:s/>CDB’s<text:s/>independent<text:s/>Office<text:s/>of<text:s/>Integrity<text:s/>Compliance<text:s/>and<text:s/>Accountability<text:s/>(ICA)<text:s/>at<text:s/></text:span><text:span text:style-name="T66_4">ica@caribank.org</text:span><text:span text:style-name="T66_5"><text:s/>or<text:s/>by<text:s/>telephone<text:s/>at<text:s/></text:span><text:span text:style-name="T66_6">+1<text:s/>(246)<text:s/>539<text:s/>1777.<text:s/>CDB<text:s/>will<text:s/>contact<text:s/>FCDO’s<text:s/>Safeguarding<text:s/>Investigations<text:s/>Team<text:s/>at<text:s/>reportingconcerns@FCDO.gov.uk<text:s/>or<text:s/>+44<text:s/>(0)<text:s/>1355<text:s/>843747.<text:s text:c="2"/></text:span></text:p>
        </text:list-item>
        <text:list-item>
          <text:p text:style-name="P67"><text:span text:style-name="T67_1">CDB<text:s/>will<text:s/>report<text:s/>any<text:s/>SEAH<text:s/>matters<text:s/>to<text:s/>its<text:s/>Board<text:s/>of<text:s/>Directors<text:s/>pursuant<text:s/>to<text:s/>its<text:s/>Strategic<text:s/>Framework<text:s/>for<text:s/>Integrity,<text:s/>Compliance<text:s/>and<text:s/>Accountability</text:span><text:span text:style-name="T67_2"><text:s/>(ICA)</text:span><text:span text:style-name="T67_3">.<text:s/></text:span></text:p>
        </text:list-item>
        <text:list-item>
          <text:p text:style-name="P68"><text:span text:style-name="T68_1">Each<text:s/>Participant<text:s/>will<text:s/>co-operate<text:s/>fully<text:s/>with<text:s/>investigations<text:s/>into<text:s/>SEAH<text:s/>concerns<text:s/>and<text:s/>complaints,<text:s/>whether<text:s/>led<text:s/>by<text:s/>FCDO’s<text:s/>Safeguarding<text:s/>Investigations<text:s/>Team<text:s/>or<text:s/>any<text:s/>of<text:s/>its<text:s/>duly<text:s/>authorised<text:s/>representatives<text:s/>or<text:s/>agents,<text:s/>or<text:s/>by<text:s/>ICA.<text:s text:c="2"/></text:span></text:p>
        </text:list-item>
        <text:list-item>
          <text:p text:style-name="P69"><text:span text:style-name="T69_1">In<text:s/>doing<text:s/>so<text:s/>each<text:s/>Participant<text:s/>will,<text:s/>where<text:s/>possible<text:s/>undertake<text:s/>reasonable<text:s/>efforts<text:s/>consistent<text:s/>with<text:s/>their<text:s/>policies<text:s/>and<text:s/>procedures<text:s/>to<text:s/>observe<text:s/>the<text:s/>United<text:s/>Nations<text:s/>Inter-Agency<text:s/>Standing<text:s/>Committee<text:s/>Six<text:s/>Core<text:s/>Principles<text:s/>Relating<text:s/>to<text:s/>Sexual<text:s/>Exploitation<text:s/>and<text:s/>Abuse,<text:s/>shown<text:s/>at<text:s/>Annex<text:s/>11<text:s/>to<text:s/>this<text:s/>MoU.</text:span></text:p>
        </text:list-item>
      </text:list>
      <text:p text:style-name="P70"/>
      <text:p text:style-name="P71"><text:span text:style-name="T71_1">Communication<text:s/>and<text:s/>Branding<text:s/></text:span></text:p>
      <text:list text:style-name="LS1" xml:id="list38" text:continue-list="list0">
        <text:list-item>
          <text:p text:style-name="P72"><text:span text:style-name="T72_1">The<text:s/>UKCIF<text:s/>is<text:s/>the<text:s/>FCDO’s<text:s/>largest<text:s/>programme<text:s/>in<text:s/>the<text:s/>Caribbean<text:s/>region,<text:s/>and<text:s/>it<text:s/>is<text:s/>expected<text:s/>that<text:s/>communications<text:s/>will<text:s/>give<text:s/>appropriate<text:s/>visibility<text:s/>and<text:s/>profile<text:s/>to<text:s/>the<text:s/>programme<text:s/>and<text:s/>the<text:s/>UK.<text:s/>CDB<text:s/>will<text:s/>collaborate<text:s/>with<text:s/>FCDO<text:s/>and<text:s/>proactively<text:s/>look<text:s/>for<text:s/>ways<text:s/>to<text:s/>build<text:s/>support<text:s/>for<text:s/>development<text:s/>and<text:s/>raise<text:s/>awareness<text:s/>of<text:s/>UK<text:s/>aid<text:s/>funding.<text:s/>CDB<text:s/>will<text:s/>explicitly<text:s/>acknowledge<text:s/>UK<text:s/>aid<text:s/>grant<text:s/>funding,<text:s/>in<text:s/>written<text:s/>and<text:s/>verbal<text:s/>communications<text:s/>about<text:s/>activities<text:s/>related<text:s/>to<text:s/>the<text:s/>UKCIF,<text:s/>to<text:s/>the<text:s/>public<text:s/>or<text:s/>third<text:s/>parties,<text:s/>including<text:s/>in<text:s/>announcements,<text:s/>and<text:s/>through<text:s/>use,<text:s/>where<text:s/>appropriate,<text:s/>of<text:s/>FCDO's<text:s/>“UK<text:s/>aid<text:s/>–<text:s/>from<text:s/>the<text:s/>British<text:s/>people”<text:s/>logo<text:s/>(‘UK<text:s/>aid<text:s/>logo’)<text:s/>in<text:s/>accordance<text:s/>with<text:s/>FCDO’s<text:s/>standards<text:s/>for<text:s/>use<text:s/>of<text:s/>the<text:s/>UK<text:s/>aid<text:s/>logo,<text:s/>unless<text:s/>otherwise<text:s/>agreed<text:s/>in<text:s/>advance<text:s/>by<text:s/>FCDO<text:s/>and<text:s/>in<text:s/>all<text:s/>cases<text:s/>subject<text:s/>to<text:s/>CDB’s<text:s/>security<text:s/>and<text:s/>safety<text:s/>considerations.<text:s/>CDB<text:s/>will<text:s/>refer<text:s/>to<text:s/>this<text:s/>fund<text:s/>as<text:s/>the<text:s/>“UK<text:s/>Caribbean<text:s/>Infrastructure<text:s/>Fund”<text:s/>or<text:s/>UKCIF<text:s/>for<text:s/>communication<text:s/>products<text:s/>and<text:s/>outputs.<text:s/></text:span><text:span text:style-name="T72_2">FCDO’s<text:s/>contribution<text:s/>to<text:s/>UKCIF<text:s/>projects<text:s/>will<text:s/>be<text:s/>acknowledged<text:s/>by<text:s/>using<text:s/>the<text:s/>line<text:s/>‘this<text:s/>project<text:s/>is<text:s/>funded<text:s/>with</text:span><text:span text:style-name="T72_3"><text:s/></text:span><text:span text:style-name="T72_4">UK<text:s/>aid<text:s/>from<text:s/>the<text:s/>UK<text:s/>Government’</text:span><text:span text:style-name="T72_5">.</text:span></text:p>
        </text:list-item>
        <text:list-item>
          <text:p text:style-name="P73"><text:span text:style-name="T73_1">CDB<text:s/>and<text:s/>FCDO<text:s/>have<text:s/>agreed<text:s/>the<text:s/>content<text:s/>of<text:s/>a<text:s/>visibility<text:s/>statement<text:s/>detailing<text:s/>how<text:s/>and<text:s/>when<text:s/>UKCIF<text:s/>will<text:s/>be<text:s/>acknowledged<text:s/>and<text:s/>where<text:s/>the<text:s/>UK<text:s/>aid<text:s/>logo<text:s/>will<text:s/>be<text:s/>used.<text:s/>The<text:s/>visibility<text:s/>statement<text:s/>signed<text:s/>as<text:s/>part<text:s/>of<text:s/>this<text:s/>MoU<text:s/>is<text:s/>shown<text:s/>at<text:s/>Annex<text:s/>6.<text:s/>CDB<text:s/>will<text:s/>lead<text:s/>the<text:s/>development<text:s/>and<text:s/>implementation<text:s/>of<text:s/>a<text:s/>Communication<text:s/>Action<text:s/>Plan<text:s/>to<text:s/>increase<text:s/>the<text:s/>visibility,<text:s/>awareness<text:s/>and<text:s/>understanding<text:s/>of<text:s/>UKCIF<text:s/>projects,<text:s/>build<text:s/>awareness<text:s/>of<text:s/>the<text:s/>UK’s<text:s/>support<text:s/>and<text:s/>commitment<text:s/>to<text:s/>the<text:s/>Caribbean<text:s/>region<text:s/>through<text:s/>the<text:s/>UKCIF,<text:s/>as<text:s/>well<text:s/>as<text:s/>proactively<text:s/>mitigate<text:s/>communication<text:s/>risks<text:s/>associated<text:s/>with<text:s/>UKCIF<text:s/>projects.<text:s/>This<text:s/>Communication<text:s/>Action<text:s/>Plan<text:s/>will<text:s/>be<text:s/>reviewed<text:s/>and<text:s/>updated<text:s/>as<text:s/>required<text:s/>(at<text:s/>least<text:s/>annually)<text:s/>and<text:s/>be<text:s/>treated<text:s/>as<text:s/>a<text:s/>live,<text:s/>working<text:s/>document<text:s/>for<text:s/>the<text:s/>relevant<text:s/>time<text:s/>periods.<text:s/>The<text:s/>Communication<text:s/>Action<text:s/>Plan<text:s/>will<text:s/>also<text:s/>include<text:s/>measures<text:s/>to<text:s/>maintain<text:s/>and/or<text:s/>improve<text:s/>access<text:s/>to<text:s/>information<text:s/>on<text:s/>UKCIF<text:s/>projects<text:s/>on<text:s/>CDB’s<text:s/>website<text:s/>and<text:s/>other<text:s/>digital<text:s/>platforms<text:s/>(in<text:s/>compliance<text:s/>with<text:s/>CDB’s<text:s/>Information<text:s/>Disclosure<text:s/>Policy);<text:s/>the<text:s/>development<text:s/>of<text:s/>communication<text:s/>outputs<text:s/>on<text:s/>strategic<text:s/>themes<text:s/>in<text:s/>the<text:s/>UKCIF<text:s/>portfolio,<text:s/>such<text:s/>as<text:s/>climate<text:s/>resilience<text:s/>and<text:s/>social<text:s/>and<text:s/>gender<text:s/>development;<text:s/>and<text:s/>the<text:s/>regular<text:s/>updating<text:s/>of<text:s/>UKCIF<text:s/>Project<text:s/>Profiles<text:s/>(at<text:s/>least<text:s/>once<text:s/>per<text:s/>year).<text:s/>The<text:s/>Communication<text:s/>Action<text:s/>Plan<text:s/>and<text:s/>related<text:s/>outputs<text:s/>may<text:s/>evolve<text:s/>in<text:s/>accordance<text:s/>with<text:s/>the<text:s/>dynamic<text:s/>delivery<text:s/>context<text:s/>of<text:s/>the<text:s/>UKCIF.</text:span></text:p>
        </text:list-item>
      </text:list>
      <text:h text:style-name="P74" text:outline-level="2"/>
      <text:h text:style-name="P75" text:outline-level="2"><text:span text:style-name="T75_1">Intellectual<text:s/>Property<text:s/></text:span></text:h>
      <text:p text:style-name="P76"/>
      <text:list text:style-name="LS1" xml:id="list40" text:continue-list="list0">
        <text:list-item>
          <text:p text:style-name="P77"><text:span text:style-name="T77_1">Intellectual<text:s/>property<text:s/>developed<text:s/>in<text:s/>all<text:s/>material<text:s/>(including,<text:s/>but<text:s/>not<text:s/>limited<text:s/>to,<text:s/>reports,<text:s/>data<text:s/>and<text:s/>designs,<text:s/></text:span><text:span text:style-name="T77_2">whether<text:s/>or<text:s/>not</text:span><text:span text:style-name="T77_3"><text:s/>electronically<text:s/>stored)<text:s/>produced<text:s/>by<text:s/>CDB<text:s/>or<text:s/>its<text:s/>personnel,<text:s/>members<text:s/>or<text:s/>representatives<text:s/></text:span><text:span text:style-name="T77_4">in<text:s/>the<text:s/>course<text:s/>of</text:span><text:span text:style-name="T77_5"><text:s/>this<text:s/>programme<text:s/>(“the<text:s/>Material”)<text:s/>will<text:s/>be<text:s/>the<text:s/>property<text:s/>of<text:s/>CDB.<text:s/></text:span></text:p>
        </text:list-item>
        <text:list-item>
          <text:p text:style-name="P78"><text:span text:style-name="T78_1">In<text:s/>signing<text:s/>this<text:s/>Arrangement<text:s/>CDB<text:s/>hereby<text:s/>grants<text:s/>to<text:s/>FCDO<text:s/>a<text:s/>worldwide,<text:s/>non-exclusive<text:s/>irrevocable<text:s/>and<text:s/>royalty-free<text:s/>licence<text:s/>to<text:s/>use<text:s/>all<text:s/>commercially<text:s/>non-sensitive<text:s/>Material,<text:s/>where<text:s/>“use”<text:s/>shall<text:s/>mean,<text:s/>without<text:s/>limitation,<text:s/>the<text:s/>reproduction,<text:s/>publication<text:s/>and<text:s/>sub-licence<text:s/>of<text:s/>all<text:s/>commercially<text:s/>non-sensitive<text:s/>Material<text:s/>and<text:s/>the<text:s/>intellectual<text:s/>property<text:s/>therein,<text:s/>including<text:s/>the<text:s/>reproduction<text:s/>and<text:s/>sale<text:s/>of<text:s/>such<text:s/>commercially<text:s/>non-sensitive<text:s/>Material<text:s/>and<text:s/>products<text:s/>incorporating<text:s/>the<text:s/>same,<text:s/>for<text:s/>use<text:s/>by<text:s/>any<text:s/>person<text:s/>or<text:s/>for<text:s/>sale<text:s/>or<text:s/>other<text:s/>dealing<text:s/>anywhere<text:s/>in<text:s/>the<text:s/>world</text:span><text:span text:style-name="T78_2">.</text:span></text:p>
        </text:list-item>
      </text:list>
      <text:h text:style-name="P79" text:outline-level="2"/>
      <text:h text:style-name="P80" text:outline-level="2"><text:span text:style-name="T80_1">Aid<text:s/>Diversion</text:span></text:h>
      <text:p text:style-name="P81"/>
      <text:list text:style-name="LS1" xml:id="list42" text:continue-list="list0">
        <text:list-item>
          <text:p text:style-name="P82"><text:span text:style-name="T82_1">Aid<text:s/>Diversion<text:s/>is<text:s/>any<text:s/>event,<text:s/>including<text:s/>fraud,<text:s/>corruption,<text:s/>bribery,<text:s/>theft,<text:s/>terrorist<text:s/>financing,<text:s/>money<text:s/>laundering<text:s/>and<text:s/>other<text:s/>misuse<text:s/>of<text:s/>funds<text:s/>that<text:s/>prevents<text:s/>funds<text:s/>being<text:s/>directed<text:s/>to<text:s/>the<text:s/>aid<text:s/>outcomes<text:s/>or<text:s/>recipients<text:s/>intended.</text:span></text:p>
        </text:list-item>
        <text:list-item>
          <text:p text:style-name="P83"><text:span text:style-name="T83_1">FCDO<text:s/>and<text:s/>CDB</text:span><text:span text:style-name="T83_2"><text:s/></text:span><text:span text:style-name="T83_3">will<text:s/>immediately<text:s/>and<text:s/>without<text:s/>undue<text:s/>delay<text:s/>inform<text:s/>each<text:s/>other<text:s/>of<text:s/>any<text:s/>event<text:s/>which<text:s/>interferes<text:s/>or<text:s/>threatens<text:s/>to<text:s/>materially<text:s/>interfere<text:s/>with<text:s/>the<text:s/>successful<text:s/>implementation<text:s/>of<text:s/>the<text:s/>programme,<text:s/>whether<text:s/>financed<text:s/>in<text:s/>full<text:s/>or<text:s/>in<text:s/>part<text:s/>by<text:s/>FCDO,<text:s/>including<text:s/>credible<text:s/>suspicion<text:s/>of<text:s/>or<text:s/>actual<text:s/></text:span><text:span text:style-name="T83_4">aid<text:s/>diversion</text:span><text:span text:style-name="T83_5">,<text:s/>corruption<text:s/>or<text:s/>any<text:s/>other<text:s/>financial<text:s/>irregularity<text:s/>or<text:s/>impropriety.<text:s text:c="2"/></text:span></text:p>
        </text:list-item>
        <text:list-item>
          <text:p text:style-name="P84"><text:span text:style-name="T84_1">Reports<text:s/>to<text:s/></text:span><text:span text:style-name="T84_2">FCDO<text:s/>should<text:s/>be<text:s/></text:span><text:span text:style-name="T84_3">made<text:s/>by<text:s/></text:span><text:span text:style-name="T84_4">contact</text:span><text:span text:style-name="T84_5">ing</text:span><text:span text:style-name="T84_6"><text:s/>in<text:s/>the<text:s/>first<text:s/>instance<text:s/>at<text:s/></text:span><text:span text:style-name="T84_7">reportingconcerns@fcdo.gov.uk</text:span><text:span text:style-name="T84_8"><text:s/></text:span><text:span text:style-name="T84_9">or<text:s/>+44<text:s/>(0)1355<text:s/>84<text:s/>3747.<text:s/></text:span><text:span text:style-name="T84_10">Information<text:s/>can<text:s/>also<text:s/>be<text:s/>reported<text:s/>directly<text:s/>to<text:s/>the<text:s/>FCDO<text:s/>staff<text:s/>managing<text:s/>this<text:s/>Memorandum<text:s/>where<text:s/>appropriate;<text:s/>this<text:s/>will<text:s/>be<text:s/>immediately<text:s/>passed<text:s/>on<text:s/>to<text:s/>FCDO’s<text:s/>Investigations<text:s/>Department.<text:s/></text:span><text:span text:style-name="T84_11">For<text:s/>CDB,<text:s/>the<text:s/>Office<text:s/>of<text:s/>Integrity,<text:s/>Compliance<text:s/>and<text:s/>Accountability<text:s/>(ICA)<text:s/>should<text:s/>be<text:s/>contacted<text:s/>at<text:s/></text:span><text:span text:style-name="T84_12">ica@caribank.org</text:span><text:span text:style-name="T84_13"><text:s/>or<text:s/>by<text:s/>telephone<text:s/>at<text:s/>+1<text:s/>(246)<text:s/>539<text:s/>1777.<text:s/></text:span><text:span text:style-name="T84_14">CDB<text:s/>should<text:s/>also<text:s/>ensure<text:s/>Downstream<text:s/>Partners<text:s/>are<text:s/>aware<text:s/>of<text:s/>how<text:s/>to<text:s/>report<text:s/>any<text:s/>concerns.</text:span><text:span text:style-name="T84_15"><text:s/></text:span><text:span text:style-name="T84_16">All<text:s/>complaints<text:s/>and<text:s/>information<text:s/>received<text:s/>by<text:s/>either<text:s/>participant<text:s/>which<text:s/>alleges<text:s/>wrongdoing<text:s/>in<text:s/>relation<text:s/>to<text:s/>the<text:s/>UKCIF<text:s/>will<text:s/>be<text:s/>handled<text:s/>securely</text:span><text:span text:style-name="T84_17"><text:s/>and<text:s/></text:span><text:span text:style-name="T84_18">treated<text:s/>as<text:s/>strictly<text:s/>confidential<text:s/>by<text:s/>both<text:s/>Participants</text:span><text:span text:style-name="T84_19">.</text:span><text:span text:style-name="T84_20"><text:s/></text:span><text:span text:style-name="T84_21">The<text:s/>Participants<text:s/>will<text:s/>promptly<text:s/>share<text:s/>all<text:s/>credible<text:s/>complaints<text:s/>and<text:s/>information<text:s/></text:span><text:span text:style-name="T84_22">with<text:s/>each<text:s/>other.</text:span></text:p>
        </text:list-item>
        <text:list-item>
          <text:p text:style-name="P85"><text:span text:style-name="T85_1">FCDO<text:s/>and<text:s/>CDB<text:s/>have<text:s/>a<text:s/></text:span><text:span text:style-name="T85_2">zero<text:s/>tolerance</text:span><text:span text:style-name="T85_3"><text:s/>approach<text:s/>to</text:span><text:span text:style-name="T85_4">wards<text:s/>inaction<text:s/>or<text:s/>mishandling<text:s/>of<text:s/>aid<text:s/>diversion</text:span><text:span text:style-name="T85_5">.</text:span><text:span text:style-name="T85_6"><text:s/>Each<text:s/></text:span><text:span text:style-name="T85_7">Participant<text:s/>agrees<text:s/>to<text:s/>work<text:s/>to<text:s/>prevent,<text:s/>detect<text:s/>and<text:s/>investigate<text:s/>such<text:s/>abuse<text:s/>in<text:s/>principle,<text:s/>to<text:s/>recover<text:s/>such<text:s/>funds<text:s/>if<text:s/>misappropriated;<text:s/></text:span><text:span text:style-name="T85_8">and<text:s/>where<text:s/>possible<text:s/>to<text:s/>sanction<text:s/>wrongdoers</text:span><text:span text:style-name="T85_9">.<text:s/>CDB<text:s/>will<text:s/>take<text:s/>timely<text:s/>and<text:s/>appropriate<text:s/>action<text:s/>to<text:s/>investigate<text:s/>credible<text:s/>allegations<text:s/>of<text:s/>wrongdoing</text:span><text:span text:style-name="T85_10">.<text:s/>B</text:span><text:span text:style-name="T85_11">oth<text:s/>Participants<text:s/>will<text:s/>fully<text:s/>co-operate<text:s/>with<text:s/>investigations<text:s/>into<text:s/>such<text:s/>wrongdoing,<text:s/>whether<text:s/>led<text:s/>by<text:s/>CDB<text:s/>or<text:s/>FCDO.</text:span><text:span text:style-name="T85_12"><text:s/></text:span></text:p>
        </text:list-item>
        <text:list-item>
          <text:p text:style-name="P86"><text:span text:style-name="T86_1">In<text:s/>the</text:span><text:span text:style-name="T86_2"><text:s/></text:span><text:span text:style-name="T86_3">event<text:s/>of<text:s/>any<text:s/>credible<text:s/>indications<text:s/>that<text:s/>UKCIF<text:s/>resources<text:s/>may<text:s/>have<text:s/>been<text:s/>fraudulently<text:s/>misappropriated,<text:s/>FCDO<text:s/>may,<text:s/>at<text:s/>any<text:s/>time<text:s/>during<text:s/>the<text:s/>period<text:s/>of<text:s/>this<text:s/>Arrangement<text:s/>and<text:s/>up<text:s/>to<text:s/>five<text:s/>years<text:s/>after<text:s/>the<text:s/>end<text:s/>of<text:s/>the<text:s/>programme,<text:s/>arrange<text:s/>for<text:s/>additional<text:s/>fraud<text:s/>investigations,<text:s/>on-the<text:s/>spot<text:s/>checks<text:s/>and<text:s/>/<text:s/>or<text:s/>inspections<text:s/>to<text:s/>be<text:s/>carried<text:s/>out.<text:s/>These<text:s/>may<text:s/>be<text:s/>carried<text:s/>out<text:s/>by<text:s/>FCDO,<text:s/>or<text:s/>any<text:s/>of<text:s/>its<text:s/>duly<text:s/>authorised<text:s/>representatives.<text:s/>Any<text:s/>costs<text:s/>associated<text:s/>with<text:s/>the<text:s/>provisions<text:s/>of<text:s/>Sections<text:s/>20<text:s/>to<text:s/>22<text:s/>have<text:s/>not<text:s/>been<text:s/>included<text:s/>as<text:s/>part<text:s/>of<text:s/>the<text:s/>management<text:s/>and<text:s/>administration<text:s/>costs<text:s/>and<text:s/>will<text:s/>be<text:s/>met<text:s/>separately<text:s/>from<text:s/>the<text:s/>resources<text:s/>of<text:s/>UKCIF.<text:s text:c="2"/></text:span></text:p>
        </text:list-item>
        <text:list-item>
          <text:p text:style-name="P87"><text:span text:style-name="T87_1">FCDO<text:s/>reserves<text:s/>the<text:s/>right<text:s/>to<text:s/>recover<text:s/>funds<text:s/></text:span><text:span text:style-name="T87_2">paid<text:s/>under<text:s/>this<text:s/>memorandum<text:s/>in<text:s/>the<text:s/>event<text:s/>of<text:s/>actual<text:s/>Aid<text:s/>Diversion<text:s/></text:span><text:span text:style-name="T87_3">and<text:s/>will<text:s/>work<text:s/>with<text:s/>CDB<text:s/>to<text:s/>do<text:s/>so.<text:s/>Where<text:s/>fraudulent<text:s/>or<text:s/>unethical<text:s/>activity<text:s/>or<text:s/>other<text:s/>wrongdoing<text:s/>is<text:s/>determined<text:s/>to<text:s/>have<text:s/>occurred,<text:s/>FCDO<text:s/>reserves<text:s/>the<text:s/>right<text:s/>to<text:s/>terminate<text:s/>funding<text:s/>with<text:s/>immediate<text:s/>effect,<text:s/>in<text:s/>preference<text:s/>to<text:s/>the<text:s/>standard<text:s/>notice<text:s/>period<text:s/>and<text:s/>irrespective<text:s/>of<text:s/>any<text:s/>contractual<text:s/>requirements.<text:s/>FCDO<text:s/>reserves<text:s/>the<text:s/>right<text:s/>immediately<text:s/>to<text:s/>suspend<text:s/>its<text:s/>UKCIF<text:s/>funding<text:s/>whenever<text:s/>an<text:s/>allegation<text:s/>of<text:s/>fraudulent<text:s/>or<text:s/>unethical<text:s/>activity<text:s/>or<text:s/>other<text:s/>wrongdoing<text:s/>is<text:s/>received<text:s/>and<text:s/>such<text:s/>suspension<text:s/>may<text:s/>be<text:s/>done<text:s/>by<text:s/>FCDO<text:s/>irrespective<text:s/>of<text:s/>any<text:s/>contractual<text:s/>requirements.<text:s/>Before<text:s/>any<text:s/>suspension,<text:s/>termination<text:s/>or<text:s/>other<text:s/>sanction<text:s/>is<text:s/>imposed<text:s/>by<text:s/>FCDO<text:s/>against<text:s/>a<text:s/></text:span><text:span text:style-name="T87_4">wrongdoer,<text:s/>FCDO<text:s/>will<text:s/>notify<text:s/>CDB<text:s/>with<text:s/>sufficient<text:s/>time<text:s/>to<text:s/>enable<text:s/>ICA<text:s/>to<text:s/>make<text:s/>appropriate<text:s/>arrangements<text:s/>to<text:s/>assist<text:s/>any<text:s/>investigation<text:s/>being<text:s/>undertaken<text:s/>into<text:s/>the<text:s/>matter<text:s/>for<text:s/>which<text:s/>the<text:s/>sanction<text:s/>is<text:s/>imposed.</text:span><text:span text:style-name="T87_5"><text:s/></text:span></text:p>
        </text:list-item>
        <text:list-item>
          <text:p text:style-name="P88"><text:span text:style-name="T88_1">It<text:s/>is<text:s/>policy<text:s/>for<text:s/>the<text:s/>FCDO<text:s/>to<text:s/>prevent<text:s/>and<text:s/>suppress<text:s/>the<text:s/>financing<text:s/>of<text:s/>terrorists<text:s/>acts<text:s/>and<text:s/>to<text:s/>refrain<text:s/>from<text:s/>providing<text:s/>support<text:s/>to<text:s/>those<text:s/>organisations<text:s/>and<text:s/>individuals<text:s/>involved<text:s/>in<text:s/>them.<text:s text:c="2"/>In<text:s/>accordance<text:s/>with<text:s/>this<text:s/>policy,<text:s/>the<text:s/>FCDO<text:s/>expects<text:s/>CDB<text:s/>to<text:s/>take<text:s/>a<text:s/>risk</text:span><text:span text:style-name="T88_2">‑</text:span><text:span text:style-name="T88_3">based<text:s/>approach<text:s/>to<text:s/>managing<text:s/>the<text:s/>potential<text:s/>exposure<text:s/>of<text:s/>UKCIF<text:s/>funds<text:s/>to<text:s/>persons<text:s/>or<text:s/>entities<text:s/>subject<text:s/>to<text:s/>UK<text:s/>financial<text:s/>sanctions<text:s/>or<text:s/>designated<text:s/>as<text:s/>proscribed<text:s/>groups<text:s/>under<text:s/>UK<text:s/>terrorism<text:s/>legislation.<text:s/>CDB<text:s/>will<text:s/>take<text:s/>all<text:s/>reasonable<text:s/>steps<text:s/>to<text:s/>mitigate<text:s/>these<text:s/>risks<text:s/>in<text:s/>the<text:s/>delivery<text:s/>of<text:s/>UKCIF,<text:s/>using<text:s/>its<text:s/>own<text:s/>policies,<text:s/>procedures<text:s/>and<text:s/>internal<text:s/>controls,<text:s/>and<text:s/>may<text:s/>refer<text:s/>to<text:s/>relevant<text:s/>UK<text:s/>Government<text:s/>lists<text:s/>(including<text:s/>HM<text:s/>Treasury’s<text:s/>financial<text:s/>sanctions<text:s/>list<text:s/>and<text:s/>the<text:s/>Home<text:s/>Office<text:s/>list<text:s/>of<text:s/>proscribed<text:s/>organisations)<text:s/>as<text:s/>risk<text:s/>indicators,<text:s/>as<text:s/>updated<text:s/>from<text:s/>time<text:s/>to<text:s/>time.<text:s/>For<text:s/>the<text:s/>avoidance<text:s/>of<text:s/>doubt,<text:s/>nothing<text:s/>in<text:s/>this<text:s/>clause<text:s/>requires<text:s/>CDB<text:s/>to<text:s/>assume<text:s/>legal<text:s/>obligations<text:s/>under<text:s/>UK<text:s/>domestic<text:s/>legislation,<text:s/>but<text:s/>rather<text:s/>to<text:s/>take<text:s/>appropriate<text:s/>measures<text:s/>to<text:s/>prevent<text:s/>the<text:s/>misuse<text:s/>of<text:s/>UKCIF<text:s/>funds.</text:span></text:p>
        </text:list-item>
      </text:list>
      <text:p text:style-name="P89"/>
      <text:h text:style-name="P90" text:outline-level="2"><text:span text:style-name="T90_1">Termination<text:s/>and<text:s/></text:span><text:span text:style-name="T90_2">C</text:span><text:span text:style-name="T90_3">losure</text:span></text:h>
      <text:p text:style-name="P91"/>
      <text:list text:style-name="LS1" xml:id="list49" text:continue-list="list0">
        <text:list-item>
          <text:p text:style-name="P92"><text:span text:style-name="T92_1">This<text:s/>Memorandum<text:s/>will<text:s/>terminate<text:s/>six<text:s/>months<text:s/>after<text:s/>the<text:s/>end<text:s/>date,<text:s/>to<text:s/>allow<text:s/>for<text:s/>submission<text:s/>of<text:s/>any<text:s/>final<text:s/>unanticipated<text:s/>claims,<text:s/>unless<text:s/>terminated<text:s/>earlier<text:s/>in<text:s/>accordance<text:s/>with<text:s/>the<text:s/>provisions<text:s/>below.</text:span></text:p>
        </text:list-item>
        <text:list-item>
          <text:p text:style-name="P93"><text:span text:style-name="T93_1">If<text:s/>FCDO<text:s/>becomes<text:s/>concerned<text:s/>that<text:s/>the<text:s/>provisions<text:s/>of<text:s/>this<text:s/>MoU<text:s/>have<text:s/>not<text:s/>been<text:s/>fulfilled<text:s/>by<text:s/>CDB,<text:s/>or<text:s/>if<text:s/>any<text:s/>activities<text:s/>occur<text:s/>which<text:s/>in<text:s/>FCDO’s<text:s/>opinion<text:s/>will<text:s/>significantly<text:s/>impair<text:s/>the<text:s/>development<text:s/>value<text:s/>of<text:s/>the<text:s/>programme,<text:s/>FCDO<text:s/>will<text:s/>discuss<text:s/>with<text:s/>CDB<text:s/>and<text:s/>form<text:s/>an<text:s/>assessment.<text:s/>FCDO<text:s/>may<text:s/>then<text:s/>take<text:s/>any<text:s/>of<text:s/>the<text:s/>following<text:s/>actions:<text:s text:c="3"/></text:span></text:p>
          <text:list>
            <text:list-item>
              <text:p text:style-name="P94"><text:span text:style-name="T94_1">Signal<text:s/>a<text:s/>possible<text:s/>future<text:s/>response<text:s text:c="2"/></text:span></text:p>
            </text:list-item>
            <text:list-item>
              <text:p text:style-name="P95"><text:span text:style-name="T95_1">Delay<text:s/>or<text:s/>reduce<text:s/>the<text:s/>applicable<text:s/>funding<text:s/></text:span></text:p>
            </text:list-item>
            <text:list-item>
              <text:p text:style-name="P96"><text:span text:style-name="T96_1">Stop<text:s/>aid<text:s/>under<text:s/>the<text:s/>termination<text:s/>provisions<text:s/>set<text:s/>out<text:s/>within<text:s/>this<text:s/>Arrangement<text:s/></text:span></text:p>
            </text:list-item>
          </text:list>
        </text:list-item>
      </text:list>
      <text:p text:style-name="P97"><text:span text:style-name="T97_1"><text:s/></text:span></text:p>
      <text:list text:style-name="LS1" xml:id="list54" text:continue-list="list0">
        <text:list-item>
          <text:p text:style-name="P98"><text:span text:style-name="T98_1">Both<text:s/>Participants<text:s/>will<text:s/>at<text:s/>first<text:s/>negotiate<text:s/></text:span><text:span text:style-name="T98_2">in<text:s/>an<text:s/>attempt<text:s/>to</text:span><text:span text:style-name="T98_3"><text:s/>resolve<text:s/>any<text:s/>issues<text:s/>that<text:s/>might<text:s/>arise<text:s/>throughout<text:s/>the<text:s/>programme.<text:s/>However,<text:s/>this<text:s/>Arrangement<text:s/>can<text:s/>be<text:s/>terminated,<text:s/>at<text:s/>any<text:s/>time,<text:s/>by<text:s/>three<text:s/>months’<text:s/>written<text:s/>notice<text:s/>by<text:s/>either<text:s/>participant.<text:s/>All<text:s/></text:span><text:span text:style-name="T98_4">unspent<text:s/></text:span><text:span text:style-name="T98_5">funds,<text:s/>other<text:s/>than<text:s/>those<text:s/>irrevocably<text:s/>committed<text:s/>in<text:s/>good<text:s/>faith<text:s/>before<text:s/></text:span><text:span text:style-name="T98_6">receipt<text:s/>of<text:s/>written<text:s/>notice<text:s/></text:span><text:span text:style-name="T98_7">of<text:s/>termination,<text:s/>in<text:s/>line<text:s/>with<text:s/></text:span><text:span text:style-name="T98_8">this<text:s/>Memorandum</text:span><text:span text:style-name="T98_9"><text:s/>and<text:s/>approved<text:s/>between<text:s/>the<text:s/>two<text:s/>Participants<text:s/>as<text:s/>being<text:s/>required<text:s/>to<text:s/>finalise<text:s/>activities,<text:s/>will<text:s/>be<text:s/>returned<text:s/>to<text:s/>the<text:s/>FCDO</text:span><text:span text:style-name="T98_10"><text:s/>within<text:s/>30<text:s/>days<text:s/>of<text:s/>the<text:s/>date<text:s/>of<text:s/>receipt<text:s/>of<text:s/>a<text:s/>written<text:s/>notice<text:s/>of<text:s/>termination.</text:span></text:p>
        </text:list-item>
        <text:list-item>
          <text:p text:style-name="P99"><text:span text:style-name="T99_1">Additionally</text:span><text:span text:style-name="T99_2"><text:s/>any<text:s/>unspent<text:s/>funds<text:s/>remaining<text:s/>at<text:s/>the<text:s/>scheduled<text:s/>end<text:s/>of<text:s/>a<text:s/>programme,<text:s/>must<text:s/>be<text:s/>returned<text:s/>to<text:s/>FCDO<text:s/>unless<text:s/>specifically<text:s/>decided<text:s/>between<text:s/>both<text:s/>Participants,<text:s/>in<text:s/>writing.<text:s/>The<text:s/>template<text:s/>in<text:s/>Annex<text:s/>7<text:s/>should<text:s/>be<text:s/>used<text:s/>when<text:s/>returning<text:s/>funds.<text:s/></text:span></text:p>
        </text:list-item>
        <text:list-item>
          <text:p text:style-name="P100"><text:span text:style-name="T100_1">Notwithstanding<text:s/>any<text:s/>provisions<text:s/>in<text:s/>this<text:s/>Memorandum<text:s/>or<text:s/>other<text:s/>contractual<text:s/>requirements,<text:s/>FCDO<text:s/>may<text:s/>suspend<text:s/>or<text:s/>terminate<text:s/>this<text:s/>Memorandum</text:span><text:span text:style-name="T100_2"><text:s/></text:span><text:span text:style-name="T100_3">if<text:s/>CDB,<text:s/>upon<text:s/>receiving<text:s/>written<text:s/>notice<text:s/>of<text:s/>any<text:s/>of<text:s/>the<text:s/>following<text:s/></text:span><text:span text:style-name="T100_4">material<text:s/>breaches</text:span><text:span text:style-name="T100_5"><text:s/></text:span><text:span text:style-name="T100_6">and<text:s/>after<text:s/>a<text:s/>period<text:s/>of<text:s/></text:span><text:span text:style-name="T100_7">twenty-eight<text:s/>(28)<text:s/>days</text:span><text:span text:style-name="T100_8">:</text:span></text:p>
          <text:list>
            <text:list-item>
              <text:p text:style-name="P101"><text:span text:style-name="T101_1">fails<text:s/></text:span><text:span text:style-name="T101_2">to<text:s/></text:span><text:span text:style-name="T101_3">take<text:s/>action</text:span><text:span text:style-name="T101_4"><text:s/>in<text:s/>accordance<text:s/>with<text:s/>its<text:s/></text:span><text:span text:style-name="T101_5">policies</text:span><text:span text:style-name="T101_6"><text:s/>and<text:s/></text:span><text:span text:style-name="T101_7">procedures</text:span><text:span text:style-name="T101_8"><text:s/>in</text:span><text:span text:style-name="T101_9"><text:s/>the<text:s/>event<text:s/>of<text:s/></text:span><text:span text:style-name="T101_10">a<text:s/></text:span><text:span text:style-name="T101_11">credible<text:s/>allegation<text:s/>of<text:s/>Aid<text:s/>Diversion</text:span><text:span text:style-name="T101_12"><text:s/>reported<text:s/>to<text:s/>CDB</text:span><text:span text:style-name="T101_13">;</text:span></text:p>
            </text:list-item>
            <text:list-item>
              <text:p text:style-name="P102"><text:span text:style-name="T102_1">fails<text:s/>to<text:s/></text:span><text:span text:style-name="T102_2">take<text:s/>action</text:span><text:span text:style-name="T102_3"><text:s/>in<text:s/>accordance<text:s/>with<text:s/>its<text:s/></text:span><text:span text:style-name="T102_4">policies</text:span><text:span text:style-name="T102_5"><text:s/>and<text:s/></text:span><text:span text:style-name="T102_6">procedures</text:span><text:span text:style-name="T102_7"><text:s/>in</text:span><text:span text:style-name="T102_8"><text:s/>the<text:s/>event<text:s/>of<text:s/></text:span><text:span text:style-name="T102_9">a<text:s/></text:span><text:span text:style-name="T102_10">credible<text:s/>allegation<text:s/></text:span><text:span text:style-name="T102_11">sexual<text:s/>exploitation,<text:s/>abuse<text:s/>or<text:s/>harassment<text:s/>reported<text:s/>to<text:s/>CDB</text:span><text:span text:style-name="T102_12">.</text:span></text:p>
            </text:list-item>
          </text:list>
        </text:list-item>
      </text:list>
      <text:p text:style-name="P103"/>
      <text:h text:style-name="P104" text:outline-level="2"><text:span text:style-name="T104_1">Additional<text:s/>Provisions</text:span></text:h>
      <text:p text:style-name="P105"/>
      <text:list text:style-name="LS1" xml:id="list59" text:continue-list="list0">
        <text:list-item>
          <text:p text:style-name="P106"><draw:g draw:style-name="FR1" draw:z-index="0"><draw:custom-shape svg:x="1.27cm" svg:y="-0.012cm" svg:width="0.097cm" svg:height="0.406cm" draw:style-name="FR2" draw:z-index="0"><draw:enhanced-geometry draw:type="non-primitive" svg:viewBox="0 0 1000000 1000000" draw:enhanced-path="M 0 0 L 1000000 0 1000000 0 1000000 1000000 1000000 1000000 0 1000000 0 1000000 0 0 N" draw:text-areas="0 0 1000000 1000000"/></draw:custom-shape></draw:g><text:span text:style-name="T106_1">A<text:s/>proportion<text:s/>of<text:s/>the<text:s/>funding<text:s/>may<text:s/>be<text:s/>used<text:s/>to<text:s/>cover<text:s/>CDB<text:s/>administration<text:s/>and<text:s/>management<text:s/>costs<text:s/>associated<text:s/>with<text:s/>the<text:s/>programme.<text:s/>CDB<text:s/>administration<text:s/>and<text:s/>management<text:s/>costs<text:s/>should<text:s/>not<text:s/>exceed</text:span><text:span text:style-name="T106_2"><text:s/></text:span><text:span text:style-name="T106_3">£15,</text:span><text:span text:style-name="T106_4">496</text:span><text:span text:style-name="T106_5">,140</text:span><text:span text:style-name="T106_6"><text:s/>(4.43%</text:span><text:span text:style-name="T106_7"><text:s/>of<text:s/>the<text:s/>total<text:s/>programme<text:s/>value</text:span><text:span text:style-name="T106_8">).<text:s/>This<text:s/>will<text:s/>include<text:s/>provision<text:s/>for<text:s/>all<text:s/>CDB<text:s/>management<text:s/>and<text:s/>administration<text:s/>costs<text:s/>associated<text:s/>with<text:s/>the<text:s/>delivery<text:s/>of<text:s/>the<text:s/>“UKCIF”<text:s/>as<text:s/>set<text:s/>out<text:s/>in<text:s/>paragraph<text:s/>1<text:s/>above.<text:s/>Increases<text:s/>to<text:s/>CDB<text:s/>administration<text:s/>and<text:s/>management<text:s/>costs<text:s/>will<text:s/>need<text:s/>to<text:s/>be<text:s/>evidenced<text:s/>and<text:s/>approved<text:s/>by<text:s/>both<text:s/>Participants<text:s/>in<text:s/>advance<text:s/>and<text:s/>in<text:s/>writing.<text:s text:c="2"/></text:span></text:p>
        </text:list-item>
        <text:list-item>
          <text:p text:style-name="P107"><text:span text:style-name="T107_1">CDB<text:s/>will<text:s/>facilitate<text:s/>a<text:s/>post-evaluation<text:s/>of<text:s/>the<text:s/>activities<text:s/>financed<text:s/>from<text:s/>the<text:s/>Grant<text:s/>that<text:s/>will<text:s/>focus<text:s/>on<text:s/>the<text:s/>results<text:s/>achieved,<text:s/>efficiency,<text:s/>effectiveness<text:s/>of<text:s/>implementation<text:s/>and<text:s/>quality<text:s/>of<text:s/>administration.<text:s/>This<text:s/>will<text:s/>be<text:s/>concluded<text:s/>within<text:s/>6<text:s/>months<text:s/>of<text:s/>the<text:s/>agreed<text:s/>programme<text:s/>end<text:s/>date.<text:s/>This<text:s/>will<text:s/>draw<text:s/>on<text:s/>the<text:s/>monitoring<text:s/>and<text:s/>evaluation<text:s/>reports<text:s/>undertaken<text:s/>for<text:s/>the<text:s/>programme’s<text:s/>projects.<text:s/></text:span></text:p>
        </text:list-item>
        <text:list-item>
          <text:p text:style-name="P108"><text:span text:style-name="T108_1">The<text:s/>Grant<text:s/>will<text:s/>not,<text:s/>unless<text:s/>approved<text:s/>by<text:s/>FCDO<text:s/>in<text:s/>writing,<text:s/>be<text:s/>used<text:s/>to<text:s/>meet<text:s/>the<text:s/>cost<text:s/>of<text:s/>any<text:s/>import,<text:s/>customs<text:s/>duties<text:s/>or<text:s/>any<text:s/>other<text:s/>taxes<text:s/>or<text:s/>similar<text:s/>charges,<text:s/>applied<text:s/>directly<text:s/>or<text:s/>indirectly,<text:s/>by<text:s/>local<text:s/>Governments<text:s/>or<text:s/>by<text:s/>any<text:s/>local<text:s/>public<text:s/>authority<text:s/>on<text:s/>the<text:s/>goods<text:s/>/<text:s/>services<text:s/>provided.<text:s/></text:span></text:p>
        </text:list-item>
        <text:list-item>
          <text:p text:style-name="P109"><text:span text:style-name="T109_1">Under<text:s/>this<text:s/>Arrangement<text:s/>CDB<text:s/>will<text:s/>submit<text:s/>all<text:s/>payment<text:s/>requests<text:s/>and<text:s/>invoices<text:s/>electronically.</text:span><text:span text:style-name="T109_2"><text:s/></text:span><text:span text:style-name="T109_3">The<text:s/>form<text:s/>of<text:s/>notification<text:s/>of<text:s/>payment<text:s/>by<text:s/>FCDO<text:s/>is<text:s/>provide<text:s/>at<text:s/>Annex<text:s/>8.<text:s/></text:span></text:p>
        </text:list-item>
        <text:list-item>
          <text:p text:style-name="P110"><text:span text:style-name="T110_1">It<text:s/>is<text:s/>understood<text:s/>that<text:s/>the<text:s/>bank<text:s/>account<text:s/>into<text:s/>which<text:s/>the<text:s/>FCDO<text:s/>funds<text:s/>shall<text:s/>be<text:s/>paid<text:s/>may<text:s/>be<text:s/>an<text:s/>already</text:span><text:span text:style-name="T110_2"><text:s/></text:span><text:span text:style-name="T110_3">existing<text:s/>account<text:s/>maintained<text:s/>by<text:s/>CDB.<text:s/>CDB<text:s/>will<text:s/>maintain<text:s/>records<text:s/>that<text:s/>are<text:s/>sufficiently<text:s/>detailed<text:s/>to<text:s/>ensure<text:s/>that<text:s/>it<text:s/>will<text:s/></text:span><text:span text:style-name="T110_4">be<text:s/>able<text:s/>to<text:s/>account<text:s/>for<text:s/>and<text:s/>monitor<text:s/>the<text:s/>proceeds<text:s/>of<text:s/>the<text:s/>FCDO<text:s/>funds<text:s/>separately<text:s/>from<text:s/>any<text:s/>other<text:s/>funds<text:s/>deposited<text:s/>to<text:s/>that<text:s/>bank<text:s/>account.<text:s text:c="2"/></text:span></text:p>
        </text:list-item>
        <text:list-item>
          <text:p text:style-name="P111"><text:span text:style-name="T111_1">CDB<text:s/>will<text:s/>work<text:s/>towards<text:s/>applying<text:s/>transparency<text:s/>standards<text:s/>in<text:s/>line<text:s/>with<text:s/>the<text:s/>UK<text:s/>Aid<text:s/>Transparency<text:s/>Guarantee<text:s/>and<text:s/>the<text:s/>International<text:s/>Aid<text:s/>Transparency<text:s/>Initiative<text:s/>(IATI),<text:s/>to<text:s/>the<text:s/>funds<text:s/>received<text:s/>from<text:s/>FCDO.<text:s/>In<text:s/>line<text:s/>with<text:s/>this<text:s/>guarantee<text:s/>and<text:s/>FCDO’s<text:s/>transparency<text:s/>commitment,<text:s/>CDB<text:s/>will<text:s/>make<text:s/>substantive<text:s/>efforts<text:s/>to<text:s/>publish<text:s/>information<text:s/>about<text:s/>the<text:s/>UKCIF’s<text:s/>projects,<text:s/>in<text:s/>line<text:s/>with<text:s/>relevant<text:s/>categories<text:s/>of<text:s/>the<text:s/>IATI<text:s/>standard,<text:s/>on<text:s/>its<text:s/>website.<text:s/>In<text:s/>line<text:s/>with<text:s/>FCDO's<text:s/>Transparency<text:s/>commitments,<text:s/>CDB<text:s/>gives<text:s/>consent<text:s/>for<text:s/>this<text:s/>MoU<text:s/>(and<text:s/>any<text:s/>subsequent<text:s/>amendments)<text:s/>and<text:s/>associated<text:s/>funding<text:s/>to<text:s/>be<text:s/>published<text:s/>on<text:s/>FCDO's<text:s/>website.<text:s/></text:span></text:p>
        </text:list-item>
        <text:list-item>
          <text:p text:style-name="P112"><text:span text:style-name="T112_1">If<text:s/>this<text:s/>Arrangement<text:s/>is<text:s/>acceptable<text:s/>to<text:s/>CDB<text:s/>it<text:s/>will<text:s/>place<text:s/>on<text:s/>record<text:s/>the<text:s/>understanding<text:s/>of<text:s/>the<text:s/>Participants<text:s/>and<text:s/>will<text:s/>come<text:s/>into<text:s/>operation<text:s/>on<text:s/>the<text:s/>date<text:s/>of<text:s/>signature<text:s/>below.<text:s text:c="3"/></text:span></text:p>
        </text:list-item>
        <text:list-item>
          <text:p text:style-name="P113"><text:span text:style-name="T113_1">In<text:s/>the<text:s/>event<text:s/>of<text:s/></text:span><text:span text:style-name="T113_2">translation</text:span><text:span text:style-name="T113_3"><text:s/>the<text:s/>English<text:s/>text<text:s/>of<text:s/>this<text:s/>document<text:s/>will<text:s/>prevail.<text:s/>Any<text:s/>amendments<text:s/>to<text:s/>the<text:s/>provisions<text:s/>contained<text:s/>within<text:s/>this<text:s/>Memorandum<text:s/>will<text:s/>be<text:s/>set<text:s/>out<text:s/>in<text:s/>writing<text:s/>and<text:s/>approved<text:s/>by<text:s/>the<text:s/>authorised<text:s/>personnel<text:s/>from<text:s/>each<text:s/>participant<text:s/>through<text:s/>FCDO’s<text:s/>standard<text:s/>amendment<text:s/>letter<text:s/>or,<text:s/>where<text:s/>significant,<text:s/>a<text:s/>revised<text:s/>MoU.<text:s/></text:span></text:p>
        </text:list-item>
        <text:list-item>
          <text:p text:style-name="P114"><text:span text:style-name="T114_1">This<text:s/>MoU<text:s/>may<text:s/>be<text:s/>executed<text:s/>in<text:s/>counterparts,<text:s/>each<text:s/>of<text:s/>which<text:s/>shall<text:s/>be<text:s/>deemed<text:s/>to<text:s/>be<text:s/>an<text:s/>original,<text:s/>but<text:s/>all<text:s/>of<text:s/>which,<text:s/>taken<text:s/>together,<text:s/>shall<text:s/>constitute<text:s/>one<text:s/>and<text:s/>the<text:s/>same<text:s/>Agreement.<text:s/></text:span></text:p>
        </text:list-item>
      </text:list>
      <text:p text:style-name="P115"><text:span text:style-name="T115_1"><text:s/></text:span></text:p>
      <text:p text:style-name="P116"><text:span text:style-name="T116_1">Signed<text:s/>on<text:s/>behalf<text:s/>of<text:s/>FCDO</text:span><text:span text:style-name="T116_2">:<text:s/></text:span><text:span text:style-name="T116_3"><text:tab/></text:span><text:span text:style-name="T116_4"><text:tab/></text:span><text:span text:style-name="T116_5"><text:tab/></text:span><text:span text:style-name="T116_6"><text:tab/></text:span><text:span text:style-name="T116_7"><text:tab/></text:span><text:span text:style-name="T116_8"><text:tab/><text:s/></text:span></text:p>
      <text:p text:style-name="P117"/>
      <text:p text:style-name="P118"/>
      <text:p text:style-name="P119"/>
      <text:p text:style-name="P120"/>
      <text:p text:style-name="P121"><text:span text:style-name="T121_1">Name:<text:s/>Tom<text:s/>Coward</text:span><text:span text:style-name="T121_2"><text:tab/>Position:<text:s/>Development<text:s/>Directo</text:span><text:span text:style-name="T121_3">r</text:span><text:span text:style-name="T121_4"><text:tab/></text:span><text:span text:style-name="T121_5"><text:tab/></text:span><text:span text:style-name="T121_6">Date</text:span><text:span text:style-name="T121_7">:</text:span></text:p>
      <text:p text:style-name="P122"><text:span text:style-name="T122_1">Address:<text:s/>British<text:s/>High<text:s/>Commission,<text:s/>Lower<text:s/>Collymore<text:s/></text:span><text:span text:style-name="T122_2">Rock,<text:s/>St<text:s/>Michael,<text:s/>Barbados</text:span></text:p>
      <text:p text:style-name="P123"/>
      <text:p text:style-name="P124"/>
      <text:p text:style-name="P125"><text:span text:style-name="T125_1">Signed<text:s/>on<text:s/>behalf<text:s/>of<text:s/>CDB</text:span><text:span text:style-name="T125_2">:</text:span></text:p>
      <text:p text:style-name="P126"/>
      <text:p text:style-name="P127"/>
      <text:p text:style-name="P128"/>
      <text:p text:style-name="P129"/>
      <text:p text:style-name="P130"><text:span text:style-name="T130_1">Name:<text:s/></text:span><text:span text:style-name="T130_2">Isaac<text:s/>Solomon</text:span><text:span text:style-name="T130_3"><text:tab/>Position:<text:s/></text:span><text:span text:style-name="T130_4">Vice<text:s/>President<text:s/>(Operations)</text:span><text:span text:style-name="T130_5"><text:tab/></text:span><text:span text:style-name="T130_6">Date</text:span><text:span text:style-name="T130_7">:</text:span></text:p>
      <text:p text:style-name="P131"><text:span text:style-name="T131_1">Address:<text:s/></text:span><text:span text:style-name="T131_2">Caribbean<text:s/>Development<text:s/>Bank</text:span><text:span text:style-name="T131_3">,<text:s/></text:span><text:span text:style-name="T131_4">Wildey</text:span><text:span text:style-name="T131_5">,<text:s/>St<text:s/>Michael,<text:s/>Barbados</text:span></text:p>
      <text:p text:style-name="P132"><text:span text:style-name="T132_1"><text:tab/><text:s/></text:span></text:p>
      <text:p text:style-name="P133"/>
      <text:h text:style-name="P134" text:outline-level="1"><text:span text:style-name="T134_1">ANNEX<text:s/>1:<text:s/></text:span><text:span text:style-name="T134_2"><text:tab/>GOVERNANCE<text:s/>ARRANGEMENTS<text:s/>AND<text:s/>HOW<text:s/>FUNDS<text:s/>WILL<text:s/>BE<text:s/>DISBURSED<text:s/></text:span></text:h>
      <text:p text:style-name="P135"><text:span text:style-name="T135_1"><text:s/></text:span></text:p>
      <text:h text:style-name="P136" text:outline-level="2"><text:span text:style-name="T136_1">Governance<text:s/>Arrangements<text:s/></text:span></text:h>
      <text:p text:style-name="P137"><text:span text:style-name="T137_1"><text:s/></text:span></text:p>
      <text:h text:style-name="P138" text:outline-level="3"><text:span text:style-name="T138_1">FCDO<text:s/>oversight</text:span><text:span text:style-name="T138_2"><text:s/></text:span></text:h>
      <text:p text:style-name="P139"><text:span text:style-name="T139_1"><text:s/></text:span></text:p>
      <text:p text:style-name="P140"><text:span text:style-name="T140_1">1.<text:s/>FCDO’s<text:s/>oversight<text:s/>of<text:s/>the<text:s/>“UKCIF”<text:s/>will<text:s/>be<text:s/>provided<text:s/>by<text:s/>a<text:s/>Senior<text:s/>Responsible<text:s/>Owner,<text:s/>supported<text:s/>by<text:s/>a<text:s/>Programme<text:s/>Responsible<text:s/>Owner.<text:s/>FCDO<text:s/>may<text:s/>choose<text:s/>to<text:s/>supplement<text:s/>oversight<text:s/>with<text:s/>additional<text:s/>specialist<text:s/>technical<text:s/>advisory<text:s/>support<text:s/>as<text:s/>and<text:s/>when<text:s/>required,<text:s/>including<text:s/>deploying<text:s/>staff<text:s/>to<text:s/>work<text:s/>alongside<text:s/>CDB<text:s/>staff.<text:s/>FCDO<text:s/>may,<text:s/>in<text:s/>consultation<text:s/>with<text:s/>CDB,<text:s/>also<text:s/>designate<text:s/>staff<text:s/>to<text:s/>work<text:s/>in<text:s/>CDB<text:s/>to<text:s/>support<text:s/>implementation.<text:s/></text:span></text:p>
      <text:p text:style-name="P141"><text:span text:style-name="T141_1"><text:s/></text:span></text:p>
      <text:h text:style-name="P142" text:outline-level="3"><text:span text:style-name="T142_1">CDB<text:s/>management<text:s/>and<text:s/>oversight</text:span><text:span text:style-name="T142_2"><text:s/></text:span></text:h>
      <text:p text:style-name="P143"><text:span text:style-name="T143_1"><text:s/></text:span></text:p>
      <text:list text:style-name="LS3" xml:id="list68">
        <text:list-item>
          <text:p text:style-name="P144"><draw:g draw:style-name="FR3" draw:z-index="2"><draw:custom-shape svg:x="5.928cm" svg:y="2.4cm" svg:width="0.14cm" svg:height="0.406cm" draw:style-name="FR4" draw:z-index="0"><draw:enhanced-geometry draw:type="non-primitive" svg:viewBox="0 0 1000000 1000000" draw:enhanced-path="M 0 0 L 1000000 0 1000000 0 1000000 1000000 1000000 1000000 0 1000000 0 1000000 0 0 N" draw:text-areas="0 0 1000000 1000000"/></draw:custom-shape></draw:g><text:span text:style-name="T144_1">The<text:s/>“UKCIF”<text:s/>will<text:s/>be<text:s/>managed<text:s/>under<text:s/>standard<text:s/>CDB<text:s/>systems<text:s/>and<text:s/>procedures<text:s/>and<text:s/>guidelines,<text:s/>with<text:s/>an<text:s/>increased<text:s/>level<text:s/>of<text:s/>service,<text:s/>especially<text:s/>as<text:s/>it<text:s/>relates<text:s/>to<text:s/>supervision.<text:s/>The<text:s/>enhanced<text:s/>level<text:s/>of<text:s/>supervision<text:s/>commits<text:s/>CDB<text:s/>to<text:s/>conduct<text:s/>an<text:s/>average<text:s/>of<text:s/>three<text:s/>field-supervision<text:s/>visits<text:s/>per<text:s/>project<text:s/></text:span><text:span text:style-name="T144_2">under<text:s/>active<text:s/></text:span><text:span text:style-name="T144_3">implementation<text:s/></text:span><text:span text:style-name="T144_4">per<text:s/>year<text:s/>(each<text:s/>an<text:s/>average<text:s/>of<text:s/>three<text:s/>working<text:s/>days)<text:s/>by<text:s/>the<text:s/>CDB<text:s/>Project<text:s/>Coordinator<text:s/>and<text:s/>all<text:s/>technical<text:s/>members<text:s/>of<text:s/>the<text:s/>project<text:s/>team.</text:span><text:span text:style-name="T144_5"><text:s/></text:span><text:span text:style-name="T144_6">When<text:s/>scheduling<text:s/>supervision<text:s/>missions,<text:s/></text:span><text:span text:style-name="T144_7">CDB<text:s/>will<text:s/>prioritise</text:span><text:span text:style-name="T144_8"><text:s/>those<text:s/>projects<text:s/>assessed<text:s/>as<text:s/>higher<text:s/>risk</text:span><text:span text:style-name="T144_9">,<text:s/>namely<text:s/>in<text:s/>Dominica,<text:s/>St<text:s/>Lucia,<text:s/>Grenada,<text:s/>Guyana<text:s/>and<text:s/>Montserrat.<text:s/></text:span><text:span text:style-name="T144_10">The<text:s/>enhanced<text:s/>level<text:s/>of<text:s/>supervision<text:s/></text:span><text:span text:style-name="T144_11">also<text:s/>commits<text:s/>CDB<text:s/>to<text:s/>enhanced<text:s/>reporting<text:s/>and<text:s/>capacity<text:s/>building<text:s/>by<text:s/>making<text:s/>provision<text:s/>for<text:s/>additional<text:s/>cross-team<text:s/>and<text:s/>external<text:s/>technical<text:s/>resources,<text:s/>including<text:s/>planning<text:s/>for<text:s/>and<text:s/>setting<text:s/>out<text:s/>such<text:s/>additional<text:s/>activities<text:s/>on<text:s/>a<text:s/>regular<text:s/>basis.<text:s/>CDB<text:s/>will<text:s/>report<text:s/>on<text:s/>enhanced<text:s/>inputs<text:s/>in<text:s/>an<text:s/>annex<text:s/>to<text:s/>the<text:s/>six-monthly<text:s/>progress<text:s/>reports,<text:s/>as<text:s/>set<text:s/>out<text:s/>in<text:s/>Annex<text:s/>5.<text:s/>The<text:s/>UKCIF<text:s/>will<text:s/>be<text:s/>coordinated<text:s/>by<text:s/>a<text:s/>designated<text:s/>senior<text:s/>projects<text:s/>expert<text:s/>in<text:s/>CDB.<text:s/>Opportunities<text:s/>to<text:s/>streamline<text:s/>systems<text:s/>and<text:s/>procedures<text:s/>without<text:s/>compromising<text:s/>on<text:s/>quality<text:s/>should<text:s/>be<text:s/>actively<text:s/>pursued<text:s/>and<text:s/>implemented<text:s/>on<text:s/>agreement<text:s/>of<text:s/>both<text:s/>parties.<text:s/></text:span></text:p>
        </text:list-item>
      </text:list>
      <text:p text:style-name="P145"><text:span text:style-name="T145_1"><text:s/></text:span></text:p>
      <text:list text:style-name="LS3" xml:id="list69" text:continue-list="list68">
        <text:list-item>
          <text:p text:style-name="P146"><text:span text:style-name="T146_1">Approval<text:s/>authority<text:s/>for<text:s/>interventions<text:s/>under<text:s/>this<text:s/>programme<text:s/>will<text:s/>be<text:s/>agreed<text:s/>by<text:s/>the<text:s/>Participants<text:s/>and<text:s/></text:span></text:p>
        </text:list-item>
      </text:list>
      <text:p text:style-name="P147"><text:span text:style-name="T147_1">included<text:s/>in<text:s/>CDB’s<text:s/>Paper<text:s/>to<text:s/>be<text:s/>presented<text:s/>to<text:s/>its<text:s/>Board<text:s/>of<text:s/>Directors.<text:s/></text:span></text:p>
      <text:p text:style-name="P148"><text:span text:style-name="T148_1"><text:s/></text:span></text:p>
      <text:list text:style-name="LS3" xml:id="list70" text:continue-list="list68">
        <text:list-item>
          <text:p text:style-name="P149"><text:span text:style-name="T149_1">The<text:s/>management<text:s/>fee<text:s/>for<text:s/>the<text:s/>“UKCIF”<text:s/>can<text:s/>be<text:s/>used<text:s/>by<text:s/>CDB<text:s/>to<text:s/>resource<text:s/>additional<text:s/>short-term<text:s/>or<text:s/>long-term<text:s/>capacity<text:s/>to<text:s/>support<text:s/>the<text:s/>implementation<text:s/>of<text:s/>the<text:s/>“UKCIF”.<text:s/>Details<text:s/>of<text:s/>the<text:s/>indicative<text:s/>staff<text:s/>requirements<text:s/>are<text:s/>outlined<text:s/>at<text:s/>Annex<text:s/></text:span><text:span text:style-name="T149_2">9,<text:s/>and</text:span><text:span text:style-name="T149_3"><text:s/>will<text:s/>be<text:s/>reviewed<text:s/>periodically.<text:s/></text:span></text:p>
        </text:list-item>
      </text:list>
      <text:p text:style-name="P150"><text:span text:style-name="T150_1"><text:s/></text:span></text:p>
      <text:list text:style-name="LS3" xml:id="list71" text:continue-list="list68">
        <text:list-item>
          <text:p text:style-name="P151"><text:span text:style-name="T151_1">FCDO<text:s/>and<text:s/>CDB<text:s/>will<text:s/>establish<text:s/>a<text:s/>“Steering<text:s/>Committee”,<text:s/>comprised<text:s/>of<text:s/>senior<text:s/>representatives<text:s/>from<text:s/>both<text:s/>institutions,<text:s/>that<text:s/>will<text:s/>provide<text:s/>overall<text:s/>strategic<text:s/>guidance<text:s/>for<text:s/>the<text:s/>“UKCIF”.<text:s/>The<text:s/>“Steering<text:s/>Committee”<text:s/>will<text:s/>meet<text:s/>each<text:s/>quarter<text:s/>to<text:s/>review<text:s/>progress<text:s/>(Physical<text:s/>and<text:s/>financial)<text:s/>and<text:s/>provide<text:s/>advice<text:s/>on<text:s/>future<text:s/>direction<text:s/>but<text:s/>will<text:s/>not<text:s/>be<text:s/>responsible<text:s/>for<text:s/>the<text:s/>approval<text:s/>of<text:s/>individual<text:s/>interventions.<text:s/></text:span></text:p>
        </text:list-item>
      </text:list>
      <text:p text:style-name="P152"><text:span text:style-name="T152_1"><text:s/></text:span></text:p>
      <text:p text:style-name="P153"><text:span text:style-name="T153_1">Collaborative<text:s/>Working<text:s/></text:span></text:p>
      <text:p text:style-name="P154"><text:span text:style-name="T154_1"><text:s/></text:span></text:p>
      <text:list text:style-name="LS3" xml:id="list72" text:continue-list="list68">
        <text:list-item>
          <text:p text:style-name="P155"><text:span text:style-name="T155_1">The<text:s/>effective<text:s/>implementation<text:s/>of<text:s/>the<text:s/>UKCIF<text:s/>requires<text:s/>that<text:s/>FCDO<text:s/>Staff<text:s/>assigned<text:s/>to<text:s/>the<text:s/>UKCIF<text:s/>(FCDO<text:s/>UKCIF)<text:s/>and<text:s/>CDB<text:s/>Staff<text:s/>work<text:s/>together<text:s/>in<text:s/>an<text:s/>efficient<text:s/>and<text:s/>collaborative<text:s/>manner.<text:s text:c="2"/>The<text:s/>MOU<text:s/>sets<text:s/>out<text:s/>the<text:s/>broad<text:s/>responsibilities<text:s/>of<text:s/>both<text:s/>parties.<text:s/>CDB<text:s/>is<text:s/>responsible<text:s/>for<text:s/>the<text:s/>administration<text:s/>and<text:s/>management<text:s/>of<text:s/>the<text:s/>UKCIF<text:s/>in<text:s/>accordance<text:s/>with<text:s/>standard<text:s/>CDB<text:s/>systems<text:s/>procedures<text:s/>and<text:s/>guidelines<text:s/>and<text:s/>the<text:s/>enhanced<text:s/>supervision<text:s/>arrangements<text:s/>agreed<text:s/>for<text:s/>the<text:s/>UKCIF,<text:s/>while<text:s/>assigned<text:s/>FCDO<text:s/>staff<text:s/>are<text:s/>responsible<text:s/>for<text:s/>providing<text:s/>FCDO<text:s/>oversight<text:s/>to<text:s/>the<text:s/>UKCIF,<text:s/>ensuring<text:s/>that<text:s/>corporate<text:s/>requirements<text:s/>are<text:s/>met<text:s/>and<text:s/>supporting<text:s/>implementation<text:s/>by<text:s/>providing<text:s/>inputs<text:s/>at<text:s/>key<text:s/>points<text:s/>through<text:s/>the<text:s/>programme<text:s/>cycle<text:s/>as<text:s/>well<text:s/>as<text:s/>leading<text:s/>on<text:s/>or<text:s/>co-managing<text:s/>specific<text:s/>aspects<text:s/>of<text:s/>the<text:s/>Fund<text:s/>(as<text:s/>set<text:s/>out<text:s/>in<text:s/>Section<text:s/>9<text:s/>below).<text:s text:c="3"/></text:span></text:p>
        </text:list-item>
      </text:list>
      <text:p text:style-name="P156"><text:span text:style-name="T156_1"><text:s/></text:span></text:p>
      <text:list text:style-name="LS3" xml:id="list73" text:continue-list="list68">
        <text:list-item>
          <text:p text:style-name="P157"><text:span text:style-name="T157_1">Both<text:s/>Parties<text:s/>shall:<text:s/></text:span></text:p>
        </text:list-item>
      </text:list>
      <text:p text:style-name="P158"><text:span text:style-name="T158_1"><text:s/></text:span></text:p>
      <text:list text:style-name="LS3" xml:id="list74" text:continue-list="list68">
        <text:list-item>
          <text:list>
            <text:list-item>
              <text:p text:style-name="P159"><text:span text:style-name="T159_1">Convene,<text:s/>where<text:s/>reasonable<text:s/>and<text:s/>practicable,<text:s/>weekly<text:s/>meetings<text:s/>to<text:s/>monitor<text:s/>progress,<text:s/>review<text:s/>issues,<text:s/>agree<text:s/>actions<text:s/>and<text:s/>follow<text:s/>up<text:s/>on<text:s/>previous<text:s/>actions,<text:s/>including<text:s/>those<text:s/>raised<text:s/>by<text:s/>the<text:s/>Steering<text:s/>Committee<text:s/>and<text:s/>in<text:s/>Annual<text:s/>Reviews.<text:s/></text:span></text:p>
            </text:list-item>
            <text:list-item>
              <text:p text:style-name="P160"><text:span text:style-name="T160_1">Carry<text:s/>out<text:s/>monthly<text:s/>review<text:s/>of<text:s/>portfolio<text:s/>and<text:s/>project<text:s/>level<text:s/>risks<text:s/>and<text:s/>programmes.<text:s/></text:span></text:p>
            </text:list-item>
            <text:list-item>
              <text:p text:style-name="P161"><text:span text:style-name="T161_1">Collaborate<text:s/>on<text:s/>lesson<text:s/>learning<text:s/>as<text:s/>set<text:s/>out<text:s/>in<text:s/>the<text:s/>approved<text:s/>framework.<text:s text:c="3"/></text:span></text:p>
            </text:list-item>
            <text:list-item>
              <text:p text:style-name="P162"><text:span text:style-name="T162_1">Proactively<text:s/>seek<text:s/>to<text:s/>leverage<text:s/>opportunities<text:s/>to<text:s/>build<text:s/>awareness<text:s/>and<text:s/>understanding<text:s/>of<text:s/>UKCIF<text:s/>projects<text:s/>and<text:s/>strategically<text:s/>mitigate<text:s/>communication<text:s/>risks.<text:s/></text:span></text:p>
            </text:list-item>
            <text:list-item>
              <text:p text:style-name="P163"><text:span text:style-name="T163_1">Exchange,<text:s/>at<text:s/>the<text:s/>earliest<text:s/>possible<text:s/>opportunity,<text:s/>relevant<text:s/>information<text:s/>that<text:s/>relates<text:s/>to<text:s/>the<text:s/>efficient<text:s/>implementation<text:s/>of<text:s/>UKCIF<text:s/>interventions.<text:s/></text:span></text:p>
            </text:list-item>
            <text:list-item>
              <text:p text:style-name="P164"><text:span text:style-name="T164_1">Inform<text:s/>the<text:s/>other<text:s/>party,<text:s/>at<text:s/>the<text:s/>earliest<text:s/>opportunity,<text:s/>of<text:s/>any<text:s/>planned<text:s/>travel<text:s/>by<text:s/>team<text:s/>members<text:s/>or<text:s/>other<text:s/>relevant<text:s/>personnel<text:s/>to<text:s/>beneficiary<text:s/>countries<text:s/>in<text:s/>respect<text:s/>of<text:s/>UKCIF<text:s/>interventions.<text:s/></text:span></text:p>
            </text:list-item>
            <text:list-item>
              <text:p text:style-name="P165"><text:span text:style-name="T165_1">Draw<text:s/>on<text:s/>each<text:s/>other’s<text:s/>expertise<text:s/>and<text:s/>networks<text:s/>to<text:s/>strengthen<text:s/>UKCIF<text:s/>design<text:s/>and<text:s/>implementation,<text:s/>resolve<text:s/>bottlenecks<text:s/>and<text:s/>maximise<text:s/>the<text:s/>outcomes<text:s/>of<text:s/>the<text:s/>UKCIF.<text:s/></text:span></text:p>
            </text:list-item>
          </text:list>
        </text:list-item>
      </text:list>
      <text:p text:style-name="P166"><text:span text:style-name="T166_1"><text:s/></text:span></text:p>
      <text:list text:style-name="LS3" xml:id="list81" text:continue-list="list68">
        <text:list-item>
          <text:p text:style-name="P167"><text:span text:style-name="T167_1">In<text:s/>order<text:s/>to</text:span><text:span text:style-name="T167_2"><text:s/></text:span><text:span text:style-name="T167_3">effect</text:span><text:span text:style-name="T167_4"><text:s/>the<text:s/>collaboration<text:s/>CDB<text:s/>shall:<text:s/></text:span></text:p>
        </text:list-item>
      </text:list>
      <text:p text:style-name="P168"><text:span text:style-name="T168_1"><text:s/></text:span></text:p>
      <text:list text:style-name="LS3" xml:id="list82" text:continue-list="list68">
        <text:list-item>
          <text:list>
            <text:list-item>
              <text:p text:style-name="P169"><text:span text:style-name="T169_1">Appoint<text:s/>a<text:s/>Programme<text:s/>Manager</text:span><text:span text:style-name="T169_2">,<text:s/>supported<text:s/>by</text:span><text:span text:style-name="T169_3"><text:s/>a<text:s/>Consultant</text:span><text:span text:style-name="T169_4"><text:s/>within<text:s/></text:span><text:span text:style-name="T169_5">Infrastructure<text:s/>Partnerships</text:span><text:span text:style-name="T169_6">,</text:span><text:span text:style-name="T169_7"><text:s/>to<text:s/>be<text:s/>responsible<text:s/>for<text:s/>the<text:s/>day-to-day<text:s/>operations<text:s/>of<text:s/>the<text:s/>UKCIF,<text:s/>including<text:s/></text:span><text:span text:style-name="T169_8">coordination<text:s/></text:span><text:span text:style-name="T169_9">with<text:s/>FCDO,<text:s/>Country<text:s/>Channels<text:s/>and<text:s/>the<text:s/>Project<text:s/>Coordinators<text:s/>assigned<text:s/>for<text:s/>each<text:s/>project.<text:s text:c="2"/>For<text:s/>any<text:s/>periods<text:s/>of<text:s/>absence,<text:s/>the<text:s/>Bank<text:s/>will<text:s/>ensure<text:s/>that<text:s/>there<text:s/>is<text:s/>a<text:s/>designated<text:s/>point<text:s/>of<text:s/>contact<text:s/>to<text:s/>maintain<text:s/>communications<text:s/>and<text:s/>provide<text:s/>information<text:s/>on<text:s/>ongoing<text:s/>activities<text:s/>and<text:s/>will<text:s/>nominate<text:s/>an<text:s/>appropriate<text:s/>staff<text:s/>member<text:s/>to<text:s/>contact<text:s/>if<text:s/>decisions<text:s/>from<text:s/>CDB<text:s/>are<text:s/>required.<text:s text:c="2"/></text:span></text:p>
            </text:list-item>
            <text:list-item>
              <text:p text:style-name="P170"><text:span text:style-name="T170_1">Provide<text:s/>FCDO<text:s/>UKCIF<text:s/>staff<text:s/>with<text:s/>access<text:s/>to<text:s/>relevant<text:s/>electronic<text:s/>records<text:s/>related<text:s/>to<text:s/>UKCIF<text:s/>financed<text:s/>interventions,<text:s/>at<text:s/>the<text:s/>earliest<text:s/>possible<text:s/>time,<text:s/>including<text:s/>electronic<text:s/>alerts<text:s/>indicating<text:s/>the<text:s/>location<text:s/>where<text:s/>the<text:s/>files<text:s/>are<text:s/>stored<text:s/>on<text:s/>the<text:s/>shared<text:s/>electronic<text:s/>drive.<text:s/>Such<text:s/>records<text:s/>should<text:s/>include,<text:s/>but<text:s/>not<text:s/>necessarily<text:s/>be<text:s/>limited<text:s/>to,<text:s/>Progress<text:s/>Reports,<text:s/>Consultant<text:s/>and<text:s/>Contractor<text:s/>Contracts<text:s/>Reports<text:s/>and<text:s/>Deliverables,<text:s/>Appraisal<text:s/>Reports,<text:s/>Supervision<text:s/>Reports,<text:s/>UKCIF<text:s/>project<text:s/>related<text:s/>disbursement<text:s/>records<text:s/>and<text:s/>correspondence.<text:s text:c="2"/></text:span></text:p>
            </text:list-item>
            <text:list-item>
              <text:p text:style-name="P171"><text:span text:style-name="T171_1">Invite<text:s/>FCDO<text:s/>UKCIF<text:s/>staff<text:s/>to<text:s/>participate<text:s/>in<text:s/>project<text:s/>review<text:s/>meetings<text:s/>as<text:s/>well<text:s/>as<text:s/>supervision<text:s/>meetings<text:s/>related<text:s/>to<text:s/>UKCIF<text:s/>financed<text:s/>interventions,<text:s/>to<text:s/>enable<text:s/>FCDO<text:s/>UKCIF<text:s/>Staff<text:s/>to<text:s/>contribute<text:s/>through<text:s/>CDB<text:s/>to<text:s/>improved<text:s/>project<text:s/>management<text:s/>implementation.<text:s text:c="2"/>Documents<text:s/>pertaining<text:s/>to<text:s/>such<text:s/>meetings<text:s/>will<text:s/>be<text:s/>circulated<text:s/>to<text:s/>FCDO<text:s/>UKCIF<text:s/>staff<text:s/>at<text:s/>the<text:s/>earliest<text:s/>opportunity.<text:s text:c="3"/></text:span></text:p>
            </text:list-item>
            <text:list-item>
              <text:p text:style-name="P172"><text:span text:style-name="T172_1">Provide<text:s/>regular<text:s/>project<text:s/>updates<text:s/>(not<text:s/>necessarily<text:s/>written<text:s/>and<text:s/>generally<text:s/>through<text:s/>the<text:s/>weekly<text:s/>meetings)<text:s/>and<text:s/>proactively<text:s/>share<text:s/>information<text:s/>on<text:s/>any<text:s/>serious<text:s/>risks<text:s/>and<text:s/>issues<text:s/>as<text:s/>they<text:s/>arise.<text:s text:c="2"/>Exceptionally,<text:s/>additional<text:s/>reports<text:s/>may<text:s/>be<text:s/>requested<text:s/>on<text:s/>specific<text:s/>projects<text:s/>where<text:s/>there<text:s/>are<text:s/>significant/serious<text:s/>risks<text:s/>or<text:s/>issues,<text:s/>with<text:s/>a<text:s/>view<text:s/>to<text:s/>jointly<text:s/>identifying<text:s/>and<text:s/>agreeing<text:s/>mitigating<text:s/>actions<text:s/>to<text:s/>manage<text:s/>the<text:s/>relevant<text:s/>risks<text:s/>or<text:s/>issues<text:s/>and<text:s/>bring<text:s/>implementation<text:s/>back<text:s/>on<text:s/>track<text:s/>as<text:s/>far<text:s/>as<text:s/>is<text:s/>possible.<text:s/></text:span></text:p>
            </text:list-item>
            <text:list-item>
              <text:p text:style-name="P173"><text:span text:style-name="T173_1">Include<text:s/>FCDO<text:s/>UKCIF<text:s/>team<text:s/>members<text:s/>as<text:s/>part<text:s/>of<text:s/>teams<text:s/>travelling<text:s/>to<text:s/>beneficiary<text:s/>countries<text:s/>for<text:s/>the<text:s/>purpose<text:s/>of<text:s/>supervision.<text:s text:c="3"/></text:span></text:p>
            </text:list-item>
          </text:list>
        </text:list-item>
      </text:list>
      <text:p text:style-name="P174"><text:span text:style-name="T174_1"><text:s/></text:span></text:p>
      <text:list text:style-name="LS3" xml:id="list87" text:continue-list="list68">
        <text:list-item>
          <text:p text:style-name="P175"><text:span text:style-name="T175_1">In<text:s/>order<text:s/>to</text:span><text:span text:style-name="T175_2"><text:s/>effect<text:s/>collaboration<text:s/>and<text:s/>support<text:s/>the<text:s/>effective<text:s/>design<text:s/>and<text:s/>implementation<text:s/>of<text:s/>UKCIF<text:s text:c="4"/>projects<text:s/>FCDO<text:s/>shall:<text:s/></text:span></text:p>
        </text:list-item>
      </text:list>
      <text:p text:style-name="P176"><text:span text:style-name="T176_1"><text:s/></text:span></text:p>
      <text:list text:style-name="LS3" xml:id="list88" text:continue-list="list68">
        <text:list-item>
          <text:list>
            <text:list-item>
              <text:p text:style-name="P177"><text:span text:style-name="T177_1">Locate<text:s/>a<text:s/>FCDO<text:s/>team<text:s/>within<text:s/>CDB<text:s/>to<text:s/>provide<text:s/>oversight<text:s/>in<text:s/>respect<text:s/>of<text:s/>the<text:s/>UKCIF,<text:s/>particularly<text:s/>in<text:s/>the<text:s/>areas<text:s/>of<text:s/>focus<text:s/>for<text:s/>UKCIF<text:s/>projects<text:s/>of<text:s/>Value<text:s/>for<text:s/>Money,<text:s/>economic<text:s/>impact,<text:s/>climate<text:s/>resilience<text:s/>and<text:s/>positive<text:s/>social<text:s/>and<text:s/>gender<text:s/>impacts.<text:s/></text:span></text:p>
            </text:list-item>
            <text:list-item>
              <text:p text:style-name="P178"><text:span text:style-name="T178_1">Review<text:s/>UKCIF<text:s/>project<text:s/>related<text:s/>documents/reports<text:s/>and<text:s/>provide<text:s/>comments/suggestions<text:s/>and<text:s/>participate<text:s/>in<text:s/>project<text:s/>review<text:s/>and<text:s/>supervision<text:s/>meetings,<text:s/>including<text:s/>beneficiary<text:s/>country<text:s/>missions.<text:s/></text:span></text:p>
            </text:list-item>
            <text:list-item>
              <text:p text:style-name="P179"><text:span text:style-name="T179_1">As<text:s/>appropriate,<text:s/>utilise<text:s/>the<text:s/>global<text:s/>resources<text:s/>available<text:s/>to<text:s/>the<text:s/>FCDO-UKCIF<text:s/>team<text:s/>to<text:s/>support<text:s/>the<text:s/>Programme<text:s/>and<text:s/>promote<text:s/>learning.<text:s text:c="3"/></text:span></text:p>
            </text:list-item>
            <text:list-item>
              <text:p text:style-name="P180"><text:span text:style-name="T180_1">Liaise<text:s/>with<text:s/>CDB<text:s/>to<text:s/>identify<text:s/>and<text:s/>facilitate<text:s/>opportunities<text:s/>to<text:s/>utilise<text:s/>the<text:s/>network<text:s/>of<text:s/>in<text:s/>country<text:s/>British<text:s/>High<text:s/>Commissioners<text:s/>and<text:s/>Resident<text:s/>British<text:s/>Commissioners<text:s/>where<text:s/>they<text:s/>can<text:s/>use<text:s/>their<text:s/>influence<text:s/>to<text:s/>unblock<text:s/>specific<text:s/>political<text:s/>issues.<text:s/></text:span></text:p>
            </text:list-item>
            <text:list-item>
              <text:p text:style-name="P181"><text:span text:style-name="T181_1">Help<text:s/>to<text:s/>facilitate<text:s/>sustained<text:s/>focus<text:s/>on,<text:s/>and<text:s/>effective<text:s/>treatment<text:s/>of,<text:s/>social<text:s/>and<text:s/>gender<text:s/>issues,<text:s/>particularly<text:s/>through<text:s/>supporting<text:s/>effective<text:s/>implementation<text:s/>of<text:s/>the<text:s/>Enhanced<text:s/>Social<text:s/>and<text:s/>Gender<text:s/>Development<text:s/>Approach<text:s/>for<text:s/>the<text:s/>UKCIF.<text:s/></text:span></text:p>
            </text:list-item>
            <text:list-item>
              <text:p text:style-name="P182"><text:span text:style-name="T182_1">Coordinate<text:s/>and<text:s/>co-manage<text:s/>the<text:s/>Independent<text:s/>Evaluation<text:s/>with<text:s/>CDB’s<text:s/>Independent<text:s/>Office<text:s/>of<text:s/>Evaluation.<text:s/></text:span></text:p>
            </text:list-item>
            <text:list-item>
              <text:p text:style-name="P183"><text:span text:style-name="T183_1">Work<text:s/>with<text:s/>CDB’s<text:s/>Corporate<text:s/>Communications<text:s/>Unit<text:s/>to<text:s/>facilitate<text:s/>sustained<text:s/>focus<text:s/>on,<text:s/>and<text:s/>effective<text:s/>implementation<text:s/>of,<text:s/>the<text:s/>agreed<text:s/>Communication<text:s/>Action<text:s/>Plan<text:s/>and<text:s/>proactive<text:s/>management<text:s/>of<text:s/>communication<text:s/>risks<text:s/>for<text:s/>the<text:s/>UKCIF.<text:s/></text:span></text:p>
            </text:list-item>
          </text:list>
        </text:list-item>
      </text:list>
      <text:p text:style-name="P184"><text:span text:style-name="T184_1"><text:s/></text:span></text:p>
      <text:p text:style-name="P185"><text:span text:style-name="T185_1"><text:s/></text:span></text:p>
      <text:list text:style-name="LS3" xml:id="list95" text:continue-list="list68">
        <text:list-item>
          <text:p text:style-name="P186"><text:span text:style-name="T186_1">The<text:s/>parties<text:s/>agree<text:s/>to<text:s/>adhere<text:s/>to<text:s/>the<text:s/>following<text:s/>protocols:<text:s/></text:span></text:p>
        </text:list-item>
      </text:list>
      <text:p text:style-name="P187"><text:span text:style-name="T187_1"><text:s/></text:span></text:p>
      <text:list text:style-name="LS3" xml:id="list96" text:continue-list="list68">
        <text:list-item>
          <text:list>
            <text:list-item>
              <text:p text:style-name="P188"><text:span text:style-name="T188_1">Both<text:s/>parties<text:s/>will<text:s/>strictly<text:s/>observe<text:s/>the<text:s/>beneficiary<text:s/>country<text:s/>–<text:s/>consultant/contractor<text:s/>relationship<text:s/>by<text:s/>not<text:s/>discussing<text:s/>project<text:s/>related<text:s/>matters<text:s/>directly<text:s/>with<text:s/>the<text:s/>consultant/contractor<text:s/>without<text:s/>the<text:s/>express<text:s/>permission<text:s/>of<text:s/>the<text:s/>beneficiary<text:s/>country<text:s/>and<text:s/>preferably<text:s/>in<text:s/>the<text:s/>presence<text:s/>of<text:s/>a<text:s/>representative<text:s/>of<text:s/>the<text:s/>beneficiary<text:s/>country.<text:s/></text:span></text:p>
            </text:list-item>
            <text:list-item>
              <text:p text:style-name="P189"><text:span text:style-name="T189_1">CDB<text:s/>will<text:s/>be<text:s/>exclusively<text:s/>responsible<text:s/>for<text:s/>providing<text:s/>any<text:s/>project-related<text:s/>instructions<text:s/>directly<text:s/>to<text:s/>beneficiary<text:s/>countries<text:s/>or<text:s/>country<text:s/>project<text:s/>coordinators.<text:s/></text:span></text:p>
            </text:list-item>
            <text:list-item>
              <text:p text:style-name="P190"><text:span text:style-name="T190_1">FCDO<text:s/>will<text:s/>observe<text:s/>Bank<text:s/>protocol<text:s/>in<text:s/>relation<text:s/>to<text:s/>formal<text:s/>requests<text:s/>for<text:s/>information/<text:s/>documentation<text:s/>from<text:s/>or<text:s/>meetings<text:s/>with<text:s/>staff<text:s/>of<text:s/>CDB<text:s/>(requests<text:s/>generally<text:s/>to<text:s/>be<text:s/>channelled<text:s/>through<text:s/>the<text:s/>Head,<text:s/>Infrastructure<text:s/>Partnerships<text:s/>or<text:s/>through<text:s/>the<text:s/>Heads<text:s/>of<text:s/>the<text:s/>responsible<text:s/>Divisions/Areas,<text:s/>copying<text:s/>the<text:s/>Head<text:s/>of<text:s/>Infrastructure<text:s/>Partnerships),<text:s/>and<text:s/>CDB<text:s/>will<text:s/>proactively<text:s/>share<text:s/>information<text:s/>on<text:s/>the<text:s/>relevant<text:s/>protocols.<text:s/></text:span></text:p>
            </text:list-item>
            <text:list-item>
              <text:p text:style-name="P191"><text:span text:style-name="T191_1">The<text:s/>partnership<text:s/>between<text:s/>CDB<text:s/>and<text:s/>FCDO<text:s/>staff<text:s/>on<text:s/>UKCIF<text:s/>delivery<text:s/>is<text:s/>undergirded<text:s/>by<text:s/>the<text:s/>principles<text:s/>of<text:s/>mutual<text:s/>respect,<text:s/>professionalism,<text:s/>proactive<text:s/>and<text:s/>timely<text:s/>communication<text:s/>and<text:s/>action,<text:s/>pragmatism,<text:s/>flexibility<text:s/>and<text:s/>promoting<text:s/>development<text:s/>effectiveness,<text:s/>and<text:s/>these<text:s/>principles<text:s/>will<text:s/>govern<text:s/>the<text:s/>practical<text:s/>operation<text:s/>of<text:s/>the<text:s/>collaboration<text:s/>between<text:s/>CDB<text:s/>and<text:s/>FCDO<text:s/>staff,<text:s/>including<text:s/>any<text:s/>specific<text:s/>activities<text:s/>or<text:s/>processes<text:s/>that<text:s/>are<text:s/>not<text:s/>necessarily<text:s/>mentioned<text:s/>explicitly<text:s/>in<text:s/>this<text:s/>MOU.<text:s/></text:span></text:p>
            </text:list-item>
          </text:list>
        </text:list-item>
      </text:list>
      <text:p text:style-name="P192"><text:span text:style-name="T192_1"><text:s/></text:span></text:p>
      <text:h text:style-name="P193" text:outline-level="2"><text:span text:style-name="T193_1">Disbursement<text:s/>of<text:s/>Funds<text:s/></text:span></text:h>
      <text:p text:style-name="P194"><text:span text:style-name="T194_1"><text:s/></text:span></text:p>
      <text:list text:style-name="LS4" xml:id="list100">
        <text:list-item>
          <text:p text:style-name="P195"><text:span text:style-name="T195_1">An<text:s/>initial<text:s/>contribution<text:s/>of<text:s/>£200,000<text:s/>(two<text:s/>hundred<text:s/>thousand<text:s/>pounds<text:s/>sterling)<text:s/>towards<text:s/>the<text:s/></text:span></text:p>
        </text:list-item>
      </text:list>
      <text:p text:style-name="P196"><text:span text:style-name="T196_1">“Administration<text:s/>and<text:s/>Management<text:s/>Costs”<text:s/>was<text:s/>made<text:s/>upon<text:s/>the<text:s/>signing<text:s/>of<text:s/>the<text:s/>original<text:s/>MOU<text:s/>on<text:s/>February<text:s/>8,<text:s/>2016.<text:s text:c="3"/></text:span></text:p>
      <text:p text:style-name="P197"><text:span text:style-name="T197_1"><text:s/></text:span></text:p>
      <text:list text:style-name="LS4" xml:id="list101" text:continue-list="list100">
        <text:list-item>
          <text:p text:style-name="P198"><text:span text:style-name="T198_1">FCDO<text:s/>has<text:s/>deposited<text:s/>three<text:s/>Promissory<text:s/>Notes</text:span><text:span text:style-name="T198_2">:</text:span><text:span text:style-name="T198_3"><text:s/></text:span><text:span text:style-name="T198_4">£49.3</text:span><text:span text:style-name="T198_5">m<text:s/></text:span><text:span text:style-name="T198_6">deposited<text:s/>October<text:s/>2016</text:span><text:span text:style-name="T198_7"><text:s/>(PN1);<text:s/></text:span><text:span text:style-name="T198_8">£69.9</text:span><text:span text:style-name="T198_9">m<text:s/></text:span><text:span text:style-name="T198_10">deposited<text:s/>October<text:s/>2017</text:span><text:span text:style-name="T198_11"><text:s/>(PN2)</text:span><text:span text:style-name="T198_12">;</text:span><text:span text:style-name="T198_13"><text:s/>and<text:s/></text:span><text:span text:style-name="T198_14">£81.7</text:span><text:span text:style-name="T198_15">m<text:s/></text:span><text:span text:style-name="T198_16">deposited<text:s/>October<text:s/>2018</text:span><text:span text:style-name="T198_17">.<text:s/></text:span><text:span text:style-name="T198_18">E</text:span><text:span text:style-name="T198_19">ncashment<text:s/>schedules<text:s/>for<text:s/>all<text:s/>Promissory<text:s/>Notes<text:s/>are<text:s/>subject<text:s/>to<text:s/>agreement<text:s/>between<text:s/>FCDO<text:s/>and<text:s/>CDB<text:s/>as<text:s/>set<text:s/>out<text:s/>in<text:s/>paragraphs<text:s/>4(e)<text:s/></text:span><text:span text:style-name="T198_20">to<text:s/></text:span><text:span text:style-name="T198_21">4(</text:span><text:span text:style-name="T198_22">k</text:span><text:span text:style-name="T198_23">)<text:s/>of<text:s/>this<text:s/>MoU.<text:s/>CDB<text:s/>may<text:s/>request<text:s/>the<text:s/>encashment<text:s/>of<text:s/>Promissory<text:s/>Notes<text:s/>in<text:s/>accordance<text:s/>with<text:s/>the<text:s/>agreed<text:s/>encashment<text:s/>schedules.<text:s/>Encashment<text:s/>will<text:s/>include<text:s/>funds<text:s/>for:<text:s/></text:span></text:p>
        </text:list-item>
      </text:list>
      <text:p text:style-name="P199"><text:span text:style-name="T199_1"><text:s/></text:span></text:p>
      <text:list text:style-name="LS4" xml:id="list102" text:continue-list="list100">
        <text:list-item>
          <text:list>
            <text:list-item>
              <text:p text:style-name="P200"><text:span text:style-name="T200_1">All<text:s/>Promissory<text:s/>Notes:<text:s/>Expenditure<text:s/>incurred<text:s/>during<text:s/>the<text:s/>previous<text:s/>six<text:s/>months<text:s/>by<text:s/>UKCIF<text:s/>projects<text:s/>approved<text:s/>by<text:s/>CDB<text:s/>and<text:s/>included<text:s/>in<text:s/>the<text:s/>relevant<text:s/>Promissory<text:s/>Note,<text:s/>also<text:s/>referred<text:s/>to<text:s/>as<text:s/>“Country<text:s/>Infrastructure”<text:s/>funding.<text:s/></text:span></text:p>
            </text:list-item>
            <text:list-item>
              <text:p text:style-name="P201"><text:span text:style-name="T201_1">Promissory<text:s/>Note<text:s/>1<text:s/>only:<text:s/>Payment<text:s/>of<text:s/>the<text:s/>“Administration<text:s/>and<text:s/>Management<text:s/>Costs”<text:s/>proportionate<text:s/>to<text:s/>the<text:s/>UKCIF<text:s/>“Country<text:s/>Infrastructure”<text:s/>funding<text:s/>requested<text:s/>for<text:s/>encashment.<text:s/></text:span></text:p>
            </text:list-item>
          </text:list>
        </text:list-item>
      </text:list>
      <text:p text:style-name="P202"/>
      <text:list text:style-name="LS4" xml:id="list104" text:continue-list="list100">
        <text:list-item>
          <text:p text:style-name="P203"><text:span text:style-name="T203_1">Any<text:s/>other<text:s/>contributions<text:s/>will<text:s/>be<text:s/>made<text:s/>by<text:s/>FCDO<text:s/>in<text:s/>arrears<text:s/></text:span><text:span text:style-name="T203_2">on<text:s/>the<text:s/>basis<text:s/>of</text:span><text:span text:style-name="T203_3"><text:s/>six-monthly<text:s/>requests<text:s/>for<text:s/>funds<text:s/>from<text:s/>CDB.<text:s/>These<text:s/>requests<text:s/>for<text:s/>funds<text:s/>must<text:s/>be<text:s/>made<text:s/>separately<text:s/>from<text:s/>requests<text:s/>for<text:s/>encashment<text:s/>of<text:s/>the<text:s/>Promissory<text:s/>Notes<text:s/>and<text:s/>will<text:s/>include:<text:s/></text:span></text:p>
        </text:list-item>
      </text:list>
      <text:p text:style-name="P204"><text:span text:style-name="T204_1"><text:s/></text:span></text:p>
      <text:list text:style-name="LS5" xml:id="list105">
        <text:list-item>
          <text:list>
            <text:list-item>
              <text:list>
                <text:list-item>
                  <text:p text:style-name="P205"><text:span text:style-name="T205_1">Payments<text:s/>towards<text:s/>“Administration<text:s/>and<text:s/>Management<text:s/>Costs”<text:s/>not<text:s/>included<text:s/>in<text:s/>Promissory<text:s/>Note<text:s/>1.<text:s/>In<text:s/>the<text:s/>first<text:s/>instance,<text:s/>the<text:s/>value<text:s/>of<text:s/>these<text:s/>claims<text:s/>will<text:s/>be<text:s/>proportionate<text:s/>to<text:s/>any<text:s/>funding<text:s/>for<text:s/>“Country<text:s/>Infrastructure”<text:s/>to<text:s/>be<text:s/>encashed<text:s/>simultaneously<text:s/>under<text:s/>Promissory<text:s/>Notes<text:s/>2<text:s/>and<text:s/>3.<text:s/>Once<text:s/>this<text:s/>Promissory<text:s/>Note<text:s/>funding<text:s/>has<text:s/>been<text:s/>fully<text:s/>encashed,<text:s/>the<text:s/>claims<text:s/>will<text:s/>be<text:s/></text:span><text:span text:style-name="T205_2">proportionate<text:s/>to<text:s/>any<text:s/>requests<text:s/>for<text:s/>reimbursement<text:s/>of<text:s/>“Country<text:s/>Infrastructure”<text:s/>set<text:s/>out<text:s/>in<text:s/>9(b)<text:s/>below.<text:s text:c="3"/></text:span></text:p>
                </text:list-item>
                <text:list-item>
                  <text:p text:style-name="P206"><text:span text:style-name="T206_1">Expenditure<text:s/>incurred<text:s/>for<text:s/>“County<text:s/>Infrastructure”<text:s/>beyond<text:s/>that<text:s/>assured<text:s/>by<text:s/>Promissory<text:s/>Notes.<text:s/>CDB<text:s/>may<text:s/>only<text:s/>request<text:s/>reimbursement<text:s/>of<text:s/>such<text:s/>expenditure<text:s/>once<text:s/>the<text:s/>relevant<text:s/>Promissory<text:s/>Notes<text:s/>have<text:s/>been<text:s/>fully<text:s/>encashed.<text:s text:c="2"/></text:span></text:p>
                </text:list-item>
                <text:list-item>
                  <text:p text:style-name="P207"><text:span text:style-name="T207_1">Payments<text:s/>toward<text:s/>jointly<text:s/>agreed<text:s/>additional<text:s/>“Lesson<text:s/>Learning<text:s/>Activities”<text:s/></text:span><text:span text:style-name="T207_2">or<text:s/></text:span><text:span text:style-name="T207_3">other<text:s/>activitie</text:span><text:span text:style-name="T207_4">s</text:span><text:span text:style-name="T207_5"><text:s/></text:span><text:span text:style-name="T207_6">over<text:s/>and<text:s/>above<text:s/>those<text:s/>covered<text:s/>by<text:s/>CDB’s<text:s/>management<text:s/>fees.<text:s/>The<text:s/>request<text:s/>must<text:s/>include<text:s/>the<text:s/>Terms<text:s/>of<text:s/>Reference<text:s/>and<text:s/>budget<text:s/>agreed<text:s/></text:span><text:span text:style-name="T207_7">in<text:s/>advance<text:s/></text:span><text:span text:style-name="T207_8">with<text:s/>FCDO,<text:s/>and<text:s/>evidence<text:s/>of<text:s/>expenditure.<text:s text:c="2"/></text:span></text:p>
                </text:list-item>
              </text:list>
            </text:list-item>
          </text:list>
        </text:list-item>
      </text:list>
      <text:p text:style-name="P208"><text:span text:style-name="T208_1"><text:s/></text:span></text:p>
      <text:list text:style-name="LS4" xml:id="list108" text:continue-list="list100">
        <text:list-item>
          <text:p text:style-name="P209"><text:span text:style-name="T209_1">An<text:s/>Indicative<text:s/>Financing<text:s/>Plan<text:s/>is<text:s/>included<text:s/>at<text:s/>Annex<text:s/>10.<text:s/></text:span><text:span text:style-name="T209_2"><text:tab/><text:s/></text:span></text:p>
        </text:list-item>
      </text:list>
      <text:h text:style-name="P210" text:outline-level="1"/>
      <text:p text:style-name="P211"/>
      <text:h text:style-name="P212" text:outline-level="1"><text:span text:style-name="T212_1">ANNEX<text:s/>2:<text:s/></text:span><text:span text:style-name="T212_2"><text:tab/>THE<text:s/>PURPOSE<text:s/>OF<text:s/>THE<text:s/>UK-CARIBBEAN<text:s/>INFRASTRUCTURE<text:s/>PARTNERSHIP<text:s/>FUND</text:span><text:span text:style-name="T212_3"><text:s/></text:span></text:h>
      <text:p text:style-name="P213"><text:span text:style-name="T213_1"><text:s/></text:span></text:p>
      <text:list text:style-name="LS6" xml:id="list109">
        <text:list-item>
          <text:p text:style-name="P214"><text:span text:style-name="T214_1">FCDO<text:s/>will<text:s/>provide<text:s/>up<text:s/>to<text:s/>£349.8m<text:s/>grant<text:s/>financing<text:s/>from<text:s/>February<text:s/>2016<text:s/>to<text:s/>March<text:s/>2026<text:s/>to<text:s/>establish<text:s/>a<text:s/>UK<text:s/>Caribbean<text:s/>Infrastructure<text:s/>Partnership<text:s/>Fund<text:s/>with<text:s/>the<text:s/>Caribbean<text:s/>Development<text:s/>Bank.<text:s/>The<text:s/>UKCIF<text:s/>will<text:s/>support<text:s/>8<text:s/>ODA-eligible<text:s/>Commonwealth<text:s/>Countries<text:s/>and<text:s/>1<text:s/>ODA-eligible<text:s/>Overseas<text:s/>Territory<text:s/>to<text:s/>create<text:s/>critical<text:s/>economic<text:s/>infrastructure<text:s/>in<text:s/>the<text:s/>Caribbean<text:s/>to<text:s/>set<text:s/>the<text:s/>foundations<text:s/>for<text:s/>growth<text:s/>and<text:s/>prosperity,<text:s/>reducing<text:s/>poverty<text:s/>and<text:s/>increasing<text:s/>resilience<text:s/>to<text:s/>climate<text:s/>change.<text:s/></text:span></text:p>
        </text:list-item>
      </text:list>
      <text:p text:style-name="P215"><text:span text:style-name="T215_1"><text:s/></text:span></text:p>
      <text:list text:style-name="LS6" xml:id="list110" text:continue-list="list109">
        <text:list-item>
          <text:p text:style-name="P216"><text:span text:style-name="T216_1">The<text:s/>programme’s<text:s/>main<text:s/>activity<text:s/>will<text:s/>be<text:s/>the<text:s/>establishment<text:s/>of<text:s/>a<text:s/>fund<text:s/>that<text:s/>will<text:s/>provide<text:s/>grants<text:s/>to<text:s/>build<text:s/>economic<text:s/>infrastructure<text:s/>in<text:s/>FCDO’s<text:s/>focus<text:s/>ODA-eligible<text:s/>countries<text:s/>in<text:s/>the<text:s/>Caribbean.<text:s/>These<text:s/>countries<text:s/></text:span><text:span text:style-name="T216_2">are:</text:span><text:span text:style-name="T216_3"><text:s/>Antigua<text:s/>&amp;<text:s/>Barbuda,<text:s/>Belize,<text:s/>Dominica,<text:s/>Grenada,<text:s/>Guyana,<text:s/>Jamaica,<text:s/>Saint<text:s text:c="3"/>Lucia,<text:s/>Saint<text:s/>Vincent<text:s/>and<text:s/>the<text:s/>Grenadines<text:s/>and<text:s/>the<text:s/>UK<text:s/>Overseas<text:s/>Territory<text:s/>–<text:s/>Montserrat.<text:s text:c="2"/>In<text:s/>addition<text:s/>to<text:s/>standard<text:s/>grants,<text:s/>there<text:s/>will<text:s/>be<text:s/>provision<text:s/>to<text:s/>respond<text:s/>to<text:s/>emergencies<text:s/>and<text:s/>natural<text:s/>disasters<text:s/>through<text:s/>a<text:s/>Reconstruction<text:s/></text:span></text:p>
        </text:list-item>
      </text:list>
      <text:p text:style-name="P217"><text:span text:style-name="T217_1">Window.<text:s/>CDB’s<text:s/>allocation<text:s/>formula<text:s/>for<text:s/>its<text:s/>Special<text:s/>Development<text:s/>Fund<text:s/>will<text:s/>form<text:s/>the<text:s/>basis<text:s/>of<text:s/>the<text:s/>allocation<text:s/>of<text:s/>funds<text:s/>between<text:s/>beneficiaries<text:s/>for<text:s/>standard<text:s/>UKCIF<text:s/>grants.<text:s/>The<text:s/>value<text:s/>of<text:s/>grants<text:s/>provided<text:s/>through<text:s/>the<text:s/>Reconstruction<text:s/>Window<text:s/>will<text:s/>be<text:s/>decided<text:s/>on<text:s/>a<text:s/>case-by-case<text:s/>basis.<text:s/>The<text:s/>UKCIF<text:s/>will<text:s/>be<text:s/>used<text:s/>to<text:s/>fund<text:s/>discrete<text:s/>or<text:s/>visible<text:s/>component<text:s/>parts<text:s/>of<text:s/>projects.<text:s/>Co-financing<text:s/>may<text:s/>be<text:s/>used<text:s/>on<text:s/>larger<text:s/>projects<text:s/>that<text:s/>exceed<text:s/>the<text:s/>UKCIF<text:s/>budget<text:s/>envelope.<text:s/>With<text:s/>respect<text:s/>to<text:s/>standard<text:s/>grants,<text:s/>the<text:s/>UKCIF<text:s/>will<text:s/>always<text:s/>constitute<text:s/>the<text:s/>majority<text:s/>financing<text:s/>and<text:s/>must<text:s/>be<text:s/>the<text:s/>only<text:s/>donor<text:s/>alongside<text:s/>CDB<text:s/>to<text:s/>ensure<text:s/>UK<text:s/>visibility.<text:s/>When<text:s/>a<text:s/>grant<text:s/>is<text:s/>provided<text:s/>through<text:s/>the<text:s/>Reconstruction<text:s/>Window,<text:s/>co-financing<text:s/>can<text:s/>be<text:s/>from<text:s/>any<text:s/>CDB<text:s/>funding<text:s/>source<text:s/>or<text:s/>grant<text:s/>and<text:s/>there<text:s/>is<text:s/>no<text:s/>limit<text:s/>to<text:s/>the<text:s/>amount.<text:s/>At<text:s/>the<text:s/>beginning<text:s/>of<text:s/>year<text:s/>3<text:s/>(April<text:s/>2018)<text:s/>of<text:s/>the<text:s/>programme<text:s/>an<text:s/>assessment<text:s/>of<text:s/>the<text:s/>progress<text:s/>of<text:s/>implementation<text:s/>will<text:s/>be<text:s/>jointly<text:s/>undertaken<text:s/>by<text:s/>CDB<text:s/>and<text:s/>FCDO<text:s/>following<text:s/>which<text:s/>a<text:s/>reallocation<text:s/>of<text:s/>uncommitted<text:s/>resources<text:s/>may<text:s/>be<text:s/>undertaken.<text:s text:c="2"/>At<text:s/>any<text:s/>time,<text:s/>countries<text:s/>that<text:s/>cease<text:s/>to<text:s/>be<text:s/>ODA-eligible<text:s/>will<text:s/>no<text:s/>longer<text:s/>be<text:s/>beneficiaries<text:s/>of<text:s/>UKCIF<text:s/>as<text:s/>it<text:s/>is<text:s/>an<text:s/>ODA-financed<text:s/>fund<text:s/>and<text:s/>will<text:s/>only<text:s/>receive<text:s/>funds<text:s/>through<text:s/>UKCIF<text:s/>as<text:s/>long<text:s/>as<text:s/>funding<text:s/>from<text:s/>the<text:s/>Promissory<text:s/>Notes<text:s/>remains<text:s/>available<text:s/>and<text:s/>as<text:s/>agreed<text:s/>with<text:s/>FCDO<text:s/>on<text:s/>a<text:s/>case-by-case<text:s/>basis.<text:s text:c="2"/></text:span></text:p>
      <text:p text:style-name="P218"><text:span text:style-name="T218_1"><text:s/></text:span></text:p>
      <text:p text:style-name="P219"><text:span text:style-name="T219_1"><text:s/></text:span></text:p>
      <text:list text:style-name="LS6" xml:id="list111" text:continue-list="list109">
        <text:list-item>
          <text:p text:style-name="P220"><text:span text:style-name="T220_1">The<text:s/>eligibility<text:s/>criteria<text:s/>for<text:s/>projects<text:s/>supported<text:s/>under<text:s/>the<text:s/>“UKCIF”<text:s/>are<text:s/>as<text:s/>follows:<text:s/></text:span></text:p>
          <text:list>
            <text:list-item>
              <text:p text:style-name="P221"><text:span text:style-name="T221_1">Projects<text:s/>of<text:s/>both<text:s/>a<text:s/>Technical<text:s/>Assistance<text:s/>(TA)<text:s/>nature<text:s/>as<text:s/>well<text:s/>as<text:s/>capital<text:s/>projects<text:s/>will<text:s/>be<text:s/>eligible<text:s/>for<text:s/>financing<text:s/>from<text:s/>the<text:s/>UKCIF.<text:s text:c="2"/>TA<text:s/>interventions<text:s/>from<text:s/>feasibility,<text:s/>through<text:s/>to<text:s/>preparation,<text:s/>implementation<text:s/>and<text:s/>evaluation<text:s/>of<text:s/>infrastructure<text:s/>projects<text:s/>will<text:s/>be<text:s/>eligible.<text:s/></text:span></text:p>
            </text:list-item>
            <text:list-item>
              <text:p text:style-name="P222"><text:span text:style-name="T222_1">Projects<text:s/>should<text:s/>be<text:s/>designed<text:s/>that<text:s/>they<text:s/>will<text:s/>provide<text:s/>critical<text:s/>infrastructure<text:s/>which<text:s/>lay<text:s/>the<text:s/>foundations<text:s/>for<text:s/>growth<text:s/>and<text:s/>prosperity,<text:s/>poverty<text:s/>reduction<text:s/>and<text:s/>increased<text:s/>resilience<text:s/>to<text:s/>climate<text:s/>change<text:s/>in<text:s/>the<text:s/>Caribbean.<text:s/></text:span></text:p>
            </text:list-item>
            <text:list-item>
              <text:p text:style-name="P223"><text:span text:style-name="T223_1">Project<text:s/>must<text:s/>be<text:s/>located<text:s/>within<text:s/>one<text:s/>of<text:s/>the<text:s/>8<text:s/>ODA-eligible<text:s/>counties<text:s/>or<text:s/>the<text:s/>1<text:s/>ODA-eligible<text:s/>overseas<text:s/>territory.<text:s/></text:span></text:p>
            </text:list-item>
            <text:list-item>
              <text:p text:style-name="P224"><text:span text:style-name="T224_1">For<text:s/>projects<text:s/>to<text:s/>be<text:s/>eligible<text:s/>for<text:s/>funding<text:s/>under<text:s/>the<text:s/>UKCIF,<text:s/>they<text:s/>must<text:s/>be<text:s/>submitted<text:s/>by<text:s/>their<text:s/>national<text:s/>governments<text:s/>to<text:s/>CDB<text:s/>for<text:s/>consideration.<text:s/></text:span></text:p>
            </text:list-item>
            <text:list-item>
              <text:p text:style-name="P225"><text:span text:style-name="T225_1">Projects<text:s/>must<text:s/>be<text:s/>of<text:s/>an<text:s/>infrastructure<text:s/>nature.<text:s text:c="2"/>Examples<text:s/>of<text:s/>eligible<text:s/>infrastructure<text:s/>projects<text:s/>include<text:s/>roads;<text:s/>bridges;<text:s/>sea<text:s/>defences;<text:s/>seaports;<text:s/>airports;<text:s/>water/sanitation/wastewater;<text:s/>and<text:s/>irrigation.<text:s text:c="2"/>Renewable<text:s/>energy<text:s/>and<text:s/>energy<text:s/>efficiency<text:s/>projects<text:s/>are<text:s/>also<text:s/>eligible<text:s/>for<text:s/>financing<text:s/>from<text:s/>the<text:s/>UKCIF.<text:s/></text:span></text:p>
            </text:list-item>
            <text:list-item>
              <text:p text:style-name="P226"><text:span text:style-name="T226_1">All<text:s/>interventions<text:s/>must<text:s/>be<text:s/>anchored<text:s/>within<text:s/>CDB’s<text:s/>strategic<text:s/>objectives<text:s/>to<text:s/>support<text:s/>inclusive<text:s/>and<text:s/>sustainable<text:s/>growth<text:s/>and<text:s/>development;<text:s/>and<text:s/>promote<text:s/>good<text:s/>governance.<text:s/></text:span></text:p>
            </text:list-item>
            <text:list-item>
              <text:p text:style-name="P227"><text:span text:style-name="T227_1">Only<text:s/>projects<text:s/>that<text:s/>are<text:s/>assessed<text:s/>to<text:s/>be<text:s/>critical<text:s/>drivers<text:s/>of<text:s/>economic<text:s/>growth<text:s/>and<text:s/></text:span><text:span text:style-name="T227_2">are<text:s/>able<text:s/>to</text:span><text:span text:style-name="T227_3"><text:s/>deliver<text:s/>an<text:s/>Economic<text:s/>Rate<text:s/>of<text:s/>Return<text:s/>of<text:s/>at<text:s/>least<text:s/>12%<text:s/>or<text:s/>similar<text:s/>qualitative<text:s/>benefits<text:s/></text:span></text:p>
            </text:list-item>
          </text:list>
        </text:list-item>
      </text:list>
      <text:p text:style-name="P228"><text:span text:style-name="T228_1">(standard<text:s/>grants)<text:s/>or<text:s/>meet<text:s/>CDB’s<text:s/>Disaster<text:s/>Management<text:s/>Strategy<text:s/>and<text:s/>Operational<text:s/></text:span></text:p>
      <text:p text:style-name="P229"><text:span text:style-name="T229_1">Guidelines<text:s/>(2009)<text:s/>(Reconstruction<text:s/>Window<text:s/>grants)<text:s/>will<text:s/>be<text:s/>approved<text:s/>for<text:s/>financing.<text:s text:c="2"/>Project<text:s/>proposals<text:s/>will<text:s/>also<text:s/>be<text:s/>assessed<text:s/>to<text:s/>ensure<text:s/>that<text:s/>adequate<text:s/>environmental,<text:s/>social<text:s/>and<text:s/>gender<text:s/>safeguards,<text:s/>in<text:s/>accordance<text:s/>with<text:s/>the<text:s/>appropriate<text:s/>CDB<text:s/>polices/guidelines,<text:s/>are<text:s/>incorporated<text:s/>into<text:s/>project<text:s/>design.<text:s text:c="2"/>Provision<text:s/>of<text:s/>local<text:s/>jobs<text:s/>in<text:s/>implementation<text:s/>will<text:s/>also<text:s/>be<text:s/>considered.<text:s/></text:span></text:p>
      <text:p text:style-name="P230"><text:span text:style-name="T230_1"><text:s/></text:span></text:p>
      <text:h text:style-name="P231" text:outline-level="2"/>
      <text:h text:style-name="P232" text:outline-level="2"/>
      <text:h text:style-name="P233" text:outline-level="2"/>
      <text:h text:style-name="P234" text:outline-level="2"><text:span text:style-name="T234_1">IMPACT<text:s/>AND<text:s/>OUTCOME<text:s/></text:span></text:h>
      <text:p text:style-name="P235"><text:span text:style-name="T235_1"><text:s/></text:span></text:p>
      <text:p text:style-name="P236"><text:span text:style-name="T236_1">4.<text:s/></text:span><text:span text:style-name="T236_2"><text:tab/>For<text:s/>this<text:s/>programme,<text:s/>the<text:s/>impact<text:s/>and<text:s/>outcome<text:s/>we<text:s/>expect<text:s/>to<text:s/>achieve<text:s/>are:<text:s/></text:span></text:p>
      <text:p text:style-name="P237"><text:span text:style-name="T237_1"><text:s/></text:span></text:p>
      <text:p text:style-name="P238"><text:span text:style-name="T238_1"><text:s/>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239"><text:span text:style-name="T239_1">Impact<text:s/></text:span></text:p>
          </table:table-cell>
          <table:table-cell table:style-name="Cell2" table:number-columns-spanned="2">
            <text:p text:style-name="P240"><text:span text:style-name="T240_1">Sustained<text:s/>economic<text:s/>growth<text:s/>and<text:s/>poverty<text:s/>reduction<text:s/>through<text:s/>strategic<text:s/>investments<text:s/>in<text:s/>resilient<text:s/>economic<text:s/>infrastructure<text:s/></text:span></text:p>
          </table:table-cell>
          <table:covered-table-cell/>
        </table:table-row>
        <table:table-row table:style-name="Row2">
          <table:table-cell table:style-name="Cell3">
            <text:p text:style-name="P241"><text:span text:style-name="T241_1">Outcome<text:s/></text:span></text:p>
          </table:table-cell>
          <table:table-cell table:style-name="Cell4" table:number-columns-spanned="2">
            <text:p text:style-name="P242"><text:span text:style-name="T242_1">Transformative<text:s/>economic<text:s/>infrastructure<text:s/>supporting<text:s/>inclusive<text:s/>and<text:s/>sustainable<text:s/>growth<text:s/>and<text:s/>development<text:s/>in<text:s/>specific<text:s/>locations<text:s/></text:span></text:p>
          </table:table-cell>
          <table:covered-table-cell/>
        </table:table-row>
        <table:table-row table:style-name="Row3">
          <table:table-cell table:style-name="Cell5" table:number-columns-spanned="3">
            <text:p text:style-name="P243"><text:span text:style-name="T243_1"><text:s/></text:span></text:p>
            <text:p text:style-name="P244"><text:span text:style-name="T244_1"><text:s/></text:span></text:p>
            <text:p text:style-name="P245"><text:span text:style-name="T245_1">Outputs</text:span><text:span text:style-name="T245_2"><text:s text:c="2"/></text:span></text:p>
            <text:p text:style-name="P246"><text:span text:style-name="T246_1"><text:s/></text:span></text:p>
            <text:p text:style-name="P247"><text:span text:style-name="T247_1">5.<text:s/>The<text:s/>outputs<text:s/>delivered<text:s/>under<text:s/>the<text:s/>programme<text:s/>would<text:s/>be:</text:span></text:p>
            <text:p text:style-name="P248"><text:span text:style-name="T248_1"><text:s/></text:span></text:p>
            <text:p text:style-name="P249"><text:span text:style-name="T249_1"><text:s/></text:span></text:p>
            <text:p text:style-name="P250"/>
          </table:table-cell>
          <table:covered-table-cell/>
          <table:covered-table-cell/>
        </table:table-row>
        <table:table-row table:style-name="Row4">
          <table:table-cell table:style-name="Cell6" table:number-columns-spanned="2">
            <text:p text:style-name="P251"><text:span text:style-name="T251_1">Output<text:s/>1<text:s/></text:span></text:p>
          </table:table-cell>
          <table:covered-table-cell/>
          <table:table-cell table:style-name="Cell7">
            <text:p text:style-name="P252"><text:span text:style-name="T252_1">Water<text:s/>and<text:s/>sanitation<text:s/>infrastructure<text:s/>provided<text:s/>(number<text:s/>of<text:s/>beneficiaries)<text:s/></text:span></text:p>
          </table:table-cell>
        </table:table-row>
        <table:table-row table:style-name="Row5">
          <table:table-cell table:style-name="Cell8" table:number-columns-spanned="2">
            <text:p text:style-name="P253"><text:span text:style-name="T253_1">Output<text:s/>2<text:s/></text:span></text:p>
          </table:table-cell>
          <table:covered-table-cell/>
          <table:table-cell table:style-name="Cell9">
            <text:p text:style-name="P254"><text:span text:style-name="T254_1">Port<text:s/>infrastructure<text:s/>implemented<text:s/>in<text:s/>two<text:s/>countries<text:s/></text:span></text:p>
          </table:table-cell>
        </table:table-row>
        <table:table-row table:style-name="Row6">
          <table:table-cell table:style-name="Cell10" table:number-columns-spanned="2">
            <text:p text:style-name="P255"><text:span text:style-name="T255_1">Output<text:s/>3<text:s/></text:span></text:p>
          </table:table-cell>
          <table:covered-table-cell/>
          <table:table-cell table:style-name="Cell11">
            <text:p text:style-name="P256"><text:span text:style-name="T256_1">Kms<text:s/>of<text:s/>road<text:s/>rehabilitated<text:s text:c="2"/></text:span></text:p>
          </table:table-cell>
        </table:table-row>
        <table:table-row table:style-name="Row7">
          <table:table-cell table:style-name="Cell12" table:number-columns-spanned="2">
            <text:p text:style-name="P257"><text:span text:style-name="T257_1">Output<text:s/>4<text:s/></text:span></text:p>
          </table:table-cell>
          <table:covered-table-cell/>
          <table:table-cell table:style-name="Cell13">
            <text:p text:style-name="P258"><text:span text:style-name="T258_1">Agricultural<text:s/>land<text:s/>irrigated<text:s/>by<text:s/>Ha<text:s/></text:span></text:p>
          </table:table-cell>
        </table:table-row>
        <table:table-row table:style-name="Row8">
          <table:table-cell table:style-name="Cell14" table:number-columns-spanned="2">
            <text:p text:style-name="P259"><text:span text:style-name="T259_1">Output<text:s/>5<text:s/></text:span></text:p>
          </table:table-cell>
          <table:covered-table-cell/>
          <table:table-cell table:style-name="Cell15">
            <text:p text:style-name="P260"><text:span text:style-name="T260_1">Renewable<text:s/>energy<text:s/>solutions<text:s/>installed<text:s/></text:span></text:p>
          </table:table-cell>
        </table:table-row>
        <table:table-row table:style-name="Row9">
          <table:table-cell table:style-name="Cell16" table:number-columns-spanned="2">
            <text:p text:style-name="P261"><text:span text:style-name="T261_1">Output<text:s/>6<text:s/></text:span></text:p>
          </table:table-cell>
          <table:covered-table-cell/>
          <table:table-cell table:style-name="Cell17">
            <text:p text:style-name="P262"><text:span text:style-name="T262_1">Provisions<text:s/>for<text:s/>sustainability<text:s/>are<text:s/>in<text:s/>place<text:s/>(operations<text:s/>and<text:s/>maintenance<text:s/>plans)<text:s/></text:span></text:p>
          </table:table-cell>
        </table:table-row>
        <table:table-row table:style-name="Row10">
          <table:table-cell table:style-name="Cell18" table:number-columns-spanned="2">
            <text:p text:style-name="P263"><text:span text:style-name="T263_1">Output<text:s/>7<text:s/></text:span></text:p>
          </table:table-cell>
          <table:covered-table-cell/>
          <table:table-cell table:style-name="Cell19">
            <text:p text:style-name="P264"><text:span text:style-name="T264_1">Key<text:s/>lessons<text:s/>and<text:s/>good<text:s/>practices<text:s/>are<text:s/>documented<text:s/>(workshops,<text:s/>lessons,<text:s/>policy<text:s/>and<text:s/>practice)<text:s/></text:span></text:p>
          </table:table-cell>
        </table:table-row>
        <table:table-row table:style-name="Row11">
          <table:table-cell table:style-name="Cell20" table:number-columns-spanned="2">
            <text:p text:style-name="P265"><text:span text:style-name="T265_1">Output<text:s/>8<text:s/></text:span></text:p>
          </table:table-cell>
          <table:covered-table-cell/>
          <table:table-cell table:style-name="Cell21">
            <text:p text:style-name="P266"><text:span text:style-name="T266_1">Gender<text:s/>and<text:s/>social<text:s/>inclusion<text:s/>mainstreamed<text:s text:c="2"/></text:span></text:p>
          </table:table-cell>
        </table:table-row>
        <table:table-row table:style-name="Row12">
          <table:table-cell table:style-name="Cell22" table:number-columns-spanned="2">
            <text:p text:style-name="P267"><text:span text:style-name="T267_1">Output<text:s/>9<text:s/></text:span></text:p>
          </table:table-cell>
          <table:covered-table-cell/>
          <table:table-cell table:style-name="Cell23">
            <text:p text:style-name="P268"><text:span text:style-name="T268_1">Resilience<text:s/>considerations<text:s/>mainstreamed<text:s/>(projects<text:s/>designed<text:s/>to<text:s/>deliver<text:s/>at<text:s/>least<text:s/>‘good’<text:s/>increase<text:s/>in<text:s/>climate<text:s/>resilience,<text:s/>built<text:s/>as<text:s/>designed)<text:s/></text:span></text:p>
          </table:table-cell>
        </table:table-row>
        <table:table-row table:style-name="Row13">
          <table:table-cell table:style-name="Cell24" table:number-columns-spanned="2">
            <text:p text:style-name="P269"><text:span text:style-name="T269_1">Output<text:s/>10<text:s/></text:span></text:p>
          </table:table-cell>
          <table:covered-table-cell/>
          <table:table-cell table:style-name="Cell25">
            <text:p text:style-name="P270"><text:span text:style-name="T270_1">Projects<text:s/>achieving<text:s/>value<text:s/>for<text:s/>money<text:s/>considerations<text:s/>(economy<text:s/>and<text:s/>efficiency)<text:s/></text:span></text:p>
          </table:table-cell>
        </table:table-row>
      </table:table>
      <text:p text:style-name="P271"><text:span text:style-name="T271_1"><text:s/></text:span></text:p>
      <text:p text:style-name="P272"><text:span text:style-name="T272_1"><text:s/></text:span></text:p>
      <text:h text:style-name="P273" text:outline-level="2"><text:span text:style-name="T273_1">Results<text:s/></text:span></text:h>
      <text:p text:style-name="P274"><text:span text:style-name="T274_1"><text:s/></text:span></text:p>
      <text:list text:style-name="LS7" xml:id="list119">
        <text:list-item>
          <text:p text:style-name="P275"><text:span text:style-name="T275_1">The<text:s/>headline<text:s/>direct<text:s/>results</text:span><text:span text:style-name="T275_2"><text:s/>up<text:s/>to<text:s/>31<text:s/></text:span><text:span text:style-name="T275_3">Decembr</text:span><text:span text:style-name="T275_4"><text:s/>2026<text:s/>would<text:s/>be:<text:s/></text:span></text:p>
          <text:list>
            <text:list-item>
              <text:p text:style-name="P276"><text:span text:style-name="T276_1">at<text:s/>least<text:s/>two<text:s/></text:span><text:span text:style-name="T276_2">major</text:span><text:span text:style-name="T276_3">,<text:s/>or<text:s/>possibly<text:s/>one<text:s/>larger<text:s/>infrastructure<text:s/>project,<text:s/>delivered<text:s/>in<text:s/>each<text:s/>of<text:s/>the<text:s/>focus<text:s/>countries<text:s/>and<text:s/>territories<text:s/>in<text:s/>the<text:s/>following<text:s/>sectors<text:s/>(roads,<text:s/>bridges,<text:s/>renewable<text:s/>energy,<text:s/>water,<text:s/>sea<text:s/>defences<text:s/>and<text:s/>ports,<text:s/>sanitation/wastewater<text:s/>management);<text:s text:c="2"/></text:span></text:p>
            </text:list-item>
            <text:list-item>
              <text:p text:style-name="P277"><text:span text:style-name="T277_1">projects<text:s/>that<text:s/>deliver<text:s/>at<text:s/>least<text:s/>a<text:s/>12%<text:s/>economic<text:s/>return<text:s/>on<text:s/>investments;<text:s/>and<text:s/></text:span></text:p>
            </text:list-item>
            <text:list-item>
              <text:p text:style-name="P278"><text:span text:style-name="T278_1">flagship<text:s/>projects<text:s/>that<text:s/>demonstrate<text:s/>resilience<text:s/>in<text:s/>design<text:s/>and<text:s/></text:span><text:span text:style-name="T278_2">are<text:s/>capable<text:s/>of<text:s/>withstanding</text:span><text:span text:style-name="T278_3"><text:s/>extreme<text:s/>weather<text:s/>events.<text:s/></text:span></text:p>
            </text:list-item>
          </text:list>
        </text:list-item>
      </text:list>
      <text:p text:style-name="P279"><text:span text:style-name="T279_1"><text:s/></text:span></text:p>
      <text:list text:style-name="LS7" xml:id="list123" text:continue-list="list119">
        <text:list-item>
          <text:p text:style-name="P280"><text:span text:style-name="T280_1">Other<text:s/>tangible<text:s/>benefits<text:s/></text:span><text:span text:style-name="T280_2">would<text:s/>be:<text:s/></text:span></text:p>
          <text:list>
            <text:list-item>
              <text:p text:style-name="P281"><text:span text:style-name="T281_1">operation<text:s/>and<text:s/>maintenance<text:s/>plans<text:s/>for<text:s/>the<text:s/>UKCIF’s<text:s/>projects<text:s/>in<text:s/>place;<text:s/>and<text:s text:c="2"/></text:span></text:p>
            </text:list-item>
            <text:list-item>
              <text:p text:style-name="P282"><text:span text:style-name="T282_1">improved<text:s/>capacity<text:s/>in<text:s/>governments<text:s/>for<text:s/>the<text:s/>management<text:s/>of<text:s/>operation<text:s/>and<text:s/>maintenance<text:s/>of<text:s/>their<text:s/>infrastructure<text:s/>stock.<text:s/></text:span></text:p>
            </text:list-item>
          </text:list>
        </text:list-item>
      </text:list>
      <text:p text:style-name="P283"><text:span text:style-name="T283_1"><text:s/></text:span></text:p>
      <text:list text:style-name="LS7" xml:id="list126" text:continue-list="list119">
        <text:list-item>
          <text:p text:style-name="P284"><text:span text:style-name="T284_1">Indirectly</text:span><text:span text:style-name="T284_2"><text:s/>the<text:s/>UKCIF<text:s/>will<text:s/>also<text:s/>deliver<text:s/>jobs<text:s/>and<text:s/>improvements<text:s/>in<text:s/>livelihoods<text:s/>and<text:s/>help<text:s/>incentivise<text:s/>positive<text:s/>policy<text:s/>action<text:s/>in<text:s/>the<text:s/>region.<text:s/></text:span></text:p>
        </text:list-item>
      </text:list>
      <text:p text:style-name="P285"><text:span text:style-name="T285_1"><text:s/></text:span></text:p>
      <text:h text:style-name="P286" text:outline-level="3"><text:span text:style-name="T286_1">Jobs<text:s/>and<text:s/>improvements<text:s/>in<text:s/>livelihoods</text:span><text:span text:style-name="T286_2"><text:s/></text:span></text:h>
      <text:p text:style-name="P287"><text:span text:style-name="T287_1"><text:s/></text:span></text:p>
      <text:list text:style-name="LS8" xml:id="list127">
        <text:list-item>
          <text:p text:style-name="P288"><text:span text:style-name="T288_1">Whilst<text:s/>not<text:s/>directly<text:s/>measured<text:s/>by<text:s/>this<text:s/>programme,<text:s/>wider<text:s/>benefits<text:s/>will<text:s/>be<text:s/>delivered<text:s/>to<text:s/>the<text:s/>poor.<text:s/>The<text:s/>poor<text:s/>can<text:s/>benefit<text:s/>directly<text:s/>by<text:s/>using<text:s/>the<text:s/>infrastructure<text:s/>services<text:s/>generated<text:s/>by<text:s/>the<text:s/>built<text:s/>assets.<text:s/>The<text:s/></text:span></text:p>
        </text:list-item>
      </text:list>
      <text:p text:style-name="P289"><text:span text:style-name="T289_1">assets<text:s/>also<text:s/>allow<text:s/>them<text:s/>to<text:s/>access<text:s/>markets,<text:s/>health<text:s/>and<text:s/>education<text:s/>facilities,<text:s/>while<text:s/>lower<text:s/>prices<text:s/>for<text:s/>energy<text:s/>would<text:s/>increase<text:s/>overall<text:s/>disposable<text:s/>income<text:s/>and<text:s/>reduce<text:s/>business<text:s/>costs.<text:s/>They<text:s/>can<text:s/>also<text:s/>benefit<text:s/>directly<text:s/>through<text:s/>employment<text:s/>in<text:s/>the<text:s/>construction,<text:s/>maintenance<text:s/>and<text:s/>operations<text:s/>of<text:s/>the<text:s/>built<text:s/>assets.<text:s text:c="3"/></text:span></text:p>
      <text:p text:style-name="P290"><text:span text:style-name="T290_1"><text:s/></text:span></text:p>
      <text:list text:style-name="LS8" xml:id="list128" text:continue-list="list127">
        <text:list-item>
          <text:p text:style-name="P291"><text:span text:style-name="T291_1">The<text:s/>poor<text:s/>can<text:s/>also<text:s/>benefit<text:s/>indirectly<text:s/></text:span><text:span text:style-name="T291_2">as<text:s/>a<text:s/>result<text:s/>of</text:span><text:span text:style-name="T291_3"><text:s/>the<text:s/>spill-over<text:s/>effects<text:s/>from<text:s/>the<text:s/>economic<text:s/>growth<text:s/>generated<text:s/>by<text:s/>the<text:s/>infrastructure<text:s/>services.<text:s/>New,<text:s/>cheaper<text:s/>and<text:s/>reliable<text:s/>infrastructure<text:s/>services<text:s/>allow<text:s/>businesses<text:s/>to<text:s/>grow<text:s/>through<text:s/>lower<text:s/>production<text:s/>and<text:s/>transaction<text:s/>costs<text:s/>leading<text:s/>to<text:s/>an<text:s/>increase<text:s/>in<text:s/>trade.<text:s/>The<text:s/>poor<text:s/>can<text:s/>benefit<text:s/>from<text:s/>the<text:s/>jobs<text:s/>created<text:s/>by<text:s/>these<text:s/>businesses,<text:s/>self-employment<text:s/>opportunities<text:s/>and<text:s/>from<text:s/>governments<text:s/>investing<text:s/>the<text:s/>additional<text:s/>tax<text:s/>revenue<text:s/>generated<text:s/>by<text:s/>the<text:s/>economic<text:s/>growth<text:s/>in<text:s/>public<text:s/>services.<text:s/></text:span></text:p>
        </text:list-item>
      </text:list>
      <text:p text:style-name="P292"><text:span text:style-name="T292_1"><text:s/></text:span></text:p>
      <text:h text:style-name="P293" text:outline-level="3"><text:span text:style-name="T293_1">Incentivising<text:s/>positive<text:s/>action</text:span><text:span text:style-name="T293_2"><text:s/></text:span></text:h>
      <text:p text:style-name="P294"><text:span text:style-name="T294_1"><text:s/></text:span></text:p>
      <text:p text:style-name="P295"><text:span text:style-name="T295_1">11.<text:s/>The<text:s/>UKCIF<text:s/>offers<text:s/>the<text:s/>UK<text:s/>the<text:s/>opportunity<text:s/>to<text:s/>promote<text:s/>a<text:s/>world-class<text:s/>approach<text:s/>to<text:s/>delivering<text:s/>infrastructure<text:s/>that<text:s/>is<text:s/>fully<text:s/>transparent,<text:s/>free<text:s/>from<text:s/>corruption<text:s/>and<text:s/>consistent<text:s/>with<text:s/>good<text:s/>governance<text:s/>and<text:s/>wider<text:s/>economic<text:s/>reforms<text:s/>that<text:s/>promote<text:s/>growth.<text:s text:c="2"/></text:span></text:p>
      <text:p text:style-name="P296"><text:span text:style-name="T296_1"><text:s/></text:span></text:p>
      <text:h text:style-name="P297" text:outline-level="3"><text:span text:style-name="T297_1">Reducing<text:s/>gender<text:s/>inequality</text:span><text:span text:style-name="T297_2"><text:s/></text:span></text:h>
      <text:p text:style-name="P298"><text:span text:style-name="T298_1"><text:s/></text:span></text:p>
      <text:p text:style-name="P299"><text:span text:style-name="T299_1">12.<text:s/>Promoting<text:s/>gender<text:s/>equality<text:s/>will<text:s/>be<text:s/>actively<text:s/>pursued<text:s/>in<text:s/>this<text:s/>programme.<text:s/>Investment<text:s/>in<text:s/>infrastructure<text:s/>is<text:s/>seen<text:s/>as<text:s/>an<text:s/>important<text:s/>means<text:s/>to<text:s/>improve<text:s/>the<text:s/>access<text:s/>to<text:s/>services,<text:s/>markets<text:s/>and<text:s/>economic<text:s/>opportunities<text:s/>for<text:s/>both<text:s/>men<text:s/>and<text:s/>women.<text:s text:c="2"/>Possible<text:s/>benefits<text:s/>include<text:s/>improved<text:s/>incomes,<text:s/>better<text:s/>health<text:s/>and<text:s/>improved<text:s/>safety.<text:s text:c="2"/>Gender<text:s/>targets<text:s/>and<text:s/>approaches<text:s/>to<text:s/>increase<text:s/>community<text:s/>participation<text:s/>in<text:s/>projects<text:s/>will<text:s/>be<text:s/>trialled<text:s/>under<text:s/>the<text:s/>programme.<text:s/></text:span></text:p>
      <text:p text:style-name="P300"><text:span text:style-name="T300_1"><text:s/></text:span></text:p>
      <text:h text:style-name="P301" text:outline-level="3"><text:span text:style-name="T301_1">Miscellaneous</text:span><text:span text:style-name="T301_2"><text:s/></text:span></text:h>
      <text:p text:style-name="P302"><text:span text:style-name="T302_1"><text:s/></text:span></text:p>
      <text:p text:style-name="P303"><text:span text:style-name="T303_1">13.<text:s/>A<text:s/>logical<text:s/>framework<text:s/>for<text:s/>the<text:s/>programme<text:s/>will<text:s/>be<text:s/>prepared<text:s/>and<text:s/>agreed<text:s/>by<text:s/>CDB<text:s/>and<text:s/>FCDO<text:s/>within<text:s/>the<text:s/>first<text:s/>three<text:s/>months<text:s/>of<text:s/>implementation<text:s/>and<text:s/>will<text:s/>then<text:s/>form<text:s/>the<text:s/>basis<text:s/>for<text:s/>reporting.<text:s/></text:span><text:span text:style-name="T303_2">The<text:s/>logical<text:s/>framework<text:s/>is<text:s/>a<text:s/>living<text:s/>document<text:s/>that<text:s/>can<text:s/>be<text:s/>adjusted<text:s/></text:span><text:span text:style-name="T303_3">if<text:s/></text:span><text:span text:style-name="T303_4">necessary</text:span><text:span text:style-name="T303_5"><text:s/>during<text:s/>implementation<text:s/>to<text:s/>reflect<text:s/>changes<text:s/>in<text:s/>the<text:s/>programme<text:s/>or<text:s/>external<text:s/>context.</text:span></text:p>
      <text:p text:style-name="P304"/>
      <text:p text:style-name="P305"/>
      <text:h text:style-name="P306" text:outline-level="1"><text:span text:style-name="T306_1">ANNEX<text:s/>3:<text:s/></text:span><text:span text:style-name="T306_2"><text:tab/>PARTNER<text:s/>PAYMENT<text:s/>REQUEST<text:s/>FORM</text:span><text:span text:style-name="T306_3"><text:s/></text:span></text:h>
      <text:p text:style-name="P307"/>
      <table:table table:style-name="Table2">
        <table:table-column table:style-name="Column4"/>
        <table:table-column table:style-name="Column5"/>
        <table:table-row table:style-name="Row14">
          <table:table-cell table:style-name="Cell26">
            <text:p text:style-name="P308"><text:span text:style-name="T308_1">To:</text:span><text:span text:style-name="T308_2"><text:s/></text:span></text:p>
          </table:table-cell>
          <table:table-cell table:style-name="Cell27">
            <text:p text:style-name="P309"><text:span text:style-name="T309_1">UKCIF<text:s/>Programme<text:s/>Responsible<text:s/>Owner,<text:s/>British<text:s/>High<text:s/>Commission,<text:s/>Bridgetown,<text:s/>Barbados.<text:s/></text:span></text:p>
            <text:p text:style-name="P310"><text:span text:style-name="T310_1"><text:s/></text:span><text:span text:style-name="T310_2"><text:s/></text:span></text:p>
          </table:table-cell>
        </table:table-row>
        <table:table-row table:style-name="Row15">
          <table:table-cell table:style-name="Cell28">
            <text:p text:style-name="P311"><text:span text:style-name="T311_1">cc:<text:s/></text:span></text:p>
          </table:table-cell>
          <table:table-cell table:style-name="Cell29">
            <text:p text:style-name="P312"><text:span text:style-name="T312_1">UKCIF<text:s/>Senior<text:s/>Responsible<text:s/>Owner,<text:s/>British<text:s/>High<text:s/>Commission,<text:s/>Lower<text:s/>Collymore<text:s/></text:span></text:p>
            <text:p text:style-name="P313"><text:span text:style-name="T313_1">Rock,<text:s/>Bridgetown,<text:s/>Barbados<text:s/></text:span></text:p>
          </table:table-cell>
        </table:table-row>
      </table:table>
      <text:p text:style-name="P314"><text:span text:style-name="T314_1"><text:s/></text:span></text:p>
      <text:h text:style-name="P315" text:outline-level="1"><text:span text:style-name="T315_1">Title<text:s/>and<text:s/>Details<text:s/>of<text:s/>Funding<text:s/></text:span></text:h>
      <text:p text:style-name="P316"><text:span text:style-name="T316_1"><text:s text:c="2"/></text:span></text:p>
      <table:table table:style-name="Table3">
        <table:table-column table:style-name="Column6"/>
        <table:table-column table:style-name="Column7"/>
        <table:table-column table:style-name="Column8"/>
        <table:table-column table:style-name="Column9"/>
        <table:table-row table:style-name="Row16">
          <table:table-cell table:style-name="Cell30">
            <text:p text:style-name="P317"><text:span text:style-name="T317_1">Organisation<text:s/></text:span></text:p>
          </table:table-cell>
          <table:table-cell table:style-name="Cell31">
            <text:p text:style-name="P318"><text:span text:style-name="T318_1"><text:s/></text:span></text:p>
          </table:table-cell>
          <table:table-cell table:style-name="Cell32">
            <text:p text:style-name="P319"/>
          </table:table-cell>
          <table:table-cell table:style-name="Cell33">
            <text:p text:style-name="P320"/>
          </table:table-cell>
        </table:table-row>
        <table:table-row table:style-name="Row17">
          <table:table-cell table:style-name="Cell34">
            <text:p text:style-name="P321"><text:span text:style-name="T321_1">Title<text:s/>of<text:s/>Grant<text:s/>/<text:s/>Programme<text:s/>name<text:s/></text:span></text:p>
          </table:table-cell>
          <table:table-cell table:style-name="Cell35">
            <text:p text:style-name="P322"><text:span text:style-name="T322_1"><text:s/></text:span></text:p>
          </table:table-cell>
          <table:table-cell table:style-name="Cell36">
            <text:p text:style-name="P323"/>
          </table:table-cell>
          <table:table-cell table:style-name="Cell37">
            <text:p text:style-name="P324"/>
          </table:table-cell>
        </table:table-row>
        <table:table-row table:style-name="Row18">
          <table:table-cell table:style-name="Cell38">
            <text:p text:style-name="P325"><text:span text:style-name="T325_1">Programme<text:s/>Location<text:s/></text:span></text:p>
          </table:table-cell>
          <table:table-cell table:style-name="Cell39">
            <text:p text:style-name="P326"><text:span text:style-name="T326_1"><text:s/></text:span></text:p>
          </table:table-cell>
          <table:table-cell table:style-name="Cell40">
            <text:p text:style-name="P327"/>
          </table:table-cell>
          <table:table-cell table:style-name="Cell41">
            <text:p text:style-name="P328"/>
          </table:table-cell>
        </table:table-row>
        <table:table-row table:style-name="Row19">
          <table:table-cell table:style-name="Cell42">
            <text:p text:style-name="P329"><text:span text:style-name="T329_1">Details<text:s/>of<text:s/>Expenditure<text:s/></text:span></text:p>
          </table:table-cell>
          <table:table-cell table:style-name="Cell43">
            <text:p text:style-name="P330"><text:span text:style-name="T330_1"><text:s/></text:span></text:p>
          </table:table-cell>
          <table:table-cell table:style-name="Cell44">
            <text:p text:style-name="P331"/>
          </table:table-cell>
          <table:table-cell table:style-name="Cell45">
            <text:p text:style-name="P332"/>
          </table:table-cell>
        </table:table-row>
        <table:table-row table:style-name="Row20">
          <table:table-cell table:style-name="Cell46">
            <text:p text:style-name="P333"><text:span text:style-name="T333_1">FCDO<text:s/>Component<text:s/>Code<text:s/>/<text:s/>Purchase<text:s/>Order<text:s/>No.<text:s/></text:span></text:p>
          </table:table-cell>
          <table:table-cell table:style-name="Cell47">
            <text:p text:style-name="P334"><text:span text:style-name="T334_1"><text:s/></text:span></text:p>
          </table:table-cell>
          <table:table-cell table:style-name="Cell48">
            <text:p text:style-name="P335"/>
          </table:table-cell>
          <table:table-cell table:style-name="Cell49">
            <text:p text:style-name="P336"/>
          </table:table-cell>
        </table:table-row>
        <table:table-row table:style-name="Row21">
          <table:table-cell table:style-name="Cell50">
            <text:p text:style-name="P337"><text:span text:style-name="T337_1">Date<text:s/>of<text:s/>Claim<text:s/></text:span></text:p>
          </table:table-cell>
          <table:table-cell table:style-name="Cell51">
            <text:p text:style-name="P338"><text:span text:style-name="T338_1"><text:s/></text:span></text:p>
          </table:table-cell>
          <table:table-cell table:style-name="Cell52">
            <text:p text:style-name="P339"/>
          </table:table-cell>
          <table:table-cell table:style-name="Cell53">
            <text:p text:style-name="P340"/>
          </table:table-cell>
        </table:table-row>
        <table:table-row table:style-name="Row22">
          <table:table-cell table:style-name="Cell54">
            <text:p text:style-name="P341"><text:span text:style-name="T341_1">Period<text:s/>of<text:s/>Funding<text:s/>Request<text:s/></text:span></text:p>
          </table:table-cell>
          <table:table-cell table:style-name="Cell55">
            <text:p text:style-name="P342"><text:span text:style-name="T342_1">[dd/mm/</text:span><text:span text:style-name="T342_2">yyyy</text:span><text:span text:style-name="T342_3">]</text:span><text:span text:style-name="T342_4"><text:s/></text:span></text:p>
          </table:table-cell>
          <table:table-cell table:style-name="Cell56">
            <text:p text:style-name="P343"><text:span text:style-name="T343_1">to<text:s/></text:span></text:p>
          </table:table-cell>
          <table:table-cell table:style-name="Cell57">
            <text:p text:style-name="P344"><text:span text:style-name="T344_1">[dd/mm/</text:span><text:span text:style-name="T344_2">yyyy</text:span><text:span text:style-name="T344_3">]</text:span><text:span text:style-name="T344_4"><text:s/></text:span></text:p>
          </table:table-cell>
        </table:table-row>
        <table:table-row table:style-name="Row23">
          <table:table-cell table:style-name="Cell58">
            <text:p text:style-name="P345"><text:span text:style-name="T345_1">Payment<text:s/>Request<text:s/>Amount<text:s/></text:span></text:p>
          </table:table-cell>
          <table:table-cell table:style-name="Cell59">
            <text:p text:style-name="P346"><text:span text:style-name="T346_1"><text:s/></text:span></text:p>
          </table:table-cell>
          <table:table-cell table:style-name="Cell60">
            <text:p text:style-name="P347"/>
          </table:table-cell>
          <table:table-cell table:style-name="Cell61">
            <text:p text:style-name="P348"/>
          </table:table-cell>
        </table:table-row>
      </table:table>
      <text:p text:style-name="P349"><text:span text:style-name="T349_1"><text:s/></text:span></text:p>
      <text:h text:style-name="P350" text:outline-level="1"><text:span text:style-name="T350_1">Bank<text:s/>Details<text:s/></text:span></text:h>
      <text:p text:style-name="P351"><text:span text:style-name="T351_1"><text:s/></text:span></text:p>
      <table:table table:style-name="Table4">
        <table:table-column table:style-name="Column10"/>
        <table:table-column table:style-name="Column11"/>
        <table:table-row table:style-name="Row24">
          <table:table-cell table:style-name="Cell62">
            <text:p text:style-name="P352"><text:span text:style-name="T352_1">Bank<text:s/>Name:<text:s text:c="2"/></text:span></text:p>
          </table:table-cell>
          <table:table-cell table:style-name="Cell63">
            <text:p text:style-name="P353"/>
          </table:table-cell>
        </table:table-row>
        <table:table-row table:style-name="Row25">
          <table:table-cell table:style-name="Cell64">
            <text:p text:style-name="P354"><text:span text:style-name="T354_1">Bank<text:s/>Postal<text:s/>Address:<text:s text:c="2"/></text:span></text:p>
          </table:table-cell>
          <table:table-cell table:style-name="Cell65">
            <text:p text:style-name="P355"/>
          </table:table-cell>
        </table:table-row>
        <table:table-row table:style-name="Row26">
          <table:table-cell table:style-name="Cell66">
            <text:p text:style-name="P356"><text:span text:style-name="T356_1">Name<text:s/>of<text:s/>Account:<text:s text:c="2"/></text:span></text:p>
          </table:table-cell>
          <table:table-cell table:style-name="Cell67">
            <text:p text:style-name="P357"/>
          </table:table-cell>
        </table:table-row>
        <table:table-row table:style-name="Row27">
          <table:table-cell table:style-name="Cell68">
            <text:p text:style-name="P358"><text:span text:style-name="T358_1">Bank<text:s/>Account<text:s/>Number:<text:s text:c="2"/></text:span></text:p>
          </table:table-cell>
          <table:table-cell table:style-name="Cell69">
            <text:p text:style-name="P359"/>
          </table:table-cell>
        </table:table-row>
        <table:table-row table:style-name="Row28">
          <table:table-cell table:style-name="Cell70">
            <text:p text:style-name="P360"><text:span text:style-name="T360_1">Sort<text:s/>Code:<text:s text:c="2"/></text:span></text:p>
          </table:table-cell>
          <table:table-cell table:style-name="Cell71">
            <text:p text:style-name="P361"/>
          </table:table-cell>
        </table:table-row>
        <table:table-row table:style-name="Row29">
          <table:table-cell table:style-name="Cell72">
            <text:p text:style-name="P362"><text:span text:style-name="T362_1">Currency<text:s/>of<text:s/>Bank<text:s/>Account:<text:s text:c="3"/></text:span></text:p>
          </table:table-cell>
          <table:table-cell table:style-name="Cell73">
            <text:p text:style-name="P363"/>
          </table:table-cell>
        </table:table-row>
        <table:table-row table:style-name="Row30">
          <table:table-cell table:style-name="Cell74">
            <text:p text:style-name="P364"><text:span text:style-name="T364_1">IBAN<text:s/>number:<text:s text:c="2"/></text:span></text:p>
            <text:p text:style-name="P365"><text:span text:style-name="T365_1">[required<text:s/>for<text:s/>bank<text:s/>accounts<text:s/>within<text:s/>Europe]<text:s/></text:span></text:p>
          </table:table-cell>
          <table:table-cell table:style-name="Cell75">
            <text:p text:style-name="P366"/>
          </table:table-cell>
        </table:table-row>
        <table:table-row table:style-name="Row31">
          <table:table-cell table:style-name="Cell76">
            <text:p text:style-name="P367"><text:span text:style-name="T367_1">SWIFT<text:s/>number:<text:s text:c="2"/></text:span></text:p>
          </table:table-cell>
          <table:table-cell table:style-name="Cell77">
            <text:p text:style-name="P368"/>
          </table:table-cell>
        </table:table-row>
        <table:table-row table:style-name="Row32">
          <table:table-cell table:style-name="Cell78">
            <text:p text:style-name="P369"><text:span text:style-name="T369_1">ABA<text:s/>or<text:s/>BIC<text:s/>Number:<text:s text:c="2"/></text:span></text:p>
            <text:p text:style-name="P370"><text:span text:style-name="T370_1">[BIC<text:s/>required<text:s/>for<text:s/>bank<text:s/>accounts<text:s/>within<text:s/>Europe]<text:s/></text:span></text:p>
          </table:table-cell>
          <table:table-cell table:style-name="Cell79">
            <text:p text:style-name="P371"/>
          </table:table-cell>
        </table:table-row>
        <table:table-row table:style-name="Row33">
          <table:table-cell table:style-name="Cell80">
            <text:p text:style-name="P372"><text:span text:style-name="T372_1">Intermediary<text:s/>bank<text:s/>details:<text:s text:c="2"/></text:span></text:p>
          </table:table-cell>
          <table:table-cell table:style-name="Cell81">
            <text:p text:style-name="P373"/>
          </table:table-cell>
        </table:table-row>
        <table:table-row table:style-name="Row34">
          <table:table-cell table:style-name="Cell82">
            <text:p text:style-name="P374"><text:span text:style-name="T374_1">Bank<text:s/>Email<text:s/>Address:<text:s text:c="2"/></text:span></text:p>
          </table:table-cell>
          <table:table-cell table:style-name="Cell83">
            <text:p text:style-name="P375"/>
          </table:table-cell>
        </table:table-row>
      </table:table>
      <text:p text:style-name="P376"><text:span text:style-name="T376_1"><text:s/></text:span></text:p>
      <text:p text:style-name="P377"><text:span text:style-name="T377_1"><text:s/></text:span></text:p>
      <text:p text:style-name="P378"><text:span text:style-name="T378_1"><text:s/></text:span></text:p>
      <text:h text:style-name="P379" text:outline-level="1"><text:span text:style-name="T379_1">Audit<text:s/>Discharge<text:s/></text:span></text:h>
      <text:p text:style-name="P380"><text:span text:style-name="T380_1"><text:s/></text:span></text:p>
      <text:p text:style-name="P381"><text:span text:style-name="T381_1">Specify<text:s/>details<text:s/>of<text:s/>audit<text:s/>discharge<text:s/>through<text:s/>annual<text:s/>audited<text:s/>statements<text:s/>/<text:s/>continuous<text:s/>audit<text:s/>/<text:s/>agency<text:s/>audit<text:s/></text:span></text:p>
      <text:p text:style-name="P382"><text:span text:style-name="T382_1"><text:s/></text:span></text:p>
      <text:h text:style-name="P383" text:outline-level="1"><text:span text:style-name="T383_1">Certification<text:s text:c="2"/></text:span></text:h>
      <text:p text:style-name="P384"><text:span text:style-name="T384_1"><text:s/></text:span></text:p>
      <text:p text:style-name="P385"><text:span text:style-name="T385_1">I<text:s/>certify<text:s/>that<text:s/>this<text:s/>encashment<text:s/>request<text:s/>/<text:s/>claim<text:s/>is<text:s/>correct<text:s/>and<text:s/>that<text:s/>the<text:s/>sum<text:s/>requested<text:s/>is<text:s/>properly<text:s/>due<text:s/></text:span><text:span text:style-name="T385_2">on<text:s/>the<text:s/>basis<text:s/>of</text:span><text:span text:style-name="T385_3"><text:s/>the<text:s/>information<text:s/>provided,<text:s/>programme<text:s/>objectives<text:s/>and<text:s/>on<text:s/>the<text:s/>work<text:s/>carried<text:s/>out<text:s/>or<text:s/>future<text:s/>work<text:s/>plans.<text:s/>I<text:s/>have<text:s/>the<text:s/>authority<text:s/>to<text:s/>sign<text:s/>this<text:s/>on<text:s/>behalf<text:s/>of<text:s/>the<text:s/></text:span><text:span text:style-name="T385_4">Caribbean<text:s/>Development<text:s/>Bank.</text:span><text:span text:style-name="T385_5"><text:s/></text:span></text:p>
      <text:p text:style-name="P386"><text:span text:style-name="T386_1"><text:s/></text:span></text:p>
      <text:p text:style-name="P387"><text:span text:style-name="T387_1"><text:s/></text:span></text:p>
      <text:p text:style-name="P388"><text:span text:style-name="T388_1"><text:s/></text:span></text:p>
      <text:p text:style-name="P389"><text:span text:style-name="T389_1"><text:s/></text:span></text:p>
      <text:p text:style-name="P390"><text:span text:style-name="T390_1"><text:s/></text:span></text:p>
      <text:p text:style-name="P391"><text:span text:style-name="T391_1">Authorised<text:s/>Signatory:<text:s/></text:span><text:span text:style-name="T391_2"><text:tab/>Date:<text:s/></text:span></text:p>
      <text:p text:style-name="P392"><text:span text:style-name="T392_1"><text:s/></text:span></text:p>
      <text:p text:style-name="P393"><text:span text:style-name="T393_1">Name:<text:s/></text:span></text:p>
      <text:p text:style-name="P394"><text:span text:style-name="T394_1"><text:s/></text:span></text:p>
      <text:p text:style-name="P395"><text:span text:style-name="T395_1">Position:<text:s/></text:span></text:p>
      <text:p text:style-name="P396"><text:span text:style-name="T396_1"><text:s/></text:span></text:p>
      <text:p text:style-name="P397"><text:span text:style-name="T397_1">Address/Contact<text:s/>Details:<text:s/></text:span></text:p>
      <text:p text:style-name="P398"><text:span text:style-name="T398_1"><text:s/></text:span><text:span text:style-name="T398_2"><text:tab/><text:s/></text:span></text:p>
      <text:p text:style-name="P399"/>
      <text:h text:style-name="P400" text:outline-level="1"><text:span text:style-name="T400_1">ANNEX<text:s/>4:<text:s/>PROCEDURES<text:s/>AND<text:s/>PRACTICES<text:s/>FOR<text:s/>UNITED<text:s/>KINGDOM<text:s/>SUPPORT</text:span><text:span text:style-name="T400_2"><text:s/></text:span></text:h>
      <text:p text:style-name="P401"><text:span text:style-name="T401_1"><text:s/></text:span></text:p>
      <text:h text:style-name="P402" text:outline-level="2"><text:span text:style-name="T402_1">Introduction<text:s/></text:span></text:h>
      <text:p text:style-name="P403"><text:span text:style-name="T403_1"><text:s/></text:span></text:p>
      <text:p text:style-name="P404"><text:span text:style-name="T404_1">1.<text:s/>This<text:s/>document<text:s/>sets<text:s/>out<text:s/>the<text:s/>procedures<text:s/>and<text:s/>practices<text:s/>applicable<text:s/>to<text:s/>multilateral<text:s/>support<text:s/>provided<text:s/>by<text:s/>the<text:s/>United<text:s/>Kingdom,<text:s/>including<text:s/>payment,<text:s/>procurement<text:s/>and<text:s/>audit<text:s/>arrangements.<text:s text:c="2"/></text:span></text:p>
      <text:p text:style-name="P405"><text:span text:style-name="T405_1"><text:s/></text:span></text:p>
      <text:h text:style-name="P406" text:outline-level="2"><text:span text:style-name="T406_1">Disbursement<text:s/>of<text:s/>the<text:s/>Grant<text:s text:c="2"/></text:span></text:h>
      <text:p text:style-name="P407"><text:span text:style-name="T407_1"><text:s/></text:span></text:p>
      <text:list text:style-name="LS9" xml:id="list129">
        <text:list-item>
          <text:p text:style-name="P408"><text:span text:style-name="T408_1">In<text:s/>line<text:s/>with<text:s/>UK<text:s/>financial<text:s/>rules<text:s/>and<text:s/>regulations,<text:s/>disbursements,<text:s/>in<text:s/>advance<text:s/>of<text:s/>operational<text:s/>need<text:s/>should<text:s/>only<text:s/>be<text:s/>made<text:s/>when<text:s/>they<text:s/>have<text:s/>been<text:s/>properly<text:s/>justified.<text:s/>This<text:s/>justification<text:s/>will<text:s/>need<text:s/>to<text:s/>be<text:s/>set<text:s/>out<text:s/>in<text:s/>writing<text:s/>as<text:s/>part<text:s/>of<text:s/>this<text:s/>Arrangement.<text:s/>All<text:s/>payments<text:s/>will<text:s/>be<text:s/>made<text:s/>on<text:s/>submission<text:s/>of<text:s/>an<text:s/>appropriate<text:s/>claim<text:s/>from<text:s/>CDB.<text:s/></text:span></text:p>
        </text:list-item>
      </text:list>
      <text:p text:style-name="P409"><text:span text:style-name="T409_1"><text:s/></text:span></text:p>
      <text:list text:style-name="LS9" xml:id="list130" text:continue-list="list129">
        <text:list-item>
          <text:p text:style-name="P410"><text:span text:style-name="T410_1">All<text:s/>claims<text:s/>or<text:s/>requests<text:s/>for<text:s/>encashment<text:s/>of<text:s/>a<text:s/>Promissory<text:s/>Note<text:s/>should<text:s/>be<text:s/>accompanied<text:s/>by<text:s/>any<text:s/>relevant<text:s/>supporting<text:s/>documents,<text:s/>including<text:s/>evidence<text:s/>of<text:s/>expenditure,<text:s/>and<text:s/>should<text:s/>include<text:s/>the<text:s/>necessary<text:s/>information<text:s/>to<text:s/>allow<text:s/>FCDO<text:s/>to<text:s/>make<text:s/>payments<text:s/>to<text:s/>the<text:s/>bank<text:s/>details<text:s/>provided<text:s/>on<text:s/>the<text:s/>FCDO<text:s/>supplier<text:s/>portal.<text:s/>The<text:s/></text:span><text:span text:style-name="T410_2">Request<text:s/>for<text:s/>Payment<text:s/>template<text:s/>in<text:s/>Annex<text:s/>3</text:span><text:span text:style-name="T410_3"><text:s/>sets<text:s/>out<text:s/>the<text:s/>recommended<text:s/>format<text:s/>for<text:s/>this<text:s/>information<text:s/>which<text:s/>must<text:s/>include<text:s/>the<text:s/>following<text:s/>information:<text:s/></text:span></text:p>
        </text:list-item>
      </text:list>
      <text:p text:style-name="P411"><text:span text:style-name="T411_1"><text:s/></text:span></text:p>
      <text:list text:style-name="LS9" xml:id="list131" text:continue-list="list129">
        <text:list-item>
          <text:list>
            <text:list-item>
              <text:p text:style-name="P412"><text:span text:style-name="T412_1">Title<text:s/>of<text:s/>Grant<text:s/></text:span></text:p>
            </text:list-item>
          </text:list>
        </text:list-item>
      </text:list>
      <text:p text:style-name="P413"><text:span text:style-name="T413_1"><text:s/></text:span></text:p>
      <text:list text:style-name="LS9" xml:id="list132" text:continue-list="list129">
        <text:list-item>
          <text:list>
            <text:list-item>
              <text:p text:style-name="P414"><text:span text:style-name="T414_1">Programme<text:s/>location/official<text:s/>address<text:s/></text:span></text:p>
            </text:list-item>
          </text:list>
        </text:list-item>
      </text:list>
      <text:p text:style-name="P415"><text:span text:style-name="T415_1"><text:s/></text:span></text:p>
      <text:list text:style-name="LS9" xml:id="list133" text:continue-list="list129">
        <text:list-item>
          <text:list>
            <text:list-item>
              <text:p text:style-name="P416"><text:span text:style-name="T416_1">Amount<text:s/>of<text:s/>claim<text:s/>/<text:s/>encashment<text:s/>request<text:s/></text:span></text:p>
            </text:list-item>
          </text:list>
        </text:list-item>
      </text:list>
      <text:p text:style-name="P417"><text:span text:style-name="T417_1"><text:s/></text:span></text:p>
      <text:list text:style-name="LS9" xml:id="list134" text:continue-list="list129">
        <text:list-item>
          <text:list>
            <text:list-item>
              <text:p text:style-name="P418"><text:span text:style-name="T418_1">Details<text:s/>of<text:s/>expenditure.<text:s/>For<text:s/>requests<text:s/>for<text:s/>the<text:s/>encashment<text:s/>of<text:s/>the<text:s/>Promissory<text:s/>Notes,<text:s/>this<text:s/>must<text:s/>include<text:s/>the<text:s/>Promissory<text:s/>Note<text:s/>against<text:s/>which<text:s/>the<text:s/>encashment<text:s/>is<text:s/>requested,<text:s/>the<text:s/>amount<text:s/>already<text:s/>drawn<text:s/>down<text:s/>from<text:s/>the<text:s/>Promissory<text:s/>Note<text:s/>and<text:s/>the<text:s/>current<text:s/>balance.<text:s text:c="2"/></text:span></text:p>
            </text:list-item>
          </text:list>
        </text:list-item>
      </text:list>
      <text:p text:style-name="P419"><text:span text:style-name="T419_1"><text:s/></text:span></text:p>
      <text:list text:style-name="LS9" xml:id="list135" text:continue-list="list129">
        <text:list-item>
          <text:list>
            <text:list-item>
              <text:p text:style-name="P420"><text:span text:style-name="T420_1">Bank<text:s/>account<text:s/>details<text:s/>(</text:span><text:span text:style-name="T420_2">To<text:s/>corroborate<text:s/>with<text:s/>the<text:s/>Bank<text:s/>details<text:s/>provided<text:s/>on<text:s/>FCDO’s<text:s/>Supplier<text:s/>Portal)</text:span><text:span text:style-name="T420_3"><text:s/></text:span></text:p>
            </text:list-item>
          </text:list>
        </text:list-item>
      </text:list>
      <text:p text:style-name="P421"><text:span text:style-name="T421_1"><text:s/></text:span></text:p>
      <text:list text:style-name="LS9" xml:id="list136" text:continue-list="list129">
        <text:list-item>
          <text:list>
            <text:list-item>
              <text:p text:style-name="P422"><text:span text:style-name="T422_1">Details<text:s/>of<text:s/>audit<text:s/>discharge<text:s/>being<text:s/>applied<text:s/>to<text:s/>the<text:s/>project<text:s/></text:span><text:span text:style-name="T422_2">(See<text:s/>audit<text:s/>discharge<text:s/>options<text:s/>below)</text:span><text:span text:style-name="T422_3"><text:s/></text:span></text:p>
            </text:list-item>
          </text:list>
        </text:list-item>
      </text:list>
      <text:p text:style-name="P423"><text:span text:style-name="T423_1"><text:s/></text:span></text:p>
      <text:list text:style-name="LS9" xml:id="list137" text:continue-list="list129">
        <text:list-item>
          <text:list>
            <text:list-item>
              <text:p text:style-name="P424"><text:span text:style-name="T424_1">All<text:s/>claims/<text:s/>encashment<text:s/>requests<text:s/>must<text:s/>also<text:s/>include<text:s/>the<text:s/>following<text:s/>certification<text:s/>statements:<text:s/></text:span></text:p>
            </text:list-item>
          </text:list>
        </text:list-item>
      </text:list>
      <text:p text:style-name="P425"><text:span text:style-name="T425_1">“I<text:s/>certify<text:s/>that<text:s/>this<text:s/>claim<text:s/>/<text:s/>encashment<text:s/>request<text:s/>is<text:s/>correct<text:s/>and<text:s/>that<text:s/>the<text:s/>sum<text:s/>requested<text:s/>is<text:s/>properly<text:s/>due<text:s/></text:span><text:span text:style-name="T425_2">on<text:s/>the<text:s/>basis<text:s/>of</text:span><text:span text:style-name="T425_3"><text:s/>the<text:s/>information<text:s/>provided,<text:s/>programme<text:s/>objectives<text:s/>and<text:s/>on<text:s/>the<text:s/>work<text:s/>carried<text:s/>out<text:s/>or<text:s/>future<text:s/>work<text:s/>plans.<text:s/>I<text:s/>have<text:s/>the<text:s/>authority<text:s/>to<text:s/>sign<text:s/>this<text:s/>on<text:s/>behalf<text:s/>of…”</text:span><text:span text:style-name="T425_4"><text:s/></text:span></text:p>
      <text:p text:style-name="P426"><text:span text:style-name="T426_1"><text:s/></text:span></text:p>
      <text:list text:style-name="LS9" xml:id="list138" text:continue-list="list129">
        <text:list-item>
          <text:p text:style-name="P427"><text:span text:style-name="T427_1">All<text:s/>outstanding<text:s/>claims<text:s/>must<text:s/>be<text:s/>submitted<text:s/>within<text:s/>12<text:s/>months<text:s/>of<text:s/>the<text:s/>programme<text:s/>end<text:s/>date.<text:s/></text:span></text:p>
        </text:list-item>
      </text:list>
      <text:p text:style-name="P428"><text:span text:style-name="T428_1"><text:s/></text:span></text:p>
      <text:list text:style-name="LS9" xml:id="list139" text:continue-list="list129">
        <text:list-item>
          <text:p text:style-name="P429"><text:span text:style-name="T429_1">FCDO’s<text:s/>funding<text:s/>amount<text:s/>is<text:s/>agreed<text:s/>as<text:s/>per<text:s/>the<text:s/>Great<text:s/>British<text:s/>Pound<text:s/>(GBP)<text:s/>value,<text:s/>as<text:s/>at<text:s/>the<text:s/>date<text:s/>of<text:s/>agreement.<text:s/>FCDO’s<text:s/>preferred<text:s/>currency<text:s/>for<text:s/>disbursements<text:s/>is<text:s/>in<text:s/>GBP,<text:s/>however<text:s/>where<text:s/>it<text:s/>is<text:s/>more<text:s/>efficient<text:s/>to<text:s/>pay<text:s/>in<text:s/>foreign<text:s/>currency,<text:s/>FCDO<text:s/>is<text:s/>prepared<text:s/>to<text:s/>do<text:s/>so.<text:s text:c="2"/></text:span></text:p>
        </text:list-item>
      </text:list>
      <text:p text:style-name="P430"><text:span text:style-name="T430_1"><text:s/></text:span></text:p>
      <text:h text:style-name="P431" text:outline-level="2"><text:span text:style-name="T431_1">Supplier<text:s/>Portal<text:s/></text:span></text:h>
      <text:p text:style-name="P432"><text:span text:style-name="T432_1"><text:s/></text:span></text:p>
      <text:list text:style-name="LS10" xml:id="list140">
        <text:list-item>
          <text:p text:style-name="P433"><text:span text:style-name="T433_1">If<text:s/>you<text:s/>are<text:s/>an<text:s/>existing<text:s/>FCDO<text:s/>partner,<text:s/>payments<text:s/>will<text:s/>be<text:s/>made<text:s/>into<text:s/>the</text:span><text:span text:style-name="T433_2"><text:s/></text:span><text:span text:style-name="T433_3">bank<text:s/>account<text:s/>as<text:s/>detailed<text:s/>on<text:s/>the<text:s/>FCDO<text:s/>portal.<text:s/>Please<text:s/>ensure<text:s/>your<text:s/>details<text:s/>are<text:s/>accurate<text:s/>and<text:s/>up<text:s/>to<text:s/>date.<text:s/>If<text:s/>the<text:s/>payment<text:s/>is<text:s/>to<text:s/>go<text:s/>to<text:s/>a<text:s/>different<text:s/>account<text:s/>from<text:s/>the<text:s/>one<text:s/>already<text:s/>registered,<text:s/>you<text:s/>must<text:s/>set<text:s/>up<text:s/>an<text:s/>additional<text:s/>entry<text:s/>on<text:s/>the<text:s/>portal.<text:s text:c="2"/>If<text:s/>your<text:s/>organisation<text:s/>has<text:s/>more<text:s/>than<text:s/>one<text:s/>account<text:s/>registered<text:s/>with<text:s/>us,<text:s/>please<text:s/>confirm<text:s/>within<text:s/>the<text:s/>payment<text:s/>request<text:s/>form,<text:s/>the<text:s/>details<text:s/>of<text:s/>the<text:s/>account<text:s/>entry<text:s/>to<text:s/>be<text:s/>used.<text:s text:c="3"/></text:span></text:p>
        </text:list-item>
      </text:list>
      <text:p text:style-name="P434"><text:span text:style-name="T434_1"><text:s/></text:span></text:p>
      <text:list text:style-name="LS10" xml:id="list141" text:continue-list="list140">
        <text:list-item>
          <text:p text:style-name="P435"><text:span text:style-name="T435_1">If<text:s/>you<text:s/>are<text:s/>a<text:s/>new<text:s/>supplier/recipient<text:s/>you<text:s/>must<text:s/>register<text:s/>with<text:s/>us<text:s/>on<text:s/>the<text:s/>FCDO<text:s/>portal.<text:s/>In<text:s/>the<text:s/>event<text:s/>of<text:s/>any<text:s/>changes<text:s/>being<text:s/>required<text:s/>you<text:s/>should<text:s/>update<text:s/>your<text:s/>details<text:s/>immediately<text:s/>on<text:s/>the<text:s/>portal,<text:s/>failure<text:s/>to<text:s/>do<text:s/>so<text:s/>could<text:s/>lead<text:s/>to<text:s/>delays<text:s/>in<text:s/>payment.<text:s/></text:span></text:p>
        </text:list-item>
      </text:list>
      <text:p text:style-name="P436"><text:span text:style-name="T436_1"><text:s/></text:span></text:p>
      <text:h text:style-name="P437" text:outline-level="2"><text:span text:style-name="T437_1">Audit<text:s/>discharge<text:s/>of<text:s/>aid<text:s/>funds<text:s text:c="2"/></text:span></text:h>
      <text:p text:style-name="P438"><text:span text:style-name="T438_1"><text:s/></text:span></text:p>
      <text:list text:style-name="LS11" xml:id="list142">
        <text:list-item>
          <text:p text:style-name="P439"><text:span text:style-name="T439_1">In<text:s/>line<text:s/>with<text:s/>UK<text:s/>financial<text:s/>management<text:s/>requirements<text:s/>FCDO<text:s/>must<text:s/>obtain<text:s/>independent<text:s/>audit<text:s/>assurance<text:s/>that<text:s/>funds<text:s/>have<text:s/>been<text:s/>used<text:s/>appropriately.<text:s/>Audit<text:s/>Arrangements<text:s/>should<text:s/>be<text:s/>tailored<text:s/>to<text:s/>programmes<text:s/>to<text:s/>ensure<text:s/>that<text:s/>it<text:s/>provides<text:s/>effective<text:s/>assurance<text:s/>but<text:s/>is<text:s/>also<text:s/>efficient.<text:s text:c="2"/></text:span></text:p>
        </text:list-item>
      </text:list>
      <text:p text:style-name="P440"><text:span text:style-name="T440_1"><text:s/></text:span></text:p>
      <text:list text:style-name="LS11" xml:id="list143" text:continue-list="list142">
        <text:list-item>
          <text:p text:style-name="P441"><text:span text:style-name="T441_1">Although<text:s/>audit<text:s/>assurance<text:s/>is<text:s/>often<text:s/>provided<text:s/>through<text:s/>independently<text:s/>audited<text:s/>programme<text:s/>specific<text:s/>statements,<text:s/>programmes<text:s/>are<text:s/>not<text:s/>restricted<text:s/>to<text:s/>this<text:s/>and<text:s/>may<text:s/>obtain<text:s/>assurance<text:s/>through,<text:s/>for<text:s/>example,<text:s/>an<text:s/>independent<text:s/>internal<text:s/>audit<text:s/>function<text:s/>integrated<text:s/>to<text:s/>the<text:s/>programme<text:s/>or<text:s/>independent<text:s/>audit<text:s/>assurance<text:s/>of<text:s/>payment<text:s/>requests.<text:s/>Programme<text:s/>audit<text:s/>arrangements<text:s/>must<text:s/>be<text:s/>recorded<text:s/>within<text:s/>the<text:s/>audit<text:s/>section<text:s/>of<text:s/>this<text:s/>Arrangement.<text:s text:c="2"/></text:span></text:p>
        </text:list-item>
      </text:list>
      <text:p text:style-name="P442"><text:span text:style-name="T442_1"><text:s/></text:span></text:p>
      <text:h text:style-name="P443" text:outline-level="2"><text:span text:style-name="T443_1">Procurement<text:s/>of<text:s/>Goods<text:s/>and<text:s/>Services<text:s/>by<text:s/>CDB<text:s/></text:span></text:h>
      <text:p text:style-name="P444"><text:span text:style-name="T444_1"><text:s/></text:span></text:p>
      <text:list text:style-name="LS12" xml:id="list144">
        <text:list-item>
          <text:p text:style-name="P445"><text:span text:style-name="T445_1">Procurement<text:s/>of<text:s/>goods<text:s/>and<text:s/>services<text:s/>may<text:s/>be<text:s/>carried<text:s/>out<text:s/>by<text:s/>CDB<text:s/>throughout<text:s/>this<text:s/>funding.<text:s/>CDB<text:s/>will<text:s/>manage<text:s/>such<text:s/>procurement<text:s/>in<text:s/>accordance<text:s/>with<text:s/>its<text:s/>own<text:s/>regulations,<text:s/>rules,<text:s/>policies,<text:s/>procedures<text:s/>and<text:s/>directives.<text:s/>All<text:s/>procurement<text:s/>should<text:s/>take<text:s/>regard<text:s/>of<text:s/>international<text:s/>best<text:s/>practice,<text:s/>applicable<text:s/>regulations<text:s/>and<text:s/>be<text:s/>designed<text:s/>to<text:s/>achieve<text:s/>maximum<text:s/>value<text:s/>for<text:s/>money.<text:s/></text:span></text:p>
        </text:list-item>
      </text:list>
      <text:p text:style-name="P446"><text:span text:style-name="T446_1"><text:s/></text:span></text:p>
      <text:list text:style-name="LS12" xml:id="list145" text:continue-list="list144">
        <text:list-item>
          <text:p text:style-name="P447"><text:span text:style-name="T447_1">Records<text:s/>of<text:s/>all<text:s/>procurement<text:s/>activity<text:s/>must<text:s/>be<text:s/>kept<text:s/>by<text:s/>CDB<text:s/>and<text:s/>made<text:s/>available<text:s/>to<text:s/>FCDO,<text:s/>upon<text:s/>request.<text:s/>FCDO<text:s/>reserves<text:s/>the<text:s/>ability<text:s/>to<text:s/>assess<text:s/>the<text:s/>procurement<text:s/>capacity<text:s/>and<text:s/>capability<text:s/>of<text:s/>CDB<text:s/>at<text:s/>any<text:s/>time.<text:s/></text:span></text:p>
        </text:list-item>
      </text:list>
      <text:p text:style-name="P448"><text:span text:style-name="T448_1"><text:s/></text:span><text:span text:style-name="T448_2"><text:tab/></text:span><text:span text:style-name="T448_3"><text:s/></text:span></text:p>
      <text:h text:style-name="P449" text:outline-level="1"><text:span text:style-name="T449_1">ANNEX<text:s/>5:<text:s/></text:span><text:span text:style-name="T449_2"><text:tab/>CONTENT<text:s/>OF<text:s/>PROGRESS<text:s/>REPORTS<text:s/></text:span></text:h>
      <text:p text:style-name="P450"><text:span text:style-name="T450_1"><text:s/></text:span></text:p>
      <text:list text:style-name="LS23" xml:id="list146">
        <text:list-item>
          <text:p text:style-name="P451"><text:span text:style-name="T451_1">CDB<text:s/>will<text:s/>submit<text:s/>a<text:s/>progress<text:s/>report<text:s/>to<text:s/>FCDO<text:s/>with<text:s/>the<text:s/>following<text:s/>information:</text:span></text:p>
        </text:list-item>
      </text:list>
      <text:p text:style-name="P452"/>
      <text:p text:style-name="P453"><text:span text:style-name="T453_1">Physical<text:s/>Progress</text:span><text:span text:style-name="T453_2"><text:s/></text:span></text:p>
      <text:list text:style-name="LS24" xml:id="list147">
        <text:list-item>
          <text:p text:style-name="P454"><text:span text:style-name="T454_1">Summary<text:s/>of<text:s/>key<text:s/>activities<text:s/>and<text:s/>achievements<text:s/></text:span></text:p>
        </text:list-item>
        <text:list-item>
          <text:p text:style-name="P455"><text:span text:style-name="T455_1">Portfolio<text:s/>level<text:s/>update<text:s/>including<text:s/>details<text:s/>on<text:s/>approved<text:s/>projects<text:s/>and<text:s/>implementation<text:s/>status<text:s/></text:span></text:p>
        </text:list-item>
        <text:list-item>
          <text:p text:style-name="P456"><text:span text:style-name="T456_1">Progress<text:s/>with<text:s/>individual<text:s/>projects<text:s/>including<text:s/>details<text:s/>on<text:s/>implementation,<text:s/>key<text:s/>issues<text:s/>and<text:s/>risks<text:s/>and<text:s/>a<text:s/>financial<text:s/>report</text:span></text:p>
        </text:list-item>
        <text:list-item>
          <text:p text:style-name="P457"><text:span text:style-name="T457_1">Assessment<text:s/>of<text:s/>programme<text:s/>risks<text:s/>and<text:s/>issues<text:s/></text:span></text:p>
        </text:list-item>
        <text:list-item>
          <text:p text:style-name="P458"><text:span text:style-name="T458_1">Discussion<text:s/>of<text:s/>programme<text:s/>implementation<text:s/>including<text:s/>details<text:s/>on:<text:s/></text:span></text:p>
          <text:list>
            <text:list-item>
              <text:p text:style-name="P459"><text:span text:style-name="T459_1">Assurance<text:s/>and<text:s/>audit</text:span></text:p>
            </text:list-item>
            <text:list-item>
              <text:p text:style-name="P460"><text:span text:style-name="T460_1">Staffing</text:span></text:p>
            </text:list-item>
            <text:list-item>
              <text:p text:style-name="P461"><text:span text:style-name="T461_1">Supervision<text:s/>and<text:s/>travel</text:span></text:p>
            </text:list-item>
            <text:list-item>
              <text:p text:style-name="P462"><text:span text:style-name="T462_1">Fraud<text:s/>and<text:s/>corruption</text:span></text:p>
            </text:list-item>
            <text:list-item>
              <text:p text:style-name="P463"><text:span text:style-name="T463_1">Social<text:s/>development<text:s/>issues</text:span></text:p>
            </text:list-item>
            <text:list-item>
              <text:p text:style-name="P464"><text:span text:style-name="T464_1">Communication</text:span></text:p>
            </text:list-item>
            <text:list-item>
              <text:p text:style-name="P465"><text:span text:style-name="T465_1">Monitoring<text:s/>and<text:s/>reporting</text:span></text:p>
            </text:list-item>
          </text:list>
        </text:list-item>
        <text:list-item>
          <text:p text:style-name="P466"><text:span text:style-name="T466_1">Progress<text:s/>against<text:s/>UKCIF<text:s/></text:span><text:span text:style-name="T466_2">logframe</text:span></text:p>
        </text:list-item>
        <text:list-item>
          <text:p text:style-name="P467"><text:span text:style-name="T467_1">Lessons<text:s/>learned</text:span></text:p>
        </text:list-item>
        <text:list-item>
          <text:p text:style-name="P468"><text:span text:style-name="T468_1">Upcoming<text:s/>activities<text:s/>/<text:s/>work<text:s/>programme<text:s text:c="2"/></text:span></text:p>
        </text:list-item>
        <text:list-item>
          <text:p text:style-name="P469"><text:span text:style-name="T469_1">Progress<text:s/>on<text:s/>implementation<text:s/>of<text:s/>Enhanced<text:s/>Social<text:s/>and<text:s/>Gender<text:s/>Development<text:s/>Approach<text:s/>to<text:s/>the<text:s/>UKCIF<text:s text:c="5"/></text:span></text:p>
        </text:list-item>
        <text:list-item>
          <text:p text:style-name="P470"><text:span text:style-name="T470_1"><text:s/>Delivery<text:s/>Chain<text:s/>Risk<text:s/>Map<text:s/>–<text:s/>CDB<text:s/>will<text:s/>maintain<text:s/>an<text:s/>up-to-date<text:s/>record<text:s/>of<text:s/>downstream<text:s/>partners<text:s/>in<text:s/>receipt<text:s/>of<text:s/>FCDO<text:s/>funds<text:s/>or<text:s/>FCDO<text:s/>funded<text:s/>assets<text:s/>and<text:s/>submit<text:s/>this<text:s/>to<text:s/>FCDO<text:s/>at<text:s/>the<text:s/>following<text:s/>points:</text:span></text:p>
          <text:list>
            <text:list-item>
              <text:p text:style-name="P471"><text:span text:style-name="T471_1">annually<text:s/>as<text:s/>part<text:s/>of<text:s/>CDB’s<text:s/>regular<text:s/>reporting<text:s/>requirements;<text:s/>and</text:span></text:p>
            </text:list-item>
            <text:list-item>
              <text:p text:style-name="P472"><text:span text:style-name="T472_1">at<text:s/>the<text:s/>end<text:s/>of<text:s/>the<text:s/>programme,<text:s/>as<text:s/>part<text:s/>of<text:s/>the<text:s/></text:span><text:span text:style-name="T472_2">UKCIF<text:s/></text:span><text:span text:style-name="T472_3">Programme<text:s/>Completion<text:s/>Review<text:s/>(PCR</text:span><text:span text:style-name="T472_4">).</text:span><text:span text:style-name="T472_5"><text:s/></text:span></text:p>
            </text:list-item>
          </text:list>
        </text:list-item>
      </text:list>
      <text:p text:style-name="P473"><text:span text:style-name="T473_1"><text:s/></text:span></text:p>
      <text:h text:style-name="P474" text:outline-level="2"><text:span text:style-name="T474_1">Financial<text:s/>Progress</text:span><text:span text:style-name="T474_2"><text:s/></text:span></text:h>
      <text:list text:style-name="LS25" xml:id="list166">
        <text:list-item>
          <text:p text:style-name="P475"><text:span text:style-name="T475_1">Funds<text:s/>Disbursed<text:s/>by<text:s/>CDB<text:s/>during<text:s/>the<text:s/>reporting<text:s/>period<text:s/>and<text:s/>projected<text:s/>disbursements<text:s/>over<text:s/>the<text:s/>coming<text:s/>six<text:s/>months<text:s/></text:span></text:p>
        </text:list-item>
        <text:list-item>
          <text:p text:style-name="P476"><text:span text:style-name="T476_1">Funds<text:s/>received<text:s/>from<text:s/>FCDO<text:s/>as<text:s/>encashment<text:s/>against<text:s/>Promissory<text:s/>Notes<text:s/>and<text:s/>projections<text:s/>for<text:s/>the<text:s/>next<text:s/>two<text:s/>encashments<text:s/></text:span></text:p>
        </text:list-item>
        <text:list-item>
          <text:p text:style-name="P477"><text:span text:style-name="T477_1">Funds<text:s/>reimbursed<text:s/>by<text:s/>FCDO<text:s/>and<text:s/>projected<text:s/>funding<text:s/>required<text:s/>outside<text:s/>Promissory<text:s/>Notes,<text:s/>covering<text:s/>the<text:s/>next<text:s/>two<text:s/>payment<text:s/>cycles.<text:s/></text:span></text:p>
        </text:list-item>
        <text:list-item>
          <text:p text:style-name="P478"><text:span text:style-name="T478_1">Progress<text:s/>against<text:s/>any<text:s/>audit<text:s/>or<text:s/>due<text:s/>diligence<text:s/>action<text:s/>plans<text:s/></text:span></text:p>
        </text:list-item>
      </text:list>
      <text:p text:style-name="P479"><text:span text:style-name="T479_1"><text:s/></text:span></text:p>
      <text:h text:style-name="P480" text:outline-level="2"><text:span text:style-name="T480_1">Annexes</text:span><text:span text:style-name="T480_2"><text:s/></text:span></text:h>
      <text:list text:style-name="LS26" xml:id="list170">
        <text:list-item>
          <text:p text:style-name="P481"><text:span text:style-name="T481_1">Report<text:s/>on<text:s/>CDB<text:s/>staff<text:s/>employed<text:s/>full<text:s/>time<text:s/>utilising<text:s/>UKCIF<text:s/>resources;<text:s/>a<text:s/>list<text:s/>of<text:s/>all<text:s/>supervision<text:s/>visits<text:s/>including<text:s/>duration,<text:s/>number<text:s/>of<text:s/>projects<text:s/>covered<text:s/>and<text:s/>staff<text:s/>composition;<text:s/>and<text:s/>a<text:s/>list<text:s/>of<text:s/>consultants<text:s/>used<text:s/>on<text:s/>UKCIF<text:s/>projects<text:s/>with<text:s/>the<text:s/>number<text:s/>of<text:s/>days<text:s/>they<text:s/>have<text:s/>worked<text:s/>on<text:s/>individual<text:s/>UKCIF<text:s/>projects<text:s/>over<text:s/>the<text:s/>reporting<text:s/>period.<text:s/></text:span><text:span text:style-name="T481_2"><text:s/></text:span></text:p>
        </text:list-item>
      </text:list>
      <text:p text:style-name="P482"><text:span text:style-name="T482_1"><text:s/></text:span><text:span text:style-name="T482_2"><text:s/></text:span><text:span text:style-name="T482_3"><text:tab/><text:s/></text:span></text:p>
      <text:h text:style-name="P483" text:outline-level="1"><text:span text:style-name="T483_1">ANNEX<text:s/>6:<text:s/>UK<text:s/>AID<text:s/>VISIBILITY<text:s/>STATEMENT<text:s/></text:span></text:h>
      <text:p text:style-name="P484"><text:span text:style-name="T484_1"><text:s/></text:span></text:p>
      <text:p text:style-name="P485"><text:span text:style-name="T485_1">As<text:s/>part<text:s/>of<text:s/>this<text:s/>Memorandum,<text:s/>CDB<text:s/>will<text:s/>acknowledge<text:s/>funding<text:s/>from<text:s/>the<text:s/>UK<text:s/>government,<text:s/>in<text:s/>written<text:s/>materials<text:s/>and<text:s/>verbal<text:s/>statements<text:s/>and<text:s/>through<text:s/>use<text:s/>of<text:s/>the<text:s/>UK<text:s/>aid<text:s/>logo<text:s/>on<text:s/>assets<text:s/>purchased<text:s/>and/or<text:s/>developed<text:s/>with<text:s/>this<text:s/>contribution.<text:s/>Please<text:s/>refer<text:s/>to<text:s/>the<text:s/></text:span><text:span text:style-name="T485_2"><text:a xlink:type="simple" xlink:href="https://assets.publishing.service.gov.uk/government/uploads/system/uploads/attachment_data/file/771876/UK-aid-branding-guidance-May-2018a.pdf"><text:span text:style-name="T485_3">UK<text:s/>aid<text:s/>branding<text:s/>guidance</text:span></text:a></text:span><text:span text:style-name="T485_4"><text:a xlink:type="simple" xlink:href="https://assets.publishing.service.gov.uk/government/uploads/system/uploads/attachment_data/file/771876/UK-aid-branding-guidance-May-2018a.pdf"><text:span text:style-name="T485_5"><text:s/></text:span></text:a></text:span><text:span text:style-name="T485_6">for<text:s/>further<text:s/>information<text:s/>on<text:s/>how<text:s/>to<text:s/>acknowledge<text:s/>funding<text:s/>from<text:s/>the<text:s/>UK<text:s/>government.<text:s/>By<text:s/>completing<text:s/>and<text:s/>signing<text:s/>this<text:s/>statement<text:s/>CDB<text:s/>accepts<text:s/>to<text:s/>fulfil<text:s/>these<text:s/>requirements.<text:s/></text:span></text:p>
      <text:p text:style-name="P486"/>
      <text:p text:style-name="P487"><text:span text:style-name="T487_1">As<text:s/>part<text:s/>of<text:s/>the<text:s/>reporting<text:s/>requirements<text:s/>for<text:s/>this<text:s/>Memorandum,<text:s/>CDB<text:s/>may<text:s/>be<text:s/>asked<text:s/>to<text:s/>provide<text:s/>evidence<text:s/>of<text:s/>the<text:s/>branding<text:s/>in<text:s/>use,<text:s/>including<text:s/>photographs<text:s/>of<text:s/>the<text:s/>logo<text:s/>in<text:s/>the<text:s/>field<text:s/>and<text:s/>examples<text:s/>of<text:s/>communications<text:s/>materials.<text:s/>Branding<text:s/>Guidance<text:s/>and<text:s/>details<text:s/>of<text:s/>how<text:s/>to<text:s/>access<text:s/>the<text:s/>UK<text:s/>aid<text:s/>logo<text:s/>files<text:s/>can<text:s/>be<text:s/>found<text:s/>here:<text:s/></text:span></text:p>
      <text:p text:style-name="P488"><text:span text:style-name="T488_1"><text:a xlink:type="simple" xlink:href="https://www.gov.uk/government/publications/uk-aid-standards-for-using-the-logo"><text:span text:style-name="T488_2">https://www.gov.uk/government/publications/uk</text:span></text:a></text:span><text:span text:style-name="T488_3"><text:a xlink:type="simple" xlink:href="https://www.gov.uk/government/publications/uk-aid-standards-for-using-the-logo"><text:span text:style-name="T488_4">-</text:span></text:a></text:span><text:span text:style-name="T488_5"><text:a xlink:type="simple" xlink:href="https://www.gov.uk/government/publications/uk-aid-standards-for-using-the-logo"><text:span text:style-name="T488_6">aid</text:span></text:a></text:span><text:span text:style-name="T488_7"><text:a xlink:type="simple" xlink:href="https://www.gov.uk/government/publications/uk-aid-standards-for-using-the-logo"><text:span text:style-name="T488_8">-</text:span></text:a></text:span><text:span text:style-name="T488_9"><text:a xlink:type="simple" xlink:href="https://www.gov.uk/government/publications/uk-aid-standards-for-using-the-logo"><text:span text:style-name="T488_10">standards</text:span></text:a></text:span><text:span text:style-name="T488_11"><text:a xlink:type="simple" xlink:href="https://www.gov.uk/government/publications/uk-aid-standards-for-using-the-logo"><text:span text:style-name="T488_12">-</text:span></text:a></text:span><text:span text:style-name="T488_13"><text:a xlink:type="simple" xlink:href="https://www.gov.uk/government/publications/uk-aid-standards-for-using-the-logo"><text:span text:style-name="T488_14">for</text:span></text:a></text:span><text:span text:style-name="T488_15"><text:a xlink:type="simple" xlink:href="https://www.gov.uk/government/publications/uk-aid-standards-for-using-the-logo"><text:span text:style-name="T488_16">-</text:span></text:a></text:span><text:span text:style-name="T488_17"><text:a xlink:type="simple" xlink:href="https://www.gov.uk/government/publications/uk-aid-standards-for-using-the-logo"><text:span text:style-name="T488_18">using</text:span></text:a></text:span><text:span text:style-name="T488_19"><text:a xlink:type="simple" xlink:href="https://www.gov.uk/government/publications/uk-aid-standards-for-using-the-logo"><text:span text:style-name="T488_20">-</text:span></text:a></text:span><text:span text:style-name="T488_21"><text:a xlink:type="simple" xlink:href="https://www.gov.uk/government/publications/uk-aid-standards-for-using-the-logo"><text:span text:style-name="T488_22">the</text:span></text:a></text:span><text:span text:style-name="T488_23"><text:a xlink:type="simple" xlink:href="https://www.gov.uk/government/publications/uk-aid-standards-for-using-the-logo"><text:span text:style-name="T488_24">-</text:span></text:a></text:span><text:span text:style-name="T488_25"><text:a xlink:type="simple" xlink:href="https://www.gov.uk/government/publications/uk-aid-standards-for-using-the-logo"><text:span text:style-name="T488_26">logo</text:span></text:a></text:span><text:span text:style-name="T488_27"><text:a xlink:type="simple" xlink:href="https://www.gov.uk/government/publications/uk-aid-standards-for-using-the-logo"><text:span text:style-name="T488_28"><text:s/></text:span></text:a></text:span></text:p>
      <text:p text:style-name="P489"><text:span text:style-name="T489_1"><text:s/></text:span></text:p>
      <table:table table:style-name="Table5">
        <table:table-column table:style-name="Column12"/>
        <table:table-column table:style-name="Column13"/>
        <table:table-column table:style-name="Column14"/>
        <table:table-row table:style-name="Row35">
          <table:table-cell table:style-name="Cell84">
            <text:p text:style-name="P490"><text:span text:style-name="T490_1">Partner<text:s/>Name<text:s/></text:span></text:p>
          </table:table-cell>
          <table:table-cell table:style-name="Cell85" table:number-columns-spanned="2">
            <text:p text:style-name="P491"><text:span text:style-name="T491_1">The<text:s/>Caribbean<text:s/>Development<text:s/>Bank</text:span><text:span text:style-name="T491_2"><text:s/></text:span></text:p>
          </table:table-cell>
          <table:covered-table-cell/>
        </table:table-row>
        <table:table-row table:style-name="Row36">
          <table:table-cell table:style-name="Cell86">
            <text:p text:style-name="P492"><text:span text:style-name="T492_1">Project<text:s/>Number<text:s/></text:span></text:p>
          </table:table-cell>
          <table:table-cell table:style-name="Cell87" table:number-columns-spanned="2">
            <text:p text:style-name="P493"><text:span text:style-name="T493_1">205157<text:s/></text:span></text:p>
          </table:table-cell>
          <table:covered-table-cell/>
        </table:table-row>
        <table:table-row table:style-name="Row37">
          <table:table-cell table:style-name="Cell88">
            <text:p text:style-name="P494"><text:span text:style-name="T494_1">Project<text:s/>Title<text:s/></text:span></text:p>
          </table:table-cell>
          <table:table-cell table:style-name="Cell89" table:number-columns-spanned="2">
            <text:p text:style-name="P495"><text:span text:style-name="T495_1">UK<text:s/>Caribbean<text:s/>Infrastructure<text:s/>Partnership<text:s/>Fund<text:s/>(UKCIF)<text:s/></text:span></text:p>
          </table:table-cell>
          <table:covered-table-cell/>
        </table:table-row>
        <table:table-row table:style-name="Row38">
          <table:table-cell table:style-name="Cell90">
            <text:p text:style-name="P496"><text:span text:style-name="T496_1">Project<text:s/>Description<text:s/></text:span></text:p>
          </table:table-cell>
          <table:table-cell table:style-name="Cell91" table:number-columns-spanned="2">
            <text:p text:style-name="P497"><text:span text:style-name="T497_1">The<text:s/>UKCIF<text:s/>supports<text:s/>8<text:s/>ODA-eligible<text:s/>Commonwealth<text:s/>Countries<text:s/>and<text:s/>1<text:s/>ODA</text:span><text:span text:style-name="T497_2">-</text:span><text:span text:style-name="T497_3">eligible<text:s/>Overseas<text:s/>Territory<text:s/>to<text:s/>create<text:s/>critical<text:s/>economic<text:s/>infrastructure<text:s/>in<text:s/>the<text:s/>Caribbean<text:s/>to<text:s/>set<text:s/>the<text:s/>foundations<text:s/>for<text:s/>growth<text:s/>and<text:s/>prosperity,<text:s/>reducing<text:s/>poverty<text:s/>and<text:s/>increasing<text:s/>resilience<text:s/>to<text:s/>climate<text:s/>change.<text:s/></text:span></text:p>
          </table:table-cell>
          <table:covered-table-cell/>
        </table:table-row>
        <table:table-row table:style-name="Row39">
          <table:table-cell table:style-name="Cell92" table:number-columns-spanned="3">
            <text:p text:style-name="P498"><text:span text:style-name="T498_1">Verbal<text:s/>/<text:s/>written<text:s/>acknowledgement<text:s/>of<text:s/>UK<text:s/>aid</text:span><text:span text:style-name="T498_2"><text:s/></text:span></text:p>
          </table:table-cell>
          <table:covered-table-cell/>
          <table:covered-table-cell/>
        </table:table-row>
        <table:table-row table:style-name="Row40">
          <table:table-cell table:style-name="Cell93" table:number-columns-spanned="3">
            <text:p text:style-name="P499"><text:span text:style-name="T499_1">CDB<text:s/>will<text:s/>refer<text:s/>to<text:s/>this<text:s/>fund<text:s/>as<text:s/>the<text:s/>“UK<text:s/>Caribbean<text:s/>Infrastructure<text:s/>Fund”<text:s/>or<text:s/>UKCIF.<text:s/>As<text:s/>a<text:s/>minimum,<text:s/>CDB<text:s/>will<text:s/>acknowledge<text:s/>FCDO’s<text:s/>contribution<text:s/>to<text:s/>UKCIF<text:s/>projects<text:s/>by<text:s/>using<text:s/>this<text:s/>statement<text:s/>in<text:s/>communications<text:s/>activities<text:s/>and<text:s/>products<text:s/>(such<text:s/>as<text:s/>press<text:s/>releases,<text:s/>social<text:s/>media<text:s/>and<text:s/>other<text:s/>public<text:s/>statements)<text:s/>‘this<text:s/>project<text:s/>is<text:s/>funded<text:s/>with<text:s/>UK<text:s/>aid<text:s/>from<text:s/>the<text:s/>UK<text:s/>Government’<text:s/>or<text:s/>some<text:s/>appropriate<text:s/>variation<text:s/>agreed<text:s/>with<text:s/>the<text:s/>FCDO<text:s/>SRO<text:s/>or<text:s/>his/her<text:s/>delegated<text:s/>authority<text:s/>and<text:s/>taking<text:s/>into<text:s/>account<text:s/>other<text:s/>funding<text:s/>sources.</text:span></text:p>
          </table:table-cell>
          <table:covered-table-cell/>
          <table:covered-table-cell/>
        </table:table-row>
        <table:table-row table:style-name="Row41">
          <table:table-cell table:style-name="Cell94" table:number-columns-spanned="3">
            <text:p text:style-name="P500"><text:span text:style-name="T500_1">List<text:s/>of<text:s/>assets,<text:s/>communications<text:s/>and<text:s/>events<text:s/>associated<text:s/>with<text:s/>the<text:s/>UKCIF<text:s/>that<text:s/>will<text:s/>carry<text:s/>the<text:s/>UK<text:s/>aid<text:s/>logo<text:s/>or<text:s/>acknowledgement<text:s/>of<text:s/>UK<text:s/>aid<text:s/>funding</text:span><text:span text:style-name="T500_2"><text:s/></text:span></text:p>
          </table:table-cell>
          <table:covered-table-cell/>
          <table:covered-table-cell/>
        </table:table-row>
        <table:table-row table:style-name="Row42">
          <table:table-cell table:style-name="Cell95" table:number-columns-spanned="3">
            <text:p text:style-name="P501"><text:span text:style-name="T501_1">Examples<text:s/>of<text:s/>where<text:s/>the<text:s/>UK<text:s/>aid<text:s/>logo<text:s/>and/or<text:s/>written<text:s/>and<text:s/>verbal<text:s/>statements<text:s/>should<text:s/>be<text:s/>used<text:s/>to<text:s/>acknowledge<text:s/>UK<text:s/>support<text:s/>include<text:s/>but<text:s/>are<text:s/>not<text:s/>limited<text:s/>to:</text:span><text:span text:style-name="T501_2"><text:s/></text:span></text:p>
            <text:list text:style-name="LS17" xml:id="list171">
              <text:list-item>
                <text:p text:style-name="P502"><text:span text:style-name="T502_1">Infrastructure<text:s/>signage<text:s/>(e.g.<text:s/>roads,<text:s/>ports,<text:s/>buildings,<text:s/>wells,<text:s/>pumps)<text:s/></text:span></text:p>
              </text:list-item>
              <text:list-item>
                <text:p text:style-name="P503"><text:span text:style-name="T503_1">Project<text:s/>related<text:s/>publications<text:s/>and<text:s/>documentation<text:s/>produced<text:s/>by<text:s/>CDB<text:s/>or<text:s/>downstream<text:s/>partners,<text:s/>consultants<text:s/>and<text:s/>contractors<text:s/>(e.g.<text:s/>progress<text:s/>reports,<text:s/>feasibility<text:s/>studies,<text:s/>options<text:s/>and<text:s/>design<text:s/>reports)<text:s/></text:span></text:p>
              </text:list-item>
              <text:list-item>
                <text:p text:style-name="P504"><text:span text:style-name="T504_1">On<text:s/>tenders<text:s/>for<text:s/>consultants,<text:s/>contractors,<text:s/>suppliers<text:s/>and<text:s/>subcontractors<text:s/></text:span></text:p>
              </text:list-item>
              <text:list-item>
                <text:p text:style-name="P505"><text:span text:style-name="T505_1">Materials<text:s/>for<text:s/>project<text:s/>launch<text:s/>(and<text:s/>other)<text:s/>workshops<text:s/>(e.g.<text:s/>banners,<text:s/>presentations,<text:s/>handouts)<text:s/></text:span></text:p>
              </text:list-item>
              <text:list-item>
                <text:p text:style-name="P506"><text:span text:style-name="T506_1">Speeches<text:s/>and<text:s/>other<text:s/>public<text:s/>statements<text:s/>and<text:s/>communication<text:s/></text:span></text:p>
              </text:list-item>
              <text:list-item>
                <text:p text:style-name="P507"><text:span text:style-name="T507_1">Media<text:s/>relations<text:s/>activity<text:s/>(e.g.<text:s/>press<text:s/>releases,<text:s/>briefings,<text:s/>presentations,<text:s/>banners,<text:s/>posters<text:s/>or<text:s/>backdrops<text:s/>for<text:s/>interviews<text:s/>or<text:s/>media<text:s/>events)<text:s/></text:span></text:p>
              </text:list-item>
              <text:list-item>
                <text:p text:style-name="P508"><text:span text:style-name="T508_1">Websites<text:s/>and<text:s/>social<text:s/>media<text:s/>content<text:s/></text:span></text:p>
              </text:list-item>
              <text:list-item>
                <text:p text:style-name="P509"><text:span text:style-name="T509_1">Video<text:s/>content</text:span></text:p>
              </text:list-item>
            </text:list>
          </table:table-cell>
          <table:covered-table-cell/>
          <table:covered-table-cell/>
        </table:table-row>
        <table:table-row table:style-name="Row43">
          <table:table-cell table:style-name="Cell96" table:number-columns-spanned="3">
            <text:p text:style-name="P510"><text:span text:style-name="T510_1">List<text:s/>of<text:s/>assets<text:s/>that<text:s/>will<text:s/></text:span><text:span text:style-name="T510_2">not</text:span><text:span text:style-name="T510_3"><text:s/>carry<text:s/>the<text:s/>UK<text:s/>aid<text:s/>logo<text:s/>or<text:s/>acknowledgement<text:s/>UK<text:s/>aid<text:s/>branding<text:s/>as<text:s/>per<text:s/>branding<text:s/>guidance<text:s/></text:span></text:p>
          </table:table-cell>
          <table:covered-table-cell/>
          <table:covered-table-cell/>
        </table:table-row>
        <table:table-row table:style-name="Row44">
          <table:table-cell table:style-name="Cell97" table:number-columns-spanned="3">
            <text:p text:style-name="P511"><text:span text:style-name="T511_1">The<text:s/>following<text:s/>items<text:s/>should<text:s/>not<text:s/>be<text:s/>branded,<text:s/>and<text:s/>no<text:s/>exception<text:s/>need<text:s/>be<text:s/>sought:<text:s/></text:span></text:p>
            <text:p text:style-name="P512"><text:span text:style-name="T512_1"><text:s/></text:span></text:p>
            <text:list text:style-name="LS18" xml:id="list179">
              <text:list-item>
                <text:p text:style-name="P513"><text:span text:style-name="T513_1">Every<text:s/>day<text:s/>stationery<text:s/>used<text:s/>by<text:s/>implementing<text:s/>partners<text:s/></text:span></text:p>
              </text:list-item>
              <text:list-item>
                <text:p text:style-name="P514"><text:span text:style-name="T514_1">Business<text:s/>cards<text:s/>of<text:s/>staff<text:s/>not<text:s/>directly<text:s/>employed<text:s/>by<text:s/>FCDO<text:s/></text:span></text:p>
              </text:list-item>
              <text:list-item>
                <text:p text:style-name="P515"><text:span text:style-name="T515_1">An<text:s/>organisation’s<text:s/>own<text:s/>office<text:s/>signage<text:s/>and<text:s/>office<text:s/>equipment<text:s/>including<text:s/>computers<text:s/></text:span></text:p>
              </text:list-item>
              <text:list-item>
                <text:p text:style-name="P516"><text:span text:style-name="T516_1">Vehicles<text:s/>not<text:s/>exclusively<text:s/>used<text:s/>for<text:s/>delivering<text:s/>UK-funded<text:s/>projects<text:s/></text:span></text:p>
              </text:list-item>
            </text:list>
            <text:p text:style-name="P517"><text:span text:style-name="T517_1"><text:s/></text:span></text:p>
            <text:p text:style-name="P518"><text:span text:style-name="T518_1">Queries<text:s/>about<text:s/>items<text:s/>that<text:s/>do<text:s/>not<text:s/>appear<text:s/>here<text:s/>should<text:s/>be<text:s/>directed<text:s/>to<text:s/>the<text:s/>FCDO<text:s/>SRO<text:s/>or<text:s/>his/her<text:s/>delegated<text:s/>authority<text:s/>for<text:s/>advice<text:s/>and<text:s/>agreement<text:s/>on<text:s/>what<text:s/>is<text:s/>appropriate.<text:s/>All<text:s/>exceptions<text:s/>require<text:s/>approval<text:s/>by<text:s/>the<text:s/>FCDO<text:s/>SRO<text:s/>or<text:s/>his/her<text:s/>delegated<text:s/>authority<text:s/>and<text:s/>a<text:s/>record<text:s/>of<text:s/>this<text:s/>approval,<text:s/>e.g.<text:s/>an<text:s/>email,<text:s/>should<text:s/>be<text:s/>kept<text:s/>along<text:s/>with<text:s/>the<text:s/>programme<text:s/>documentation.<text:s/></text:span></text:p>
          </table:table-cell>
          <table:covered-table-cell/>
          <table:covered-table-cell/>
        </table:table-row>
        <table:table-row table:style-name="Row45">
          <table:table-cell table:style-name="Cell98" table:number-columns-spanned="3">
            <text:p text:style-name="P519"><text:span text:style-name="T519_1">Measures<text:s/>to<text:s/>support<text:s/>UK<text:s/>aid<text:s/>visibility<text:s text:c="2"/></text:span></text:p>
          </table:table-cell>
          <table:covered-table-cell/>
          <table:covered-table-cell/>
        </table:table-row>
        <table:table-row table:style-name="Row46">
          <table:table-cell table:style-name="Cell99" table:number-columns-spanned="3">
            <text:p text:style-name="P520"><text:span text:style-name="T520_1">To<text:s/>promote<text:s/>the<text:s/>acknowledgement<text:s/>of<text:s/>UK<text:s/>aid<text:s/>funding<text:s/>on<text:s/>UKCIF<text:s/>projects,<text:s/>the<text:s/>CDB<text:s/>will:<text:s/></text:span></text:p>
            <text:list text:style-name="LS19" xml:id="list183">
              <text:list-item>
                <text:p text:style-name="P521"><text:span text:style-name="T521_1">Share<text:s/>the<text:s/>UK<text:s/>aid<text:s/>branding<text:s/>guidance<text:s/>with<text:s/>implementing<text:s/>partners<text:s/></text:span></text:p>
              </text:list-item>
              <text:list-item>
                <text:p text:style-name="P522"><text:span text:style-name="T522_1">Discuss<text:s/>visibility<text:s/>and<text:s/>branding<text:s/>arrangements<text:s/>with<text:s/>implementing<text:s/>partners<text:s/>at<text:s/>the<text:s/>earliest<text:s/>opportunity,<text:s/>and<text:s/>document<text:s/>agreements<text:s/>made<text:s/></text:span></text:p>
              </text:list-item>
              <text:list-item>
                <text:p text:style-name="P523"><text:span text:style-name="T523_1">Include<text:s/>provisions<text:s/>on<text:s/>the<text:s/>use<text:s/>of<text:s/>UK<text:s/>aid<text:s/>branding<text:s/>and<text:s/>visibility<text:s/>in<text:s/>contracts<text:s/>and<text:s/>other<text:s/>formal<text:s/>agreements<text:s/>with<text:s/>partners,<text:s/>where<text:s/>feasible<text:s/>(e.g.<text:s/>when<text:s/>new<text:s/>agreements<text:s/>are<text:s/>being<text:s/>made)<text:s/></text:span></text:p>
              </text:list-item>
              <text:list-item>
                <text:p text:style-name="P524"><text:span text:style-name="T524_1">Liaise<text:s/>with<text:s/>FCDO<text:s/>for<text:s/>approval<text:s/>of<text:s/>signage<text:s/>and<text:s/>other<text:s/>relevant<text:s/>communication<text:s/>outputs<text:s/>produced<text:s/>by<text:s/>downstream<text:s/>partners<text:s/></text:span></text:p>
              </text:list-item>
            </text:list>
          </table:table-cell>
          <table:covered-table-cell/>
          <table:covered-table-cell/>
        </table:table-row>
        <table:table-row table:style-name="Row47">
          <table:table-cell table:style-name="Cell100" table:number-columns-spanned="3">
            <text:p text:style-name="P525"><text:span text:style-name="T525_1">Declaration<text:s/></text:span></text:p>
            <text:p text:style-name="P526"><text:span text:style-name="T526_1">I<text:s/>understand<text:s/>that<text:s/>no<text:s/>UK<text:s/>aid<text:s/>funds<text:s/>may<text:s/>be<text:s/>used<text:s/>to<text:s/>procure<text:s/>any<text:s/>promotional<text:s/>communications<text:s/>goods<text:s/>or<text:s/>activities<text:s/>that<text:s/>do<text:s/>not<text:s/>have<text:s/>a<text:s/>direct<text:s/>impact<text:s/>on<text:s/>the<text:s/>successful<text:s/>delivery<text:s/>of<text:s/>activities<text:s/>associated<text:s/>with<text:s/>this<text:s/>contribution<text:s/>or<text:s/>serve<text:s/>to<text:s/>increase<text:s/>the<text:s/>transparency<text:s/>of<text:s/>funding.<text:s/>By<text:s/>signing<text:s/>this<text:s/>statement,<text:s/>the<text:s/>Partner<text:s/>accepts<text:s/>to<text:s/>fulfil<text:s/>the<text:s/>commitments<text:s/>stated<text:s/>above.<text:s/></text:span></text:p>
          </table:table-cell>
          <table:covered-table-cell/>
          <table:covered-table-cell/>
        </table:table-row>
        <table:table-row table:style-name="Row48">
          <table:table-cell table:style-name="Cell101" table:number-columns-spanned="2">
            <text:p text:style-name="P527"><text:span text:style-name="T527_1">The<text:s/>Caribbean<text:s/>Development<text:s/>Bank</text:span><text:span text:style-name="T527_2"><text:s/></text:span><text:span text:style-name="T527_3">Representative:<text:s/></text:span></text:p>
            <text:p text:style-name="P528"><text:span text:style-name="T528_1">Name:<text:s text:c="2"/></text:span><text:span text:style-name="T528_2"><text:tab/><text:s/></text:span><text:span text:style-name="T528_3"><text:tab/><text:s/></text:span><text:span text:style-name="T528_4"><text:tab/><text:s/></text:span><text:span text:style-name="T528_5"><text:tab/><text:s/></text:span></text:p>
            <text:p text:style-name="P529"><text:span text:style-name="T529_1">Job<text:s/>title:<text:s/></text:span><text:span text:style-name="T529_2"><text:tab/><text:s/></text:span><text:span text:style-name="T529_3"><text:tab/><text:s/></text:span><text:span text:style-name="T529_4"><text:tab/><text:s/></text:span><text:span text:style-name="T529_5"><text:tab/><text:s/></text:span></text:p>
            <text:p text:style-name="P530"><text:span text:style-name="T530_1">Signature:<text:s/></text:span><text:span text:style-name="T530_2"><text:tab/><text:s/></text:span><text:span text:style-name="T530_3"><text:tab/><text:s/></text:span><text:span text:style-name="T530_4"><text:tab/><text:s/></text:span><text:span text:style-name="T530_5"><text:tab/><text:s/></text:span></text:p>
            <text:p text:style-name="P531"><text:span text:style-name="T531_1">Date:<text:s/></text:span><text:span text:style-name="T531_2"><text:tab/><text:s/></text:span><text:span text:style-name="T531_3"><text:tab/><text:s/></text:span><text:span text:style-name="T531_4"><text:tab/><text:s/></text:span><text:span text:style-name="T531_5"><text:tab/></text:span><text:span text:style-name="T531_6"><text:s/></text:span></text:p>
          </table:table-cell>
          <table:covered-table-cell/>
          <table:table-cell table:style-name="Cell102">
            <text:p text:style-name="P532"/>
            <text:p text:style-name="P533"><text:span text:style-name="T533_1">Approved<text:s/>by<text:s/>FCDO<text:s/>Representative:<text:s/></text:span></text:p>
            <text:p text:style-name="P534"><text:span text:style-name="T534_1">Name:<text:s text:c="2"/></text:span><text:span text:style-name="T534_2"><text:tab/><text:s/></text:span><text:span text:style-name="T534_3"><text:tab/><text:s/></text:span><text:span text:style-name="T534_4"><text:tab/><text:s/></text:span><text:span text:style-name="T534_5"><text:tab/><text:s/></text:span></text:p>
            <text:p text:style-name="P535"><text:span text:style-name="T535_1">Job<text:s/>title:<text:s/></text:span><text:span text:style-name="T535_2"><text:tab/><text:s/></text:span><text:span text:style-name="T535_3"><text:tab/><text:s/></text:span><text:span text:style-name="T535_4"><text:tab/><text:s/></text:span><text:span text:style-name="T535_5"><text:tab/><text:s/></text:span></text:p>
            <text:p text:style-name="P536"><text:span text:style-name="T536_1">Signature:<text:s/></text:span><text:span text:style-name="T536_2"><text:tab/><text:s/></text:span><text:span text:style-name="T536_3"><text:tab/><text:s/></text:span><text:span text:style-name="T536_4"><text:tab/><text:s/></text:span><text:span text:style-name="T536_5"><text:tab/><text:s/></text:span></text:p>
            <text:p text:style-name="P537"><text:span text:style-name="T537_1">Date:<text:s/></text:span><text:span text:style-name="T537_2"><text:tab/><text:s/></text:span><text:span text:style-name="T537_3"><text:tab/><text:s/></text:span><text:span text:style-name="T537_4"><text:tab/><text:s/></text:span><text:span text:style-name="T537_5"><text:tab/></text:span><text:span text:style-name="T537_6"><text:s/></text:span></text:p>
          </table:table-cell>
        </table:table-row>
      </table:table>
      <text:p text:style-name="P538"><text:span text:style-name="T538_1"><text:s/></text:span></text:p>
      <text:p text:style-name="P539"><text:span text:style-name="T539_1"><text:s/></text:span><text:span text:style-name="T539_2"><text:tab/></text:span><text:span text:style-name="T539_3"><text:s/></text:span></text:p>
      <text:p text:style-name="P540"/>
      <text:h text:style-name="P541" text:outline-level="1"><text:span text:style-name="T541_1">ANNEX<text:s/>7:<text:s/></text:span><text:span text:style-name="T541_2"><text:tab/>NOTIFICATION<text:s/>OF<text:s/>RETURN<text:s/>OF<text:s/>FUNDS<text:s/>TO<text:s/>FCDO<text:s/></text:span></text:h>
      <text:p text:style-name="P542"><text:span text:style-name="T542_1"><text:s/></text:span></text:p>
      <table:table table:style-name="Table6">
        <table:table-column table:style-name="Column15"/>
        <table:table-column table:style-name="Column16"/>
        <table:table-row table:style-name="Row49">
          <table:table-cell table:style-name="Cell103">
            <text:p text:style-name="P543"><text:span text:style-name="T543_1">To:<text:s/></text:span></text:p>
          </table:table-cell>
          <table:table-cell table:style-name="Cell104">
            <text:p text:style-name="P544"><text:span text:style-name="T544_1">Senior<text:s/>Responsible<text:s/>Owner<text:s/>and<text:s/>Programme<text:s/>Responsible<text:s/>Owner,<text:s/>UKCIF,<text:s/>British<text:s/>High<text:s/>Commission,<text:s/></text:span><text:span text:style-name="T544_2">Bridgetown</text:span><text:span text:style-name="T544_3">(</text:span><text:span text:style-name="T544_4">NB.<text:s/>Where<text:s/>notification<text:s/>of<text:s/>return<text:s/>is<text:s/>not<text:s/>electronic<text:s/>and<text:s/>originates<text:s/>from<text:s/>overseas,<text:s/>request<text:s/>should<text:s/>be<text:s/>sent<text:s/>via<text:s/>the<text:s/>local<text:s/>FCDO<text:s/></text:span></text:p>
            <text:p text:style-name="P545"><text:span text:style-name="T545_1">Country<text:s/>Office)</text:span><text:span text:style-name="T545_2"><text:s/></text:span></text:p>
          </table:table-cell>
        </table:table-row>
        <table:table-row table:style-name="Row50">
          <table:table-cell table:style-name="Cell105">
            <text:p text:style-name="P546"><text:span text:style-name="T546_1">Cc:<text:s/></text:span></text:p>
          </table:table-cell>
          <table:table-cell table:style-name="Cell106">
            <text:p text:style-name="P547"><text:span text:style-name="T547_1"><text:s/></text:span><text:span text:style-name="T547_2">Treasury<text:s/>and<text:s/>Banking,<text:s/>FCDO,<text:s/>Abercrombie<text:s/>House,<text:s/>East<text:s/>Kilbride,<text:s/>Scotland<text:s/></text:span></text:p>
          </table:table-cell>
        </table:table-row>
      </table:table>
      <text:p text:style-name="P548"><text:span text:style-name="T548_1"><text:s/></text:span><text:span text:style-name="T548_2">Programme<text:s/>Details<text:s/></text:span></text:p>
      <table:table table:style-name="Table7">
        <table:table-column table:style-name="Column17"/>
        <table:table-column table:style-name="Column18"/>
        <table:table-row table:style-name="Row51">
          <table:table-cell table:style-name="Cell107">
            <text:p text:style-name="P549"><text:span text:style-name="T549_1">Partner<text:s/>Name<text:s/></text:span></text:p>
          </table:table-cell>
          <table:table-cell table:style-name="Cell108">
            <text:p text:style-name="P550"><text:span text:style-name="T550_1"><text:s/></text:span></text:p>
          </table:table-cell>
        </table:table-row>
        <table:table-row table:style-name="Row52">
          <table:table-cell table:style-name="Cell109">
            <text:p text:style-name="P551"><text:span text:style-name="T551_1">Title<text:s/>of<text:s/>Grant<text:s/>/<text:s/>Programme<text:s/>name<text:s/></text:span></text:p>
          </table:table-cell>
          <table:table-cell table:style-name="Cell110">
            <text:p text:style-name="P552"><text:span text:style-name="T552_1"><text:s/></text:span></text:p>
          </table:table-cell>
        </table:table-row>
        <table:table-row table:style-name="Row53">
          <table:table-cell table:style-name="Cell111">
            <text:p text:style-name="P553"><text:span text:style-name="T553_1">Purchase<text:s/>Order<text:s/>/<text:s/>Component<text:s/>Code<text:s/></text:span></text:p>
          </table:table-cell>
          <table:table-cell table:style-name="Cell112">
            <text:p text:style-name="P554"><text:span text:style-name="T554_1"><text:s/></text:span></text:p>
          </table:table-cell>
        </table:table-row>
        <table:table-row table:style-name="Row54">
          <table:table-cell table:style-name="Cell113">
            <text:p text:style-name="P555"><text:span text:style-name="T555_1">Payment<text:s/>Date<text:s/></text:span></text:p>
          </table:table-cell>
          <table:table-cell table:style-name="Cell114">
            <text:p text:style-name="P556"><text:span text:style-name="T556_1"><text:s/></text:span></text:p>
          </table:table-cell>
        </table:table-row>
        <table:table-row table:style-name="Row55">
          <table:table-cell table:style-name="Cell115">
            <text:p text:style-name="P557"><text:span text:style-name="T557_1">Payment<text:s/>Amount<text:s/>to<text:s/>FCDO<text:s/></text:span></text:p>
          </table:table-cell>
          <table:table-cell table:style-name="Cell116">
            <text:p text:style-name="P558"><text:span text:style-name="T558_1"><text:s/></text:span></text:p>
          </table:table-cell>
        </table:table-row>
      </table:table>
      <text:p text:style-name="P559"><text:span text:style-name="T559_1"><text:s/></text:span><text:span text:style-name="T559_2">Bank<text:s/>Details<text:s/></text:span></text:p>
      <table:table table:style-name="Table8">
        <table:table-column table:style-name="Column19"/>
        <table:table-column table:style-name="Column20"/>
        <table:table-row table:style-name="Row56">
          <table:table-cell table:style-name="Cell117">
            <text:p text:style-name="P560"><text:span text:style-name="T560_1">FCDO<text:s/>Bank:<text:s/></text:span></text:p>
          </table:table-cell>
          <table:table-cell table:style-name="Cell118">
            <text:p text:style-name="P561"><text:span text:style-name="T561_1">Citibank<text:s/></text:span></text:p>
          </table:table-cell>
        </table:table-row>
        <table:table-row table:style-name="Row57">
          <table:table-cell table:style-name="Cell119">
            <text:p text:style-name="P562"><text:span text:style-name="T562_1">FCDO<text:s/>Sort<text:s/>code:<text:s/></text:span></text:p>
          </table:table-cell>
          <table:table-cell table:style-name="Cell120">
            <text:p text:style-name="P563"><text:span text:style-name="T563_1">08-33-00<text:s/></text:span></text:p>
          </table:table-cell>
        </table:table-row>
        <table:table-row table:style-name="Row58">
          <table:table-cell table:style-name="Cell121">
            <text:p text:style-name="P564"><text:span text:style-name="T564_1">FCDO<text:s/>Account<text:s/>number:<text:s/></text:span></text:p>
          </table:table-cell>
          <table:table-cell table:style-name="Cell122">
            <text:p text:style-name="P565"><text:span text:style-name="T565_1">12294702<text:s/></text:span></text:p>
          </table:table-cell>
        </table:table-row>
        <table:table-row table:style-name="Row59">
          <table:table-cell table:style-name="Cell123">
            <text:p text:style-name="P566"><text:span text:style-name="T566_1">FCDO<text:s/>Account<text:s/>Code<text:s text:c="2"/></text:span></text:p>
          </table:table-cell>
          <table:table-cell table:style-name="Cell124">
            <text:p text:style-name="P567"><text:span text:style-name="T567_1"><text:s/></text:span></text:p>
          </table:table-cell>
        </table:table-row>
        <table:table-row table:style-name="Row60">
          <table:table-cell table:style-name="Cell125">
            <text:p text:style-name="P568"><text:span text:style-name="T568_1">FCDO<text:s/>Component<text:s/>Code<text:s/></text:span></text:p>
          </table:table-cell>
          <table:table-cell table:style-name="Cell126">
            <text:p text:style-name="P569"><text:span text:style-name="T569_1"><text:s/></text:span></text:p>
          </table:table-cell>
        </table:table-row>
      </table:table>
      <text:p text:style-name="P570"><text:span text:style-name="T570_1"><text:s/></text:span></text:p>
      <text:h text:style-name="P571" text:outline-level="2"><text:span text:style-name="T571_1">Payment<text:s/>Method<text:s/></text:span></text:h>
      <text:p text:style-name="P572"><text:span text:style-name="T572_1">For<text:s/>UK<text:s/>Payments<text:s/>under<text:s/>£10,000<text:s/>we<text:s/>recommend<text:s/>the<text:s/>use<text:s/>of<text:s/>Bankers'<text:s/>Automated<text:s/>Clearing<text:s/>Services<text:s/>(BACS).<text:s/>For<text:s/>UK<text:s/>Payments<text:s/></text:span><text:span text:style-name="T572_2">in<text:s/>excess<text:s/>of</text:span><text:span text:style-name="T572_3"><text:s/>£10,000<text:s/>we<text:s/>recommend<text:s/>the<text:s/>use<text:s/>of<text:s/>Clearing<text:s/>House<text:s/>Automated<text:s/></text:span></text:p>
      <text:p text:style-name="P573"><text:span text:style-name="T573_1">Payment<text:s/>System<text:s/>(CHAPS).<text:s/>Cheques<text:s/>should<text:s/>be<text:s/>made<text:s/>payable<text:s/>to<text:s/>‘Foreign,<text:s/>Commonwealth<text:s/>and<text:s/>Development<text:s/>Office’<text:s/>and<text:s/>sent<text:s/>to<text:s/>the<text:s/>FCDO<text:s/>Programme<text:s/>Manager.<text:s/>All<text:s/>payments<text:s/>direct<text:s/>from<text:s/>overseas<text:s/>bank<text:s/>accounts<text:s/>should<text:s/>also<text:s/>quote<text:s/>the<text:s/>following:<text:s/></text:span></text:p>
      <table:table table:style-name="Table9">
        <table:table-column table:style-name="Column21"/>
        <table:table-column table:style-name="Column22"/>
        <table:table-row table:style-name="Row61">
          <table:table-cell table:style-name="Cell127">
            <text:p text:style-name="P574"><text:span text:style-name="T574_1">Pay</text:span><text:span text:style-name="T574_2"><text:s/></text:span></text:p>
          </table:table-cell>
          <table:table-cell table:style-name="Cell128">
            <text:p text:style-name="P575"><text:span text:style-name="T575_1">Citi<text:s/>London</text:span><text:span text:style-name="T575_2"><text:s/></text:span></text:p>
          </table:table-cell>
        </table:table-row>
        <table:table-row table:style-name="Row62">
          <table:table-cell table:style-name="Cell129">
            <text:p text:style-name="P576"><text:span text:style-name="T576_1">BIC/Swift<text:s text:c="2"/></text:span><text:span text:style-name="T576_2"><text:s/></text:span></text:p>
          </table:table-cell>
          <table:table-cell table:style-name="Cell130">
            <text:p text:style-name="P577"><text:span text:style-name="T577_1">CITIGB2L</text:span><text:span text:style-name="T577_2"><text:s/></text:span></text:p>
          </table:table-cell>
        </table:table-row>
        <table:table-row table:style-name="Row63">
          <table:table-cell table:style-name="Cell131">
            <text:p text:style-name="P578"><text:span text:style-name="T578_1">IBAN<text:s/></text:span></text:p>
          </table:table-cell>
          <table:table-cell table:style-name="Cell132">
            <text:p text:style-name="P579"><text:span text:style-name="T579_1">GB33CITI08330012294702<text:s/></text:span></text:p>
          </table:table-cell>
        </table:table-row>
        <table:table-row table:style-name="Row64">
          <table:table-cell table:style-name="Cell133">
            <text:p text:style-name="P580"><text:span text:style-name="T580_1">Posting<text:s/>Address<text:s/></text:span></text:p>
          </table:table-cell>
          <table:table-cell table:style-name="Cell134">
            <text:p text:style-name="P581"><text:span text:style-name="T581_1">25<text:s/>Canada<text:s/>Square,<text:s/>Canary<text:s/>Wharf,<text:s/>London,<text:s/>E14<text:s/>5LB<text:s/></text:span></text:p>
          </table:table-cell>
        </table:table-row>
      </table:table>
      <text:p text:style-name="P582"><text:span text:style-name="T582_1"><text:s/></text:span></text:p>
      <table:table table:style-name="Table10">
        <table:table-column table:style-name="Column23"/>
        <table:table-column table:style-name="Column24"/>
        <table:table-row table:style-name="Row65">
          <table:table-cell table:style-name="Cell135" table:number-columns-spanned="2">
            <text:p text:style-name="P583"><text:span text:style-name="T583_1">Partner<text:s/>Contact<text:s/>Details</text:span><text:span text:style-name="T583_2"><text:s/></text:span></text:p>
          </table:table-cell>
          <table:covered-table-cell/>
        </table:table-row>
        <table:table-row table:style-name="Row66">
          <table:table-cell table:style-name="Cell136">
            <text:p text:style-name="P584"><text:span text:style-name="T584_1">Name:<text:s/></text:span></text:p>
          </table:table-cell>
          <table:table-cell table:style-name="Cell137">
            <text:p text:style-name="P585"><text:span text:style-name="T585_1"><text:s/></text:span></text:p>
          </table:table-cell>
        </table:table-row>
        <table:table-row table:style-name="Row67">
          <table:table-cell table:style-name="Cell138">
            <text:p text:style-name="P586"><text:span text:style-name="T586_1">Position:<text:s/></text:span></text:p>
          </table:table-cell>
          <table:table-cell table:style-name="Cell139">
            <text:p text:style-name="P587"><text:span text:style-name="T587_1"><text:s/></text:span></text:p>
          </table:table-cell>
        </table:table-row>
        <table:table-row table:style-name="Row68">
          <table:table-cell table:style-name="Cell140">
            <text:p text:style-name="P588"><text:span text:style-name="T588_1">Address:<text:s/></text:span></text:p>
          </table:table-cell>
          <table:table-cell table:style-name="Cell141">
            <text:p text:style-name="P589"><text:span text:style-name="T589_1"><text:s/></text:span></text:p>
          </table:table-cell>
        </table:table-row>
        <table:table-row table:style-name="Row69">
          <table:table-cell table:style-name="Cell142">
            <text:p text:style-name="P590"><text:span text:style-name="T590_1">E-mail:<text:s/></text:span></text:p>
          </table:table-cell>
          <table:table-cell table:style-name="Cell143">
            <text:p text:style-name="P591"><text:span text:style-name="T591_1"><text:s/></text:span></text:p>
          </table:table-cell>
        </table:table-row>
      </table:table>
      <text:p text:style-name="P592"/>
      <table:table table:style-name="Table11">
        <table:table-column table:style-name="Column25"/>
        <table:table-column table:style-name="Column26"/>
        <table:table-row table:style-name="Row70">
          <table:table-cell table:style-name="Cell144" table:number-columns-spanned="2">
            <text:p text:style-name="P593"><text:span text:style-name="T593_1">ANNEX<text:s/>8:<text:s/>NOTIFICATION<text:s/>OF<text:s/>PAYMENT<text:s/>BY<text:s/>FCDO<text:s/></text:span></text:p>
          </table:table-cell>
          <table:covered-table-cell/>
        </table:table-row>
        <table:table-row table:style-name="Row71">
          <table:table-cell table:style-name="Cell145">
            <text:p text:style-name="P594"><text:span text:style-name="T594_1">To:<text:s/></text:span></text:p>
          </table:table-cell>
          <table:table-cell table:style-name="Cell146">
            <text:p text:style-name="P595"><text:span text:style-name="T595_1">{Name<text:s/>of<text:s/>Partner,<text:s/>(Country<text:s/>Office)}</text:span><text:span text:style-name="T595_2"><text:s/></text:span></text:p>
          </table:table-cell>
        </table:table-row>
        <table:table-row table:style-name="Row72">
          <table:table-cell table:style-name="Cell147">
            <text:p text:style-name="P596"><text:span text:style-name="T596_1">CC:<text:s/></text:span></text:p>
          </table:table-cell>
          <table:table-cell table:style-name="Cell148">
            <text:p text:style-name="P597"><text:span text:style-name="T597_1">Programme<text:s/>Responsible<text:s/>Owner,<text:s/>UKCIF<text:s/></text:span><text:span text:style-name="T597_2">FCDO,<text:s/>British<text:s/>High<text:s/>Commission,<text:s/></text:span></text:p>
            <text:p text:style-name="P598"><text:span text:style-name="T598_1">Bridgetown</text:span><text:span text:style-name="T598_2"><text:s/></text:span></text:p>
          </table:table-cell>
        </table:table-row>
      </table:table>
      <text:p text:style-name="P599"><text:span text:style-name="T599_1"><text:s text:c="2"/></text:span></text:p>
      <table:table table:style-name="Table12">
        <table:table-column table:style-name="Column27"/>
        <table:table-column table:style-name="Column28"/>
        <table:table-row table:style-name="Row73">
          <table:table-cell table:style-name="Cell149">
            <text:p text:style-name="P600"><text:span text:style-name="T600_1">Partner<text:s/>Name<text:s/></text:span></text:p>
          </table:table-cell>
          <table:table-cell table:style-name="Cell150">
            <text:p text:style-name="P601"><text:span text:style-name="T601_1"><text:s/></text:span></text:p>
          </table:table-cell>
        </table:table-row>
        <table:table-row table:style-name="Row74">
          <table:table-cell table:style-name="Cell151">
            <text:p text:style-name="P602"><text:span text:style-name="T602_1">Title<text:s/>of<text:s/>Grant<text:s/>/<text:s/>Programme<text:s/>name<text:s/></text:span></text:p>
          </table:table-cell>
          <table:table-cell table:style-name="Cell152">
            <text:p text:style-name="P603"><text:span text:style-name="T603_1"><text:s/></text:span></text:p>
          </table:table-cell>
        </table:table-row>
        <table:table-row table:style-name="Row75">
          <table:table-cell table:style-name="Cell153">
            <text:p text:style-name="P604"><text:span text:style-name="T604_1">Purchase<text:s/>order<text:s/>/<text:s/>Component<text:s/>Code<text:s/></text:span></text:p>
          </table:table-cell>
          <table:table-cell table:style-name="Cell154">
            <text:p text:style-name="P605"><text:span text:style-name="T605_1"><text:s/></text:span></text:p>
          </table:table-cell>
        </table:table-row>
        <table:table-row table:style-name="Row76">
          <table:table-cell table:style-name="Cell155">
            <text:p text:style-name="P606"><text:span text:style-name="T606_1">Payment<text:s/>Date<text:s/></text:span></text:p>
          </table:table-cell>
          <table:table-cell table:style-name="Cell156">
            <text:p text:style-name="P607"><text:span text:style-name="T607_1"><text:s/></text:span></text:p>
          </table:table-cell>
        </table:table-row>
        <table:table-row table:style-name="Row77">
          <table:table-cell table:style-name="Cell157">
            <text:p text:style-name="P608"><text:span text:style-name="T608_1">Payment<text:s/>Amount<text:s/></text:span></text:p>
          </table:table-cell>
          <table:table-cell table:style-name="Cell158">
            <text:p text:style-name="P609"><text:span text:style-name="T609_1"><text:s/></text:span></text:p>
          </table:table-cell>
        </table:table-row>
      </table:table>
      <text:p text:style-name="P610"><text:span text:style-name="T610_1"><text:s/></text:span></text:p>
      <text:p text:style-name="P611"><text:span text:style-name="T611_1">Payment<text:s/>has<text:s/>been<text:s/>made<text:s/>to<text:s/>the<text:s/>bank<text:s/>account<text:s/>as<text:s/>detailed<text:s/>on<text:s/>the<text:s/>FCDO<text:s/>portal,<text:s/>confirmed<text:s/>below:<text:s text:c="2"/></text:span></text:p>
      <text:p text:style-name="P612"><text:span text:style-name="T612_1"><text:s/></text:span></text:p>
      <table:table table:style-name="Table13">
        <table:table-column table:style-name="Column29"/>
        <table:table-column table:style-name="Column30"/>
        <table:table-row table:style-name="Row78">
          <table:table-cell table:style-name="Cell159">
            <text:p text:style-name="P613"><text:span text:style-name="T613_1">Bank<text:s/>Name:<text:s/></text:span></text:p>
          </table:table-cell>
          <table:table-cell table:style-name="Cell160">
            <text:p text:style-name="P614"><text:span text:style-name="T614_1"><text:s/></text:span></text:p>
          </table:table-cell>
        </table:table-row>
        <table:table-row table:style-name="Row79">
          <table:table-cell table:style-name="Cell161">
            <text:p text:style-name="P615"><text:span text:style-name="T615_1">Bank<text:s/>Postal<text:s/>Address:<text:s/></text:span></text:p>
          </table:table-cell>
          <table:table-cell table:style-name="Cell162">
            <text:p text:style-name="P616"><text:span text:style-name="T616_1"><text:s/></text:span></text:p>
          </table:table-cell>
        </table:table-row>
        <table:table-row table:style-name="Row80">
          <table:table-cell table:style-name="Cell163">
            <text:p text:style-name="P617"><text:span text:style-name="T617_1">Name<text:s/>of<text:s/>Account:<text:s/></text:span></text:p>
          </table:table-cell>
          <table:table-cell table:style-name="Cell164">
            <text:p text:style-name="P618"><text:span text:style-name="T618_1"><text:s/></text:span></text:p>
          </table:table-cell>
        </table:table-row>
        <table:table-row table:style-name="Row81">
          <table:table-cell table:style-name="Cell165">
            <text:p text:style-name="P619"><text:span text:style-name="T619_1">Bank<text:s/>Account<text:s/>Number:<text:s/></text:span></text:p>
          </table:table-cell>
          <table:table-cell table:style-name="Cell166">
            <text:p text:style-name="P620"><text:span text:style-name="T620_1"><text:s/></text:span></text:p>
          </table:table-cell>
        </table:table-row>
        <table:table-row table:style-name="Row82">
          <table:table-cell table:style-name="Cell167">
            <text:p text:style-name="P621"><text:span text:style-name="T621_1">Sort<text:s/>Code:<text:s/></text:span></text:p>
          </table:table-cell>
          <table:table-cell table:style-name="Cell168">
            <text:p text:style-name="P622"><text:span text:style-name="T622_1"><text:s/></text:span></text:p>
          </table:table-cell>
        </table:table-row>
        <table:table-row table:style-name="Row83">
          <table:table-cell table:style-name="Cell169">
            <text:p text:style-name="P623"><text:span text:style-name="T623_1">Currency<text:s/>of<text:s/>Bank<text:s/>Account:<text:s text:c="2"/></text:span></text:p>
          </table:table-cell>
          <table:table-cell table:style-name="Cell170">
            <text:p text:style-name="P624"><text:span text:style-name="T624_1"><text:s/></text:span></text:p>
          </table:table-cell>
        </table:table-row>
        <table:table-row table:style-name="Row84">
          <table:table-cell table:style-name="Cell171">
            <text:p text:style-name="P625"><text:span text:style-name="T625_1">IBAN<text:s/>number:<text:s/>[required<text:s/>for<text:s/>bank<text:s/>accounts<text:s/>within<text:s/>Europe]<text:s/></text:span></text:p>
          </table:table-cell>
          <table:table-cell table:style-name="Cell172">
            <text:p text:style-name="P626"><text:span text:style-name="T626_1"><text:s/></text:span></text:p>
          </table:table-cell>
        </table:table-row>
        <table:table-row table:style-name="Row85">
          <table:table-cell table:style-name="Cell173">
            <text:p text:style-name="P627"><text:span text:style-name="T627_1">SWIFT<text:s/>number:<text:s/></text:span></text:p>
          </table:table-cell>
          <table:table-cell table:style-name="Cell174">
            <text:p text:style-name="P628"><text:span text:style-name="T628_1"><text:s/></text:span></text:p>
          </table:table-cell>
        </table:table-row>
        <table:table-row table:style-name="Row86">
          <table:table-cell table:style-name="Cell175">
            <text:p text:style-name="P629"><text:span text:style-name="T629_1">ABA<text:s/>or<text:s/>BIC<text:s/>Number:<text:s/>[BIC<text:s/>required<text:s/>for<text:s/>bank<text:s/>accounts<text:s/>within<text:s/>Europe]<text:s/></text:span></text:p>
          </table:table-cell>
          <table:table-cell table:style-name="Cell176">
            <text:p text:style-name="P630"><text:span text:style-name="T630_1"><text:s/></text:span></text:p>
          </table:table-cell>
        </table:table-row>
        <table:table-row table:style-name="Row87">
          <table:table-cell table:style-name="Cell177">
            <text:p text:style-name="P631"><text:span text:style-name="T631_1">Intermediary<text:s/>bank<text:s/>details<text:s/></text:span></text:p>
          </table:table-cell>
          <table:table-cell table:style-name="Cell178">
            <text:p text:style-name="P632"><text:span text:style-name="T632_1"><text:s/></text:span></text:p>
          </table:table-cell>
        </table:table-row>
      </table:table>
      <text:p text:style-name="P633"><text:span text:style-name="T633_1"><text:s/></text:span></text:p>
      <text:p text:style-name="P634"><text:span text:style-name="T634_1"><text:s/></text:span></text:p>
      <table:table table:style-name="Table14">
        <table:table-column table:style-name="Column31"/>
        <table:table-column table:style-name="Column32"/>
        <table:table-row table:style-name="Row88">
          <table:table-cell table:style-name="Cell179" table:number-columns-spanned="2">
            <text:p text:style-name="P635"><text:span text:style-name="T635_1">FCDO<text:s/>Contact<text:s/>Details</text:span><text:span text:style-name="T635_2"><text:s/></text:span></text:p>
          </table:table-cell>
          <table:covered-table-cell/>
        </table:table-row>
        <table:table-row table:style-name="Row89">
          <table:table-cell table:style-name="Cell180">
            <text:p text:style-name="P636"><text:span text:style-name="T636_1">Name:<text:s/></text:span></text:p>
          </table:table-cell>
          <table:table-cell table:style-name="Cell181">
            <text:p text:style-name="P637"><text:span text:style-name="T637_1"><text:s/></text:span></text:p>
          </table:table-cell>
        </table:table-row>
        <table:table-row table:style-name="Row90">
          <table:table-cell table:style-name="Cell182">
            <text:p text:style-name="P638"><text:span text:style-name="T638_1">Position:<text:s/></text:span></text:p>
          </table:table-cell>
          <table:table-cell table:style-name="Cell183">
            <text:p text:style-name="P639"><text:span text:style-name="T639_1"><text:s/></text:span></text:p>
          </table:table-cell>
        </table:table-row>
        <table:table-row table:style-name="Row91">
          <table:table-cell table:style-name="Cell184">
            <text:p text:style-name="P640"><text:span text:style-name="T640_1">Address:<text:s/></text:span></text:p>
          </table:table-cell>
          <table:table-cell table:style-name="Cell185">
            <text:p text:style-name="P641"><text:span text:style-name="T641_1"><text:s/></text:span></text:p>
          </table:table-cell>
        </table:table-row>
        <table:table-row table:style-name="Row92">
          <table:table-cell table:style-name="Cell186">
            <text:p text:style-name="P642"><text:span text:style-name="T642_1">E-mail:<text:s/></text:span></text:p>
          </table:table-cell>
          <table:table-cell table:style-name="Cell187">
            <text:p text:style-name="P643"><text:span text:style-name="T643_1"><text:s/></text:span></text:p>
          </table:table-cell>
        </table:table-row>
      </table:table>
      <text:p text:style-name="P644"><text:span text:style-name="T644_1"><text:s/></text:span></text:p>
      <text:p text:style-name="P645"><text:span text:style-name="T645_1"><text:s/></text:span><text:span text:style-name="T645_2"><text:tab/><text:s/></text:span></text:p>
      <text:h text:style-name="P646" text:outline-level="1"><text:span text:style-name="T646_1">ANNEX<text:s/>9:<text:s/></text:span><text:span text:style-name="T646_2"><text:tab/>INDICATIVE<text:s/>STAFFING<text:s/>POSITIONS</text:span><text:span text:style-name="T646_3"><text:note text:note-class="footnote"><text:note-citation/><text:note-body><text:p text:style-name="P647"><text:span text:style-name="T647_1"><text:s/></text:span><text:span text:style-name="T647_2">Annual<text:s/>workforce<text:s/>plans<text:s/>and<text:s/>rationale<text:s/>will<text:s/>determine<text:s/>the<text:s/>actual<text:s/>staff<text:s/>mix,<text:s/>in<text:s/>conjunction<text:s/>with<text:s/></text:span><text:span text:style-name="T647_3">HR</text:span><text:span text:style-name="T647_4"><text:s/>Department.</text:span><text:span text:style-name="T647_5"><text:s/></text:span></text:p></text:note-body></text:note></text:span><text:span text:style-name="T647_6"><text:s/></text:span></text:h>
      <text:p text:style-name="P648"><text:span text:style-name="T648_1"><text:s/></text:span></text:p>
      <text:p text:style-name="P649"><text:span text:style-name="T649_1">CDB<text:s/>will<text:s/>deliver<text:s/>the<text:s/>UKCIF<text:s/>through<text:s/>its<text:s/>existing<text:s/>pool<text:s/>of<text:s/>staff<text:s/>which<text:s/>will<text:s/>be<text:s/>complemented<text:s/>by<text:s/>the<text:s/>following<text:s/>additional<text:s/>staff<text:s/>to<text:s/>meet<text:s/>the<text:s/>requirements<text:s/>agreed<text:s/>in<text:s/>this<text:s/>MOU:<text:s text:c="2"/></text:span></text:p>
      <text:p text:style-name="P650"><text:span text:style-name="T650_1"><text:s/></text:span></text:p>
      <table:table table:style-name="Table15">
        <table:table-column table:style-name="Column33"/>
        <table:table-column table:style-name="Column34"/>
        <table:table-column table:style-name="Column35"/>
        <table:table-column table:style-name="Column36"/>
        <table:table-row table:style-name="Row93">
          <table:table-cell table:style-name="Cell188">
            <text:p text:style-name="P651"><text:span text:style-name="T651_1"><text:s/></text:span></text:p>
          </table:table-cell>
          <table:table-cell table:style-name="Cell189">
            <text:p text:style-name="P652"><text:span text:style-name="T652_1">Position</text:span></text:p>
          </table:table-cell>
          <table:table-cell table:style-name="Cell190">
            <text:p text:style-name="P653"><text:span text:style-name="T653_1">Commencement<text:s/></text:span></text:p>
          </table:table-cell>
          <table:table-cell table:style-name="Cell191">
            <text:p text:style-name="P654"><text:span text:style-name="T654_1">Engagement<text:s/>End*<text:s/></text:span></text:p>
          </table:table-cell>
        </table:table-row>
        <table:table-row table:style-name="Row94">
          <table:table-cell table:style-name="Cell192">
            <text:p text:style-name="P655"><text:span text:style-name="T655_1">1<text:s/></text:span></text:p>
          </table:table-cell>
          <table:table-cell table:style-name="Cell193">
            <text:p text:style-name="P656"><text:span text:style-name="T656_1">Leadership<text:s/>and<text:s/>Oversight</text:span><text:span text:style-name="T656_2"><text:s/></text:span></text:p>
            <text:p text:style-name="P657"><text:span text:style-name="T657_1">Programme<text:s/>Manager<text:s/></text:span></text:p>
            <text:p text:style-name="P658"><text:span text:style-name="T658_1">Consultant<text:s/></text:span></text:p>
            <text:p text:style-name="P659"><text:span text:style-name="T659_1">Monitoring<text:s/>and<text:s/>Results<text:s/>Specialist<text:s/></text:span></text:p>
            <text:p text:style-name="P660"><text:span text:style-name="T660_1">Administrative<text:s/>Assistant</text:span><text:span text:style-name="T660_2"><text:s/></text:span></text:p>
          </table:table-cell>
          <table:table-cell table:style-name="Cell194">
            <text:p text:style-name="P661"><text:span text:style-name="T661_1"><text:s/></text:span></text:p>
            <text:p text:style-name="P662"><text:span text:style-name="T662_1">February<text:s/>2016<text:s/></text:span></text:p>
            <text:p text:style-name="P663"><text:span text:style-name="T663_1">January<text:s/>2023<text:s/></text:span></text:p>
            <text:p text:style-name="P664"><text:span text:style-name="T664_1">January<text:s/>2019<text:s/></text:span></text:p>
            <text:p text:style-name="P665"><text:span text:style-name="T665_1">June<text:s/>2017<text:s/></text:span></text:p>
          </table:table-cell>
          <table:table-cell table:style-name="Cell195">
            <text:p text:style-name="P666"><text:span text:style-name="T666_1"><text:s/></text:span></text:p>
            <text:p text:style-name="P667"><text:span text:style-name="T667_1">December<text:s/>2026</text:span></text:p>
            <text:p text:style-name="P668"><text:span text:style-name="T668_1">December<text:s/>2026</text:span></text:p>
            <text:p text:style-name="P669"><text:span text:style-name="T669_1">March<text:s/>2027</text:span></text:p>
            <text:p text:style-name="P670"><text:span text:style-name="T670_1">D</text:span><text:span text:style-name="T670_2">ecember<text:s/>20</text:span><text:span text:style-name="T670_3">26</text:span><text:span text:style-name="T670_4"><text:s/></text:span></text:p>
          </table:table-cell>
        </table:table-row>
        <table:table-row table:style-name="Row95">
          <table:table-cell table:style-name="Cell196">
            <text:p text:style-name="P671"><text:span text:style-name="T671_1">2<text:s/></text:span></text:p>
          </table:table-cell>
          <table:table-cell table:style-name="Cell197">
            <text:p text:style-name="P672"><text:span text:style-name="T672_1">Technical<text:s/>Officers<text:s/>–<text:s/>EID,<text:s/>Projects<text:s/>Department</text:span><text:span text:style-name="T672_2"><text:s/></text:span></text:p>
            <text:p text:style-name="P673"><text:span text:style-name="T673_1">Engineer<text:s/></text:span></text:p>
            <text:p text:style-name="P674"><text:span text:style-name="T674_1">Financial<text:s/>Analyst<text:s text:c="2"/></text:span></text:p>
          </table:table-cell>
          <table:table-cell table:style-name="Cell198">
            <text:p text:style-name="P675"><text:span text:style-name="T675_1"><text:s/></text:span></text:p>
            <text:p text:style-name="P676"/>
            <text:p text:style-name="P677"><text:span text:style-name="T677_1">September<text:s/>2025</text:span></text:p>
            <text:p text:style-name="P678"><text:span text:style-name="T678_1">October<text:s/>2017<text:s/></text:span></text:p>
          </table:table-cell>
          <table:table-cell table:style-name="Cell199">
            <text:p text:style-name="P679"><text:span text:style-name="T679_1"><text:s/></text:span></text:p>
            <text:p text:style-name="P680"/>
            <text:p text:style-name="P681"><text:span text:style-name="T681_1">December<text:s/>2026</text:span></text:p>
            <text:p text:style-name="P682"><text:span text:style-name="T682_1">December<text:s/>2026<text:s text:c="2"/></text:span></text:p>
          </table:table-cell>
        </table:table-row>
        <table:table-row table:style-name="Row96">
          <table:table-cell table:style-name="Cell200">
            <text:p text:style-name="P683"><text:span text:style-name="T683_1">3<text:s/></text:span></text:p>
          </table:table-cell>
          <table:table-cell table:style-name="Cell201">
            <text:p text:style-name="P684"><text:span text:style-name="T684_1">Technical<text:s/>Officers<text:s/>–<text:s/>SSD,<text:s/>Projects<text:s/>Department</text:span><text:span text:style-name="T684_2"><text:s/></text:span></text:p>
            <text:p text:style-name="P685"><text:span text:style-name="T685_1">Social<text:s/>Analyst<text:s/></text:span></text:p>
            <text:p text:style-name="P686"><text:span text:style-name="T686_1">Gender<text:s/>Specialist<text:s/></text:span></text:p>
          </table:table-cell>
          <table:table-cell table:style-name="Cell202">
            <text:p text:style-name="P687"><text:span text:style-name="T687_1"><text:s/></text:span></text:p>
            <text:p text:style-name="P688"/>
            <text:p text:style-name="P689"><text:span text:style-name="T689_1">January<text:s/>2017<text:s/></text:span></text:p>
            <text:p text:style-name="P690"><text:span text:style-name="T690_1">March<text:s/>2017<text:s/></text:span></text:p>
          </table:table-cell>
          <table:table-cell table:style-name="Cell203">
            <text:p text:style-name="P691"><text:span text:style-name="T691_1"><text:s/></text:span></text:p>
            <text:p text:style-name="P692"/>
            <text:p text:style-name="P693"><text:span text:style-name="T693_1">December<text:s/>2026</text:span></text:p>
            <text:p text:style-name="P694"><text:span text:style-name="T694_1">December<text:s/>2026<text:s/></text:span></text:p>
          </table:table-cell>
        </table:table-row>
        <table:table-row table:style-name="Row97">
          <table:table-cell table:style-name="Cell204">
            <text:p text:style-name="P695"><text:span text:style-name="T695_1">4</text:span></text:p>
          </table:table-cell>
          <table:table-cell table:style-name="Cell205">
            <text:p text:style-name="P696"><text:span text:style-name="T696_1">Communications<text:s/>Officer<text:s/>–<text:s/>Communications<text:s/>and<text:s/>Corporate<text:s/>Affairs</text:span></text:p>
            <text:p text:style-name="P697"><text:span text:style-name="T697_1">Communications<text:s/>Officer</text:span></text:p>
          </table:table-cell>
          <table:table-cell table:style-name="Cell206">
            <text:p text:style-name="P698"/>
            <text:p text:style-name="P699"/>
            <text:p text:style-name="P700"><text:span text:style-name="T700_1">April<text:s/>2025</text:span></text:p>
          </table:table-cell>
          <table:table-cell table:style-name="Cell207">
            <text:p text:style-name="P701"/>
            <text:p text:style-name="P702"/>
            <text:p text:style-name="P703"><text:span text:style-name="T703_1">April<text:s/>2027</text:span></text:p>
          </table:table-cell>
        </table:table-row>
      </table:table>
      <text:p text:style-name="P704"/>
      <text:p text:style-name="P705"><text:span text:style-name="T705_1">FCDO<text:s/>will<text:s/>provide<text:s/>the<text:s/>following<text:s/>staff<text:s/>who<text:s/>will<text:s/>be<text:s/>embedded<text:s/>within<text:s/>CDB<text:s/>to<text:s/>support<text:s/>the<text:s/>delivery<text:s/>of<text:s/>UKCIF:<text:s/></text:span></text:p>
      <text:p text:style-name="P706"><text:span text:style-name="T706_1"><text:s/></text:span></text:p>
      <table:table table:style-name="Table16">
        <table:table-column table:style-name="Column37"/>
        <table:table-column table:style-name="Column38"/>
        <table:table-column table:style-name="Column39"/>
        <table:table-column table:style-name="Column40"/>
        <table:table-row table:style-name="Row98">
          <table:table-cell table:style-name="Cell208">
            <text:p text:style-name="P707"><text:span text:style-name="T707_1"><text:s/></text:span></text:p>
          </table:table-cell>
          <table:table-cell table:style-name="Cell209">
            <text:p text:style-name="P708"><text:span text:style-name="T708_1">Position<text:s/></text:span></text:p>
          </table:table-cell>
          <table:table-cell table:style-name="Cell210">
            <text:p text:style-name="P709"><text:span text:style-name="T709_1">Commencement<text:s/></text:span></text:p>
          </table:table-cell>
          <table:table-cell table:style-name="Cell211">
            <text:p text:style-name="P710"><text:span text:style-name="T710_1">End*<text:s/></text:span></text:p>
          </table:table-cell>
        </table:table-row>
        <table:table-row table:style-name="Row99">
          <table:table-cell table:style-name="Cell212">
            <text:p text:style-name="P711"><text:span text:style-name="T711_1"><text:s/></text:span></text:p>
          </table:table-cell>
          <table:table-cell table:style-name="Cell213">
            <text:p text:style-name="P712"/>
            <text:p text:style-name="P713"><text:span text:style-name="T713_1">Current<text:s/>Team:</text:span></text:p>
            <text:p text:style-name="P714"><text:span text:style-name="T714_1">Senior<text:s/>Responsible<text:s/>Owner/Team<text:s/>Leader</text:span></text:p>
            <text:p text:style-name="P715"><text:span text:style-name="T715_1">Infrastructure<text:s/>Adviser</text:span></text:p>
            <text:p text:style-name="P716"><text:span text:style-name="T716_1">Programme<text:s/>Responsible<text:s/>Owner/Senior<text:s/>Programme</text:span><text:span text:style-name="T716_2"><text:s/></text:span><text:span text:style-name="T716_3">Mgr</text:span><text:span text:style-name="T716_4"><text:s/></text:span></text:p>
            <text:p text:style-name="P717"><text:span text:style-name="T717_1">Social<text:s/>Development<text:s/>Adviser<text:s/></text:span></text:p>
            <text:p text:style-name="P718"><text:span text:style-name="T718_1">Senior<text:s/>Programme<text:s/>and<text:s/>Communications<text:s/>Officer<text:s/></text:span></text:p>
            <text:p text:style-name="P719"/>
            <text:p text:style-name="P720"><text:span text:style-name="T720_1">Previous<text:s/>Positions:</text:span></text:p>
            <text:p text:style-name="P721"><text:span text:style-name="T721_1">Senior<text:s/>Responsible<text:s/>Owner/Infrastructure<text:s/>Adviser<text:s/></text:span></text:p>
            <text:p text:style-name="P722"><text:span text:style-name="T722_1">Programme<text:s/>and<text:s/>Communications<text:s/>Officer</text:span></text:p>
            <text:p text:style-name="P723"><text:span text:style-name="T723_1">Deputy<text:s/>Programme<text:s/>Manager<text:s/></text:span></text:p>
            <text:p text:style-name="P724"><text:span text:style-name="T724_1">Project<text:s/>Assistant<text:s/></text:span></text:p>
            <text:p text:style-name="P725"/>
          </table:table-cell>
          <table:table-cell table:style-name="Cell214">
            <text:p text:style-name="P726"/>
            <text:p text:style-name="P727"/>
            <text:p text:style-name="P728"><text:span text:style-name="T728_1">April<text:s/>2024</text:span></text:p>
            <text:p text:style-name="P729"><text:span text:style-name="T729_1">April<text:s/>2024</text:span></text:p>
            <text:p text:style-name="P730"><text:span text:style-name="T730_1">June<text:s/>2016<text:s/></text:span></text:p>
            <text:p text:style-name="P731"><text:span text:style-name="T731_1">June<text:s/>2016<text:s/></text:span></text:p>
            <text:p text:style-name="P732"><text:span text:style-name="T732_1">Feb<text:s/>2022<text:s/></text:span></text:p>
            <text:p text:style-name="P733"/>
            <text:p text:style-name="P734"/>
            <text:p text:style-name="P735"><text:span text:style-name="T735_1">June<text:s/>2016</text:span></text:p>
            <text:p text:style-name="P736"><text:span text:style-name="T736_1">Mar<text:s/>2019</text:span></text:p>
            <text:p text:style-name="P737"><text:span text:style-name="T737_1">June<text:s/>2016<text:s/></text:span></text:p>
            <text:p text:style-name="P738"><text:span text:style-name="T738_1">June<text:s/>2016<text:s/></text:span></text:p>
          </table:table-cell>
          <table:table-cell table:style-name="Cell215">
            <text:p text:style-name="P739"/>
            <text:p text:style-name="P740"/>
            <text:p text:style-name="P741"><text:span text:style-name="T741_1">Dec<text:s/>2026</text:span></text:p>
            <text:p text:style-name="P742"><text:span text:style-name="T742_1">March</text:span><text:span text:style-name="T742_2"><text:s/>2026</text:span></text:p>
            <text:p text:style-name="P743"><text:span text:style-name="T743_1">March</text:span><text:span text:style-name="T743_2"><text:s/>2026<text:s/></text:span></text:p>
            <text:p text:style-name="P744"><text:span text:style-name="T744_1">March</text:span><text:span text:style-name="T744_2"><text:s/>2026<text:s/></text:span></text:p>
            <text:p text:style-name="P745"><text:span text:style-name="T745_1">Dec<text:s/>2026<text:s/></text:span></text:p>
            <text:p text:style-name="P746"/>
            <text:p text:style-name="P747"/>
            <text:p text:style-name="P748"><text:span text:style-name="T748_1">Mar<text:s/>2024</text:span></text:p>
            <text:p text:style-name="P749"><text:span text:style-name="T749_1">Feb<text:s/>2022</text:span></text:p>
            <text:p text:style-name="P750"><text:span text:style-name="T750_1">Oct<text:s/>2018<text:s/></text:span></text:p>
            <text:p text:style-name="P751"><text:span text:style-name="T751_1">Nov<text:s/>2018<text:s/></text:span></text:p>
          </table:table-cell>
        </table:table-row>
      </table:table>
      <text:h text:style-name="P752" text:outline-level="1"/>
      <text:p text:style-name="P753"/>
      <text:h text:style-name="P754" text:outline-level="1"><text:span text:style-name="T754_1">ANNEX<text:s/>10:<text:s/>INDICATIVE<text:s/>FINANCING<text:s/>PLAN<text:s/></text:span></text:h>
      <text:p text:style-name="P755"><text:span text:style-name="T755_1"><text:s/></text:span></text:p>
      <table:table table:style-name="Table17">
        <table:table-column table:style-name="Column41"/>
        <table:table-column table:style-name="Column42"/>
        <table:table-column table:style-name="Column43"/>
        <table:table-column table:style-name="Column44"/>
        <table:table-row table:style-name="Row100">
          <table:table-cell table:style-name="Cell216">
            <text:p text:style-name="P756"><text:span text:style-name="T756_1"><text:s text:c="2"/></text:span></text:p>
          </table:table-cell>
          <table:table-cell table:style-name="Cell217">
            <text:p text:style-name="P757"><text:span text:style-name="T757_1">Description<text:s text:c="2"/></text:span></text:p>
          </table:table-cell>
          <table:table-cell table:style-name="Cell218">
            <text:p text:style-name="P758"><text:span text:style-name="T758_1">CDB<text:s/>managed<text:s/>funds<text:s/>(£</text:span><text:span text:style-name="T758_2">mn</text:span><text:span text:style-name="T758_3">)<text:s text:c="3"/></text:span><text:span text:style-name="T758_4"><text:s/></text:span></text:p>
          </table:table-cell>
          <table:table-cell table:style-name="Cell219">
            <text:p text:style-name="P759"><text:span text:style-name="T759_1">FCDO<text:s/>managed<text:s/>funds<text:s/>(£</text:span><text:span text:style-name="T759_2">mn</text:span><text:span text:style-name="T759_3">)<text:s text:c="2"/></text:span></text:p>
          </table:table-cell>
        </table:table-row>
        <table:table-row table:style-name="Row101">
          <table:table-cell table:style-name="Cell220" table:number-rows-spanned="5">
            <text:p text:style-name="P760"><text:span text:style-name="T760_1">1</text:span></text:p>
          </table:table-cell>
          <table:table-cell table:style-name="Cell221">
            <text:p text:style-name="P761"><text:span text:style-name="T761_1">Country<text:s/>Infrastructure<text:s/>UKCIF<text:s/>Standard<text:s/>Grants<text:s text:c="3"/></text:span></text:p>
          </table:table-cell>
          <table:table-cell table:style-name="Cell222">
            <text:p text:style-name="P762"><text:span text:style-name="T762_1">280.9</text:span></text:p>
          </table:table-cell>
          <table:table-cell table:style-name="Cell223">
            <text:p text:style-name="P763"><text:span text:style-name="T763_1"><text:s text:c="2"/></text:span></text:p>
          </table:table-cell>
        </table:table-row>
        <table:table-row table:style-name="Row102">
          <table:covered-table-cell table:style-name="Cell224">
            <text:p text:style-name="P764"/>
          </table:covered-table-cell>
          <table:table-cell table:style-name="Cell225">
            <text:p text:style-name="P765"><text:span text:style-name="T765_1">Country<text:s/>Infrastructure<text:s/>UKCIF<text:s/>Reconstruction<text:s/>Window<text:s/>Grants<text:s text:c="2"/></text:span></text:p>
          </table:table-cell>
          <table:table-cell table:style-name="Cell226">
            <text:p text:style-name="P766"><text:span text:style-name="T766_1">26.95</text:span></text:p>
          </table:table-cell>
          <table:table-cell table:style-name="Cell227">
            <text:p text:style-name="P767"><text:span text:style-name="T767_1"><text:s text:c="2"/></text:span></text:p>
          </table:table-cell>
        </table:table-row>
        <table:table-row table:style-name="Row103">
          <table:covered-table-cell table:style-name="Cell228">
            <text:p text:style-name="P768"/>
          </table:covered-table-cell>
          <table:table-cell table:style-name="Cell229">
            <text:p text:style-name="P769"><text:span text:style-name="T769_1">Additional<text:s/>Montserrat<text:s/>allocation<text:s text:c="2"/></text:span></text:p>
          </table:table-cell>
          <table:table-cell table:style-name="Cell230">
            <text:p text:style-name="P770"><text:span text:style-name="T770_1">13.256</text:span></text:p>
          </table:table-cell>
          <table:table-cell table:style-name="Cell231">
            <text:p text:style-name="P771"><text:span text:style-name="T771_1"><text:s text:c="2"/></text:span></text:p>
          </table:table-cell>
        </table:table-row>
        <table:table-row table:style-name="Row104">
          <table:covered-table-cell table:style-name="Cell232">
            <text:p text:style-name="P772"/>
          </table:covered-table-cell>
          <table:table-cell table:style-name="Cell233">
            <text:p text:style-name="P773"><text:span text:style-name="T773_1">Additional<text:s/>Montserrat<text:s/>Port<text:s/>Contingency<text:s text:c="2"/></text:span></text:p>
          </table:table-cell>
          <table:table-cell table:style-name="Cell234">
            <text:p text:style-name="P774"><text:span text:style-name="T774_1">5.667</text:span></text:p>
          </table:table-cell>
          <table:table-cell table:style-name="Cell235">
            <text:p text:style-name="P775"><text:span text:style-name="T775_1"> </text:span></text:p>
          </table:table-cell>
        </table:table-row>
        <table:table-row table:style-name="Row105">
          <table:covered-table-cell table:style-name="Cell236">
            <text:p text:style-name="P776"/>
          </table:covered-table-cell>
          <table:table-cell table:style-name="Cell237">
            <text:p text:style-name="P777"><text:span text:style-name="T777_1">Total<text:s/>Infrastructure<text:s/>Grants</text:span><text:span text:style-name="T777_2"><text:s/></text:span><text:span text:style-name="T777_3"><text:s/></text:span></text:p>
          </table:table-cell>
          <table:table-cell table:style-name="Cell238">
            <text:p text:style-name="P778"><text:span text:style-name="T778_1">326.773</text:span></text:p>
          </table:table-cell>
          <table:table-cell table:style-name="Cell239">
            <text:p text:style-name="P779"><text:span text:style-name="T779_1"> </text:span></text:p>
          </table:table-cell>
        </table:table-row>
        <table:table-row table:style-name="Row106">
          <table:table-cell table:style-name="Cell240">
            <text:p text:style-name="P780"><text:span text:style-name="T780_1">2</text:span></text:p>
          </table:table-cell>
          <table:table-cell table:style-name="Cell241">
            <text:p text:style-name="P781"><text:span text:style-name="T781_1">CDB<text:s/>Management<text:s/>Fee<text:s/>(up<text:s/>to<text:s/>maximum<text:s/>possible<text:s/>total<text:s/>of<text:s/>4.43%<text:s/>of<text:s/>the<text:s/>Grant,<text:s/>including<text:s/>£0.460mn<text:s/>for<text:s/>Monitoring<text:s/>and<text:s/>Results<text:s/>Specialist)<text:s text:c="2"/></text:span></text:p>
          </table:table-cell>
          <table:table-cell table:style-name="Cell242">
            <text:p text:style-name="P782"><text:span text:style-name="T782_1">15.496</text:span></text:p>
          </table:table-cell>
          <table:table-cell table:style-name="Cell243">
            <text:p text:style-name="P783"><text:span text:style-name="T783_1"> </text:span></text:p>
          </table:table-cell>
        </table:table-row>
        <table:table-row table:style-name="Row107">
          <table:table-cell table:style-name="Cell244">
            <text:p text:style-name="P784"><text:span text:style-name="T784_1">3</text:span></text:p>
          </table:table-cell>
          <table:table-cell table:style-name="Cell245">
            <text:p text:style-name="P785"><text:span text:style-name="T785_1">Lessons<text:s/>Learning<text:s/>and<text:s/>Dissemination</text:span></text:p>
          </table:table-cell>
          <table:table-cell table:style-name="Cell246">
            <text:p text:style-name="P786"><text:span text:style-name="T786_1"><text:s text:c="2"/></text:span></text:p>
          </table:table-cell>
          <table:table-cell table:style-name="Cell247">
            <text:p text:style-name="P787"><text:span text:style-name="T787_1">0.175</text:span><text:span text:style-name="T787_2"> </text:span><text:span text:style-name="T787_3"><text:s/></text:span></text:p>
          </table:table-cell>
        </table:table-row>
        <table:table-row table:style-name="Row108">
          <table:table-cell table:style-name="Cell248">
            <text:p text:style-name="P788"><text:span text:style-name="T788_1">4</text:span></text:p>
          </table:table-cell>
          <table:table-cell table:style-name="Cell249">
            <text:p text:style-name="P789"><text:span text:style-name="T789_1">FCDO<text:s/>Staffing<text:s/>costs<text:s/>(managed<text:s/>directly<text:s/>by<text:s/>FCDO)<text:s text:c="2"/></text:span></text:p>
          </table:table-cell>
          <table:table-cell table:style-name="Cell250">
            <text:p text:style-name="P790"><text:span text:style-name="T790_1"><text:s text:c="2"/></text:span></text:p>
          </table:table-cell>
          <table:table-cell table:style-name="Cell251">
            <text:p text:style-name="P791"><text:span text:style-name="T791_1">3.</text:span><text:span text:style-name="T791_2">6</text:span><text:span text:style-name="T791_3">5</text:span></text:p>
          </table:table-cell>
        </table:table-row>
        <table:table-row table:style-name="Row109">
          <table:table-cell table:style-name="Cell252" table:number-rows-spanned="2">
            <text:p text:style-name="P792"><text:span text:style-name="T792_1">5</text:span></text:p>
          </table:table-cell>
          <table:table-cell table:style-name="Cell253">
            <text:p text:style-name="P793"><text:span text:style-name="T793_1">a.<text:s/>TA<text:s/>on<text:s/>M&amp;E<text:s/>and<text:s/>wider<text:s/>economic<text:s/>development</text:span></text:p>
          </table:table-cell>
          <table:table-cell table:style-name="Cell254" table:number-rows-spanned="2">
            <text:p text:style-name="P794"><text:span text:style-name="T794_1"><text:s text:c="2"/></text:span></text:p>
          </table:table-cell>
          <table:table-cell table:style-name="Cell255" table:number-rows-spanned="2">
            <text:p text:style-name="P795"><text:span text:style-name="T795_1">3.7</text:span><text:span text:style-name="T795_2">15</text:span></text:p>
          </table:table-cell>
        </table:table-row>
        <table:table-row table:style-name="Row110">
          <table:covered-table-cell table:style-name="Cell256">
            <text:p text:style-name="P796"/>
          </table:covered-table-cell>
          <table:table-cell table:style-name="Cell257">
            <text:p text:style-name="P797"><text:span text:style-name="T797_1">b.<text:s/>Evaluation<text:s/>and<text:s/>Impact<text:s/>Assessments<text:s text:c="2"/></text:span></text:p>
          </table:table-cell>
          <table:covered-table-cell table:style-name="Cell258">
            <text:p text:style-name="P798"/>
          </table:covered-table-cell>
          <table:covered-table-cell table:style-name="Cell259">
            <text:p text:style-name="P799"/>
          </table:covered-table-cell>
        </table:table-row>
        <table:table-row table:style-name="Row111">
          <table:table-cell table:style-name="Cell260">
            <text:p text:style-name="P800"><text:span text:style-name="T800_1"><text:s text:c="2"/></text:span></text:p>
          </table:table-cell>
          <table:table-cell table:style-name="Cell261">
            <text:p text:style-name="P801"><text:span text:style-name="T801_1">Sub-Totals</text:span></text:p>
          </table:table-cell>
          <table:table-cell table:style-name="Cell262">
            <text:p text:style-name="P802"><text:span text:style-name="T802_1">342.269</text:span></text:p>
          </table:table-cell>
          <table:table-cell table:style-name="Cell263">
            <text:p text:style-name="P803"><text:span text:style-name="T803_1">7.540</text:span></text:p>
          </table:table-cell>
        </table:table-row>
        <table:table-row table:style-name="Row112">
          <table:table-cell table:style-name="Cell264">
            <text:p text:style-name="P804"/>
          </table:table-cell>
          <table:table-cell table:style-name="Cell265">
            <text:p text:style-name="P805"><text:span text:style-name="T805_1">Grand<text:s/>Total<text:s/>(CDB<text:s/>+<text:s/>FCDO)</text:span></text:p>
          </table:table-cell>
          <table:table-cell table:style-name="Cell266">
            <text:p text:style-name="P806"><text:span text:style-name="T806_1">349.8</text:span></text:p>
          </table:table-cell>
          <table:table-cell table:style-name="Cell267">
            <text:p text:style-name="P807"/>
          </table:table-cell>
        </table:table-row>
      </table:table>
      <text:p text:style-name="P808"><text:span text:style-name="T808_1"><text:s/></text:span></text:p>
      <text:p text:style-name="P809"/>
      <text:h text:style-name="P810" text:outline-level="1"><text:span text:style-name="T810_1">ANNEX<text:s/>11:<text:s/>UN<text:s/>Interagency<text:s/>Standing<text:s/>Committee<text:s/>(IASC)<text:s/>Six<text:s/>Core<text:s/>Principles<text:s/>Relating<text:s/>to<text:s/>Sexual<text:s/>Exploitation<text:s/>and<text:s/>Abuse</text:span><text:span text:style-name="T810_2"><text:note text:note-class="footnote"><text:note-citation/><text:note-body><text:p text:style-name="P811"><text:span text:style-name="T811_1"><text:s/>Version<text:s/>updated<text:s/>September<text:s/>2019:<text:s/>https://interagencystandingcommittee.org/inter-agency-standing-committee/iasc-six-coreprinciples-relating-sexual-exploitation-and-abuse<text:s/></text:span></text:p></text:note-body></text:note></text:span><text:span text:style-name="T811_2"><text:s text:c="2"/></text:span></text:h>
      <text:p text:style-name="P812"><text:span text:style-name="T812_1"><text:s text:c="3"/></text:span></text:p>
      <text:list text:style-name="LS15" xml:id="list187">
        <text:list-item>
          <text:p text:style-name="P813"><text:span text:style-name="T813_1">Sexual<text:s/>exploitation<text:s/>and<text:s/>abuse<text:s/>by<text:s/>humanitarian<text:s/>workers<text:s/>constitute<text:s/>acts<text:s/>of<text:s/>gross<text:s/>misconduct<text:s/>and<text:s/>are<text:s/>therefore<text:s/>grounds<text:s/>for<text:s/>termination<text:s/>of<text:s/>employment.<text:s text:c="2"/></text:span></text:p>
        </text:list-item>
      </text:list>
      <text:p text:style-name="P814"><text:span text:style-name="T814_1"><text:s/></text:span></text:p>
      <text:list text:style-name="LS15" xml:id="list188" text:continue-list="list187">
        <text:list-item>
          <text:p text:style-name="P815"><text:span text:style-name="T815_1">Sexual<text:s/>activity<text:s/>with<text:s/>children<text:s/>(persons<text:s/>under<text:s/>the<text:s/>age<text:s/>of<text:s/>18)<text:s/>is<text:s/>prohibited<text:s/>regardless<text:s/>of<text:s/>the<text:s/>age<text:s/>of<text:s/>majority<text:s/>or<text:s/>age<text:s/>of<text:s/>consent<text:s/>locally.<text:s/>Mistaken<text:s/>belief<text:s/>regarding<text:s/>the<text:s/>age<text:s/>of<text:s/>a<text:s/>child<text:s/>is<text:s/>not<text:s/>a<text:s/>defence.<text:s text:c="2"/></text:span></text:p>
        </text:list-item>
      </text:list>
      <text:p text:style-name="P816"><text:span text:style-name="T816_1"><text:s/></text:span></text:p>
      <text:list text:style-name="LS15" xml:id="list189" text:continue-list="list187">
        <text:list-item>
          <text:p text:style-name="P817"><text:span text:style-name="T817_1">Exchange<text:s/>of<text:s/>money,<text:s/>employment,<text:s/>goods,<text:s/>or<text:s/>services<text:s/>for<text:s/>sex,<text:s/>including<text:s/>sexual<text:s/>favours<text:s/>or<text:s/>other<text:s/>forms<text:s/>of<text:s/>humiliating,<text:s/>degrading<text:s/>or<text:s/>exploitative<text:s/>behaviour<text:s/>is<text:s/>prohibited.<text:s/>This<text:s/>includes<text:s/>exchange<text:s/>of<text:s/>assistance<text:s/>that<text:s/>is<text:s/>due<text:s/>to<text:s/>beneficiaries.<text:s text:c="2"/></text:span></text:p>
        </text:list-item>
      </text:list>
      <text:p text:style-name="P818"><text:span text:style-name="T818_1"><text:s/></text:span></text:p>
      <text:list text:style-name="LS15" xml:id="list190" text:continue-list="list187">
        <text:list-item>
          <text:p text:style-name="P819"><text:span text:style-name="T819_1">Any<text:s/>sexual<text:s/>relationship<text:s/>between<text:s/>those<text:s/>providing<text:s/>humanitarian<text:s/>assistance<text:s/>and<text:s/>protection<text:s/>and<text:s/>a<text:s/>person<text:s/>benefitting<text:s/>from<text:s/>such<text:s/>humanitarian<text:s/>assistance<text:s/>and<text:s/>protection<text:s/>that<text:s/>involves<text:s/>improper<text:s/>use<text:s/>of<text:s/>rank<text:s/>or<text:s/>position<text:s/>is<text:s/>prohibited.<text:s/>Such<text:s/>relationships<text:s/>undermine<text:s/>the<text:s/>credibility<text:s/>and<text:s/>integrity<text:s/>of<text:s/>humanitarian<text:s/>aid<text:s/>work.<text:s text:c="2"/></text:span></text:p>
        </text:list-item>
      </text:list>
      <text:p text:style-name="P820"><text:span text:style-name="T820_1"><text:s/></text:span></text:p>
      <text:list text:style-name="LS15" xml:id="list191" text:continue-list="list187">
        <text:list-item>
          <text:p text:style-name="P821"><text:span text:style-name="T821_1">Where<text:s/>a<text:s/>humanitarian<text:s/>worker<text:s/>develops<text:s/>concerns<text:s/>or<text:s/>suspicions<text:s/>regarding<text:s/>sexual<text:s/>abuse<text:s/>or<text:s/>exploitation<text:s/>by<text:s/>a<text:s/>fellow<text:s/>worker,<text:s/>whether<text:s/>in<text:s/>the<text:s/>same<text:s/>agency<text:s/>or<text:s/>not,<text:s/>he<text:s/>or<text:s/>she<text:s/>must<text:s/>report<text:s/>such<text:s/>concerns<text:s/>via<text:s/>established<text:s/>agency<text:s/>reporting<text:s/>mechanisms.<text:s text:c="2"/></text:span></text:p>
        </text:list-item>
      </text:list>
      <text:p text:style-name="P822"><text:span text:style-name="T822_1"><text:s/></text:span></text:p>
      <text:list text:style-name="LS15" xml:id="list192" text:continue-list="list187">
        <text:list-item>
          <text:p text:style-name="P823"><text:span text:style-name="T823_1">Humanitarian<text:s/>workers<text:s/>are<text:s/>obliged<text:s/>to<text:s/>create<text:s/>and<text:s/>maintain<text:s/>an<text:s/>environment<text:s/>which<text:s/>prevents<text:s/>sexual<text:s/>exploitation<text:s/>and<text:s/>abuse<text:s/>and<text:s/>promotes<text:s/>the<text:s/>implementation<text:s/>of<text:s/>their<text:s/>code<text:s/>of<text:s/>conduct.<text:s/>Managers<text:s/>at<text:s/>all<text:s/>levels<text:s/>have<text:s/></text:span><text:span text:style-name="T823_2">particular<text:s/>responsibilities</text:span><text:span text:style-name="T823_3"><text:s/>to<text:s/>support<text:s/>and<text:s/>develop<text:s/>systems<text:s/>which<text:s/>maintain<text:s/>this<text:s/>environment.”<text:s text:c="2"/></text:span></text:p>
        </text:list-item>
      </text:list>
      <text:p text:style-name="P824"><text:span text:style-name="T824_1"><text:s/></text:span></text:p>
      <text:p text:style-name="P825"><text:span text:style-name="T825_1"><text:s/></text:span></text:p>
      <text:p text:style-name="P826"><text:span text:style-name="T826_1"><text:s/></text:span></text:p>
      <text:p text:style-name="P827"><text:span text:style-name="T827_1"><text:s/></text:span></text:p>
      <text:p text:style-name="P828"><text:span text:style-name="T828_1"><text:s/></text:span></text:p>
      <text:p text:style-name="P829"><text:span text:style-name="T829_1"><text:s/></text:span></text:p>
      <text:p text:style-name="P830"><text:span text:style-name="T830_1"><text:s/></text:span></text:p>
      <text:p text:style-name="P831"><text:span text:style-name="T831_1"><text:s/></text:span></text:p>
      <text:h text:style-name="P832" text:outline-level="1"><text:span text:style-name="T832_1">ANNEX<text:s/>12:<text:s/>REQUIREMENTS<text:s/>SPECIFIC<text:s/>TO<text:s/>MONTSERRAT<text:s/>PORT<text:s/>DEVELOPMENT<text:s/>PROJECT<text:s/></text:span><text:span text:style-name="T832_2"><text:s/></text:span></text:h>
      <text:p text:style-name="P833"><text:span text:style-name="T833_1"><text:s/></text:span></text:p>
      <text:list text:style-name="LS16" xml:id="list193">
        <text:list-item>
          <text:p text:style-name="P834"><text:span text:style-name="T834_1">Given<text:s/>the<text:s/>nature<text:s/>of<text:s/>the<text:s/>relationship<text:s/>between<text:s/>the<text:s/>UK<text:s/>and<text:s/>Montserrat,<text:s/>FCDO<text:s/>will<text:s/>provide<text:s/>additional<text:s/>oversight<text:s/>and<text:s/>governance<text:s/>for<text:s/>the<text:s/>Montserrat<text:s/>Port<text:s/>Development<text:s/>Project.<text:s/>These<text:s/>additional<text:s/>arrangements<text:s/>include:<text:s/></text:span></text:p>
          <text:list>
            <text:list-item>
              <text:p text:style-name="P835"><text:span text:style-name="T835_1">The<text:s/>FCDO<text:s/>UKCIF<text:s/>Senior<text:s/>Responsible<text:s/>Officer<text:s/>(SRO)<text:s/>must<text:s/>approve<text:s/>all<text:s/>significant<text:s/>matters<text:s/>affecting<text:s/>the<text:s/>project,<text:s/>including<text:s/>anything<text:s/>that<text:s/>impacts<text:s/>on<text:s/>financial<text:s/>risks<text:s/>or<text:s/>liability.<text:s/>This<text:s/>includes<text:s/>any<text:s/>cost<text:s/>escalations<text:s/>or<text:s/>variations.<text:s text:c="3"/></text:span></text:p>
            </text:list-item>
            <text:list-item>
              <text:p text:style-name="P836"><text:span text:style-name="T836_1">The<text:s/>FCDO<text:s/>SRO<text:s/>will<text:s/>be<text:s/>invited<text:s/>to<text:s/>participate<text:s/>in<text:s/>all<text:s/>discussions<text:s/>on<text:s/>significant<text:s/>issues<text:s/>relating<text:s/>to<text:s/>the<text:s/>project.<text:s/></text:span></text:p>
            </text:list-item>
            <text:list-item>
              <text:p text:style-name="P837"><text:span text:style-name="T837_1">Holding<text:s/>of<text:s/>regular<text:s/>weekly<text:s/>virtual<text:s/>and<text:s/>in-person<text:s/>supervisory<text:s/>meetings<text:s/>with<text:s/>FCDO<text:s/>invited<text:s/>to<text:s/>enhance<text:s/>reporting<text:s/>and<text:s/>monitoring.<text:s/></text:span><text:span text:style-name="T837_2"><text:s/></text:span></text:p>
            </text:list-item>
          </text:list>
        </text:list-item>
      </text:list>
      <text:p text:style-name="P838"><text:span text:style-name="T838_1"><text:s/></text:span></text:p>
      <text:list text:style-name="LS16" xml:id="list197" text:continue-list="list193">
        <text:list-item>
          <text:p text:style-name="P839"><text:span text:style-name="T839_1">The<text:s/>use<text:s/>of<text:s/>the<text:s/>FCDO-held<text:s/>contingency<text:s/>fund<text:s/>for<text:s/>the<text:s/>Montserrat<text:s/>Port<text:s/>Development<text:s/>Project<text:s/>will<text:s/>be<text:s/>by<text:s/>prior<text:s/>agreement<text:s/>of<text:s/>FCDO<text:s/>based<text:s/>on<text:s/>written<text:s/>justification<text:s/>and<text:s/>supporting<text:s/>documentation<text:s/>provided<text:s/>by<text:s/>CDB<text:s/>to<text:s/>FCDO.<text:s/></text:span></text:p>
        </text:list-item>
      </text:list>
      <text:p text:style-name="P840"><text:span text:style-name="T840_1"><text:s/></text:span></text:p>
      <text:p text:style-name="P841"><text:span text:style-name="T841_1"><text:s/></text:span></text:p>
      <text:p text:style-name="P842"><text:span text:style-name="T842_1"><text:s/></text:span></text:p>
      <text:p text:style-name="P843"><text:span text:style-name="T843_1"><text:s/></text:span></text:p>
      <text:p text:style-name="P844"><text:span text:style-name="T844_1"><text:s/></text:span></text:p>
      <text:p text:style-name="P845"><text:span text:style-name="T845_1"><text:s/></text:span></text:p>
      <text:p text:style-name="P846"><text:span text:style-name="T846_1"><text:s/></text:span></text:p>
      <text:p text:style-name="P847"><text:span text:style-name="T847_1"><text:s/></text:span></text:p>
      <text:p text:style-name="P848"><text:span text:style-name="T848_1"><text:s/></text:span></text:p>
      <text:p text:style-name="P849"><text:span text:style-name="T849_1"><text:s/></text:span></text:p>
      <text:p text:style-name="P850"><text:span text:style-name="T850_1"><text:s/></text:span></text:p>
      <text:p text:style-name="P851"><text:span text:style-name="T851_1"><text:s/></text:span></text:p>
      <text:p text:style-name="P852"><text:span text:style-name="T852_1"><text:s/></text:span></text:p>
      <text:p text:style-name="P853"><text:span text:style-name="T853_1"><text:s/></text:span></text:p>
      <text:p text:style-name="P854"><text:span text:style-name="T854_1"><text:s/></text:span></text:p>
      <text:p text:style-name="P855"><text:span text:style-name="T855_1"><text:s/></text:span></text:p>
      <text:p text:style-name="P856"><text:span text:style-name="T856_1"><text:s/></text:span></text:p>
      <text:p text:style-name="P857"><text:span text:style-name="T857_1"><text:s/></text:span></text:p>
      <text:p text:style-name="P858"><text:span text:style-name="T858_1"><text:s/></text:span></text:p>
      <text:p text:style-name="P859"><text:span text:style-name="T859_1"><text:s/></text:span></text:p>
      <text:p text:style-name="P860"><text:span text:style-name="T860_1"><text:s/></text:span></text:p>
      <text:p text:style-name="P861"><text:span text:style-name="T861_1"><text:s/></text:span></text:p>
      <text:p text:style-name="P862"><text:span text:style-name="T862_1"><text:s/></text:span></text:p>
      <text:p text:style-name="P863"><text:span text:style-name="T863_1"><text:s/></text:span></text:p>
      <text:p text:style-name="P864"><text:span text:style-name="T864_1"><text:s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Arial" svg:font-family="Arial" style:font-pitch="variable" style:font-family-generic="swiss"/>
    <style:font-face style:name="Segoe UI Symbol" svg:font-family="Segoe UI Symbol" style:font-pitch="variable" style:font-family-generic="swiss"/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ptos" svg:font-family="Aptos" style:font-pitch="variable" style:font-family-generic="swiss"/>
    <style:font-face style:name="Cambria Math" svg:font-family="Cambria Math" style:font-pitch="variable" style:font-family-generic="roman"/>
    <style:font-face style:name="Calibri" svg:font-family="Calibri" style:font-pitch="variable" style:font-family-generic="swiss"/>
    <style:font-face style:name="Aptos Narrow" svg:font-family="Aptos Narrow" style:font-pitch="variable" style:font-family-generic="swiss"/>
    <style:font-face style:name="Yu Gothic Light" svg:font-family="Yu Gothic Light" style:font-pitch="variable" style:font-family-generic="swiss"/>
    <style:font-face style:name="Aptos Display" svg:font-family="Aptos Display" style:font-pitch="variable" style:font-family-generic="swiss"/>
    <style:font-face style:name="游明朝" svg:font-family="游明朝"/>
  </office:font-face-decls>
  <office:styles>
    <style:default-style style:family="paragraph">
      <style:paragraph-properties fo:line-height="116%" fo:orphans="2" fo:widows="2" style:tab-stop-distance="1.27cm"/>
      <style:text-properties style:use-window-font-color="true" style:font-name="Aptos" fo:font-size="12pt" style:font-name-asian="游明朝" style:font-size-asian="12pt" style:font-name-complex="Arial" style:font-size-complex="12pt" fo:language="en" fo:language-asian="en" fo:language-complex="ar" fo:country="GB" fo:country-asian="GB" fo:country-complex="SA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text-align="justify" fo:text-indent="-0.018cm" fo:line-height="153%" fo:margin-bottom="0.007cm" fo:margin-left="0.018cm" fo:margin-right="0.011cm" fo:orphans="2" fo:widows="2"/>
      <style:text-properties fo:color="#000000" style:font-name="Arial" fo:font-size="10pt" style:font-name-asian="Arial" style:font-size-asian="10pt" style:font-name-complex="Arial" style:font-size-complex="10pt" style:letter-kerning="true"/>
    </style:style>
    <style:style style:name="Heading_20_1" style:display-name="Heading 1" style:family="paragraph" style:default-outline-level="1">
      <style:paragraph-properties fo:text-indent="-0.018cm" fo:line-height="104%" fo:margin-bottom="0.009cm" fo:margin-left="0.018cm" fo:keep-with-next="always" fo:keep-together="always"/>
      <style:text-properties fo:color="#000000" style:font-name="Arial" fo:font-size="12pt" style:font-name-asian="Arial" style:font-size-asian="12pt" style:font-name-complex="Arial" style:font-size-complex="12pt" fo:font-weight="bold" style:font-weight-asian="bold" style:letter-kerning="true"/>
    </style:style>
    <style:style style:name="Heading_20_2" style:display-name="Heading 2" style:family="paragraph" style:default-outline-level="2">
      <style:paragraph-properties fo:text-indent="-0.018cm" fo:line-height="108%" fo:margin-bottom="0.175cm" fo:margin-left="0.018cm" fo:keep-with-next="always" fo:keep-together="always"/>
      <style:text-properties fo:color="#000000" style:font-name="Arial" fo:font-size="10pt" style:font-name-asian="Arial" style:font-size-asian="10pt" style:font-name-complex="Arial" style:font-size-complex="10pt" fo:font-weight="bold" style:font-weight-asian="bold" style:letter-kerning="true"/>
    </style:style>
    <style:style style:name="Heading_20_3" style:display-name="Heading 3" style:family="paragraph" style:default-outline-level="3">
      <style:paragraph-properties fo:text-indent="-0.018cm" fo:line-height="108%" fo:margin-bottom="0.171cm" fo:margin-left="0.018cm" fo:keep-with-next="always" fo:keep-together="always"/>
      <style:text-properties fo:color="#000000" style:font-name="Arial" fo:font-size="10pt" style:font-name-asian="Arial" style:font-size-asian="10pt" style:font-name-complex="Arial" style:font-size-complex="10pt" style:text-underline-style="solid" style:text-underline-color="font-color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16%" fo:margin-bottom="0.282cm"/>
      <style:text-properties fo:font-size="12pt" style:font-size-asian="12pt" style:font-size-complex="12pt" style:letter-kerning="true"/>
    </style:style>
    <style:style style:name="Heading_20_2_20_Char" style:display-name="Heading 2 Char" style:family="text">
      <style:text-properties fo:color="#000000" style:font-name="Arial" fo:font-size="10pt" style:font-name-asian="Arial" style:font-size-asian="10pt" style:font-name-complex="Arial" fo:font-weight="bold" style:font-weight-asian="bold"/>
    </style:style>
    <style:style style:name="Heading_20_3_20_Char" style:display-name="Heading 3 Char" style:family="text">
      <style:text-properties fo:color="#000000" style:font-name="Arial" fo:font-size="10pt" style:font-name-asian="Arial" style:font-size-asian="10pt" style:font-name-complex="Arial" style:text-underline-style="solid" style:text-underline-color="font-color"/>
    </style:style>
    <style:style style:name="footnote_20_description" style:display-name="footnote description" style:family="paragraph">
      <style:paragraph-properties fo:text-indent="-0.318cm" fo:line-height="104%" fo:margin-bottom="0cm" fo:margin-left="0.318cm"/>
      <style:text-properties fo:color="#000000" style:font-name="Arial" fo:font-size="8pt" style:font-name-asian="Arial" style:font-size-asian="8pt" style:font-name-complex="Arial" style:font-size-complex="8pt" style:letter-kerning="true"/>
    </style:style>
    <style:style style:name="footnote_20_description_20_Char" style:display-name="footnote description Char" style:family="text">
      <style:text-properties fo:color="#000000" style:font-name="Arial" fo:font-size="8pt" style:font-name-asian="Arial" style:font-size-asian="8pt" style:font-name-complex="Arial"/>
    </style:style>
    <style:style style:name="Heading_20_1_20_Char" style:display-name="Heading 1 Char" style:family="text">
      <style:text-properties fo:color="#000000" style:font-name="Arial" style:font-name-asian="Arial" style:font-name-complex="Arial" fo:font-weight="bold" style:font-weight-asian="bold"/>
    </style:style>
    <style:style style:name="footnote_20_mark" style:display-name="footnote mark" style:family="text">
      <style:text-properties style:text-position="super 58%" fo:color="#000000" style:font-name="Arial" fo:font-size="8pt" style:font-name-asian="Arial" style:font-size-asian="8pt" style:font-name-complex="Arial"/>
    </style:style>
    <style:style style:name="List_20_Paragraph" style:display-name="List Paragraph" style:family="paragraph" style:parent-style-name="Normal">
      <style:paragraph-properties fo:margin-left="1.27cm"/>
    </style:style>
    <style:style style:name="Internet_20_link" style:display-name="Internet link" style:family="text" style:parent-style-name="Default_20_Paragraph_20_Font">
      <style:text-properties fo:color="#467886" style:text-underline-style="solid" style:text-underline-color="font-color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No_20_Spacing" style:display-name="No Spacing" style:family="paragraph">
      <style:paragraph-properties fo:text-align="justify" fo:text-indent="-0.018cm" fo:line-height="100%" fo:margin-bottom="0cm" fo:margin-left="0.018cm" fo:margin-right="0.011cm"/>
      <style:text-properties fo:color="#000000" style:font-name="Arial" fo:font-size="10pt" style:font-name-asian="Arial" style:font-size-asian="10pt" style:font-name-complex="Arial" style:font-size-complex="10pt" style:letter-kerning="true"/>
    </style:style>
    <style:style style:name="Annotation_20_text" style:display-name="Annotation text" style:family="paragraph" style:parent-style-name="Normal">
      <style:paragraph-properties fo:line-height="100%"/>
      <style:text-properties style:font-size-complex="10pt"/>
    </style:style>
    <style:style style:name="Comment_20_Text_20_Char" style:display-name="Comment Text Char" style:family="text" style:parent-style-name="Default_20_Paragraph_20_Font">
      <style:text-properties fo:color="#000000" style:font-name="Arial" fo:font-size="10pt" style:font-name-asian="Arial" style:font-size-asian="10pt" style:font-name-complex="Arial" style:font-size-complex="10pt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Header" style:family="paragraph" style:parent-style-name="Normal">
      <style:paragraph-properties fo:line-height="100%" fo:margin-bottom="0cm">
        <style:tab-stops>
          <style:tab-stop style:type="center" style:leader-style="none" style:position="7.943cm"/>
          <style:tab-stop style:type="right" style:leader-style="none" style:position="15.903cm"/>
        </style:tab-stops>
      </style:paragraph-properties>
    </style:style>
    <style:style style:name="Header_20_Char" style:display-name="Header Char" style:family="text" style:parent-style-name="Default_20_Paragraph_20_Font">
      <style:text-properties fo:color="#000000" style:font-name="Arial" fo:font-size="10pt" style:font-name-asian="Arial" style:font-size-asian="10pt" style:font-name-complex="Arial"/>
    </style:style>
    <style:style style:name="Footer" style:family="paragraph" style:parent-style-name="Normal">
      <style:paragraph-properties fo:line-height="100%" fo:margin-bottom="0cm">
        <style:tab-stops>
          <style:tab-stop style:type="center" style:leader-style="none" style:position="7.943cm"/>
          <style:tab-stop style:type="right" style:leader-style="none" style:position="15.903cm"/>
        </style:tab-stops>
      </style:paragraph-properties>
    </style:style>
    <style:style style:name="Footer_20_Char" style:display-name="Footer Char" style:family="text" style:parent-style-name="Default_20_Paragraph_20_Font">
      <style:text-properties fo:color="#000000" style:font-name="Arial" fo:font-size="10pt" style:font-name-asian="Arial" style:font-size-asian="10pt" style:font-name-complex="Arial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fo:color="#000000" style:font-name="Arial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Revision" style:family="paragraph">
      <style:paragraph-properties fo:line-height="100%" fo:margin-bottom="0cm"/>
      <style:text-properties fo:color="#000000" style:font-name="Arial" fo:font-size="10pt" style:font-name-asian="Arial" style:font-size-asian="10pt" style:font-name-complex="Arial" style:font-size-complex="10pt" style:letter-kerning="true"/>
    </style:style>
    <style:style style:name="Mention" style:family="text" style:parent-style-name="Default_20_Paragraph_20_Font">
      <style:text-properties fo:background-color="#e1dfdd" fo:color="#2b579a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List1Level0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Level1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Level2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Level3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Level4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Level5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Level6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Level7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Level8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text:list-style style:name="LS1">
      <text:list-level-style-number style:num-format="1" text:style-name="List1Level0" style:num-suffix="." text:level="1"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yle-name="List1Level1" style:num-suffix="." text:level="2">
        <style:list-level-properties text:space-before="1.753cm" text:min-label-width="0cm" fo:text-align="start" text:list-level-position-and-space-mode="label-alignment">
          <style:list-level-label-alignment text:label-followed-by="listtab" fo:margin-left="1.753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i" text:style-name="List1Level2" text:level="3">
        <style:list-level-properties text:space-before="2.321cm" text:min-label-width="0cm" fo:text-align="start" text:list-level-position-and-space-mode="label-alignment">
          <style:list-level-label-alignment text:label-followed-by="listtab" fo:margin-left="2.321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1" text:style-name="List1Level3" text:level="4">
        <style:list-level-properties text:space-before="3.591cm" text:min-label-width="0cm" fo:text-align="start" text:list-level-position-and-space-mode="label-alignment">
          <style:list-level-label-alignment text:label-followed-by="listtab" fo:margin-left="3.591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yle-name="List1Level4" text:level="5">
        <style:list-level-properties text:space-before="4.861cm" text:min-label-width="0cm" fo:text-align="start" text:list-level-position-and-space-mode="label-alignment">
          <style:list-level-label-alignment text:label-followed-by="listtab" fo:margin-left="4.861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i" text:style-name="List1Level5" text:level="6">
        <style:list-level-properties text:space-before="6.131cm" text:min-label-width="0cm" fo:text-align="start" text:list-level-position-and-space-mode="label-alignment">
          <style:list-level-label-alignment text:label-followed-by="listtab" fo:margin-left="6.131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1" text:style-name="List1Level6" text:level="7">
        <style:list-level-properties text:space-before="7.401cm" text:min-label-width="0cm" fo:text-align="start" text:list-level-position-and-space-mode="label-alignment">
          <style:list-level-label-alignment text:label-followed-by="listtab" fo:margin-left="7.401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yle-name="List1Level7" text:level="8">
        <style:list-level-properties text:space-before="8.671cm" text:min-label-width="0cm" fo:text-align="start" text:list-level-position-and-space-mode="label-alignment">
          <style:list-level-label-alignment text:label-followed-by="listtab" fo:margin-left="8.671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i" text:style-name="List1Level8" text:level="9">
        <style:list-level-properties text:space-before="9.941cm" text:min-label-width="0cm" fo:text-align="start" text:list-level-position-and-space-mode="label-alignment">
          <style:list-level-label-alignment text:label-followed-by="listtab" fo:margin-left="9.941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</text:list-style>
    <style:style style:name="List2Level0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2Level1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2Level2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2Level3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2Level4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2Level5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2Level6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2Level7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2Level8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text:list-style style:name="LS2">
      <text:list-level-style-number style:num-format="1" text:style-name="List2Level0" text:level="1">
        <style:list-level-properties text:space-before="0.635cm" text:min-label-width="0cm" fo:text-align="start" text:list-level-position-and-space-mode="label-alignment">
          <style:list-level-label-alignment text:label-followed-by="listtab" fo:margin-left="0.63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yle-name="List2Level1" text:level="2">
        <style:list-level-properties text:space-before="1.385cm" text:min-label-width="0cm" fo:text-align="start" text:list-level-position-and-space-mode="label-alignment">
          <style:list-level-label-alignment text:label-followed-by="listtab" fo:margin-left="1.38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i" text:style-name="List2Level2" text:level="3">
        <style:list-level-properties text:space-before="2.133cm" text:min-label-width="0cm" fo:text-align="start" text:list-level-position-and-space-mode="label-alignment">
          <style:list-level-label-alignment text:label-followed-by="listtab" fo:margin-left="2.133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i" text:style-name="List2Level3" style:num-suffix="." text:level="4">
        <style:list-level-properties text:space-before="3.082cm" text:min-label-width="0cm" fo:text-align="start" text:list-level-position-and-space-mode="label-alignment">
          <style:list-level-label-alignment text:label-followed-by="listtab" fo:margin-left="3.082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yle-name="List2Level4" text:level="5">
        <style:list-level-properties text:space-before="4.152cm" text:min-label-width="0cm" fo:text-align="start" text:list-level-position-and-space-mode="label-alignment">
          <style:list-level-label-alignment text:label-followed-by="listtab" fo:margin-left="4.152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i" text:style-name="List2Level5" text:level="6">
        <style:list-level-properties text:space-before="5.422cm" text:min-label-width="0cm" fo:text-align="start" text:list-level-position-and-space-mode="label-alignment">
          <style:list-level-label-alignment text:label-followed-by="listtab" fo:margin-left="5.422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1" text:style-name="List2Level6" text:level="7">
        <style:list-level-properties text:space-before="6.692cm" text:min-label-width="0cm" fo:text-align="start" text:list-level-position-and-space-mode="label-alignment">
          <style:list-level-label-alignment text:label-followed-by="listtab" fo:margin-left="6.692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yle-name="List2Level7" text:level="8">
        <style:list-level-properties text:space-before="7.962cm" text:min-label-width="0cm" fo:text-align="start" text:list-level-position-and-space-mode="label-alignment">
          <style:list-level-label-alignment text:label-followed-by="listtab" fo:margin-left="7.962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i" text:style-name="List2Level8" text:level="9">
        <style:list-level-properties text:space-before="9.232cm" text:min-label-width="0cm" fo:text-align="start" text:list-level-position-and-space-mode="label-alignment">
          <style:list-level-label-alignment text:label-followed-by="listtab" fo:margin-left="9.232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</text:list-style>
    <style:style style:name="List3Level0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3Level1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3Level2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3Level3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3Level4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3Level5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3Level6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3Level7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3Level8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text:list-style style:name="LS3">
      <text:list-level-style-number style:num-format="1" text:start-value="2" text:style-name="List3Level0" style:num-suffix="." text:level="1">
        <style:list-level-properties text:space-before="1.27cm" text:min-label-width="0cm" fo:text-align="start" text:list-level-position-and-space-mode="label-alignment">
          <style:list-level-label-alignment text:label-followed-by="listtab" fo:margin-left="1.27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yle-name="List3Level1" style:num-suffix=")" style:num-prefix="(" text:level="2">
        <style:list-level-properties text:space-before="2.252cm" text:min-label-width="0cm" fo:text-align="start" text:list-level-position-and-space-mode="label-alignment">
          <style:list-level-label-alignment text:label-followed-by="listtab" fo:margin-left="2.252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i" text:style-name="List3Level2" text:level="3">
        <style:list-level-properties text:space-before="3.154cm" text:min-label-width="0cm" fo:text-align="start" text:list-level-position-and-space-mode="label-alignment">
          <style:list-level-label-alignment text:label-followed-by="listtab" fo:margin-left="3.154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1" text:style-name="List3Level3" text:level="4">
        <style:list-level-properties text:space-before="4.424cm" text:min-label-width="0cm" fo:text-align="start" text:list-level-position-and-space-mode="label-alignment">
          <style:list-level-label-alignment text:label-followed-by="listtab" fo:margin-left="4.424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yle-name="List3Level4" text:level="5">
        <style:list-level-properties text:space-before="5.694cm" text:min-label-width="0cm" fo:text-align="start" text:list-level-position-and-space-mode="label-alignment">
          <style:list-level-label-alignment text:label-followed-by="listtab" fo:margin-left="5.694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i" text:style-name="List3Level5" text:level="6">
        <style:list-level-properties text:space-before="6.964cm" text:min-label-width="0cm" fo:text-align="start" text:list-level-position-and-space-mode="label-alignment">
          <style:list-level-label-alignment text:label-followed-by="listtab" fo:margin-left="6.964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1" text:style-name="List3Level6" text:level="7">
        <style:list-level-properties text:space-before="8.234cm" text:min-label-width="0cm" fo:text-align="start" text:list-level-position-and-space-mode="label-alignment">
          <style:list-level-label-alignment text:label-followed-by="listtab" fo:margin-left="8.234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yle-name="List3Level7" text:level="8">
        <style:list-level-properties text:space-before="9.504cm" text:min-label-width="0cm" fo:text-align="start" text:list-level-position-and-space-mode="label-alignment">
          <style:list-level-label-alignment text:label-followed-by="listtab" fo:margin-left="9.504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i" text:style-name="List3Level8" text:level="9">
        <style:list-level-properties text:space-before="10.774cm" text:min-label-width="0cm" fo:text-align="start" text:list-level-position-and-space-mode="label-alignment">
          <style:list-level-label-alignment text:label-followed-by="listtab" fo:margin-left="10.774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</text:list-style>
    <style:style style:name="List4Level0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4Level1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4Level2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4Level3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4Level4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4Level5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4Level6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4Level7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4Level8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text:list-style style:name="LS4">
      <text:list-level-style-number style:num-format="1" text:start-value="12" text:style-name="List4Level0" style:num-suffix="." text:level="1">
        <style:list-level-properties text:space-before="1.27cm" text:min-label-width="0cm" fo:text-align="start" text:list-level-position-and-space-mode="label-alignment">
          <style:list-level-label-alignment text:label-followed-by="listtab" fo:margin-left="1.27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yle-name="List4Level1" style:num-suffix="." text:level="2">
        <style:list-level-properties text:space-before="1.905cm" text:min-label-width="0cm" fo:text-align="start" text:list-level-position-and-space-mode="label-alignment">
          <style:list-level-label-alignment text:label-followed-by="listtab" fo:margin-left="1.90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i" text:style-name="List4Level2" text:level="3">
        <style:list-level-properties text:space-before="3.175cm" text:min-label-width="0cm" fo:text-align="start" text:list-level-position-and-space-mode="label-alignment">
          <style:list-level-label-alignment text:label-followed-by="listtab" fo:margin-left="3.17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1" text:style-name="List4Level3" text:level="4">
        <style:list-level-properties text:space-before="4.445cm" text:min-label-width="0cm" fo:text-align="start" text:list-level-position-and-space-mode="label-alignment">
          <style:list-level-label-alignment text:label-followed-by="listtab" fo:margin-left="4.44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yle-name="List4Level4" text:level="5">
        <style:list-level-properties text:space-before="5.715cm" text:min-label-width="0cm" fo:text-align="start" text:list-level-position-and-space-mode="label-alignment">
          <style:list-level-label-alignment text:label-followed-by="listtab" fo:margin-left="5.71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i" text:style-name="List4Level5" text:level="6">
        <style:list-level-properties text:space-before="6.985cm" text:min-label-width="0cm" fo:text-align="start" text:list-level-position-and-space-mode="label-alignment">
          <style:list-level-label-alignment text:label-followed-by="listtab" fo:margin-left="6.98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1" text:style-name="List4Level6" text:level="7">
        <style:list-level-properties text:space-before="8.255cm" text:min-label-width="0cm" fo:text-align="start" text:list-level-position-and-space-mode="label-alignment">
          <style:list-level-label-alignment text:label-followed-by="listtab" fo:margin-left="8.25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yle-name="List4Level7" text:level="8">
        <style:list-level-properties text:space-before="9.525cm" text:min-label-width="0cm" fo:text-align="start" text:list-level-position-and-space-mode="label-alignment">
          <style:list-level-label-alignment text:label-followed-by="listtab" fo:margin-left="9.52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i" text:style-name="List4Level8" text:level="9">
        <style:list-level-properties text:space-before="10.795cm" text:min-label-width="0cm" fo:text-align="start" text:list-level-position-and-space-mode="label-alignment">
          <style:list-level-label-alignment text:label-followed-by="listtab" fo:margin-left="10.79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</text:list-style>
    <style:style style:name="List5Level0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5Level1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5Level2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5Level3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5Level4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5Level5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5Level6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5Level7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5Level8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text:list-style style:name="LS5">
      <text:list-level-style-number style:num-format="1" text:style-name="List5Level0" text:level="1">
        <style:list-level-properties text:space-before="0.635cm" text:min-label-width="0cm" fo:text-align="start" text:list-level-position-and-space-mode="label-alignment">
          <style:list-level-label-alignment text:label-followed-by="listtab" fo:margin-left="0.63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yle-name="List5Level1" text:level="2">
        <style:list-level-properties text:space-before="1.588cm" text:min-label-width="0cm" fo:text-align="start" text:list-level-position-and-space-mode="label-alignment">
          <style:list-level-label-alignment text:label-followed-by="listtab" fo:margin-left="1.588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yle-name="List5Level2" style:num-suffix="." text:level="3">
        <style:list-level-properties text:space-before="2.54cm" text:min-label-width="0cm" fo:text-align="start" text:list-level-position-and-space-mode="label-alignment">
          <style:list-level-label-alignment text:label-followed-by="listtab" fo:margin-left="2.54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1" text:style-name="List5Level3" text:level="4">
        <style:list-level-properties text:space-before="3.81cm" text:min-label-width="0cm" fo:text-align="start" text:list-level-position-and-space-mode="label-alignment">
          <style:list-level-label-alignment text:label-followed-by="listtab" fo:margin-left="3.81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yle-name="List5Level4" text:level="5">
        <style:list-level-properties text:space-before="5.08cm" text:min-label-width="0cm" fo:text-align="start" text:list-level-position-and-space-mode="label-alignment">
          <style:list-level-label-alignment text:label-followed-by="listtab" fo:margin-left="5.08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i" text:style-name="List5Level5" text:level="6">
        <style:list-level-properties text:space-before="6.35cm" text:min-label-width="0cm" fo:text-align="start" text:list-level-position-and-space-mode="label-alignment">
          <style:list-level-label-alignment text:label-followed-by="listtab" fo:margin-left="6.3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1" text:style-name="List5Level6" text:level="7">
        <style:list-level-properties text:space-before="7.62cm" text:min-label-width="0cm" fo:text-align="start" text:list-level-position-and-space-mode="label-alignment">
          <style:list-level-label-alignment text:label-followed-by="listtab" fo:margin-left="7.62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yle-name="List5Level7" text:level="8">
        <style:list-level-properties text:space-before="8.89cm" text:min-label-width="0cm" fo:text-align="start" text:list-level-position-and-space-mode="label-alignment">
          <style:list-level-label-alignment text:label-followed-by="listtab" fo:margin-left="8.89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i" text:style-name="List5Level8" text:level="9">
        <style:list-level-properties text:space-before="10.16cm" text:min-label-width="0cm" fo:text-align="start" text:list-level-position-and-space-mode="label-alignment">
          <style:list-level-label-alignment text:label-followed-by="listtab" fo:margin-left="10.16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</text:list-style>
    <style:style style:name="List6Level0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6Level1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6Level2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6Level3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6Level4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6Level5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6Level6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6Level7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6Level8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text:list-style style:name="LS6">
      <text:list-level-style-number style:num-format="1" text:style-name="List6Level0" style:num-suffix="." text:level="1">
        <style:list-level-properties text:space-before="1.27cm" text:min-label-width="0cm" fo:text-align="start" text:list-level-position-and-space-mode="label-alignment">
          <style:list-level-label-alignment text:label-followed-by="listtab" fo:margin-left="1.27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yle-name="List6Level1" style:num-suffix=")" style:num-prefix="(" text:level="2">
        <style:list-level-properties text:space-before="2.54cm" text:min-label-width="0cm" fo:text-align="start" text:list-level-position-and-space-mode="label-alignment">
          <style:list-level-label-alignment text:label-followed-by="listtab" fo:margin-left="2.54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i" text:style-name="List6Level2" text:level="3">
        <style:list-level-properties text:space-before="3.175cm" text:min-label-width="0cm" fo:text-align="start" text:list-level-position-and-space-mode="label-alignment">
          <style:list-level-label-alignment text:label-followed-by="listtab" fo:margin-left="3.17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1" text:style-name="List6Level3" text:level="4">
        <style:list-level-properties text:space-before="4.445cm" text:min-label-width="0cm" fo:text-align="start" text:list-level-position-and-space-mode="label-alignment">
          <style:list-level-label-alignment text:label-followed-by="listtab" fo:margin-left="4.44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yle-name="List6Level4" text:level="5">
        <style:list-level-properties text:space-before="5.715cm" text:min-label-width="0cm" fo:text-align="start" text:list-level-position-and-space-mode="label-alignment">
          <style:list-level-label-alignment text:label-followed-by="listtab" fo:margin-left="5.71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i" text:style-name="List6Level5" text:level="6">
        <style:list-level-properties text:space-before="6.985cm" text:min-label-width="0cm" fo:text-align="start" text:list-level-position-and-space-mode="label-alignment">
          <style:list-level-label-alignment text:label-followed-by="listtab" fo:margin-left="6.98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1" text:style-name="List6Level6" text:level="7">
        <style:list-level-properties text:space-before="8.255cm" text:min-label-width="0cm" fo:text-align="start" text:list-level-position-and-space-mode="label-alignment">
          <style:list-level-label-alignment text:label-followed-by="listtab" fo:margin-left="8.25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yle-name="List6Level7" text:level="8">
        <style:list-level-properties text:space-before="9.525cm" text:min-label-width="0cm" fo:text-align="start" text:list-level-position-and-space-mode="label-alignment">
          <style:list-level-label-alignment text:label-followed-by="listtab" fo:margin-left="9.52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i" text:style-name="List6Level8" text:level="9">
        <style:list-level-properties text:space-before="10.795cm" text:min-label-width="0cm" fo:text-align="start" text:list-level-position-and-space-mode="label-alignment">
          <style:list-level-label-alignment text:label-followed-by="listtab" fo:margin-left="10.79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</text:list-style>
    <style:style style:name="List7Level0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7Level1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7Level2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7Level3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7Level4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7Level5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7Level6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7Level7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7Level8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text:list-style style:name="LS7">
      <text:list-level-style-number style:num-format="1" text:start-value="6" text:style-name="List7Level0" style:num-suffix="." text:level="1">
        <style:list-level-properties text:space-before="1.27cm" text:min-label-width="0cm" fo:text-align="start" text:list-level-position-and-space-mode="label-alignment">
          <style:list-level-label-alignment text:label-followed-by="listtab" fo:margin-left="1.27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yle-name="List7Level1" style:num-suffix=")" style:num-prefix="(" text:level="2">
        <style:list-level-properties text:space-before="2.54cm" text:min-label-width="0cm" fo:text-align="start" text:list-level-position-and-space-mode="label-alignment">
          <style:list-level-label-alignment text:label-followed-by="listtab" fo:margin-left="2.54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i" text:style-name="List7Level2" text:level="3">
        <style:list-level-properties text:space-before="3.175cm" text:min-label-width="0cm" fo:text-align="start" text:list-level-position-and-space-mode="label-alignment">
          <style:list-level-label-alignment text:label-followed-by="listtab" fo:margin-left="3.17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1" text:style-name="List7Level3" text:level="4">
        <style:list-level-properties text:space-before="4.445cm" text:min-label-width="0cm" fo:text-align="start" text:list-level-position-and-space-mode="label-alignment">
          <style:list-level-label-alignment text:label-followed-by="listtab" fo:margin-left="4.44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yle-name="List7Level4" text:level="5">
        <style:list-level-properties text:space-before="5.715cm" text:min-label-width="0cm" fo:text-align="start" text:list-level-position-and-space-mode="label-alignment">
          <style:list-level-label-alignment text:label-followed-by="listtab" fo:margin-left="5.71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i" text:style-name="List7Level5" text:level="6">
        <style:list-level-properties text:space-before="6.985cm" text:min-label-width="0cm" fo:text-align="start" text:list-level-position-and-space-mode="label-alignment">
          <style:list-level-label-alignment text:label-followed-by="listtab" fo:margin-left="6.98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1" text:style-name="List7Level6" text:level="7">
        <style:list-level-properties text:space-before="8.255cm" text:min-label-width="0cm" fo:text-align="start" text:list-level-position-and-space-mode="label-alignment">
          <style:list-level-label-alignment text:label-followed-by="listtab" fo:margin-left="8.25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yle-name="List7Level7" text:level="8">
        <style:list-level-properties text:space-before="9.525cm" text:min-label-width="0cm" fo:text-align="start" text:list-level-position-and-space-mode="label-alignment">
          <style:list-level-label-alignment text:label-followed-by="listtab" fo:margin-left="9.52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i" text:style-name="List7Level8" text:level="9">
        <style:list-level-properties text:space-before="10.795cm" text:min-label-width="0cm" fo:text-align="start" text:list-level-position-and-space-mode="label-alignment">
          <style:list-level-label-alignment text:label-followed-by="listtab" fo:margin-left="10.79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</text:list-style>
    <style:style style:name="List8Level0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8Level1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8Level2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8Level3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8Level4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8Level5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8Level6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8Level7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8Level8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text:list-style style:name="LS8">
      <text:list-level-style-number style:num-format="1" text:start-value="9" text:style-name="List8Level0" style:num-suffix="." text:level="1">
        <style:list-level-properties text:space-before="1.27cm" text:min-label-width="0cm" fo:text-align="start" text:list-level-position-and-space-mode="label-alignment">
          <style:list-level-label-alignment text:label-followed-by="listtab" fo:margin-left="1.27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yle-name="List8Level1" text:level="2">
        <style:list-level-properties text:space-before="1.905cm" text:min-label-width="0cm" fo:text-align="start" text:list-level-position-and-space-mode="label-alignment">
          <style:list-level-label-alignment text:label-followed-by="listtab" fo:margin-left="1.90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i" text:style-name="List8Level2" text:level="3">
        <style:list-level-properties text:space-before="3.175cm" text:min-label-width="0cm" fo:text-align="start" text:list-level-position-and-space-mode="label-alignment">
          <style:list-level-label-alignment text:label-followed-by="listtab" fo:margin-left="3.17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1" text:style-name="List8Level3" text:level="4">
        <style:list-level-properties text:space-before="4.445cm" text:min-label-width="0cm" fo:text-align="start" text:list-level-position-and-space-mode="label-alignment">
          <style:list-level-label-alignment text:label-followed-by="listtab" fo:margin-left="4.44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yle-name="List8Level4" text:level="5">
        <style:list-level-properties text:space-before="5.715cm" text:min-label-width="0cm" fo:text-align="start" text:list-level-position-and-space-mode="label-alignment">
          <style:list-level-label-alignment text:label-followed-by="listtab" fo:margin-left="5.71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i" text:style-name="List8Level5" text:level="6">
        <style:list-level-properties text:space-before="6.985cm" text:min-label-width="0cm" fo:text-align="start" text:list-level-position-and-space-mode="label-alignment">
          <style:list-level-label-alignment text:label-followed-by="listtab" fo:margin-left="6.98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1" text:style-name="List8Level6" text:level="7">
        <style:list-level-properties text:space-before="8.255cm" text:min-label-width="0cm" fo:text-align="start" text:list-level-position-and-space-mode="label-alignment">
          <style:list-level-label-alignment text:label-followed-by="listtab" fo:margin-left="8.25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yle-name="List8Level7" text:level="8">
        <style:list-level-properties text:space-before="9.525cm" text:min-label-width="0cm" fo:text-align="start" text:list-level-position-and-space-mode="label-alignment">
          <style:list-level-label-alignment text:label-followed-by="listtab" fo:margin-left="9.52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i" text:style-name="List8Level8" text:level="9">
        <style:list-level-properties text:space-before="10.795cm" text:min-label-width="0cm" fo:text-align="start" text:list-level-position-and-space-mode="label-alignment">
          <style:list-level-label-alignment text:label-followed-by="listtab" fo:margin-left="10.79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</text:list-style>
    <style:style style:name="List9Level0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9Level1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9Level2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9Level3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9Level4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9Level5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9Level6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9Level7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9Level8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text:list-style style:name="LS9">
      <text:list-level-style-number style:num-format="1" text:start-value="2" text:style-name="List9Level0" style:num-suffix="." text:level="1">
        <style:list-level-properties text:space-before="1.27cm" text:min-label-width="0cm" fo:text-align="start" text:list-level-position-and-space-mode="label-alignment">
          <style:list-level-label-alignment text:label-followed-by="listtab" fo:margin-left="1.27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yle-name="List9Level1" style:num-suffix=")" style:num-prefix="(" text:level="2">
        <style:list-level-properties text:space-before="2.54cm" text:min-label-width="0cm" fo:text-align="start" text:list-level-position-and-space-mode="label-alignment">
          <style:list-level-label-alignment text:label-followed-by="listtab" fo:margin-left="2.54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i" text:style-name="List9Level2" text:level="3">
        <style:list-level-properties text:space-before="3.175cm" text:min-label-width="0cm" fo:text-align="start" text:list-level-position-and-space-mode="label-alignment">
          <style:list-level-label-alignment text:label-followed-by="listtab" fo:margin-left="3.17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1" text:style-name="List9Level3" text:level="4">
        <style:list-level-properties text:space-before="4.445cm" text:min-label-width="0cm" fo:text-align="start" text:list-level-position-and-space-mode="label-alignment">
          <style:list-level-label-alignment text:label-followed-by="listtab" fo:margin-left="4.44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yle-name="List9Level4" text:level="5">
        <style:list-level-properties text:space-before="5.715cm" text:min-label-width="0cm" fo:text-align="start" text:list-level-position-and-space-mode="label-alignment">
          <style:list-level-label-alignment text:label-followed-by="listtab" fo:margin-left="5.71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i" text:style-name="List9Level5" text:level="6">
        <style:list-level-properties text:space-before="6.985cm" text:min-label-width="0cm" fo:text-align="start" text:list-level-position-and-space-mode="label-alignment">
          <style:list-level-label-alignment text:label-followed-by="listtab" fo:margin-left="6.98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1" text:style-name="List9Level6" text:level="7">
        <style:list-level-properties text:space-before="8.255cm" text:min-label-width="0cm" fo:text-align="start" text:list-level-position-and-space-mode="label-alignment">
          <style:list-level-label-alignment text:label-followed-by="listtab" fo:margin-left="8.25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yle-name="List9Level7" text:level="8">
        <style:list-level-properties text:space-before="9.525cm" text:min-label-width="0cm" fo:text-align="start" text:list-level-position-and-space-mode="label-alignment">
          <style:list-level-label-alignment text:label-followed-by="listtab" fo:margin-left="9.52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i" text:style-name="List9Level8" text:level="9">
        <style:list-level-properties text:space-before="10.795cm" text:min-label-width="0cm" fo:text-align="start" text:list-level-position-and-space-mode="label-alignment">
          <style:list-level-label-alignment text:label-followed-by="listtab" fo:margin-left="10.79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</text:list-style>
    <style:style style:name="List10Level0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0Level1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0Level2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0Level3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0Level4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0Level5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0Level6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0Level7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0Level8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text:list-style style:name="LS10">
      <text:list-level-style-number style:num-format="1" text:start-value="6" text:style-name="List10Level0" style:num-suffix="." text:level="1">
        <style:list-level-properties text:space-before="1.27cm" text:min-label-width="0cm" fo:text-align="start" text:list-level-position-and-space-mode="label-alignment">
          <style:list-level-label-alignment text:label-followed-by="listtab" fo:margin-left="1.27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yle-name="List10Level1" text:level="2">
        <style:list-level-properties text:space-before="1.905cm" text:min-label-width="0cm" fo:text-align="start" text:list-level-position-and-space-mode="label-alignment">
          <style:list-level-label-alignment text:label-followed-by="listtab" fo:margin-left="1.90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i" text:style-name="List10Level2" text:level="3">
        <style:list-level-properties text:space-before="3.175cm" text:min-label-width="0cm" fo:text-align="start" text:list-level-position-and-space-mode="label-alignment">
          <style:list-level-label-alignment text:label-followed-by="listtab" fo:margin-left="3.17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1" text:style-name="List10Level3" text:level="4">
        <style:list-level-properties text:space-before="4.445cm" text:min-label-width="0cm" fo:text-align="start" text:list-level-position-and-space-mode="label-alignment">
          <style:list-level-label-alignment text:label-followed-by="listtab" fo:margin-left="4.44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yle-name="List10Level4" text:level="5">
        <style:list-level-properties text:space-before="5.715cm" text:min-label-width="0cm" fo:text-align="start" text:list-level-position-and-space-mode="label-alignment">
          <style:list-level-label-alignment text:label-followed-by="listtab" fo:margin-left="5.71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i" text:style-name="List10Level5" text:level="6">
        <style:list-level-properties text:space-before="6.985cm" text:min-label-width="0cm" fo:text-align="start" text:list-level-position-and-space-mode="label-alignment">
          <style:list-level-label-alignment text:label-followed-by="listtab" fo:margin-left="6.98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1" text:style-name="List10Level6" text:level="7">
        <style:list-level-properties text:space-before="8.255cm" text:min-label-width="0cm" fo:text-align="start" text:list-level-position-and-space-mode="label-alignment">
          <style:list-level-label-alignment text:label-followed-by="listtab" fo:margin-left="8.25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yle-name="List10Level7" text:level="8">
        <style:list-level-properties text:space-before="9.525cm" text:min-label-width="0cm" fo:text-align="start" text:list-level-position-and-space-mode="label-alignment">
          <style:list-level-label-alignment text:label-followed-by="listtab" fo:margin-left="9.52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i" text:style-name="List10Level8" text:level="9">
        <style:list-level-properties text:space-before="10.795cm" text:min-label-width="0cm" fo:text-align="start" text:list-level-position-and-space-mode="label-alignment">
          <style:list-level-label-alignment text:label-followed-by="listtab" fo:margin-left="10.79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</text:list-style>
    <style:style style:name="List11Level0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1Level1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1Level2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1Level3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1Level4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1Level5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1Level6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1Level7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1Level8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text:list-style style:name="LS11">
      <text:list-level-style-number style:num-format="1" text:start-value="8" text:style-name="List11Level0" style:num-suffix="." text:level="1">
        <style:list-level-properties text:space-before="1.27cm" text:min-label-width="0cm" fo:text-align="start" text:list-level-position-and-space-mode="label-alignment">
          <style:list-level-label-alignment text:label-followed-by="listtab" fo:margin-left="1.27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yle-name="List11Level1" text:level="2">
        <style:list-level-properties text:space-before="1.905cm" text:min-label-width="0cm" fo:text-align="start" text:list-level-position-and-space-mode="label-alignment">
          <style:list-level-label-alignment text:label-followed-by="listtab" fo:margin-left="1.90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i" text:style-name="List11Level2" text:level="3">
        <style:list-level-properties text:space-before="3.175cm" text:min-label-width="0cm" fo:text-align="start" text:list-level-position-and-space-mode="label-alignment">
          <style:list-level-label-alignment text:label-followed-by="listtab" fo:margin-left="3.17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1" text:style-name="List11Level3" text:level="4">
        <style:list-level-properties text:space-before="4.445cm" text:min-label-width="0cm" fo:text-align="start" text:list-level-position-and-space-mode="label-alignment">
          <style:list-level-label-alignment text:label-followed-by="listtab" fo:margin-left="4.44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yle-name="List11Level4" text:level="5">
        <style:list-level-properties text:space-before="5.715cm" text:min-label-width="0cm" fo:text-align="start" text:list-level-position-and-space-mode="label-alignment">
          <style:list-level-label-alignment text:label-followed-by="listtab" fo:margin-left="5.71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i" text:style-name="List11Level5" text:level="6">
        <style:list-level-properties text:space-before="6.985cm" text:min-label-width="0cm" fo:text-align="start" text:list-level-position-and-space-mode="label-alignment">
          <style:list-level-label-alignment text:label-followed-by="listtab" fo:margin-left="6.98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1" text:style-name="List11Level6" text:level="7">
        <style:list-level-properties text:space-before="8.255cm" text:min-label-width="0cm" fo:text-align="start" text:list-level-position-and-space-mode="label-alignment">
          <style:list-level-label-alignment text:label-followed-by="listtab" fo:margin-left="8.25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yle-name="List11Level7" text:level="8">
        <style:list-level-properties text:space-before="9.525cm" text:min-label-width="0cm" fo:text-align="start" text:list-level-position-and-space-mode="label-alignment">
          <style:list-level-label-alignment text:label-followed-by="listtab" fo:margin-left="9.52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i" text:style-name="List11Level8" text:level="9">
        <style:list-level-properties text:space-before="10.795cm" text:min-label-width="0cm" fo:text-align="start" text:list-level-position-and-space-mode="label-alignment">
          <style:list-level-label-alignment text:label-followed-by="listtab" fo:margin-left="10.79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</text:list-style>
    <style:style style:name="List12Level0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2Level1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2Level2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2Level3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2Level4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2Level5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2Level6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2Level7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2Level8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text:list-style style:name="LS12">
      <text:list-level-style-number style:num-format="1" text:start-value="10" text:style-name="List12Level0" style:num-suffix="." text:level="1">
        <style:list-level-properties text:space-before="1.27cm" text:min-label-width="0cm" fo:text-align="start" text:list-level-position-and-space-mode="label-alignment">
          <style:list-level-label-alignment text:label-followed-by="listtab" fo:margin-left="1.27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yle-name="List12Level1" text:level="2">
        <style:list-level-properties text:space-before="1.905cm" text:min-label-width="0cm" fo:text-align="start" text:list-level-position-and-space-mode="label-alignment">
          <style:list-level-label-alignment text:label-followed-by="listtab" fo:margin-left="1.90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i" text:style-name="List12Level2" text:level="3">
        <style:list-level-properties text:space-before="3.175cm" text:min-label-width="0cm" fo:text-align="start" text:list-level-position-and-space-mode="label-alignment">
          <style:list-level-label-alignment text:label-followed-by="listtab" fo:margin-left="3.17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1" text:style-name="List12Level3" text:level="4">
        <style:list-level-properties text:space-before="4.445cm" text:min-label-width="0cm" fo:text-align="start" text:list-level-position-and-space-mode="label-alignment">
          <style:list-level-label-alignment text:label-followed-by="listtab" fo:margin-left="4.44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yle-name="List12Level4" text:level="5">
        <style:list-level-properties text:space-before="5.715cm" text:min-label-width="0cm" fo:text-align="start" text:list-level-position-and-space-mode="label-alignment">
          <style:list-level-label-alignment text:label-followed-by="listtab" fo:margin-left="5.71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i" text:style-name="List12Level5" text:level="6">
        <style:list-level-properties text:space-before="6.985cm" text:min-label-width="0cm" fo:text-align="start" text:list-level-position-and-space-mode="label-alignment">
          <style:list-level-label-alignment text:label-followed-by="listtab" fo:margin-left="6.98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1" text:style-name="List12Level6" text:level="7">
        <style:list-level-properties text:space-before="8.255cm" text:min-label-width="0cm" fo:text-align="start" text:list-level-position-and-space-mode="label-alignment">
          <style:list-level-label-alignment text:label-followed-by="listtab" fo:margin-left="8.25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yle-name="List12Level7" text:level="8">
        <style:list-level-properties text:space-before="9.525cm" text:min-label-width="0cm" fo:text-align="start" text:list-level-position-and-space-mode="label-alignment">
          <style:list-level-label-alignment text:label-followed-by="listtab" fo:margin-left="9.52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i" text:style-name="List12Level8" text:level="9">
        <style:list-level-properties text:space-before="10.795cm" text:min-label-width="0cm" fo:text-align="start" text:list-level-position-and-space-mode="label-alignment">
          <style:list-level-label-alignment text:label-followed-by="listtab" fo:margin-left="10.79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</text:list-style>
    <style:style style:name="List13Level0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3Level1" style:family="text">
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</style:style>
    <style:style style:name="List13Level2" style:family="text">
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</style:style>
    <style:style style:name="List13Level3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3Level4" style:family="text">
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</style:style>
    <style:style style:name="List13Level5" style:family="text">
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</style:style>
    <style:style style:name="List13Level6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3Level7" style:family="text">
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</style:style>
    <style:style style:name="List13Level8" style:family="text">
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</style:style>
    <text:list-style style:name="LS13">
      <text:list-level-style-bullet text:bullet-char="•" text:style-name="List13Level0" text:level="1">
        <style:list-level-properties text:space-before="2.007cm" text:min-label-width="0cm" fo:text-align="start" text:list-level-position-and-space-mode="label-alignment">
          <style:list-level-label-alignment text:label-followed-by="listtab" fo:margin-left="2.007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bullet>
      <text:list-level-style-bullet text:bullet-char="o" text:style-name="List13Level1" text:level="2">
        <style:list-level-properties text:space-before="3.277cm" text:min-label-width="0cm" fo:text-align="start" text:list-level-position-and-space-mode="label-alignment">
          <style:list-level-label-alignment text:label-followed-by="listtab" fo:margin-left="3.277cm" fo:text-indent="0cm"/>
        </style:list-level-properties>
  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  </text:list-level-style-bullet>
      <text:list-level-style-bullet text:bullet-char="▪" text:style-name="List13Level2" text:level="3">
        <style:list-level-properties text:space-before="4.547cm" text:min-label-width="0cm" fo:text-align="start" text:list-level-position-and-space-mode="label-alignment">
          <style:list-level-label-alignment text:label-followed-by="listtab" fo:margin-left="4.547cm" fo:text-indent="0cm"/>
        </style:list-level-properties>
  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  </text:list-level-style-bullet>
      <text:list-level-style-bullet text:bullet-char="•" text:style-name="List13Level3" text:level="4">
        <style:list-level-properties text:space-before="5.817cm" text:min-label-width="0cm" fo:text-align="start" text:list-level-position-and-space-mode="label-alignment">
          <style:list-level-label-alignment text:label-followed-by="listtab" fo:margin-left="5.817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bullet>
      <text:list-level-style-bullet text:bullet-char="o" text:style-name="List13Level4" text:level="5">
        <style:list-level-properties text:space-before="7.087cm" text:min-label-width="0cm" fo:text-align="start" text:list-level-position-and-space-mode="label-alignment">
          <style:list-level-label-alignment text:label-followed-by="listtab" fo:margin-left="7.087cm" fo:text-indent="0cm"/>
        </style:list-level-properties>
  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  </text:list-level-style-bullet>
      <text:list-level-style-bullet text:bullet-char="▪" text:style-name="List13Level5" text:level="6">
        <style:list-level-properties text:space-before="8.357cm" text:min-label-width="0cm" fo:text-align="start" text:list-level-position-and-space-mode="label-alignment">
          <style:list-level-label-alignment text:label-followed-by="listtab" fo:margin-left="8.357cm" fo:text-indent="0cm"/>
        </style:list-level-properties>
  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  </text:list-level-style-bullet>
      <text:list-level-style-bullet text:bullet-char="•" text:style-name="List13Level6" text:level="7">
        <style:list-level-properties text:space-before="9.627cm" text:min-label-width="0cm" fo:text-align="start" text:list-level-position-and-space-mode="label-alignment">
          <style:list-level-label-alignment text:label-followed-by="listtab" fo:margin-left="9.627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bullet>
      <text:list-level-style-bullet text:bullet-char="o" text:style-name="List13Level7" text:level="8">
        <style:list-level-properties text:space-before="10.897cm" text:min-label-width="0cm" fo:text-align="start" text:list-level-position-and-space-mode="label-alignment">
          <style:list-level-label-alignment text:label-followed-by="listtab" fo:margin-left="10.897cm" fo:text-indent="0cm"/>
        </style:list-level-properties>
  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  </text:list-level-style-bullet>
      <text:list-level-style-bullet text:bullet-char="▪" text:style-name="List13Level8" text:level="9">
        <style:list-level-properties text:space-before="12.167cm" text:min-label-width="0cm" fo:text-align="start" text:list-level-position-and-space-mode="label-alignment">
          <style:list-level-label-alignment text:label-followed-by="listtab" fo:margin-left="12.167cm" fo:text-indent="0cm"/>
        </style:list-level-properties>
  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  </text:list-level-style-bullet>
    </text:list-style>
    <style:style style:name="List14Level0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4Level1" style:family="text">
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</style:style>
    <style:style style:name="List14Level2" style:family="text">
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</style:style>
    <style:style style:name="List14Level3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4Level4" style:family="text">
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</style:style>
    <style:style style:name="List14Level5" style:family="text">
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</style:style>
    <style:style style:name="List14Level6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4Level7" style:family="text">
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</style:style>
    <style:style style:name="List14Level8" style:family="text">
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</style:style>
    <text:list-style style:name="LS14">
      <text:list-level-style-bullet text:bullet-char="•" text:style-name="List14Level0" text:level="1">
        <style:list-level-properties text:space-before="1.905cm" text:min-label-width="0cm" fo:text-align="start" text:list-level-position-and-space-mode="label-alignment">
          <style:list-level-label-alignment text:label-followed-by="listtab" fo:margin-left="1.90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bullet>
      <text:list-level-style-bullet text:bullet-char="o" text:style-name="List14Level1" text:level="2">
        <style:list-level-properties text:space-before="3.175cm" text:min-label-width="0cm" fo:text-align="start" text:list-level-position-and-space-mode="label-alignment">
          <style:list-level-label-alignment text:label-followed-by="listtab" fo:margin-left="3.175cm" fo:text-indent="0cm"/>
        </style:list-level-properties>
  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  </text:list-level-style-bullet>
      <text:list-level-style-bullet text:bullet-char="▪" text:style-name="List14Level2" text:level="3">
        <style:list-level-properties text:space-before="4.445cm" text:min-label-width="0cm" fo:text-align="start" text:list-level-position-and-space-mode="label-alignment">
          <style:list-level-label-alignment text:label-followed-by="listtab" fo:margin-left="4.445cm" fo:text-indent="0cm"/>
        </style:list-level-properties>
  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  </text:list-level-style-bullet>
      <text:list-level-style-bullet text:bullet-char="•" text:style-name="List14Level3" text:level="4">
        <style:list-level-properties text:space-before="5.715cm" text:min-label-width="0cm" fo:text-align="start" text:list-level-position-and-space-mode="label-alignment">
          <style:list-level-label-alignment text:label-followed-by="listtab" fo:margin-left="5.71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bullet>
      <text:list-level-style-bullet text:bullet-char="o" text:style-name="List14Level4" text:level="5">
        <style:list-level-properties text:space-before="6.985cm" text:min-label-width="0cm" fo:text-align="start" text:list-level-position-and-space-mode="label-alignment">
          <style:list-level-label-alignment text:label-followed-by="listtab" fo:margin-left="6.985cm" fo:text-indent="0cm"/>
        </style:list-level-properties>
  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  </text:list-level-style-bullet>
      <text:list-level-style-bullet text:bullet-char="▪" text:style-name="List14Level5" text:level="6">
        <style:list-level-properties text:space-before="8.255cm" text:min-label-width="0cm" fo:text-align="start" text:list-level-position-and-space-mode="label-alignment">
          <style:list-level-label-alignment text:label-followed-by="listtab" fo:margin-left="8.255cm" fo:text-indent="0cm"/>
        </style:list-level-properties>
  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  </text:list-level-style-bullet>
      <text:list-level-style-bullet text:bullet-char="•" text:style-name="List14Level6" text:level="7">
        <style:list-level-properties text:space-before="9.525cm" text:min-label-width="0cm" fo:text-align="start" text:list-level-position-and-space-mode="label-alignment">
          <style:list-level-label-alignment text:label-followed-by="listtab" fo:margin-left="9.52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bullet>
      <text:list-level-style-bullet text:bullet-char="o" text:style-name="List14Level7" text:level="8">
        <style:list-level-properties text:space-before="10.795cm" text:min-label-width="0cm" fo:text-align="start" text:list-level-position-and-space-mode="label-alignment">
          <style:list-level-label-alignment text:label-followed-by="listtab" fo:margin-left="10.795cm" fo:text-indent="0cm"/>
        </style:list-level-properties>
  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  </text:list-level-style-bullet>
      <text:list-level-style-bullet text:bullet-char="▪" text:style-name="List14Level8" text:level="9">
        <style:list-level-properties text:space-before="12.065cm" text:min-label-width="0cm" fo:text-align="start" text:list-level-position-and-space-mode="label-alignment">
          <style:list-level-label-alignment text:label-followed-by="listtab" fo:margin-left="12.065cm" fo:text-indent="0cm"/>
        </style:list-level-properties>
  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  </text:list-level-style-bullet>
    </text:list-style>
    <style:style style:name="List15Level0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5Level1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5Level2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5Level3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5Level4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5Level5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5Level6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5Level7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5Level8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text:list-style style:name="LS15">
      <text:list-level-style-number style:num-format="1" text:style-name="List15Level0" style:num-suffix="." text:level="1">
        <style:list-level-properties text:space-before="0.018cm" text:min-label-width="0cm" fo:text-align="start" text:list-level-position-and-space-mode="label-alignment">
          <style:list-level-label-alignment text:label-followed-by="listtab" fo:margin-left="0.018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yle-name="List15Level1" text:level="2">
        <style:list-level-properties text:space-before="1.905cm" text:min-label-width="0cm" fo:text-align="start" text:list-level-position-and-space-mode="label-alignment">
          <style:list-level-label-alignment text:label-followed-by="listtab" fo:margin-left="1.90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i" text:style-name="List15Level2" text:level="3">
        <style:list-level-properties text:space-before="3.175cm" text:min-label-width="0cm" fo:text-align="start" text:list-level-position-and-space-mode="label-alignment">
          <style:list-level-label-alignment text:label-followed-by="listtab" fo:margin-left="3.17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1" text:style-name="List15Level3" text:level="4">
        <style:list-level-properties text:space-before="4.445cm" text:min-label-width="0cm" fo:text-align="start" text:list-level-position-and-space-mode="label-alignment">
          <style:list-level-label-alignment text:label-followed-by="listtab" fo:margin-left="4.44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yle-name="List15Level4" text:level="5">
        <style:list-level-properties text:space-before="5.715cm" text:min-label-width="0cm" fo:text-align="start" text:list-level-position-and-space-mode="label-alignment">
          <style:list-level-label-alignment text:label-followed-by="listtab" fo:margin-left="5.71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i" text:style-name="List15Level5" text:level="6">
        <style:list-level-properties text:space-before="6.985cm" text:min-label-width="0cm" fo:text-align="start" text:list-level-position-and-space-mode="label-alignment">
          <style:list-level-label-alignment text:label-followed-by="listtab" fo:margin-left="6.98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1" text:style-name="List15Level6" text:level="7">
        <style:list-level-properties text:space-before="8.255cm" text:min-label-width="0cm" fo:text-align="start" text:list-level-position-and-space-mode="label-alignment">
          <style:list-level-label-alignment text:label-followed-by="listtab" fo:margin-left="8.25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yle-name="List15Level7" text:level="8">
        <style:list-level-properties text:space-before="9.525cm" text:min-label-width="0cm" fo:text-align="start" text:list-level-position-and-space-mode="label-alignment">
          <style:list-level-label-alignment text:label-followed-by="listtab" fo:margin-left="9.52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i" text:style-name="List15Level8" text:level="9">
        <style:list-level-properties text:space-before="10.795cm" text:min-label-width="0cm" fo:text-align="start" text:list-level-position-and-space-mode="label-alignment">
          <style:list-level-label-alignment text:label-followed-by="listtab" fo:margin-left="10.79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</text:list-style>
    <style:style style:name="List16Level0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6Level1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6Level2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6Level3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6Level4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6Level5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6Level6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6Level7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6Level8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text:list-style style:name="LS16">
      <text:list-level-style-number style:num-format="1" text:style-name="List16Level0" style:num-suffix="." text:level="1">
        <style:list-level-properties text:space-before="0.635cm" text:min-label-width="0cm" fo:text-align="start" text:list-level-position-and-space-mode="label-alignment">
          <style:list-level-label-alignment text:label-followed-by="listtab" fo:margin-left="0.63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yle-name="List16Level1" style:num-suffix="." text:level="2">
        <style:list-level-properties text:space-before="1.905cm" text:min-label-width="0cm" fo:text-align="start" text:list-level-position-and-space-mode="label-alignment">
          <style:list-level-label-alignment text:label-followed-by="listtab" fo:margin-left="1.90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i" text:style-name="List16Level2" text:level="3">
        <style:list-level-properties text:space-before="3.175cm" text:min-label-width="0cm" fo:text-align="start" text:list-level-position-and-space-mode="label-alignment">
          <style:list-level-label-alignment text:label-followed-by="listtab" fo:margin-left="3.17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1" text:style-name="List16Level3" text:level="4">
        <style:list-level-properties text:space-before="4.445cm" text:min-label-width="0cm" fo:text-align="start" text:list-level-position-and-space-mode="label-alignment">
          <style:list-level-label-alignment text:label-followed-by="listtab" fo:margin-left="4.44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yle-name="List16Level4" text:level="5">
        <style:list-level-properties text:space-before="5.715cm" text:min-label-width="0cm" fo:text-align="start" text:list-level-position-and-space-mode="label-alignment">
          <style:list-level-label-alignment text:label-followed-by="listtab" fo:margin-left="5.71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i" text:style-name="List16Level5" text:level="6">
        <style:list-level-properties text:space-before="6.985cm" text:min-label-width="0cm" fo:text-align="start" text:list-level-position-and-space-mode="label-alignment">
          <style:list-level-label-alignment text:label-followed-by="listtab" fo:margin-left="6.98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1" text:style-name="List16Level6" text:level="7">
        <style:list-level-properties text:space-before="8.255cm" text:min-label-width="0cm" fo:text-align="start" text:list-level-position-and-space-mode="label-alignment">
          <style:list-level-label-alignment text:label-followed-by="listtab" fo:margin-left="8.25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yle-name="List16Level7" text:level="8">
        <style:list-level-properties text:space-before="9.525cm" text:min-label-width="0cm" fo:text-align="start" text:list-level-position-and-space-mode="label-alignment">
          <style:list-level-label-alignment text:label-followed-by="listtab" fo:margin-left="9.52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i" text:style-name="List16Level8" text:level="9">
        <style:list-level-properties text:space-before="10.795cm" text:min-label-width="0cm" fo:text-align="start" text:list-level-position-and-space-mode="label-alignment">
          <style:list-level-label-alignment text:label-followed-by="listtab" fo:margin-left="10.79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</text:list-style>
    <style:style style:name="List17Level0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7Level1" style:family="text">
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</style:style>
    <style:style style:name="List17Level2" style:family="text">
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</style:style>
    <style:style style:name="List17Level3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7Level4" style:family="text">
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</style:style>
    <style:style style:name="List17Level5" style:family="text">
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</style:style>
    <style:style style:name="List17Level6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7Level7" style:family="text">
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</style:style>
    <style:style style:name="List17Level8" style:family="text">
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</style:style>
    <text:list-style style:name="LS17">
      <text:list-level-style-bullet text:bullet-char="•" text:style-name="List17Level0" text:level="1">
        <style:list-level-properties text:space-before="1.46cm" text:min-label-width="0cm" fo:text-align="start" text:list-level-position-and-space-mode="label-alignment">
          <style:list-level-label-alignment text:label-followed-by="listtab" fo:margin-left="1.46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bullet>
      <text:list-level-style-bullet text:bullet-char="o" text:style-name="List17Level1" text:level="2">
        <style:list-level-properties text:space-before="2.73cm" text:min-label-width="0cm" fo:text-align="start" text:list-level-position-and-space-mode="label-alignment">
          <style:list-level-label-alignment text:label-followed-by="listtab" fo:margin-left="2.73cm" fo:text-indent="0cm"/>
        </style:list-level-properties>
  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  </text:list-level-style-bullet>
      <text:list-level-style-bullet text:bullet-char="▪" text:style-name="List17Level2" text:level="3">
        <style:list-level-properties text:space-before="4cm" text:min-label-width="0cm" fo:text-align="start" text:list-level-position-and-space-mode="label-alignment">
          <style:list-level-label-alignment text:label-followed-by="listtab" fo:margin-left="4cm" fo:text-indent="0cm"/>
        </style:list-level-properties>
  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  </text:list-level-style-bullet>
      <text:list-level-style-bullet text:bullet-char="•" text:style-name="List17Level3" text:level="4">
        <style:list-level-properties text:space-before="5.27cm" text:min-label-width="0cm" fo:text-align="start" text:list-level-position-and-space-mode="label-alignment">
          <style:list-level-label-alignment text:label-followed-by="listtab" fo:margin-left="5.27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bullet>
      <text:list-level-style-bullet text:bullet-char="o" text:style-name="List17Level4" text:level="5">
        <style:list-level-properties text:space-before="6.54cm" text:min-label-width="0cm" fo:text-align="start" text:list-level-position-and-space-mode="label-alignment">
          <style:list-level-label-alignment text:label-followed-by="listtab" fo:margin-left="6.54cm" fo:text-indent="0cm"/>
        </style:list-level-properties>
  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  </text:list-level-style-bullet>
      <text:list-level-style-bullet text:bullet-char="▪" text:style-name="List17Level5" text:level="6">
        <style:list-level-properties text:space-before="7.81cm" text:min-label-width="0cm" fo:text-align="start" text:list-level-position-and-space-mode="label-alignment">
          <style:list-level-label-alignment text:label-followed-by="listtab" fo:margin-left="7.81cm" fo:text-indent="0cm"/>
        </style:list-level-properties>
  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  </text:list-level-style-bullet>
      <text:list-level-style-bullet text:bullet-char="•" text:style-name="List17Level6" text:level="7">
        <style:list-level-properties text:space-before="9.08cm" text:min-label-width="0cm" fo:text-align="start" text:list-level-position-and-space-mode="label-alignment">
          <style:list-level-label-alignment text:label-followed-by="listtab" fo:margin-left="9.08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bullet>
      <text:list-level-style-bullet text:bullet-char="o" text:style-name="List17Level7" text:level="8">
        <style:list-level-properties text:space-before="10.35cm" text:min-label-width="0cm" fo:text-align="start" text:list-level-position-and-space-mode="label-alignment">
          <style:list-level-label-alignment text:label-followed-by="listtab" fo:margin-left="10.35cm" fo:text-indent="0cm"/>
        </style:list-level-properties>
  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  </text:list-level-style-bullet>
      <text:list-level-style-bullet text:bullet-char="▪" text:style-name="List17Level8" text:level="9">
        <style:list-level-properties text:space-before="11.62cm" text:min-label-width="0cm" fo:text-align="start" text:list-level-position-and-space-mode="label-alignment">
          <style:list-level-label-alignment text:label-followed-by="listtab" fo:margin-left="11.62cm" fo:text-indent="0cm"/>
        </style:list-level-properties>
  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  </text:list-level-style-bullet>
    </text:list-style>
    <style:style style:name="List18Level0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8Level1" style:family="text">
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</style:style>
    <style:style style:name="List18Level2" style:family="text">
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</style:style>
    <style:style style:name="List18Level3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8Level4" style:family="text">
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</style:style>
    <style:style style:name="List18Level5" style:family="text">
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</style:style>
    <style:style style:name="List18Level6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8Level7" style:family="text">
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</style:style>
    <style:style style:name="List18Level8" style:family="text">
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</style:style>
    <text:list-style style:name="LS18">
      <text:list-level-style-bullet text:bullet-char="•" text:style-name="List18Level0" text:level="1">
        <style:list-level-properties text:space-before="1.46cm" text:min-label-width="0cm" fo:text-align="start" text:list-level-position-and-space-mode="label-alignment">
          <style:list-level-label-alignment text:label-followed-by="listtab" fo:margin-left="1.46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bullet>
      <text:list-level-style-bullet text:bullet-char="o" text:style-name="List18Level1" text:level="2">
        <style:list-level-properties text:space-before="2.73cm" text:min-label-width="0cm" fo:text-align="start" text:list-level-position-and-space-mode="label-alignment">
          <style:list-level-label-alignment text:label-followed-by="listtab" fo:margin-left="2.73cm" fo:text-indent="0cm"/>
        </style:list-level-properties>
  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  </text:list-level-style-bullet>
      <text:list-level-style-bullet text:bullet-char="▪" text:style-name="List18Level2" text:level="3">
        <style:list-level-properties text:space-before="4cm" text:min-label-width="0cm" fo:text-align="start" text:list-level-position-and-space-mode="label-alignment">
          <style:list-level-label-alignment text:label-followed-by="listtab" fo:margin-left="4cm" fo:text-indent="0cm"/>
        </style:list-level-properties>
  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  </text:list-level-style-bullet>
      <text:list-level-style-bullet text:bullet-char="•" text:style-name="List18Level3" text:level="4">
        <style:list-level-properties text:space-before="5.27cm" text:min-label-width="0cm" fo:text-align="start" text:list-level-position-and-space-mode="label-alignment">
          <style:list-level-label-alignment text:label-followed-by="listtab" fo:margin-left="5.27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bullet>
      <text:list-level-style-bullet text:bullet-char="o" text:style-name="List18Level4" text:level="5">
        <style:list-level-properties text:space-before="6.54cm" text:min-label-width="0cm" fo:text-align="start" text:list-level-position-and-space-mode="label-alignment">
          <style:list-level-label-alignment text:label-followed-by="listtab" fo:margin-left="6.54cm" fo:text-indent="0cm"/>
        </style:list-level-properties>
  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  </text:list-level-style-bullet>
      <text:list-level-style-bullet text:bullet-char="▪" text:style-name="List18Level5" text:level="6">
        <style:list-level-properties text:space-before="7.81cm" text:min-label-width="0cm" fo:text-align="start" text:list-level-position-and-space-mode="label-alignment">
          <style:list-level-label-alignment text:label-followed-by="listtab" fo:margin-left="7.81cm" fo:text-indent="0cm"/>
        </style:list-level-properties>
  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  </text:list-level-style-bullet>
      <text:list-level-style-bullet text:bullet-char="•" text:style-name="List18Level6" text:level="7">
        <style:list-level-properties text:space-before="9.08cm" text:min-label-width="0cm" fo:text-align="start" text:list-level-position-and-space-mode="label-alignment">
          <style:list-level-label-alignment text:label-followed-by="listtab" fo:margin-left="9.08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bullet>
      <text:list-level-style-bullet text:bullet-char="o" text:style-name="List18Level7" text:level="8">
        <style:list-level-properties text:space-before="10.35cm" text:min-label-width="0cm" fo:text-align="start" text:list-level-position-and-space-mode="label-alignment">
          <style:list-level-label-alignment text:label-followed-by="listtab" fo:margin-left="10.35cm" fo:text-indent="0cm"/>
        </style:list-level-properties>
  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  </text:list-level-style-bullet>
      <text:list-level-style-bullet text:bullet-char="▪" text:style-name="List18Level8" text:level="9">
        <style:list-level-properties text:space-before="11.62cm" text:min-label-width="0cm" fo:text-align="start" text:list-level-position-and-space-mode="label-alignment">
          <style:list-level-label-alignment text:label-followed-by="listtab" fo:margin-left="11.62cm" fo:text-indent="0cm"/>
        </style:list-level-properties>
  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  </text:list-level-style-bullet>
    </text:list-style>
    <style:style style:name="List19Level0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9Level1" style:family="text">
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</style:style>
    <style:style style:name="List19Level2" style:family="text">
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</style:style>
    <style:style style:name="List19Level3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9Level4" style:family="text">
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</style:style>
    <style:style style:name="List19Level5" style:family="text">
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</style:style>
    <style:style style:name="List19Level6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19Level7" style:family="text">
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</style:style>
    <style:style style:name="List19Level8" style:family="text">
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</style:style>
    <text:list-style style:name="LS19">
      <text:list-level-style-bullet text:bullet-char="•" text:style-name="List19Level0" text:level="1">
        <style:list-level-properties text:space-before="1.46cm" text:min-label-width="0cm" fo:text-align="start" text:list-level-position-and-space-mode="label-alignment">
          <style:list-level-label-alignment text:label-followed-by="listtab" fo:margin-left="1.46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bullet>
      <text:list-level-style-bullet text:bullet-char="o" text:style-name="List19Level1" text:level="2">
        <style:list-level-properties text:space-before="2.73cm" text:min-label-width="0cm" fo:text-align="start" text:list-level-position-and-space-mode="label-alignment">
          <style:list-level-label-alignment text:label-followed-by="listtab" fo:margin-left="2.73cm" fo:text-indent="0cm"/>
        </style:list-level-properties>
  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  </text:list-level-style-bullet>
      <text:list-level-style-bullet text:bullet-char="▪" text:style-name="List19Level2" text:level="3">
        <style:list-level-properties text:space-before="4cm" text:min-label-width="0cm" fo:text-align="start" text:list-level-position-and-space-mode="label-alignment">
          <style:list-level-label-alignment text:label-followed-by="listtab" fo:margin-left="4cm" fo:text-indent="0cm"/>
        </style:list-level-properties>
  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  </text:list-level-style-bullet>
      <text:list-level-style-bullet text:bullet-char="•" text:style-name="List19Level3" text:level="4">
        <style:list-level-properties text:space-before="5.27cm" text:min-label-width="0cm" fo:text-align="start" text:list-level-position-and-space-mode="label-alignment">
          <style:list-level-label-alignment text:label-followed-by="listtab" fo:margin-left="5.27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bullet>
      <text:list-level-style-bullet text:bullet-char="o" text:style-name="List19Level4" text:level="5">
        <style:list-level-properties text:space-before="6.54cm" text:min-label-width="0cm" fo:text-align="start" text:list-level-position-and-space-mode="label-alignment">
          <style:list-level-label-alignment text:label-followed-by="listtab" fo:margin-left="6.54cm" fo:text-indent="0cm"/>
        </style:list-level-properties>
  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  </text:list-level-style-bullet>
      <text:list-level-style-bullet text:bullet-char="▪" text:style-name="List19Level5" text:level="6">
        <style:list-level-properties text:space-before="7.81cm" text:min-label-width="0cm" fo:text-align="start" text:list-level-position-and-space-mode="label-alignment">
          <style:list-level-label-alignment text:label-followed-by="listtab" fo:margin-left="7.81cm" fo:text-indent="0cm"/>
        </style:list-level-properties>
  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  </text:list-level-style-bullet>
      <text:list-level-style-bullet text:bullet-char="•" text:style-name="List19Level6" text:level="7">
        <style:list-level-properties text:space-before="9.08cm" text:min-label-width="0cm" fo:text-align="start" text:list-level-position-and-space-mode="label-alignment">
          <style:list-level-label-alignment text:label-followed-by="listtab" fo:margin-left="9.08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bullet>
      <text:list-level-style-bullet text:bullet-char="o" text:style-name="List19Level7" text:level="8">
        <style:list-level-properties text:space-before="10.35cm" text:min-label-width="0cm" fo:text-align="start" text:list-level-position-and-space-mode="label-alignment">
          <style:list-level-label-alignment text:label-followed-by="listtab" fo:margin-left="10.35cm" fo:text-indent="0cm"/>
        </style:list-level-properties>
  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  </text:list-level-style-bullet>
      <text:list-level-style-bullet text:bullet-char="▪" text:style-name="List19Level8" text:level="9">
        <style:list-level-properties text:space-before="11.62cm" text:min-label-width="0cm" fo:text-align="start" text:list-level-position-and-space-mode="label-alignment">
          <style:list-level-label-alignment text:label-followed-by="listtab" fo:margin-left="11.62cm" fo:text-indent="0cm"/>
        </style:list-level-properties>
  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  </text:list-level-style-bullet>
    </text:list-style>
    <style:style style:name="List20Level0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20Level1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20Level2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20Level3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20Level4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20Level5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20Level6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20Level7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20Level8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text:list-style style:name="LS20">
      <text:list-level-style-number style:num-format="1" text:start-value="26" text:style-name="List20Level0" style:num-suffix="." text:level="1">
        <style:list-level-properties text:space-before="0.018cm" text:min-label-width="0cm" fo:text-align="start" text:list-level-position-and-space-mode="label-alignment">
          <style:list-level-label-alignment text:label-followed-by="listtab" fo:margin-left="0.018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yle-name="List20Level1" text:level="2">
        <style:list-level-properties text:space-before="1.905cm" text:min-label-width="0cm" fo:text-align="start" text:list-level-position-and-space-mode="label-alignment">
          <style:list-level-label-alignment text:label-followed-by="listtab" fo:margin-left="1.90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i" text:style-name="List20Level2" text:level="3">
        <style:list-level-properties text:space-before="3.175cm" text:min-label-width="0cm" fo:text-align="start" text:list-level-position-and-space-mode="label-alignment">
          <style:list-level-label-alignment text:label-followed-by="listtab" fo:margin-left="3.17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1" text:style-name="List20Level3" text:level="4">
        <style:list-level-properties text:space-before="4.445cm" text:min-label-width="0cm" fo:text-align="start" text:list-level-position-and-space-mode="label-alignment">
          <style:list-level-label-alignment text:label-followed-by="listtab" fo:margin-left="4.44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yle-name="List20Level4" text:level="5">
        <style:list-level-properties text:space-before="5.715cm" text:min-label-width="0cm" fo:text-align="start" text:list-level-position-and-space-mode="label-alignment">
          <style:list-level-label-alignment text:label-followed-by="listtab" fo:margin-left="5.71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i" text:style-name="List20Level5" text:level="6">
        <style:list-level-properties text:space-before="6.985cm" text:min-label-width="0cm" fo:text-align="start" text:list-level-position-and-space-mode="label-alignment">
          <style:list-level-label-alignment text:label-followed-by="listtab" fo:margin-left="6.98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1" text:style-name="List20Level6" text:level="7">
        <style:list-level-properties text:space-before="8.255cm" text:min-label-width="0cm" fo:text-align="start" text:list-level-position-and-space-mode="label-alignment">
          <style:list-level-label-alignment text:label-followed-by="listtab" fo:margin-left="8.25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yle-name="List20Level7" text:level="8">
        <style:list-level-properties text:space-before="9.525cm" text:min-label-width="0cm" fo:text-align="start" text:list-level-position-and-space-mode="label-alignment">
          <style:list-level-label-alignment text:label-followed-by="listtab" fo:margin-left="9.52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i" text:style-name="List20Level8" text:level="9">
        <style:list-level-properties text:space-before="10.795cm" text:min-label-width="0cm" fo:text-align="start" text:list-level-position-and-space-mode="label-alignment">
          <style:list-level-label-alignment text:label-followed-by="listtab" fo:margin-left="10.795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</text:list-style>
    <style:style style:name="List21Level0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21Level1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21Level2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21Level3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21Level4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21Level5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21Level6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21Level7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21Level8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text:list-style style:name="LS21">
      <text:list-level-style-number style:num-format="1" text:style-name="List21Level0" style:num-suffix="." text:level="1">
        <style:list-level-properties text:space-before="1.27cm" text:min-label-width="0cm" fo:text-align="start" text:list-level-position-and-space-mode="label-alignment">
          <style:list-level-label-alignment text:label-followed-by="listtab" fo:margin-left="1.27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art-value="2" text:style-name="List21Level1" style:num-suffix="." text:level="2">
        <style:list-level-properties text:space-before="1.753cm" text:min-label-width="0cm" fo:text-align="start" text:list-level-position-and-space-mode="label-alignment">
          <style:list-level-label-alignment text:label-followed-by="listtab" fo:margin-left="1.753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i" text:style-name="List21Level2" text:level="3">
        <style:list-level-properties text:space-before="2.321cm" text:min-label-width="0cm" fo:text-align="start" text:list-level-position-and-space-mode="label-alignment">
          <style:list-level-label-alignment text:label-followed-by="listtab" fo:margin-left="2.321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1" text:style-name="List21Level3" text:level="4">
        <style:list-level-properties text:space-before="3.591cm" text:min-label-width="0cm" fo:text-align="start" text:list-level-position-and-space-mode="label-alignment">
          <style:list-level-label-alignment text:label-followed-by="listtab" fo:margin-left="3.591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yle-name="List21Level4" text:level="5">
        <style:list-level-properties text:space-before="4.861cm" text:min-label-width="0cm" fo:text-align="start" text:list-level-position-and-space-mode="label-alignment">
          <style:list-level-label-alignment text:label-followed-by="listtab" fo:margin-left="4.861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i" text:style-name="List21Level5" text:level="6">
        <style:list-level-properties text:space-before="6.131cm" text:min-label-width="0cm" fo:text-align="start" text:list-level-position-and-space-mode="label-alignment">
          <style:list-level-label-alignment text:label-followed-by="listtab" fo:margin-left="6.131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1" text:style-name="List21Level6" text:level="7">
        <style:list-level-properties text:space-before="7.401cm" text:min-label-width="0cm" fo:text-align="start" text:list-level-position-and-space-mode="label-alignment">
          <style:list-level-label-alignment text:label-followed-by="listtab" fo:margin-left="7.401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yle-name="List21Level7" text:level="8">
        <style:list-level-properties text:space-before="8.671cm" text:min-label-width="0cm" fo:text-align="start" text:list-level-position-and-space-mode="label-alignment">
          <style:list-level-label-alignment text:label-followed-by="listtab" fo:margin-left="8.671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i" text:style-name="List21Level8" text:level="9">
        <style:list-level-properties text:space-before="9.941cm" text:min-label-width="0cm" fo:text-align="start" text:list-level-position-and-space-mode="label-alignment">
          <style:list-level-label-alignment text:label-followed-by="listtab" fo:margin-left="9.941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</text:list-style>
    <style:style style:name="List22Level0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22Level1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22Level2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22Level3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22Level4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22Level5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22Level6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22Level7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22Level8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text:list-style style:name="LS22">
      <text:list-level-style-number style:num-format="1" text:start-value="2" text:style-name="List22Level0" style:num-suffix="." text:level="1">
        <style:list-level-properties text:space-before="1.27cm" text:min-label-width="0cm" fo:text-align="start" text:list-level-position-and-space-mode="label-alignment">
          <style:list-level-label-alignment text:label-followed-by="listtab" fo:margin-left="1.27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yle-name="List22Level1" style:num-suffix=")" style:num-prefix="(" text:level="2">
        <style:list-level-properties text:space-before="2.252cm" text:min-label-width="0cm" fo:text-align="start" text:list-level-position-and-space-mode="label-alignment">
          <style:list-level-label-alignment text:label-followed-by="listtab" fo:margin-left="2.252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i" text:style-name="List22Level2" text:level="3">
        <style:list-level-properties text:space-before="3.154cm" text:min-label-width="0cm" fo:text-align="start" text:list-level-position-and-space-mode="label-alignment">
          <style:list-level-label-alignment text:label-followed-by="listtab" fo:margin-left="3.154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1" text:style-name="List22Level3" text:level="4">
        <style:list-level-properties text:space-before="4.424cm" text:min-label-width="0cm" fo:text-align="start" text:list-level-position-and-space-mode="label-alignment">
          <style:list-level-label-alignment text:label-followed-by="listtab" fo:margin-left="4.424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yle-name="List22Level4" text:level="5">
        <style:list-level-properties text:space-before="5.694cm" text:min-label-width="0cm" fo:text-align="start" text:list-level-position-and-space-mode="label-alignment">
          <style:list-level-label-alignment text:label-followed-by="listtab" fo:margin-left="5.694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i" text:style-name="List22Level5" text:level="6">
        <style:list-level-properties text:space-before="6.964cm" text:min-label-width="0cm" fo:text-align="start" text:list-level-position-and-space-mode="label-alignment">
          <style:list-level-label-alignment text:label-followed-by="listtab" fo:margin-left="6.964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1" text:style-name="List22Level6" text:level="7">
        <style:list-level-properties text:space-before="8.234cm" text:min-label-width="0cm" fo:text-align="start" text:list-level-position-and-space-mode="label-alignment">
          <style:list-level-label-alignment text:label-followed-by="listtab" fo:margin-left="8.234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a" text:style-name="List22Level7" text:level="8">
        <style:list-level-properties text:space-before="9.504cm" text:min-label-width="0cm" fo:text-align="start" text:list-level-position-and-space-mode="label-alignment">
          <style:list-level-label-alignment text:label-followed-by="listtab" fo:margin-left="9.504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  <text:list-level-style-number style:num-format="i" text:style-name="List22Level8" text:level="9">
        <style:list-level-properties text:space-before="10.774cm" text:min-label-width="0cm" fo:text-align="start" text:list-level-position-and-space-mode="label-alignment">
          <style:list-level-label-alignment text:label-followed-by="listtab" fo:margin-left="10.774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-0.026cm" text:min-label-width="0.635cm" fo:text-align="start" text:list-level-position-and-space-mode="label-alignment">
          <style:list-level-label-alignment text:label-followed-by="listtab" fo:margin-left="0.609cm" fo:text-indent="-0.635cm"/>
        </style:list-level-properties>
      </text:list-level-style-number>
      <text:list-level-style-number style:num-format="a" text:style-name="List23Level1" style:num-suffix="." text:level="2">
        <style:list-level-properties text:space-before="1.244cm" text:min-label-width="0.635cm" fo:text-align="start" text:list-level-position-and-space-mode="label-alignment">
          <style:list-level-label-alignment text:label-followed-by="listtab" fo:margin-left="1.879cm" fo:text-indent="-0.635cm"/>
        </style:list-level-properties>
      </text:list-level-style-number>
      <text:list-level-style-number style:num-format="i" text:style-name="List23Level2" style:num-suffix="." text:level="3">
        <style:list-level-properties text:min-label-width="3.149cm" text:min-label-distance="0.318cm" fo:text-align="end" text:list-level-position-and-space-mode="label-alignment">
          <style:list-level-label-alignment text:label-followed-by="listtab" fo:margin-left="3.149cm" fo:text-indent="-0.318cm"/>
        </style:list-level-properties>
      </text:list-level-style-number>
      <text:list-level-style-number style:num-format="1" text:style-name="List23Level3" style:num-suffix="." text:level="4">
        <style:list-level-properties text:space-before="3.784cm" text:min-label-width="0.635cm" fo:text-align="start" text:list-level-position-and-space-mode="label-alignment">
          <style:list-level-label-alignment text:label-followed-by="listtab" fo:margin-left="4.419cm" fo:text-indent="-0.635cm"/>
        </style:list-level-properties>
      </text:list-level-style-number>
      <text:list-level-style-number style:num-format="a" text:style-name="List23Level4" style:num-suffix="." text:level="5">
        <style:list-level-properties text:space-before="5.054cm" text:min-label-width="0.635cm" fo:text-align="start" text:list-level-position-and-space-mode="label-alignment">
          <style:list-level-label-alignment text:label-followed-by="listtab" fo:margin-left="5.689cm" fo:text-indent="-0.635cm"/>
        </style:list-level-properties>
      </text:list-level-style-number>
      <text:list-level-style-number style:num-format="i" text:style-name="List23Level5" style:num-suffix="." text:level="6">
        <style:list-level-properties text:min-label-width="6.959cm" text:min-label-distance="0.318cm" fo:text-align="end" text:list-level-position-and-space-mode="label-alignment">
          <style:list-level-label-alignment text:label-followed-by="listtab" fo:margin-left="6.959cm" fo:text-indent="-0.318cm"/>
        </style:list-level-properties>
      </text:list-level-style-number>
      <text:list-level-style-number style:num-format="1" text:style-name="List23Level6" style:num-suffix="." text:level="7">
        <style:list-level-properties text:space-before="7.594cm" text:min-label-width="0.635cm" fo:text-align="start" text:list-level-position-and-space-mode="label-alignment">
          <style:list-level-label-alignment text:label-followed-by="listtab" fo:margin-left="8.229cm" fo:text-indent="-0.635cm"/>
        </style:list-level-properties>
      </text:list-level-style-number>
      <text:list-level-style-number style:num-format="a" text:style-name="List23Level7" style:num-suffix="." text:level="8">
        <style:list-level-properties text:space-before="8.864cm" text:min-label-width="0.635cm" fo:text-align="start" text:list-level-position-and-space-mode="label-alignment">
          <style:list-level-label-alignment text:label-followed-by="listtab" fo:margin-left="9.499cm" fo:text-indent="-0.635cm"/>
        </style:list-level-properties>
      </text:list-level-style-number>
      <text:list-level-style-number style:num-format="i" text:style-name="List23Level8" style:num-suffix="." text:level="9">
        <style:list-level-properties text:min-label-width="10.769cm" text:min-label-distance="0.318cm" fo:text-align="end" text:list-level-position-and-space-mode="label-alignment">
          <style:list-level-label-alignment text:label-followed-by="listtab" fo:margin-left="10.769cm" fo:text-indent="-0.318cm"/>
        </style:list-level-properties>
      </text:list-level-style-number>
    </text:list-style>
    <style:style style:name="List24Level0" style:family="text">
      <style:text-properties style:font-name="Symbol"/>
    </style:style>
    <style:style style:name="List24Level1" style:family="text">
      <style:text-properties style:font-name="Courier New" style:font-name-complex="Courier New"/>
    </style:style>
    <style:style style:name="List24Level2" style:family="text">
      <style:text-properties style:font-name="Wingdings"/>
    </style:style>
    <style:style style:name="List24Level3" style:family="text">
      <style:text-properties style:font-name="Symbol"/>
    </style:style>
    <style:style style:name="List24Level4" style:family="text">
      <style:text-properties style:font-name="Courier New" style:font-name-complex="Courier New"/>
    </style:style>
    <style:style style:name="List24Level5" style:family="text">
      <style:text-properties style:font-name="Wingdings"/>
    </style:style>
    <style:style style:name="List24Level6" style:family="text">
      <style:text-properties style:font-name="Symbol"/>
    </style:style>
    <style:style style:name="List24Level7" style:family="text">
      <style:text-properties style:font-name="Courier New" style:font-name-complex="Courier New"/>
    </style:style>
    <style:style style:name="List24Level8" style:family="text">
      <style:text-properties style:font-name="Wingdings"/>
    </style:style>
    <text:list-style style:name="LS24">
      <text:list-level-style-bullet text:bullet-char="" text:style-name="List2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5Level0" style:family="text">
      <style:text-properties style:font-name="Symbol"/>
    </style:style>
    <style:style style:name="List25Level1" style:family="text">
      <style:text-properties style:font-name="Courier New" style:font-name-complex="Courier New"/>
    </style:style>
    <style:style style:name="List25Level2" style:family="text">
      <style:text-properties style:font-name="Wingdings"/>
    </style:style>
    <style:style style:name="List25Level3" style:family="text">
      <style:text-properties style:font-name="Symbol"/>
    </style:style>
    <style:style style:name="List25Level4" style:family="text">
      <style:text-properties style:font-name="Courier New" style:font-name-complex="Courier New"/>
    </style:style>
    <style:style style:name="List25Level5" style:family="text">
      <style:text-properties style:font-name="Wingdings"/>
    </style:style>
    <style:style style:name="List25Level6" style:family="text">
      <style:text-properties style:font-name="Symbol"/>
    </style:style>
    <style:style style:name="List25Level7" style:family="text">
      <style:text-properties style:font-name="Courier New" style:font-name-complex="Courier New"/>
    </style:style>
    <style:style style:name="List25Level8" style:family="text">
      <style:text-properties style:font-name="Wingdings"/>
    </style:style>
    <text:list-style style:name="LS25">
      <text:list-level-style-bullet text:bullet-char="" text:style-name="List2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6Level0" style:family="text">
      <style:text-properties style:font-name="Symbol"/>
    </style:style>
    <style:style style:name="List26Level1" style:family="text">
      <style:text-properties style:font-name="Courier New" style:font-name-complex="Courier New"/>
    </style:style>
    <style:style style:name="List26Level2" style:family="text">
      <style:text-properties style:font-name="Wingdings"/>
    </style:style>
    <style:style style:name="List26Level3" style:family="text">
      <style:text-properties style:font-name="Symbol"/>
    </style:style>
    <style:style style:name="List26Level4" style:family="text">
      <style:text-properties style:font-name="Courier New" style:font-name-complex="Courier New"/>
    </style:style>
    <style:style style:name="List26Level5" style:family="text">
      <style:text-properties style:font-name="Wingdings"/>
    </style:style>
    <style:style style:name="List26Level6" style:family="text">
      <style:text-properties style:font-name="Symbol"/>
    </style:style>
    <style:style style:name="List26Level7" style:family="text">
      <style:text-properties style:font-name="Courier New" style:font-name-complex="Courier New"/>
    </style:style>
    <style:style style:name="List26Level8" style:family="text">
      <style:text-properties style:font-name="Wingdings"/>
    </style:style>
    <text:list-style style:name="LS26">
      <text:list-level-style-bullet text:bullet-char="" text:style-name="List2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 text:citation-style-name="Footnote_20_reference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59cm" fo:page-height="27.94cm" fo:padding-top="0cm" fo:margin-top="0.25cm" fo:padding-bottom="0cm" fo:margin-bottom="0.464cm" fo:padding-left="0cm" fo:margin-left="2.6cm" fo:padding-right="0cm" fo:margin-right="2.586cm"/>
      <style:header-style>
        <style:header-footer-properties fo:min-height="4.12cm" style:dynamic-spacing="true"/>
      </style:header-style>
      <style:footer-style>
        <style:header-footer-properties fo:min-height="2.073cm" style:dynamic-spacing="true"/>
      </style:footer-style>
    </style:page-layout>
    <style:style style:name="P1" style:family="paragraph" style:parent-style-name="Normal" style:master-page-name="Standard">
      <style:paragraph-properties fo:line-height="108%" fo:margin-bottom="0.27cm" fo:margin-right="2.074cm"/>
      <style:text-properties style:font-name="Arial" style:font-name-complex="Arial"/>
    </style:style>
    <style:style style:name="FR1" style:family="graphic" style:parent-style-name="Normal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margin-left="0.318cm" fo:border-right="none" fo:margin-right="0.318cm" style:horizontal-pos="from-left" style:horizontal-rel="page" style:vertical-pos="from-top" style:vertical-rel="page" style:flow-with-text="false" style:wrap="parallel" style:run-through="foreground" draw:auto-grow-height="false" draw:auto-grow-width="false"/>
    </style:style>
    <style:style style:name="P3" style:family="paragraph" style:parent-style-name="Normal">
      <style:paragraph-properties fo:text-align="left" fo:text-indent="1.27cm" fo:line-height="108%" fo:margin-bottom="0cm" fo:margin-left="0cm" fo:margin-right="0cm"/>
    </style:style>
    <style:style style:name="T3_1" style:family="text">
      <style:text-properties style:font-name="Arial" fo:font-size="12pt" style:font-name-asian="Times New Roman" style:font-size-asian="12pt" style:font-name-complex="Arial"/>
    </style:style>
    <style:style style:name="P4" style:family="paragraph" style:parent-style-name="Footer">
      <style:paragraph-properties fo:text-align="right"/>
    </style:style>
    <style:style style:name="T4_1" style:family="text"/>
    <style:style style:name="P5" style:family="paragraph" style:parent-style-name="Normal">
      <style:paragraph-properties fo:text-align="left" fo:text-indent="0cm" fo:line-height="108%" fo:margin-bottom="0cm" fo:margin-left="-0.416cm" fo:margin-right="0cm">
        <style:tab-stops>
          <style:tab-stop style:type="center" style:leader-style="none" style:position="8.507cm"/>
        </style:tab-stops>
      </style:paragraph-properties>
    </style:style>
  </office:automatic-styles>
  <office:master-styles>
    <style:master-page style:name="Standard" style:page-layout-name="pm1">
      <style:header>
        <text:p text:style-name="P1"><draw:frame svg:x="0cm" svg:y="0cm" svg:width="1.452cm" svg:height="1.187cm" draw:style-name="FR1" text:anchor-type="page" draw:z-index="15"><draw:text-box fo:min-height="1.187cm"><text:p text:style-name="P2"/></draw:text-box><svg:desc>OFFICIAL</svg:desc></draw:frame><draw:frame svg:x="2.472cm" svg:y="1.051cm" svg:width="5.673cm" svg:height="2.04cm" draw:style-name="FR2" text:anchor-type="page" draw:z-index="2"><draw:image xlink:href="Pictures/image1.png" xlink:type="simple" xlink:show="embed" xlink:actuate="onLoad"/></draw:frame></text:p>
        <text:p text:style-name="P3"><text:span text:style-name="T3_1">OFFICIAL</text:span></text:p>
      </style:header>
      <style:footer>
        <text:p text:style-name="P4"><text:span text:style-name="T4_1"><text:page-number text:select-page="current"/></text:span></text:p>
        <text:p text:style-name="P5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UKCIF MoU amendment March 2026</dc:title>
    <meta:initial-creator>David Patton</meta:initial-creator>
    <meta:creation-date>2026-07-13T08:30:00</meta:creation-date>
    <dc:creator>Joanna Burton</dc:creator>
    <dc:date>2026-07-13T08:30:00</dc:date>
    <meta:print-date>2025-11-26T19:25:00</meta:print-date>
    <meta:editing-cycles>2</meta:editing-cycles>
    <meta:document-statistic meta:page-count="36" meta:paragraph-count="133" meta:row-count="473" meta:word-count="9971" meta:character-count="66678" meta:non-whitespace-character-count="56840"/>
    <meta:user-defined meta:name="ClassificationContentMarkingFooterFontProps">#000000,10,Aptos</meta:user-defined>
    <meta:user-defined meta:name="ClassificationContentMarkingFooterShapeIds">585e606d,1135a7b2,13558fed</meta:user-defined>
    <meta:user-defined meta:name="ClassificationContentMarkingFooterText">OFFICIAL</meta:user-defined>
    <meta:user-defined meta:name="ClassificationContentMarkingHeaderFontProps">#000000,10,Aptos</meta:user-defined>
    <meta:user-defined meta:name="ClassificationContentMarkingHeaderShapeIds">3f26865b,b17de63,472aa1e</meta:user-defined>
    <meta:user-defined meta:name="ClassificationContentMarkingHeaderText">OFFICIAL</meta:user-defined>
    <meta:user-defined meta:name="ContentTypeId">0x010100A9E804AD2130B047BEB1B1355903FA5904003605B90AA41B6A45BBB31F3C71DF010C</meta:user-defined>
    <meta:user-defined meta:name="docLang">en</meta:user-defined>
    <meta:user-defined meta:name="MediaServiceImageTags"/>
  </office:meta>
</office:document-meta>
</file>