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Aptos Narrow" svg:font-family="Aptos Narrow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Heading_20_2" style:master-page-name="Standard">
      <style:paragraph-properties fo:text-align="center" style:page-number="1"/>
    </style:style>
    <style:style style:name="T1_1" style:family="text">
      <style:text-properties fo:font-style="normal" style:font-style-asian="normal" fo:font-size="11pt" style:font-size-asian="11pt" style:font-name-complex="Arial" style:font-size-complex="11pt"/>
    </style:style>
    <style:style style:name="P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cm"/>
    </style:style>
    <style:style style:name="Column3" style:family="table-column">
      <style:table-column-properties style:column-width="4.91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754cm" style:rel-width="111.64%" fo:margin-left="-0.51cm"/>
    </style:style>
    <style:style style:name="Column4" style:family="table-column">
      <style:table-column-properties style:column-width="4.664cm" style:use-optimal-column-width="false"/>
    </style:style>
    <style:style style:name="Column5" style:family="table-column">
      <style:table-column-properties style:column-width="1.304cm" style:use-optimal-column-width="false"/>
    </style:style>
    <style:style style:name="Column6" style:family="table-column">
      <style:table-column-properties style:column-width="1.304cm" style:use-optimal-column-width="false"/>
    </style:style>
    <style:style style:name="Column7" style:family="table-column">
      <style:table-column-properties style:column-width="1.305cm" style:use-optimal-column-width="false"/>
    </style:style>
    <style:style style:name="Column8" style:family="table-column">
      <style:table-column-properties style:column-width="1.305cm" style:use-optimal-column-width="false"/>
    </style:style>
    <style:style style:name="Column9" style:family="table-column">
      <style:table-column-properties style:column-width="1.305cm" style:use-optimal-column-width="false"/>
    </style:style>
    <style:style style:name="Column10" style:family="table-column">
      <style:table-column-properties style:column-width="1.305cm" style:use-optimal-column-width="false"/>
    </style:style>
    <style:style style:name="Column11" style:family="table-column">
      <style:table-column-properties style:column-width="1.305cm" style:use-optimal-column-width="false"/>
    </style:style>
    <style:style style:name="Column12" style:family="table-column">
      <style:table-column-properties style:column-width="1.305cm" style:use-optimal-column-width="false"/>
    </style:style>
    <style:style style:name="Column13" style:family="table-column">
      <style:table-column-properties style:column-width="1.309cm" style:use-optimal-column-width="false"/>
    </style:style>
    <style:style style:name="Column14" style:family="table-column">
      <style:table-column-properties style:column-width="1.342cm" style:use-optimal-column-width="false"/>
    </style:style>
    <style:style style:name="Row4" style:family="table-row">
      <style:table-row-properties style:min-row-height="0.035cm" style:use-optimal-row-height="false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.106cm" fo:margin-left="0.039cm"/>
    </style:style>
    <style:style style:name="T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00%" fo:margin-bottom="0.106cm"/>
    </style:style>
    <style:style style:name="T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00%" fo:margin-bottom="0.106cm"/>
    </style:style>
    <style:style style:name="T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100%" fo:margin-bottom="0.106cm"/>
    </style:style>
    <style:style style:name="T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00%" fo:margin-bottom="0.106cm"/>
    </style:style>
    <style:style style:name="T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00%" fo:margin-bottom="0.106cm"/>
    </style:style>
    <style:style style:name="T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00%" fo:margin-bottom="0.106cm"/>
    </style:style>
    <style:style style:name="T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100%" fo:margin-bottom="0.106cm"/>
    </style:style>
    <style:style style:name="T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00%" fo:margin-bottom="0.106cm"/>
    </style:style>
    <style:style style:name="T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00%" fo:margin-bottom="0.106cm"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2" style:family="paragraph" style:parent-style-name="Normal">
      <style:paragraph-properties fo:text-align="justify" fo:line-height="100%" fo:margin-bottom="0.106cm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5" style:family="table-row">
      <style:table-row-properties style:min-row-height="0.035cm" style:use-optimal-row-height="false"/>
    </style:style>
    <style:style style:name="Cell1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.106cm" fo:margin-left="0.039cm"/>
    </style:style>
    <style:style style:name="T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00%" fo:margin-bottom="0.106cm"/>
    </style:style>
    <style:style style:name="T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00%" fo:margin-bottom="0.106cm"/>
    </style:style>
    <style:style style:name="T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00%" fo:margin-bottom="0.106cm"/>
    </style:style>
    <style:style style:name="T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00%" fo:margin-bottom="0.106cm"/>
    </style:style>
    <style:style style:name="T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100%" fo:margin-bottom="0.106cm"/>
    </style:style>
    <style:style style:name="T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00%" fo:margin-bottom="0.106cm"/>
    </style:style>
    <style:style style:name="T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100%" fo:margin-bottom="0.106cm"/>
    </style:style>
    <style:style style:name="T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100%" fo:margin-bottom="0.106cm"/>
    </style:style>
    <style:style style:name="T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00%" fo:margin-bottom="0.106cm"/>
    </style:style>
    <style:style style:name="T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33" style:family="paragraph" style:parent-style-name="Normal">
      <style:paragraph-properties fo:text-align="justify" fo:line-height="100%" fo:margin-bottom="0.106cm"/>
    </style:style>
    <style:style style:name="T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" style:family="table-row">
      <style:table-row-properties style:min-row-height="0.035cm" style:use-optimal-row-height="false"/>
    </style:style>
    <style:style style:name="Cell2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.106cm" fo:margin-left="0.039cm"/>
    </style:style>
    <style:style style:name="T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100%" fo:margin-bottom="0.106cm"/>
    </style:style>
    <style:style style:name="T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00%" fo:margin-bottom="0.106cm"/>
    </style:style>
    <style:style style:name="T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100%" fo:margin-bottom="0.106cm"/>
    </style:style>
    <style:style style:name="T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100%" fo:margin-bottom="0.106cm"/>
    </style:style>
    <style:style style:name="T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00%" fo:margin-bottom="0.106cm"/>
    </style:style>
    <style:style style:name="T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100%" fo:margin-bottom="0.106cm"/>
    </style:style>
    <style:style style:name="T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00%" fo:margin-bottom="0.106cm"/>
    </style:style>
    <style:style style:name="T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00%" fo:margin-bottom="0.106cm"/>
    </style:style>
    <style:style style:name="T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00%" fo:margin-bottom="0.106cm"/>
    </style:style>
    <style:style style:name="T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4" style:family="paragraph" style:parent-style-name="Normal">
      <style:paragraph-properties fo:text-align="justify" fo:line-height="100%" fo:margin-bottom="0.106cm"/>
    </style:style>
    <style:style style:name="T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54cm" fo:margin-left="-0.51cm"/>
    </style:style>
    <style:style style:name="Column15" style:family="table-column">
      <style:table-column-properties style:column-width="7.752cm" style:use-optimal-column-width="false"/>
    </style:style>
    <style:style style:name="Column16" style:family="table-column">
      <style:table-column-properties style:column-width="10.001cm" style:use-optimal-column-width="false"/>
    </style:style>
    <style:style style:name="Row7" style:family="table-row">
      <style:table-row-properties style:min-row-height="0.626cm" style:use-optimal-row-height="false"/>
    </style:style>
    <style:style style:name="Cell40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 fo:margin-left="0.065cm"/>
    </style:style>
    <style:style style:name="T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 fo:margin-left="0.056cm"/>
    </style:style>
    <style:style style:name="T47_1" style:family="text"/>
    <style:style style:name="T47_2" style:family="text" style:parent-style-name="Internet_20_link_20__28_user_29_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838cm" style:use-optimal-row-height="false"/>
    </style:style>
    <style:style style:name="Cell42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00%" fo:margin-bottom="0cm" fo:margin-left="0.065cm"/>
    </style:style>
    <style:style style:name="T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100%" fo:margin-bottom="0cm" fo:margin-left="0.056cm"/>
    </style:style>
    <style:style style:name="T49_1" style:family="text"/>
    <style:style style:name="T49_2" style:family="text" style:parent-style-name="Internet_20_link_20__28_user_29_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P50" style:family="paragraph" style:parent-style-name="Normal">
      <style:paragraph-properties fo:margin-top="0.212cm" fo:margin-bottom="0.212cm"/>
    </style:style>
    <style:style style:name="T50_1" style:family="text">
      <style:text-properties fo:font-size="11pt" style:font-size-asian="11pt" style:font-name-complex="Arial" style:font-size-complex="11pt"/>
    </style:style>
    <style:style style:name="P51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51_1" style:family="text">
      <style:text-properties fo:font-style="normal" style:font-style-asian="normal" fo:font-size="11pt" style:font-size-asian="11pt" style:font-name-complex="Arial" style:font-size-complex="11pt"/>
    </style:style>
    <style:style style:name="T51_2" style:family="text">
      <style:text-properties fo:font-style="normal" style:font-style-asian="normal" fo:font-size="11pt" style:font-size-asian="11pt" style:font-name-complex="Arial" style:font-size-complex="11pt"/>
    </style:style>
    <style:style style:name="T51_3" style:family="text">
      <style:text-properties fo:font-style="normal" style:font-style-asian="normal" fo:font-size="11pt" style:font-size-asian="11pt" style:font-name-complex="Arial" style:font-size-complex="11pt"/>
    </style:style>
    <style:style style:name="P52" style:family="paragraph" style:parent-style-name="Normal">
      <style:paragraph-properties fo:margin-top="0.212cm" fo:margin-bottom="0.212cm"/>
    </style:style>
    <style:style style:name="T52_1" style:family="text">
      <style:text-properties fo:font-size="11pt" style:font-size-asian="11pt" style:font-name-complex="Arial" style:font-size-complex="11pt" fo:font-weight="bold" style:font-weight-asian="bold"/>
    </style:style>
    <style:style style:name="P53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3_1" style:family="text">
      <style:text-properties fo:font-size="11pt" style:font-size-asian="11pt" style:font-name-complex="Arial" style:font-size-complex="11pt"/>
    </style:style>
    <style:style style:name="T53_2" style:family="text">
      <style:text-properties fo:font-size="11pt" style:font-size-asian="11pt" style:font-name-complex="Arial" style:font-size-complex="11pt"/>
    </style:style>
    <style:style style:name="T53_3" style:family="text">
      <style:text-properties fo:font-size="11pt" style:font-size-asian="11pt" style:font-name-complex="Arial" style:font-size-complex="11pt"/>
    </style:style>
    <style:style style:name="T53_4" style:family="text">
      <style:text-properties fo:font-size="11pt" style:font-size-asian="11pt" style:font-name-complex="Arial" style:font-size-complex="11pt"/>
    </style:style>
    <style:style style:name="T53_5" style:family="text">
      <style:text-properties fo:font-size="11pt" style:font-size-asian="11pt" style:font-name-complex="Arial" style:font-size-complex="11pt"/>
    </style:style>
    <style:style style:name="T53_6" style:family="text">
      <style:text-properties fo:font-size="11pt" style:font-size-asian="11pt" style:font-name-complex="Arial" style:font-size-complex="11pt"/>
    </style:style>
    <style:style style:name="T53_7" style:family="text">
      <style:text-properties fo:font-size="11pt" style:font-size-asian="11pt" style:font-name-complex="Arial" style:font-size-complex="11pt"/>
    </style:style>
    <style:style style:name="T53_8" style:family="text">
      <style:text-properties fo:font-size="11pt" style:font-size-asian="11pt" style:font-name-complex="Arial" style:font-size-complex="11pt"/>
    </style:style>
    <style:style style:name="T53_9" style:family="text">
      <style:text-properties fo:font-size="11pt" style:font-size-asian="11pt" style:font-name-complex="Arial" style:font-size-complex="11pt"/>
    </style:style>
    <style:style style:name="T53_10" style:family="text">
      <style:text-properties fo:font-size="11pt" style:font-size-asian="11pt" style:font-name-complex="Arial" style:font-size-complex="11pt"/>
    </style:style>
    <style:style style:name="T53_11" style:family="text">
      <style:text-properties fo:font-size="11pt" style:font-size-asian="11pt" style:font-name-complex="Arial" style:font-size-complex="11pt"/>
    </style:style>
    <style:style style:name="T53_12" style:family="text">
      <style:text-properties fo:font-size="11pt" style:font-size-asian="11pt" style:font-name-complex="Arial" style:font-size-complex="11pt"/>
    </style:style>
    <style:style style:name="T53_13" style:family="text">
      <style:text-properties fo:font-size="11pt" style:font-size-asian="11pt" style:font-name-complex="Arial" style:font-size-complex="11pt"/>
    </style:style>
    <style:style style:name="T53_14" style:family="text">
      <style:text-properties fo:font-size="11pt" style:font-size-asian="11pt" style:font-name-complex="Arial" style:font-size-complex="11pt"/>
    </style:style>
    <style:style style:name="P54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4_1" style:family="text">
      <style:text-properties fo:font-size="11pt" style:font-size-asian="11pt" style:font-name-complex="Arial" style:font-size-complex="11pt"/>
    </style:style>
    <style:style style:name="T54_2" style:family="text">
      <style:text-properties fo:font-size="11pt" style:font-size-asian="11pt" style:font-name-complex="Arial" style:font-size-complex="11pt"/>
    </style:style>
    <style:style style:name="T54_3" style:family="text">
      <style:text-properties fo:font-size="11pt" style:font-size-asian="11pt" style:font-name-complex="Arial" style:font-size-complex="11pt"/>
    </style:style>
    <style:style style:name="T54_4" style:family="text">
      <style:text-properties fo:font-size="11pt" style:font-size-asian="11pt" style:font-name-complex="Arial" style:font-size-complex="11pt"/>
    </style:style>
    <style:style style:name="T54_5" style:family="text">
      <style:text-properties fo:font-size="11pt" style:font-size-asian="11pt" style:font-name-complex="Arial" style:font-size-complex="11pt"/>
    </style:style>
    <style:style style:name="T54_6" style:family="text">
      <style:text-properties fo:font-size="11pt" style:font-size-asian="11pt" style:font-name-complex="Arial" style:font-size-complex="11pt"/>
    </style:style>
    <style:style style:name="T54_7" style:family="text">
      <style:text-properties fo:font-size="11pt" style:font-size-asian="11pt" style:font-name-complex="Arial" style:font-size-complex="11pt"/>
    </style:style>
    <style:style style:name="T54_8" style:family="text">
      <style:text-properties fo:font-size="11pt" style:font-size-asian="11pt" style:font-name-complex="Arial" style:font-size-complex="11pt"/>
    </style:style>
    <style:style style:name="T54_9" style:family="text">
      <style:text-properties fo:font-size="11pt" style:font-size-asian="11pt" style:font-name-complex="Arial" style:font-size-complex="11pt"/>
    </style:style>
    <style:style style:name="T54_10" style:family="text">
      <style:text-properties fo:font-size="11pt" style:font-size-asian="11pt" style:font-name-complex="Arial" style:font-size-complex="11pt"/>
    </style:style>
    <style:style style:name="T54_11" style:family="text">
      <style:text-properties fo:font-size="11pt" style:font-size-asian="11pt" style:font-name-complex="Arial" style:font-size-complex="11pt"/>
    </style:style>
    <style:style style:name="T54_12" style:family="text">
      <style:text-properties fo:font-size="11pt" style:font-size-asian="11pt" style:font-name-complex="Arial" style:font-size-complex="11pt"/>
    </style:style>
    <style:style style:name="T54_13" style:family="text">
      <style:text-properties fo:font-size="11pt" style:font-size-asian="11pt" style:font-name-complex="Arial" style:font-size-complex="11pt"/>
    </style:style>
    <style:style style:name="T54_14" style:family="text">
      <style:text-properties fo:font-size="11pt" style:font-size-asian="11pt" style:font-name-complex="Arial" style:font-size-complex="11pt"/>
    </style:style>
    <style:style style:name="T54_15" style:family="text">
      <style:text-properties fo:font-size="11pt" style:font-size-asian="11pt" style:font-name-complex="Arial" style:font-size-complex="11pt"/>
    </style:style>
    <style:style style:name="T54_16" style:family="text">
      <style:text-properties fo:font-size="11pt" style:font-size-asian="11pt" style:font-name-complex="Arial" style:font-size-complex="11pt"/>
    </style:style>
    <style:style style:name="T54_17" style:family="text">
      <style:text-properties fo:font-size="11pt" style:font-size-asian="11pt" style:font-name-complex="Arial" style:font-size-complex="11pt"/>
    </style:style>
    <style:style style:name="T54_18" style:family="text">
      <style:text-properties fo:font-size="11pt" style:font-size-asian="11pt" style:font-name-complex="Arial" style:font-size-complex="11pt"/>
    </style:style>
    <style:style style:name="T54_19" style:family="text">
      <style:text-properties fo:font-size="11pt" style:font-size-asian="11pt" style:font-name-complex="Arial" style:font-size-complex="11pt"/>
    </style:style>
    <style:style style:name="T54_20" style:family="text">
      <style:text-properties fo:font-size="11pt" style:font-size-asian="11pt" style:font-name-complex="Arial" style:font-size-complex="11pt"/>
    </style:style>
    <style:style style:name="T54_21" style:family="text">
      <style:text-properties fo:font-size="11pt" style:font-size-asian="11pt" style:font-name-complex="Arial" style:font-size-complex="11pt"/>
    </style:style>
    <style:style style:name="T54_22" style:family="text">
      <style:text-properties fo:font-size="11pt" style:font-size-asian="11pt" style:font-name-complex="Arial" style:font-size-complex="11pt"/>
    </style:style>
    <style:style style:name="T54_23" style:family="text">
      <style:text-properties fo:font-size="11pt" style:font-size-asian="11pt" style:font-name-complex="Arial" style:font-size-complex="11pt"/>
    </style:style>
    <style:style style:name="P55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5_1" style:family="text">
      <style:text-properties fo:font-size="11pt" style:font-size-asian="11pt" style:font-name-complex="Arial" style:font-size-complex="11pt"/>
    </style:style>
    <style:style style:name="T55_2" style:family="text">
      <style:text-properties fo:font-size="11pt" style:font-size-asian="11pt" style:font-name-complex="Arial" style:font-size-complex="11pt"/>
    </style:style>
    <style:style style:name="T55_3" style:family="text">
      <style:text-properties fo:font-size="11pt" style:font-size-asian="11pt" style:font-name-complex="Arial" style:font-size-complex="11pt"/>
    </style:style>
    <style:style style:name="T55_4" style:family="text">
      <style:text-properties fo:font-size="11pt" style:font-size-asian="11pt" style:font-name-complex="Arial" style:font-size-complex="11pt"/>
    </style:style>
    <style:style style:name="T55_5" style:family="text">
      <style:text-properties fo:font-size="11pt" style:font-size-asian="11pt" style:font-name-complex="Arial" style:font-size-complex="11pt"/>
    </style:style>
    <style:style style:name="T55_6" style:family="text">
      <style:text-properties fo:font-size="11pt" style:font-size-asian="11pt" style:font-name-complex="Arial" style:font-size-complex="11pt"/>
    </style:style>
    <style:style style:name="T55_7" style:family="text">
      <style:text-properties fo:font-size="11pt" style:font-size-asian="11pt" style:font-name-complex="Arial" style:font-size-complex="11pt"/>
    </style:style>
    <style:style style:name="T55_8" style:family="text">
      <style:text-properties fo:font-size="11pt" style:font-size-asian="11pt" style:font-name-complex="Arial" style:font-size-complex="11pt"/>
    </style:style>
    <style:style style:name="T55_9" style:family="text">
      <style:text-properties fo:font-size="11pt" style:font-size-asian="11pt" style:font-name-complex="Arial" style:font-size-complex="11pt"/>
    </style:style>
    <style:style style:name="T55_10" style:family="text">
      <style:text-properties fo:font-size="11pt" style:font-size-asian="11pt" style:font-name-complex="Arial" style:font-size-complex="11pt"/>
    </style:style>
    <style:style style:name="P56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6_1" style:family="text">
      <style:text-properties fo:font-size="11pt" style:font-size-asian="11pt" style:font-name-complex="Arial" style:font-size-complex="11pt"/>
    </style:style>
    <style:style style:name="T56_2" style:family="text">
      <style:text-properties fo:font-size="11pt" style:font-size-asian="11pt" style:font-name-complex="Arial" style:font-size-complex="11pt"/>
    </style:style>
    <style:style style:name="T56_3" style:family="text">
      <style:text-properties fo:font-size="11pt" style:font-size-asian="11pt" style:font-name-complex="Arial" style:font-size-complex="11pt"/>
    </style:style>
    <style:style style:name="T56_4" style:family="text">
      <style:text-properties fo:font-size="11pt" style:font-size-asian="11pt" style:font-name-complex="Arial" style:font-size-complex="11pt"/>
    </style:style>
    <style:style style:name="T56_5" style:family="text">
      <style:text-properties fo:font-size="11pt" style:font-size-asian="11pt" style:font-name-complex="Arial" style:font-size-complex="11pt"/>
    </style:style>
    <style:style style:name="T56_6" style:family="text">
      <style:text-properties fo:font-size="11pt" style:font-size-asian="11pt" style:font-name-complex="Arial" style:font-size-complex="11pt"/>
    </style:style>
    <style:style style:name="T56_7" style:family="text">
      <style:text-properties fo:font-size="11pt" style:font-size-asian="11pt" style:font-name-complex="Arial" style:font-size-complex="11pt"/>
    </style:style>
    <style:style style:name="T56_8" style:family="text">
      <style:text-properties fo:font-size="11pt" style:font-size-asian="11pt" style:font-name-complex="Arial" style:font-size-complex="11pt"/>
    </style:style>
    <style:style style:name="T56_9" style:family="text">
      <style:text-properties fo:font-size="11pt" style:font-size-asian="11pt" style:font-name-complex="Arial" style:font-size-complex="11pt"/>
    </style:style>
    <style:style style:name="T56_10" style:family="text">
      <style:text-properties fo:font-size="11pt" style:font-size-asian="11pt" style:font-name-complex="Arial" style:font-size-complex="11pt"/>
    </style:style>
    <style:style style:name="T56_11" style:family="text">
      <style:text-properties fo:font-size="11pt" style:font-size-asian="11pt" style:font-name-complex="Arial" style:font-size-complex="11pt"/>
    </style:style>
    <style:style style:name="T56_12" style:family="text">
      <style:text-properties fo:font-size="11pt" style:font-size-asian="11pt" style:font-name-complex="Arial" style:font-size-complex="11pt"/>
    </style:style>
    <style:style style:name="T56_13" style:family="text">
      <style:text-properties fo:font-size="11pt" style:font-size-asian="11pt" style:font-name-complex="Arial" style:font-size-complex="11pt"/>
    </style:style>
    <style:style style:name="T56_14" style:family="text">
      <style:text-properties fo:font-size="11pt" style:font-size-asian="11pt" style:font-name-complex="Arial" style:font-size-complex="11pt"/>
    </style:style>
    <style:style style:name="T56_15" style:family="text">
      <style:text-properties fo:font-size="11pt" style:font-size-asian="11pt" style:font-name-complex="Arial" style:font-size-complex="11pt"/>
    </style:style>
    <style:style style:name="T56_16" style:family="text">
      <style:text-properties fo:font-size="11pt" style:font-size-asian="11pt" style:font-name-complex="Arial" style:font-size-complex="11pt"/>
    </style:style>
    <style:style style:name="T56_17" style:family="text">
      <style:text-properties fo:font-size="11pt" style:font-size-asian="11pt" style:font-name-complex="Arial" style:font-size-complex="11pt"/>
    </style:style>
    <style:style style:name="T56_18" style:family="text">
      <style:text-properties fo:font-size="11pt" style:font-size-asian="11pt" style:font-name-complex="Arial" style:font-size-complex="11pt"/>
    </style:style>
    <style:style style:name="T56_19" style:family="text">
      <style:text-properties fo:font-size="11pt" style:font-size-asian="11pt" style:font-name-complex="Arial" style:font-size-complex="11pt"/>
    </style:style>
    <style:style style:name="T56_20" style:family="text">
      <style:text-properties fo:font-size="11pt" style:font-size-asian="11pt" style:font-name-complex="Arial" style:font-size-complex="11pt"/>
    </style:style>
    <style:style style:name="T56_21" style:family="text">
      <style:text-properties fo:font-size="11pt" style:font-size-asian="11pt" style:font-name-complex="Arial" style:font-size-complex="11pt"/>
    </style:style>
    <style:style style:name="T56_22" style:family="text">
      <style:text-properties fo:font-size="11pt" style:font-size-asian="11pt" style:font-name-complex="Arial" style:font-size-complex="11pt"/>
    </style:style>
    <style:style style:name="T56_23" style:family="text">
      <style:text-properties fo:font-size="11pt" style:font-size-asian="11pt" style:font-name-complex="Arial" style:font-size-complex="11pt"/>
    </style:style>
    <style:style style:name="T56_24" style:family="text">
      <style:text-properties fo:font-size="11pt" style:font-size-asian="11pt" style:font-name-complex="Arial" style:font-size-complex="11pt"/>
    </style:style>
    <style:style style:name="P57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57_1" style:family="text">
      <style:text-properties fo:font-size="11pt" style:font-size-asian="11pt" style:font-name-complex="Arial" style:font-size-complex="11pt"/>
    </style:style>
    <style:style style:name="T57_2" style:family="text">
      <style:text-properties fo:font-size="11pt" style:font-size-asian="11pt" style:font-name-complex="Arial" style:font-size-complex="11pt"/>
    </style:style>
    <style:style style:name="T57_3" style:family="text">
      <style:text-properties fo:font-size="11pt" style:font-size-asian="11pt" style:font-name-complex="Arial" style:font-size-complex="11pt"/>
    </style:style>
    <style:style style:name="T57_4" style:family="text">
      <style:text-properties fo:font-size="11pt" style:font-size-asian="11pt" style:font-name-complex="Arial" style:font-size-complex="11pt"/>
    </style:style>
    <style:style style:name="T57_5" style:family="text">
      <style:text-properties fo:font-size="11pt" style:font-size-asian="11pt" style:font-name-complex="Arial" style:font-size-complex="11pt"/>
    </style:style>
    <style:style style:name="T57_6" style:family="text">
      <style:text-properties fo:font-size="11pt" style:font-size-asian="11pt" style:font-name-complex="Arial" style:font-size-complex="11pt"/>
    </style:style>
    <style:style style:name="T57_7" style:family="text">
      <style:text-properties fo:font-size="11pt" style:font-size-asian="11pt" style:font-name-complex="Arial" style:font-size-complex="11pt"/>
    </style:style>
    <style:style style:name="T57_8" style:family="text">
      <style:text-properties fo:font-size="11pt" style:font-size-asian="11pt" style:font-name-complex="Arial" style:font-size-complex="11pt"/>
    </style:style>
    <style:style style:name="T57_9" style:family="text">
      <style:text-properties fo:font-size="11pt" style:font-size-asian="11pt" style:font-name-complex="Arial" style:font-size-complex="11pt"/>
    </style:style>
    <style:style style:name="T57_10" style:family="text">
      <style:text-properties fo:font-size="11pt" style:font-size-asian="11pt" style:font-name-complex="Arial" style:font-size-complex="11pt"/>
    </style:style>
    <style:style style:name="T57_11" style:family="text">
      <style:text-properties fo:font-size="11pt" style:font-size-asian="11pt" style:font-name-complex="Arial" style:font-size-complex="11pt"/>
    </style:style>
    <style:style style:name="T57_12" style:family="text">
      <style:text-properties fo:font-size="11pt" style:font-size-asian="11pt" style:font-name-complex="Arial" style:font-size-complex="11pt"/>
    </style:style>
    <style:style style:name="T57_13" style:family="text">
      <style:text-properties fo:font-size="11pt" style:font-size-asian="11pt" style:font-name-complex="Arial" style:font-size-complex="11pt"/>
    </style:style>
    <style:style style:name="T57_14" style:family="text">
      <style:text-properties fo:font-size="11pt" style:font-size-asian="11pt" style:font-name-complex="Arial" style:font-size-complex="11pt"/>
    </style:style>
    <style:style style:name="T57_15" style:family="text">
      <style:text-properties fo:font-size="11pt" style:font-size-asian="11pt" style:font-name-complex="Arial" style:font-size-complex="11pt"/>
    </style:style>
    <style:style style:name="T57_16" style:family="text">
      <style:text-properties fo:font-size="11pt" style:font-size-asian="11pt" style:font-name-complex="Arial" style:font-size-complex="11pt"/>
    </style:style>
    <style:style style:name="T57_17" style:family="text">
      <style:text-properties fo:font-size="11pt" style:font-size-asian="11pt" style:font-name-complex="Arial" style:font-size-complex="11pt"/>
    </style:style>
    <style:style style:name="T57_18" style:family="text">
      <style:text-properties fo:font-size="11pt" style:font-size-asian="11pt" style:font-name-complex="Arial" style:font-size-complex="11pt"/>
    </style:style>
    <style:style style:name="T57_19" style:family="text">
      <style:text-properties fo:font-size="11pt" style:font-size-asian="11pt" style:font-name-complex="Arial" style:font-size-complex="11pt"/>
    </style:style>
    <style:style style:name="T57_20" style:family="text">
      <style:text-properties fo:font-size="11pt" style:font-size-asian="11pt" style:font-name-complex="Arial" style:font-size-complex="11pt"/>
    </style:style>
    <style:style style:name="T57_21" style:family="text">
      <style:text-properties fo:font-size="11pt" style:font-size-asian="11pt" style:font-name-complex="Arial" style:font-size-complex="11pt"/>
    </style:style>
    <style:style style:name="T57_22" style:family="text">
      <style:text-properties fo:font-size="11pt" style:font-size-asian="11pt" style:font-name-complex="Arial" style:font-size-complex="11pt"/>
    </style:style>
    <style:style style:name="T57_23" style:family="text">
      <style:text-properties fo:font-size="11pt" style:font-size-asian="11pt" style:font-name-complex="Arial" style:font-size-complex="11pt"/>
    </style:style>
    <style:style style:name="T57_24" style:family="text">
      <style:text-properties fo:font-size="11pt" style:font-size-asian="11pt" style:font-name-complex="Arial" style:font-size-complex="11pt"/>
    </style:style>
    <style:style style:name="T57_25" style:family="text">
      <style:text-properties fo:font-size="11pt" style:font-size-asian="11pt" style:font-name-complex="Arial" style:font-size-complex="11pt"/>
    </style:style>
    <style:style style:name="T57_26" style:family="text">
      <style:text-properties fo:font-size="11pt" style:font-size-asian="11pt" style:font-name-complex="Arial" style:font-size-complex="11pt"/>
    </style:style>
    <style:style style:name="T57_27" style:family="text">
      <style:text-properties fo:font-size="11pt" style:font-size-asian="11pt" style:font-name-complex="Arial" style:font-size-complex="11pt"/>
    </style:style>
    <style:style style:name="T57_28" style:family="text">
      <style:text-properties fo:font-size="11pt" style:font-size-asian="11pt" style:font-name-complex="Arial" style:font-size-complex="11pt"/>
    </style:style>
    <style:style style:name="T57_29" style:family="text">
      <style:text-properties fo:font-size="11pt" style:font-size-asian="11pt" style:font-name-complex="Arial" style:font-size-complex="11pt"/>
    </style:style>
    <style:style style:name="T57_30" style:family="text">
      <style:text-properties fo:font-size="11pt" style:font-size-asian="11pt" style:font-name-complex="Arial" style:font-size-complex="11pt"/>
    </style:style>
    <style:style style:name="T57_31" style:family="text">
      <style:text-properties fo:font-size="11pt" style:font-size-asian="11pt" style:font-name-complex="Arial" style:font-size-complex="11pt"/>
    </style:style>
    <style:style style:name="T57_32" style:family="text">
      <style:text-properties fo:font-size="11pt" style:font-size-asian="11pt" style:font-name-complex="Arial" style:font-size-complex="11pt"/>
    </style:style>
    <style:style style:name="T57_33" style:family="text">
      <style:text-properties fo:font-size="11pt" style:font-size-asian="11pt" style:font-name-complex="Arial" style:font-size-complex="11pt"/>
    </style:style>
    <style:style style:name="T57_34" style:family="text">
      <style:text-properties fo:font-size="11pt" style:font-size-asian="11pt" style:font-name-complex="Arial" style:font-size-complex="11pt"/>
    </style:style>
    <style:style style:name="T57_35" style:family="text">
      <style:text-properties fo:font-size="11pt" style:font-size-asian="11pt" style:font-name-complex="Arial" style:font-size-complex="11pt"/>
    </style:style>
    <style:style style:name="T57_36" style:family="text">
      <style:text-properties fo:font-size="11pt" style:font-size-asian="11pt" style:font-name-complex="Arial" style:font-size-complex="11pt"/>
    </style:style>
    <style:style style:name="T57_37" style:family="text">
      <style:text-properties fo:font-size="11pt" style:font-size-asian="11pt" style:font-name-complex="Arial" style:font-size-complex="11pt"/>
    </style:style>
    <style:style style:name="T57_38" style:family="text">
      <style:text-properties fo:font-size="11pt" style:font-size-asian="11pt" style:font-name-complex="Arial" style:font-size-complex="11pt"/>
    </style:style>
    <style:style style:name="T57_39" style:family="text">
      <style:text-properties fo:font-size="11pt" style:font-size-asian="11pt" style:font-name-complex="Arial" style:font-size-complex="11pt"/>
    </style:style>
    <style:style style:name="T57_40" style:family="text">
      <style:text-properties fo:font-size="11pt" style:font-size-asian="11pt" style:font-name-complex="Arial" style:font-size-complex="11pt"/>
    </style:style>
    <style:style style:name="T57_41" style:family="text">
      <style:text-properties fo:font-size="11pt" style:font-size-asian="11pt" style:font-name-complex="Arial" style:font-size-complex="11pt"/>
    </style:style>
    <style:style style:name="P58" style:family="paragraph" style:parent-style-name="Normal">
      <style:paragraph-properties fo:text-align="justify" fo:margin-top="0.212cm"/>
    </style:style>
    <style:style style:name="T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" style:family="paragraph" style:parent-style-name="Normal">
      <style:paragraph-properties fo:text-align="justify" fo:margin-top="0.212cm"/>
    </style:style>
    <style:style style:name="T59_1" style:family="text">
      <style:text-properties fo:font-size="11pt" style:font-size-asian="11pt" style:font-name-complex="Arial" style:font-size-complex="11pt"/>
    </style:style>
    <style:style style:name="T59_2" style:family="text">
      <style:text-properties fo:font-size="11pt" style:font-size-asian="11pt" style:font-name-complex="Arial" style:font-size-complex="11pt"/>
    </style:style>
    <style:style style:name="T59_3" style:family="text">
      <style:text-properties fo:font-size="11pt" style:font-size-asian="11pt" style:font-name-complex="Arial" style:font-size-complex="11pt"/>
    </style:style>
    <style:style style:name="T59_4" style:family="text">
      <style:text-properties fo:font-size="11pt" style:font-size-asian="11pt" style:font-name-complex="Arial" style:font-size-complex="11pt"/>
    </style:style>
    <style:style style:name="T59_5" style:family="text">
      <style:text-properties fo:font-size="11pt" style:font-size-asian="11pt" style:font-name-complex="Arial" style:font-size-complex="11pt"/>
    </style:style>
    <style:style style:name="T59_6" style:family="text">
      <style:text-properties fo:font-size="11pt" style:font-size-asian="11pt" style:font-name-complex="Arial" style:font-size-complex="11pt"/>
    </style:style>
    <style:style style:name="T59_7" style:family="text">
      <style:text-properties fo:font-size="11pt" style:font-size-asian="11pt" style:font-name-complex="Arial" style:font-size-complex="11pt"/>
    </style:style>
    <style:style style:name="T59_8" style:family="text">
      <style:text-properties fo:font-size="11pt" style:font-size-asian="11pt" style:font-name-complex="Arial" style:font-size-complex="11pt"/>
    </style:style>
    <style:style style:name="T59_9" style:family="text">
      <style:text-properties fo:font-size="11pt" style:font-size-asian="11pt" style:font-name-complex="Arial" style:font-size-complex="11pt"/>
    </style:style>
    <style:style style:name="T59_10" style:family="text">
      <style:text-properties fo:font-size="11pt" style:font-size-asian="11pt" style:font-name-complex="Arial" style:font-size-complex="11pt"/>
    </style:style>
    <style:style style:name="T59_11" style:family="text">
      <style:text-properties fo:font-size="11pt" style:font-size-asian="11pt" style:font-name-complex="Arial" style:font-size-complex="11pt"/>
    </style:style>
    <style:style style:name="T59_12" style:family="text">
      <style:text-properties fo:font-size="11pt" style:font-size-asian="11pt" style:font-name-complex="Arial" style:font-size-complex="11pt"/>
    </style:style>
    <style:style style:name="T59_13" style:family="text">
      <style:text-properties fo:font-size="11pt" style:font-size-asian="11pt" style:font-name-complex="Arial" style:font-size-complex="11pt"/>
    </style:style>
    <style:style style:name="T59_14" style:family="text">
      <style:text-properties fo:font-size="11pt" style:font-size-asian="11pt" style:font-name-complex="Arial" style:font-size-complex="11pt"/>
    </style:style>
    <style:style style:name="T59_15" style:family="text">
      <style:text-properties fo:font-size="11pt" style:font-size-asian="11pt" style:font-name-complex="Arial" style:font-size-complex="11pt"/>
    </style:style>
    <style:style style:name="T59_16" style:family="text">
      <style:text-properties fo:font-size="11pt" style:font-size-asian="11pt" style:font-name-complex="Arial" style:font-size-complex="11pt"/>
    </style:style>
    <style:style style:name="T59_17" style:family="text">
      <style:text-properties fo:font-size="11pt" style:font-size-asian="11pt" style:font-name-complex="Arial" style:font-size-complex="11pt"/>
    </style:style>
    <style:style style:name="T59_18" style:family="text">
      <style:text-properties fo:font-size="11pt" style:font-size-asian="11pt" style:font-name-complex="Arial" style:font-size-complex="11pt"/>
    </style:style>
    <style:style style:name="T59_19" style:family="text">
      <style:text-properties fo:font-size="11pt" style:font-size-asian="11pt" style:font-name-complex="Arial" style:font-size-complex="11pt"/>
    </style:style>
    <style:style style:name="T59_20" style:family="text">
      <style:text-properties fo:font-size="11pt" style:font-size-asian="11pt" style:font-name-complex="Arial" style:font-size-complex="11pt"/>
    </style:style>
    <style:style style:name="T59_21" style:family="text">
      <style:text-properties fo:font-size="11pt" style:font-size-asian="11pt" style:font-name-complex="Arial" style:font-size-complex="11pt"/>
    </style:style>
    <style:style style:name="T59_22" style:family="text">
      <style:text-properties fo:font-size="11pt" style:font-size-asian="11pt" style:font-name-complex="Arial" style:font-size-complex="11pt"/>
    </style:style>
    <style:style style:name="T59_23" style:family="text">
      <style:text-properties fo:font-size="11pt" style:font-size-asian="11pt" style:font-name-complex="Arial" style:font-size-complex="11pt"/>
    </style:style>
    <style:style style:name="T59_24" style:family="text">
      <style:text-properties fo:font-size="11pt" style:font-size-asian="11pt" style:font-name-complex="Arial" style:font-size-complex="11pt"/>
    </style:style>
    <style:style style:name="T59_25" style:family="text">
      <style:text-properties fo:font-size="11pt" style:font-size-asian="11pt" style:font-name-complex="Arial" style:font-size-complex="11pt"/>
    </style:style>
    <style:style style:name="T59_26" style:family="text">
      <style:text-properties fo:font-size="11pt" style:font-size-asian="11pt" style:font-name-complex="Arial" style:font-size-complex="11pt"/>
    </style:style>
    <style:style style:name="T59_27" style:family="text">
      <style:text-properties fo:font-size="11pt" style:font-size-asian="11pt" style:font-name-complex="Arial" style:font-size-complex="11pt"/>
    </style:style>
    <style:style style:name="T59_28" style:family="text">
      <style:text-properties fo:font-size="11pt" style:font-size-asian="11pt" style:font-name-complex="Arial" style:font-size-complex="11pt"/>
    </style:style>
    <style:style style:name="T59_29" style:family="text">
      <style:text-properties fo:font-size="11pt" style:font-size-asian="11pt" style:font-name-complex="Arial" style:font-size-complex="11pt"/>
    </style:style>
    <style:style style:name="P60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60_1" style:family="text">
      <style:text-properties fo:font-size="11pt" style:font-size-asian="11pt" style:font-name-complex="Arial" style:font-size-complex="11pt"/>
    </style:style>
    <style:style style:name="T60_2" style:family="text">
      <style:text-properties fo:font-size="11pt" style:font-size-asian="11pt" style:font-name-complex="Arial" style:font-size-complex="11pt"/>
    </style:style>
    <style:style style:name="T60_3" style:family="text">
      <style:text-properties fo:font-size="11pt" style:font-size-asian="11pt" style:font-name-complex="Arial" style:font-size-complex="11pt"/>
    </style:style>
    <style:style style:name="T60_4" style:family="text">
      <style:text-properties fo:font-size="11pt" style:font-size-asian="11pt" style:font-name-complex="Arial" style:font-size-complex="11pt"/>
    </style:style>
    <style:style style:name="T60_5" style:family="text">
      <style:text-properties fo:font-size="11pt" style:font-size-asian="11pt" style:font-name-complex="Arial" style:font-size-complex="11pt"/>
    </style:style>
    <style:style style:name="T60_6" style:family="text">
      <style:text-properties fo:font-size="11pt" style:font-size-asian="11pt" style:font-name-complex="Arial" style:font-size-complex="11pt"/>
    </style:style>
    <style:style style:name="T60_7" style:family="text">
      <style:text-properties fo:font-size="11pt" style:font-size-asian="11pt" style:font-name-complex="Arial" style:font-size-complex="11pt"/>
    </style:style>
    <style:style style:name="T60_8" style:family="text">
      <style:text-properties fo:font-size="11pt" style:font-size-asian="11pt" style:font-name-complex="Arial" style:font-size-complex="11pt"/>
    </style:style>
    <style:style style:name="T60_9" style:family="text">
      <style:text-properties fo:font-size="11pt" style:font-size-asian="11pt" style:font-name-complex="Arial" style:font-size-complex="11pt"/>
    </style:style>
    <style:style style:name="T60_10" style:family="text">
      <style:text-properties fo:font-size="11pt" style:font-size-asian="11pt" style:font-name-complex="Arial" style:font-size-complex="11pt"/>
    </style:style>
    <style:style style:name="T60_11" style:family="text">
      <style:text-properties fo:font-size="11pt" style:font-size-asian="11pt" style:font-name-complex="Arial" style:font-size-complex="11pt"/>
    </style:style>
    <style:style style:name="T60_12" style:family="text">
      <style:text-properties fo:font-size="11pt" style:font-size-asian="11pt" style:font-name-complex="Arial" style:font-size-complex="11pt"/>
    </style:style>
    <style:style style:name="T60_13" style:family="text">
      <style:text-properties fo:font-size="11pt" style:font-size-asian="11pt" style:font-name-complex="Arial" style:font-size-complex="11pt"/>
    </style:style>
    <style:style style:name="T60_14" style:family="text">
      <style:text-properties fo:font-size="11pt" style:font-size-asian="11pt" style:font-name-complex="Arial" style:font-size-complex="11pt"/>
    </style:style>
    <style:style style:name="T60_15" style:family="text">
      <style:text-properties fo:font-size="11pt" style:font-size-asian="11pt" style:font-name-complex="Arial" style:font-size-complex="11pt"/>
    </style:style>
    <style:style style:name="T60_16" style:family="text">
      <style:text-properties fo:font-size="11pt" style:font-size-asian="11pt" style:font-name-complex="Arial" style:font-size-complex="11pt"/>
    </style:style>
    <style:style style:name="T60_17" style:family="text">
      <style:text-properties fo:font-size="11pt" style:font-size-asian="11pt" style:font-name-complex="Arial" style:font-size-complex="11pt"/>
    </style:style>
    <style:style style:name="T60_18" style:family="text">
      <style:text-properties fo:font-size="11pt" style:font-size-asian="11pt" style:font-name-complex="Arial" style:font-size-complex="11pt"/>
    </style:style>
    <style:style style:name="T60_19" style:family="text">
      <style:text-properties fo:font-size="11pt" style:font-size-asian="11pt" style:font-name-complex="Arial" style:font-size-complex="11pt"/>
    </style:style>
    <style:style style:name="T60_20" style:family="text">
      <style:text-properties fo:font-size="11pt" style:font-size-asian="11pt" style:font-name-complex="Arial" style:font-size-complex="11pt"/>
    </style:style>
    <style:style style:name="T60_21" style:family="text">
      <style:text-properties fo:font-size="11pt" style:font-size-asian="11pt" style:font-name-complex="Arial" style:font-size-complex="11pt"/>
    </style:style>
    <style:style style:name="T60_22" style:family="text">
      <style:text-properties fo:font-size="11pt" style:font-size-asian="11pt" style:font-name-complex="Arial" style:font-size-complex="11pt"/>
    </style:style>
    <style:style style:name="T60_23" style:family="text">
      <style:text-properties fo:font-size="11pt" style:font-size-asian="11pt" style:font-name-complex="Arial" style:font-size-complex="11pt"/>
    </style:style>
    <style:style style:name="P61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61_1" style:family="text">
      <style:text-properties fo:font-size="11pt" style:font-size-asian="11pt" style:font-name-complex="Arial" style:font-size-complex="11pt"/>
    </style:style>
    <style:style style:name="T61_2" style:family="text">
      <style:text-properties fo:font-size="11pt" style:font-size-asian="11pt" style:font-name-complex="Arial" style:font-size-complex="11pt"/>
    </style:style>
    <style:style style:name="T61_3" style:family="text">
      <style:text-properties fo:font-size="11pt" style:font-size-asian="11pt" style:font-name-complex="Arial" style:font-size-complex="11pt"/>
    </style:style>
    <style:style style:name="T61_4" style:family="text">
      <style:text-properties fo:font-size="11pt" style:font-size-asian="11pt" style:font-name-complex="Arial" style:font-size-complex="11pt"/>
    </style:style>
    <style:style style:name="T61_5" style:family="text">
      <style:text-properties fo:font-size="11pt" style:font-size-asian="11pt" style:font-name-complex="Arial" style:font-size-complex="11pt"/>
    </style:style>
    <style:style style:name="T61_6" style:family="text">
      <style:text-properties fo:font-size="11pt" style:font-size-asian="11pt" style:font-name-complex="Arial" style:font-size-complex="11pt"/>
    </style:style>
    <style:style style:name="T61_7" style:family="text">
      <style:text-properties fo:font-size="11pt" style:font-size-asian="11pt" style:font-name-complex="Arial" style:font-size-complex="11pt"/>
    </style:style>
    <style:style style:name="T61_8" style:family="text">
      <style:text-properties fo:font-size="11pt" style:font-size-asian="11pt" style:font-name-complex="Arial" style:font-size-complex="11pt"/>
    </style:style>
    <style:style style:name="T61_9" style:family="text">
      <style:text-properties fo:font-size="11pt" style:font-size-asian="11pt" style:font-name-complex="Arial" style:font-size-complex="11pt"/>
    </style:style>
    <style:style style:name="T61_10" style:family="text">
      <style:text-properties fo:font-size="11pt" style:font-size-asian="11pt" style:font-name-complex="Arial" style:font-size-complex="11pt"/>
    </style:style>
    <style:style style:name="T61_11" style:family="text">
      <style:text-properties fo:font-size="11pt" style:font-size-asian="11pt" style:font-name-complex="Arial" style:font-size-complex="11pt"/>
    </style:style>
    <style:style style:name="T61_12" style:family="text">
      <style:text-properties fo:font-size="11pt" style:font-size-asian="11pt" style:font-name-complex="Arial" style:font-size-complex="11pt"/>
    </style:style>
    <style:style style:name="T61_13" style:family="text">
      <style:text-properties fo:font-size="11pt" style:font-size-asian="11pt" style:font-name-complex="Arial" style:font-size-complex="11pt"/>
    </style:style>
    <style:style style:name="T61_14" style:family="text">
      <style:text-properties fo:font-size="11pt" style:font-size-asian="11pt" style:font-name-complex="Arial" style:font-size-complex="11pt"/>
    </style:style>
    <style:style style:name="P62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62_1" style:family="text">
      <style:text-properties fo:font-size="11pt" style:font-size-asian="11pt" style:font-name-complex="Arial" style:font-size-complex="11pt"/>
    </style:style>
    <style:style style:name="T62_2" style:family="text">
      <style:text-properties fo:font-size="11pt" style:font-size-asian="11pt" style:font-name-complex="Arial" style:font-size-complex="11pt"/>
    </style:style>
    <style:style style:name="T62_3" style:family="text">
      <style:text-properties fo:font-size="11pt" style:font-size-asian="11pt" style:font-name-complex="Arial" style:font-size-complex="11pt"/>
    </style:style>
    <style:style style:name="T62_4" style:family="text">
      <style:text-properties fo:font-size="11pt" style:font-size-asian="11pt" style:font-name-complex="Arial" style:font-size-complex="11pt"/>
    </style:style>
    <style:style style:name="T62_5" style:family="text">
      <style:text-properties fo:font-size="11pt" style:font-size-asian="11pt" style:font-name-complex="Arial" style:font-size-complex="11pt"/>
    </style:style>
    <style:style style:name="T62_6" style:family="text">
      <style:text-properties fo:font-size="11pt" style:font-size-asian="11pt" style:font-name-complex="Arial" style:font-size-complex="11pt"/>
    </style:style>
    <style:style style:name="T62_7" style:family="text">
      <style:text-properties fo:font-size="11pt" style:font-size-asian="11pt" style:font-name-complex="Arial" style:font-size-complex="11pt"/>
    </style:style>
    <style:style style:name="T62_8" style:family="text">
      <style:text-properties fo:font-size="11pt" style:font-size-asian="11pt" style:font-name-complex="Arial" style:font-size-complex="11pt"/>
    </style:style>
    <style:style style:name="T62_9" style:family="text">
      <style:text-properties fo:font-size="11pt" style:font-size-asian="11pt" style:font-name-complex="Arial" style:font-size-complex="11pt"/>
    </style:style>
    <style:style style:name="T62_10" style:family="text">
      <style:text-properties fo:font-size="11pt" style:font-size-asian="11pt" style:font-name-complex="Arial" style:font-size-complex="11pt"/>
    </style:style>
    <style:style style:name="T62_11" style:family="text">
      <style:text-properties fo:font-size="11pt" style:font-size-asian="11pt" style:font-name-complex="Arial" style:font-size-complex="11pt"/>
    </style:style>
    <style:style style:name="T62_12" style:family="text">
      <style:text-properties fo:font-size="11pt" style:font-size-asian="11pt" style:font-name-complex="Arial" style:font-size-complex="11pt"/>
    </style:style>
    <style:style style:name="T62_13" style:family="text">
      <style:text-properties fo:font-size="11pt" style:font-size-asian="11pt" style:font-name-complex="Arial" style:font-size-complex="11pt"/>
    </style:style>
    <style:style style:name="T62_14" style:family="text">
      <style:text-properties fo:font-size="11pt" style:font-size-asian="11pt" style:font-name-complex="Arial" style:font-size-complex="11pt"/>
    </style:style>
    <style:style style:name="P63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63_1" style:family="text">
      <style:text-properties fo:font-size="11pt" style:font-size-asian="11pt" style:font-name-complex="Arial" style:font-size-complex="11pt"/>
    </style:style>
    <style:style style:name="T63_2" style:family="text">
      <style:text-properties fo:font-size="11pt" style:font-size-asian="11pt" style:font-name-complex="Arial" style:font-size-complex="11pt"/>
    </style:style>
    <style:style style:name="T63_3" style:family="text">
      <style:text-properties fo:font-size="11pt" style:font-size-asian="11pt" style:font-name-complex="Arial" style:font-size-complex="11pt"/>
    </style:style>
    <style:style style:name="T63_4" style:family="text">
      <style:text-properties fo:font-size="11pt" style:font-size-asian="11pt" style:font-name-complex="Arial" style:font-size-complex="11pt"/>
    </style:style>
    <style:style style:name="T63_5" style:family="text">
      <style:text-properties fo:font-size="11pt" style:font-size-asian="11pt" style:font-name-complex="Arial" style:font-size-complex="11pt"/>
    </style:style>
    <style:style style:name="T63_6" style:family="text">
      <style:text-properties fo:font-size="11pt" style:font-size-asian="11pt" style:font-name-complex="Arial" style:font-size-complex="11pt"/>
    </style:style>
    <style:style style:name="T63_7" style:family="text">
      <style:text-properties fo:font-size="11pt" style:font-size-asian="11pt" style:font-name-complex="Arial" style:font-size-complex="11pt"/>
    </style:style>
    <style:style style:name="T63_8" style:family="text">
      <style:text-properties fo:font-size="11pt" style:font-size-asian="11pt" style:font-name-complex="Arial" style:font-size-complex="11pt"/>
    </style:style>
    <style:style style:name="T63_9" style:family="text">
      <style:text-properties fo:font-size="11pt" style:font-size-asian="11pt" style:font-name-complex="Arial" style:font-size-complex="11pt"/>
    </style:style>
    <style:style style:name="T63_10" style:family="text">
      <style:text-properties fo:font-size="11pt" style:font-size-asian="11pt" style:font-name-complex="Arial" style:font-size-complex="11pt"/>
    </style:style>
    <style:style style:name="T63_11" style:family="text">
      <style:text-properties fo:font-size="11pt" style:font-size-asian="11pt" style:font-name-complex="Arial" style:font-size-complex="11pt"/>
    </style:style>
    <style:style style:name="T63_12" style:family="text">
      <style:text-properties fo:font-size="11pt" style:font-size-asian="11pt" style:font-name-complex="Arial" style:font-size-complex="11pt"/>
    </style:style>
    <style:style style:name="T63_13" style:family="text">
      <style:text-properties fo:font-size="11pt" style:font-size-asian="11pt" style:font-name-complex="Arial" style:font-size-complex="11pt"/>
    </style:style>
    <style:style style:name="T63_14" style:family="text">
      <style:text-properties fo:font-size="11pt" style:font-size-asian="11pt" style:font-name-complex="Arial" style:font-size-complex="11pt"/>
    </style:style>
    <style:style style:name="T63_15" style:family="text">
      <style:text-properties fo:font-size="11pt" style:font-size-asian="11pt" style:font-name-complex="Arial" style:font-size-complex="11pt"/>
    </style:style>
    <style:style style:name="T63_16" style:family="text">
      <style:text-properties fo:font-size="11pt" style:font-size-asian="11pt" style:font-name-complex="Arial" style:font-size-complex="11pt"/>
    </style:style>
    <style:style style:name="P64" style:family="paragraph" style:parent-style-name="List_20_Paragraph">
      <style:paragraph-properties fo:text-align="justify" fo:text-indent="-0.63cm" fo:margin-top="0.212cm" fo:margin-left="1.259cm"/>
      <style:text-properties fo:font-size="11pt" style:font-size-asian="11pt" style:font-name-complex="Arial" style:font-size-complex="11pt"/>
    </style:style>
    <style:style style:name="T64_1" style:family="text">
      <style:text-properties fo:font-size="11pt" style:font-size-asian="11pt" style:font-name-complex="Arial" style:font-size-complex="11pt"/>
    </style:style>
    <style:style style:name="T64_2" style:family="text">
      <style:text-properties fo:font-size="11pt" style:font-size-asian="11pt" style:font-name-complex="Arial" style:font-size-complex="11pt"/>
    </style:style>
    <style:style style:name="T64_3" style:family="text">
      <style:text-properties fo:font-size="11pt" style:font-size-asian="11pt" style:font-name-complex="Arial" style:font-size-complex="11pt"/>
    </style:style>
    <style:style style:name="T64_4" style:family="text">
      <style:text-properties fo:font-size="11pt" style:font-size-asian="11pt" style:font-name-complex="Arial" style:font-size-complex="11pt"/>
    </style:style>
    <style:style style:name="T64_5" style:family="text">
      <style:text-properties fo:font-size="11pt" style:font-size-asian="11pt" style:font-name-complex="Arial" style:font-size-complex="11pt"/>
    </style:style>
    <style:style style:name="T64_6" style:family="text">
      <style:text-properties fo:font-size="11pt" style:font-size-asian="11pt" style:font-name-complex="Arial" style:font-size-complex="11pt"/>
    </style:style>
    <style:style style:name="T64_7" style:family="text">
      <style:text-properties fo:font-size="11pt" style:font-size-asian="11pt" style:font-name-complex="Arial" style:font-size-complex="11pt"/>
    </style:style>
    <style:style style:name="T64_8" style:family="text">
      <style:text-properties fo:font-size="11pt" style:font-size-asian="11pt" style:font-name-complex="Arial" style:font-size-complex="11pt"/>
    </style:style>
    <style:style style:name="T64_9" style:family="text">
      <style:text-properties fo:font-size="11pt" style:font-size-asian="11pt" style:font-name-complex="Arial" style:font-size-complex="11pt"/>
    </style:style>
    <style:style style:name="T64_10" style:family="text">
      <style:text-properties fo:font-size="11pt" style:font-size-asian="11pt" style:font-name-complex="Arial" style:font-size-complex="11pt"/>
    </style:style>
    <style:style style:name="T64_11" style:family="text">
      <style:text-properties fo:font-size="11pt" style:font-size-asian="11pt" style:font-name-complex="Arial" style:font-size-complex="11pt"/>
    </style:style>
    <style:style style:name="P65" style:family="paragraph" style:parent-style-name="Normal">
      <style:paragraph-properties fo:text-align="justify" fo:margin-top="0.212cm"/>
    </style:style>
    <style:style style:name="T65_1" style:family="text">
      <style:text-properties fo:font-size="11pt" style:font-size-asian="11pt" style:font-name-complex="Arial" style:font-size-complex="11pt"/>
    </style:style>
    <style:style style:name="T65_2" style:family="text">
      <style:text-properties fo:font-size="11pt" style:font-size-asian="11pt" style:font-name-complex="Arial" style:font-size-complex="11pt"/>
    </style:style>
    <style:style style:name="T65_3" style:family="text">
      <style:text-properties fo:font-size="11pt" style:font-size-asian="11pt" style:font-name-complex="Arial" style:font-size-complex="11pt"/>
    </style:style>
    <style:style style:name="T65_4" style:family="text">
      <style:text-properties fo:font-size="11pt" style:font-size-asian="11pt" style:font-name-complex="Arial" style:font-size-complex="11pt"/>
    </style:style>
    <style:style style:name="T65_5" style:family="text">
      <style:text-properties fo:font-size="11pt" style:font-size-asian="11pt" style:font-name-complex="Arial" style:font-size-complex="11pt"/>
    </style:style>
    <style:style style:name="T65_6" style:family="text">
      <style:text-properties fo:font-size="11pt" style:font-size-asian="11pt" style:font-name-complex="Arial" style:font-size-complex="11pt"/>
    </style:style>
    <style:style style:name="T65_7" style:family="text">
      <style:text-properties fo:font-size="11pt" style:font-size-asian="11pt" style:font-name-complex="Arial" style:font-size-complex="11pt"/>
    </style:style>
    <style:style style:name="T65_8" style:family="text">
      <style:text-properties fo:font-size="11pt" style:font-size-asian="11pt" style:font-name-complex="Arial" style:font-size-complex="11pt"/>
    </style:style>
    <style:style style:name="T65_9" style:family="text">
      <style:text-properties fo:font-size="11pt" style:font-size-asian="11pt" style:font-name-complex="Arial" style:font-size-complex="11pt"/>
    </style:style>
    <style:style style:name="T65_10" style:family="text">
      <style:text-properties fo:font-size="11pt" style:font-size-asian="11pt" style:font-name-complex="Arial" style:font-size-complex="11pt"/>
    </style:style>
    <style:style style:name="T65_11" style:family="text">
      <style:text-properties fo:font-size="11pt" style:font-size-asian="11pt" style:font-name-complex="Arial" style:font-size-complex="11pt"/>
    </style:style>
    <style:style style:name="T65_12" style:family="text">
      <style:text-properties fo:font-size="11pt" style:font-size-asian="11pt" style:font-name-complex="Arial" style:font-size-complex="11pt"/>
    </style:style>
    <style:style style:name="T65_13" style:family="text">
      <style:text-properties fo:font-size="11pt" style:font-size-asian="11pt" style:font-name-complex="Arial" style:font-size-complex="11pt"/>
    </style:style>
    <style:style style:name="T65_14" style:family="text">
      <style:text-properties fo:font-size="11pt" style:font-size-asian="11pt" style:font-name-complex="Arial" style:font-size-complex="11pt"/>
    </style:style>
    <style:style style:name="T65_15" style:family="text">
      <style:text-properties fo:font-size="11pt" style:font-size-asian="11pt" style:font-name-complex="Arial" style:font-size-complex="11pt"/>
    </style:style>
    <style:style style:name="T65_16" style:family="text">
      <style:text-properties fo:font-size="11pt" style:font-size-asian="11pt" style:font-name-complex="Arial" style:font-size-complex="11pt"/>
    </style:style>
    <style:style style:name="T65_17" style:family="text">
      <style:text-properties fo:font-size="11pt" style:font-size-asian="11pt" style:font-name-complex="Arial" style:font-size-complex="11pt"/>
    </style:style>
    <style:style style:name="T65_18" style:family="text">
      <style:text-properties fo:font-size="11pt" style:font-size-asian="11pt" style:font-name-complex="Arial" style:font-size-complex="11pt"/>
    </style:style>
    <style:style style:name="T65_19" style:family="text">
      <style:text-properties fo:font-size="11pt" style:font-size-asian="11pt" style:font-name-complex="Arial" style:font-size-complex="11pt"/>
    </style:style>
    <style:style style:name="T65_20" style:family="text">
      <style:text-properties fo:font-size="11pt" style:font-size-asian="11pt" style:font-name-complex="Arial" style:font-size-complex="11pt"/>
    </style:style>
    <style:style style:name="T65_21" style:family="text">
      <style:text-properties fo:font-size="11pt" style:font-size-asian="11pt" style:font-name-complex="Arial" style:font-size-complex="11pt"/>
    </style:style>
    <style:style style:name="T65_22" style:family="text">
      <style:text-properties fo:font-size="11pt" style:font-size-asian="11pt" style:font-name-complex="Arial" style:font-size-complex="11pt"/>
    </style:style>
    <style:style style:name="T65_23" style:family="text">
      <style:text-properties fo:font-size="11pt" style:font-size-asian="11pt" style:font-name-complex="Arial" style:font-size-complex="11pt"/>
    </style:style>
    <style:style style:name="T65_24" style:family="text">
      <style:text-properties fo:font-size="11pt" style:font-size-asian="11pt" style:font-name-complex="Arial" style:font-size-complex="11pt"/>
    </style:style>
    <style:style style:name="T65_25" style:family="text">
      <style:text-properties fo:font-size="11pt" style:font-size-asian="11pt" style:font-name-complex="Arial" style:font-size-complex="11pt"/>
    </style:style>
    <style:style style:name="T65_26" style:family="text">
      <style:text-properties fo:font-size="11pt" style:font-size-asian="11pt" style:font-name-complex="Arial" style:font-size-complex="11pt"/>
    </style:style>
    <style:style style:name="T65_27" style:family="text">
      <style:text-properties fo:font-size="11pt" style:font-size-asian="11pt" style:font-name-complex="Arial" style:font-size-complex="11pt"/>
    </style:style>
    <style:style style:name="T65_28" style:family="text">
      <style:text-properties fo:font-size="11pt" style:font-size-asian="11pt" style:font-name-complex="Arial" style:font-size-complex="11pt"/>
    </style:style>
    <style:style style:name="T65_29" style:family="text">
      <style:text-properties fo:font-size="11pt" style:font-size-asian="11pt" style:font-name-complex="Arial" style:font-size-complex="11pt"/>
    </style:style>
    <style:style style:name="T65_30" style:family="text">
      <style:text-properties fo:font-size="11pt" style:font-size-asian="11pt" style:font-name-complex="Arial" style:font-size-complex="11pt"/>
    </style:style>
    <style:style style:name="T65_31" style:family="text">
      <style:text-properties fo:font-size="11pt" style:font-size-asian="11pt" style:font-name-complex="Arial" style:font-size-complex="11pt"/>
    </style:style>
    <style:style style:name="T65_32" style:family="text">
      <style:text-properties fo:font-size="11pt" style:font-size-asian="11pt" style:font-name-complex="Arial" style:font-size-complex="11pt"/>
    </style:style>
    <style:style style:name="T65_33" style:family="text">
      <style:text-properties fo:font-size="11pt" style:font-size-asian="11pt" style:font-name-complex="Arial" style:font-size-complex="11pt"/>
    </style:style>
    <style:style style:name="T65_34" style:family="text">
      <style:text-properties fo:font-size="11pt" style:font-size-asian="11pt" style:font-name-complex="Arial" style:font-size-complex="11pt"/>
    </style:style>
    <style:style style:name="T65_35" style:family="text">
      <style:text-properties fo:font-size="11pt" style:font-size-asian="11pt" style:font-name-complex="Arial" style:font-size-complex="11pt"/>
    </style:style>
    <style:style style:name="T65_36" style:family="text">
      <style:text-properties fo:font-size="11pt" style:font-size-asian="11pt" style:font-name-complex="Arial" style:font-size-complex="11pt"/>
    </style:style>
    <style:style style:name="T65_37" style:family="text">
      <style:text-properties fo:font-size="11pt" style:font-size-asian="11pt" style:font-name-complex="Arial" style:font-size-complex="11pt"/>
    </style:style>
    <style:style style:name="T65_38" style:family="text">
      <style:text-properties fo:font-size="11pt" style:font-size-asian="11pt" style:font-name-complex="Arial" style:font-size-complex="11pt"/>
    </style:style>
    <style:style style:name="T65_39" style:family="text">
      <style:text-properties fo:font-size="11pt" style:font-size-asian="11pt" style:font-name-complex="Arial" style:font-size-complex="11pt"/>
    </style:style>
    <style:style style:name="T65_40" style:family="text">
      <style:text-properties fo:font-size="11pt" style:font-size-asian="11pt" style:font-name-complex="Arial" style:font-size-complex="11pt"/>
    </style:style>
    <style:style style:name="T65_41" style:family="text">
      <style:text-properties fo:font-size="11pt" style:font-size-asian="11pt" style:font-name-complex="Arial" style:font-size-complex="11pt"/>
    </style:style>
    <style:style style:name="T65_42" style:family="text">
      <style:text-properties fo:font-size="11pt" style:font-size-asian="11pt" style:font-name-complex="Arial" style:font-size-complex="11pt"/>
    </style:style>
    <style:style style:name="T65_43" style:family="text">
      <style:text-properties fo:font-size="11pt" style:font-size-asian="11pt" style:font-name-complex="Arial" style:font-size-complex="11pt"/>
    </style:style>
    <style:style style:name="T65_44" style:family="text">
      <style:text-properties fo:font-size="11pt" style:font-size-asian="11pt" style:font-name-complex="Arial" style:font-size-complex="11pt"/>
    </style:style>
    <style:style style:name="T65_45" style:family="text">
      <style:text-properties fo:font-size="11pt" style:font-size-asian="11pt" style:font-name-complex="Arial" style:font-size-complex="11pt"/>
    </style:style>
    <style:style style:name="T65_46" style:family="text">
      <style:text-properties fo:font-size="11pt" style:font-size-asian="11pt" style:font-name-complex="Arial" style:font-size-complex="11pt"/>
    </style:style>
    <style:style style:name="T65_47" style:family="text">
      <style:text-properties fo:font-size="11pt" style:font-size-asian="11pt" style:font-name-complex="Arial" style:font-size-complex="11pt"/>
    </style:style>
    <style:style style:name="T65_48" style:family="text">
      <style:text-properties fo:font-size="11pt" style:font-size-asian="11pt" style:font-name-complex="Arial" style:font-size-complex="11pt"/>
    </style:style>
    <style:style style:name="T65_49" style:family="text">
      <style:text-properties fo:font-size="11pt" style:font-size-asian="11pt" style:font-name-complex="Arial" style:font-size-complex="11pt"/>
    </style:style>
    <style:style style:name="T65_50" style:family="text">
      <style:text-properties fo:font-size="11pt" style:font-size-asian="11pt" style:font-name-complex="Arial" style:font-size-complex="11pt"/>
    </style:style>
    <style:style style:name="T65_51" style:family="text">
      <style:text-properties fo:font-size="11pt" style:font-size-asian="11pt" style:font-name-complex="Arial" style:font-size-complex="11pt"/>
    </style:style>
    <style:style style:name="T65_52" style:family="text">
      <style:text-properties fo:font-size="11pt" style:font-size-asian="11pt" style:font-name-complex="Arial" style:font-size-complex="11pt"/>
    </style:style>
    <style:style style:name="T65_53" style:family="text">
      <style:text-properties fo:font-size="11pt" style:font-size-asian="11pt" style:font-name-complex="Arial" style:font-size-complex="11pt"/>
    </style:style>
    <style:style style:name="T65_54" style:family="text">
      <style:text-properties fo:font-size="11pt" style:font-size-asian="11pt" style:font-name-complex="Arial" style:font-size-complex="11pt"/>
    </style:style>
    <style:style style:name="T65_55" style:family="text">
      <style:text-properties fo:font-size="11pt" style:font-size-asian="11pt" style:font-name-complex="Arial" style:font-size-complex="11pt"/>
    </style:style>
    <style:style style:name="T65_56" style:family="text">
      <style:text-properties fo:font-size="11pt" style:font-size-asian="11pt" style:font-name-complex="Arial" style:font-size-complex="11pt"/>
    </style:style>
    <style:style style:name="T65_57" style:family="text">
      <style:text-properties fo:font-size="11pt" style:font-size-asian="11pt" style:font-name-complex="Arial" style:font-size-complex="11pt"/>
    </style:style>
    <style:style style:name="T65_58" style:family="text">
      <style:text-properties fo:font-size="11pt" style:font-size-asian="11pt" style:font-name-complex="Arial" style:font-size-complex="11pt"/>
    </style:style>
    <style:style style:name="T65_59" style:family="text">
      <style:text-properties fo:font-size="11pt" style:font-size-asian="11pt" style:font-name-complex="Arial" style:font-size-complex="11pt"/>
    </style:style>
    <style:style style:name="T65_60" style:family="text">
      <style:text-properties fo:font-size="11pt" style:font-size-asian="11pt" style:font-name-complex="Arial" style:font-size-complex="11pt"/>
    </style:style>
    <style:style style:name="T65_61" style:family="text">
      <style:text-properties fo:font-size="11pt" style:font-size-asian="11pt" style:font-name-complex="Arial" style:font-size-complex="11pt"/>
    </style:style>
    <style:style style:name="T65_62" style:family="text">
      <style:text-properties fo:font-size="11pt" style:font-size-asian="11pt" style:font-name-complex="Arial" style:font-size-complex="11pt"/>
    </style:style>
    <style:style style:name="T65_63" style:family="text">
      <style:text-properties fo:font-size="11pt" style:font-size-asian="11pt" style:font-name-complex="Arial" style:font-size-complex="11pt"/>
    </style:style>
    <style:style style:name="T65_64" style:family="text">
      <style:text-properties fo:font-size="11pt" style:font-size-asian="11pt" style:font-name-complex="Arial" style:font-size-complex="11pt"/>
    </style:style>
    <style:style style:name="T65_65" style:family="text">
      <style:text-properties fo:font-size="11pt" style:font-size-asian="11pt" style:font-name-complex="Arial" style:font-size-complex="11pt"/>
    </style:style>
    <style:style style:name="P66" style:family="paragraph" style:parent-style-name="Normal">
      <style:paragraph-properties fo:text-align="justify" fo:margin-top="0.212cm"/>
    </style:style>
    <style:style style:name="T66_1" style:family="text">
      <style:text-properties fo:font-size="11pt" style:font-size-asian="11pt" style:font-name-complex="Arial" style:font-size-complex="11pt"/>
    </style:style>
    <style:style style:name="T66_2" style:family="text">
      <style:text-properties fo:font-size="11pt" style:font-size-asian="11pt" style:font-name-complex="Arial" style:font-size-complex="11pt"/>
    </style:style>
    <style:style style:name="T66_3" style:family="text">
      <style:text-properties fo:font-size="11pt" style:font-size-asian="11pt" style:font-name-complex="Arial" style:font-size-complex="11pt"/>
    </style:style>
    <style:style style:name="T66_4" style:family="text">
      <style:text-properties fo:font-size="11pt" style:font-size-asian="11pt" style:font-name-complex="Arial" style:font-size-complex="11pt"/>
    </style:style>
    <style:style style:name="T66_5" style:family="text">
      <style:text-properties fo:font-size="11pt" style:font-size-asian="11pt" style:font-name-complex="Arial" style:font-size-complex="11pt"/>
    </style:style>
    <style:style style:name="T66_6" style:family="text">
      <style:text-properties fo:font-size="11pt" style:font-size-asian="11pt" style:font-name-complex="Arial" style:font-size-complex="11pt"/>
    </style:style>
    <style:style style:name="T66_7" style:family="text">
      <style:text-properties fo:font-size="11pt" style:font-size-asian="11pt" style:font-name-complex="Arial" style:font-size-complex="11pt"/>
    </style:style>
    <style:style style:name="T66_8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66_9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66_10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66_11" style:family="text">
      <style:text-properties fo:font-size="11pt" style:font-size-asian="11pt" style:font-name-complex="Arial" style:font-size-complex="11pt"/>
    </style:style>
    <style:style style:name="P67" style:family="paragraph" style:parent-style-name="Normal">
      <style:paragraph-properties fo:margin-top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" style:family="paragraph" style:parent-style-name="Normal">
      <style:paragraph-properties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8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69" style:family="paragraph" style:parent-style-name="List_20_Paragraph">
      <style:paragraph-properties fo:text-align="justify" fo:text-indent="-0.63cm" fo:margin-top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  <style:text-properties fo:font-size="11pt" style:font-size-asian="11pt" style:font-name-complex="Arial" style:font-size-complex="11pt"/>
    </style:style>
    <style:style style:name="T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11" style:family="text">
      <style:text-properties fo:font-size="11pt" style:font-size-asian="11pt" style:font-name-complex="Arial" style:font-size-complex="11pt"/>
    </style:style>
    <style:style style:name="T69_12" style:family="text">
      <style:text-properties fo:font-size="11pt" style:font-size-asian="11pt" style:font-name-complex="Arial" style:font-size-complex="11pt"/>
    </style:style>
    <style:style style:name="T69_13" style:family="text">
      <style:text-properties fo:font-size="11pt" style:font-size-asian="11pt" style:font-name-complex="Arial" style:font-size-complex="11pt"/>
    </style:style>
    <style:style style:name="T69_14" style:family="text">
      <style:text-properties fo:font-size="11pt" style:font-size-asian="11pt" style:font-name-complex="Arial" style:font-size-complex="11pt"/>
    </style:style>
    <style:style style:name="T69_15" style:family="text">
      <style:text-properties fo:font-size="11pt" style:font-size-asian="11pt" style:font-name-complex="Arial" style:font-size-complex="11pt"/>
    </style:style>
    <style:style style:name="T69_16" style:family="text">
      <style:text-properties fo:font-size="11pt" style:font-size-asian="11pt" style:font-name-complex="Arial" style:font-size-complex="11pt"/>
    </style:style>
    <style:style style:name="T69_17" style:family="text">
      <style:text-properties fo:font-size="11pt" style:font-size-asian="11pt" style:font-name-complex="Arial" style:font-size-complex="11pt"/>
    </style:style>
    <style:style style:name="T69_18" style:family="text">
      <style:text-properties fo:font-size="11pt" style:font-size-asian="11pt" style:font-name-complex="Arial" style:font-size-complex="11pt"/>
    </style:style>
    <style:style style:name="T69_19" style:family="text">
      <style:text-properties fo:font-size="11pt" style:font-size-asian="11pt" style:font-name-complex="Arial" style:font-size-complex="11pt"/>
    </style:style>
    <style:style style:name="T69_20" style:family="text">
      <style:text-properties fo:font-size="11pt" style:font-size-asian="11pt" style:font-name-complex="Arial" style:font-size-complex="11pt"/>
    </style:style>
    <style:style style:name="T69_21" style:family="text">
      <style:text-properties fo:font-size="11pt" style:font-size-asian="11pt" style:font-name-complex="Arial" style:font-size-complex="11pt"/>
    </style:style>
    <style:style style:name="T69_22" style:family="text">
      <style:text-properties fo:font-size="11pt" style:font-size-asian="11pt" style:font-name-complex="Arial" style:font-size-complex="11pt"/>
    </style:style>
    <style:style style:name="T69_23" style:family="text">
      <style:text-properties fo:font-size="11pt" style:font-size-asian="11pt" style:font-name-complex="Arial" style:font-size-complex="11pt"/>
    </style:style>
    <style:style style:name="T69_24" style:family="text">
      <style:text-properties fo:font-size="11pt" style:font-size-asian="11pt" style:font-name-complex="Arial" style:font-size-complex="11pt"/>
    </style:style>
    <style:style style:name="T69_25" style:family="text">
      <style:text-properties fo:font-size="11pt" style:font-size-asian="11pt" style:font-name-complex="Arial" style:font-size-complex="11pt"/>
    </style:style>
    <style:style style:name="T69_26" style:family="text">
      <style:text-properties fo:font-size="11pt" style:font-size-asian="11pt" style:font-name-complex="Arial" style:font-size-complex="11pt"/>
    </style:style>
    <style:style style:name="T69_27" style:family="text">
      <style:text-properties fo:font-size="11pt" style:font-size-asian="11pt" style:font-name-complex="Arial" style:font-size-complex="11pt"/>
    </style:style>
    <style:style style:name="T69_28" style:family="text">
      <style:text-properties fo:font-size="11pt" style:font-size-asian="11pt" style:font-name-complex="Arial" style:font-size-complex="11pt"/>
    </style:style>
    <style:style style:name="T69_29" style:family="text">
      <style:text-properties fo:font-size="11pt" style:font-size-asian="11pt" style:font-name-complex="Arial" style:font-size-complex="11pt"/>
    </style:style>
    <style:style style:name="T69_30" style:family="text">
      <style:text-properties fo:font-size="11pt" style:font-size-asian="11pt" style:font-name-complex="Arial" style:font-size-complex="11pt"/>
    </style:style>
    <style:style style:name="T69_31" style:family="text">
      <style:text-properties fo:font-size="11pt" style:font-size-asian="11pt" style:font-name-complex="Arial" style:font-size-complex="11pt"/>
    </style:style>
    <style:style style:name="T69_32" style:family="text">
      <style:text-properties fo:font-size="11pt" style:font-size-asian="11pt" style:font-name-complex="Arial" style:font-size-complex="11pt"/>
    </style:style>
    <style:style style:name="T69_33" style:family="text">
      <style:text-properties fo:font-size="11pt" style:font-size-asian="11pt" style:font-name-complex="Arial" style:font-size-complex="11pt"/>
    </style:style>
    <style:style style:name="T69_34" style:family="text">
      <style:text-properties fo:font-size="11pt" style:font-size-asian="11pt" style:font-name-complex="Arial" style:font-size-complex="11pt"/>
    </style:style>
    <style:style style:name="T69_35" style:family="text">
      <style:text-properties fo:font-size="11pt" style:font-size-asian="11pt" style:font-name-complex="Arial" style:font-size-complex="11pt"/>
    </style:style>
    <style:style style:name="T69_36" style:family="text">
      <style:text-properties fo:font-size="11pt" style:font-size-asian="11pt" style:font-name-complex="Arial" style:font-size-complex="11pt"/>
    </style:style>
    <style:style style:name="T69_37" style:family="text">
      <style:text-properties fo:font-size="11pt" style:font-size-asian="11pt" style:font-name-complex="Arial" style:font-size-complex="11pt"/>
    </style:style>
    <style:style style:name="T69_38" style:family="text">
      <style:text-properties fo:font-size="11pt" style:font-size-asian="11pt" style:font-name-complex="Arial" style:font-size-complex="11pt"/>
    </style:style>
    <style:style style:name="T69_39" style:family="text">
      <style:text-properties fo:font-size="11pt" style:font-size-asian="11pt" style:font-name-complex="Arial" style:font-size-complex="11pt"/>
    </style:style>
    <style:style style:name="T69_40" style:family="text">
      <style:text-properties fo:font-size="11pt" style:font-size-asian="11pt" style:font-name-complex="Arial" style:font-size-complex="11pt"/>
    </style:style>
    <style:style style:name="T69_41" style:family="text">
      <style:text-properties fo:font-size="11pt" style:font-size-asian="11pt" style:font-name-complex="Arial" style:font-size-complex="11pt"/>
    </style:style>
    <style:style style:name="T69_42" style:family="text">
      <style:text-properties fo:font-size="11pt" style:font-size-asian="11pt" style:font-name-complex="Arial" style:font-size-complex="11pt"/>
    </style:style>
    <style:style style:name="T69_43" style:family="text">
      <style:text-properties fo:font-size="11pt" style:font-size-asian="11pt" style:font-name-complex="Arial" style:font-size-complex="11pt"/>
    </style:style>
    <style:style style:name="T69_44" style:family="text">
      <style:text-properties fo:font-size="11pt" style:font-size-asian="11pt" style:font-name-complex="Arial" style:font-size-complex="11pt"/>
    </style:style>
    <style:style style:name="T69_45" style:family="text">
      <style:text-properties fo:font-size="11pt" style:font-size-asian="11pt" style:font-name-complex="Arial" style:font-size-complex="11pt"/>
    </style:style>
    <style:style style:name="P70" style:family="paragraph" style:parent-style-name="List_20_Paragraph">
      <style:paragraph-properties fo:text-align="justify" fo:text-indent="-0.63cm" fo:line-height="108%" fo:margin-top="0.212cm" fo:margin-left="1.259cm"/>
      <style:text-properties fo:font-size="11pt" style:font-size-asian="11pt" style:font-name-complex="Arial" style:font-size-complex="11pt"/>
    </style:style>
    <style:style style:name="T7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6" style:family="text">
      <style:text-properties fo:font-size="11pt" style:font-size-asian="11pt" style:font-name-complex="Arial" style:font-size-complex="11pt" fo:font-weight="bold" style:font-weight-asian="bold"/>
    </style:style>
    <style:style style:name="T70_7" style:family="text">
      <style:text-properties fo:font-size="11pt" style:font-size-asian="11pt" style:font-name-complex="Arial" style:font-size-complex="11pt" fo:font-weight="bold" style:font-weight-asian="bold"/>
    </style:style>
    <style:style style:name="T70_8" style:family="text">
      <style:text-properties fo:font-size="11pt" style:font-size-asian="11pt" style:font-name-complex="Arial" style:font-size-complex="11pt" fo:font-weight="bold" style:font-weight-asian="bold"/>
    </style:style>
    <style:style style:name="T70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0_11" style:family="text">
      <style:text-properties fo:font-size="11pt" style:font-size-asian="11pt" style:font-name-complex="Arial" style:font-size-complex="11pt"/>
    </style:style>
    <style:style style:name="T70_12" style:family="text">
      <style:text-properties fo:font-size="11pt" style:font-size-asian="11pt" style:font-name-complex="Arial" style:font-size-complex="11pt"/>
    </style:style>
    <style:style style:name="T70_13" style:family="text">
      <style:text-properties fo:font-size="11pt" style:font-size-asian="11pt" style:font-name-complex="Arial" style:font-size-complex="11pt"/>
    </style:style>
    <style:style style:name="T70_14" style:family="text">
      <style:text-properties fo:font-size="11pt" style:font-size-asian="11pt" style:font-name-complex="Arial" style:font-size-complex="11pt"/>
    </style:style>
    <style:style style:name="T70_15" style:family="text">
      <style:text-properties fo:font-size="11pt" style:font-size-asian="11pt" style:font-name-complex="Arial" style:font-size-complex="11pt"/>
    </style:style>
    <style:style style:name="T70_16" style:family="text">
      <style:text-properties fo:font-size="11pt" style:font-size-asian="11pt" style:font-name-complex="Arial" style:font-size-complex="11pt"/>
    </style:style>
    <style:style style:name="T70_17" style:family="text">
      <style:text-properties fo:font-size="11pt" style:font-size-asian="11pt" style:font-name-complex="Arial" style:font-size-complex="11pt"/>
    </style:style>
    <style:style style:name="T70_18" style:family="text">
      <style:text-properties fo:font-size="11pt" style:font-size-asian="11pt" style:font-name-complex="Arial" style:font-size-complex="11pt"/>
    </style:style>
    <style:style style:name="T70_19" style:family="text">
      <style:text-properties fo:font-size="11pt" style:font-size-asian="11pt" style:font-name-complex="Arial" style:font-size-complex="11pt"/>
    </style:style>
    <style:style style:name="T70_20" style:family="text">
      <style:text-properties fo:font-size="11pt" style:font-size-asian="11pt" style:font-name-complex="Arial" style:font-size-complex="11pt"/>
    </style:style>
    <style:style style:name="T70_21" style:family="text">
      <style:text-properties fo:font-size="11pt" style:font-size-asian="11pt" style:font-name-complex="Arial" style:font-size-complex="11pt"/>
    </style:style>
    <style:style style:name="T70_22" style:family="text">
      <style:text-properties fo:font-size="11pt" style:font-size-asian="11pt" style:font-name-complex="Arial" style:font-size-complex="11pt"/>
    </style:style>
    <style:style style:name="T70_23" style:family="text">
      <style:text-properties fo:font-size="11pt" style:font-size-asian="11pt" style:font-name-complex="Arial" style:font-size-complex="11pt"/>
    </style:style>
    <style:style style:name="T70_24" style:family="text">
      <style:text-properties fo:font-size="11pt" style:font-size-asian="11pt" style:font-name-complex="Arial" style:font-size-complex="11pt"/>
    </style:style>
    <style:style style:name="T70_25" style:family="text">
      <style:text-properties fo:font-size="11pt" style:font-size-asian="11pt" style:font-name-complex="Arial" style:font-size-complex="11pt"/>
    </style:style>
    <style:style style:name="T70_26" style:family="text">
      <style:text-properties fo:font-size="11pt" style:font-size-asian="11pt" style:font-name-complex="Arial" style:font-size-complex="11pt"/>
    </style:style>
    <style:style style:name="T70_27" style:family="text">
      <style:text-properties fo:font-size="11pt" style:font-size-asian="11pt" style:font-name-complex="Arial" style:font-size-complex="11pt"/>
    </style:style>
    <style:style style:name="T70_28" style:family="text">
      <style:text-properties fo:font-size="11pt" style:font-size-asian="11pt" style:font-name-complex="Arial" style:font-size-complex="11pt"/>
    </style:style>
    <style:style style:name="T70_29" style:family="text">
      <style:text-properties fo:font-size="11pt" style:font-size-asian="11pt" style:font-name-complex="Arial" style:font-size-complex="11pt"/>
    </style:style>
    <style:style style:name="T70_30" style:family="text">
      <style:text-properties fo:font-size="11pt" style:font-size-asian="11pt" style:font-name-complex="Arial" style:font-size-complex="11pt"/>
    </style:style>
    <style:style style:name="T70_31" style:family="text">
      <style:text-properties fo:font-size="11pt" style:font-size-asian="11pt" style:font-name-complex="Arial" style:font-size-complex="11pt"/>
    </style:style>
    <style:style style:name="T70_32" style:family="text">
      <style:text-properties fo:font-size="11pt" style:font-size-asian="11pt" style:font-name-complex="Arial" style:font-size-complex="11pt"/>
    </style:style>
    <style:style style:name="P71" style:family="paragraph" style:parent-style-name="List_20_Paragraph">
      <style:paragraph-properties fo:text-align="justify" fo:text-indent="-0.63cm" fo:line-height="108%" fo:margin-top="0.212cm" fo:margin-left="1.259cm"/>
    </style:style>
    <style:style style:name="T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1_12" style:family="text">
      <style:text-properties fo:font-size="11pt" style:font-size-asian="11pt" style:font-name-complex="Arial" style:font-size-complex="11pt"/>
    </style:style>
    <style:style style:name="T71_13" style:family="text">
      <style:text-properties fo:font-size="11pt" style:font-name-asian="Calibri" style:font-size-asian="11pt" style:font-name-complex="Arial" style:font-size-complex="11pt"/>
    </style:style>
    <style:style style:name="T71_14" style:family="text">
      <style:text-properties fo:font-size="11pt" style:font-name-asian="Calibri" style:font-size-asian="11pt" style:font-name-complex="Arial" style:font-size-complex="11pt"/>
    </style:style>
    <style:style style:name="T71_15" style:family="text">
      <style:text-properties fo:font-size="11pt" style:font-name-asian="Calibri" style:font-size-asian="11pt" style:font-name-complex="Arial" style:font-size-complex="11pt"/>
    </style:style>
    <style:style style:name="T71_16" style:family="text">
      <style:text-properties fo:font-size="11pt" style:font-name-asian="Calibri" style:font-size-asian="11pt" style:font-name-complex="Arial" style:font-size-complex="11pt"/>
    </style:style>
    <style:style style:name="T71_17" style:family="text">
      <style:text-properties fo:font-size="11pt" style:font-name-asian="Calibri" style:font-size-asian="11pt" style:font-name-complex="Arial" style:font-size-complex="11pt"/>
    </style:style>
    <style:style style:name="T71_18" style:family="text">
      <style:text-properties fo:font-size="11pt" style:font-name-asian="Calibri" style:font-size-asian="11pt" style:font-name-complex="Arial" style:font-size-complex="11pt"/>
    </style:style>
    <style:style style:name="T71_19" style:family="text">
      <style:text-properties fo:font-size="11pt" style:font-size-asian="11pt" style:font-name-complex="Arial" style:font-size-complex="11pt"/>
    </style:style>
    <style:style style:name="T71_20" style:family="text">
      <style:text-properties fo:font-size="11pt" style:font-size-asian="11pt" style:font-name-complex="Arial" style:font-size-complex="11pt"/>
    </style:style>
    <style:style style:name="T71_21" style:family="text">
      <style:text-properties fo:font-size="11pt" style:font-size-asian="11pt" style:font-name-complex="Arial" style:font-size-complex="11pt"/>
    </style:style>
    <style:style style:name="T71_22" style:family="text">
      <style:text-properties fo:font-size="11pt" style:font-size-asian="11pt" style:font-name-complex="Arial" style:font-size-complex="11pt"/>
    </style:style>
    <style:style style:name="T71_23" style:family="text">
      <style:text-properties fo:font-size="11pt" style:font-size-asian="11pt" style:font-name-complex="Arial" style:font-size-complex="11pt"/>
    </style:style>
    <style:style style:name="T71_24" style:family="text">
      <style:text-properties fo:font-size="11pt" style:font-size-asian="11pt" style:font-name-complex="Arial" style:font-size-complex="11pt"/>
    </style:style>
    <style:style style:name="T71_25" style:family="text">
      <style:text-properties fo:font-size="11pt" style:font-size-asian="11pt" style:font-name-complex="Arial" style:font-size-complex="11pt"/>
    </style:style>
    <style:style style:name="T71_26" style:family="text">
      <style:text-properties fo:font-size="11pt" style:font-size-asian="11pt" style:font-name-complex="Arial" style:font-size-complex="11pt"/>
    </style:style>
    <style:style style:name="T71_27" style:family="text">
      <style:text-properties fo:font-size="11pt" style:font-name-asian="Calibri" style:font-size-asian="11pt" style:font-name-complex="Arial" style:font-size-complex="11pt"/>
    </style:style>
    <style:style style:name="T71_28" style:family="text">
      <style:text-properties fo:font-size="11pt" style:font-name-asian="Calibri" style:font-size-asian="11pt" style:font-name-complex="Arial" style:font-size-complex="11pt"/>
    </style:style>
    <style:style style:name="T71_29" style:family="text">
      <style:text-properties fo:font-size="11pt" style:font-name-asian="Calibri" style:font-size-asian="11pt" style:font-name-complex="Arial" style:font-size-complex="11pt"/>
    </style:style>
    <style:style style:name="T71_30" style:family="text">
      <style:text-properties fo:font-size="11pt" style:font-name-asian="Calibri" style:font-size-asian="11pt" style:font-name-complex="Arial" style:font-size-complex="11pt"/>
    </style:style>
    <style:style style:name="T71_31" style:family="text">
      <style:text-properties fo:font-size="11pt" style:font-name-asian="Calibri" style:font-size-asian="11pt" style:font-name-complex="Arial" style:font-size-complex="11pt"/>
    </style:style>
    <style:style style:name="T71_32" style:family="text">
      <style:text-properties fo:font-size="11pt" style:font-name-asian="Calibri" style:font-size-asian="11pt" style:font-name-complex="Arial" style:font-size-complex="11pt"/>
    </style:style>
    <style:style style:name="T71_33" style:family="text">
      <style:text-properties fo:font-size="11pt" style:font-name-asian="Calibri" style:font-size-asian="11pt" style:font-name-complex="Arial" style:font-size-complex="11pt"/>
    </style:style>
    <style:style style:name="T71_34" style:family="text">
      <style:text-properties fo:font-size="11pt" style:font-name-asian="Calibri" style:font-size-asian="11pt" style:font-name-complex="Arial" style:font-size-complex="11pt"/>
    </style:style>
    <style:style style:name="T71_35" style:family="text">
      <style:text-properties fo:font-size="11pt" style:font-name-asian="Calibri" style:font-size-asian="11pt" style:font-name-complex="Arial" style:font-size-complex="11pt"/>
    </style:style>
    <style:style style:name="T71_36" style:family="text">
      <style:text-properties fo:font-size="11pt" style:font-name-asian="Calibri" style:font-size-asian="11pt" style:font-name-complex="Arial" style:font-size-complex="11pt"/>
    </style:style>
    <style:style style:name="T71_37" style:family="text">
      <style:text-properties fo:font-size="11pt" style:font-name-asian="Calibri" style:font-size-asian="11pt" style:font-name-complex="Arial" style:font-size-complex="11pt"/>
    </style:style>
    <style:style style:name="T71_38" style:family="text">
      <style:text-properties fo:font-size="11pt" style:font-name-asian="Calibri" style:font-size-asian="11pt" style:font-name-complex="Arial" style:font-size-complex="11pt"/>
    </style:style>
    <style:style style:name="T71_39" style:family="text">
      <style:text-properties fo:font-size="11pt" style:font-name-asian="Calibri" style:font-size-asian="11pt" style:font-name-complex="Arial" style:font-size-complex="11pt"/>
    </style:style>
    <style:style style:name="T71_40" style:family="text">
      <style:text-properties fo:font-size="11pt" style:font-name-asian="Calibri" style:font-size-asian="11pt" style:font-name-complex="Arial" style:font-size-complex="11pt"/>
    </style:style>
    <style:style style:name="T71_41" style:family="text">
      <style:text-properties fo:font-size="11pt" style:font-name-asian="Calibri" style:font-size-asian="11pt" style:font-name-complex="Arial" style:font-size-complex="11pt"/>
    </style:style>
    <style:style style:name="T71_42" style:family="text">
      <style:text-properties fo:font-size="11pt" style:font-name-asian="Calibri" style:font-size-asian="11pt" style:font-name-complex="Arial" style:font-size-complex="11pt"/>
    </style:style>
    <style:style style:name="T71_43" style:family="text">
      <style:text-properties fo:font-size="11pt" style:font-name-asian="Calibri" style:font-size-asian="11pt" style:font-name-complex="Arial" style:font-size-complex="11pt"/>
    </style:style>
    <style:style style:name="T71_44" style:family="text">
      <style:text-properties fo:font-size="11pt" style:font-name-asian="Calibri" style:font-size-asian="11pt" style:font-name-complex="Arial" style:font-size-complex="11pt"/>
    </style:style>
    <style:style style:name="T71_45" style:family="text">
      <style:text-properties fo:font-size="11pt" style:font-name-asian="Calibri" style:font-size-asian="11pt" style:font-name-complex="Arial" style:font-size-complex="11pt"/>
    </style:style>
    <style:style style:name="T71_46" style:family="text">
      <style:text-properties fo:font-size="11pt" style:font-name-asian="Calibri" style:font-size-asian="11pt" style:font-name-complex="Arial" style:font-size-complex="11pt"/>
    </style:style>
    <style:style style:name="P72" style:family="paragraph" style:parent-style-name="List_20_Paragraph">
      <style:paragraph-properties fo:text-align="justify" fo:text-indent="-0.63cm" fo:line-height="108%" fo:margin-top="0.212cm" fo:margin-left="1.259cm"/>
    </style:style>
    <style:style style:name="T7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2_3" style:family="text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3" style:family="paragraph" style:parent-style-name="Footnote_20_text"/>
    <style:style style:name="T73_1" style:family="text"/>
    <style:style style:name="T73_2" style:family="text">
      <style:text-properties style:font-name-complex="Arial"/>
    </style:style>
    <style:style style:name="T73_3" style:family="text">
      <style:text-properties style:font-name-complex="Arial"/>
    </style:style>
    <style:style style:name="T73_4" style:family="text">
      <style:text-properties style:font-name-complex="Arial"/>
    </style:style>
    <style:style style:name="T73_5" style:family="text">
      <style:text-properties style:font-name-complex="Arial"/>
    </style:style>
    <style:style style:name="T73_6" style:family="text">
      <style:text-properties style:font-name-complex="Arial"/>
    </style:style>
    <style:style style:name="T73_7" style:family="text">
      <style:text-properties style:font-name-complex="Arial"/>
    </style:style>
    <style:style style:name="T73_8" style:family="text">
      <style:text-properties fo:font-size="11pt" style:font-size-asian="11pt" style:font-name-complex="Arial" style:font-size-complex="11pt"/>
    </style:style>
    <style:style style:name="T73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1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2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3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31" style:family="text">
      <style:text-properties fo:font-size="11pt" style:font-size-asian="11pt" style:font-name-complex="Arial" style:font-size-complex="11pt"/>
    </style:style>
    <style:style style:name="T73_32" style:family="text">
      <style:text-properties fo:font-size="11pt" style:font-size-asian="11pt" style:font-name-complex="Arial" style:font-size-complex="11pt"/>
    </style:style>
    <style:style style:name="T73_33" style:family="text">
      <style:text-properties fo:font-size="11pt" style:font-size-asian="11pt" style:font-name-complex="Arial" style:font-size-complex="11pt"/>
    </style:style>
    <style:style style:name="T73_34" style:family="text">
      <style:text-properties fo:font-size="11pt" style:font-size-asian="11pt" style:font-name-complex="Arial" style:font-size-complex="11pt"/>
    </style:style>
    <style:style style:name="T73_35" style:family="text">
      <style:text-properties fo:font-size="11pt" style:font-size-asian="11pt" style:font-name-complex="Arial" style:font-size-complex="11pt"/>
    </style:style>
    <style:style style:name="T73_36" style:family="text">
      <style:text-properties fo:font-size="11pt" style:font-size-asian="11pt" style:font-name-complex="Arial" style:font-size-complex="11pt"/>
    </style:style>
    <style:style style:name="T73_37" style:family="text">
      <style:text-properties fo:font-size="11pt" style:font-size-asian="11pt" style:font-name-complex="Arial" style:font-size-complex="11pt"/>
    </style:style>
    <style:style style:name="T73_38" style:family="text">
      <style:text-properties fo:font-size="11pt" style:font-size-asian="11pt" style:font-name-complex="Arial" style:font-size-complex="11pt"/>
    </style:style>
    <style:style style:name="T73_39" style:family="text">
      <style:text-properties fo:font-size="11pt" style:font-size-asian="11pt" style:font-name-complex="Arial" style:font-size-complex="11pt"/>
    </style:style>
    <style:style style:name="T73_40" style:family="text">
      <style:text-properties fo:font-size="11pt" style:font-size-asian="11pt" style:font-name-complex="Arial" style:font-size-complex="11pt"/>
    </style:style>
    <style:style style:name="T73_41" style:family="text">
      <style:text-properties fo:font-size="11pt" style:font-size-asian="11pt" style:font-name-complex="Arial" style:font-size-complex="11pt"/>
    </style:style>
    <style:style style:name="T73_42" style:family="text">
      <style:text-properties fo:font-size="11pt" style:font-size-asian="11pt" style:font-name-complex="Arial" style:font-size-complex="11pt"/>
    </style:style>
    <style:style style:name="T73_43" style:family="text">
      <style:text-properties fo:font-size="11pt" style:font-size-asian="11pt" style:font-name-complex="Arial" style:font-size-complex="11pt"/>
    </style:style>
    <style:style style:name="T73_44" style:family="text">
      <style:text-properties fo:font-size="11pt" style:font-size-asian="11pt" style:font-name-complex="Arial" style:font-size-complex="11pt"/>
    </style:style>
    <style:style style:name="T73_45" style:family="text">
      <style:text-properties fo:font-size="11pt" style:font-size-asian="11pt" style:font-name-complex="Arial" style:font-size-complex="11pt"/>
    </style:style>
    <style:style style:name="T73_46" style:family="text">
      <style:text-properties fo:font-size="11pt" style:font-size-asian="11pt" style:font-name-complex="Arial" style:font-size-complex="11pt"/>
    </style:style>
    <style:style style:name="T73_47" style:family="text">
      <style:text-properties fo:font-size="11pt" style:font-size-asian="11pt" style:font-name-complex="Arial" style:font-size-complex="11pt"/>
    </style:style>
    <style:style style:name="T73_48" style:family="text">
      <style:text-properties fo:font-size="11pt" style:font-size-asian="11pt" style:font-name-complex="Arial" style:font-size-complex="11pt"/>
    </style:style>
    <style:style style:name="T73_49" style:family="text">
      <style:text-properties fo:font-size="11pt" style:font-size-asian="11pt" style:font-name-complex="Arial" style:font-size-complex="11pt"/>
    </style:style>
    <style:style style:name="T73_50" style:family="text">
      <style:text-properties fo:font-size="11pt" style:font-size-asian="11pt" style:font-name-complex="Arial" style:font-size-complex="11pt"/>
    </style:style>
    <style:style style:name="T73_51" style:family="text">
      <style:text-properties fo:font-size="11pt" style:font-size-asian="11pt" style:font-name-complex="Arial" style:font-size-complex="11pt"/>
    </style:style>
    <style:style style:name="T73_52" style:family="text">
      <style:text-properties fo:font-size="11pt" style:font-size-asian="11pt" style:font-name-complex="Arial" style:font-size-complex="11pt"/>
    </style:style>
    <style:style style:name="T73_53" style:family="text">
      <style:text-properties fo:font-size="11pt" style:font-size-asian="11pt" style:font-name-complex="Arial" style:font-size-complex="11pt"/>
    </style:style>
    <style:style style:name="T73_54" style:family="text">
      <style:text-properties fo:font-size="11pt" style:font-size-asian="11pt" style:font-name-complex="Arial" style:font-size-complex="11pt"/>
    </style:style>
    <style:style style:name="T73_55" style:family="text">
      <style:text-properties fo:font-size="11pt" style:font-size-asian="11pt" style:font-name-complex="Arial" style:font-size-complex="11pt"/>
    </style:style>
    <style:style style:name="T73_56" style:family="text">
      <style:text-properties fo:font-size="11pt" style:font-size-asian="11pt" style:font-name-complex="Arial" style:font-size-complex="11pt"/>
    </style:style>
    <style:style style:name="T73_57" style:family="text">
      <style:text-properties fo:font-size="11pt" style:font-size-asian="11pt" style:font-name-complex="Arial" style:font-size-complex="11pt"/>
    </style:style>
    <style:style style:name="T73_58" style:family="text">
      <style:text-properties fo:font-size="11pt" style:font-size-asian="11pt" style:font-name-complex="Arial" style:font-size-complex="11pt"/>
    </style:style>
    <style:style style:name="T73_59" style:family="text">
      <style:text-properties fo:font-size="11pt" style:font-size-asian="11pt" style:font-name-complex="Arial" style:font-size-complex="11pt"/>
    </style:style>
    <style:style style:name="T73_60" style:family="text">
      <style:text-properties fo:font-size="11pt" style:font-size-asian="11pt" style:font-name-complex="Arial" style:font-size-complex="11pt"/>
    </style:style>
    <style:style style:name="T73_61" style:family="text">
      <style:text-properties fo:font-size="11pt" style:font-size-asian="11pt" style:font-name-complex="Arial" style:font-size-complex="11pt"/>
    </style:style>
    <style:style style:name="T73_62" style:family="text">
      <style:text-properties fo:font-size="11pt" style:font-size-asian="11pt" style:font-name-complex="Arial" style:font-size-complex="11pt"/>
    </style:style>
    <style:style style:name="T73_63" style:family="text">
      <style:text-properties fo:font-size="11pt" style:font-size-asian="11pt" style:font-name-complex="Arial" style:font-size-complex="11pt"/>
    </style:style>
    <style:style style:name="T73_64" style:family="text">
      <style:text-properties fo:font-size="11pt" style:font-size-asian="11pt" style:font-name-complex="Arial" style:font-size-complex="11pt"/>
    </style:style>
    <style:style style:name="T73_65" style:family="text">
      <style:text-properties fo:font-size="11pt" style:font-size-asian="11pt" style:font-name-complex="Arial" style:font-size-complex="11pt"/>
    </style:style>
    <style:style style:name="T73_66" style:family="text">
      <style:text-properties fo:font-size="11pt" style:font-size-asian="11pt" style:font-name-complex="Arial" style:font-size-complex="11pt"/>
    </style:style>
    <style:style style:name="P74" style:family="paragraph" style:parent-style-name="List_20_Paragraph">
      <style:paragraph-properties fo:text-align="justify" fo:text-indent="-0.63cm" fo:line-height="108%" fo:margin-top="0.212cm" fo:margin-left="1.259cm"/>
      <style:text-properties fo:font-size="11pt" style:font-size-asian="11pt" style:font-name-complex="Arial" style:font-size-complex="11pt"/>
    </style:style>
    <style:style style:name="T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4_5" style:family="text">
      <style:text-properties fo:font-size="11pt" style:font-size-asian="11pt" style:font-name-complex="Arial" style:font-size-complex="11pt"/>
    </style:style>
    <style:style style:name="T74_6" style:family="text">
      <style:text-properties fo:font-size="11pt" style:font-size-asian="11pt" style:font-name-complex="Arial" style:font-size-complex="11pt"/>
    </style:style>
    <style:style style:name="T74_7" style:family="text">
      <style:text-properties fo:font-size="11pt" style:font-size-asian="11pt" style:font-name-complex="Arial" style:font-size-complex="11pt"/>
    </style:style>
    <style:style style:name="T74_8" style:family="text">
      <style:text-properties fo:font-size="11pt" style:font-size-asian="11pt" style:font-name-complex="Arial" style:font-size-complex="11pt"/>
    </style:style>
    <style:style style:name="T74_9" style:family="text">
      <style:text-properties fo:font-size="11pt" style:font-size-asian="11pt" style:font-name-complex="Arial" style:font-size-complex="11pt"/>
    </style:style>
    <style:style style:name="T74_10" style:family="text">
      <style:text-properties fo:font-size="11pt" style:font-size-asian="11pt" style:font-name-complex="Arial" style:font-size-complex="11pt"/>
    </style:style>
    <style:style style:name="T74_11" style:family="text">
      <style:text-properties fo:font-size="11pt" style:font-size-asian="11pt" style:font-name-complex="Arial" style:font-size-complex="11pt"/>
    </style:style>
    <style:style style:name="P75" style:family="paragraph" style:parent-style-name="Normal">
      <style:paragraph-properties fo:text-align="justify" fo:line-height="108%" fo:margin-top="0.212cm" fo:margin-bottom="0.212cm"/>
    </style:style>
    <style:style style:name="T75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76" style:family="paragraph" style:parent-style-name="Normal">
      <style:paragraph-properties fo:text-align="justify" fo:line-height="108%" fo:margin-bottom="0.212cm"/>
    </style:style>
    <style:style style:name="T76_1" style:family="text">
      <style:text-properties fo:font-size="11pt" style:font-size-asian="11pt" style:font-name-complex="Arial" style:font-size-complex="11pt"/>
    </style:style>
    <style:style style:name="T76_2" style:family="text">
      <style:text-properties fo:font-size="11pt" style:font-size-asian="11pt" style:font-name-complex="Arial" style:font-size-complex="11pt"/>
    </style:style>
    <style:style style:name="T76_3" style:family="text">
      <style:text-properties fo:font-size="11pt" style:font-size-asian="11pt" style:font-name-complex="Arial" style:font-size-complex="11pt"/>
    </style:style>
    <style:style style:name="T76_4" style:family="text">
      <style:text-properties fo:font-size="11pt" style:font-size-asian="11pt" style:font-name-complex="Arial" style:font-size-complex="11pt"/>
    </style:style>
    <style:style style:name="T76_5" style:family="text">
      <style:text-properties fo:font-size="11pt" style:font-size-asian="11pt" style:font-name-complex="Arial" style:font-size-complex="11pt"/>
    </style:style>
    <style:style style:name="T76_6" style:family="text">
      <style:text-properties fo:font-size="11pt" style:font-size-asian="11pt" style:font-name-complex="Arial" style:font-size-complex="11pt"/>
    </style:style>
    <style:style style:name="T76_7" style:family="text">
      <style:text-properties fo:font-size="11pt" style:font-size-asian="11pt" style:font-name-complex="Arial" style:font-size-complex="11pt"/>
    </style:style>
    <style:style style:name="T76_8" style:family="text">
      <style:text-properties fo:font-size="11pt" style:font-size-asian="11pt" style:font-name-complex="Arial" style:font-size-complex="11pt"/>
    </style:style>
    <style:style style:name="T76_9" style:family="text">
      <style:text-properties fo:font-size="11pt" style:font-size-asian="11pt" style:font-name-complex="Arial" style:font-size-complex="11pt"/>
    </style:style>
    <style:style style:name="T76_10" style:family="text">
      <style:text-properties fo:font-size="11pt" style:font-size-asian="11pt" style:font-name-complex="Arial" style:font-size-complex="11pt"/>
    </style:style>
    <style:style style:name="T76_11" style:family="text">
      <style:text-properties fo:font-size="11pt" style:font-size-asian="11pt" style:font-name-complex="Arial" style:font-size-complex="11pt"/>
    </style:style>
    <style:style style:name="T76_12" style:family="text">
      <style:text-properties fo:font-size="11pt" style:font-size-asian="11pt" style:font-name-complex="Arial" style:font-size-complex="11pt"/>
    </style:style>
    <style:style style:name="T76_13" style:family="text">
      <style:text-properties fo:font-size="11pt" style:font-size-asian="11pt" style:font-name-complex="Arial" style:font-size-complex="11pt"/>
    </style:style>
    <style:style style:name="T76_14" style:family="text">
      <style:text-properties fo:font-size="11pt" style:font-size-asian="11pt" style:font-name-complex="Arial" style:font-size-complex="11pt"/>
    </style:style>
    <style:style style:name="T76_15" style:family="text">
      <style:text-properties fo:font-size="11pt" style:font-size-asian="11pt" style:font-name-complex="Arial" style:font-size-complex="11pt"/>
    </style:style>
    <style:style style:name="T76_16" style:family="text">
      <style:text-properties fo:font-size="11pt" style:font-size-asian="11pt" style:font-name-complex="Arial" style:font-size-complex="11pt"/>
    </style:style>
    <style:style style:name="T76_17" style:family="text">
      <style:text-properties fo:font-size="11pt" style:font-size-asian="11pt" style:font-name-complex="Arial" style:font-size-complex="11pt"/>
    </style:style>
    <style:style style:name="T76_18" style:family="text">
      <style:text-properties fo:font-size="11pt" style:font-size-asian="11pt" style:font-name-complex="Arial" style:font-size-complex="11pt"/>
    </style:style>
    <style:style style:name="T76_19" style:family="text">
      <style:text-properties fo:font-size="11pt" style:font-size-asian="11pt" style:font-name-complex="Arial" style:font-size-complex="11pt"/>
    </style:style>
    <style:style style:name="T76_20" style:family="text">
      <style:text-properties fo:font-size="11pt" style:font-size-asian="11pt" style:font-name-complex="Arial" style:font-size-complex="11pt"/>
    </style:style>
    <style:style style:name="T76_21" style:family="text">
      <style:text-properties fo:font-size="11pt" style:font-size-asian="11pt" style:font-name-complex="Arial" style:font-size-complex="11pt"/>
    </style:style>
    <style:style style:name="T76_22" style:family="text">
      <style:text-properties fo:font-size="11pt" style:font-size-asian="11pt" style:font-name-complex="Arial" style:font-size-complex="11pt"/>
    </style:style>
    <style:style style:name="T76_23" style:family="text">
      <style:text-properties fo:font-size="11pt" style:font-size-asian="11pt" style:font-name-complex="Arial" style:font-size-complex="11pt"/>
    </style:style>
    <style:style style:name="T76_24" style:family="text">
      <style:text-properties fo:font-size="11pt" style:font-size-asian="11pt" style:font-name-complex="Arial" style:font-size-complex="11pt"/>
    </style:style>
    <style:style style:name="T76_25" style:family="text">
      <style:text-properties fo:font-size="11pt" style:font-size-asian="11pt" style:font-name-complex="Arial" style:font-size-complex="11pt"/>
    </style:style>
    <style:style style:name="T76_26" style:family="text">
      <style:text-properties fo:font-size="11pt" style:font-size-asian="11pt" style:font-name-complex="Arial" style:font-size-complex="11pt"/>
    </style:style>
    <style:style style:name="T76_27" style:family="text">
      <style:text-properties fo:font-size="11pt" style:font-size-asian="11pt" style:font-name-complex="Arial" style:font-size-complex="11pt"/>
    </style:style>
    <style:style style:name="T76_28" style:family="text">
      <style:text-properties fo:font-size="11pt" style:font-size-asian="11pt" style:font-name-complex="Arial" style:font-size-complex="11pt"/>
    </style:style>
    <style:style style:name="T76_29" style:family="text">
      <style:text-properties fo:font-size="11pt" style:font-size-asian="11pt" style:font-name-complex="Arial" style:font-size-complex="11pt"/>
    </style:style>
    <style:style style:name="T76_30" style:family="text">
      <style:text-properties fo:font-size="11pt" style:font-size-asian="11pt" style:font-name-complex="Arial" style:font-size-complex="11pt"/>
    </style:style>
    <style:style style:name="T76_3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6_32" style:family="text">
      <style:text-properties fo:font-size="11pt" style:font-size-asian="11pt" style:font-name-complex="Arial" style:font-size-complex="11pt"/>
    </style:style>
    <style:style style:name="T76_33" style:family="text">
      <style:text-properties fo:font-size="11pt" style:font-size-asian="11pt" style:font-name-complex="Arial" style:font-size-complex="11pt"/>
    </style:style>
    <style:style style:name="T76_34" style:family="text">
      <style:text-properties fo:font-size="11pt" style:font-size-asian="11pt" style:font-name-complex="Arial" style:font-size-complex="11pt"/>
    </style:style>
    <style:style style:name="T76_35" style:family="text">
      <style:text-properties fo:font-size="11pt" style:font-size-asian="11pt" style:font-name-complex="Arial" style:font-size-complex="11pt"/>
    </style:style>
    <style:style style:name="T76_36" style:family="text">
      <style:text-properties fo:font-size="11pt" style:font-size-asian="11pt" style:font-name-complex="Arial" style:font-size-complex="11pt"/>
    </style:style>
    <style:style style:name="T76_37" style:family="text">
      <style:text-properties fo:font-size="11pt" style:font-size-asian="11pt" style:font-name-complex="Arial" style:font-size-complex="11pt"/>
    </style:style>
    <style:style style:name="T76_38" style:family="text">
      <style:text-properties fo:font-size="11pt" style:font-size-asian="11pt" style:font-name-complex="Arial" style:font-size-complex="11pt"/>
    </style:style>
    <style:style style:name="T76_39" style:family="text">
      <style:text-properties fo:font-size="11pt" style:font-size-asian="11pt" style:font-name-complex="Arial" style:font-size-complex="11pt"/>
    </style:style>
    <style:style style:name="T76_40" style:family="text">
      <style:text-properties fo:font-size="11pt" style:font-size-asian="11pt" style:font-name-complex="Arial" style:font-size-complex="11pt"/>
    </style:style>
    <style:style style:name="T76_41" style:family="text">
      <style:text-properties fo:font-size="11pt" style:font-size-asian="11pt" style:font-name-complex="Arial" style:font-size-complex="11pt"/>
    </style:style>
    <style:style style:name="T76_42" style:family="text">
      <style:text-properties fo:font-size="11pt" style:font-size-asian="11pt" style:font-name-complex="Arial" style:font-size-complex="11pt"/>
    </style:style>
    <style:style style:name="T76_4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6_4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6_45" style:family="text">
      <style:text-properties fo:font-size="11pt" style:font-size-asian="11pt" style:font-name-complex="Arial" style:font-size-complex="11pt"/>
    </style:style>
    <style:style style:name="T76_46" style:family="text">
      <style:text-properties fo:font-size="11pt" style:font-size-asian="11pt" style:font-name-complex="Arial" style:font-size-complex="11pt"/>
    </style:style>
    <style:style style:name="T76_47" style:family="text">
      <style:text-properties fo:font-size="11pt" style:font-size-asian="11pt" style:font-name-complex="Arial" style:font-size-complex="11pt"/>
    </style:style>
    <style:style style:name="T76_48" style:family="text">
      <style:text-properties fo:font-size="11pt" style:font-size-asian="11pt" style:font-name-complex="Arial" style:font-size-complex="11pt"/>
    </style:style>
    <style:style style:name="T76_49" style:family="text">
      <style:text-properties fo:font-size="11pt" style:font-size-asian="11pt" style:font-name-complex="Arial" style:font-size-complex="11pt"/>
    </style:style>
    <style:style style:name="T76_50" style:family="text">
      <style:text-properties fo:font-size="11pt" style:font-size-asian="11pt" style:font-name-complex="Arial" style:font-size-complex="11pt"/>
    </style:style>
    <style:style style:name="T76_51" style:family="text">
      <style:text-properties fo:font-size="11pt" style:font-size-asian="11pt" style:font-name-complex="Arial" style:font-size-complex="11pt"/>
    </style:style>
    <style:style style:name="T76_5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6_53" style:family="text">
      <style:text-properties fo:font-size="11pt" style:font-size-asian="11pt" style:font-name-complex="Arial" style:font-size-complex="11pt"/>
    </style:style>
    <style:style style:name="T76_54" style:family="text">
      <style:text-properties fo:font-size="11pt" style:font-size-asian="11pt" style:font-name-complex="Arial" style:font-size-complex="11pt"/>
    </style:style>
    <style:style style:name="T76_55" style:family="text">
      <style:text-properties fo:font-size="11pt" style:font-size-asian="11pt" style:font-name-complex="Arial" style:font-size-complex="11pt"/>
    </style:style>
    <style:style style:name="T76_56" style:family="text">
      <style:text-properties fo:font-size="11pt" style:font-size-asian="11pt" style:font-name-complex="Arial" style:font-size-complex="11pt"/>
    </style:style>
    <style:style style:name="T76_57" style:family="text">
      <style:text-properties fo:font-size="11pt" style:font-size-asian="11pt" style:font-name-complex="Arial" style:font-size-complex="11pt"/>
    </style:style>
    <style:style style:name="P77" style:family="paragraph" style:parent-style-name="Normal">
      <style:paragraph-properties fo:text-align="justify" fo:line-height="108%" fo:margin-bottom="0.212cm"/>
    </style:style>
    <style:style style:name="T77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78" style:family="paragraph" style:parent-style-name="List_20_Paragraph">
      <style:paragraph-properties fo:text-align="justify" fo:text-indent="-0.63cm" fo:margin-bottom="0.212cm" fo:margin-left="1.259cm"/>
      <style:text-properties fo:font-size="11pt" style:font-name-asian="Arial" style:font-size-asian="11pt" style:font-name-complex="Arial" style:font-size-complex="11pt"/>
    </style:style>
    <style:style style:name="T7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3" style:family="text">
      <style:text-properties fo:font-size="11pt" style:font-name-asian="Arial" style:font-size-asian="11pt" style:font-name-complex="Arial" style:font-size-complex="11pt"/>
    </style:style>
    <style:style style:name="T78_4" style:family="text">
      <style:text-properties fo:font-size="11pt" style:font-name-asian="Arial" style:font-size-asian="11pt" style:font-name-complex="Arial" style:font-size-complex="11pt"/>
    </style:style>
    <style:style style:name="T78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9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10" style:family="text">
      <style:text-properties fo:font-size="11pt" style:font-name-asian="Arial" style:font-size-asian="11pt" style:font-name-complex="Arial" style:font-size-complex="11pt"/>
    </style:style>
    <style:style style:name="T78_11" style:family="text">
      <style:text-properties fo:font-size="11pt" style:font-name-asian="Arial" style:font-size-asian="11pt" style:font-name-complex="Arial" style:font-size-complex="11pt"/>
    </style:style>
    <style:style style:name="T78_12" style:family="text">
      <style:text-properties fo:font-size="11pt" style:font-name-asian="Arial" style:font-size-asian="11pt" style:font-name-complex="Arial" style:font-size-complex="11pt"/>
    </style:style>
    <style:style style:name="T78_13" style:family="text">
      <style:text-properties fo:font-size="11pt" style:font-name-asian="Arial" style:font-size-asian="11pt" style:font-name-complex="Arial" style:font-size-complex="11pt"/>
    </style:style>
    <style:style style:name="T78_14" style:family="text">
      <style:text-properties fo:font-size="11pt" style:font-name-asian="Arial" style:font-size-asian="11pt" style:font-name-complex="Arial" style:font-size-complex="11pt"/>
    </style:style>
    <style:style style:name="T78_15" style:family="text">
      <style:text-properties fo:font-size="11pt" style:font-name-asian="Arial" style:font-size-asian="11pt" style:font-name-complex="Arial" style:font-size-complex="11pt"/>
    </style:style>
    <style:style style:name="T78_16" style:family="text">
      <style:text-properties fo:font-size="11pt" style:font-name-asian="Arial" style:font-size-asian="11pt" style:font-name-complex="Arial" style:font-size-complex="11pt"/>
    </style:style>
    <style:style style:name="T78_17" style:family="text">
      <style:text-properties fo:font-size="11pt" style:font-name-asian="Arial" style:font-size-asian="11pt" style:font-name-complex="Arial" style:font-size-complex="11pt"/>
    </style:style>
    <style:style style:name="T78_18" style:family="text">
      <style:text-properties fo:font-size="11pt" style:font-name-asian="Arial" style:font-size-asian="11pt" style:font-name-complex="Arial" style:font-size-complex="11pt"/>
    </style:style>
    <style:style style:name="T78_19" style:family="text">
      <style:text-properties fo:font-size="11pt" style:font-name-asian="Arial" style:font-size-asian="11pt" style:font-name-complex="Arial" style:font-size-complex="11pt"/>
    </style:style>
    <style:style style:name="T78_20" style:family="text">
      <style:text-properties fo:font-size="11pt" style:font-name-asian="Arial" style:font-size-asian="11pt" style:font-name-complex="Arial" style:font-size-complex="11pt"/>
    </style:style>
    <style:style style:name="T78_21" style:family="text">
      <style:text-properties fo:font-size="11pt" style:font-name-asian="Arial" style:font-size-asian="11pt" style:font-name-complex="Arial" style:font-size-complex="11pt"/>
    </style:style>
    <style:style style:name="T78_22" style:family="text">
      <style:text-properties fo:font-size="11pt" style:font-name-asian="Arial" style:font-size-asian="11pt" style:font-name-complex="Arial" style:font-size-complex="11pt"/>
    </style:style>
    <style:style style:name="T78_23" style:family="text">
      <style:text-properties fo:font-size="11pt" style:font-name-asian="Arial" style:font-size-asian="11pt" style:font-name-complex="Arial" style:font-size-complex="11pt"/>
    </style:style>
    <style:style style:name="T78_24" style:family="text">
      <style:text-properties fo:font-size="11pt" style:font-name-asian="Arial" style:font-size-asian="11pt" style:font-name-complex="Arial" style:font-size-complex="11pt"/>
    </style:style>
    <style:style style:name="T78_25" style:family="text">
      <style:text-properties fo:font-size="11pt" style:font-name-asian="Arial" style:font-size-asian="11pt" style:font-name-complex="Arial" style:font-size-complex="11pt"/>
    </style:style>
    <style:style style:name="T78_26" style:family="text">
      <style:text-properties fo:font-size="11pt" style:font-name-asian="Arial" style:font-size-asian="11pt" style:font-name-complex="Arial" style:font-size-complex="11pt"/>
    </style:style>
    <style:style style:name="T78_27" style:family="text">
      <style:text-properties fo:font-size="11pt" style:font-name-asian="Arial" style:font-size-asian="11pt" style:font-name-complex="Arial" style:font-size-complex="11pt"/>
    </style:style>
    <style:style style:name="T78_28" style:family="text">
      <style:text-properties fo:font-size="11pt" style:font-name-asian="Arial" style:font-size-asian="11pt" style:font-name-complex="Arial" style:font-size-complex="11pt"/>
    </style:style>
    <style:style style:name="T78_29" style:family="text">
      <style:text-properties fo:font-size="11pt" style:font-name-asian="Arial" style:font-size-asian="11pt" style:font-name-complex="Arial" style:font-size-complex="11pt"/>
    </style:style>
    <style:style style:name="T78_30" style:family="text">
      <style:text-properties fo:font-size="11pt" style:font-name-asian="Arial" style:font-size-asian="11pt" style:font-name-complex="Arial" style:font-size-complex="11pt"/>
    </style:style>
    <style:style style:name="T78_31" style:family="text">
      <style:text-properties fo:font-size="11pt" style:font-name-asian="Arial" style:font-size-asian="11pt" style:font-name-complex="Arial" style:font-size-complex="11pt"/>
    </style:style>
    <style:style style:name="T78_32" style:family="text">
      <style:text-properties fo:font-size="11pt" style:font-name-asian="Arial" style:font-size-asian="11pt" style:font-name-complex="Arial" style:font-size-complex="11pt"/>
    </style:style>
    <style:style style:name="T78_33" style:family="text">
      <style:text-properties fo:font-size="11pt" style:font-name-asian="Arial" style:font-size-asian="11pt" style:font-name-complex="Arial" style:font-size-complex="11pt"/>
    </style:style>
    <style:style style:name="T78_34" style:family="text">
      <style:text-properties fo:font-size="11pt" style:font-name-asian="Arial" style:font-size-asian="11pt" style:font-name-complex="Arial" style:font-size-complex="11pt"/>
    </style:style>
    <style:style style:name="T78_35" style:family="text">
      <style:text-properties fo:font-size="11pt" style:font-name-asian="Arial" style:font-size-asian="11pt" style:font-name-complex="Arial" style:font-size-complex="11pt"/>
    </style:style>
    <style:style style:name="T78_36" style:family="text">
      <style:text-properties fo:font-size="11pt" style:font-name-asian="Arial" style:font-size-asian="11pt" style:font-name-complex="Arial" style:font-size-complex="11pt"/>
    </style:style>
    <style:style style:name="T78_37" style:family="text">
      <style:text-properties fo:font-size="11pt" style:font-name-asian="Arial" style:font-size-asian="11pt" style:font-name-complex="Arial" style:font-size-complex="11pt"/>
    </style:style>
    <style:style style:name="T78_38" style:family="text">
      <style:text-properties fo:font-size="11pt" style:font-name-asian="Arial" style:font-size-asian="11pt" style:font-name-complex="Arial" style:font-size-complex="11pt"/>
    </style:style>
    <style:style style:name="T78_39" style:family="text">
      <style:text-properties fo:font-size="11pt" style:font-name-asian="Arial" style:font-size-asian="11pt" style:font-name-complex="Arial" style:font-size-complex="11pt"/>
    </style:style>
    <style:style style:name="T78_40" style:family="text">
      <style:text-properties fo:font-size="11pt" style:font-name-asian="Arial" style:font-size-asian="11pt" style:font-name-complex="Arial" style:font-size-complex="11pt"/>
    </style:style>
    <style:style style:name="T78_41" style:family="text">
      <style:text-properties fo:font-size="11pt" style:font-name-asian="Arial" style:font-size-asian="11pt" style:font-name-complex="Arial" style:font-size-complex="11pt"/>
    </style:style>
    <style:style style:name="T78_42" style:family="text">
      <style:text-properties fo:font-size="11pt" style:font-name-asian="Arial" style:font-size-asian="11pt" style:font-name-complex="Arial" style:font-size-complex="11pt"/>
    </style:style>
    <style:style style:name="T78_43" style:family="text">
      <style:text-properties fo:font-size="11pt" style:font-name-asian="Arial" style:font-size-asian="11pt" style:font-name-complex="Arial" style:font-size-complex="11pt"/>
    </style:style>
    <style:style style:name="T78_44" style:family="text">
      <style:text-properties fo:font-size="11pt" style:font-name-asian="Arial" style:font-size-asian="11pt" style:font-name-complex="Arial" style:font-size-complex="11pt"/>
    </style:style>
    <style:style style:name="T78_45" style:family="text">
      <style:text-properties fo:font-size="11pt" style:font-name-asian="Arial" style:font-size-asian="11pt" style:font-name-complex="Arial" style:font-size-complex="11pt"/>
    </style:style>
    <style:style style:name="T78_46" style:family="text">
      <style:text-properties fo:font-size="11pt" style:font-name-asian="Arial" style:font-size-asian="11pt" style:font-name-complex="Arial" style:font-size-complex="11pt"/>
    </style:style>
    <style:style style:name="T78_47" style:family="text">
      <style:text-properties fo:font-size="11pt" style:font-name-asian="Arial" style:font-size-asian="11pt" style:font-name-complex="Arial" style:font-size-complex="11pt"/>
    </style:style>
    <style:style style:name="T78_48" style:family="text">
      <style:text-properties fo:font-size="11pt" style:font-name-asian="Arial" style:font-size-asian="11pt" style:font-name-complex="Arial" style:font-size-complex="11pt"/>
    </style:style>
    <style:style style:name="T78_49" style:family="text">
      <style:text-properties fo:font-size="11pt" style:font-name-asian="Arial" style:font-size-asian="11pt" style:font-name-complex="Arial" style:font-size-complex="11pt"/>
    </style:style>
    <style:style style:name="T78_50" style:family="text">
      <style:text-properties fo:font-size="11pt" style:font-name-asian="Arial" style:font-size-asian="11pt" style:font-name-complex="Arial" style:font-size-complex="11pt"/>
    </style:style>
    <style:style style:name="T78_51" style:family="text">
      <style:text-properties fo:font-size="11pt" style:font-name-asian="Arial" style:font-size-asian="11pt" style:font-name-complex="Arial" style:font-size-complex="11pt"/>
    </style:style>
    <style:style style:name="P79" style:family="paragraph" style:parent-style-name="List_20_Paragraph">
      <style:paragraph-properties fo:text-align="justify" fo:text-indent="-0.63cm" fo:margin-bottom="0.212cm" fo:margin-left="1.259cm"/>
    </style:style>
    <style:style style:name="T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3" style:family="text">
      <style:text-properties fo:font-size="11pt" style:font-size-asian="11pt" style:font-name-complex="Arial" style:font-size-complex="11pt"/>
    </style:style>
    <style:style style:name="T79_4" style:family="text">
      <style:text-properties fo:font-size="11pt" style:font-size-asian="11pt" style:font-name-complex="Arial" style:font-size-complex="11pt"/>
    </style:style>
    <style:style style:name="T79_5" style:family="text">
      <style:text-properties fo:font-size="11pt" style:font-size-asian="11pt" style:font-name-complex="Arial" style:font-size-complex="11pt"/>
    </style:style>
    <style:style style:name="T79_6" style:family="text">
      <style:text-properties fo:font-size="11pt" style:font-size-asian="11pt" style:font-name-complex="Arial" style:font-size-complex="11pt"/>
    </style:style>
    <style:style style:name="T79_7" style:family="text">
      <style:text-properties fo:font-size="11pt" style:font-size-asian="11pt" style:font-name-complex="Arial" style:font-size-complex="11pt"/>
    </style:style>
    <style:style style:name="T79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10" style:family="text">
      <style:text-properties fo:font-size="11pt" style:font-size-asian="11pt" style:font-name-complex="Arial" style:font-size-complex="11pt"/>
    </style:style>
    <style:style style:name="T79_11" style:family="text">
      <style:text-properties fo:font-size="11pt" style:font-size-asian="11pt" style:font-name-complex="Arial" style:font-size-complex="11pt"/>
    </style:style>
    <style:style style:name="T79_12" style:family="text">
      <style:text-properties fo:font-size="11pt" style:font-size-asian="11pt" style:font-name-complex="Arial" style:font-size-complex="11pt"/>
    </style:style>
    <style:style style:name="T79_13" style:family="text">
      <style:text-properties fo:font-size="11pt" style:font-size-asian="11pt" style:font-name-complex="Arial" style:font-size-complex="11pt"/>
    </style:style>
    <style:style style:name="T79_14" style:family="text">
      <style:text-properties fo:font-size="11pt" style:font-size-asian="11pt" style:font-name-complex="Arial" style:font-size-complex="11pt"/>
    </style:style>
    <style:style style:name="T79_15" style:family="text">
      <style:text-properties fo:font-size="11pt" style:font-size-asian="11pt" style:font-name-complex="Arial" style:font-size-complex="11pt"/>
    </style:style>
    <style:style style:name="T79_16" style:family="text">
      <style:text-properties fo:font-size="11pt" style:font-size-asian="11pt" style:font-name-complex="Arial" style:font-size-complex="11pt"/>
    </style:style>
    <style:style style:name="T79_17" style:family="text">
      <style:text-properties fo:font-size="11pt" style:font-size-asian="11pt" style:font-name-complex="Arial" style:font-size-complex="11pt"/>
    </style:style>
    <style:style style:name="T79_18" style:family="text">
      <style:text-properties fo:font-size="11pt" style:font-size-asian="11pt" style:font-name-complex="Arial" style:font-size-complex="11pt"/>
    </style:style>
    <style:style style:name="T79_19" style:family="text">
      <style:text-properties fo:font-size="11pt" style:font-size-asian="11pt" style:font-name-complex="Arial" style:font-size-complex="11pt"/>
    </style:style>
    <style:style style:name="T79_20" style:family="text">
      <style:text-properties fo:font-size="11pt" style:font-size-asian="11pt" style:font-name-complex="Arial" style:font-size-complex="11pt"/>
    </style:style>
    <style:style style:name="T79_21" style:family="text">
      <style:text-properties fo:font-size="11pt" style:font-size-asian="11pt" style:font-name-complex="Arial" style:font-size-complex="11pt"/>
    </style:style>
    <style:style style:name="T79_22" style:family="text">
      <style:text-properties fo:font-size="11pt" style:font-size-asian="11pt" style:font-name-complex="Arial" style:font-size-complex="11pt"/>
    </style:style>
    <style:style style:name="T79_23" style:family="text">
      <style:text-properties fo:font-size="11pt" style:font-size-asian="11pt" style:font-name-complex="Arial" style:font-size-complex="11pt"/>
    </style:style>
    <style:style style:name="T79_24" style:family="text">
      <style:text-properties fo:font-size="11pt" style:font-size-asian="11pt" style:font-name-complex="Arial" style:font-size-complex="11pt"/>
    </style:style>
    <style:style style:name="T79_25" style:family="text">
      <style:text-properties fo:font-size="11pt" style:font-size-asian="11pt" style:font-name-complex="Arial" style:font-size-complex="11pt"/>
    </style:style>
    <style:style style:name="T79_26" style:family="text">
      <style:text-properties fo:font-size="11pt" style:font-size-asian="11pt" style:font-name-complex="Arial" style:font-size-complex="11pt"/>
    </style:style>
    <style:style style:name="T79_27" style:family="text">
      <style:text-properties fo:font-size="11pt" style:font-size-asian="11pt" style:font-name-complex="Arial" style:font-size-complex="11pt"/>
    </style:style>
    <style:style style:name="T79_28" style:family="text">
      <style:text-properties fo:font-size="11pt" style:font-size-asian="11pt" style:font-name-complex="Arial" style:font-size-complex="11pt"/>
    </style:style>
    <style:style style:name="T79_29" style:family="text">
      <style:text-properties fo:font-size="11pt" style:font-size-asian="11pt" style:font-name-complex="Arial" style:font-size-complex="11pt"/>
    </style:style>
    <style:style style:name="T79_30" style:family="text">
      <style:text-properties fo:font-size="11pt" style:font-size-asian="11pt" style:font-name-complex="Arial" style:font-size-complex="11pt"/>
    </style:style>
    <style:style style:name="T79_31" style:family="text">
      <style:text-properties fo:font-size="11pt" style:font-size-asian="11pt" style:font-name-complex="Arial" style:font-size-complex="11pt"/>
    </style:style>
    <style:style style:name="T79_32" style:family="text">
      <style:text-properties fo:font-size="11pt" style:font-size-asian="11pt" style:font-name-complex="Arial" style:font-size-complex="11pt"/>
    </style:style>
    <style:style style:name="T79_33" style:family="text">
      <style:text-properties fo:font-size="11pt" style:font-size-asian="11pt" style:font-name-complex="Arial" style:font-size-complex="11pt"/>
    </style:style>
    <style:style style:name="T79_34" style:family="text">
      <style:text-properties fo:font-size="11pt" style:font-size-asian="11pt" style:font-name-complex="Arial" style:font-size-complex="11pt"/>
    </style:style>
    <style:style style:name="T79_35" style:family="text">
      <style:text-properties fo:font-size="11pt" style:font-size-asian="11pt" style:font-name-complex="Arial" style:font-size-complex="11pt"/>
    </style:style>
    <style:style style:name="T79_36" style:family="text">
      <style:text-properties fo:font-size="11pt" style:font-size-asian="11pt" style:font-name-complex="Arial" style:font-size-complex="11pt"/>
    </style:style>
    <style:style style:name="T79_37" style:family="text">
      <style:text-properties fo:font-size="11pt" style:font-size-asian="11pt" style:font-name-complex="Arial" style:font-size-complex="11pt"/>
    </style:style>
    <style:style style:name="T79_38" style:family="text">
      <style:text-properties fo:font-size="11pt" style:font-size-asian="11pt" style:font-name-complex="Arial" style:font-size-complex="11pt"/>
    </style:style>
    <style:style style:name="T79_39" style:family="text">
      <style:text-properties fo:font-size="11pt" style:font-size-asian="11pt" style:font-name-complex="Arial" style:font-size-complex="11pt"/>
    </style:style>
    <style:style style:name="T79_40" style:family="text">
      <style:text-properties fo:font-size="11pt" style:font-size-asian="11pt" style:font-name-complex="Arial" style:font-size-complex="11pt"/>
    </style:style>
    <style:style style:name="T79_41" style:family="text">
      <style:text-properties fo:font-size="11pt" style:font-size-asian="11pt" style:font-name-complex="Arial" style:font-size-complex="11pt"/>
    </style:style>
    <style:style style:name="T79_42" style:family="text">
      <style:text-properties fo:font-size="11pt" style:font-size-asian="11pt" style:font-name-complex="Arial" style:font-size-complex="11pt"/>
    </style:style>
    <style:style style:name="T79_43" style:family="text">
      <style:text-properties fo:font-size="11pt" style:font-size-asian="11pt" style:font-name-complex="Arial" style:font-size-complex="11pt"/>
    </style:style>
    <style:style style:name="T79_44" style:family="text">
      <style:text-properties fo:font-size="11pt" style:font-size-asian="11pt" style:font-name-complex="Arial" style:font-size-complex="11pt"/>
    </style:style>
    <style:style style:name="T79_45" style:family="text">
      <style:text-properties fo:font-size="11pt" style:font-size-asian="11pt" style:font-name-complex="Arial" style:font-size-complex="11pt"/>
    </style:style>
    <style:style style:name="T79_46" style:family="text">
      <style:text-properties fo:font-size="11pt" style:font-size-asian="11pt" style:font-name-complex="Arial" style:font-size-complex="11pt"/>
    </style:style>
    <style:style style:name="T79_47" style:family="text">
      <style:text-properties fo:font-size="11pt" style:font-size-asian="11pt" style:font-name-complex="Arial" style:font-size-complex="11pt"/>
    </style:style>
    <style:style style:name="T79_48" style:family="text">
      <style:text-properties fo:font-size="11pt" style:font-size-asian="11pt" style:font-name-complex="Arial" style:font-size-complex="11pt"/>
    </style:style>
    <style:style style:name="T79_49" style:family="text">
      <style:text-properties fo:font-size="11pt" style:font-size-asian="11pt" style:font-name-complex="Arial" style:font-size-complex="11pt"/>
    </style:style>
    <style:style style:name="T79_50" style:family="text">
      <style:text-properties fo:font-size="11pt" style:font-size-asian="11pt" style:font-name-complex="Arial" style:font-size-complex="11pt"/>
    </style:style>
    <style:style style:name="T79_51" style:family="text" style:parent-style-name="List_20_Paragraph">
      <style:text-properties fo:font-size="11pt" style:font-size-asian="11pt" style:font-name-complex="Arial" style:font-size-complex="11pt"/>
    </style:style>
    <style:style style:name="P80" style:family="paragraph" style:parent-style-name="Footnote_20_text"/>
    <style:style style:name="T80_1" style:family="text"/>
    <style:style style:name="T80_2" style:family="text">
      <style:text-properties style:font-name-complex="Arial"/>
    </style:style>
    <style:style style:name="T80_3" style:family="text">
      <style:text-properties fo:font-size="11pt" style:font-size-asian="11pt" style:font-name-complex="Arial" style:font-size-complex="11pt"/>
    </style:style>
    <style:style style:name="T80_4" style:family="text">
      <style:text-properties fo:font-size="11pt" style:font-size-asian="11pt" style:font-name-complex="Arial" style:font-size-complex="11pt"/>
    </style:style>
    <style:style style:name="T80_5" style:family="text">
      <style:text-properties fo:font-size="11pt" style:font-size-asian="11pt" style:font-name-complex="Arial" style:font-size-complex="11pt"/>
    </style:style>
    <style:style style:name="P8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_2" style:family="text">
      <style:text-properties fo:font-size="11pt" style:font-size-asian="11pt" style:font-name-complex="Arial" style:font-size-complex="11pt"/>
    </style:style>
    <style:style style:name="T8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_6" style:family="text">
      <style:text-properties fo:font-size="11pt" style:font-size-asian="11pt" style:font-name-complex="Arial" style:font-size-complex="11pt"/>
    </style:style>
    <style:style style:name="T81_7" style:family="text">
      <style:text-properties fo:font-size="11pt" style:font-size-asian="11pt" style:font-name-complex="Arial" style:font-size-complex="11pt"/>
    </style:style>
    <style:style style:name="T81_8" style:family="text">
      <style:text-properties fo:font-size="11pt" style:font-size-asian="11pt" style:font-name-complex="Arial" style:font-size-complex="11pt"/>
    </style:style>
    <style:style style:name="P82" style:family="paragraph" style:parent-style-name="List_20_Paragraph">
      <style:paragraph-properties fo:text-align="justify" fo:margin-bottom="0.212cm" fo:margin-left="1.259cm"/>
      <style:text-properties fo:font-size="11pt" style:font-size-asian="11pt" style:font-name-complex="Arial" style:font-size-complex="11pt"/>
    </style:style>
    <style:style style:name="P83" style:family="paragraph" style:parent-style-name="Normal">
      <style:paragraph-properties fo:text-align="justify" fo:margin-bottom="0.212cm"/>
    </style:style>
    <style:style style:name="T83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84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4" style:family="text">
      <style:text-properties fo:font-size="11pt" style:font-size-asian="11pt" style:font-name-complex="Arial" style:font-size-complex="11pt"/>
    </style:style>
    <style:style style:name="T84_5" style:family="text">
      <style:text-properties fo:font-size="11pt" style:font-size-asian="11pt" style:font-name-complex="Arial" style:font-size-complex="11pt"/>
    </style:style>
    <style:style style:name="T84_6" style:family="text">
      <style:text-properties fo:font-size="11pt" style:font-size-asian="11pt" style:font-name-complex="Arial" style:font-size-complex="11pt"/>
    </style:style>
    <style:style style:name="T84_7" style:family="text">
      <style:text-properties fo:font-size="11pt" style:font-size-asian="11pt" style:font-name-complex="Arial" style:font-size-complex="11pt"/>
    </style:style>
    <style:style style:name="T84_8" style:family="text">
      <style:text-properties fo:font-size="11pt" style:font-size-asian="11pt" style:font-name-complex="Arial" style:font-size-complex="11pt"/>
    </style:style>
    <style:style style:name="T84_9" style:family="text">
      <style:text-properties fo:font-size="11pt" style:font-size-asian="11pt" style:font-name-complex="Arial" style:font-size-complex="11pt"/>
    </style:style>
    <style:style style:name="T84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19" style:family="text">
      <style:text-properties fo:font-size="11pt" style:font-size-asian="11pt" style:font-name-complex="Arial" style:font-size-complex="11pt"/>
    </style:style>
    <style:style style:name="T84_20" style:family="text">
      <style:text-properties fo:font-size="11pt" style:font-size-asian="11pt" style:font-name-complex="Arial" style:font-size-complex="11pt"/>
    </style:style>
    <style:style style:name="T84_21" style:family="text">
      <style:text-properties fo:font-size="11pt" style:font-size-asian="11pt" style:font-name-complex="Arial" style:font-size-complex="11pt"/>
    </style:style>
    <style:style style:name="T84_22" style:family="text">
      <style:text-properties fo:font-size="11pt" style:font-size-asian="11pt" style:font-name-complex="Arial" style:font-size-complex="11pt"/>
    </style:style>
    <style:style style:name="T84_23" style:family="text">
      <style:text-properties fo:font-size="11pt" style:font-size-asian="11pt" style:font-name-complex="Arial" style:font-size-complex="11pt"/>
    </style:style>
    <style:style style:name="T84_24" style:family="text">
      <style:text-properties fo:font-size="11pt" style:font-size-asian="11pt" style:font-name-complex="Arial" style:font-size-complex="11pt"/>
    </style:style>
    <style:style style:name="T84_25" style:family="text">
      <style:text-properties fo:font-size="11pt" style:font-size-asian="11pt" style:font-name-complex="Arial" style:font-size-complex="11pt"/>
    </style:style>
    <style:style style:name="T84_26" style:family="text">
      <style:text-properties fo:font-size="11pt" style:font-size-asian="11pt" style:font-name-complex="Arial" style:font-size-complex="11pt"/>
    </style:style>
    <style:style style:name="T84_27" style:family="text">
      <style:text-properties fo:font-size="11pt" style:font-size-asian="11pt" style:font-name-complex="Arial" style:font-size-complex="11pt"/>
    </style:style>
    <style:style style:name="T84_28" style:family="text">
      <style:text-properties fo:font-size="11pt" style:font-size-asian="11pt" style:font-name-complex="Arial" style:font-size-complex="11pt"/>
    </style:style>
    <style:style style:name="T84_29" style:family="text">
      <style:text-properties fo:font-size="11pt" style:font-size-asian="11pt" style:font-name-complex="Arial" style:font-size-complex="11pt"/>
    </style:style>
    <style:style style:name="T84_30" style:family="text">
      <style:text-properties fo:font-size="11pt" style:font-size-asian="11pt" style:font-name-complex="Arial" style:font-size-complex="11pt"/>
    </style:style>
    <style:style style:name="T84_31" style:family="text">
      <style:text-properties fo:font-size="11pt" style:font-size-asian="11pt" style:font-name-complex="Arial" style:font-size-complex="11pt"/>
    </style:style>
    <style:style style:name="T84_32" style:family="text">
      <style:text-properties fo:font-size="11pt" style:font-size-asian="11pt" style:font-name-complex="Arial" style:font-size-complex="11pt"/>
    </style:style>
    <style:style style:name="T84_33" style:family="text">
      <style:text-properties fo:font-size="11pt" style:font-size-asian="11pt" style:font-name-complex="Arial" style:font-size-complex="11pt"/>
    </style:style>
    <style:style style:name="T84_34" style:family="text">
      <style:text-properties fo:font-size="11pt" style:font-size-asian="11pt" style:font-name-complex="Arial" style:font-size-complex="11pt"/>
    </style:style>
    <style:style style:name="T84_35" style:family="text">
      <style:text-properties fo:font-size="11pt" style:font-size-asian="11pt" style:font-name-complex="Arial" style:font-size-complex="11pt"/>
    </style:style>
    <style:style style:name="T84_36" style:family="text">
      <style:text-properties fo:font-size="11pt" style:font-size-asian="11pt" style:font-name-complex="Arial" style:font-size-complex="11pt"/>
    </style:style>
    <style:style style:name="T84_37" style:family="text">
      <style:text-properties fo:font-size="11pt" style:font-size-asian="11pt" style:font-name-complex="Arial" style:font-size-complex="11pt"/>
    </style:style>
    <style:style style:name="T84_38" style:family="text">
      <style:text-properties fo:font-size="11pt" style:font-size-asian="11pt" style:font-name-complex="Arial" style:font-size-complex="11pt"/>
    </style:style>
    <style:style style:name="T84_39" style:family="text">
      <style:text-properties fo:font-size="11pt" style:font-size-asian="11pt" style:font-name-complex="Arial" style:font-size-complex="11pt"/>
    </style:style>
    <style:style style:name="T84_40" style:family="text">
      <style:text-properties fo:font-size="11pt" style:font-size-asian="11pt" style:font-name-complex="Arial" style:font-size-complex="11pt"/>
    </style:style>
    <style:style style:name="T84_41" style:family="text">
      <style:text-properties fo:font-size="11pt" style:font-size-asian="11pt" style:font-name-complex="Arial" style:font-size-complex="11pt"/>
    </style:style>
    <style:style style:name="T84_42" style:family="text">
      <style:text-properties fo:font-size="11pt" style:font-size-asian="11pt" style:font-name-complex="Arial" style:font-size-complex="11pt"/>
    </style:style>
    <style:style style:name="T84_43" style:family="text">
      <style:text-properties fo:font-size="11pt" style:font-size-asian="11pt" style:font-name-complex="Arial" style:font-size-complex="11pt"/>
    </style:style>
    <style:style style:name="T84_44" style:family="text">
      <style:text-properties fo:font-size="11pt" style:font-size-asian="11pt" style:font-name-complex="Arial" style:font-size-complex="11pt"/>
    </style:style>
    <style:style style:name="T84_45" style:family="text">
      <style:text-properties fo:font-size="11pt" style:font-size-asian="11pt" style:font-name-complex="Arial" style:font-size-complex="11pt"/>
    </style:style>
    <style:style style:name="T84_46" style:family="text">
      <style:text-properties fo:font-size="11pt" style:font-size-asian="11pt" style:font-name-complex="Arial" style:font-size-complex="11pt"/>
    </style:style>
    <style:style style:name="T84_47" style:family="text">
      <style:text-properties fo:font-size="11pt" style:font-size-asian="11pt" style:font-name-complex="Arial" style:font-size-complex="11pt"/>
    </style:style>
    <style:style style:name="P85" style:family="paragraph" style:parent-style-name="List_20_Paragraph">
      <style:paragraph-properties fo:text-align="justify" fo:margin-bottom="0.212cm"/>
    </style:style>
    <style:style style:name="T8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3" style:family="text">
      <style:text-properties fo:font-size="11pt" style:font-size-asian="11pt" style:font-name-complex="Arial" style:font-size-complex="11pt"/>
    </style:style>
    <style:style style:name="T85_4" style:family="text">
      <style:text-properties fo:font-size="11pt" style:font-size-asian="11pt" style:font-name-complex="Arial" style:font-size-complex="11pt"/>
    </style:style>
    <style:style style:name="T85_5" style:family="text">
      <style:text-properties fo:font-size="11pt" style:font-size-asian="11pt" style:font-name-complex="Arial" style:font-size-complex="11pt"/>
    </style:style>
    <style:style style:name="T85_6" style:family="text">
      <style:text-properties fo:font-size="11pt" style:font-size-asian="11pt" style:font-name-complex="Arial" style:font-size-complex="11pt"/>
    </style:style>
    <style:style style:name="T85_7" style:family="text">
      <style:text-properties fo:font-size="11pt" style:font-size-asian="11pt" style:font-name-complex="Arial" style:font-size-complex="11pt"/>
    </style:style>
    <style:style style:name="T85_8" style:family="text">
      <style:text-properties fo:font-size="11pt" style:font-size-asian="11pt" style:font-name-complex="Arial" style:font-size-complex="11pt"/>
    </style:style>
    <style:style style:name="T85_9" style:family="text">
      <style:text-properties fo:font-size="11pt" style:font-size-asian="11pt" style:font-name-complex="Arial" style:font-size-complex="11pt"/>
    </style:style>
    <style:style style:name="T85_10" style:family="text">
      <style:text-properties fo:font-size="11pt" style:font-size-asian="11pt" style:font-name-complex="Arial" style:font-size-complex="11pt"/>
    </style:style>
    <style:style style:name="T85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18" style:family="text">
      <style:text-properties fo:font-size="11pt" style:font-size-asian="11pt" style:font-name-complex="Arial" style:font-size-complex="11pt"/>
    </style:style>
    <style:style style:name="T85_19" style:family="text">
      <style:text-properties fo:font-size="11pt" style:font-size-asian="11pt" style:font-name-complex="Arial" style:font-size-complex="11pt"/>
    </style:style>
    <style:style style:name="T85_20" style:family="text">
      <style:text-properties fo:font-size="11pt" style:font-size-asian="11pt" style:font-name-complex="Arial" style:font-size-complex="11pt"/>
    </style:style>
    <style:style style:name="T85_21" style:family="text">
      <style:text-properties fo:font-size="11pt" style:font-size-asian="11pt" style:font-name-complex="Arial" style:font-size-complex="11pt"/>
    </style:style>
    <style:style style:name="T85_22" style:family="text">
      <style:text-properties fo:font-size="11pt" style:font-size-asian="11pt" style:font-name-complex="Arial" style:font-size-complex="11pt"/>
    </style:style>
    <style:style style:name="T85_23" style:family="text">
      <style:text-properties fo:font-size="11pt" style:font-size-asian="11pt" style:font-name-complex="Arial" style:font-size-complex="11pt"/>
    </style:style>
    <style:style style:name="T85_24" style:family="text">
      <style:text-properties fo:font-size="11pt" style:font-size-asian="11pt" style:font-name-complex="Arial" style:font-size-complex="11pt"/>
    </style:style>
    <style:style style:name="T85_25" style:family="text">
      <style:text-properties fo:font-size="11pt" style:font-size-asian="11pt" style:font-name-complex="Arial" style:font-size-complex="11pt"/>
    </style:style>
    <style:style style:name="T85_26" style:family="text">
      <style:text-properties fo:font-size="11pt" style:font-size-asian="11pt" style:font-name-complex="Arial" style:font-size-complex="11pt"/>
    </style:style>
    <style:style style:name="T85_27" style:family="text" style:parent-style-name="List_20_Paragraph">
      <style:text-properties fo:font-size="11pt" style:font-size-asian="11pt" style:font-name-complex="Arial" style:font-size-complex="11pt"/>
    </style:style>
    <style:style style:name="P86" style:family="paragraph" style:parent-style-name="Footnote_20_text"/>
    <style:style style:name="T86_1" style:family="text">
      <style:text-properties style:font-name-complex="Arial"/>
    </style:style>
    <style:style style:name="T86_2" style:family="text"/>
    <style:style style:name="T86_3" style:family="text" style:parent-style-name="Internet_20_link">
      <style:text-properties style:font-name-complex="Arial"/>
    </style:style>
    <style:style style:name="T86_4" style:family="text">
      <style:text-properties style:font-name-complex="Arial"/>
    </style:style>
    <style:style style:name="T86_5" style:family="text"/>
    <style:style style:name="T86_6" style:family="text" style:parent-style-name="Internet_20_link">
      <style:text-properties style:font-name-complex="Arial"/>
    </style:style>
    <style:style style:name="T86_7" style:family="text">
      <style:text-properties style:font-name-complex="Arial"/>
    </style:style>
    <style:style style:name="T86_8" style:family="text">
      <style:text-properties style:font-name-complex="Arial"/>
    </style:style>
    <style:style style:name="T86_9" style:family="text">
      <style:text-properties style:font-name-complex="Arial"/>
    </style:style>
    <style:style style:name="T86_10" style:family="text">
      <style:text-properties fo:font-size="11pt" style:font-size-asian="11pt" style:font-name-complex="Arial" style:font-size-complex="11pt"/>
    </style:style>
    <style:style style:name="T86_11" style:family="text">
      <style:text-properties fo:font-size="11pt" style:font-size-asian="11pt" style:font-name-complex="Arial" style:font-size-complex="11pt"/>
    </style:style>
    <style:style style:name="T86_12" style:family="text">
      <style:text-properties fo:font-size="11pt" style:font-size-asian="11pt" style:font-name-complex="Arial" style:font-size-complex="11pt"/>
    </style:style>
    <style:style style:name="T86_13" style:family="text">
      <style:text-properties fo:font-size="11pt" style:font-size-asian="11pt" style:font-name-complex="Arial" style:font-size-complex="11pt"/>
    </style:style>
    <style:style style:name="T86_14" style:family="text">
      <style:text-properties fo:font-size="11pt" style:font-size-asian="11pt" style:font-name-complex="Arial" style:font-size-complex="11pt"/>
    </style:style>
    <style:style style:name="T86_15" style:family="text">
      <style:text-properties fo:font-size="11pt" style:font-size-asian="11pt" style:font-name-complex="Arial" style:font-size-complex="11pt"/>
    </style:style>
    <style:style style:name="T86_16" style:family="text">
      <style:text-properties fo:font-size="11pt" style:font-size-asian="11pt" style:font-name-complex="Arial" style:font-size-complex="11pt"/>
    </style:style>
    <style:style style:name="T86_17" style:family="text">
      <style:text-properties fo:font-size="11pt" style:font-size-asian="11pt" style:font-name-complex="Arial" style:font-size-complex="11pt"/>
    </style:style>
    <style:style style:name="T86_18" style:family="text">
      <style:text-properties fo:font-size="11pt" style:font-size-asian="11pt" style:font-name-complex="Arial" style:font-size-complex="11pt"/>
    </style:style>
    <style:style style:name="T86_19" style:family="text">
      <style:text-properties fo:font-size="11pt" style:font-size-asian="11pt" style:font-name-complex="Arial" style:font-size-complex="11pt"/>
    </style:style>
    <style:style style:name="T86_20" style:family="text">
      <style:text-properties fo:font-size="11pt" style:font-size-asian="11pt" style:font-name-complex="Arial" style:font-size-complex="11pt"/>
    </style:style>
    <style:style style:name="T86_21" style:family="text">
      <style:text-properties fo:font-size="11pt" style:font-size-asian="11pt" style:font-name-complex="Arial" style:font-size-complex="11pt"/>
    </style:style>
    <style:style style:name="T86_22" style:family="text">
      <style:text-properties fo:font-size="11pt" style:font-size-asian="11pt" style:font-name-complex="Arial" style:font-size-complex="11pt"/>
    </style:style>
    <style:style style:name="T86_23" style:family="text">
      <style:text-properties fo:font-size="11pt" style:font-size-asian="11pt" style:font-name-complex="Arial" style:font-size-complex="11pt"/>
    </style:style>
    <style:style style:name="T86_24" style:family="text">
      <style:text-properties fo:font-size="11pt" style:font-size-asian="11pt" style:font-name-complex="Arial" style:font-size-complex="11pt"/>
    </style:style>
    <style:style style:name="T86_25" style:family="text">
      <style:text-properties fo:font-size="11pt" style:font-size-asian="11pt" style:font-name-complex="Arial" style:font-size-complex="11pt"/>
    </style:style>
    <style:style style:name="T86_26" style:family="text">
      <style:text-properties fo:font-size="11pt" style:font-size-asian="11pt" style:font-name-complex="Arial" style:font-size-complex="11pt"/>
    </style:style>
    <style:style style:name="T86_27" style:family="text">
      <style:text-properties fo:font-size="11pt" style:font-size-asian="11pt" style:font-name-complex="Arial" style:font-size-complex="11pt"/>
    </style:style>
    <style:style style:name="T86_28" style:family="text">
      <style:text-properties fo:font-size="11pt" style:font-size-asian="11pt" style:font-name-complex="Arial" style:font-size-complex="11pt"/>
    </style:style>
    <style:style style:name="T86_29" style:family="text">
      <style:text-properties fo:font-size="11pt" style:font-size-asian="11pt" style:font-name-complex="Arial" style:font-size-complex="11pt"/>
    </style:style>
    <style:style style:name="T86_30" style:family="text">
      <style:text-properties fo:font-size="11pt" style:font-size-asian="11pt" style:font-name-complex="Arial" style:font-size-complex="11pt"/>
    </style:style>
    <style:style style:name="T86_31" style:family="text">
      <style:text-properties fo:font-size="11pt" style:font-size-asian="11pt" style:font-name-complex="Arial" style:font-size-complex="11pt"/>
    </style:style>
    <style:style style:name="T86_32" style:family="text">
      <style:text-properties fo:font-size="11pt" style:font-size-asian="11pt" style:font-name-complex="Arial" style:font-size-complex="11pt"/>
    </style:style>
    <style:style style:name="T86_33" style:family="text">
      <style:text-properties fo:font-size="11pt" style:font-size-asian="11pt" style:font-name-complex="Arial" style:font-size-complex="11pt"/>
    </style:style>
    <style:style style:name="T86_34" style:family="text">
      <style:text-properties fo:font-size="11pt" style:font-size-asian="11pt" style:font-name-complex="Arial" style:font-size-complex="11pt"/>
    </style:style>
    <style:style style:name="T86_35" style:family="text">
      <style:text-properties fo:font-size="11pt" style:font-size-asian="11pt" style:font-name-complex="Arial" style:font-size-complex="11pt"/>
    </style:style>
    <style:style style:name="T86_36" style:family="text">
      <style:text-properties fo:font-size="11pt" style:font-size-asian="11pt" style:font-name-complex="Arial" style:font-size-complex="11pt"/>
    </style:style>
    <style:style style:name="P87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P8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88_1" style:family="text">
      <style:text-properties fo:font-style="normal" style:font-style-asian="normal" fo:font-size="11pt" style:font-size-asian="11pt" style:font-name-complex="Arial" style:font-size-complex="11pt"/>
    </style:style>
    <style:style style:name="P89" style:family="paragraph" style:parent-style-name="Normal">
      <style:paragraph-properties fo:text-align="justify" fo:margin-top="0.212cm"/>
    </style:style>
    <style:style style:name="T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9_2" style:family="text"/>
    <style:style style:name="T89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0" style:family="paragraph" style:parent-style-name="Normal">
      <style:paragraph-properties fo:text-align="justify" fo:margin-top="0.212cm"/>
    </style:style>
    <style:style style:name="T90_1" style:family="text">
      <style:text-properties fo:font-size="11pt" style:font-size-asian="11pt" style:font-name-complex="Arial" style:font-size-complex="11pt"/>
    </style:style>
    <style:style style:name="T90_2" style:family="text">
      <style:text-properties fo:font-size="11pt" style:font-size-asian="11pt" style:font-name-complex="Arial" style:font-size-complex="11pt"/>
    </style:style>
    <style:style style:name="T90_3" style:family="text">
      <style:text-properties fo:font-size="11pt" style:font-size-asian="11pt" style:font-name-complex="Arial" style:font-size-complex="11pt"/>
    </style:style>
    <style:style style:name="T90_4" style:family="text">
      <style:text-properties fo:font-size="11pt" style:font-size-asian="11pt" style:font-name-complex="Arial" style:font-size-complex="11pt"/>
    </style:style>
    <style:style style:name="T90_5" style:family="text">
      <style:text-properties fo:font-size="11pt" style:font-size-asian="11pt" style:font-name-complex="Arial" style:font-size-complex="11pt"/>
    </style:style>
    <style:style style:name="T90_6" style:family="text">
      <style:text-properties fo:font-size="11pt" style:font-size-asian="11pt" style:font-name-complex="Arial" style:font-size-complex="11pt"/>
    </style:style>
    <style:style style:name="T90_7" style:family="text">
      <style:text-properties fo:font-size="11pt" style:font-size-asian="11pt" style:font-name-complex="Arial" style:font-size-complex="11pt"/>
    </style:style>
    <style:style style:name="T90_8" style:family="text">
      <style:text-properties fo:font-size="11pt" style:font-size-asian="11pt" style:font-name-complex="Arial" style:font-size-complex="11pt"/>
    </style:style>
    <style:style style:name="T90_9" style:family="text">
      <style:text-properties fo:font-size="11pt" style:font-size-asian="11pt" style:font-name-complex="Arial" style:font-size-complex="11pt"/>
    </style:style>
    <style:style style:name="T90_10" style:family="text">
      <style:text-properties fo:font-size="11pt" style:font-size-asian="11pt" style:font-name-complex="Arial" style:font-size-complex="11pt"/>
    </style:style>
    <style:style style:name="T90_11" style:family="text">
      <style:text-properties fo:font-size="11pt" style:font-size-asian="11pt" style:font-name-complex="Arial" style:font-size-complex="11pt"/>
    </style:style>
    <style:style style:name="T90_12" style:family="text">
      <style:text-properties fo:font-size="11pt" style:font-size-asian="11pt" style:font-name-complex="Arial" style:font-size-complex="11pt"/>
    </style:style>
    <style:style style:name="T90_13" style:family="text">
      <style:text-properties fo:font-size="11pt" style:font-size-asian="11pt" style:font-name-complex="Arial" style:font-size-complex="11pt"/>
    </style:style>
    <style:style style:name="T90_14" style:family="text">
      <style:text-properties fo:font-size="11pt" style:font-size-asian="11pt" style:font-name-complex="Arial" style:font-size-complex="11pt"/>
    </style:style>
    <style:style style:name="T90_15" style:family="text">
      <style:text-properties fo:font-size="11pt" style:font-size-asian="11pt" style:font-name-complex="Arial" style:font-size-complex="11pt"/>
    </style:style>
    <style:style style:name="T90_16" style:family="text">
      <style:text-properties fo:font-size="11pt" style:font-size-asian="11pt" style:font-name-complex="Arial" style:font-size-complex="11pt"/>
    </style:style>
    <style:style style:name="T90_17" style:family="text">
      <style:text-properties fo:font-size="11pt" style:font-size-asian="11pt" style:font-name-complex="Arial" style:font-size-complex="11pt"/>
    </style:style>
    <style:style style:name="T90_18" style:family="text">
      <style:text-properties fo:font-size="11pt" style:font-size-asian="11pt" style:font-name-complex="Arial" style:font-size-complex="11pt"/>
    </style:style>
    <style:style style:name="T90_19" style:family="text">
      <style:text-properties fo:font-size="11pt" style:font-size-asian="11pt" style:font-name-complex="Arial" style:font-size-complex="11pt"/>
    </style:style>
    <style:style style:name="T90_20" style:family="text">
      <style:text-properties fo:font-size="11pt" style:font-size-asian="11pt" style:font-name-complex="Arial" style:font-size-complex="11pt"/>
    </style:style>
    <style:style style:name="T90_21" style:family="text">
      <style:text-properties fo:font-size="11pt" style:font-size-asian="11pt" style:font-name-complex="Arial" style:font-size-complex="11pt"/>
    </style:style>
    <style:style style:name="T90_22" style:family="text">
      <style:text-properties fo:font-size="11pt" style:font-size-asian="11pt" style:font-name-complex="Arial" style:font-size-complex="11pt"/>
    </style:style>
    <style:style style:name="T90_23" style:family="text">
      <style:text-properties fo:font-size="11pt" style:font-size-asian="11pt" style:font-name-complex="Arial" style:font-size-complex="11pt"/>
    </style:style>
    <style:style style:name="T90_24" style:family="text">
      <style:text-properties fo:font-size="11pt" style:font-size-asian="11pt" style:font-name-complex="Arial" style:font-size-complex="11pt"/>
    </style:style>
    <style:style style:name="T90_25" style:family="text">
      <style:text-properties fo:font-size="11pt" style:font-size-asian="11pt" style:font-name-complex="Arial" style:font-size-complex="11pt"/>
    </style:style>
    <style:style style:name="T90_26" style:family="text">
      <style:text-properties fo:font-size="11pt" style:font-size-asian="11pt" style:font-name-complex="Arial" style:font-size-complex="11pt"/>
    </style:style>
    <style:style style:name="T90_27" style:family="text">
      <style:text-properties fo:font-size="11pt" style:font-size-asian="11pt" style:font-name-complex="Arial" style:font-size-complex="11pt"/>
    </style:style>
    <style:style style:name="T90_28" style:family="text">
      <style:text-properties fo:font-size="11pt" style:font-size-asian="11pt" style:font-name-complex="Arial" style:font-size-complex="11pt"/>
    </style:style>
    <style:style style:name="T90_29" style:family="text">
      <style:text-properties fo:font-size="11pt" style:font-size-asian="11pt" style:font-name-complex="Arial" style:font-size-complex="11pt"/>
    </style:style>
    <style:style style:name="T90_30" style:family="text">
      <style:text-properties fo:font-size="11pt" style:font-size-asian="11pt" style:font-name-complex="Arial" style:font-size-complex="11pt"/>
    </style:style>
    <style:style style:name="P91" style:family="paragraph" style:parent-style-name="Normal">
      <style:paragraph-properties fo:text-align="justify" fo:margin-top="0.212cm"/>
    </style:style>
    <style:style style:name="T91_1" style:family="text">
      <style:text-properties fo:font-size="11pt" style:font-size-asian="11pt" style:font-name-complex="Arial" style:font-size-complex="11pt"/>
    </style:style>
    <style:style style:name="T91_2" style:family="text">
      <style:text-properties fo:font-size="11pt" style:font-size-asian="11pt" style:font-name-complex="Arial" style:font-size-complex="11pt"/>
    </style:style>
    <style:style style:name="T91_3" style:family="text">
      <style:text-properties fo:font-size="11pt" style:font-size-asian="11pt" style:font-name-complex="Arial" style:font-size-complex="11pt"/>
    </style:style>
    <style:style style:name="T91_4" style:family="text">
      <style:text-properties fo:font-size="11pt" style:font-size-asian="11pt" style:font-name-complex="Arial" style:font-size-complex="11pt"/>
    </style:style>
    <style:style style:name="T91_5" style:family="text">
      <style:text-properties fo:font-size="11pt" style:font-size-asian="11pt" style:font-name-complex="Arial" style:font-size-complex="11pt"/>
    </style:style>
    <style:style style:name="T91_6" style:family="text">
      <style:text-properties fo:font-size="11pt" style:font-size-asian="11pt" style:font-name-complex="Arial" style:font-size-complex="11pt"/>
    </style:style>
    <style:style style:name="T91_7" style:family="text">
      <style:text-properties fo:font-size="11pt" style:font-size-asian="11pt" style:font-name-complex="Arial" style:font-size-complex="11pt"/>
    </style:style>
    <style:style style:name="T91_8" style:family="text">
      <style:text-properties fo:font-size="11pt" style:font-size-asian="11pt" style:font-name-complex="Arial" style:font-size-complex="11pt"/>
    </style:style>
    <style:style style:name="T91_9" style:family="text">
      <style:text-properties fo:font-size="11pt" style:font-size-asian="11pt" style:font-name-complex="Arial" style:font-size-complex="11pt"/>
    </style:style>
    <style:style style:name="T91_10" style:family="text">
      <style:text-properties fo:font-size="11pt" style:font-size-asian="11pt" style:font-name-complex="Arial" style:font-size-complex="11pt"/>
    </style:style>
    <style:style style:name="T91_11" style:family="text">
      <style:text-properties fo:font-size="11pt" style:font-size-asian="11pt" style:font-name-complex="Arial" style:font-size-complex="11pt"/>
    </style:style>
    <style:style style:name="T91_12" style:family="text">
      <style:text-properties fo:font-size="11pt" style:font-size-asian="11pt" style:font-name-complex="Arial" style:font-size-complex="11pt"/>
    </style:style>
    <style:style style:name="T91_13" style:family="text">
      <style:text-properties fo:font-size="11pt" style:font-size-asian="11pt" style:font-name-complex="Arial" style:font-size-complex="11pt"/>
    </style:style>
    <style:style style:name="T91_14" style:family="text">
      <style:text-properties fo:font-size="11pt" style:font-size-asian="11pt" style:font-name-complex="Arial" style:font-size-complex="11pt"/>
    </style:style>
    <style:style style:name="T91_15" style:family="text">
      <style:text-properties fo:font-size="11pt" style:font-size-asian="11pt" style:font-name-complex="Arial" style:font-size-complex="11pt"/>
    </style:style>
    <style:style style:name="T91_16" style:family="text">
      <style:text-properties fo:font-size="11pt" style:font-size-asian="11pt" style:font-name-complex="Arial" style:font-size-complex="11pt"/>
    </style:style>
    <style:style style:name="T91_17" style:family="text">
      <style:text-properties fo:font-size="11pt" style:font-size-asian="11pt" style:font-name-complex="Arial" style:font-size-complex="11pt"/>
    </style:style>
    <style:style style:name="T91_18" style:family="text">
      <style:text-properties fo:font-size="11pt" style:font-size-asian="11pt" style:font-name-complex="Arial" style:font-size-complex="11pt"/>
    </style:style>
    <style:style style:name="T91_19" style:family="text">
      <style:text-properties fo:font-size="11pt" style:font-size-asian="11pt" style:font-name-complex="Arial" style:font-size-complex="11pt"/>
    </style:style>
    <style:style style:name="T91_20" style:family="text">
      <style:text-properties fo:font-size="11pt" style:font-size-asian="11pt" style:font-name-complex="Arial" style:font-size-complex="11pt"/>
    </style:style>
    <style:style style:name="T91_21" style:family="text">
      <style:text-properties fo:font-size="11pt" style:font-size-asian="11pt" style:font-name-complex="Arial" style:font-size-complex="11pt"/>
    </style:style>
    <style:style style:name="T91_22" style:family="text">
      <style:text-properties fo:font-size="11pt" style:font-size-asian="11pt" style:font-name-complex="Arial" style:font-size-complex="11pt"/>
    </style:style>
    <style:style style:name="T91_23" style:family="text">
      <style:text-properties fo:font-size="11pt" style:font-size-asian="11pt" style:font-name-complex="Arial" style:font-size-complex="11pt"/>
    </style:style>
    <style:style style:name="T91_24" style:family="text">
      <style:text-properties fo:font-size="11pt" style:font-size-asian="11pt" style:font-name-complex="Arial" style:font-size-complex="11pt"/>
    </style:style>
    <style:style style:name="T91_25" style:family="text">
      <style:text-properties fo:font-size="11pt" style:font-size-asian="11pt" style:font-name-complex="Arial" style:font-size-complex="11pt"/>
    </style:style>
    <style:style style:name="T91_26" style:family="text">
      <style:text-properties fo:font-size="11pt" style:font-size-asian="11pt" style:font-name-complex="Arial" style:font-size-complex="11pt"/>
    </style:style>
    <style:style style:name="T91_27" style:family="text">
      <style:text-properties fo:font-size="11pt" style:font-size-asian="11pt" style:font-name-complex="Arial" style:font-size-complex="11pt"/>
    </style:style>
    <style:style style:name="T91_28" style:family="text">
      <style:text-properties fo:font-size="11pt" style:font-size-asian="11pt" style:font-name-complex="Arial" style:font-size-complex="11pt"/>
    </style:style>
    <style:style style:name="T91_29" style:family="text">
      <style:text-properties fo:font-size="11pt" style:font-size-asian="11pt" style:font-name-complex="Arial" style:font-size-complex="11pt"/>
    </style:style>
    <style:style style:name="T91_30" style:family="text">
      <style:text-properties fo:font-size="11pt" style:font-size-asian="11pt" style:font-name-complex="Arial" style:font-size-complex="11pt"/>
    </style:style>
    <style:style style:name="T91_31" style:family="text">
      <style:text-properties fo:font-size="11pt" style:font-size-asian="11pt" style:font-name-complex="Arial" style:font-size-complex="11pt"/>
    </style:style>
    <style:style style:name="T91_32" style:family="text">
      <style:text-properties fo:font-size="11pt" style:font-size-asian="11pt" style:font-name-complex="Arial" style:font-size-complex="11pt"/>
    </style:style>
    <style:style style:name="T91_33" style:family="text">
      <style:text-properties fo:font-size="11pt" style:font-size-asian="11pt" style:font-name-complex="Arial" style:font-size-complex="11pt"/>
    </style:style>
    <style:style style:name="T91_34" style:family="text">
      <style:text-properties fo:font-size="11pt" style:font-size-asian="11pt" style:font-name-complex="Arial" style:font-size-complex="11pt"/>
    </style:style>
    <style:style style:name="T91_35" style:family="text">
      <style:text-properties fo:font-size="11pt" style:font-size-asian="11pt" style:font-name-complex="Arial" style:font-size-complex="11pt"/>
    </style:style>
    <style:style style:name="T91_36" style:family="text">
      <style:text-properties fo:font-size="11pt" style:font-size-asian="11pt" style:font-name-complex="Arial" style:font-size-complex="11pt"/>
    </style:style>
    <style:style style:name="T91_37" style:family="text">
      <style:text-properties fo:font-size="11pt" style:font-size-asian="11pt" style:font-name-complex="Arial" style:font-size-complex="11pt"/>
    </style:style>
    <style:style style:name="T91_38" style:family="text">
      <style:text-properties fo:font-size="11pt" style:font-size-asian="11pt" style:font-name-complex="Arial" style:font-size-complex="11pt"/>
    </style:style>
    <style:style style:name="T91_39" style:family="text">
      <style:text-properties fo:font-size="11pt" style:font-size-asian="11pt" style:font-name-complex="Arial" style:font-size-complex="11pt"/>
    </style:style>
    <style:style style:name="T91_40" style:family="text">
      <style:text-properties fo:font-size="11pt" style:font-size-asian="11pt" style:font-name-complex="Arial" style:font-size-complex="11pt"/>
    </style:style>
    <style:style style:name="T91_41" style:family="text">
      <style:text-properties fo:font-size="11pt" style:font-size-asian="11pt" style:font-name-complex="Arial" style:font-size-complex="11pt"/>
    </style:style>
    <style:style style:name="T91_42" style:family="text">
      <style:text-properties fo:font-size="11pt" style:font-size-asian="11pt" style:font-name-complex="Arial" style:font-size-complex="11pt"/>
    </style:style>
    <style:style style:name="T91_43" style:family="text">
      <style:text-properties fo:font-size="11pt" style:font-size-asian="11pt" style:font-name-complex="Arial" style:font-size-complex="11pt"/>
    </style:style>
    <style:style style:name="T91_44" style:family="text">
      <style:text-properties fo:font-size="11pt" style:font-size-asian="11pt" style:font-name-complex="Arial" style:font-size-complex="11pt"/>
    </style:style>
    <style:style style:name="T91_45" style:family="text">
      <style:text-properties fo:font-size="11pt" style:font-size-asian="11pt" style:font-name-complex="Arial" style:font-size-complex="11pt"/>
    </style:style>
    <style:style style:name="T91_46" style:family="text">
      <style:text-properties fo:font-size="11pt" style:font-size-asian="11pt" style:font-name-complex="Arial" style:font-size-complex="11pt"/>
    </style:style>
    <style:style style:name="T91_47" style:family="text">
      <style:text-properties fo:font-size="11pt" style:font-size-asian="11pt" style:font-name-complex="Arial" style:font-size-complex="11pt"/>
    </style:style>
    <style:style style:name="T91_48" style:family="text">
      <style:text-properties fo:font-size="11pt" style:font-size-asian="11pt" style:font-name-complex="Arial" style:font-size-complex="11pt"/>
    </style:style>
    <style:style style:name="T91_49" style:family="text">
      <style:text-properties fo:font-size="11pt" style:font-size-asian="11pt" style:font-name-complex="Arial" style:font-size-complex="11pt"/>
    </style:style>
    <style:style style:name="T91_50" style:family="text">
      <style:text-properties fo:font-size="11pt" style:font-size-asian="11pt" style:font-name-complex="Arial" style:font-size-complex="11pt"/>
    </style:style>
    <style:style style:name="T91_51" style:family="text">
      <style:text-properties fo:font-size="11pt" style:font-size-asian="11pt" style:font-name-complex="Arial" style:font-size-complex="11pt"/>
    </style:style>
    <style:style style:name="T91_52" style:family="text">
      <style:text-properties fo:font-size="11pt" style:font-size-asian="11pt" style:font-name-complex="Arial" style:font-size-complex="11pt"/>
    </style:style>
    <style:style style:name="T91_53" style:family="text">
      <style:text-properties fo:font-size="11pt" style:font-size-asian="11pt" style:font-name-complex="Arial" style:font-size-complex="11pt"/>
    </style:style>
    <style:style style:name="T91_54" style:family="text">
      <style:text-properties fo:font-size="11pt" style:font-size-asian="11pt" style:font-name-complex="Arial" style:font-size-complex="11pt"/>
    </style:style>
    <style:style style:name="T91_55" style:family="text">
      <style:text-properties fo:font-size="11pt" style:font-size-asian="11pt" style:font-name-complex="Arial" style:font-size-complex="11pt"/>
    </style:style>
    <style:style style:name="T91_56" style:family="text">
      <style:text-properties fo:font-size="11pt" style:font-size-asian="11pt" style:font-name-complex="Arial" style:font-size-complex="11pt"/>
    </style:style>
    <style:style style:name="T91_57" style:family="text">
      <style:text-properties fo:font-size="11pt" style:font-size-asian="11pt" style:font-name-complex="Arial" style:font-size-complex="11pt"/>
    </style:style>
    <style:style style:name="T91_58" style:family="text">
      <style:text-properties fo:font-size="11pt" style:font-size-asian="11pt" style:font-name-complex="Arial" style:font-size-complex="11pt"/>
    </style:style>
    <style:style style:name="T91_59" style:family="text">
      <style:text-properties fo:font-size="11pt" style:font-size-asian="11pt" style:font-name-complex="Arial" style:font-size-complex="11pt"/>
    </style:style>
    <style:style style:name="P92" style:family="paragraph" style:parent-style-name="Normal">
      <style:paragraph-properties fo:text-align="justify" fo:margin-top="0.212cm"/>
    </style:style>
    <style:style style:name="T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4" style:family="text">
      <style:text-properties fo:font-size="11pt" style:font-size-asian="11pt" style:font-name-complex="Arial" style:font-size-complex="11pt" fo:font-weight="bold" style:font-weight-asian="bold"/>
    </style:style>
    <style:style style:name="P93" style:family="paragraph" style:parent-style-name="Normal">
      <style:paragraph-properties fo:text-align="justify" fo:margin-top="0.212cm"/>
    </style:style>
    <style:style style:name="T93_1" style:family="text">
      <style:text-properties fo:font-size="11pt" style:font-size-asian="11pt" style:font-name-complex="Arial" style:font-size-complex="11pt"/>
    </style:style>
    <style:style style:name="T93_2" style:family="text">
      <style:text-properties fo:font-size="11pt" style:font-size-asian="11pt" style:font-name-complex="Arial" style:font-size-complex="11pt"/>
    </style:style>
    <style:style style:name="T93_3" style:family="text">
      <style:text-properties fo:font-size="11pt" style:font-size-asian="11pt" style:font-name-complex="Arial" style:font-size-complex="11pt"/>
    </style:style>
    <style:style style:name="T93_4" style:family="text">
      <style:text-properties fo:font-size="11pt" style:font-size-asian="11pt" style:font-name-complex="Arial" style:font-size-complex="11pt"/>
    </style:style>
    <style:style style:name="T93_5" style:family="text">
      <style:text-properties fo:font-size="11pt" style:font-size-asian="11pt" style:font-name-complex="Arial" style:font-size-complex="11pt"/>
    </style:style>
    <style:style style:name="T93_6" style:family="text">
      <style:text-properties fo:font-size="11pt" style:font-size-asian="11pt" style:font-name-complex="Arial" style:font-size-complex="11pt"/>
    </style:style>
    <style:style style:name="T93_7" style:family="text">
      <style:text-properties fo:font-size="11pt" style:font-size-asian="11pt" style:font-name-complex="Arial" style:font-size-complex="11pt"/>
    </style:style>
    <style:style style:name="T93_8" style:family="text">
      <style:text-properties fo:font-size="11pt" style:font-size-asian="11pt" style:font-name-complex="Arial" style:font-size-complex="11pt"/>
    </style:style>
    <style:style style:name="T93_9" style:family="text">
      <style:text-properties fo:font-size="11pt" style:font-size-asian="11pt" style:font-name-complex="Arial" style:font-size-complex="11pt"/>
    </style:style>
    <style:style style:name="T93_10" style:family="text">
      <style:text-properties fo:font-size="11pt" style:font-size-asian="11pt" style:font-name-complex="Arial" style:font-size-complex="11pt"/>
    </style:style>
    <style:style style:name="T93_11" style:family="text">
      <style:text-properties fo:font-size="11pt" style:font-size-asian="11pt" style:font-name-complex="Arial" style:font-size-complex="11pt"/>
    </style:style>
    <style:style style:name="T93_12" style:family="text">
      <style:text-properties fo:font-size="11pt" style:font-size-asian="11pt" style:font-name-complex="Arial" style:font-size-complex="11pt"/>
    </style:style>
    <style:style style:name="P94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94_1" style:family="text">
      <style:text-properties fo:font-size="11pt" style:font-size-asian="11pt" style:font-name-complex="Arial" style:font-size-complex="11pt"/>
    </style:style>
    <style:style style:name="T94_2" style:family="text">
      <style:text-properties fo:font-size="11pt" style:font-size-asian="11pt" style:font-name-complex="Arial" style:font-size-complex="11pt"/>
    </style:style>
    <style:style style:name="T94_3" style:family="text">
      <style:text-properties fo:font-size="11pt" style:font-size-asian="11pt" style:font-name-complex="Arial" style:font-size-complex="11pt"/>
    </style:style>
    <style:style style:name="T94_4" style:family="text">
      <style:text-properties fo:font-size="11pt" style:font-size-asian="11pt" style:font-name-complex="Arial" style:font-size-complex="11pt"/>
    </style:style>
    <style:style style:name="T94_5" style:family="text">
      <style:text-properties fo:font-size="11pt" style:font-size-asian="11pt" style:font-name-complex="Arial" style:font-size-complex="11pt"/>
    </style:style>
    <style:style style:name="T94_6" style:family="text">
      <style:text-properties fo:font-size="11pt" style:font-size-asian="11pt" style:font-name-complex="Arial" style:font-size-complex="11pt"/>
    </style:style>
    <style:style style:name="T94_7" style:family="text">
      <style:text-properties fo:font-size="11pt" style:font-size-asian="11pt" style:font-name-complex="Arial" style:font-size-complex="11pt"/>
    </style:style>
    <style:style style:name="T94_8" style:family="text">
      <style:text-properties fo:font-size="11pt" style:font-size-asian="11pt" style:font-name-complex="Arial" style:font-size-complex="11pt"/>
    </style:style>
    <style:style style:name="T94_9" style:family="text">
      <style:text-properties fo:font-size="11pt" style:font-size-asian="11pt" style:font-name-complex="Arial" style:font-size-complex="11pt"/>
    </style:style>
    <style:style style:name="T94_10" style:family="text">
      <style:text-properties fo:font-size="11pt" style:font-size-asian="11pt" style:font-name-complex="Arial" style:font-size-complex="11pt"/>
    </style:style>
    <style:style style:name="P95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95_1" style:family="text">
      <style:text-properties fo:font-size="11pt" style:font-size-asian="11pt" style:font-name-complex="Arial" style:font-size-complex="11pt"/>
    </style:style>
    <style:style style:name="T95_2" style:family="text">
      <style:text-properties fo:font-size="11pt" style:font-size-asian="11pt" style:font-name-complex="Arial" style:font-size-complex="11pt"/>
    </style:style>
    <style:style style:name="T95_3" style:family="text">
      <style:text-properties fo:font-size="11pt" style:font-size-asian="11pt" style:font-name-complex="Arial" style:font-size-complex="11pt"/>
    </style:style>
    <style:style style:name="T95_4" style:family="text">
      <style:text-properties fo:font-size="11pt" style:font-size-asian="11pt" style:font-name-complex="Arial" style:font-size-complex="11pt"/>
    </style:style>
    <style:style style:name="T95_5" style:family="text">
      <style:text-properties fo:font-size="11pt" style:font-size-asian="11pt" style:font-name-complex="Arial" style:font-size-complex="11pt"/>
    </style:style>
    <style:style style:name="T95_6" style:family="text">
      <style:text-properties fo:font-size="11pt" style:font-size-asian="11pt" style:font-name-complex="Arial" style:font-size-complex="11pt"/>
    </style:style>
    <style:style style:name="T95_7" style:family="text">
      <style:text-properties fo:font-size="11pt" style:font-size-asian="11pt" style:font-name-complex="Arial" style:font-size-complex="11pt"/>
    </style:style>
    <style:style style:name="T95_8" style:family="text">
      <style:text-properties fo:font-size="11pt" style:font-size-asian="11pt" style:font-name-complex="Arial" style:font-size-complex="11pt"/>
    </style:style>
    <style:style style:name="T95_9" style:family="text">
      <style:text-properties fo:font-size="11pt" style:font-size-asian="11pt" style:font-name-complex="Arial" style:font-size-complex="11pt"/>
    </style:style>
    <style:style style:name="T95_10" style:family="text">
      <style:text-properties fo:font-size="11pt" style:font-size-asian="11pt" style:font-name-complex="Arial" style:font-size-complex="11pt"/>
    </style:style>
    <style:style style:name="T95_11" style:family="text">
      <style:text-properties fo:font-size="11pt" style:font-size-asian="11pt" style:font-name-complex="Arial" style:font-size-complex="11pt"/>
    </style:style>
    <style:style style:name="T95_12" style:family="text">
      <style:text-properties fo:font-size="11pt" style:font-size-asian="11pt" style:font-name-complex="Arial" style:font-size-complex="11pt"/>
    </style:style>
    <style:style style:name="T95_13" style:family="text">
      <style:text-properties fo:font-size="11pt" style:font-size-asian="11pt" style:font-name-complex="Arial" style:font-size-complex="11pt"/>
    </style:style>
    <style:style style:name="T95_14" style:family="text">
      <style:text-properties fo:font-size="11pt" style:font-size-asian="11pt" style:font-name-complex="Arial" style:font-size-complex="11pt"/>
    </style:style>
    <style:style style:name="T95_15" style:family="text">
      <style:text-properties fo:font-size="11pt" style:font-size-asian="11pt" style:font-name-complex="Arial" style:font-size-complex="11pt"/>
    </style:style>
    <style:style style:name="T95_16" style:family="text">
      <style:text-properties fo:font-size="11pt" style:font-size-asian="11pt" style:font-name-complex="Arial" style:font-size-complex="11pt"/>
    </style:style>
    <style:style style:name="T95_17" style:family="text">
      <style:text-properties fo:font-size="11pt" style:font-size-asian="11pt" style:font-name-complex="Arial" style:font-size-complex="11pt"/>
    </style:style>
    <style:style style:name="T95_18" style:family="text">
      <style:text-properties fo:font-size="11pt" style:font-size-asian="11pt" style:font-name-complex="Arial" style:font-size-complex="11pt"/>
    </style:style>
    <style:style style:name="T95_19" style:family="text">
      <style:text-properties fo:font-size="11pt" style:font-size-asian="11pt" style:font-name-complex="Arial" style:font-size-complex="11pt"/>
    </style:style>
    <style:style style:name="T95_20" style:family="text">
      <style:text-properties fo:font-size="11pt" style:font-size-asian="11pt" style:font-name-complex="Arial" style:font-size-complex="11pt"/>
    </style:style>
    <style:style style:name="T95_21" style:family="text">
      <style:text-properties fo:font-size="11pt" style:font-size-asian="11pt" style:font-name-complex="Arial" style:font-size-complex="11pt"/>
    </style:style>
    <style:style style:name="T95_22" style:family="text">
      <style:text-properties fo:font-size="11pt" style:font-size-asian="11pt" style:font-name-complex="Arial" style:font-size-complex="11pt"/>
    </style:style>
    <style:style style:name="T95_23" style:family="text">
      <style:text-properties fo:font-size="11pt" style:font-size-asian="11pt" style:font-name-complex="Arial" style:font-size-complex="11pt"/>
    </style:style>
    <style:style style:name="T95_24" style:family="text">
      <style:text-properties fo:font-size="11pt" style:font-size-asian="11pt" style:font-name-complex="Arial" style:font-size-complex="11pt"/>
    </style:style>
    <style:style style:name="T95_25" style:family="text">
      <style:text-properties fo:font-size="11pt" style:font-size-asian="11pt" style:font-name-complex="Arial" style:font-size-complex="11pt"/>
    </style:style>
    <style:style style:name="T95_26" style:family="text">
      <style:text-properties fo:font-size="11pt" style:font-size-asian="11pt" style:font-name-complex="Arial" style:font-size-complex="11pt"/>
    </style:style>
    <style:style style:name="T95_27" style:family="text">
      <style:text-properties fo:font-size="11pt" style:font-size-asian="11pt" style:font-name-complex="Arial" style:font-size-complex="11pt"/>
    </style:style>
    <style:style style:name="P96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96_1" style:family="text">
      <style:text-properties fo:font-size="11pt" style:font-size-asian="11pt" style:font-name-complex="Arial" style:font-size-complex="11pt"/>
    </style:style>
    <style:style style:name="T96_2" style:family="text">
      <style:text-properties fo:font-size="11pt" style:font-size-asian="11pt" style:font-name-complex="Arial" style:font-size-complex="11pt"/>
    </style:style>
    <style:style style:name="T96_3" style:family="text">
      <style:text-properties fo:font-size="11pt" style:font-size-asian="11pt" style:font-name-complex="Arial" style:font-size-complex="11pt"/>
    </style:style>
    <style:style style:name="T96_4" style:family="text">
      <style:text-properties fo:font-size="11pt" style:font-size-asian="11pt" style:font-name-complex="Arial" style:font-size-complex="11pt"/>
    </style:style>
    <style:style style:name="T96_5" style:family="text">
      <style:text-properties fo:font-size="11pt" style:font-size-asian="11pt" style:font-name-complex="Arial" style:font-size-complex="11pt"/>
    </style:style>
    <style:style style:name="T96_6" style:family="text">
      <style:text-properties fo:font-size="11pt" style:font-size-asian="11pt" style:font-name-complex="Arial" style:font-size-complex="11pt"/>
    </style:style>
    <style:style style:name="T96_7" style:family="text">
      <style:text-properties fo:font-size="11pt" style:font-size-asian="11pt" style:font-name-complex="Arial" style:font-size-complex="11pt"/>
    </style:style>
    <style:style style:name="T96_8" style:family="text">
      <style:text-properties fo:font-size="11pt" style:font-size-asian="11pt" style:font-name-complex="Arial" style:font-size-complex="11pt"/>
    </style:style>
    <style:style style:name="T96_9" style:family="text">
      <style:text-properties fo:font-size="11pt" style:font-size-asian="11pt" style:font-name-complex="Arial" style:font-size-complex="11pt"/>
    </style:style>
    <style:style style:name="T96_10" style:family="text">
      <style:text-properties fo:font-size="11pt" style:font-size-asian="11pt" style:font-name-complex="Arial" style:font-size-complex="11pt"/>
    </style:style>
    <style:style style:name="T96_11" style:family="text">
      <style:text-properties fo:font-size="11pt" style:font-size-asian="11pt" style:font-name-complex="Arial" style:font-size-complex="11pt"/>
    </style:style>
    <style:style style:name="T96_12" style:family="text">
      <style:text-properties fo:font-size="11pt" style:font-size-asian="11pt" style:font-name-complex="Arial" style:font-size-complex="11pt"/>
    </style:style>
    <style:style style:name="T96_13" style:family="text">
      <style:text-properties fo:font-size="11pt" style:font-size-asian="11pt" style:font-name-complex="Arial" style:font-size-complex="11pt"/>
    </style:style>
    <style:style style:name="T96_14" style:family="text">
      <style:text-properties fo:font-size="11pt" style:font-size-asian="11pt" style:font-name-complex="Arial" style:font-size-complex="11pt"/>
    </style:style>
    <style:style style:name="P97" style:family="paragraph" style:parent-style-name="Normal">
      <style:paragraph-properties fo:text-align="justify" fo:margin-top="0.212cm">
        <style:tab-stops>
          <style:tab-stop style:type="left" style:leader-style="none" style:position="8.752cm"/>
        </style:tab-stops>
      </style:paragraph-properties>
    </style:style>
    <style:style style:name="T97_1" style:family="text">
      <style:text-properties fo:font-size="11pt" style:font-size-asian="11pt" style:font-name-complex="Arial" style:font-size-complex="11pt"/>
    </style:style>
    <style:style style:name="T97_2" style:family="text">
      <style:text-properties fo:font-size="11pt" style:font-size-asian="11pt" style:font-name-complex="Arial" style:font-size-complex="11pt"/>
    </style:style>
    <style:style style:name="T97_3" style:family="text">
      <style:text-properties fo:font-size="11pt" style:font-size-asian="11pt" style:font-name-complex="Arial" style:font-size-complex="11pt"/>
    </style:style>
    <style:style style:name="T97_4" style:family="text">
      <style:text-properties fo:font-size="11pt" style:font-size-asian="11pt" style:font-name-complex="Arial" style:font-size-complex="11pt"/>
    </style:style>
    <style:style style:name="T97_5" style:family="text">
      <style:text-properties fo:font-size="11pt" style:font-size-asian="11pt" style:font-name-complex="Arial" style:font-size-complex="11pt"/>
    </style:style>
    <style:style style:name="T97_6" style:family="text">
      <style:text-properties fo:font-size="11pt" style:font-size-asian="11pt" style:font-name-complex="Arial" style:font-size-complex="11pt"/>
    </style:style>
    <style:style style:name="T97_7" style:family="text">
      <style:text-properties fo:font-size="11pt" style:font-size-asian="11pt" style:font-name-complex="Arial" style:font-size-complex="11pt"/>
    </style:style>
    <style:style style:name="T97_8" style:family="text">
      <style:text-properties fo:font-size="11pt" style:font-size-asian="11pt" style:font-name-complex="Arial" style:font-size-complex="11pt"/>
    </style:style>
    <style:style style:name="T97_9" style:family="text">
      <style:text-properties fo:font-size="11pt" style:font-size-asian="11pt" style:font-name-complex="Arial" style:font-size-complex="11pt"/>
    </style:style>
    <style:style style:name="T97_10" style:family="text">
      <style:text-properties fo:font-size="11pt" style:font-size-asian="11pt" style:font-name-complex="Arial" style:font-size-complex="11pt"/>
    </style:style>
    <style:style style:name="T97_11" style:family="text">
      <style:text-properties fo:font-size="11pt" style:font-size-asian="11pt" style:font-name-complex="Arial" style:font-size-complex="11pt"/>
    </style:style>
    <style:style style:name="T97_12" style:family="text">
      <style:text-properties fo:font-size="11pt" style:font-size-asian="11pt" style:font-name-complex="Arial" style:font-size-complex="11pt"/>
    </style:style>
    <style:style style:name="T97_13" style:family="text">
      <style:text-properties fo:font-size="11pt" style:font-size-asian="11pt" style:font-name-complex="Arial" style:font-size-complex="11pt"/>
    </style:style>
    <style:style style:name="T97_14" style:family="text">
      <style:text-properties fo:font-size="11pt" style:font-size-asian="11pt" style:font-name-complex="Arial" style:font-size-complex="11pt"/>
    </style:style>
    <style:style style:name="T97_15" style:family="text">
      <style:text-properties fo:font-size="11pt" style:font-size-asian="11pt" style:font-name-complex="Arial" style:font-size-complex="11pt"/>
    </style:style>
    <style:style style:name="T97_16" style:family="text">
      <style:text-properties fo:font-size="11pt" style:font-size-asian="11pt" style:font-name-complex="Arial" style:font-size-complex="11pt"/>
    </style:style>
    <style:style style:name="T97_17" style:family="text">
      <style:text-properties fo:font-size="11pt" style:font-size-asian="11pt" style:font-name-complex="Arial" style:font-size-complex="11pt"/>
    </style:style>
    <style:style style:name="T97_18" style:family="text">
      <style:text-properties fo:font-size="11pt" style:font-size-asian="11pt" style:font-name-complex="Arial" style:font-size-complex="11pt"/>
    </style:style>
    <style:style style:name="T97_19" style:family="text">
      <style:text-properties fo:font-size="11pt" style:font-size-asian="11pt" style:font-name-complex="Arial" style:font-size-complex="11pt"/>
    </style:style>
    <style:style style:name="T97_20" style:family="text">
      <style:text-properties fo:font-size="11pt" style:font-size-asian="11pt" style:font-name-complex="Arial" style:font-size-complex="11pt"/>
    </style:style>
    <style:style style:name="T97_21" style:family="text">
      <style:text-properties fo:font-size="11pt" style:font-size-asian="11pt" style:font-name-complex="Arial" style:font-size-complex="11pt"/>
    </style:style>
    <style:style style:name="T97_22" style:family="text">
      <style:text-properties fo:font-size="11pt" style:font-size-asian="11pt" style:font-name-complex="Arial" style:font-size-complex="11pt"/>
    </style:style>
    <style:style style:name="T97_23" style:family="text">
      <style:text-properties fo:font-size="11pt" style:font-size-asian="11pt" style:font-name-complex="Arial" style:font-size-complex="11pt"/>
    </style:style>
    <style:style style:name="T97_24" style:family="text">
      <style:text-properties fo:font-size="11pt" style:font-size-asian="11pt" style:font-name-complex="Arial" style:font-size-complex="11pt"/>
    </style:style>
    <style:style style:name="T97_25" style:family="text">
      <style:text-properties fo:font-size="11pt" style:font-size-asian="11pt" style:font-name-complex="Arial" style:font-size-complex="11pt"/>
    </style:style>
    <style:style style:name="T97_26" style:family="text">
      <style:text-properties fo:font-size="11pt" style:font-size-asian="11pt" style:font-name-complex="Arial" style:font-size-complex="11pt"/>
    </style:style>
    <style:style style:name="T97_27" style:family="text">
      <style:text-properties fo:font-size="11pt" style:font-size-asian="11pt" style:font-name-complex="Arial" style:font-size-complex="11pt"/>
    </style:style>
    <style:style style:name="T97_28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paragraph-properties fo:text-align="justify" fo:margin-top="0.212cm"/>
    </style:style>
    <style:style style:name="T98_1" style:family="text">
      <style:text-properties fo:font-size="11pt" style:font-size-asian="11pt" style:font-name-complex="Arial" style:font-size-complex="11pt"/>
    </style:style>
    <style:style style:name="T98_2" style:family="text">
      <style:text-properties fo:font-size="11pt" style:font-size-asian="11pt" style:font-name-complex="Arial" style:font-size-complex="11pt"/>
    </style:style>
    <style:style style:name="T98_3" style:family="text">
      <style:text-properties fo:font-size="11pt" style:font-size-asian="11pt" style:font-name-complex="Arial" style:font-size-complex="11pt"/>
    </style:style>
    <style:style style:name="T98_4" style:family="text">
      <style:text-properties fo:font-size="11pt" style:font-size-asian="11pt" style:font-name-complex="Arial" style:font-size-complex="11pt"/>
    </style:style>
    <style:style style:name="T98_5" style:family="text">
      <style:text-properties fo:font-size="11pt" style:font-size-asian="11pt" style:font-name-complex="Arial" style:font-size-complex="11pt"/>
    </style:style>
    <style:style style:name="T98_6" style:family="text">
      <style:text-properties fo:font-size="11pt" style:font-size-asian="11pt" style:font-name-complex="Arial" style:font-size-complex="11pt"/>
    </style:style>
    <style:style style:name="T98_7" style:family="text">
      <style:text-properties fo:font-size="11pt" style:font-size-asian="11pt" style:font-name-complex="Arial" style:font-size-complex="11pt"/>
    </style:style>
    <style:style style:name="T98_8" style:family="text">
      <style:text-properties fo:font-size="11pt" style:font-size-asian="11pt" style:font-name-complex="Arial" style:font-size-complex="11pt"/>
    </style:style>
    <style:style style:name="T98_9" style:family="text">
      <style:text-properties fo:font-size="11pt" style:font-size-asian="11pt" style:font-name-complex="Arial" style:font-size-complex="11pt"/>
    </style:style>
    <style:style style:name="T98_10" style:family="text">
      <style:text-properties fo:font-size="11pt" style:font-size-asian="11pt" style:font-name-complex="Arial" style:font-size-complex="11pt"/>
    </style:style>
    <style:style style:name="T98_11" style:family="text">
      <style:text-properties fo:font-size="11pt" style:font-size-asian="11pt" style:font-name-complex="Arial" style:font-size-complex="11pt"/>
    </style:style>
    <style:style style:name="T98_12" style:family="text">
      <style:text-properties fo:font-size="11pt" style:font-size-asian="11pt" style:font-name-complex="Arial" style:font-size-complex="11pt"/>
    </style:style>
    <style:style style:name="T98_13" style:family="text">
      <style:text-properties fo:font-size="11pt" style:font-size-asian="11pt" style:font-name-complex="Arial" style:font-size-complex="11pt"/>
    </style:style>
    <style:style style:name="T98_14" style:family="text">
      <style:text-properties fo:font-size="11pt" style:font-size-asian="11pt" style:font-name-complex="Arial" style:font-size-complex="11pt"/>
    </style:style>
    <style:style style:name="T98_15" style:family="text">
      <style:text-properties fo:font-size="11pt" style:font-size-asian="11pt" style:font-name-complex="Arial" style:font-size-complex="11pt"/>
    </style:style>
    <style:style style:name="T98_16" style:family="text">
      <style:text-properties fo:font-size="11pt" style:font-size-asian="11pt" style:font-name-complex="Arial" style:font-size-complex="11pt"/>
    </style:style>
    <style:style style:name="P99" style:family="paragraph" style:parent-style-name="Normal">
      <style:paragraph-properties fo:text-align="justify" fo:margin-top="0.212cm"/>
    </style:style>
    <style:style style:name="T99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99_2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00" style:family="paragraph" style:parent-style-name="Normal">
      <style:paragraph-properties fo:text-align="justify" fo:margin-top="0.212cm"/>
    </style:style>
    <style:style style:name="T100_1" style:family="text">
      <style:text-properties fo:font-size="11pt" style:font-size-asian="11pt" style:font-name-complex="Arial" style:font-size-complex="11pt"/>
    </style:style>
    <style:style style:name="T100_2" style:family="text">
      <style:text-properties fo:font-size="11pt" style:font-size-asian="11pt" style:font-name-complex="Arial" style:font-size-complex="11pt"/>
    </style:style>
    <style:style style:name="T100_3" style:family="text">
      <style:text-properties fo:font-size="11pt" style:font-size-asian="11pt" style:font-name-complex="Arial" style:font-size-complex="11pt"/>
    </style:style>
    <style:style style:name="T100_4" style:family="text">
      <style:text-properties fo:font-size="11pt" style:font-size-asian="11pt" style:font-name-complex="Arial" style:font-size-complex="11pt"/>
    </style:style>
    <style:style style:name="T100_5" style:family="text">
      <style:text-properties fo:font-size="11pt" style:font-size-asian="11pt" style:font-name-complex="Arial" style:font-size-complex="11pt"/>
    </style:style>
    <style:style style:name="T100_6" style:family="text">
      <style:text-properties fo:font-size="11pt" style:font-size-asian="11pt" style:font-name-complex="Arial" style:font-size-complex="11pt"/>
    </style:style>
    <style:style style:name="T100_7" style:family="text">
      <style:text-properties fo:font-size="11pt" style:font-size-asian="11pt" style:font-name-complex="Arial" style:font-size-complex="11pt"/>
    </style:style>
    <style:style style:name="T100_8" style:family="text">
      <style:text-properties fo:font-size="11pt" style:font-size-asian="11pt" style:font-name-complex="Arial" style:font-size-complex="11pt"/>
    </style:style>
    <style:style style:name="T100_9" style:family="text">
      <style:text-properties fo:font-size="11pt" style:font-size-asian="11pt" style:font-name-complex="Arial" style:font-size-complex="11pt"/>
    </style:style>
    <style:style style:name="T100_10" style:family="text">
      <style:text-properties fo:font-size="11pt" style:font-size-asian="11pt" style:font-name-complex="Arial" style:font-size-complex="11pt"/>
    </style:style>
    <style:style style:name="T100_11" style:family="text">
      <style:text-properties fo:font-size="11pt" style:font-size-asian="11pt" style:font-name-complex="Arial" style:font-size-complex="11pt"/>
    </style:style>
    <style:style style:name="P101" style:family="paragraph" style:parent-style-name="Normal">
      <style:paragraph-properties fo:text-align="justify" fo:margin-top="0.212cm" fo:margin-bottom="0.212cm"/>
      <style:text-properties fo:font-size="11pt" style:font-size-asian="11pt" style:font-name-complex="Arial" style:font-size-complex="11pt"/>
    </style:style>
    <style:style style:name="P10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02_1" style:family="text">
      <style:text-properties fo:font-style="normal" style:font-style-asian="normal" fo:font-size="11pt" style:font-size-asian="11pt" style:font-name-complex="Arial" style:font-size-complex="11pt"/>
    </style:style>
    <style:style style:name="T102_2" style:family="text">
      <style:text-properties fo:font-style="normal" style:font-style-asian="normal" fo:font-size="11pt" style:font-size-asian="11pt" style:font-name-complex="Arial" style:font-size-complex="11pt" fo:font-weight="normal" style:font-weight-asian="normal"/>
    </style:style>
    <style:style style:name="P103" style:family="paragraph" style:parent-style-name="Normal">
      <style:text-properties fo:font-size="11pt" style:font-size-asian="11pt" style:font-name-complex="Arial" style:font-size-complex="11pt"/>
    </style:style>
    <style:style style:name="Table4" style:family="table">
      <style:table-properties table:align="left" style:width="16.503cm" fo:margin-left="-0.259cm"/>
    </style:style>
    <style:style style:name="Column17" style:family="table-column">
      <style:table-column-properties style:column-width="3.013cm"/>
    </style:style>
    <style:style style:name="Column18" style:family="table-column">
      <style:table-column-properties style:column-width="1.739cm"/>
    </style:style>
    <style:style style:name="Column19" style:family="table-column">
      <style:table-column-properties style:column-width="1.499cm"/>
    </style:style>
    <style:style style:name="Column20" style:family="table-column">
      <style:table-column-properties style:column-width="6.752cm"/>
    </style:style>
    <style:style style:name="Column21" style:family="table-column">
      <style:table-column-properties style:column-width="3.5cm"/>
    </style:style>
    <style:style style:name="Row9" style:family="table-row">
      <style:table-row-properties style:min-row-height="0.863cm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0.612cm"/>
    </style:style>
    <style:style style:name="Cell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1" style:family="table-row">
      <style:table-row-properties style:min-row-height="0.609cm"/>
    </style:style>
    <style:style style:name="Cell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00%" fo:margin-bottom="0cm"/>
    </style:style>
    <style:style style:name="T1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14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5" style:family="table">
      <style:table-properties table:align="left" style:width="16.494cm" fo:margin-left="0cm"/>
    </style:style>
    <style:style style:name="Column22" style:family="table-column">
      <style:table-column-properties style:column-width="4.743cm"/>
    </style:style>
    <style:style style:name="Column23" style:family="table-column">
      <style:table-column-properties style:column-width="3.267cm"/>
    </style:style>
    <style:style style:name="Column24" style:family="table-column">
      <style:table-column-properties style:column-width="8.484cm"/>
    </style:style>
    <style:style style:name="Row12" style:family="table-row">
      <style:table-row-properties style:min-row-height="0.482cm"/>
    </style:style>
    <style:style style:name="Cell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00%" fo:margin-bottom="0cm"/>
    </style:style>
    <style:style style:name="T1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00%" fo:margin-bottom="0cm"/>
    </style:style>
    <style:style style:name="T11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00%" fo:margin-bottom="0.212cm"/>
    </style:style>
    <style:style style:name="T12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0_3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4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5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6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7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8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9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10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0_11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21" style:family="paragraph" style:parent-style-name="Normal">
      <style:paragraph-properties fo:background-color="#ffffff" fo:line-height="100%" fo:margin-bottom="0cm"/>
    </style:style>
    <style:style style:name="T12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1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fo:font-size="11pt" style:font-name-asian="游明朝" style:font-size-asian="11pt" style:font-name-complex="Arial" style:font-size-complex="11pt"/>
    </style:style>
    <style:style style:name="T122_2" style:family="text">
      <style:text-properties fo:font-size="11pt" style:font-name-asian="游明朝" style:font-size-asian="11pt" style:font-name-complex="Arial" style:font-size-complex="11pt"/>
    </style:style>
    <style:style style:name="T122_3" style:family="text">
      <style:text-properties fo:font-size="11pt" style:font-name-asian="游明朝" style:font-size-asian="11pt" style:font-name-complex="Arial" style:font-size-complex="11pt"/>
    </style:style>
    <style:style style:name="T122_4" style:family="text">
      <style:text-properties fo:font-size="11pt" style:font-name-asian="游明朝" style:font-size-asian="11pt" style:font-name-complex="Arial" style:font-size-complex="11pt"/>
    </style:style>
    <style:style style:name="T122_5" style:family="text">
      <style:text-properties fo:font-size="11pt" style:font-name-asian="游明朝" style:font-size-asian="11pt" style:font-name-complex="Arial" style:font-size-complex="11pt"/>
    </style:style>
    <style:style style:name="T122_6" style:family="text">
      <style:text-properties fo:font-size="11pt" style:font-name-asian="游明朝" style:font-size-asian="11pt" style:font-name-complex="Arial" style:font-size-complex="11pt"/>
    </style:style>
    <style:style style:name="T122_7" style:family="text">
      <style:text-properties fo:font-size="11pt" style:font-name-asian="游明朝" style:font-size-asian="11pt" style:font-name-complex="Arial" style:font-size-complex="11pt"/>
    </style:style>
    <style:style style:name="T122_8" style:family="text">
      <style:text-properties fo:font-size="11pt" style:font-name-asian="游明朝" style:font-size-asian="11pt" style:font-name-complex="Arial" style:font-size-complex="11pt"/>
    </style:style>
    <style:style style:name="T122_9" style:family="text">
      <style:text-properties fo:font-size="11pt" style:font-name-asian="游明朝" style:font-size-asian="11pt" style:font-name-complex="Arial" style:font-size-complex="11pt"/>
    </style:style>
    <style:style style:name="T122_10" style:family="text">
      <style:text-properties fo:font-size="11pt" style:font-name-asian="游明朝" style:font-size-asian="11pt" style:font-name-complex="Arial" style:font-size-complex="11pt"/>
    </style:style>
    <style:style style:name="T122_11" style:family="text">
      <style:text-properties fo:font-size="11pt" style:font-name-asian="游明朝" style:font-size-asian="11pt" style:font-name-complex="Arial" style:font-size-complex="11pt"/>
    </style:style>
    <style:style style:name="T122_12" style:family="text">
      <style:text-properties fo:font-size="11pt" style:font-name-asian="游明朝" style:font-size-asian="11pt" style:font-name-complex="Arial" style:font-size-complex="11pt"/>
    </style:style>
    <style:style style:name="T122_13" style:family="text">
      <style:text-properties fo:font-size="11pt" style:font-name-asian="游明朝" style:font-size-asian="11pt" style:font-name-complex="Arial" style:font-size-complex="11pt"/>
    </style:style>
    <style:style style:name="T122_14" style:family="text">
      <style:text-properties fo:font-size="11pt" style:font-name-asian="游明朝" style:font-size-asian="11pt" style:font-name-complex="Arial" style:font-size-complex="11pt"/>
    </style:style>
    <style:style style:name="T122_15" style:family="text">
      <style:text-properties fo:font-size="11pt" style:font-name-asian="游明朝" style:font-size-asian="11pt" style:font-name-complex="Arial" style:font-size-complex="11pt"/>
    </style:style>
    <style:style style:name="T122_16" style:family="text">
      <style:text-properties fo:font-size="11pt" style:font-name-asian="游明朝" style:font-size-asian="11pt" style:font-name-complex="Arial" style:font-size-complex="11pt"/>
    </style:style>
    <style:style style:name="T122_17" style:family="text">
      <style:text-properties fo:font-size="11pt" style:font-name-asian="游明朝" style:font-size-asian="11pt" style:font-name-complex="Arial" style:font-size-complex="11pt"/>
    </style:style>
    <style:style style:name="T122_18" style:family="text">
      <style:text-properties fo:font-size="11pt" style:font-name-asian="游明朝" style:font-size-asian="11pt" style:font-name-complex="Arial" style:font-size-complex="11pt"/>
    </style:style>
    <style:style style:name="T122_19" style:family="text">
      <style:text-properties fo:font-size="11pt" style:font-name-asian="游明朝" style:font-size-asian="11pt" style:font-name-complex="Arial" style:font-size-complex="11pt"/>
    </style:style>
    <style:style style:name="T122_20" style:family="text">
      <style:text-properties fo:font-size="11pt" style:font-name-asian="游明朝" style:font-size-asian="11pt" style:font-name-complex="Arial" style:font-size-complex="11pt"/>
    </style:style>
    <style:style style:name="T122_21" style:family="text">
      <style:text-properties fo:font-size="11pt" style:font-name-asian="游明朝" style:font-size-asian="11pt" style:font-name-complex="Arial" style:font-size-complex="11pt"/>
    </style:style>
    <style:style style:name="P123" style:family="paragraph" style:parent-style-name="Normal">
      <style:paragraph-properties fo:text-align="justify" fo:margin-top="0.212cm" fo:margin-bottom="0.212cm"/>
    </style:style>
    <style:style style:name="T123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124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 fo:language-asian="en" fo:country-asian="US"/>
    </style:style>
    <style:style style:name="T124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4_1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25" style:family="paragraph" style:parent-style-name="List_20_Paragraph">
      <style:paragraph-properties fo:text-align="justify"/>
    </style:style>
    <style:style style:name="T125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4" style:family="text">
      <style:text-properties fo:font-size="11pt" style:font-name-asian="游明朝" style:font-size-asian="11pt" style:font-name-complex="Arial" style:font-size-complex="11pt"/>
    </style:style>
    <style:style style:name="T125_5" style:family="text">
      <style:text-properties fo:font-size="11pt" style:font-name-asian="游明朝" style:font-size-asian="11pt" style:font-name-complex="Arial" style:font-size-complex="11pt"/>
    </style:style>
    <style:style style:name="T125_6" style:family="text">
      <style:text-properties fo:font-size="11pt" style:font-name-asian="游明朝" style:font-size-asian="11pt" style:font-name-complex="Arial" style:font-size-complex="11pt"/>
    </style:style>
    <style:style style:name="T125_7" style:family="text">
      <style:text-properties fo:font-size="11pt" style:font-name-asian="游明朝" style:font-size-asian="11pt" style:font-name-complex="Arial" style:font-size-complex="11pt"/>
    </style:style>
    <style:style style:name="T125_8" style:family="text">
      <style:text-properties fo:font-size="11pt" style:font-name-asian="游明朝" style:font-size-asian="11pt" style:font-name-complex="Arial" style:font-size-complex="11pt"/>
    </style:style>
    <style:style style:name="T125_9" style:family="text">
      <style:text-properties fo:font-size="11pt" style:font-name-asian="游明朝" style:font-size-asian="11pt" style:font-name-complex="Arial" style:font-size-complex="11pt"/>
    </style:style>
    <style:style style:name="T125_10" style:family="text">
      <style:text-properties fo:font-size="11pt" style:font-name-asian="游明朝" style:font-size-asian="11pt" style:font-name-complex="Arial" style:font-size-complex="11pt"/>
    </style:style>
    <style:style style:name="T125_11" style:family="text">
      <style:text-properties fo:font-size="11pt" style:font-name-asian="游明朝" style:font-size-asian="11pt" style:font-name-complex="Arial" style:font-size-complex="11pt"/>
    </style:style>
    <style:style style:name="T125_12" style:family="text">
      <style:text-properties fo:font-size="11pt" style:font-name-asian="游明朝" style:font-size-asian="11pt" style:font-name-complex="Arial" style:font-size-complex="11pt"/>
    </style:style>
    <style:style style:name="T125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14" style:family="text">
      <style:text-properties fo:font-size="11pt" style:font-name-asian="游明朝" style:font-size-asian="11pt" style:font-name-complex="Arial" style:font-size-complex="11pt"/>
    </style:style>
    <style:style style:name="T125_1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1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1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1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1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2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5_2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26" style:family="paragraph" style:parent-style-name="List_20_Paragraph">
      <style:paragraph-properties fo:text-align="justify" fo:text-indent="-0.63cm" fo:margin-left="1.259cm"/>
      <style:text-properties fo:font-size="11pt" style:font-name-asian="游明朝" style:font-size-asian="11pt" style:font-name-complex="Arial" style:font-size-complex="11pt" fo:language-asian="en" fo:country-asian="US"/>
    </style:style>
    <style:style style:name="T126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1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2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6_3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27" style:family="paragraph" style:parent-style-name="Normal">
      <style:paragraph-properties fo:text-align="justify" fo:margin-top="0.212cm" fo:margin-bottom="0.212cm"/>
    </style:style>
    <style:style style:name="T127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128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 fo:language-asian="en" fo:country-asian="US"/>
    </style:style>
    <style:style style:name="T128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1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2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8_3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29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 fo:language-asian="en" fo:country-asian="US"/>
    </style:style>
    <style:style style:name="T129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29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30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130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0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31" style:family="paragraph" style:parent-style-name="Normal">
      <style:paragraph-properties fo:text-align="justify" fo:margin-bottom="0.212cm"/>
    </style:style>
    <style:style style:name="T131_1" style:family="text">
      <style:text-properties fo:font-size="11pt" style:font-size-asian="11pt" style:font-name-complex="Arial" style:font-size-complex="11pt" fo:font-weight="bold" style:font-weight-asian="bold"/>
    </style:style>
    <style:style style:name="T131_2" style:family="text">
      <style:text-properties fo:font-size="11pt" style:font-size-asian="11pt" style:font-name-complex="Arial" style:font-size-complex="11pt" fo:font-weight="bold" style:font-weight-asian="bold"/>
    </style:style>
    <style:style style:name="T131_3" style:family="text">
      <style:text-properties fo:font-size="11pt" style:font-size-asian="11pt" style:font-name-complex="Arial" style:font-size-complex="11pt" fo:font-weight="bold" style:font-weight-asian="bold"/>
    </style:style>
    <style:style style:name="P132" style:family="paragraph" style:parent-style-name="List_20_Paragraph">
      <style:paragraph-properties fo:text-align="justify" fo:text-indent="-0.63cm" fo:margin-bottom="0.212cm" fo:margin-left="1.259cm"/>
      <style:text-properties fo:font-size="11pt" style:font-name-asian="游明朝" style:font-size-asian="11pt" style:font-name-complex="Arial" style:font-size-complex="11pt" fo:language-asian="en" fo:country-asian="US"/>
    </style:style>
    <style:style style:name="T132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2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33" style:family="paragraph" style:parent-style-name="List_20_Paragraph">
      <style:paragraph-properties fo:text-align="justify" fo:text-indent="-0.63cm" fo:margin-left="1.259cm"/>
      <style:text-properties fo:font-size="11pt" style:font-name-asian="游明朝" style:font-size-asian="11pt" style:font-name-complex="Arial" style:font-size-complex="11pt" fo:language-asian="en" fo:country-asian="US"/>
    </style:style>
    <style:style style:name="T133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3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34" style:family="paragraph" style:parent-style-name="Normal">
      <style:paragraph-properties fo:text-align="justify" fo:margin-top="0.212cm" fo:margin-bottom="0.212cm"/>
    </style:style>
    <style:style style:name="T13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5" style:family="paragraph" style:parent-style-name="Normal">
      <style:paragraph-properties fo:text-align="justify" fo:margin-bottom="0.212cm">
        <style:tab-stops>
          <style:tab-stop style:type="left" style:leader-style="none" style:position="6.165cm"/>
        </style:tab-stops>
      </style:paragraph-properties>
    </style:style>
    <style:style style:name="T135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136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4.905cm"/>
        </style:tab-stops>
      </style:paragraph-properties>
    </style:style>
    <style:style style:name="T136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10" style:family="text">
      <style:text-properties fo:font-size="11pt" style:font-name-asian="游明朝" style:font-size-asian="11pt" style:font-name-complex="Arial" style:font-size-complex="11pt"/>
    </style:style>
    <style:style style:name="T136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6_12" style:family="text">
      <style:text-properties fo:font-size="11pt" style:font-name-asian="游明朝" style:font-size-asian="11pt" style:font-name-complex="Arial" style:font-size-complex="11pt"/>
    </style:style>
    <style:style style:name="T136_13" style:family="text">
      <style:text-properties fo:font-size="11pt" style:font-name-asian="游明朝" style:font-size-asian="11pt" style:font-name-complex="Arial" style:font-size-complex="11pt"/>
    </style:style>
    <style:style style:name="T136_14" style:family="text">
      <style:text-properties fo:font-size="11pt" style:font-name-asian="游明朝" style:font-size-asian="11pt" style:font-name-complex="Arial" style:font-size-complex="11pt"/>
    </style:style>
    <style:style style:name="T136_15" style:family="text">
      <style:text-properties fo:font-size="11pt" style:font-name-asian="游明朝" style:font-size-asian="11pt" style:font-name-complex="Arial" style:font-size-complex="11pt"/>
    </style:style>
    <style:style style:name="T136_16" style:family="text">
      <style:text-properties fo:font-size="11pt" style:font-name-asian="游明朝" style:font-size-asian="11pt" style:font-name-complex="Arial" style:font-size-complex="11pt"/>
    </style:style>
    <style:style style:name="T136_17" style:family="text">
      <style:text-properties fo:font-size="11pt" style:font-name-asian="游明朝" style:font-size-asian="11pt" style:font-name-complex="Arial" style:font-size-complex="11pt"/>
    </style:style>
    <style:style style:name="T136_18" style:family="text">
      <style:text-properties fo:font-size="11pt" style:font-name-asian="游明朝" style:font-size-asian="11pt" style:font-name-complex="Arial" style:font-size-complex="11pt"/>
    </style:style>
    <style:style style:name="T136_19" style:family="text">
      <style:text-properties fo:font-size="11pt" style:font-name-asian="游明朝" style:font-size-asian="11pt" style:font-name-complex="Arial" style:font-size-complex="11pt"/>
    </style:style>
    <style:style style:name="T136_20" style:family="text">
      <style:text-properties fo:font-size="11pt" style:font-name-asian="游明朝" style:font-size-asian="11pt" style:font-name-complex="Arial" style:font-size-complex="11pt"/>
    </style:style>
    <style:style style:name="T136_21" style:family="text">
      <style:text-properties fo:font-size="11pt" style:font-name-asian="游明朝" style:font-size-asian="11pt" style:font-name-complex="Arial" style:font-size-complex="11pt"/>
    </style:style>
    <style:style style:name="T136_22" style:family="text">
      <style:text-properties fo:font-size="11pt" style:font-name-asian="游明朝" style:font-size-asian="11pt" style:font-name-complex="Arial" style:font-size-complex="11pt"/>
    </style:style>
    <style:style style:name="P137" style:family="paragraph" style:parent-style-name="Normal">
      <style:paragraph-properties fo:text-align="justify" fo:margin-bottom="0.212cm">
        <style:tab-stops>
          <style:tab-stop style:type="left" style:leader-style="none" style:position="6.165cm"/>
        </style:tab-stops>
      </style:paragraph-properties>
    </style:style>
    <style:style style:name="T137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138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font-size="11pt" style:font-name-asian="游明朝" style:font-size-asian="11pt" style:font-name-complex="Arial" style:font-size-complex="11pt" fo:language-asian="en" fo:country-asian="US"/>
    </style:style>
    <style:style style:name="T138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1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38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39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name-asian="游明朝" style:font-size-asian="11pt" style:font-name-complex="Arial" style:font-size-complex="11pt" fo:language-asian="en" fo:country-asian="US"/>
    </style:style>
    <style:style style:name="Table6" style:family="table">
      <style:table-properties table:align="left" style:width="16.503cm" fo:margin-left="-0.259cm"/>
    </style:style>
    <style:style style:name="Column25" style:family="table-column">
      <style:table-column-properties style:column-width="3.013cm"/>
    </style:style>
    <style:style style:name="Column26" style:family="table-column">
      <style:table-column-properties style:column-width="1.489cm"/>
    </style:style>
    <style:style style:name="Column27" style:family="table-column">
      <style:table-column-properties style:column-width="1.75cm"/>
    </style:style>
    <style:style style:name="Column28" style:family="table-column">
      <style:table-column-properties style:column-width="6.752cm"/>
    </style:style>
    <style:style style:name="Column29" style:family="table-column">
      <style:table-column-properties style:column-width="3.5cm"/>
    </style:style>
    <style:style style:name="Row14" style:family="table-row">
      <style:table-row-properties style:min-row-height="0.697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>
      <style:table-row-properties style:min-row-height="0.612cm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6" style:family="table-row">
      <style:table-row-properties style:min-row-height="0.609cm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50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30" style:family="table-column">
      <style:table-column-properties style:column-width="3.492cm"/>
    </style:style>
    <style:style style:name="Column31" style:family="table-column">
      <style:table-column-properties style:column-width="4.75cm"/>
    </style:style>
    <style:style style:name="Column32" style:family="table-column">
      <style:table-column-properties style:column-width="8.251cm"/>
    </style:style>
    <style:style style:name="Row17" style:family="table-row">
      <style:table-row-properties style:min-row-height="0.482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8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.212cm"/>
    </style:style>
    <style:style style:name="T1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5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5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.212cm"/>
    </style:style>
    <style:style style:name="T157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157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157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157_4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T157_5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T157_6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158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T158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T158_4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T158_5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US" fo:country-complex="SA"/>
    </style:style>
    <style:style style:name="P159" style:family="paragraph" style:parent-style-name="Normal">
      <style:paragraph-properties fo:text-align="justify" fo:margin-bottom="0.212cm"/>
    </style:style>
    <style:style style:name="T159_1" style:family="text">
      <style:text-properties fo:font-size="11pt" style:font-name-asian="游明朝" style:font-size-asian="11pt" style:font-name-complex="Arial" style:font-size-complex="11pt"/>
    </style:style>
    <style:style style:name="T159_2" style:family="text">
      <style:text-properties fo:font-size="11pt" style:font-name-asian="游明朝" style:font-size-asian="11pt" style:font-name-complex="Arial" style:font-size-complex="11pt"/>
    </style:style>
    <style:style style:name="T159_3" style:family="text">
      <style:text-properties fo:font-size="11pt" style:font-name-asian="游明朝" style:font-size-asian="11pt" style:font-name-complex="Arial" style:font-size-complex="11pt"/>
    </style:style>
    <style:style style:name="T159_4" style:family="text">
      <style:text-properties fo:font-size="11pt" style:font-name-asian="游明朝" style:font-size-asian="11pt" style:font-name-complex="Arial" style:font-size-complex="11pt"/>
    </style:style>
    <style:style style:name="T159_5" style:family="text">
      <style:text-properties fo:font-size="11pt" style:font-name-asian="游明朝" style:font-size-asian="11pt" style:font-name-complex="Arial" style:font-size-complex="11pt"/>
    </style:style>
    <style:style style:name="T159_6" style:family="text">
      <style:text-properties fo:font-size="11pt" style:font-name-asian="游明朝" style:font-size-asian="11pt" style:font-name-complex="Arial" style:font-size-complex="11pt"/>
    </style:style>
    <style:style style:name="T159_7" style:family="text">
      <style:text-properties fo:font-size="11pt" style:font-name-asian="游明朝" style:font-size-asian="11pt" style:font-name-complex="Arial" style:font-size-complex="11pt"/>
    </style:style>
    <style:style style:name="T159_8" style:family="text">
      <style:text-properties fo:font-size="11pt" style:font-name-asian="游明朝" style:font-size-asian="11pt" style:font-name-complex="Arial" style:font-size-complex="11pt"/>
    </style:style>
    <style:style style:name="T159_9" style:family="text">
      <style:text-properties fo:font-size="11pt" style:font-name-asian="游明朝" style:font-size-asian="11pt" style:font-name-complex="Arial" style:font-size-complex="11pt"/>
    </style:style>
    <style:style style:name="P160" style:family="paragraph" style:parent-style-name="Normal">
      <style:paragraph-properties fo:text-align="justify" fo:margin-bottom="0.212cm"/>
    </style:style>
    <style:style style:name="T160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160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160_3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161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font-size="11pt" style:font-name-asian="游明朝" style:font-size-asian="11pt" style:font-name-complex="Arial" style:font-size-complex="11pt" fo:language-asian="en" fo:country-asian="US"/>
    </style:style>
    <style:style style:name="T161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1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1_2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62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</style:style>
    <style:style style:name="T162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2_12" style:family="text">
      <style:text-properties fo:font-size="11pt" style:font-name-asian="游明朝" style:font-size-asian="11pt" style:font-name-complex="Arial" style:font-size-complex="11pt"/>
    </style:style>
    <style:style style:name="T162_13" style:family="text">
      <style:text-properties fo:font-size="11pt" style:font-name-asian="游明朝" style:font-size-asian="11pt" style:font-name-complex="Arial" style:font-size-complex="11pt"/>
    </style:style>
    <style:style style:name="T162_14" style:family="text">
      <style:text-properties fo:font-size="11pt" style:font-name-asian="游明朝" style:font-size-asian="11pt" style:font-name-complex="Arial" style:font-size-complex="11pt"/>
    </style:style>
    <style:style style:name="T162_15" style:family="text">
      <style:text-properties fo:font-size="11pt" style:font-name-asian="游明朝" style:font-size-asian="11pt" style:font-name-complex="Arial" style:font-size-complex="11pt"/>
    </style:style>
    <style:style style:name="T162_16" style:family="text">
      <style:text-properties fo:font-size="11pt" style:font-name-asian="游明朝" style:font-size-asian="11pt" style:font-name-complex="Arial" style:font-size-complex="11pt"/>
    </style:style>
    <style:style style:name="T162_17" style:family="text">
      <style:text-properties fo:font-size="11pt" style:font-name-asian="游明朝" style:font-size-asian="11pt" style:font-name-complex="Arial" style:font-size-complex="11pt"/>
    </style:style>
    <style:style style:name="T162_18" style:family="text">
      <style:text-properties fo:font-size="11pt" style:font-name-asian="游明朝" style:font-size-asian="11pt" style:font-name-complex="Arial" style:font-size-complex="11pt"/>
    </style:style>
    <style:style style:name="T162_19" style:family="text">
      <style:text-properties fo:font-size="11pt" style:font-name-asian="游明朝" style:font-size-asian="11pt" style:font-name-complex="Arial" style:font-size-complex="11pt"/>
    </style:style>
    <style:style style:name="T162_20" style:family="text">
      <style:text-properties fo:font-size="11pt" style:font-name-asian="游明朝" style:font-size-asian="11pt" style:font-name-complex="Arial" style:font-size-complex="11pt"/>
    </style:style>
    <style:style style:name="T162_21" style:family="text">
      <style:text-properties fo:font-size="11pt" style:font-name-asian="游明朝" style:font-size-asian="11pt" style:font-name-complex="Arial" style:font-size-complex="11pt"/>
    </style:style>
    <style:style style:name="T162_22" style:family="text">
      <style:text-properties fo:font-size="11pt" style:font-name-asian="游明朝" style:font-size-asian="11pt" style:font-name-complex="Arial" style:font-size-complex="11pt"/>
    </style:style>
    <style:style style:name="T162_23" style:family="text">
      <style:text-properties fo:font-size="11pt" style:font-name-asian="游明朝" style:font-size-asian="11pt" style:font-name-complex="Arial" style:font-size-complex="11pt"/>
    </style:style>
    <style:style style:name="P163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</style:style>
    <style:style style:name="T163_1" style:family="text">
      <style:text-properties fo:font-size="11pt" style:font-name-asian="游明朝" style:font-size-asian="11pt" style:font-name-complex="Arial" style:font-size-complex="11pt"/>
    </style:style>
    <style:style style:name="T163_2" style:family="text">
      <style:text-properties fo:font-size="11pt" style:font-name-asian="游明朝" style:font-size-asian="11pt" style:font-name-complex="Arial" style:font-size-complex="11pt"/>
    </style:style>
    <style:style style:name="T163_3" style:family="text">
      <style:text-properties fo:font-size="11pt" style:font-name-asian="游明朝" style:font-size-asian="11pt" style:font-name-complex="Arial" style:font-size-complex="11pt"/>
    </style:style>
    <style:style style:name="P164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4.905cm"/>
        </style:tab-stops>
      </style:paragraph-properties>
    </style:style>
    <style:style style:name="T164_1" style:family="text">
      <style:text-properties fo:font-size="11pt" style:font-name-asian="游明朝" style:font-size-asian="11pt" style:font-name-complex="Arial" style:font-size-complex="11pt"/>
    </style:style>
    <style:style style:name="T164_2" style:family="text">
      <style:text-properties fo:font-size="11pt" style:font-name-asian="游明朝" style:font-size-asian="11pt" style:font-name-complex="Arial" style:font-size-complex="11pt"/>
    </style:style>
    <style:style style:name="T164_3" style:family="text">
      <style:text-properties fo:font-size="11pt" style:font-name-asian="游明朝" style:font-size-asian="11pt" style:font-name-complex="Arial" style:font-size-complex="11pt"/>
    </style:style>
    <style:style style:name="T164_4" style:family="text">
      <style:text-properties fo:font-size="11pt" style:font-name-asian="游明朝" style:font-size-asian="11pt" style:font-name-complex="Arial" style:font-size-complex="11pt"/>
    </style:style>
    <style:style style:name="T164_5" style:family="text">
      <style:text-properties fo:font-size="11pt" style:font-name-asian="游明朝" style:font-size-asian="11pt" style:font-name-complex="Arial" style:font-size-complex="11pt"/>
    </style:style>
    <style:style style:name="T164_6" style:family="text">
      <style:text-properties fo:font-size="11pt" style:font-name-asian="游明朝" style:font-size-asian="11pt" style:font-name-complex="Arial" style:font-size-complex="11pt"/>
    </style:style>
    <style:style style:name="T164_7" style:family="text">
      <style:text-properties fo:font-size="11pt" style:font-name-asian="游明朝" style:font-size-asian="11pt" style:font-name-complex="Arial" style:font-size-complex="11pt"/>
    </style:style>
    <style:style style:name="T164_8" style:family="text">
      <style:text-properties fo:font-size="11pt" style:font-name-asian="游明朝" style:font-size-asian="11pt" style:font-name-complex="Arial" style:font-size-complex="11pt"/>
    </style:style>
    <style:style style:name="T164_9" style:family="text">
      <style:text-properties fo:font-size="11pt" style:font-name-asian="游明朝" style:font-size-asian="11pt" style:font-name-complex="Arial" style:font-size-complex="11pt"/>
    </style:style>
    <style:style style:name="P165" style:family="paragraph" style:parent-style-name="Normal">
      <style:paragraph-properties fo:text-align="justify" fo:margin-bottom="0.212cm">
        <style:tab-stops>
          <style:tab-stop style:type="left" style:leader-style="none" style:position="6.165cm"/>
        </style:tab-stops>
      </style:paragraph-properties>
    </style:style>
    <style:style style:name="T165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165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165_3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165_4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165_5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166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font-size="11pt" style:font-name-asian="游明朝" style:font-size-asian="11pt" style:font-name-complex="Arial" style:font-size-complex="11pt"/>
    </style:style>
    <style:style style:name="T166_1" style:family="text">
      <style:text-properties fo:font-size="11pt" style:font-name-asian="游明朝" style:font-size-asian="11pt" style:font-name-complex="Arial" style:font-size-complex="11pt"/>
    </style:style>
    <style:style style:name="T166_2" style:family="text">
      <style:text-properties fo:font-size="11pt" style:font-name-asian="游明朝" style:font-size-asian="11pt" style:font-name-complex="Arial" style:font-size-complex="11pt"/>
    </style:style>
    <style:style style:name="T166_3" style:family="text">
      <style:text-properties fo:font-size="11pt" style:font-name-asian="游明朝" style:font-size-asian="11pt" style:font-name-complex="Arial" style:font-size-complex="11pt"/>
    </style:style>
    <style:style style:name="T166_4" style:family="text">
      <style:text-properties fo:font-size="11pt" style:font-name-asian="游明朝" style:font-size-asian="11pt" style:font-name-complex="Arial" style:font-size-complex="11pt"/>
    </style:style>
    <style:style style:name="T166_5" style:family="text">
      <style:text-properties fo:font-size="11pt" style:font-name-asian="游明朝" style:font-size-asian="11pt" style:font-name-complex="Arial" style:font-size-complex="11pt"/>
    </style:style>
    <style:style style:name="T166_6" style:family="text">
      <style:text-properties fo:font-size="11pt" style:font-name-asian="游明朝" style:font-size-asian="11pt" style:font-name-complex="Arial" style:font-size-complex="11pt"/>
    </style:style>
    <style:style style:name="T166_7" style:family="text">
      <style:text-properties fo:font-size="11pt" style:font-name-asian="游明朝" style:font-size-asian="11pt" style:font-name-complex="Arial" style:font-size-complex="11pt"/>
    </style:style>
    <style:style style:name="T166_8" style:family="text">
      <style:text-properties fo:font-size="11pt" style:font-name-asian="游明朝" style:font-size-asian="11pt" style:font-name-complex="Arial" style:font-size-complex="11pt"/>
    </style:style>
    <style:style style:name="T166_9" style:family="text">
      <style:text-properties fo:font-size="11pt" style:font-name-asian="游明朝" style:font-size-asian="11pt" style:font-name-complex="Arial" style:font-size-complex="11pt"/>
    </style:style>
    <style:style style:name="T166_10" style:family="text">
      <style:text-properties fo:font-size="11pt" style:font-name-asian="游明朝" style:font-size-asian="11pt" style:font-name-complex="Arial" style:font-size-complex="11pt"/>
    </style:style>
    <style:style style:name="T166_11" style:family="text">
      <style:text-properties fo:font-size="11pt" style:font-name-asian="游明朝" style:font-size-asian="11pt" style:font-name-complex="Arial" style:font-size-complex="11pt"/>
    </style:style>
    <style:style style:name="T166_12" style:family="text">
      <style:text-properties fo:font-size="11pt" style:font-name-asian="游明朝" style:font-size-asian="11pt" style:font-name-complex="Arial" style:font-size-complex="11pt"/>
    </style:style>
    <style:style style:name="T166_13" style:family="text">
      <style:text-properties fo:font-size="11pt" style:font-name-asian="游明朝" style:font-size-asian="11pt" style:font-name-complex="Arial" style:font-size-complex="11pt"/>
    </style:style>
    <style:style style:name="T166_14" style:family="text">
      <style:text-properties fo:font-size="11pt" style:font-name-asian="游明朝" style:font-size-asian="11pt" style:font-name-complex="Arial" style:font-size-complex="11pt"/>
    </style:style>
    <style:style style:name="T166_15" style:family="text">
      <style:text-properties fo:font-size="11pt" style:font-name-asian="游明朝" style:font-size-asian="11pt" style:font-name-complex="Arial" style:font-size-complex="11pt"/>
    </style:style>
    <style:style style:name="T166_16" style:family="text">
      <style:text-properties fo:font-size="11pt" style:font-name-asian="游明朝" style:font-size-asian="11pt" style:font-name-complex="Arial" style:font-size-complex="11pt"/>
    </style:style>
    <style:style style:name="P167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4.905cm"/>
        </style:tab-stops>
      </style:paragraph-properties>
      <style:text-properties fo:font-size="11pt" style:font-name-asian="游明朝" style:font-size-asian="11pt" style:font-name-complex="Arial" style:font-size-complex="11pt"/>
    </style:style>
    <style:style style:name="T167_1" style:family="text">
      <style:text-properties fo:font-size="11pt" style:font-name-asian="游明朝" style:font-size-asian="11pt" style:font-name-complex="Arial" style:font-size-complex="11pt"/>
    </style:style>
    <style:style style:name="T167_2" style:family="text">
      <style:text-properties fo:font-size="11pt" style:font-name-asian="游明朝" style:font-size-asian="11pt" style:font-name-complex="Arial" style:font-size-complex="11pt"/>
    </style:style>
    <style:style style:name="T167_3" style:family="text">
      <style:text-properties fo:font-size="11pt" style:font-name-asian="游明朝" style:font-size-asian="11pt" style:font-name-complex="Arial" style:font-size-complex="11pt"/>
    </style:style>
    <style:style style:name="T167_4" style:family="text">
      <style:text-properties fo:font-size="11pt" style:font-name-asian="游明朝" style:font-size-asian="11pt" style:font-name-complex="Arial" style:font-size-complex="11pt"/>
    </style:style>
    <style:style style:name="T167_5" style:family="text">
      <style:text-properties fo:font-size="11pt" style:font-name-asian="游明朝" style:font-size-asian="11pt" style:font-name-complex="Arial" style:font-size-complex="11pt"/>
    </style:style>
    <style:style style:name="T167_6" style:family="text">
      <style:text-properties fo:font-size="11pt" style:font-name-asian="游明朝" style:font-size-asian="11pt" style:font-name-complex="Arial" style:font-size-complex="11pt"/>
    </style:style>
    <style:style style:name="T167_7" style:family="text">
      <style:text-properties fo:font-size="11pt" style:font-name-asian="游明朝" style:font-size-asian="11pt" style:font-name-complex="Arial" style:font-size-complex="11pt"/>
    </style:style>
    <style:style style:name="T167_8" style:family="text">
      <style:text-properties fo:font-size="11pt" style:font-name-asian="游明朝" style:font-size-asian="11pt" style:font-name-complex="Arial" style:font-size-complex="11pt"/>
    </style:style>
    <style:style style:name="T167_9" style:family="text">
      <style:text-properties fo:font-size="11pt" style:font-name-asian="游明朝" style:font-size-asian="11pt" style:font-name-complex="Arial" style:font-size-complex="11pt"/>
    </style:style>
    <style:style style:name="T167_10" style:family="text">
      <style:text-properties fo:font-size="11pt" style:font-name-asian="游明朝" style:font-size-asian="11pt" style:font-name-complex="Arial" style:font-size-complex="11pt"/>
    </style:style>
    <style:style style:name="T167_11" style:family="text">
      <style:text-properties fo:font-size="11pt" style:font-name-asian="游明朝" style:font-size-asian="11pt" style:font-name-complex="Arial" style:font-size-complex="11pt"/>
    </style:style>
    <style:style style:name="T167_12" style:family="text">
      <style:text-properties fo:font-size="11pt" style:font-name-asian="游明朝" style:font-size-asian="11pt" style:font-name-complex="Arial" style:font-size-complex="11pt"/>
    </style:style>
    <style:style style:name="T167_13" style:family="text">
      <style:text-properties fo:font-size="11pt" style:font-name-asian="游明朝" style:font-size-asian="11pt" style:font-name-complex="Arial" style:font-size-complex="11pt"/>
    </style:style>
    <style:style style:name="T167_14" style:family="text">
      <style:text-properties fo:font-size="11pt" style:font-name-asian="游明朝" style:font-size-asian="11pt" style:font-name-complex="Arial" style:font-size-complex="11pt"/>
    </style:style>
    <style:style style:name="T167_15" style:family="text">
      <style:text-properties fo:font-size="11pt" style:font-name-asian="游明朝" style:font-size-asian="11pt" style:font-name-complex="Arial" style:font-size-complex="11pt"/>
    </style:style>
    <style:style style:name="T167_16" style:family="text">
      <style:text-properties fo:font-size="11pt" style:font-name-asian="游明朝" style:font-size-asian="11pt" style:font-name-complex="Arial" style:font-size-complex="11pt"/>
    </style:style>
    <style:style style:name="T167_17" style:family="text">
      <style:text-properties fo:font-size="11pt" style:font-name-asian="游明朝" style:font-size-asian="11pt" style:font-name-complex="Arial" style:font-size-complex="11pt"/>
    </style:style>
    <style:style style:name="T167_18" style:family="text">
      <style:text-properties fo:font-size="11pt" style:font-name-asian="游明朝" style:font-size-asian="11pt" style:font-name-complex="Arial" style:font-size-complex="11pt"/>
    </style:style>
    <style:style style:name="P168" style:family="paragraph" style:parent-style-name="Normal">
      <style:paragraph-properties fo:text-align="justify" fo:margin-bottom="0.212cm"/>
    </style:style>
    <style:style style:name="T168_1" style:family="text">
      <style:text-properties fo:font-size="11pt" style:font-size-asian="11pt" style:font-name-complex="Arial" style:font-size-complex="11pt" fo:font-weight="bold" style:font-weight-asian="bold"/>
    </style:style>
    <style:style style:name="T168_2" style:family="text">
      <style:text-properties fo:font-size="11pt" style:font-size-asian="11pt" style:font-name-complex="Arial" style:font-size-complex="11pt" fo:font-weight="bold" style:font-weight-asian="bold"/>
    </style:style>
    <style:style style:name="T168_3" style:family="text">
      <style:text-properties fo:font-size="11pt" style:font-size-asian="11pt" style:font-name-complex="Arial" style:font-size-complex="11pt" fo:font-weight="bold" style:font-weight-asian="bold"/>
    </style:style>
    <style:style style:name="P169" style:family="paragraph" style:parent-style-name="List_20_Paragraph">
      <style:paragraph-properties fo:text-align="justify" fo:text-indent="-0.63cm" fo:margin-bottom="0.212cm" fo:margin-left="1.259cm"/>
      <style:text-properties fo:font-size="11pt" style:font-name-asian="游明朝" style:font-size-asian="11pt" style:font-name-complex="Arial" style:font-size-complex="11pt" fo:language-asian="en" fo:country-asian="US"/>
    </style:style>
    <style:style style:name="T169_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8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9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0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1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2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3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4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5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6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T169_17" style:family="text">
      <style:text-properties fo:font-size="11pt" style:font-name-asian="游明朝" style:font-size-asian="11pt" style:font-name-complex="Arial" style:font-size-complex="11pt" fo:language-asian="en" fo:country-asian="US"/>
    </style:style>
    <style:style style:name="P170" style:family="paragraph" style:parent-style-name="Normal">
      <style:paragraph-properties fo:text-align="justify" fo:margin-bottom="0.212cm"/>
    </style:style>
    <style:style style:name="T17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1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171_1" style:family="text">
      <style:text-properties fo:font-size="11pt" style:font-size-asian="11pt" style:font-name-complex="Arial" style:font-size-complex="11pt"/>
    </style:style>
    <style:style style:name="T171_2" style:family="text">
      <style:text-properties fo:font-size="11pt" style:font-size-asian="11pt" style:font-name-complex="Arial" style:font-size-complex="11pt"/>
    </style:style>
    <style:style style:name="T171_3" style:family="text">
      <style:text-properties fo:font-size="11pt" style:font-size-asian="11pt" style:font-name-complex="Arial" style:font-size-complex="11pt"/>
    </style:style>
    <style:style style:name="T171_4" style:family="text">
      <style:text-properties fo:font-size="11pt" style:font-size-asian="11pt" style:font-name-complex="Arial" style:font-size-complex="11pt"/>
    </style:style>
    <style:style style:name="T171_5" style:family="text">
      <style:text-properties fo:font-size="11pt" style:font-size-asian="11pt" style:font-name-complex="Arial" style:font-size-complex="11pt"/>
    </style:style>
    <style:style style:name="P172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172_1" style:family="text">
      <style:text-properties fo:font-size="11pt" style:font-size-asian="11pt" style:font-name-complex="Arial" style:font-size-complex="11pt"/>
    </style:style>
    <style:style style:name="T172_2" style:family="text">
      <style:text-properties fo:font-size="11pt" style:font-size-asian="11pt" style:font-name-complex="Arial" style:font-size-complex="11pt"/>
    </style:style>
    <style:style style:name="T172_3" style:family="text">
      <style:text-properties fo:font-size="11pt" style:font-size-asian="11pt" style:font-name-complex="Arial" style:font-size-complex="11pt"/>
    </style:style>
    <style:style style:name="T172_4" style:family="text">
      <style:text-properties fo:font-size="11pt" style:font-size-asian="11pt" style:font-name-complex="Arial" style:font-size-complex="11pt"/>
    </style:style>
    <style:style style:name="T172_5" style:family="text">
      <style:text-properties fo:font-size="11pt" style:font-size-asian="11pt" style:font-name-complex="Arial" style:font-size-complex="11pt"/>
    </style:style>
    <style:style style:name="Table8" style:family="table">
      <style:table-properties table:align="left" style:width="16.503cm" fo:margin-left="-0.259cm"/>
    </style:style>
    <style:style style:name="Column33" style:family="table-column">
      <style:table-column-properties style:column-width="3.013cm"/>
    </style:style>
    <style:style style:name="Column34" style:family="table-column">
      <style:table-column-properties style:column-width="1.489cm"/>
    </style:style>
    <style:style style:name="Column35" style:family="table-column">
      <style:table-column-properties style:column-width="2.251cm"/>
    </style:style>
    <style:style style:name="Column36" style:family="table-column">
      <style:table-column-properties style:column-width="6.75cm"/>
    </style:style>
    <style:style style:name="Column37" style:family="table-column">
      <style:table-column-properties style:column-width="3cm"/>
    </style:style>
    <style:style style:name="Row19" style:family="table-row">
      <style:table-row-properties style:min-row-height="0.623cm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7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0" style:family="table-row">
      <style:table-row-properties style:min-row-height="0.612cm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>
      <style:table-row-properties style:min-row-height="0.609cm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83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8" style:family="table-column">
      <style:table-column-properties style:column-width="4.242cm"/>
    </style:style>
    <style:style style:name="Column39" style:family="table-column">
      <style:table-column-properties style:column-width="3.768cm"/>
    </style:style>
    <style:style style:name="Column40" style:family="table-column">
      <style:table-column-properties style:column-width="8.484cm"/>
    </style:style>
    <style:style style:name="Row22" style:family="table-row">
      <style:table-row-properties style:min-row-height="0.482cm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8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3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8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8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18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8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8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8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8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9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91" style:family="paragraph" style:parent-style-name="Normal">
      <style:paragraph-properties fo:line-height="100%" fo:margin-bottom="0.212cm"/>
    </style:style>
    <style:style style:name="T1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9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92" style:family="paragraph" style:parent-style-name="Normal">
      <style:paragraph-properties fo:line-height="100%" fo:margin-bottom="0.212cm"/>
    </style:style>
    <style:style style:name="T1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19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19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19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2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93" style:family="paragraph" style:parent-style-name="Normal">
      <style:paragraph-properties fo:line-height="100%" fo:margin-bottom="0.212cm"/>
    </style:style>
    <style:style style:name="T1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19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3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19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19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4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5" style:family="table-row">
      <style:table-row-properties style:min-row-height="0.529cm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text-align="justify"/>
      <style:text-properties fo:font-size="8pt" style:font-name-asian="游明朝" style:font-size-asian="8pt" style:font-name-complex="Arial" style:font-size-complex="8pt"/>
    </style:style>
    <style:style style:name="P202" style:family="paragraph" style:parent-style-name="Normal">
      <style:paragraph-properties fo:text-align="justify" fo:margin-bottom="0.212cm"/>
    </style:style>
    <style:style style:name="T202_1" style:family="text">
      <style:text-properties fo:font-size="11pt" style:font-name-asian="游明朝" style:font-size-asian="11pt" style:font-name-complex="Arial" style:font-size-complex="11pt"/>
    </style:style>
    <style:style style:name="T202_2" style:family="text">
      <style:text-properties fo:font-size="11pt" style:font-name-asian="游明朝" style:font-size-asian="11pt" style:font-name-complex="Arial" style:font-size-complex="11pt"/>
    </style:style>
    <style:style style:name="T202_3" style:family="text">
      <style:text-properties fo:font-size="11pt" style:font-name-asian="游明朝" style:font-size-asian="11pt" style:font-name-complex="Arial" style:font-size-complex="11pt"/>
    </style:style>
    <style:style style:name="T202_4" style:family="text">
      <style:text-properties fo:font-size="11pt" style:font-name-asian="游明朝" style:font-size-asian="11pt" style:font-name-complex="Arial" style:font-size-complex="11pt"/>
    </style:style>
    <style:style style:name="T202_5" style:family="text">
      <style:text-properties fo:font-size="11pt" style:font-name-asian="游明朝" style:font-size-asian="11pt" style:font-name-complex="Arial" style:font-size-complex="11pt"/>
    </style:style>
    <style:style style:name="T202_6" style:family="text">
      <style:text-properties fo:font-size="11pt" style:font-name-asian="游明朝" style:font-size-asian="11pt" style:font-name-complex="Arial" style:font-size-complex="11pt"/>
    </style:style>
    <style:style style:name="T202_7" style:family="text">
      <style:text-properties fo:font-size="11pt" style:font-name-asian="游明朝" style:font-size-asian="11pt" style:font-name-complex="Arial" style:font-size-complex="11pt"/>
    </style:style>
    <style:style style:name="T202_8" style:family="text">
      <style:text-properties fo:font-size="11pt" style:font-name-asian="游明朝" style:font-size-asian="11pt" style:font-name-complex="Arial" style:font-size-complex="11pt"/>
    </style:style>
    <style:style style:name="T202_9" style:family="text">
      <style:text-properties fo:font-size="11pt" style:font-name-asian="游明朝" style:font-size-asian="11pt" style:font-name-complex="Arial" style:font-size-complex="11pt"/>
    </style:style>
    <style:style style:name="T202_10" style:family="text">
      <style:text-properties fo:font-size="11pt" style:font-name-asian="游明朝" style:font-size-asian="11pt" style:font-name-complex="Arial" style:font-size-complex="11pt"/>
    </style:style>
    <style:style style:name="T202_11" style:family="text">
      <style:text-properties fo:font-size="11pt" style:font-name-asian="游明朝" style:font-size-asian="11pt" style:font-name-complex="Arial" style:font-size-complex="11pt"/>
    </style:style>
    <style:style style:name="T202_12" style:family="text">
      <style:text-properties fo:font-size="11pt" style:font-name-asian="游明朝" style:font-size-asian="11pt" style:font-name-complex="Arial" style:font-size-complex="11pt"/>
    </style:style>
    <style:style style:name="T202_13" style:family="text">
      <style:text-properties fo:font-size="11pt" style:font-name-asian="游明朝" style:font-size-asian="11pt" style:font-name-complex="Arial" style:font-size-complex="11pt"/>
    </style:style>
    <style:style style:name="T202_14" style:family="text">
      <style:text-properties fo:font-size="11pt" style:font-name-asian="游明朝" style:font-size-asian="11pt" style:font-name-complex="Arial" style:font-size-complex="11pt"/>
    </style:style>
    <style:style style:name="T202_15" style:family="text">
      <style:text-properties fo:font-size="11pt" style:font-name-asian="游明朝" style:font-size-asian="11pt" style:font-name-complex="Arial" style:font-size-complex="11pt"/>
    </style:style>
    <style:style style:name="T202_16" style:family="text">
      <style:text-properties fo:font-size="11pt" style:font-name-asian="游明朝" style:font-size-asian="11pt" style:font-name-complex="Arial" style:font-size-complex="11pt"/>
    </style:style>
    <style:style style:name="T202_17" style:family="text">
      <style:text-properties fo:font-size="11pt" style:font-name-asian="游明朝" style:font-size-asian="11pt" style:font-name-complex="Arial" style:font-size-complex="11pt"/>
    </style:style>
    <style:style style:name="T202_18" style:family="text">
      <style:text-properties fo:font-size="11pt" style:font-name-asian="游明朝" style:font-size-asian="11pt" style:font-name-complex="Arial" style:font-size-complex="11pt"/>
    </style:style>
    <style:style style:name="T202_19" style:family="text">
      <style:text-properties fo:font-size="11pt" style:font-name-asian="游明朝" style:font-size-asian="11pt" style:font-name-complex="Arial" style:font-size-complex="11pt"/>
    </style:style>
    <style:style style:name="T202_20" style:family="text">
      <style:text-properties fo:font-size="11pt" style:font-name-asian="游明朝" style:font-size-asian="11pt" style:font-name-complex="Arial" style:font-size-complex="11pt"/>
    </style:style>
    <style:style style:name="T202_21" style:family="text">
      <style:text-properties fo:font-size="11pt" style:font-name-asian="游明朝" style:font-size-asian="11pt" style:font-name-complex="Arial" style:font-size-complex="11pt"/>
    </style:style>
    <style:style style:name="T202_22" style:family="text">
      <style:text-properties fo:font-size="11pt" style:font-name-asian="游明朝" style:font-size-asian="11pt" style:font-name-complex="Arial" style:font-size-complex="11pt"/>
    </style:style>
    <style:style style:name="T202_23" style:family="text">
      <style:text-properties fo:font-size="11pt" style:font-name-asian="游明朝" style:font-size-asian="11pt" style:font-name-complex="Arial" style:font-size-complex="11pt"/>
    </style:style>
    <style:style style:name="T202_24" style:family="text">
      <style:text-properties fo:font-size="11pt" style:font-name-asian="游明朝" style:font-size-asian="11pt" style:font-name-complex="Arial" style:font-size-complex="11pt"/>
    </style:style>
    <style:style style:name="P203" style:family="paragraph" style:parent-style-name="Normal">
      <style:paragraph-properties fo:margin-bottom="0.212cm">
        <style:tab-stops>
          <style:tab-stop style:type="left" style:leader-style="none" style:position="6.165cm"/>
        </style:tab-stops>
      </style:paragraph-properties>
    </style:style>
    <style:style style:name="T203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3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4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5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6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7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8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9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10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3_1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04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04_1" style:family="text">
      <style:text-properties fo:font-size="11pt" style:font-name-asian="游明朝" style:font-size-asian="11pt" style:font-name-complex="Arial" style:font-size-complex="11pt"/>
    </style:style>
    <style:style style:name="T204_2" style:family="text">
      <style:text-properties fo:font-size="11pt" style:font-name-asian="游明朝" style:font-size-asian="11pt" style:font-name-complex="Arial" style:font-size-complex="11pt"/>
    </style:style>
    <style:style style:name="T204_3" style:family="text">
      <style:text-properties fo:font-size="11pt" style:font-name-asian="游明朝" style:font-size-asian="11pt" style:font-name-complex="Arial" style:font-size-complex="11pt"/>
    </style:style>
    <style:style style:name="T204_4" style:family="text">
      <style:text-properties fo:font-size="11pt" style:font-name-asian="游明朝" style:font-size-asian="11pt" style:font-name-complex="Arial" style:font-size-complex="11pt"/>
    </style:style>
    <style:style style:name="T204_5" style:family="text">
      <style:text-properties fo:font-size="11pt" style:font-name-asian="游明朝" style:font-size-asian="11pt" style:font-name-complex="Arial" style:font-size-complex="11pt"/>
    </style:style>
    <style:style style:name="P205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05_1" style:family="text">
      <style:text-properties fo:font-size="11pt" style:font-name-asian="游明朝" style:font-size-asian="11pt" style:font-name-complex="Arial" style:font-size-complex="11pt"/>
    </style:style>
    <style:style style:name="T205_2" style:family="text">
      <style:text-properties fo:font-size="11pt" style:font-name-asian="游明朝" style:font-size-asian="11pt" style:font-name-complex="Arial" style:font-size-complex="11pt"/>
    </style:style>
    <style:style style:name="T205_3" style:family="text">
      <style:text-properties fo:font-size="11pt" style:font-name-asian="游明朝" style:font-size-asian="11pt" style:font-name-complex="Arial" style:font-size-complex="11pt"/>
    </style:style>
    <style:style style:name="T205_4" style:family="text">
      <style:text-properties fo:font-size="11pt" style:font-name-asian="游明朝" style:font-size-asian="11pt" style:font-name-complex="Arial" style:font-size-complex="11pt"/>
    </style:style>
    <style:style style:name="T205_5" style:family="text">
      <style:text-properties fo:font-size="11pt" style:font-name-asian="游明朝" style:font-size-asian="11pt" style:font-name-complex="Arial" style:font-size-complex="11pt"/>
    </style:style>
    <style:style style:name="T205_6" style:family="text">
      <style:text-properties fo:font-size="11pt" style:font-name-asian="游明朝" style:font-size-asian="11pt" style:font-name-complex="Arial" style:font-size-complex="11pt"/>
    </style:style>
    <style:style style:name="T205_7" style:family="text">
      <style:text-properties fo:font-size="11pt" style:font-name-asian="游明朝" style:font-size-asian="11pt" style:font-name-complex="Arial" style:font-size-complex="11pt"/>
    </style:style>
    <style:style style:name="T205_8" style:family="text">
      <style:text-properties fo:font-size="11pt" style:font-name-asian="游明朝" style:font-size-asian="11pt" style:font-name-complex="Arial" style:font-size-complex="11pt"/>
    </style:style>
    <style:style style:name="T205_9" style:family="text">
      <style:text-properties fo:font-size="11pt" style:font-name-asian="游明朝" style:font-size-asian="11pt" style:font-name-complex="Arial" style:font-size-complex="11pt"/>
    </style:style>
    <style:style style:name="T205_10" style:family="text">
      <style:text-properties fo:font-size="11pt" style:font-name-asian="游明朝" style:font-size-asian="11pt" style:font-name-complex="Arial" style:font-size-complex="11pt"/>
    </style:style>
    <style:style style:name="P206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06_1" style:family="text">
      <style:text-properties fo:font-size="11pt" style:font-name-asian="游明朝" style:font-size-asian="11pt" style:font-name-complex="Arial" style:font-size-complex="11pt"/>
    </style:style>
    <style:style style:name="T206_2" style:family="text">
      <style:text-properties fo:font-size="11pt" style:font-name-asian="游明朝" style:font-size-asian="11pt" style:font-name-complex="Arial" style:font-size-complex="11pt"/>
    </style:style>
    <style:style style:name="T206_3" style:family="text">
      <style:text-properties fo:font-size="11pt" style:font-name-asian="游明朝" style:font-size-asian="11pt" style:font-name-complex="Arial" style:font-size-complex="11pt"/>
    </style:style>
    <style:style style:name="T206_4" style:family="text">
      <style:text-properties fo:font-size="11pt" style:font-name-asian="游明朝" style:font-size-asian="11pt" style:font-name-complex="Arial" style:font-size-complex="11pt"/>
    </style:style>
    <style:style style:name="T206_5" style:family="text">
      <style:text-properties fo:font-size="11pt" style:font-name-asian="游明朝" style:font-size-asian="11pt" style:font-name-complex="Arial" style:font-size-complex="11pt"/>
    </style:style>
    <style:style style:name="P207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07_1" style:family="text">
      <style:text-properties fo:font-size="11pt" style:font-name-asian="游明朝" style:font-size-asian="11pt" style:font-name-complex="Arial" style:font-size-complex="11pt"/>
    </style:style>
    <style:style style:name="T207_2" style:family="text">
      <style:text-properties fo:font-size="11pt" style:font-name-asian="游明朝" style:font-size-asian="11pt" style:font-name-complex="Arial" style:font-size-complex="11pt"/>
    </style:style>
    <style:style style:name="T207_3" style:family="text">
      <style:text-properties fo:font-size="11pt" style:font-name-asian="游明朝" style:font-size-asian="11pt" style:font-name-complex="Arial" style:font-size-complex="11pt"/>
    </style:style>
    <style:style style:name="T207_4" style:family="text">
      <style:text-properties fo:font-size="11pt" style:font-name-asian="游明朝" style:font-size-asian="11pt" style:font-name-complex="Arial" style:font-size-complex="11pt"/>
    </style:style>
    <style:style style:name="T207_5" style:family="text">
      <style:text-properties fo:font-size="11pt" style:font-name-asian="游明朝" style:font-size-asian="11pt" style:font-name-complex="Arial" style:font-size-complex="11pt"/>
    </style:style>
    <style:style style:name="T207_6" style:family="text">
      <style:text-properties fo:font-size="11pt" style:font-name-asian="游明朝" style:font-size-asian="11pt" style:font-name-complex="Arial" style:font-size-complex="11pt"/>
    </style:style>
    <style:style style:name="T207_7" style:family="text">
      <style:text-properties fo:font-size="11pt" style:font-name-asian="游明朝" style:font-size-asian="11pt" style:font-name-complex="Arial" style:font-size-complex="11pt"/>
    </style:style>
    <style:style style:name="T207_8" style:family="text">
      <style:text-properties fo:font-size="11pt" style:font-name-asian="游明朝" style:font-size-asian="11pt" style:font-name-complex="Arial" style:font-size-complex="11pt"/>
    </style:style>
    <style:style style:name="T207_9" style:family="text">
      <style:text-properties fo:font-size="11pt" style:font-name-asian="游明朝" style:font-size-asian="11pt" style:font-name-complex="Arial" style:font-size-complex="11pt"/>
    </style:style>
    <style:style style:name="T207_10" style:family="text">
      <style:text-properties fo:font-size="11pt" style:font-name-asian="游明朝" style:font-size-asian="11pt" style:font-name-complex="Arial" style:font-size-complex="11pt"/>
    </style:style>
    <style:style style:name="T207_11" style:family="text">
      <style:text-properties fo:font-size="11pt" style:font-name-asian="游明朝" style:font-size-asian="11pt" style:font-name-complex="Arial" style:font-size-complex="11pt"/>
    </style:style>
    <style:style style:name="T207_12" style:family="text">
      <style:text-properties fo:font-size="11pt" style:font-name-asian="游明朝" style:font-size-asian="11pt" style:font-name-complex="Arial" style:font-size-complex="11pt"/>
    </style:style>
    <style:style style:name="T207_13" style:family="text">
      <style:text-properties fo:font-size="11pt" style:font-name-asian="游明朝" style:font-size-asian="11pt" style:font-name-complex="Arial" style:font-size-complex="11pt"/>
    </style:style>
    <style:style style:name="T207_14" style:family="text">
      <style:text-properties fo:font-size="11pt" style:font-name-asian="游明朝" style:font-size-asian="11pt" style:font-name-complex="Arial" style:font-size-complex="11pt"/>
    </style:style>
    <style:style style:name="T207_15" style:family="text">
      <style:text-properties fo:font-size="11pt" style:font-name-asian="游明朝" style:font-size-asian="11pt" style:font-name-complex="Arial" style:font-size-complex="11pt"/>
    </style:style>
    <style:style style:name="T207_16" style:family="text">
      <style:text-properties fo:font-size="11pt" style:font-name-asian="游明朝" style:font-size-asian="11pt" style:font-name-complex="Arial" style:font-size-complex="11pt"/>
    </style:style>
    <style:style style:name="T207_17" style:family="text">
      <style:text-properties fo:font-size="11pt" style:font-name-asian="游明朝" style:font-size-asian="11pt" style:font-name-complex="Arial" style:font-size-complex="11pt"/>
    </style:style>
    <style:style style:name="T207_18" style:family="text">
      <style:text-properties fo:font-size="11pt" style:font-name-asian="游明朝" style:font-size-asian="11pt" style:font-name-complex="Arial" style:font-size-complex="11pt"/>
    </style:style>
    <style:style style:name="T207_19" style:family="text">
      <style:text-properties fo:font-size="11pt" style:font-name-asian="游明朝" style:font-size-asian="11pt" style:font-name-complex="Arial" style:font-size-complex="11pt"/>
    </style:style>
    <style:style style:name="T207_20" style:family="text">
      <style:text-properties fo:font-size="11pt" style:font-name-asian="游明朝" style:font-size-asian="11pt" style:font-name-complex="Arial" style:font-size-complex="11pt"/>
    </style:style>
    <style:style style:name="T207_21" style:family="text">
      <style:text-properties fo:font-size="11pt" style:font-name-asian="游明朝" style:font-size-asian="11pt" style:font-name-complex="Arial" style:font-size-complex="11pt"/>
    </style:style>
    <style:style style:name="T207_22" style:family="text">
      <style:text-properties fo:font-size="11pt" style:font-name-asian="游明朝" style:font-size-asian="11pt" style:font-name-complex="Arial" style:font-size-complex="11pt"/>
    </style:style>
    <style:style style:name="T207_23" style:family="text">
      <style:text-properties fo:font-size="11pt" style:font-name-asian="游明朝" style:font-size-asian="11pt" style:font-name-complex="Arial" style:font-size-complex="11pt"/>
    </style:style>
    <style:style style:name="T207_24" style:family="text">
      <style:text-properties fo:font-size="11pt" style:font-name-asian="游明朝" style:font-size-asian="11pt" style:font-name-complex="Arial" style:font-size-complex="11pt"/>
    </style:style>
    <style:style style:name="T207_25" style:family="text">
      <style:text-properties fo:font-size="11pt" style:font-name-asian="游明朝" style:font-size-asian="11pt" style:font-name-complex="Arial" style:font-size-complex="11pt"/>
    </style:style>
    <style:style style:name="T207_26" style:family="text">
      <style:text-properties fo:font-size="11pt" style:font-name-asian="游明朝" style:font-size-asian="11pt" style:font-name-complex="Arial" style:font-size-complex="11pt"/>
    </style:style>
    <style:style style:name="T207_27" style:family="text">
      <style:text-properties fo:font-size="11pt" style:font-name-asian="游明朝" style:font-size-asian="11pt" style:font-name-complex="Arial" style:font-size-complex="11pt"/>
    </style:style>
    <style:style style:name="T207_28" style:family="text">
      <style:text-properties fo:font-size="11pt" style:font-name-asian="游明朝" style:font-size-asian="11pt" style:font-name-complex="Arial" style:font-size-complex="11pt"/>
    </style:style>
    <style:style style:name="T207_29" style:family="text">
      <style:text-properties fo:font-size="11pt" style:font-name-asian="游明朝" style:font-size-asian="11pt" style:font-name-complex="Arial" style:font-size-complex="11pt"/>
    </style:style>
    <style:style style:name="T207_30" style:family="text">
      <style:text-properties fo:font-size="11pt" style:font-name-asian="游明朝" style:font-size-asian="11pt" style:font-name-complex="Arial" style:font-size-complex="11pt"/>
    </style:style>
    <style:style style:name="T207_31" style:family="text">
      <style:text-properties fo:font-size="11pt" style:font-name-asian="游明朝" style:font-size-asian="11pt" style:font-name-complex="Arial" style:font-size-complex="11pt"/>
    </style:style>
    <style:style style:name="T207_32" style:family="text">
      <style:text-properties fo:font-size="11pt" style:font-name-asian="游明朝" style:font-size-asian="11pt" style:font-name-complex="Arial" style:font-size-complex="11pt"/>
    </style:style>
    <style:style style:name="T207_33" style:family="text">
      <style:text-properties fo:font-size="11pt" style:font-name-asian="游明朝" style:font-size-asian="11pt" style:font-name-complex="Arial" style:font-size-complex="11pt"/>
    </style:style>
    <style:style style:name="T207_34" style:family="text">
      <style:text-properties fo:font-size="11pt" style:font-name-asian="游明朝" style:font-size-asian="11pt" style:font-name-complex="Arial" style:font-size-complex="11pt"/>
    </style:style>
    <style:style style:name="P208" style:family="paragraph" style:parent-style-name="Normal">
      <style:paragraph-properties fo:margin-bottom="0.212cm">
        <style:tab-stops>
          <style:tab-stop style:type="left" style:leader-style="none" style:position="6.165cm"/>
        </style:tab-stops>
      </style:paragraph-properties>
    </style:style>
    <style:style style:name="T208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8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8_3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8_4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08_5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09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09_1" style:family="text">
      <style:text-properties fo:font-size="11pt" style:font-name-asian="游明朝" style:font-size-asian="11pt" style:font-name-complex="Arial" style:font-size-complex="11pt"/>
    </style:style>
    <style:style style:name="T209_2" style:family="text">
      <style:text-properties fo:font-size="11pt" style:font-name-asian="游明朝" style:font-size-asian="11pt" style:font-name-complex="Arial" style:font-size-complex="11pt"/>
    </style:style>
    <style:style style:name="T209_3" style:family="text">
      <style:text-properties fo:font-size="11pt" style:font-name-asian="游明朝" style:font-size-asian="11pt" style:font-name-complex="Arial" style:font-size-complex="11pt"/>
    </style:style>
    <style:style style:name="T209_4" style:family="text">
      <style:text-properties fo:font-size="11pt" style:font-name-asian="游明朝" style:font-size-asian="11pt" style:font-name-complex="Arial" style:font-size-complex="11pt"/>
    </style:style>
    <style:style style:name="T209_5" style:family="text">
      <style:text-properties fo:font-size="11pt" style:font-name-asian="游明朝" style:font-size-asian="11pt" style:font-name-complex="Arial" style:font-size-complex="11pt"/>
    </style:style>
    <style:style style:name="T209_6" style:family="text">
      <style:text-properties fo:font-size="11pt" style:font-name-asian="游明朝" style:font-size-asian="11pt" style:font-name-complex="Arial" style:font-size-complex="11pt"/>
    </style:style>
    <style:style style:name="T209_7" style:family="text">
      <style:text-properties fo:font-size="11pt" style:font-name-asian="游明朝" style:font-size-asian="11pt" style:font-name-complex="Arial" style:font-size-complex="11pt"/>
    </style:style>
    <style:style style:name="T209_8" style:family="text">
      <style:text-properties fo:font-size="11pt" style:font-name-asian="游明朝" style:font-size-asian="11pt" style:font-name-complex="Arial" style:font-size-complex="11pt"/>
    </style:style>
    <style:style style:name="T209_9" style:family="text">
      <style:text-properties fo:font-size="11pt" style:font-name-asian="游明朝" style:font-size-asian="11pt" style:font-name-complex="Arial" style:font-size-complex="11pt"/>
    </style:style>
    <style:style style:name="T209_10" style:family="text">
      <style:text-properties fo:font-size="11pt" style:font-name-asian="游明朝" style:font-size-asian="11pt" style:font-name-complex="Arial" style:font-size-complex="11pt"/>
    </style:style>
    <style:style style:name="T209_11" style:family="text">
      <style:text-properties fo:font-size="11pt" style:font-name-asian="游明朝" style:font-size-asian="11pt" style:font-name-complex="Arial" style:font-size-complex="11pt"/>
    </style:style>
    <style:style style:name="T209_12" style:family="text">
      <style:text-properties fo:font-size="11pt" style:font-name-asian="游明朝" style:font-size-asian="11pt" style:font-name-complex="Arial" style:font-size-complex="11pt"/>
    </style:style>
    <style:style style:name="T209_13" style:family="text">
      <style:text-properties fo:font-size="11pt" style:font-name-asian="游明朝" style:font-size-asian="11pt" style:font-name-complex="Arial" style:font-size-complex="11pt"/>
    </style:style>
    <style:style style:name="T209_14" style:family="text">
      <style:text-properties fo:font-size="11pt" style:font-name-asian="游明朝" style:font-size-asian="11pt" style:font-name-complex="Arial" style:font-size-complex="11pt"/>
    </style:style>
    <style:style style:name="T209_15" style:family="text">
      <style:text-properties fo:font-size="11pt" style:font-name-asian="游明朝" style:font-size-asian="11pt" style:font-name-complex="Arial" style:font-size-complex="11pt"/>
    </style:style>
    <style:style style:name="T209_16" style:family="text">
      <style:text-properties fo:font-size="11pt" style:font-name-asian="游明朝" style:font-size-asian="11pt" style:font-name-complex="Arial" style:font-size-complex="11pt"/>
    </style:style>
    <style:style style:name="T209_17" style:family="text">
      <style:text-properties fo:font-size="11pt" style:font-name-asian="游明朝" style:font-size-asian="11pt" style:font-name-complex="Arial" style:font-size-complex="11pt"/>
    </style:style>
    <style:style style:name="T209_18" style:family="text">
      <style:text-properties fo:font-size="11pt" style:font-name-asian="游明朝" style:font-size-asian="11pt" style:font-name-complex="Arial" style:font-size-complex="11pt"/>
    </style:style>
    <style:style style:name="T209_19" style:family="text">
      <style:text-properties fo:font-size="11pt" style:font-name-asian="游明朝" style:font-size-asian="11pt" style:font-name-complex="Arial" style:font-size-complex="11pt"/>
    </style:style>
    <style:style style:name="T209_20" style:family="text">
      <style:text-properties fo:font-size="11pt" style:font-name-asian="游明朝" style:font-size-asian="11pt" style:font-name-complex="Arial" style:font-size-complex="11pt"/>
    </style:style>
    <style:style style:name="T209_21" style:family="text">
      <style:text-properties fo:font-size="11pt" style:font-name-asian="游明朝" style:font-size-asian="11pt" style:font-name-complex="Arial" style:font-size-complex="11pt"/>
    </style:style>
    <style:style style:name="T209_22" style:family="text">
      <style:text-properties fo:font-size="11pt" style:font-name-asian="游明朝" style:font-size-asian="11pt" style:font-name-complex="Arial" style:font-size-complex="11pt"/>
    </style:style>
    <style:style style:name="T209_23" style:family="text">
      <style:text-properties fo:font-size="11pt" style:font-name-asian="游明朝" style:font-size-asian="11pt" style:font-name-complex="Arial" style:font-size-complex="11pt"/>
    </style:style>
    <style:style style:name="T209_24" style:family="text">
      <style:text-properties fo:font-size="11pt" style:font-name-asian="游明朝" style:font-size-asian="11pt" style:font-name-complex="Arial" style:font-size-complex="11pt"/>
    </style:style>
    <style:style style:name="T209_25" style:family="text">
      <style:text-properties fo:font-size="11pt" style:font-name-asian="游明朝" style:font-size-asian="11pt" style:font-name-complex="Arial" style:font-size-complex="11pt"/>
    </style:style>
    <style:style style:name="T209_26" style:family="text">
      <style:text-properties fo:font-size="11pt" style:font-name-asian="游明朝" style:font-size-asian="11pt" style:font-name-complex="Arial" style:font-size-complex="11pt"/>
    </style:style>
    <style:style style:name="P210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10_1" style:family="text">
      <style:text-properties fo:font-size="11pt" style:font-name-asian="游明朝" style:font-size-asian="11pt" style:font-name-complex="Arial" style:font-size-complex="11pt"/>
    </style:style>
    <style:style style:name="T210_2" style:family="text">
      <style:text-properties fo:font-size="11pt" style:font-name-asian="游明朝" style:font-size-asian="11pt" style:font-name-complex="Arial" style:font-size-complex="11pt"/>
    </style:style>
    <style:style style:name="T210_3" style:family="text">
      <style:text-properties fo:font-size="11pt" style:font-name-asian="游明朝" style:font-size-asian="11pt" style:font-name-complex="Arial" style:font-size-complex="11pt"/>
    </style:style>
    <style:style style:name="T210_4" style:family="text">
      <style:text-properties fo:font-size="11pt" style:font-name-asian="游明朝" style:font-size-asian="11pt" style:font-name-complex="Arial" style:font-size-complex="11pt"/>
    </style:style>
    <style:style style:name="T210_5" style:family="text">
      <style:text-properties fo:font-size="11pt" style:font-name-asian="游明朝" style:font-size-asian="11pt" style:font-name-complex="Arial" style:font-size-complex="11pt"/>
    </style:style>
    <style:style style:name="T210_6" style:family="text">
      <style:text-properties fo:font-size="11pt" style:font-name-asian="游明朝" style:font-size-asian="11pt" style:font-name-complex="Arial" style:font-size-complex="11pt"/>
    </style:style>
    <style:style style:name="T210_7" style:family="text">
      <style:text-properties fo:font-size="11pt" style:font-name-asian="游明朝" style:font-size-asian="11pt" style:font-name-complex="Arial" style:font-size-complex="11pt"/>
    </style:style>
    <style:style style:name="T210_8" style:family="text">
      <style:text-properties fo:font-size="11pt" style:font-name-asian="游明朝" style:font-size-asian="11pt" style:font-name-complex="Arial" style:font-size-complex="11pt"/>
    </style:style>
    <style:style style:name="T210_9" style:family="text">
      <style:text-properties fo:font-size="11pt" style:font-name-asian="游明朝" style:font-size-asian="11pt" style:font-name-complex="Arial" style:font-size-complex="11pt"/>
    </style:style>
    <style:style style:name="T210_10" style:family="text">
      <style:text-properties fo:font-size="11pt" style:font-name-asian="游明朝" style:font-size-asian="11pt" style:font-name-complex="Arial" style:font-size-complex="11pt"/>
    </style:style>
    <style:style style:name="T210_11" style:family="text">
      <style:text-properties fo:font-size="11pt" style:font-name-asian="游明朝" style:font-size-asian="11pt" style:font-name-complex="Arial" style:font-size-complex="11pt"/>
    </style:style>
    <style:style style:name="T210_12" style:family="text">
      <style:text-properties fo:font-size="11pt" style:font-name-asian="游明朝" style:font-size-asian="11pt" style:font-name-complex="Arial" style:font-size-complex="11pt"/>
    </style:style>
    <style:style style:name="T210_13" style:family="text">
      <style:text-properties fo:font-size="11pt" style:font-name-asian="游明朝" style:font-size-asian="11pt" style:font-name-complex="Arial" style:font-size-complex="11pt"/>
    </style:style>
    <style:style style:name="T210_14" style:family="text">
      <style:text-properties fo:font-size="11pt" style:font-name-asian="游明朝" style:font-size-asian="11pt" style:font-name-complex="Arial" style:font-size-complex="11pt"/>
    </style:style>
    <style:style style:name="T210_15" style:family="text">
      <style:text-properties fo:font-size="11pt" style:font-name-asian="游明朝" style:font-size-asian="11pt" style:font-name-complex="Arial" style:font-size-complex="11pt"/>
    </style:style>
    <style:style style:name="T210_16" style:family="text">
      <style:text-properties fo:font-size="11pt" style:font-name-asian="游明朝" style:font-size-asian="11pt" style:font-name-complex="Arial" style:font-size-complex="11pt"/>
    </style:style>
    <style:style style:name="T210_17" style:family="text">
      <style:text-properties fo:font-size="11pt" style:font-name-asian="游明朝" style:font-size-asian="11pt" style:font-name-complex="Arial" style:font-size-complex="11pt"/>
    </style:style>
    <style:style style:name="T210_18" style:family="text">
      <style:text-properties fo:font-size="11pt" style:font-name-asian="游明朝" style:font-size-asian="11pt" style:font-name-complex="Arial" style:font-size-complex="11pt"/>
    </style:style>
    <style:style style:name="T210_19" style:family="text">
      <style:text-properties fo:font-size="11pt" style:font-name-asian="游明朝" style:font-size-asian="11pt" style:font-name-complex="Arial" style:font-size-complex="11pt"/>
    </style:style>
    <style:style style:name="T210_20" style:family="text">
      <style:text-properties fo:font-size="11pt" style:font-name-asian="游明朝" style:font-size-asian="11pt" style:font-name-complex="Arial" style:font-size-complex="11pt"/>
    </style:style>
    <style:style style:name="P211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11_1" style:family="text">
      <style:text-properties fo:font-size="11pt" style:font-name-asian="游明朝" style:font-size-asian="11pt" style:font-name-complex="Arial" style:font-size-complex="11pt"/>
    </style:style>
    <style:style style:name="T211_2" style:family="text">
      <style:text-properties fo:font-size="11pt" style:font-name-asian="游明朝" style:font-size-asian="11pt" style:font-name-complex="Arial" style:font-size-complex="11pt"/>
    </style:style>
    <style:style style:name="T211_3" style:family="text">
      <style:text-properties fo:font-size="11pt" style:font-name-asian="游明朝" style:font-size-asian="11pt" style:font-name-complex="Arial" style:font-size-complex="11pt"/>
    </style:style>
    <style:style style:name="T211_4" style:family="text">
      <style:text-properties fo:font-size="11pt" style:font-name-asian="游明朝" style:font-size-asian="11pt" style:font-name-complex="Arial" style:font-size-complex="11pt"/>
    </style:style>
    <style:style style:name="T211_5" style:family="text">
      <style:text-properties fo:font-size="11pt" style:font-name-asian="游明朝" style:font-size-asian="11pt" style:font-name-complex="Arial" style:font-size-complex="11pt"/>
    </style:style>
    <style:style style:name="P212" style:family="paragraph" style:parent-style-name="List_20_Paragraph">
      <style:paragraph-properties fo:text-align="justify" fo:text-indent="-0.63cm" fo:margin-bottom="0.212cm" fo:margin-left="1.259cm"/>
      <style:text-properties fo:font-size="11pt" style:font-name-asian="游明朝" style:font-size-asian="11pt" style:font-name-complex="Arial" style:font-size-complex="11pt"/>
    </style:style>
    <style:style style:name="T212_1" style:family="text">
      <style:text-properties fo:font-size="11pt" style:font-name-asian="游明朝" style:font-size-asian="11pt" style:font-name-complex="Arial" style:font-size-complex="11pt"/>
    </style:style>
    <style:style style:name="T212_2" style:family="text">
      <style:text-properties fo:font-size="11pt" style:font-name-asian="游明朝" style:font-size-asian="11pt" style:font-name-complex="Arial" style:font-size-complex="11pt"/>
    </style:style>
    <style:style style:name="T212_3" style:family="text">
      <style:text-properties fo:font-size="11pt" style:font-name-asian="游明朝" style:font-size-asian="11pt" style:font-name-complex="Arial" style:font-size-complex="11pt"/>
    </style:style>
    <style:style style:name="T212_4" style:family="text">
      <style:text-properties fo:font-size="11pt" style:font-name-asian="游明朝" style:font-size-asian="11pt" style:font-name-complex="Arial" style:font-size-complex="11pt"/>
    </style:style>
    <style:style style:name="T212_5" style:family="text">
      <style:text-properties fo:font-size="11pt" style:font-name-asian="游明朝" style:font-size-asian="11pt" style:font-name-complex="Arial" style:font-size-complex="11pt"/>
    </style:style>
    <style:style style:name="T212_6" style:family="text">
      <style:text-properties fo:font-size="11pt" style:font-name-asian="游明朝" style:font-size-asian="11pt" style:font-name-complex="Arial" style:font-size-complex="11pt"/>
    </style:style>
    <style:style style:name="T212_7" style:family="text">
      <style:text-properties fo:font-size="11pt" style:font-name-asian="游明朝" style:font-size-asian="11pt" style:font-name-complex="Arial" style:font-size-complex="11pt"/>
    </style:style>
    <style:style style:name="T212_8" style:family="text">
      <style:text-properties fo:font-size="11pt" style:font-name-asian="游明朝" style:font-size-asian="11pt" style:font-name-complex="Arial" style:font-size-complex="11pt"/>
    </style:style>
    <style:style style:name="T212_9" style:family="text">
      <style:text-properties fo:font-size="11pt" style:font-name-asian="游明朝" style:font-size-asian="11pt" style:font-name-complex="Arial" style:font-size-complex="11pt"/>
    </style:style>
    <style:style style:name="T212_10" style:family="text">
      <style:text-properties fo:font-size="11pt" style:font-name-asian="游明朝" style:font-size-asian="11pt" style:font-name-complex="Arial" style:font-size-complex="11pt"/>
    </style:style>
    <style:style style:name="T212_11" style:family="text">
      <style:text-properties fo:font-size="11pt" style:font-name-asian="游明朝" style:font-size-asian="11pt" style:font-name-complex="Arial" style:font-size-complex="11pt"/>
    </style:style>
    <style:style style:name="T212_12" style:family="text">
      <style:text-properties fo:font-size="11pt" style:font-name-asian="游明朝" style:font-size-asian="11pt" style:font-name-complex="Arial" style:font-size-complex="11pt"/>
    </style:style>
    <style:style style:name="P213" style:family="paragraph" style:parent-style-name="Normal">
      <style:paragraph-properties fo:margin-bottom="0.212cm">
        <style:tab-stops>
          <style:tab-stop style:type="left" style:leader-style="none" style:position="6.165cm"/>
        </style:tab-stops>
      </style:paragraph-properties>
    </style:style>
    <style:style style:name="T213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13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14" style:family="paragraph" style:parent-style-name="List_20_Paragraph">
      <style:paragraph-properties fo:text-align="justify"/>
    </style:style>
    <style:style style:name="T214_1" style:family="text">
      <style:text-properties fo:font-size="11pt" style:font-size-asian="11pt" style:font-name-complex="Arial" style:font-size-complex="11pt"/>
    </style:style>
    <style:style style:name="T214_2" style:family="text">
      <style:text-properties fo:font-size="11pt" style:font-size-asian="11pt" style:font-name-complex="Arial" style:font-size-complex="11pt"/>
    </style:style>
    <style:style style:name="T214_3" style:family="text">
      <style:text-properties fo:font-size="11pt" style:font-size-asian="11pt" style:font-name-complex="Arial" style:font-size-complex="11pt"/>
    </style:style>
    <style:style style:name="T214_4" style:family="text">
      <style:text-properties fo:font-size="11pt" style:font-size-asian="11pt" style:font-name-complex="Arial" style:font-size-complex="11pt"/>
    </style:style>
    <style:style style:name="T214_5" style:family="text">
      <style:text-properties fo:font-size="11pt" style:font-size-asian="11pt" style:font-name-complex="Arial" style:font-size-complex="11pt" style:font-weight-complex="bold"/>
    </style:style>
    <style:style style:name="T214_6" style:family="text">
      <style:text-properties fo:font-size="11pt" style:font-size-asian="11pt" style:font-name-complex="Arial" style:font-size-complex="11pt" style:font-weight-complex="bold"/>
    </style:style>
    <style:style style:name="T214_7" style:family="text">
      <style:text-properties fo:font-size="11pt" style:font-size-asian="11pt" style:font-name-complex="Arial" style:font-size-complex="11pt" style:font-weight-complex="bold"/>
    </style:style>
    <style:style style:name="T214_8" style:family="text">
      <style:text-properties fo:font-size="11pt" style:font-size-asian="11pt" style:font-name-complex="Arial" style:font-size-complex="11pt" style:font-weight-complex="bold"/>
    </style:style>
    <style:style style:name="T214_9" style:family="text">
      <style:text-properties fo:font-size="11pt" style:font-size-asian="11pt" style:font-name-complex="Arial" style:font-size-complex="11pt"/>
    </style:style>
    <style:style style:name="P215" style:family="paragraph" style:parent-style-name="List_20_Paragraph">
      <style:paragraph-properties fo:text-align="justify"/>
    </style:style>
    <style:style style:name="T215_1" style:family="text">
      <style:text-properties fo:font-size="11pt" style:font-size-asian="11pt" style:font-name-complex="Arial" style:font-size-complex="11pt"/>
    </style:style>
    <style:style style:name="T215_2" style:family="text">
      <style:text-properties fo:font-size="11pt" style:font-size-asian="11pt" style:font-name-complex="Arial" style:font-size-complex="11pt"/>
    </style:style>
    <style:style style:name="T215_3" style:family="text">
      <style:text-properties fo:font-size="11pt" style:font-size-asian="11pt" style:font-name-complex="Arial" style:font-size-complex="11pt"/>
    </style:style>
    <style:style style:name="T215_4" style:family="text">
      <style:text-properties fo:font-size="11pt" style:font-size-asian="11pt" style:font-name-complex="Arial" style:font-size-complex="11pt"/>
    </style:style>
    <style:style style:name="T215_5" style:family="text">
      <style:text-properties fo:font-size="11pt" style:font-size-asian="11pt" style:font-name-complex="Arial" style:font-size-complex="11pt"/>
    </style:style>
    <style:style style:name="T215_6" style:family="text">
      <style:text-properties fo:font-size="11pt" style:font-size-asian="11pt" style:font-name-complex="Arial" style:font-size-complex="11pt"/>
    </style:style>
    <style:style style:name="T215_7" style:family="text">
      <style:text-properties fo:font-size="11pt" style:font-size-asian="11pt" style:font-name-complex="Arial" style:font-size-complex="11pt"/>
    </style:style>
    <style:style style:name="T215_8" style:family="text">
      <style:text-properties fo:font-size="11pt" style:font-size-asian="11pt" style:font-name-complex="Arial" style:font-size-complex="11pt"/>
    </style:style>
    <style:style style:name="T215_9" style:family="text">
      <style:text-properties fo:font-size="11pt" style:font-size-asian="11pt" style:font-name-complex="Arial" style:font-size-complex="11pt"/>
    </style:style>
    <style:style style:name="T215_10" style:family="text">
      <style:text-properties fo:font-size="11pt" style:font-size-asian="11pt" style:font-name-complex="Arial" style:font-size-complex="11pt"/>
    </style:style>
    <style:style style:name="T215_11" style:family="text">
      <style:text-properties fo:font-size="11pt" style:font-size-asian="11pt" style:font-name-complex="Arial" style:font-size-complex="11pt"/>
    </style:style>
    <style:style style:name="T215_12" style:family="text">
      <style:text-properties fo:font-size="11pt" style:font-size-asian="11pt" style:font-name-complex="Arial" style:font-size-complex="11pt"/>
    </style:style>
    <style:style style:name="T215_13" style:family="text">
      <style:text-properties fo:font-size="11pt" style:font-size-asian="11pt" style:font-name-complex="Arial" style:font-size-complex="11pt"/>
    </style:style>
    <style:style style:name="T215_14" style:family="text">
      <style:text-properties fo:font-size="11pt" style:font-size-asian="11pt" style:font-name-complex="Arial" style:font-size-complex="11pt"/>
    </style:style>
    <style:style style:name="T215_15" style:family="text">
      <style:text-properties fo:font-size="11pt" style:font-size-asian="11pt" style:font-name-complex="Arial" style:font-size-complex="11pt"/>
    </style:style>
    <style:style style:name="T215_16" style:family="text">
      <style:text-properties fo:font-size="11pt" style:font-size-asian="11pt" style:font-name-complex="Arial" style:font-size-complex="11pt"/>
    </style:style>
    <style:style style:name="T215_17" style:family="text">
      <style:text-properties fo:font-size="11pt" style:font-size-asian="11pt" style:font-name-complex="Arial" style:font-size-complex="11pt"/>
    </style:style>
    <style:style style:name="T215_18" style:family="text">
      <style:text-properties fo:font-size="11pt" style:font-size-asian="11pt" style:font-name-complex="Arial" style:font-size-complex="11pt"/>
    </style:style>
    <style:style style:name="T215_19" style:family="text">
      <style:text-properties fo:font-size="11pt" style:font-size-asian="11pt" style:font-name-complex="Arial" style:font-size-complex="11pt"/>
    </style:style>
    <style:style style:name="P216" style:family="paragraph" style:parent-style-name="List_20_Paragraph">
      <style:paragraph-properties fo:text-align="justify" fo:text-indent="-0.63cm" fo:margin-bottom="0.212cm" fo:margin-left="1.259cm"/>
    </style:style>
    <style:style style:name="T216_1" style:family="text">
      <style:text-properties fo:font-size="11pt" style:font-size-asian="11pt" style:font-name-complex="Arial" style:font-size-complex="11pt"/>
    </style:style>
    <style:style style:name="T216_2" style:family="text">
      <style:text-properties fo:font-size="11pt" style:font-size-asian="11pt" style:font-name-complex="Arial" style:font-size-complex="11pt"/>
    </style:style>
    <style:style style:name="T216_3" style:family="text">
      <style:text-properties fo:font-size="11pt" style:font-size-asian="11pt" style:font-name-complex="Arial" style:font-size-complex="11pt"/>
    </style:style>
    <style:style style:name="T216_4" style:family="text">
      <style:text-properties fo:font-size="11pt" style:font-size-asian="11pt" style:font-name-complex="Arial" style:font-size-complex="11pt"/>
    </style:style>
    <style:style style:name="T216_5" style:family="text">
      <style:text-properties fo:font-size="11pt" style:font-size-asian="11pt" style:font-name-complex="Arial" style:font-size-complex="11pt"/>
    </style:style>
    <style:style style:name="P217" style:family="paragraph" style:parent-style-name="Normal">
      <style:paragraph-properties fo:margin-bottom="0.212cm">
        <style:tab-stops>
          <style:tab-stop style:type="left" style:leader-style="none" style:position="6.165cm"/>
        </style:tab-stops>
      </style:paragraph-properties>
    </style:style>
    <style:style style:name="T217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17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18" style:family="paragraph" style:parent-style-name="List_20_Paragraph">
      <style:paragraph-properties fo:text-align="justify" fo:margin-bottom="0.282cm"/>
    </style:style>
    <style:style style:name="T218_1" style:family="text">
      <style:text-properties fo:font-size="11pt" style:font-name-asian="Calibri" style:font-size-asian="11pt" style:font-name-complex="Arial" style:font-size-complex="11pt"/>
    </style:style>
    <style:style style:name="T218_2" style:family="text">
      <style:text-properties fo:font-size="11pt" style:font-name-asian="Calibri" style:font-size-asian="11pt" style:font-name-complex="Arial" style:font-size-complex="11pt"/>
    </style:style>
    <style:style style:name="T218_3" style:family="text">
      <style:text-properties fo:font-size="11pt" style:font-name-asian="Calibri" style:font-size-asian="11pt" style:font-name-complex="Arial" style:font-size-complex="11pt"/>
    </style:style>
    <style:style style:name="T218_4" style:family="text">
      <style:text-properties fo:font-size="11pt" style:font-name-asian="Calibri" style:font-size-asian="11pt" style:font-name-complex="Arial" style:font-size-complex="11pt"/>
    </style:style>
    <style:style style:name="T218_5" style:family="text">
      <style:text-properties fo:font-size="11pt" style:font-name-asian="Calibri" style:font-size-asian="11pt" style:font-name-complex="Arial" style:font-size-complex="11pt"/>
    </style:style>
    <style:style style:name="T218_6" style:family="text">
      <style:text-properties fo:font-size="11pt" style:font-name-asian="Calibri" style:font-size-asian="11pt" style:font-name-complex="Arial" style:font-size-complex="11pt"/>
    </style:style>
    <style:style style:name="T218_7" style:family="text">
      <style:text-properties fo:font-size="11pt" style:font-name-asian="Calibri" style:font-size-asian="11pt" style:font-name-complex="Arial" style:font-size-complex="11pt"/>
    </style:style>
    <style:style style:name="T218_8" style:family="text">
      <style:text-properties fo:font-size="11pt" style:font-name-asian="Calibri" style:font-size-asian="11pt" style:font-name-complex="Arial" style:font-size-complex="11pt"/>
    </style:style>
    <style:style style:name="T218_9" style:family="text">
      <style:text-properties fo:font-size="11pt" style:font-size-asian="11pt" style:font-name-complex="Arial" style:font-size-complex="11pt"/>
    </style:style>
    <style:style style:name="T218_10" style:family="text">
      <style:text-properties fo:font-size="11pt" style:font-size-asian="11pt" style:font-name-complex="Arial" style:font-size-complex="11pt"/>
    </style:style>
    <style:style style:name="T218_11" style:family="text">
      <style:text-properties fo:font-size="11pt" style:font-size-asian="11pt" style:font-name-complex="Arial" style:font-size-complex="11pt"/>
    </style:style>
    <style:style style:name="T218_12" style:family="text">
      <style:text-properties fo:font-size="11pt" style:font-size-asian="11pt" style:font-name-complex="Arial" style:font-size-complex="11pt"/>
    </style:style>
    <style:style style:name="T218_13" style:family="text">
      <style:text-properties fo:font-size="11pt" style:font-size-asian="11pt" style:font-name-complex="Arial" style:font-size-complex="11pt"/>
    </style:style>
    <style:style style:name="T218_14" style:family="text">
      <style:text-properties fo:font-size="11pt" style:font-size-asian="11pt" style:font-name-complex="Arial" style:font-size-complex="11pt"/>
    </style:style>
    <style:style style:name="P219" style:family="paragraph" style:parent-style-name="List_20_Paragraph">
      <style:paragraph-properties fo:text-align="justify" fo:text-indent="-0.63cm" fo:margin-bottom="0.212cm" fo:margin-left="1.259cm"/>
      <style:text-properties fo:font-size="11pt" style:font-name-asian="Calibri" style:font-size-asian="11pt" style:font-name-complex="Arial" style:font-size-complex="11pt"/>
    </style:style>
    <style:style style:name="T219_1" style:family="text">
      <style:text-properties fo:font-size="11pt" style:font-name-asian="Calibri" style:font-size-asian="11pt" style:font-name-complex="Arial" style:font-size-complex="11pt"/>
    </style:style>
    <style:style style:name="T219_2" style:family="text">
      <style:text-properties fo:font-size="11pt" style:font-name-asian="Calibri" style:font-size-asian="11pt" style:font-name-complex="Arial" style:font-size-complex="11pt"/>
    </style:style>
    <style:style style:name="T219_3" style:family="text">
      <style:text-properties fo:font-size="11pt" style:font-name-asian="Calibri" style:font-size-asian="11pt" style:font-name-complex="Arial" style:font-size-complex="11pt"/>
    </style:style>
    <style:style style:name="T219_4" style:family="text">
      <style:text-properties fo:font-size="11pt" style:font-name-asian="Calibri" style:font-size-asian="11pt" style:font-name-complex="Arial" style:font-size-complex="11pt"/>
    </style:style>
    <style:style style:name="T219_5" style:family="text">
      <style:text-properties fo:font-size="11pt" style:font-name-asian="Calibri" style:font-size-asian="11pt" style:font-name-complex="Arial" style:font-size-complex="11pt"/>
    </style:style>
    <style:style style:name="T219_6" style:family="text">
      <style:text-properties fo:font-size="11pt" style:font-name-asian="Calibri" style:font-size-asian="11pt" style:font-name-complex="Arial" style:font-size-complex="11pt"/>
    </style:style>
    <style:style style:name="P220" style:family="paragraph" style:parent-style-name="Normal">
      <style:paragraph-properties fo:margin-bottom="0.212cm">
        <style:tab-stops>
          <style:tab-stop style:type="left" style:leader-style="none" style:position="6.165cm"/>
        </style:tab-stops>
      </style:paragraph-properties>
    </style:style>
    <style:style style:name="T220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21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221_1" style:family="text">
      <style:text-properties fo:font-size="11pt" style:font-size-asian="11pt" style:font-name-complex="Arial" style:font-size-complex="11pt" style:font-weight-complex="bold"/>
    </style:style>
    <style:style style:name="T221_2" style:family="text">
      <style:text-properties fo:font-size="11pt" style:font-size-asian="11pt" style:font-name-complex="Arial" style:font-size-complex="11pt" style:font-weight-complex="bold"/>
    </style:style>
    <style:style style:name="T221_3" style:family="text">
      <style:text-properties fo:font-size="11pt" style:font-size-asian="11pt" style:font-name-complex="Arial" style:font-size-complex="11pt" style:font-weight-complex="bold"/>
    </style:style>
    <style:style style:name="T221_4" style:family="text">
      <style:text-properties fo:font-size="11pt" style:font-size-asian="11pt" style:font-name-complex="Arial" style:font-size-complex="11pt" style:font-weight-complex="bold"/>
    </style:style>
    <style:style style:name="T221_5" style:family="text">
      <style:text-properties fo:font-size="11pt" style:font-size-asian="11pt" style:font-name-complex="Arial" style:font-size-complex="11pt" style:font-weight-complex="bold"/>
    </style:style>
    <style:style style:name="T221_6" style:family="text">
      <style:text-properties fo:font-size="11pt" style:font-size-asian="11pt" style:font-name-complex="Arial" style:font-size-complex="11pt" style:font-weight-complex="bold"/>
    </style:style>
    <style:style style:name="T221_7" style:family="text">
      <style:text-properties fo:font-size="11pt" style:font-size-asian="11pt" style:font-name-complex="Arial" style:font-size-complex="11pt" style:font-weight-complex="bold"/>
    </style:style>
    <style:style style:name="T221_8" style:family="text">
      <style:text-properties fo:font-size="11pt" style:font-size-asian="11pt" style:font-name-complex="Arial" style:font-size-complex="11pt" style:font-weight-complex="bold"/>
    </style:style>
    <style:style style:name="P222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222_1" style:family="text">
      <style:text-properties fo:font-size="11pt" style:font-size-asian="11pt" style:font-name-complex="Arial" style:font-size-complex="11pt" style:font-weight-complex="bold"/>
    </style:style>
    <style:style style:name="T222_2" style:family="text">
      <style:text-properties fo:font-size="11pt" style:font-size-asian="11pt" style:font-name-complex="Arial" style:font-size-complex="11pt" style:font-weight-complex="bold"/>
    </style:style>
    <style:style style:name="T222_3" style:family="text">
      <style:text-properties fo:font-size="11pt" style:font-size-asian="11pt" style:font-name-complex="Arial" style:font-size-complex="11pt" style:font-weight-complex="bold"/>
    </style:style>
    <style:style style:name="T222_4" style:family="text">
      <style:text-properties fo:font-size="11pt" style:font-size-asian="11pt" style:font-name-complex="Arial" style:font-size-complex="11pt" style:font-weight-complex="bold"/>
    </style:style>
    <style:style style:name="T222_5" style:family="text">
      <style:text-properties fo:font-size="11pt" style:font-size-asian="11pt" style:font-name-complex="Arial" style:font-size-complex="11pt" style:font-weight-complex="bold"/>
    </style:style>
    <style:style style:name="T222_6" style:family="text">
      <style:text-properties fo:font-size="11pt" style:font-size-asian="11pt" style:font-name-complex="Arial" style:font-size-complex="11pt" style:font-weight-complex="bold"/>
    </style:style>
    <style:style style:name="P223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 style:font-weight-complex="bold"/>
    </style:style>
    <style:style style:name="T223_1" style:family="text">
      <style:text-properties fo:font-size="11pt" style:font-size-asian="11pt" style:font-name-complex="Arial" style:font-size-complex="11pt" style:font-weight-complex="bold"/>
    </style:style>
    <style:style style:name="T223_2" style:family="text">
      <style:text-properties fo:font-size="11pt" style:font-size-asian="11pt" style:font-name-complex="Arial" style:font-size-complex="11pt" style:font-weight-complex="bold"/>
    </style:style>
    <style:style style:name="T223_3" style:family="text">
      <style:text-properties fo:font-size="11pt" style:font-size-asian="11pt" style:font-name-complex="Arial" style:font-size-complex="11pt" style:font-weight-complex="bold"/>
    </style:style>
    <style:style style:name="T223_4" style:family="text">
      <style:text-properties fo:font-size="11pt" style:font-size-asian="11pt" style:font-name-complex="Arial" style:font-size-complex="11pt" style:font-weight-complex="bold"/>
    </style:style>
    <style:style style:name="P224" style:family="paragraph" style:parent-style-name="Normal">
      <style:paragraph-properties fo:text-align="justify" fo:margin-bottom="0.212cm"/>
    </style:style>
    <style:style style:name="T224_1" style:family="text">
      <style:text-properties fo:font-size="11pt" style:font-size-asian="11pt" style:font-name-complex="Arial" style:font-size-complex="11pt" fo:font-weight="bold" style:font-weight-asian="bold"/>
    </style:style>
    <style:style style:name="T224_2" style:family="text">
      <style:text-properties fo:font-size="11pt" style:font-size-asian="11pt" style:font-name-complex="Arial" style:font-size-complex="11pt" fo:font-weight="bold" style:font-weight-asian="bold"/>
    </style:style>
    <style:style style:name="T224_3" style:family="text">
      <style:text-properties fo:font-size="11pt" style:font-size-asian="11pt" style:font-name-complex="Arial" style:font-size-complex="11pt" fo:font-weight="bold" style:font-weight-asian="bold"/>
    </style:style>
    <style:style style:name="P22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25_1" style:family="text">
      <style:text-properties fo:font-size="11pt" style:font-size-asian="11pt" style:font-name-complex="Arial" style:font-size-complex="11pt"/>
    </style:style>
    <style:style style:name="T225_2" style:family="text">
      <style:text-properties fo:font-size="11pt" style:font-size-asian="11pt" style:font-name-complex="Arial" style:font-size-complex="11pt"/>
    </style:style>
    <style:style style:name="T225_3" style:family="text">
      <style:text-properties fo:font-size="11pt" style:font-size-asian="11pt" style:font-name-complex="Arial" style:font-size-complex="11pt"/>
    </style:style>
    <style:style style:name="T225_4" style:family="text">
      <style:text-properties fo:font-size="11pt" style:font-size-asian="11pt" style:font-name-complex="Arial" style:font-size-complex="11pt"/>
    </style:style>
    <style:style style:name="T225_5" style:family="text">
      <style:text-properties fo:font-size="11pt" style:font-size-asian="11pt" style:font-name-complex="Arial" style:font-size-complex="11pt"/>
    </style:style>
    <style:style style:name="T225_6" style:family="text">
      <style:text-properties fo:font-size="11pt" style:font-size-asian="11pt" style:font-name-complex="Arial" style:font-size-complex="11pt"/>
    </style:style>
    <style:style style:name="P226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226_1" style:family="text">
      <style:text-properties fo:font-size="11pt" style:font-size-asian="11pt" style:font-name-complex="Arial" style:font-size-complex="11pt"/>
    </style:style>
    <style:style style:name="T226_2" style:family="text">
      <style:text-properties fo:font-size="11pt" style:font-size-asian="11pt" style:font-name-complex="Arial" style:font-size-complex="11pt"/>
    </style:style>
    <style:style style:name="T226_3" style:family="text">
      <style:text-properties fo:font-size="11pt" style:font-size-asian="11pt" style:font-name-complex="Arial" style:font-size-complex="11pt"/>
    </style:style>
    <style:style style:name="T226_4" style:family="text">
      <style:text-properties fo:font-size="11pt" style:font-size-asian="11pt" style:font-name-complex="Arial" style:font-size-complex="11pt"/>
    </style:style>
    <style:style style:name="T226_5" style:family="text">
      <style:text-properties fo:font-size="11pt" style:font-size-asian="11pt" style:font-name-complex="Arial" style:font-size-complex="11pt"/>
    </style:style>
    <style:style style:name="T226_6" style:family="text">
      <style:text-properties fo:font-size="11pt" style:font-size-asian="11pt" style:font-name-complex="Arial" style:font-size-complex="11pt"/>
    </style:style>
    <style:style style:name="T226_7" style:family="text">
      <style:text-properties fo:font-size="11pt" style:font-size-asian="11pt" style:font-name-complex="Arial" style:font-size-complex="11pt"/>
    </style:style>
    <style:style style:name="T226_8" style:family="text">
      <style:text-properties fo:font-size="11pt" style:font-size-asian="11pt" style:font-name-complex="Arial" style:font-size-complex="11pt"/>
    </style:style>
    <style:style style:name="T226_9" style:family="text">
      <style:text-properties fo:font-size="11pt" style:font-size-asian="11pt" style:font-name-complex="Arial" style:font-size-complex="11pt"/>
    </style:style>
    <style:style style:name="T226_10" style:family="text">
      <style:text-properties fo:font-size="11pt" style:font-size-asian="11pt" style:font-name-complex="Arial" style:font-size-complex="11pt"/>
    </style:style>
    <style:style style:name="T226_11" style:family="text">
      <style:text-properties fo:font-size="11pt" style:font-size-asian="11pt" style:font-name-complex="Arial" style:font-size-complex="11pt"/>
    </style:style>
    <style:style style:name="T226_12" style:family="text">
      <style:text-properties fo:font-size="11pt" style:font-size-asian="11pt" style:font-name-complex="Arial" style:font-size-complex="11pt"/>
    </style:style>
    <style:style style:name="T226_13" style:family="text">
      <style:text-properties fo:font-size="11pt" style:font-size-asian="11pt" style:font-name-complex="Arial" style:font-size-complex="11pt"/>
    </style:style>
    <style:style style:name="T226_14" style:family="text">
      <style:text-properties fo:font-size="11pt" style:font-size-asian="11pt" style:font-name-complex="Arial" style:font-size-complex="11pt"/>
    </style:style>
    <style:style style:name="T226_15" style:family="text">
      <style:text-properties fo:font-size="11pt" style:font-size-asian="11pt" style:font-name-complex="Arial" style:font-size-complex="11pt"/>
    </style:style>
    <style:style style:name="T226_16" style:family="text">
      <style:text-properties fo:font-size="11pt" style:font-size-asian="11pt" style:font-name-complex="Arial" style:font-size-complex="11pt"/>
    </style:style>
    <style:style style:name="T226_17" style:family="text">
      <style:text-properties fo:font-size="11pt" style:font-size-asian="11pt" style:font-name-complex="Arial" style:font-size-complex="11pt"/>
    </style:style>
    <style:style style:name="T226_18" style:family="text">
      <style:text-properties fo:font-size="11pt" style:font-size-asian="11pt" style:font-name-complex="Arial" style:font-size-complex="11pt"/>
    </style:style>
    <style:style style:name="T226_19" style:family="text">
      <style:text-properties fo:font-size="11pt" style:font-size-asian="11pt" style:font-name-complex="Arial" style:font-size-complex="11pt"/>
    </style:style>
    <style:style style:name="T226_20" style:family="text">
      <style:text-properties fo:font-size="11pt" style:font-size-asian="11pt" style:font-name-complex="Arial" style:font-size-complex="11pt"/>
    </style:style>
    <style:style style:name="T226_21" style:family="text">
      <style:text-properties fo:font-size="11pt" style:font-size-asian="11pt" style:font-name-complex="Arial" style:font-size-complex="11pt"/>
    </style:style>
    <style:style style:name="T226_22" style:family="text">
      <style:text-properties fo:font-size="11pt" style:font-size-asian="11pt" style:font-name-complex="Arial" style:font-size-complex="11pt"/>
    </style:style>
    <style:style style:name="T226_23" style:family="text">
      <style:text-properties fo:font-size="11pt" style:font-size-asian="11pt" style:font-name-complex="Arial" style:font-size-complex="11pt"/>
    </style:style>
    <style:style style:name="T226_24" style:family="text">
      <style:text-properties fo:font-size="11pt" style:font-size-asian="11pt" style:font-name-complex="Arial" style:font-size-complex="11pt"/>
    </style:style>
    <style:style style:name="T226_25" style:family="text">
      <style:text-properties fo:font-size="11pt" style:font-size-asian="11pt" style:font-name-complex="Arial" style:font-size-complex="11pt"/>
    </style:style>
    <style:style style:name="T226_26" style:family="text">
      <style:text-properties fo:font-size="11pt" style:font-size-asian="11pt" style:font-name-complex="Arial" style:font-size-complex="11pt"/>
    </style:style>
    <style:style style:name="T226_27" style:family="text">
      <style:text-properties fo:font-size="11pt" style:font-size-asian="11pt" style:font-name-complex="Arial" style:font-size-complex="11pt"/>
    </style:style>
    <style:style style:name="T226_28" style:family="text">
      <style:text-properties fo:font-size="11pt" style:font-size-asian="11pt" style:font-name-complex="Arial" style:font-size-complex="11pt"/>
    </style:style>
    <style:style style:name="P227" style:family="paragraph" style:parent-style-name="Normal">
      <style:paragraph-properties fo:text-align="justify" fo:margin-bottom="0.212cm"/>
    </style:style>
    <style:style style:name="T22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8" style:family="paragraph" style:parent-style-name="Normal">
      <style:paragraph-properties fo:text-align="justify" fo:margin-bottom="0.212cm"/>
    </style:style>
    <style:style style:name="T228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229" style:family="paragraph" style:parent-style-name="List_20_Paragraph">
      <style:paragraph-properties fo:text-align="justify"/>
    </style:style>
    <style:style style:name="T229_1" style:family="text">
      <style:text-properties fo:font-size="11pt" style:font-size-asian="11pt" style:font-name-complex="Arial" style:font-size-complex="11pt" style:font-weight-complex="bold"/>
    </style:style>
    <style:style style:name="T229_2" style:family="text">
      <style:text-properties fo:font-size="11pt" style:font-size-asian="11pt" style:font-name-complex="Arial" style:font-size-complex="11pt" style:font-weight-complex="bold"/>
    </style:style>
    <style:style style:name="T229_3" style:family="text">
      <style:text-properties fo:font-size="11pt" style:font-size-asian="11pt" style:font-name-complex="Arial" style:font-size-complex="11pt" style:font-weight-complex="bold"/>
    </style:style>
    <style:style style:name="T229_4" style:family="text">
      <style:text-properties fo:font-size="11pt" style:font-size-asian="11pt" style:font-name-complex="Arial" style:font-size-complex="11pt" style:font-weight-complex="bold"/>
    </style:style>
    <style:style style:name="P230" style:family="paragraph" style:parent-style-name="List_20_Paragraph">
      <style:paragraph-properties fo:text-align="justify"/>
    </style:style>
    <style:style style:name="T230_1" style:family="text">
      <style:text-properties fo:font-size="11pt" style:font-size-asian="11pt" style:font-name-complex="Arial" style:font-size-complex="11pt" style:font-weight-complex="bold"/>
    </style:style>
    <style:style style:name="T230_2" style:family="text">
      <style:text-properties fo:font-size="11pt" style:font-size-asian="11pt" style:font-name-complex="Arial" style:font-size-complex="11pt" style:font-weight-complex="bold"/>
    </style:style>
    <style:style style:name="T230_3" style:family="text">
      <style:text-properties fo:font-size="11pt" style:font-size-asian="11pt" style:font-name-complex="Arial" style:font-size-complex="11pt" style:font-weight-complex="bold"/>
    </style:style>
    <style:style style:name="T230_4" style:family="text">
      <style:text-properties fo:font-size="11pt" style:font-size-asian="11pt" style:font-name-complex="Arial" style:font-size-complex="11pt" style:font-weight-complex="bold"/>
    </style:style>
    <style:style style:name="T230_5" style:family="text">
      <style:text-properties fo:font-size="11pt" style:font-size-asian="11pt" style:font-name-complex="Arial" style:font-size-complex="11pt" style:font-weight-complex="bold"/>
    </style:style>
    <style:style style:name="T230_6" style:family="text">
      <style:text-properties fo:font-size="11pt" style:font-size-asian="11pt" style:font-name-complex="Arial" style:font-size-complex="11pt" style:font-weight-complex="bold"/>
    </style:style>
    <style:style style:name="T230_7" style:family="text">
      <style:text-properties fo:font-size="11pt" style:font-size-asian="11pt" style:font-name-complex="Arial" style:font-size-complex="11pt" style:font-weight-complex="bold"/>
    </style:style>
    <style:style style:name="T230_8" style:family="text">
      <style:text-properties fo:font-size="11pt" style:font-size-asian="11pt" style:font-name-complex="Arial" style:font-size-complex="11pt" style:font-weight-complex="bold"/>
    </style:style>
    <style:style style:name="T230_9" style:family="text">
      <style:text-properties fo:font-size="11pt" style:font-size-asian="11pt" style:font-name-complex="Arial" style:font-size-complex="11pt" style:font-weight-complex="bold"/>
    </style:style>
    <style:style style:name="T230_10" style:family="text">
      <style:text-properties fo:font-size="11pt" style:font-size-asian="11pt" style:font-name-complex="Arial" style:font-size-complex="11pt" style:font-weight-complex="bold"/>
    </style:style>
    <style:style style:name="T230_11" style:family="text">
      <style:text-properties fo:font-size="11pt" style:font-size-asian="11pt" style:font-name-complex="Arial" style:font-size-complex="11pt" style:font-weight-complex="bold"/>
    </style:style>
    <style:style style:name="T230_12" style:family="text">
      <style:text-properties fo:font-size="11pt" style:font-size-asian="11pt" style:font-name-complex="Arial" style:font-size-complex="11pt" style:font-weight-complex="bold"/>
    </style:style>
    <style:style style:name="P231" style:family="paragraph" style:parent-style-name="List_20_Paragraph">
      <style:paragraph-properties fo:text-align="justify"/>
    </style:style>
    <style:style style:name="T231_1" style:family="text">
      <style:text-properties fo:font-size="11pt" style:font-size-asian="11pt" style:font-name-complex="Arial" style:font-size-complex="11pt" style:font-weight-complex="bold"/>
    </style:style>
    <style:style style:name="T231_2" style:family="text">
      <style:text-properties fo:font-size="11pt" style:font-size-asian="11pt" style:font-name-complex="Arial" style:font-size-complex="11pt" style:font-weight-complex="bold"/>
    </style:style>
    <style:style style:name="T231_3" style:family="text">
      <style:text-properties fo:font-size="11pt" style:font-size-asian="11pt" style:font-name-complex="Arial" style:font-size-complex="11pt" style:font-weight-complex="bold"/>
    </style:style>
    <style:style style:name="T231_4" style:family="text">
      <style:text-properties fo:font-size="11pt" style:font-size-asian="11pt" style:font-name-complex="Arial" style:font-size-complex="11pt" style:font-weight-complex="bold"/>
    </style:style>
    <style:style style:name="T231_5" style:family="text">
      <style:text-properties fo:font-size="11pt" style:font-size-asian="11pt" style:font-name-complex="Arial" style:font-size-complex="11pt" style:font-weight-complex="bold"/>
    </style:style>
    <style:style style:name="T231_6" style:family="text">
      <style:text-properties fo:font-size="11pt" style:font-size-asian="11pt" style:font-name-complex="Arial" style:font-size-complex="11pt" style:font-weight-complex="bold"/>
    </style:style>
    <style:style style:name="T231_7" style:family="text">
      <style:text-properties fo:font-size="11pt" style:font-size-asian="11pt" style:font-name-complex="Arial" style:font-size-complex="11pt" style:font-weight-complex="bold"/>
    </style:style>
    <style:style style:name="T231_8" style:family="text">
      <style:text-properties fo:font-size="11pt" style:font-size-asian="11pt" style:font-name-complex="Arial" style:font-size-complex="11pt" style:font-weight-complex="bold"/>
    </style:style>
    <style:style style:name="P232" style:family="paragraph" style:parent-style-name="List_20_Paragraph">
      <style:paragraph-properties fo:text-align="justify" fo:text-indent="-0.63cm" fo:margin-bottom="0.212cm" fo:margin-left="1.259cm"/>
    </style:style>
    <style:style style:name="T232_1" style:family="text">
      <style:text-properties fo:font-size="11pt" style:font-size-asian="11pt" style:font-name-complex="Arial" style:font-size-complex="11pt" style:font-weight-complex="bold"/>
    </style:style>
    <style:style style:name="T232_2" style:family="text">
      <style:text-properties fo:font-size="11pt" style:font-size-asian="11pt" style:font-name-complex="Arial" style:font-size-complex="11pt" style:font-weight-complex="bold"/>
    </style:style>
    <style:style style:name="P233" style:family="paragraph" style:parent-style-name="Normal">
      <style:paragraph-properties fo:text-align="justify" fo:margin-bottom="0.212cm"/>
    </style:style>
    <style:style style:name="T233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234" style:family="paragraph" style:parent-style-name="List_20_Paragraph">
      <style:paragraph-properties fo:text-align="justify"/>
    </style:style>
    <style:style style:name="T234_1" style:family="text">
      <style:text-properties fo:font-size="11pt" style:font-size-asian="11pt" style:font-name-complex="Arial" style:font-size-complex="11pt" style:font-weight-complex="bold"/>
    </style:style>
    <style:style style:name="T234_2" style:family="text">
      <style:text-properties fo:font-size="11pt" style:font-size-asian="11pt" style:font-name-complex="Arial" style:font-size-complex="11pt" style:font-weight-complex="bold"/>
    </style:style>
    <style:style style:name="T234_3" style:family="text">
      <style:text-properties fo:font-size="11pt" style:font-size-asian="11pt" style:font-name-complex="Arial" style:font-size-complex="11pt" style:font-weight-complex="bold"/>
    </style:style>
    <style:style style:name="T234_4" style:family="text">
      <style:text-properties fo:font-size="11pt" style:font-size-asian="11pt" style:font-name-complex="Arial" style:font-size-complex="11pt" style:font-weight-complex="bold"/>
    </style:style>
    <style:style style:name="T234_5" style:family="text">
      <style:text-properties fo:font-size="11pt" style:font-size-asian="11pt" style:font-name-complex="Arial" style:font-size-complex="11pt" style:font-weight-complex="bold"/>
    </style:style>
    <style:style style:name="T234_6" style:family="text">
      <style:text-properties fo:font-size="11pt" style:font-size-asian="11pt" style:font-name-complex="Arial" style:font-size-complex="11pt" style:font-weight-complex="bold"/>
    </style:style>
    <style:style style:name="T234_7" style:family="text">
      <style:text-properties fo:font-size="11pt" style:font-size-asian="11pt" style:font-name-complex="Arial" style:font-size-complex="11pt" style:font-weight-complex="bold"/>
    </style:style>
    <style:style style:name="T234_8" style:family="text">
      <style:text-properties fo:font-size="11pt" style:font-size-asian="11pt" style:font-name-complex="Arial" style:font-size-complex="11pt" style:font-weight-complex="bold"/>
    </style:style>
    <style:style style:name="P235" style:family="paragraph" style:parent-style-name="List_20_Paragraph">
      <style:paragraph-properties fo:text-align="justify" fo:text-indent="-0.63cm" fo:margin-bottom="0.212cm" fo:margin-left="1.259cm"/>
    </style:style>
    <style:style style:name="T235_1" style:family="text">
      <style:text-properties fo:font-size="11pt" style:font-size-asian="11pt" style:font-name-complex="Arial" style:font-size-complex="11pt" style:font-weight-complex="bold"/>
    </style:style>
    <style:style style:name="T235_2" style:family="text">
      <style:text-properties fo:font-size="11pt" style:font-size-asian="11pt" style:font-name-complex="Arial" style:font-size-complex="11pt" style:font-weight-complex="bold"/>
    </style:style>
    <style:style style:name="T235_3" style:family="text">
      <style:text-properties fo:font-size="11pt" style:font-size-asian="11pt" style:font-name-complex="Arial" style:font-size-complex="11pt" style:font-weight-complex="bold"/>
    </style:style>
    <style:style style:name="T235_4" style:family="text">
      <style:text-properties fo:font-size="11pt" style:font-size-asian="11pt" style:font-name-complex="Arial" style:font-size-complex="11pt" style:font-weight-complex="bold"/>
    </style:style>
    <style:style style:name="T235_5" style:family="text">
      <style:text-properties fo:font-size="11pt" style:font-size-asian="11pt" style:font-name-complex="Arial" style:font-size-complex="11pt" style:font-weight-complex="bold"/>
    </style:style>
    <style:style style:name="T235_6" style:family="text">
      <style:text-properties fo:font-size="11pt" style:font-size-asian="11pt" style:font-name-complex="Arial" style:font-size-complex="11pt" style:font-weight-complex="bold"/>
    </style:style>
    <style:style style:name="T235_7" style:family="text">
      <style:text-properties fo:font-size="11pt" style:font-size-asian="11pt" style:font-name-complex="Arial" style:font-size-complex="11pt" style:font-weight-complex="bold"/>
    </style:style>
    <style:style style:name="T235_8" style:family="text">
      <style:text-properties fo:font-size="11pt" style:font-size-asian="11pt" style:font-name-complex="Arial" style:font-size-complex="11pt" style:font-weight-complex="bold"/>
    </style:style>
    <style:style style:name="T235_9" style:family="text">
      <style:text-properties fo:font-size="11pt" style:font-size-asian="11pt" style:font-name-complex="Arial" style:font-size-complex="11pt" style:font-weight-complex="bold"/>
    </style:style>
    <style:style style:name="P236" style:family="paragraph" style:parent-style-name="Normal">
      <style:paragraph-properties fo:text-align="justify" fo:margin-bottom="0.212cm"/>
    </style:style>
    <style:style style:name="T236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237" style:family="paragraph" style:parent-style-name="List_20_Paragraph">
      <style:paragraph-properties fo:text-align="justify"/>
    </style:style>
    <style:style style:name="T237_1" style:family="text">
      <style:text-properties fo:font-size="11pt" style:font-size-asian="11pt" style:font-name-complex="Arial" style:font-size-complex="11pt" style:font-weight-complex="bold"/>
    </style:style>
    <style:style style:name="T237_2" style:family="text">
      <style:text-properties fo:font-size="11pt" style:font-size-asian="11pt" style:font-name-complex="Arial" style:font-size-complex="11pt" style:font-weight-complex="bold"/>
    </style:style>
    <style:style style:name="T237_3" style:family="text">
      <style:text-properties fo:font-size="11pt" style:font-size-asian="11pt" style:font-name-complex="Arial" style:font-size-complex="11pt" style:font-weight-complex="bold"/>
    </style:style>
    <style:style style:name="T237_4" style:family="text">
      <style:text-properties fo:font-size="11pt" style:font-size-asian="11pt" style:font-name-complex="Arial" style:font-size-complex="11pt" style:font-weight-complex="bold"/>
    </style:style>
    <style:style style:name="T237_5" style:family="text">
      <style:text-properties fo:font-size="11pt" style:font-size-asian="11pt" style:font-name-complex="Arial" style:font-size-complex="11pt" style:font-weight-complex="bold"/>
    </style:style>
    <style:style style:name="T237_6" style:family="text">
      <style:text-properties fo:font-size="11pt" style:font-size-asian="11pt" style:font-name-complex="Arial" style:font-size-complex="11pt" style:font-weight-complex="bold"/>
    </style:style>
    <style:style style:name="T237_7" style:family="text">
      <style:text-properties fo:font-size="11pt" style:font-size-asian="11pt" style:font-name-complex="Arial" style:font-size-complex="11pt" style:font-weight-complex="bold"/>
    </style:style>
    <style:style style:name="T237_8" style:family="text">
      <style:text-properties fo:font-size="11pt" style:font-size-asian="11pt" style:font-name-complex="Arial" style:font-size-complex="11pt" style:font-weight-complex="bold"/>
    </style:style>
    <style:style style:name="T237_9" style:family="text">
      <style:text-properties fo:font-size="11pt" style:font-size-asian="11pt" style:font-name-complex="Arial" style:font-size-complex="11pt" style:font-weight-complex="bold"/>
    </style:style>
    <style:style style:name="T237_10" style:family="text">
      <style:text-properties fo:font-size="11pt" style:font-size-asian="11pt" style:font-name-complex="Arial" style:font-size-complex="11pt" style:font-weight-complex="bold"/>
    </style:style>
    <style:style style:name="T237_11" style:family="text">
      <style:text-properties fo:font-size="11pt" style:font-size-asian="11pt" style:font-name-complex="Arial" style:font-size-complex="11pt" style:font-weight-complex="bold"/>
    </style:style>
    <style:style style:name="T237_12" style:family="text">
      <style:text-properties fo:font-size="11pt" style:font-size-asian="11pt" style:font-name-complex="Arial" style:font-size-complex="11pt" style:font-weight-complex="bold"/>
    </style:style>
    <style:style style:name="T237_13" style:family="text">
      <style:text-properties fo:font-size="11pt" style:font-size-asian="11pt" style:font-name-complex="Arial" style:font-size-complex="11pt" style:font-weight-complex="bold"/>
    </style:style>
    <style:style style:name="P238" style:family="paragraph" style:parent-style-name="List_20_Paragraph">
      <style:paragraph-properties fo:text-align="justify" fo:text-indent="-0.63cm" fo:margin-bottom="0.212cm" fo:margin-left="1.259cm"/>
    </style:style>
    <style:style style:name="T238_1" style:family="text">
      <style:text-properties fo:font-size="11pt" style:font-size-asian="11pt" style:font-name-complex="Arial" style:font-size-complex="11pt" style:font-weight-complex="bold"/>
    </style:style>
    <style:style style:name="T238_2" style:family="text">
      <style:text-properties fo:font-size="11pt" style:font-size-asian="11pt" style:font-name-complex="Arial" style:font-size-complex="11pt" style:font-weight-complex="bold"/>
    </style:style>
    <style:style style:name="T238_3" style:family="text">
      <style:text-properties fo:font-size="11pt" style:font-size-asian="11pt" style:font-name-complex="Arial" style:font-size-complex="11pt" style:font-weight-complex="bold"/>
    </style:style>
    <style:style style:name="T238_4" style:family="text">
      <style:text-properties fo:font-size="11pt" style:font-size-asian="11pt" style:font-name-complex="Arial" style:font-size-complex="11pt" style:font-weight-complex="bold"/>
    </style:style>
    <style:style style:name="T238_5" style:family="text">
      <style:text-properties fo:font-size="11pt" style:font-size-asian="11pt" style:font-name-complex="Arial" style:font-size-complex="11pt" style:font-weight-complex="bold"/>
    </style:style>
    <style:style style:name="T238_6" style:family="text">
      <style:text-properties fo:font-size="11pt" style:font-size-asian="11pt" style:font-name-complex="Arial" style:font-size-complex="11pt" style:font-weight-complex="bold"/>
    </style:style>
    <style:style style:name="T238_7" style:family="text">
      <style:text-properties fo:font-size="11pt" style:font-size-asian="11pt" style:font-name-complex="Arial" style:font-size-complex="11pt" style:font-weight-complex="bold"/>
    </style:style>
    <style:style style:name="P239" style:family="paragraph" style:parent-style-name="Normal">
      <style:paragraph-properties fo:text-align="justify" fo:margin-bottom="0.212cm"/>
    </style:style>
    <style:style style:name="T239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240" style:family="paragraph" style:parent-style-name="List_20_Paragraph">
      <style:paragraph-properties fo:text-align="justify"/>
    </style:style>
    <style:style style:name="T240_1" style:family="text">
      <style:text-properties fo:font-size="11pt" style:font-size-asian="11pt" style:font-name-complex="Arial" style:font-size-complex="11pt" style:font-weight-complex="bold"/>
    </style:style>
    <style:style style:name="T240_2" style:family="text">
      <style:text-properties fo:font-size="11pt" style:font-size-asian="11pt" style:font-name-complex="Arial" style:font-size-complex="11pt" style:font-weight-complex="bold"/>
    </style:style>
    <style:style style:name="T240_3" style:family="text">
      <style:text-properties fo:font-size="11pt" style:font-size-asian="11pt" style:font-name-complex="Arial" style:font-size-complex="11pt"/>
    </style:style>
    <style:style style:name="T240_4" style:family="text">
      <style:text-properties fo:font-size="11pt" style:font-size-asian="11pt" style:font-name-complex="Arial" style:font-size-complex="11pt"/>
    </style:style>
    <style:style style:name="T240_5" style:family="text">
      <style:text-properties fo:font-size="11pt" style:font-size-asian="11pt" style:font-name-complex="Arial" style:font-size-complex="11pt"/>
    </style:style>
    <style:style style:name="T240_6" style:family="text">
      <style:text-properties fo:font-size="11pt" style:font-size-asian="11pt" style:font-name-complex="Arial" style:font-size-complex="11pt"/>
    </style:style>
    <style:style style:name="Table10" style:family="table">
      <style:table-properties table:align="left" style:width="16.503cm" fo:margin-left="-0.259cm"/>
    </style:style>
    <style:style style:name="Column41" style:family="table-column">
      <style:table-column-properties style:column-width="3.013cm"/>
    </style:style>
    <style:style style:name="Column42" style:family="table-column">
      <style:table-column-properties style:column-width="1.238cm"/>
    </style:style>
    <style:style style:name="Column43" style:family="table-column">
      <style:table-column-properties style:column-width="1.501cm"/>
    </style:style>
    <style:style style:name="Column44" style:family="table-column">
      <style:table-column-properties style:column-width="6.251cm"/>
    </style:style>
    <style:style style:name="Column45" style:family="table-column">
      <style:table-column-properties style:column-width="4.5cm"/>
    </style:style>
    <style:style style:name="Row26" style:family="table-row">
      <style:table-row-properties style:min-row-height="0.863cm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0.612cm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8" style:family="table-row">
      <style:table-row-properties style:min-row-height="0.609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51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6" style:family="table-column">
      <style:table-column-properties style:column-width="2.759cm"/>
    </style:style>
    <style:style style:name="Column47" style:family="table-column">
      <style:table-column-properties style:column-width="5.251cm"/>
    </style:style>
    <style:style style:name="Column48" style:family="table-column">
      <style:table-column-properties style:column-width="8.484cm"/>
    </style:style>
    <style:style style:name="Row29" style:family="table-row">
      <style:table-row-properties style:min-row-height="0.482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0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.212cm"/>
    </style:style>
    <style:style style:name="T25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7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257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257_4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257_5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257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7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58" style:family="paragraph" style:parent-style-name="Normal">
      <style:paragraph-properties fo:line-height="100%" fo:margin-bottom="0.212cm"/>
    </style:style>
    <style:style style:name="T2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258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25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8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fo:font-size="11pt" style:font-size-asian="11pt" style:font-name-complex="Arial" style:font-size-complex="11pt" fo:font-weight="bold" style:font-weight-asian="bold"/>
    </style:style>
    <style:style style:name="T259_2" style:family="text">
      <style:text-properties fo:font-size="11pt" style:font-size-asian="11pt" style:font-name-complex="Arial" style:font-size-complex="11pt" fo:font-weight="bold" style:font-weight-asian="bold"/>
    </style:style>
    <style:style style:name="P260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260_1" style:family="text">
      <style:text-properties fo:font-size="11pt" style:font-name-asian="游明朝" style:font-size-asian="11pt" style:font-name-complex="Arial" style:font-size-complex="11pt"/>
    </style:style>
    <style:style style:name="T260_2" style:family="text">
      <style:text-properties fo:font-size="11pt" style:font-name-asian="游明朝" style:font-size-asian="11pt" style:font-name-complex="Arial" style:font-size-complex="11pt"/>
    </style:style>
    <style:style style:name="T260_3" style:family="text">
      <style:text-properties fo:font-size="11pt" style:font-name-asian="游明朝" style:font-size-asian="11pt" style:font-name-complex="Arial" style:font-size-complex="11pt"/>
    </style:style>
    <style:style style:name="T260_4" style:family="text">
      <style:text-properties fo:font-size="11pt" style:font-name-asian="游明朝" style:font-size-asian="11pt" style:font-name-complex="Arial" style:font-size-complex="11pt"/>
    </style:style>
    <style:style style:name="T260_5" style:family="text">
      <style:text-properties fo:font-size="11pt" style:font-name-asian="游明朝" style:font-size-asian="11pt" style:font-name-complex="Arial" style:font-size-complex="11pt"/>
    </style:style>
    <style:style style:name="T260_6" style:family="text">
      <style:text-properties fo:font-size="11pt" style:font-name-asian="游明朝" style:font-size-asian="11pt" style:font-name-complex="Arial" style:font-size-complex="11pt"/>
    </style:style>
    <style:style style:name="P261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165cm"/>
        </style:tab-stops>
      </style:paragraph-properties>
    </style:style>
    <style:style style:name="T261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61_2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261_3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62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62_1" style:family="text">
      <style:text-properties fo:font-size="11pt" style:font-name-asian="游明朝" style:font-size-asian="11pt" style:font-name-complex="Arial" style:font-size-complex="11pt"/>
    </style:style>
    <style:style style:name="T262_2" style:family="text">
      <style:text-properties fo:font-size="11pt" style:font-name-asian="游明朝" style:font-size-asian="11pt" style:font-name-complex="Arial" style:font-size-complex="11pt"/>
    </style:style>
    <style:style style:name="T262_3" style:family="text">
      <style:text-properties fo:font-size="11pt" style:font-name-asian="游明朝" style:font-size-asian="11pt" style:font-name-complex="Arial" style:font-size-complex="11pt"/>
    </style:style>
    <style:style style:name="T262_4" style:family="text">
      <style:text-properties fo:font-size="11pt" style:font-name-asian="游明朝" style:font-size-asian="11pt" style:font-name-complex="Arial" style:font-size-complex="11pt"/>
    </style:style>
    <style:style style:name="T262_5" style:family="text">
      <style:text-properties fo:font-size="11pt" style:font-name-asian="游明朝" style:font-size-asian="11pt" style:font-name-complex="Arial" style:font-size-complex="11pt"/>
    </style:style>
    <style:style style:name="T262_6" style:family="text">
      <style:text-properties fo:font-size="11pt" style:font-name-asian="游明朝" style:font-size-asian="11pt" style:font-name-complex="Arial" style:font-size-complex="11pt"/>
    </style:style>
    <style:style style:name="T262_7" style:family="text">
      <style:text-properties fo:font-size="11pt" style:font-name-asian="游明朝" style:font-size-asian="11pt" style:font-name-complex="Arial" style:font-size-complex="11pt"/>
    </style:style>
    <style:style style:name="T262_8" style:family="text">
      <style:text-properties fo:font-size="11pt" style:font-name-asian="游明朝" style:font-size-asian="11pt" style:font-name-complex="Arial" style:font-size-complex="11pt"/>
    </style:style>
    <style:style style:name="T262_9" style:family="text">
      <style:text-properties fo:font-size="11pt" style:font-name-asian="游明朝" style:font-size-asian="11pt" style:font-name-complex="Arial" style:font-size-complex="11pt"/>
    </style:style>
    <style:style style:name="T262_10" style:family="text">
      <style:text-properties fo:font-size="11pt" style:font-name-asian="游明朝" style:font-size-asian="11pt" style:font-name-complex="Arial" style:font-size-complex="11pt"/>
    </style:style>
    <style:style style:name="T262_11" style:family="text">
      <style:text-properties fo:font-size="11pt" style:font-name-asian="游明朝" style:font-size-asian="11pt" style:font-name-complex="Arial" style:font-size-complex="11pt"/>
    </style:style>
    <style:style style:name="T262_12" style:family="text">
      <style:text-properties fo:font-size="11pt" style:font-name-asian="游明朝" style:font-size-asian="11pt" style:font-name-complex="Arial" style:font-size-complex="11pt"/>
    </style:style>
    <style:style style:name="P263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63_1" style:family="text">
      <style:text-properties fo:font-size="11pt" style:font-name-asian="游明朝" style:font-size-asian="11pt" style:font-name-complex="Arial" style:font-size-complex="11pt"/>
    </style:style>
    <style:style style:name="T263_2" style:family="text">
      <style:text-properties fo:font-size="11pt" style:font-name-asian="游明朝" style:font-size-asian="11pt" style:font-name-complex="Arial" style:font-size-complex="11pt"/>
    </style:style>
    <style:style style:name="T263_3" style:family="text">
      <style:text-properties fo:font-size="11pt" style:font-name-asian="游明朝" style:font-size-asian="11pt" style:font-name-complex="Arial" style:font-size-complex="11pt"/>
    </style:style>
    <style:style style:name="T263_4" style:family="text">
      <style:text-properties fo:font-size="11pt" style:font-name-asian="游明朝" style:font-size-asian="11pt" style:font-name-complex="Arial" style:font-size-complex="11pt"/>
    </style:style>
    <style:style style:name="T263_5" style:family="text">
      <style:text-properties fo:font-size="11pt" style:font-name-asian="游明朝" style:font-size-asian="11pt" style:font-name-complex="Arial" style:font-size-complex="11pt"/>
    </style:style>
    <style:style style:name="T263_6" style:family="text">
      <style:text-properties fo:font-size="11pt" style:font-name-asian="游明朝" style:font-size-asian="11pt" style:font-name-complex="Arial" style:font-size-complex="11pt"/>
    </style:style>
    <style:style style:name="T263_7" style:family="text">
      <style:text-properties fo:font-size="11pt" style:font-name-asian="游明朝" style:font-size-asian="11pt" style:font-name-complex="Arial" style:font-size-complex="11pt"/>
    </style:style>
    <style:style style:name="T263_8" style:family="text">
      <style:text-properties fo:font-size="11pt" style:font-name-asian="游明朝" style:font-size-asian="11pt" style:font-name-complex="Arial" style:font-size-complex="11pt"/>
    </style:style>
    <style:style style:name="P264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64_1" style:family="text">
      <style:text-properties fo:font-size="11pt" style:font-name-asian="游明朝" style:font-size-asian="11pt" style:font-name-complex="Arial" style:font-size-complex="11pt"/>
    </style:style>
    <style:style style:name="P265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65_1" style:family="text">
      <style:text-properties fo:font-size="11pt" style:font-name-asian="游明朝" style:font-size-asian="11pt" style:font-name-complex="Arial" style:font-size-complex="11pt"/>
    </style:style>
    <style:style style:name="T265_2" style:family="text">
      <style:text-properties fo:font-size="11pt" style:font-name-asian="游明朝" style:font-size-asian="11pt" style:font-name-complex="Arial" style:font-size-complex="11pt"/>
    </style:style>
    <style:style style:name="T265_3" style:family="text">
      <style:text-properties fo:font-size="11pt" style:font-name-asian="游明朝" style:font-size-asian="11pt" style:font-name-complex="Arial" style:font-size-complex="11pt"/>
    </style:style>
    <style:style style:name="P266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66_1" style:family="text">
      <style:text-properties fo:font-size="11pt" style:font-name-asian="游明朝" style:font-size-asian="11pt" style:font-name-complex="Arial" style:font-size-complex="11pt"/>
    </style:style>
    <style:style style:name="T266_2" style:family="text">
      <style:text-properties fo:font-size="11pt" style:font-name-asian="游明朝" style:font-size-asian="11pt" style:font-name-complex="Arial" style:font-size-complex="11pt"/>
    </style:style>
    <style:style style:name="T266_3" style:family="text">
      <style:text-properties fo:font-size="11pt" style:font-name-asian="游明朝" style:font-size-asian="11pt" style:font-name-complex="Arial" style:font-size-complex="11pt"/>
    </style:style>
    <style:style style:name="T266_4" style:family="text">
      <style:text-properties fo:font-size="11pt" style:font-name-asian="游明朝" style:font-size-asian="11pt" style:font-name-complex="Arial" style:font-size-complex="11pt"/>
    </style:style>
    <style:style style:name="T266_5" style:family="text">
      <style:text-properties fo:font-size="11pt" style:font-name-asian="游明朝" style:font-size-asian="11pt" style:font-name-complex="Arial" style:font-size-complex="11pt"/>
    </style:style>
    <style:style style:name="P267" style:family="paragraph" style:parent-style-name="List_20_Paragraph">
      <style:paragraph-properties fo:text-align="justify" fo:text-indent="-0.63cm" fo:margin-left="1.259cm"/>
      <style:text-properties fo:font-size="11pt" style:font-name-asian="游明朝" style:font-size-asian="11pt" style:font-name-complex="Arial" style:font-size-complex="11pt"/>
    </style:style>
    <style:style style:name="T267_1" style:family="text">
      <style:text-properties fo:font-size="11pt" style:font-name-asian="游明朝" style:font-size-asian="11pt" style:font-name-complex="Arial" style:font-size-complex="11pt"/>
    </style:style>
    <style:style style:name="T267_2" style:family="text">
      <style:text-properties fo:font-size="11pt" style:font-name-asian="游明朝" style:font-size-asian="11pt" style:font-name-complex="Arial" style:font-size-complex="11pt"/>
    </style:style>
    <style:style style:name="T267_3" style:family="text">
      <style:text-properties fo:font-size="11pt" style:font-name-asian="游明朝" style:font-size-asian="11pt" style:font-name-complex="Arial" style:font-size-complex="11pt"/>
    </style:style>
    <style:style style:name="T267_4" style:family="text">
      <style:text-properties fo:font-size="11pt" style:font-name-asian="游明朝" style:font-size-asian="11pt" style:font-name-complex="Arial" style:font-size-complex="11pt"/>
    </style:style>
    <style:style style:name="T267_5" style:family="text">
      <style:text-properties fo:font-size="11pt" style:font-name-asian="游明朝" style:font-size-asian="11pt" style:font-name-complex="Arial" style:font-size-complex="11pt"/>
    </style:style>
    <style:style style:name="T267_6" style:family="text">
      <style:text-properties fo:font-size="11pt" style:font-name-asian="游明朝" style:font-size-asian="11pt" style:font-name-complex="Arial" style:font-size-complex="11pt"/>
    </style:style>
    <style:style style:name="T267_7" style:family="text">
      <style:text-properties fo:font-size="11pt" style:font-name-asian="游明朝" style:font-size-asian="11pt" style:font-name-complex="Arial" style:font-size-complex="11pt"/>
    </style:style>
    <style:style style:name="T267_8" style:family="text">
      <style:text-properties fo:font-size="11pt" style:font-name-asian="游明朝" style:font-size-asian="11pt" style:font-name-complex="Arial" style:font-size-complex="11pt"/>
    </style:style>
    <style:style style:name="T267_9" style:family="text">
      <style:text-properties fo:font-size="11pt" style:font-name-asian="游明朝" style:font-size-asian="11pt" style:font-name-complex="Arial" style:font-size-complex="11pt"/>
    </style:style>
    <style:style style:name="T267_10" style:family="text">
      <style:text-properties fo:font-size="11pt" style:font-name-asian="游明朝" style:font-size-asian="11pt" style:font-name-complex="Arial" style:font-size-complex="11pt"/>
    </style:style>
    <style:style style:name="T267_11" style:family="text">
      <style:text-properties fo:font-size="11pt" style:font-name-asian="游明朝" style:font-size-asian="11pt" style:font-name-complex="Arial" style:font-size-complex="11pt"/>
    </style:style>
    <style:style style:name="P268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165cm"/>
        </style:tab-stops>
      </style:paragraph-properties>
    </style:style>
    <style:style style:name="T268_1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P269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69_1" style:family="text">
      <style:text-properties fo:font-size="11pt" style:font-name-asian="游明朝" style:font-size-asian="11pt" style:font-name-complex="Arial" style:font-size-complex="11pt"/>
    </style:style>
    <style:style style:name="P270" style:family="paragraph" style:parent-style-name="List_20_Paragraph">
      <style:paragraph-properties fo:text-align="justify"/>
    </style:style>
    <style:style style:name="T270_1" style:family="text">
      <style:text-properties fo:font-size="11pt" style:font-name-asian="游明朝" style:font-size-asian="11pt" style:font-name-complex="Arial" style:font-size-complex="11pt"/>
    </style:style>
    <style:style style:name="T270_2" style:family="text">
      <style:text-properties fo:font-size="11pt" style:font-name-asian="游明朝" style:font-size-asian="11pt" style:font-name-complex="Arial" style:font-size-complex="11pt"/>
    </style:style>
    <style:style style:name="T270_3" style:family="text">
      <style:text-properties fo:font-size="11pt" style:font-name-asian="游明朝" style:font-size-asian="11pt" style:font-name-complex="Arial" style:font-size-complex="11pt"/>
    </style:style>
    <style:style style:name="T270_4" style:family="text">
      <style:text-properties fo:font-size="11pt" style:font-name-asian="游明朝" style:font-size-asian="11pt" style:font-name-complex="Arial" style:font-size-complex="11pt"/>
    </style:style>
    <style:style style:name="T270_5" style:family="text">
      <style:text-properties fo:font-size="11pt" style:font-name-asian="游明朝" style:font-size-asian="11pt" style:font-name-complex="Arial" style:font-size-complex="11pt"/>
    </style:style>
    <style:style style:name="T270_6" style:family="text">
      <style:text-properties fo:font-size="11pt" style:font-name-asian="游明朝" style:font-size-asian="11pt" style:font-name-complex="Arial" style:font-size-complex="11pt"/>
    </style:style>
    <style:style style:name="T270_7" style:family="text">
      <style:text-properties fo:font-size="11pt" style:font-name-asian="游明朝" style:font-size-asian="11pt" style:font-name-complex="Arial" style:font-size-complex="11pt"/>
    </style:style>
    <style:style style:name="T270_8" style:family="text">
      <style:text-properties fo:font-size="11pt" style:font-name-asian="游明朝" style:font-size-asian="11pt" style:font-name-complex="Arial" style:font-size-complex="11pt"/>
    </style:style>
    <style:style style:name="T270_9" style:family="text">
      <style:text-properties fo:font-size="11pt" style:font-name-asian="游明朝" style:font-size-asian="11pt" style:font-name-complex="Arial" style:font-size-complex="11pt"/>
    </style:style>
    <style:style style:name="T270_10" style:family="text">
      <style:text-properties fo:font-size="11pt" style:font-name-asian="游明朝" style:font-size-asian="11pt" style:font-name-complex="Arial" style:font-size-complex="11pt"/>
    </style:style>
    <style:style style:name="T270_11" style:family="text">
      <style:text-properties fo:font-size="11pt" style:font-name-asian="游明朝" style:font-size-asian="11pt" style:font-name-complex="Arial" style:font-size-complex="11pt"/>
    </style:style>
    <style:style style:name="T270_12" style:family="text">
      <style:text-properties fo:font-size="11pt" style:font-name-asian="游明朝" style:font-size-asian="11pt" style:font-name-complex="Arial" style:font-size-complex="11pt"/>
    </style:style>
    <style:style style:name="T270_13" style:family="text">
      <style:text-properties fo:font-size="11pt" style:font-name-asian="游明朝" style:font-size-asian="11pt" style:font-name-complex="Arial" style:font-size-complex="11pt"/>
    </style:style>
    <style:style style:name="P271" style:family="paragraph" style:parent-style-name="List_20_Paragraph">
      <style:paragraph-properties fo:text-align="justify"/>
    </style:style>
    <style:style style:name="T271_1" style:family="text">
      <style:text-properties fo:font-size="11pt" style:font-name-asian="游明朝" style:font-size-asian="11pt" style:font-name-complex="Arial" style:font-size-complex="11pt"/>
    </style:style>
    <style:style style:name="P272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72_1" style:family="text">
      <style:text-properties fo:font-size="11pt" style:font-name-asian="游明朝" style:font-size-asian="11pt" style:font-name-complex="Arial" style:font-size-complex="11pt"/>
    </style:style>
    <style:style style:name="T272_2" style:family="text">
      <style:text-properties fo:font-size="11pt" style:font-name-asian="游明朝" style:font-size-asian="11pt" style:font-name-complex="Arial" style:font-size-complex="11pt"/>
    </style:style>
    <style:style style:name="T272_3" style:family="text">
      <style:text-properties fo:font-size="11pt" style:font-name-asian="游明朝" style:font-size-asian="11pt" style:font-name-complex="Arial" style:font-size-complex="11pt"/>
    </style:style>
    <style:style style:name="T272_4" style:family="text">
      <style:text-properties fo:font-size="11pt" style:font-name-asian="游明朝" style:font-size-asian="11pt" style:font-name-complex="Arial" style:font-size-complex="11pt"/>
    </style:style>
    <style:style style:name="T272_5" style:family="text">
      <style:text-properties fo:font-size="11pt" style:font-name-asian="游明朝" style:font-size-asian="11pt" style:font-name-complex="Arial" style:font-size-complex="11pt"/>
    </style:style>
    <style:style style:name="T272_6" style:family="text">
      <style:text-properties fo:font-size="11pt" style:font-name-asian="游明朝" style:font-size-asian="11pt" style:font-name-complex="Arial" style:font-size-complex="11pt"/>
    </style:style>
    <style:style style:name="P273" style:family="paragraph" style:parent-style-name="List_20_Paragraph">
      <style:paragraph-properties fo:text-align="justify" fo:text-indent="-0.63cm" fo:margin-left="1.259cm"/>
    </style:style>
    <style:style style:name="T273_1" style:family="text">
      <style:text-properties fo:font-size="11pt" style:font-name-asian="游明朝" style:font-size-asian="11pt" style:font-name-complex="Arial" style:font-size-complex="11pt"/>
    </style:style>
    <style:style style:name="T273_2" style:family="text">
      <style:text-properties fo:font-size="11pt" style:font-name-asian="游明朝" style:font-size-asian="11pt" style:font-name-complex="Arial" style:font-size-complex="11pt"/>
    </style:style>
    <style:style style:name="T273_3" style:family="text">
      <style:text-properties fo:font-size="11pt" style:font-name-asian="游明朝" style:font-size-asian="11pt" style:font-name-complex="Arial" style:font-size-complex="11pt"/>
    </style:style>
    <style:style style:name="T273_4" style:family="text">
      <style:text-properties fo:font-size="11pt" style:font-name-asian="游明朝" style:font-size-asian="11pt" style:font-name-complex="Arial" style:font-size-complex="11pt"/>
    </style:style>
    <style:style style:name="T273_5" style:family="text">
      <style:text-properties fo:font-size="11pt" style:font-name-asian="游明朝" style:font-size-asian="11pt" style:font-name-complex="Arial" style:font-size-complex="11pt"/>
    </style:style>
    <style:style style:name="T273_6" style:family="text">
      <style:text-properties fo:font-size="11pt" style:font-name-asian="游明朝" style:font-size-asian="11pt" style:font-name-complex="Arial" style:font-size-complex="11pt"/>
    </style:style>
    <style:style style:name="T273_7" style:family="text">
      <style:text-properties fo:font-size="11pt" style:font-name-asian="游明朝" style:font-size-asian="11pt" style:font-name-complex="Arial" style:font-size-complex="11pt"/>
    </style:style>
    <style:style style:name="T273_8" style:family="text">
      <style:text-properties fo:font-size="11pt" style:font-name-asian="游明朝" style:font-size-asian="11pt" style:font-name-complex="Arial" style:font-size-complex="11pt"/>
    </style:style>
    <style:style style:name="T273_9" style:family="text">
      <style:text-properties fo:font-size="11pt" style:font-name-asian="游明朝" style:font-size-asian="11pt" style:font-name-complex="Arial" style:font-size-complex="11pt"/>
    </style:style>
    <style:style style:name="P274" style:family="paragraph" style:parent-style-name="Normal">
      <style:paragraph-properties fo:text-align="justify" fo:margin-top="0.212cm"/>
    </style:style>
    <style:style style:name="T274_1" style:family="text">
      <style:text-properties fo:font-size="11pt" style:font-size-asian="11pt" style:font-name-complex="Arial" style:font-size-complex="11pt" fo:font-weight="bold" style:font-weight-asian="bold"/>
    </style:style>
    <style:style style:name="T274_2" style:family="text">
      <style:text-properties fo:font-size="11pt" style:font-size-asian="11pt" style:font-name-complex="Arial" style:font-size-complex="11pt" fo:font-weight="bold" style:font-weight-asian="bold"/>
    </style:style>
    <style:style style:name="T274_3" style:family="text">
      <style:text-properties fo:font-size="11pt" style:font-size-asian="11pt" style:font-name-complex="Arial" style:font-size-complex="11pt" fo:font-weight="bold" style:font-weight-asian="bold"/>
    </style:style>
    <style:style style:name="P275" style:family="paragraph" style:parent-style-name="Normal">
      <style:paragraph-properties fo:text-align="justify" fo:margin-top="0.212cm"/>
    </style:style>
    <style:style style:name="T275_1" style:family="text">
      <style:text-properties fo:font-size="11pt" style:font-size-asian="11pt" style:font-name-complex="Arial" style:font-size-complex="11pt"/>
    </style:style>
    <style:style style:name="T275_2" style:family="text">
      <style:text-properties fo:font-size="11pt" style:font-size-asian="11pt" style:font-name-complex="Arial" style:font-size-complex="11pt"/>
    </style:style>
    <style:style style:name="T275_3" style:family="text">
      <style:text-properties fo:font-size="11pt" style:font-size-asian="11pt" style:font-name-complex="Arial" style:font-size-complex="11pt"/>
    </style:style>
    <style:style style:name="T275_4" style:family="text">
      <style:text-properties fo:font-size="11pt" style:font-size-asian="11pt" style:font-name-complex="Arial" style:font-size-complex="11pt"/>
    </style:style>
    <style:style style:name="T275_5" style:family="text">
      <style:text-properties fo:font-size="11pt" style:font-size-asian="11pt" style:font-name-complex="Arial" style:font-size-complex="11pt"/>
    </style:style>
    <style:style style:name="T275_6" style:family="text">
      <style:text-properties fo:font-size="11pt" style:font-size-asian="11pt" style:font-name-complex="Arial" style:font-size-complex="11pt"/>
    </style:style>
    <style:style style:name="T275_7" style:family="text">
      <style:text-properties fo:font-size="11pt" style:font-size-asian="11pt" style:font-name-complex="Arial" style:font-size-complex="11pt"/>
    </style:style>
    <style:style style:name="T275_8" style:family="text">
      <style:text-properties fo:font-size="11pt" style:font-size-asian="11pt" style:font-name-complex="Arial" style:font-size-complex="11pt"/>
    </style:style>
    <style:style style:name="T275_9" style:family="text">
      <style:text-properties fo:font-size="11pt" style:font-size-asian="11pt" style:font-name-complex="Arial" style:font-size-complex="11pt"/>
    </style:style>
    <style:style style:name="T275_10" style:family="text">
      <style:text-properties fo:font-size="11pt" style:font-size-asian="11pt" style:font-name-complex="Arial" style:font-size-complex="11pt"/>
    </style:style>
    <style:style style:name="T275_11" style:family="text">
      <style:text-properties fo:font-size="11pt" style:font-size-asian="11pt" style:font-name-complex="Arial" style:font-size-complex="11pt"/>
    </style:style>
    <style:style style:name="T275_12" style:family="text">
      <style:text-properties fo:font-size="11pt" style:font-size-asian="11pt" style:font-name-complex="Arial" style:font-size-complex="11pt"/>
    </style:style>
    <style:style style:name="T275_13" style:family="text">
      <style:text-properties fo:font-size="11pt" style:font-size-asian="11pt" style:font-name-complex="Arial" style:font-size-complex="11pt"/>
    </style:style>
    <style:style style:name="T275_14" style:family="text">
      <style:text-properties fo:font-size="11pt" style:font-size-asian="11pt" style:font-name-complex="Arial" style:font-size-complex="11pt"/>
    </style:style>
    <style:style style:name="T275_15" style:family="text">
      <style:text-properties fo:font-size="11pt" style:font-size-asian="11pt" style:font-name-complex="Arial" style:font-size-complex="11pt"/>
    </style:style>
    <style:style style:name="T275_16" style:family="text">
      <style:text-properties fo:font-size="11pt" style:font-size-asian="11pt" style:font-name-complex="Arial" style:font-size-complex="11pt"/>
    </style:style>
    <style:style style:name="T275_17" style:family="text">
      <style:text-properties fo:font-size="11pt" style:font-size-asian="11pt" style:font-name-complex="Arial" style:font-size-complex="11pt"/>
    </style:style>
    <style:style style:name="T275_18" style:family="text">
      <style:text-properties fo:font-size="11pt" style:font-size-asian="11pt" style:font-name-complex="Arial" style:font-size-complex="11pt"/>
    </style:style>
    <style:style style:name="T275_19" style:family="text">
      <style:text-properties fo:font-size="11pt" style:font-size-asian="11pt" style:font-name-complex="Arial" style:font-size-complex="11pt"/>
    </style:style>
    <style:style style:name="P276" style:family="paragraph" style:parent-style-name="Normal">
      <style:paragraph-properties fo:text-align="justify" fo:margin-top="0.212cm"/>
    </style:style>
    <style:style style:name="T276_1" style:family="text">
      <style:text-properties fo:font-size="11pt" style:font-size-asian="11pt" style:font-name-complex="Arial" style:font-size-complex="11pt" fo:font-weight="bold" style:font-weight-asian="bold"/>
    </style:style>
    <style:style style:name="P277" style:family="paragraph" style:parent-style-name="Normal">
      <style:paragraph-properties fo:text-align="justify" fo:margin-top="0.212cm"/>
    </style:style>
    <style:style style:name="T27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8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278_1" style:family="text">
      <style:text-properties fo:font-size="11pt" style:font-size-asian="11pt" style:font-name-complex="Arial" style:font-size-complex="11pt"/>
    </style:style>
    <style:style style:name="T278_2" style:family="text">
      <style:text-properties fo:font-size="11pt" style:font-size-asian="11pt" style:font-name-complex="Arial" style:font-size-complex="11pt"/>
    </style:style>
    <style:style style:name="T278_3" style:family="text">
      <style:text-properties fo:font-size="11pt" style:font-size-asian="11pt" style:font-name-complex="Arial" style:font-size-complex="11pt"/>
    </style:style>
    <style:style style:name="T278_4" style:family="text">
      <style:text-properties fo:font-size="11pt" style:font-size-asian="11pt" style:font-name-complex="Arial" style:font-size-complex="11pt"/>
    </style:style>
    <style:style style:name="T278_5" style:family="text">
      <style:text-properties fo:font-size="11pt" style:font-size-asian="11pt" style:font-name-complex="Arial" style:font-size-complex="11pt"/>
    </style:style>
    <style:style style:name="T278_6" style:family="text">
      <style:text-properties fo:font-size="11pt" style:font-size-asian="11pt" style:font-name-complex="Arial" style:font-size-complex="11pt"/>
    </style:style>
    <style:style style:name="T278_7" style:family="text">
      <style:text-properties fo:font-size="11pt" style:font-size-asian="11pt" style:font-name-complex="Arial" style:font-size-complex="11pt"/>
    </style:style>
    <style:style style:name="T278_8" style:family="text">
      <style:text-properties fo:font-size="11pt" style:font-size-asian="11pt" style:font-name-complex="Arial" style:font-size-complex="11pt"/>
    </style:style>
    <style:style style:name="T278_9" style:family="text">
      <style:text-properties fo:font-size="11pt" style:font-size-asian="11pt" style:font-name-complex="Arial" style:font-size-complex="11pt"/>
    </style:style>
    <style:style style:name="P279" style:family="paragraph" style:parent-style-name="List_20_Paragraph">
      <style:paragraph-properties fo:text-align="justify" fo:margin-top="0.212cm"/>
      <style:text-properties fo:font-size="11pt" style:font-size-asian="11pt" style:font-name-complex="Arial" style:font-size-complex="11pt"/>
    </style:style>
    <style:style style:name="T279_1" style:family="text">
      <style:text-properties fo:font-size="11pt" style:font-size-asian="11pt" style:font-name-complex="Arial" style:font-size-complex="11pt"/>
    </style:style>
    <style:style style:name="T279_2" style:family="text">
      <style:text-properties fo:font-size="11pt" style:font-size-asian="11pt" style:font-name-complex="Arial" style:font-size-complex="11pt"/>
    </style:style>
    <style:style style:name="T279_3" style:family="text">
      <style:text-properties fo:font-size="11pt" style:font-size-asian="11pt" style:font-name-complex="Arial" style:font-size-complex="11pt"/>
    </style:style>
    <style:style style:name="T279_4" style:family="text">
      <style:text-properties fo:font-size="11pt" style:font-size-asian="11pt" style:font-name-complex="Arial" style:font-size-complex="11pt"/>
    </style:style>
    <style:style style:name="T279_5" style:family="text">
      <style:text-properties fo:font-size="11pt" style:font-size-asian="11pt" style:font-name-complex="Arial" style:font-size-complex="11pt"/>
    </style:style>
    <style:style style:name="T279_6" style:family="text">
      <style:text-properties fo:font-size="11pt" style:font-size-asian="11pt" style:font-name-complex="Arial" style:font-size-complex="11pt"/>
    </style:style>
    <style:style style:name="T279_7" style:family="text">
      <style:text-properties fo:font-size="11pt" style:font-size-asian="11pt" style:font-name-complex="Arial" style:font-size-complex="11pt"/>
    </style:style>
    <style:style style:name="T279_8" style:family="text">
      <style:text-properties fo:font-size="11pt" style:font-size-asian="11pt" style:font-name-complex="Arial" style:font-size-complex="11pt"/>
    </style:style>
    <style:style style:name="T279_9" style:family="text">
      <style:text-properties fo:font-size="11pt" style:font-size-asian="11pt" style:font-name-complex="Arial" style:font-size-complex="11pt"/>
    </style:style>
    <style:style style:name="T279_10" style:family="text">
      <style:text-properties fo:font-size="11pt" style:font-size-asian="11pt" style:font-name-complex="Arial" style:font-size-complex="11pt"/>
    </style:style>
    <style:style style:name="T279_11" style:family="text">
      <style:text-properties fo:font-size="11pt" style:font-size-asian="11pt" style:font-name-complex="Arial" style:font-size-complex="11pt"/>
    </style:style>
    <style:style style:name="T279_12" style:family="text">
      <style:text-properties fo:font-size="11pt" style:font-size-asian="11pt" style:font-name-complex="Arial" style:font-size-complex="11pt"/>
    </style:style>
    <style:style style:name="T279_13" style:family="text">
      <style:text-properties fo:font-size="11pt" style:font-size-asian="11pt" style:font-name-complex="Arial" style:font-size-complex="11pt"/>
    </style:style>
    <style:style style:name="T279_14" style:family="text">
      <style:text-properties fo:font-size="11pt" style:font-size-asian="11pt" style:font-name-complex="Arial" style:font-size-complex="11pt"/>
    </style:style>
    <style:style style:name="T279_15" style:family="text">
      <style:text-properties fo:font-size="11pt" style:font-size-asian="11pt" style:font-name-complex="Arial" style:font-size-complex="11pt"/>
    </style:style>
    <style:style style:name="T279_16" style:family="text">
      <style:text-properties fo:font-size="11pt" style:font-size-asian="11pt" style:font-name-complex="Arial" style:font-size-complex="11pt"/>
    </style:style>
    <style:style style:name="T279_17" style:family="text">
      <style:text-properties fo:font-size="11pt" style:font-size-asian="11pt" style:font-name-complex="Arial" style:font-size-complex="11pt"/>
    </style:style>
    <style:style style:name="P280" style:family="paragraph" style:parent-style-name="Normal">
      <style:paragraph-properties fo:margin-top="0.212cm"/>
      <style:text-properties fo:font-size="11pt" style:font-size-asian="11pt" style:font-name-complex="Arial" style:font-size-complex="11pt"/>
    </style:style>
    <style:style style:name="P281" style:family="paragraph" style:parent-style-name="Normal">
      <style:paragraph-properties fo:margin-top="0.212cm"/>
      <style:text-properties fo:font-size="11pt" style:font-size-asian="11pt" style:font-name-complex="Arial" style:font-size-complex="11pt"/>
    </style:style>
    <style:style style:name="P282" style:family="paragraph" style:parent-style-name="Normal">
      <style:paragraph-properties fo:margin-top="0.212cm"/>
      <style:text-properties fo:font-size="11pt" style:font-size-asian="11pt" style:font-name-complex="Arial" style:font-size-complex="11pt"/>
    </style:style>
    <style:style style:name="P283" style:family="paragraph" style:parent-style-name="Normal">
      <style:paragraph-properties fo:margin-top="0.212cm"/>
      <style:text-properties fo:font-size="11pt" style:font-size-asian="11pt" style:font-name-complex="Arial" style:font-size-complex="11pt"/>
    </style:style>
    <style:style style:name="P284" style:family="paragraph" style:parent-style-name="Normal">
      <style:paragraph-properties fo:margin-top="0.212cm"/>
      <style:text-properties fo:font-size="11pt" style:font-size-asian="11pt" style:font-name-complex="Arial" style:font-size-complex="11pt"/>
    </style:style>
    <style:style style:name="P285" style:family="paragraph" style:parent-style-name="Normal">
      <style:paragraph-properties fo:margin-top="0.212cm"/>
      <style:text-properties fo:font-size="11pt" style:font-size-asian="11pt" style:font-name-complex="Arial" style:font-size-complex="11pt"/>
    </style:style>
    <style:style style:name="Table12" style:family="table">
      <style:table-properties table:align="left" style:width="16.503cm" fo:margin-left="-0.259cm"/>
    </style:style>
    <style:style style:name="Column49" style:family="table-column">
      <style:table-column-properties style:column-width="3.013cm"/>
    </style:style>
    <style:style style:name="Column50" style:family="table-column">
      <style:table-column-properties style:column-width="1.238cm"/>
    </style:style>
    <style:style style:name="Column51" style:family="table-column">
      <style:table-column-properties style:column-width="1.501cm"/>
    </style:style>
    <style:style style:name="Column52" style:family="table-column">
      <style:table-column-properties style:column-width="6.251cm"/>
    </style:style>
    <style:style style:name="Column53" style:family="table-column">
      <style:table-column-properties style:column-width="4.5cm"/>
    </style:style>
    <style:style style:name="Row31" style:family="table-row">
      <style:table-row-properties style:min-row-height="0.633cm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2" style:family="table-row">
      <style:table-row-properties style:min-row-height="0.612cm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fo:font-style="italic" style:font-style-asian="italic" style:font-style-complex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609cm"/>
    </style:style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96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54" style:family="table-column">
      <style:table-column-properties style:column-width="3.545cm"/>
    </style:style>
    <style:style style:name="Column55" style:family="table-column">
      <style:table-column-properties style:column-width="4.464cm"/>
    </style:style>
    <style:style style:name="Column56" style:family="table-column">
      <style:table-column-properties style:column-width="8.484cm"/>
    </style:style>
    <style:style style:name="Row34" style:family="table-row">
      <style:table-row-properties style:min-row-height="0.482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5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.212cm"/>
    </style:style>
    <style:style style:name="T302_1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02_2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/>
    </style:style>
    <style:style style:name="T302_3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02_4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02_5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0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03_3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03_4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03_5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03_6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Row36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0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6_3" style:family="text">
      <style:text-properties fo:color="#242424"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font-size="11pt" style:font-size-asian="11pt" style:font-name-complex="Arial" style:font-size-complex="11pt" fo:font-weight="bold" style:font-weight-asian="bold"/>
    </style:style>
    <style:style style:name="T30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8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308_1" style:family="text">
      <style:text-properties fo:font-size="11pt" style:font-size-asian="11pt" style:font-name-complex="Arial" style:font-size-complex="11pt" style:font-weight-complex="bold"/>
    </style:style>
    <style:style style:name="P309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165cm"/>
        </style:tab-stops>
      </style:paragraph-properties>
    </style:style>
    <style:style style:name="T309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T309_2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T309_3" style:family="text">
      <style:text-properties fo:font-size="11pt" style:font-name-asian="游明朝" style:font-size-asian="11pt" style:font-name-complex="Arial" style:font-size-complex="11pt" style:text-underline-style="solid" style:text-underline-color="font-color"/>
    </style:style>
    <style:style style:name="T309_4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310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310_1" style:family="text">
      <style:text-properties fo:font-size="11pt" style:font-size-asian="11pt" style:font-name-complex="Arial" style:font-size-complex="11pt" style:font-weight-complex="bold"/>
    </style:style>
    <style:style style:name="T310_2" style:family="text">
      <style:text-properties fo:font-size="11pt" style:font-size-asian="11pt" style:font-name-complex="Arial" style:font-size-complex="11pt" style:font-weight-complex="bold"/>
    </style:style>
    <style:style style:name="T310_3" style:family="text">
      <style:text-properties fo:font-size="11pt" style:font-size-asian="11pt" style:font-name-complex="Arial" style:font-size-complex="11pt" style:font-weight-complex="bold"/>
    </style:style>
    <style:style style:name="T310_4" style:family="text">
      <style:text-properties fo:font-size="11pt" style:font-size-asian="11pt" style:font-name-complex="Arial" style:font-size-complex="11pt" style:font-weight-complex="bold"/>
    </style:style>
    <style:style style:name="T310_5" style:family="text">
      <style:text-properties fo:font-size="11pt" style:font-size-asian="11pt" style:font-name-complex="Arial" style:font-size-complex="11pt" style:font-weight-complex="bold"/>
    </style:style>
    <style:style style:name="T310_6" style:family="text">
      <style:text-properties fo:font-size="11pt" style:font-size-asian="11pt" style:font-name-complex="Arial" style:font-size-complex="11pt" style:font-weight-complex="bold"/>
    </style:style>
    <style:style style:name="T310_7" style:family="text">
      <style:text-properties fo:font-size="11pt" style:font-size-asian="11pt" style:font-name-complex="Arial" style:font-size-complex="11pt" style:font-weight-complex="bold"/>
    </style:style>
    <style:style style:name="T310_8" style:family="text">
      <style:text-properties fo:font-size="11pt" style:font-size-asian="11pt" style:font-name-complex="Arial" style:font-size-complex="11pt" style:font-weight-complex="bold"/>
    </style:style>
    <style:style style:name="T310_9" style:family="text">
      <style:text-properties fo:font-size="11pt" style:font-size-asian="11pt" style:font-name-complex="Arial" style:font-size-complex="11pt" style:font-weight-complex="bold"/>
    </style:style>
    <style:style style:name="T310_10" style:family="text">
      <style:text-properties fo:font-size="11pt" style:font-size-asian="11pt" style:font-name-complex="Arial" style:font-size-complex="11pt" style:font-weight-complex="bold"/>
    </style:style>
    <style:style style:name="T310_11" style:family="text">
      <style:text-properties fo:font-size="11pt" style:font-size-asian="11pt" style:font-name-complex="Arial" style:font-size-complex="11pt" style:font-weight-complex="bold"/>
    </style:style>
    <style:style style:name="T310_12" style:family="text">
      <style:text-properties fo:font-size="11pt" style:font-size-asian="11pt" style:font-name-complex="Arial" style:font-size-complex="11pt" style:font-weight-complex="bold"/>
    </style:style>
    <style:style style:name="T310_13" style:family="text">
      <style:text-properties fo:font-size="11pt" style:font-size-asian="11pt" style:font-name-complex="Arial" style:font-size-complex="11pt" style:font-weight-complex="bold"/>
    </style:style>
    <style:style style:name="T310_14" style:family="text">
      <style:text-properties fo:font-size="11pt" style:font-size-asian="11pt" style:font-name-complex="Arial" style:font-size-complex="11pt" style:font-weight-complex="bold"/>
    </style:style>
    <style:style style:name="T310_15" style:family="text">
      <style:text-properties fo:font-size="11pt" style:font-size-asian="11pt" style:font-name-complex="Arial" style:font-size-complex="11pt" style:font-weight-complex="bold"/>
    </style:style>
    <style:style style:name="T310_16" style:family="text">
      <style:text-properties fo:font-size="11pt" style:font-size-asian="11pt" style:font-name-complex="Arial" style:font-size-complex="11pt" style:font-weight-complex="bold"/>
    </style:style>
    <style:style style:name="P311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311_1" style:family="text">
      <style:text-properties fo:font-size="11pt" style:font-size-asian="11pt" style:font-name-complex="Arial" style:font-size-complex="11pt" style:font-weight-complex="bold"/>
    </style:style>
    <style:style style:name="T311_2" style:family="text">
      <style:text-properties fo:font-size="11pt" style:font-size-asian="11pt" style:font-name-complex="Arial" style:font-size-complex="11pt" style:font-weight-complex="bold"/>
    </style:style>
    <style:style style:name="T311_3" style:family="text">
      <style:text-properties fo:font-size="11pt" style:font-size-asian="11pt" style:font-name-complex="Arial" style:font-size-complex="11pt" style:font-weight-complex="bold"/>
    </style:style>
    <style:style style:name="T311_4" style:family="text">
      <style:text-properties fo:font-size="11pt" style:font-size-asian="11pt" style:font-name-complex="Arial" style:font-size-complex="11pt" style:font-weight-complex="bold"/>
    </style:style>
    <style:style style:name="T311_5" style:family="text">
      <style:text-properties fo:font-size="11pt" style:font-size-asian="11pt" style:font-name-complex="Arial" style:font-size-complex="11pt" style:font-weight-complex="bold"/>
    </style:style>
    <style:style style:name="T311_6" style:family="text">
      <style:text-properties fo:font-size="11pt" style:font-size-asian="11pt" style:font-name-complex="Arial" style:font-size-complex="11pt" style:font-weight-complex="bold"/>
    </style:style>
    <style:style style:name="T311_7" style:family="text">
      <style:text-properties fo:font-size="11pt" style:font-size-asian="11pt" style:font-name-complex="Arial" style:font-size-complex="11pt" style:font-weight-complex="bold"/>
    </style:style>
    <style:style style:name="T311_8" style:family="text">
      <style:text-properties fo:font-size="11pt" style:font-size-asian="11pt" style:font-name-complex="Arial" style:font-size-complex="11pt" style:font-weight-complex="bold"/>
    </style:style>
    <style:style style:name="T311_9" style:family="text">
      <style:text-properties fo:font-size="11pt" style:font-size-asian="11pt" style:font-name-complex="Arial" style:font-size-complex="11pt" style:font-weight-complex="bold"/>
    </style:style>
    <style:style style:name="T311_10" style:family="text">
      <style:text-properties fo:font-size="11pt" style:font-size-asian="11pt" style:font-name-complex="Arial" style:font-size-complex="11pt" style:font-weight-complex="bold"/>
    </style:style>
    <style:style style:name="T311_11" style:family="text">
      <style:text-properties fo:font-size="11pt" style:font-size-asian="11pt" style:font-name-complex="Arial" style:font-size-complex="11pt" style:font-weight-complex="bold"/>
    </style:style>
    <style:style style:name="T311_12" style:family="text">
      <style:text-properties fo:font-size="11pt" style:font-size-asian="11pt" style:font-name-complex="Arial" style:font-size-complex="11pt" style:font-weight-complex="bold"/>
    </style:style>
    <style:style style:name="T311_13" style:family="text">
      <style:text-properties fo:font-size="11pt" style:font-size-asian="11pt" style:font-name-complex="Arial" style:font-size-complex="11pt" style:font-weight-complex="bold"/>
    </style:style>
    <style:style style:name="T311_14" style:family="text">
      <style:text-properties fo:font-size="11pt" style:font-size-asian="11pt" style:font-name-complex="Arial" style:font-size-complex="11pt" style:font-weight-complex="bold"/>
    </style:style>
    <style:style style:name="T311_15" style:family="text">
      <style:text-properties fo:font-size="11pt" style:font-size-asian="11pt" style:font-name-complex="Arial" style:font-size-complex="11pt" style:font-weight-complex="bold"/>
    </style:style>
    <style:style style:name="T311_16" style:family="text">
      <style:text-properties fo:font-size="11pt" style:font-size-asian="11pt" style:font-name-complex="Arial" style:font-size-complex="11pt" style:font-weight-complex="bold"/>
    </style:style>
    <style:style style:name="P312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312_1" style:family="text">
      <style:text-properties fo:font-size="11pt" style:font-size-asian="11pt" style:font-name-complex="Arial" style:font-size-complex="11pt" style:font-weight-complex="bold"/>
    </style:style>
    <style:style style:name="T312_2" style:family="text">
      <style:text-properties fo:font-size="11pt" style:font-size-asian="11pt" style:font-name-complex="Arial" style:font-size-complex="11pt" style:font-weight-complex="bold"/>
    </style:style>
    <style:style style:name="T312_3" style:family="text">
      <style:text-properties fo:font-size="11pt" style:font-size-asian="11pt" style:font-name-complex="Arial" style:font-size-complex="11pt" style:font-weight-complex="bold"/>
    </style:style>
    <style:style style:name="T312_4" style:family="text">
      <style:text-properties fo:font-size="11pt" style:font-size-asian="11pt" style:font-name-complex="Arial" style:font-size-complex="11pt" style:font-weight-complex="bold"/>
    </style:style>
    <style:style style:name="T312_5" style:family="text">
      <style:text-properties fo:font-size="11pt" style:font-size-asian="11pt" style:font-name-complex="Arial" style:font-size-complex="11pt" style:font-weight-complex="bold"/>
    </style:style>
    <style:style style:name="T312_6" style:family="text">
      <style:text-properties fo:font-size="11pt" style:font-size-asian="11pt" style:font-name-complex="Arial" style:font-size-complex="11pt" style:font-weight-complex="bold"/>
    </style:style>
    <style:style style:name="T312_7" style:family="text">
      <style:text-properties fo:font-size="11pt" style:font-size-asian="11pt" style:font-name-complex="Arial" style:font-size-complex="11pt" style:font-weight-complex="bold"/>
    </style:style>
    <style:style style:name="T312_8" style:family="text">
      <style:text-properties fo:font-size="11pt" style:font-size-asian="11pt" style:font-name-complex="Arial" style:font-size-complex="11pt" style:font-weight-complex="bold"/>
    </style:style>
    <style:style style:name="T312_9" style:family="text">
      <style:text-properties fo:font-size="11pt" style:font-size-asian="11pt" style:font-name-complex="Arial" style:font-size-complex="11pt" style:font-weight-complex="bold"/>
    </style:style>
    <style:style style:name="T312_10" style:family="text">
      <style:text-properties fo:font-size="11pt" style:font-size-asian="11pt" style:font-name-complex="Arial" style:font-size-complex="11pt" style:font-weight-complex="bold"/>
    </style:style>
    <style:style style:name="T312_11" style:family="text">
      <style:text-properties fo:font-size="11pt" style:font-size-asian="11pt" style:font-name-complex="Arial" style:font-size-complex="11pt" style:font-weight-complex="bold"/>
    </style:style>
    <style:style style:name="T312_12" style:family="text">
      <style:text-properties fo:font-size="11pt" style:font-size-asian="11pt" style:font-name-complex="Arial" style:font-size-complex="11pt" style:font-weight-complex="bold"/>
    </style:style>
    <style:style style:name="T312_13" style:family="text">
      <style:text-properties fo:font-size="11pt" style:font-size-asian="11pt" style:font-name-complex="Arial" style:font-size-complex="11pt" style:font-weight-complex="bold"/>
    </style:style>
    <style:style style:name="T312_14" style:family="text">
      <style:text-properties fo:font-size="11pt" style:font-size-asian="11pt" style:font-name-complex="Arial" style:font-size-complex="11pt" style:font-weight-complex="bold"/>
    </style:style>
    <style:style style:name="T312_15" style:family="text">
      <style:text-properties fo:font-size="11pt" style:font-size-asian="11pt" style:font-name-complex="Arial" style:font-size-complex="11pt" style:font-weight-complex="bold"/>
    </style:style>
    <style:style style:name="T312_16" style:family="text">
      <style:text-properties fo:font-size="11pt" style:font-size-asian="11pt" style:font-name-complex="Arial" style:font-size-complex="11pt" style:font-weight-complex="bold"/>
    </style:style>
    <style:style style:name="T312_17" style:family="text">
      <style:text-properties fo:font-size="11pt" style:font-size-asian="11pt" style:font-name-complex="Arial" style:font-size-complex="11pt" style:font-weight-complex="bold"/>
    </style:style>
    <style:style style:name="T312_18" style:family="text">
      <style:text-properties fo:font-size="11pt" style:font-size-asian="11pt" style:font-name-complex="Arial" style:font-size-complex="11pt" style:font-weight-complex="bold"/>
    </style:style>
    <style:style style:name="T312_19" style:family="text">
      <style:text-properties fo:font-size="11pt" style:font-size-asian="11pt" style:font-name-complex="Arial" style:font-size-complex="11pt" style:font-weight-complex="bold"/>
    </style:style>
    <style:style style:name="T312_20" style:family="text">
      <style:text-properties fo:font-size="11pt" style:font-size-asian="11pt" style:font-name-complex="Arial" style:font-size-complex="11pt" style:font-weight-complex="bold"/>
    </style:style>
    <style:style style:name="T312_21" style:family="text">
      <style:text-properties fo:font-size="11pt" style:font-size-asian="11pt" style:font-name-complex="Arial" style:font-size-complex="11pt" style:font-weight-complex="bold"/>
    </style:style>
    <style:style style:name="T312_22" style:family="text">
      <style:text-properties fo:font-size="11pt" style:font-size-asian="11pt" style:font-name-complex="Arial" style:font-size-complex="11pt" style:font-weight-complex="bold"/>
    </style:style>
    <style:style style:name="P313" style:family="paragraph" style:parent-style-name="List_20_Paragraph">
      <style:paragraph-properties fo:text-align="justify" fo:text-indent="-0.63cm" fo:margin-left="1.259cm"/>
      <style:text-properties fo:font-size="11pt" style:font-size-asian="11pt" style:font-name-complex="Arial" style:font-size-complex="11pt" style:font-weight-complex="bold"/>
    </style:style>
    <style:style style:name="T313_1" style:family="text">
      <style:text-properties fo:font-size="11pt" style:font-size-asian="11pt" style:font-name-complex="Arial" style:font-size-complex="11pt" style:font-weight-complex="bold"/>
    </style:style>
    <style:style style:name="T313_2" style:family="text">
      <style:text-properties fo:font-size="11pt" style:font-size-asian="11pt" style:font-name-complex="Arial" style:font-size-complex="11pt" style:font-weight-complex="bold"/>
    </style:style>
    <style:style style:name="T313_3" style:family="text">
      <style:text-properties fo:font-size="11pt" style:font-size-asian="11pt" style:font-name-complex="Arial" style:font-size-complex="11pt" style:font-weight-complex="bold"/>
    </style:style>
    <style:style style:name="T313_4" style:family="text">
      <style:text-properties fo:font-size="11pt" style:font-size-asian="11pt" style:font-name-complex="Arial" style:font-size-complex="11pt" style:font-weight-complex="bold"/>
    </style:style>
    <style:style style:name="T313_5" style:family="text">
      <style:text-properties fo:font-size="11pt" style:font-size-asian="11pt" style:font-name-complex="Arial" style:font-size-complex="11pt" style:font-weight-complex="bold"/>
    </style:style>
    <style:style style:name="T313_6" style:family="text">
      <style:text-properties fo:font-size="11pt" style:font-size-asian="11pt" style:font-name-complex="Arial" style:font-size-complex="11pt" style:font-weight-complex="bold"/>
    </style:style>
    <style:style style:name="T313_7" style:family="text">
      <style:text-properties fo:font-size="11pt" style:font-size-asian="11pt" style:font-name-complex="Arial" style:font-size-complex="11pt" style:font-weight-complex="bold"/>
    </style:style>
    <style:style style:name="T313_8" style:family="text">
      <style:text-properties fo:font-size="11pt" style:font-size-asian="11pt" style:font-name-complex="Arial" style:font-size-complex="11pt" style:font-weight-complex="bold"/>
    </style:style>
    <style:style style:name="T313_9" style:family="text">
      <style:text-properties fo:font-size="11pt" style:font-size-asian="11pt" style:font-name-complex="Arial" style:font-size-complex="11pt" style:font-weight-complex="bold"/>
    </style:style>
    <style:style style:name="T313_10" style:family="text">
      <style:text-properties fo:font-size="11pt" style:font-size-asian="11pt" style:font-name-complex="Arial" style:font-size-complex="11pt" style:font-weight-complex="bold"/>
    </style:style>
    <style:style style:name="T313_11" style:family="text">
      <style:text-properties fo:font-size="11pt" style:font-size-asian="11pt" style:font-name-complex="Arial" style:font-size-complex="11pt" style:font-weight-complex="bold"/>
    </style:style>
    <style:style style:name="T313_12" style:family="text">
      <style:text-properties fo:font-size="11pt" style:font-size-asian="11pt" style:font-name-complex="Arial" style:font-size-complex="11pt" style:font-weight-complex="bold"/>
    </style:style>
    <style:style style:name="T313_13" style:family="text">
      <style:text-properties fo:font-size="11pt" style:font-size-asian="11pt" style:font-name-complex="Arial" style:font-size-complex="11pt" style:font-weight-complex="bold"/>
    </style:style>
    <style:style style:name="T313_14" style:family="text">
      <style:text-properties fo:font-size="11pt" style:font-size-asian="11pt" style:font-name-complex="Arial" style:font-size-complex="11pt" style:font-weight-complex="bold"/>
    </style:style>
    <style:style style:name="T313_15" style:family="text">
      <style:text-properties fo:font-size="11pt" style:font-size-asian="11pt" style:font-name-complex="Arial" style:font-size-complex="11pt" style:font-weight-complex="bold"/>
    </style:style>
    <style:style style:name="P314" style:family="paragraph" style:parent-style-name="Normal">
      <style:paragraph-properties fo:text-align="justify" fo:margin-top="0.212cm"/>
    </style:style>
    <style:style style:name="T314_1" style:family="text">
      <style:text-properties fo:font-size="11pt" style:font-size-asian="11pt" style:font-name-complex="Arial" style:font-size-complex="11pt" fo:font-weight="bold" style:font-weight-asian="bold"/>
    </style:style>
    <style:style style:name="T314_2" style:family="text">
      <style:text-properties fo:font-size="11pt" style:font-size-asian="11pt" style:font-name-complex="Arial" style:font-size-complex="11pt" fo:font-weight="bold" style:font-weight-asian="bold"/>
    </style:style>
    <style:style style:name="T314_3" style:family="text">
      <style:text-properties fo:font-size="11pt" style:font-size-asian="11pt" style:font-name-complex="Arial" style:font-size-complex="11pt" fo:font-weight="bold" style:font-weight-asian="bold"/>
    </style:style>
    <style:style style:name="P315" style:family="paragraph" style:parent-style-name="Normal">
      <style:paragraph-properties fo:text-align="justify" fo:margin-top="0.212cm"/>
    </style:style>
    <style:style style:name="T315_1" style:family="text">
      <style:text-properties fo:font-size="11pt" style:font-size-asian="11pt" style:font-name-complex="Arial" style:font-size-complex="11pt"/>
    </style:style>
    <style:style style:name="T315_2" style:family="text">
      <style:text-properties fo:font-size="11pt" style:font-size-asian="11pt" style:font-name-complex="Arial" style:font-size-complex="11pt"/>
    </style:style>
    <style:style style:name="T315_3" style:family="text">
      <style:text-properties fo:font-size="11pt" style:font-size-asian="11pt" style:font-name-complex="Arial" style:font-size-complex="11pt"/>
    </style:style>
    <style:style style:name="T315_4" style:family="text">
      <style:text-properties fo:font-size="11pt" style:font-size-asian="11pt" style:font-name-complex="Arial" style:font-size-complex="11pt"/>
    </style:style>
    <style:style style:name="T315_5" style:family="text">
      <style:text-properties fo:font-size="11pt" style:font-size-asian="11pt" style:font-name-complex="Arial" style:font-size-complex="11pt"/>
    </style:style>
    <style:style style:name="T315_6" style:family="text">
      <style:text-properties fo:font-size="11pt" style:font-size-asian="11pt" style:font-name-complex="Arial" style:font-size-complex="11pt"/>
    </style:style>
    <style:style style:name="T315_7" style:family="text">
      <style:text-properties fo:font-size="11pt" style:font-size-asian="11pt" style:font-name-complex="Arial" style:font-size-complex="11pt"/>
    </style:style>
    <style:style style:name="T315_8" style:family="text">
      <style:text-properties fo:font-size="11pt" style:font-size-asian="11pt" style:font-name-complex="Arial" style:font-size-complex="11pt"/>
    </style:style>
    <style:style style:name="T315_9" style:family="text">
      <style:text-properties fo:font-size="11pt" style:font-size-asian="11pt" style:font-name-complex="Arial" style:font-size-complex="11pt"/>
    </style:style>
    <style:style style:name="T315_10" style:family="text">
      <style:text-properties fo:font-size="11pt" style:font-size-asian="11pt" style:font-name-complex="Arial" style:font-size-complex="11pt"/>
    </style:style>
    <style:style style:name="T315_11" style:family="text">
      <style:text-properties fo:font-size="11pt" style:font-size-asian="11pt" style:font-name-complex="Arial" style:font-size-complex="11pt"/>
    </style:style>
    <style:style style:name="T315_12" style:family="text">
      <style:text-properties fo:font-size="11pt" style:font-size-asian="11pt" style:font-name-complex="Arial" style:font-size-complex="11pt"/>
    </style:style>
    <style:style style:name="T315_13" style:family="text">
      <style:text-properties fo:font-size="11pt" style:font-size-asian="11pt" style:font-name-complex="Arial" style:font-size-complex="11pt"/>
    </style:style>
    <style:style style:name="T315_14" style:family="text">
      <style:text-properties fo:font-size="11pt" style:font-size-asian="11pt" style:font-name-complex="Arial" style:font-size-complex="11pt"/>
    </style:style>
    <style:style style:name="T315_15" style:family="text">
      <style:text-properties fo:font-size="11pt" style:font-size-asian="11pt" style:font-name-complex="Arial" style:font-size-complex="11pt"/>
    </style:style>
    <style:style style:name="T315_16" style:family="text">
      <style:text-properties fo:font-size="11pt" style:font-size-asian="11pt" style:font-name-complex="Arial" style:font-size-complex="11pt"/>
    </style:style>
    <style:style style:name="T315_17" style:family="text">
      <style:text-properties fo:font-size="11pt" style:font-size-asian="11pt" style:font-name-complex="Arial" style:font-size-complex="11pt"/>
    </style:style>
    <style:style style:name="T315_18" style:family="text">
      <style:text-properties fo:font-size="11pt" style:font-size-asian="11pt" style:font-name-complex="Arial" style:font-size-complex="11pt"/>
    </style:style>
    <style:style style:name="P316" style:family="paragraph" style:parent-style-name="Normal">
      <style:paragraph-properties fo:text-align="justify" fo:margin-top="0.212cm"/>
    </style:style>
    <style:style style:name="T31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7" style:family="paragraph" style:parent-style-name="Normal">
      <style:paragraph-properties fo:text-align="justify" fo:margin-top="0.212cm"/>
    </style:style>
    <style:style style:name="T317_1" style:family="text">
      <style:text-properties fo:font-size="11pt" style:font-size-asian="11pt" style:font-name-complex="Arial" style:font-size-complex="11pt"/>
    </style:style>
    <style:style style:name="T317_2" style:family="text">
      <style:text-properties fo:font-size="11pt" style:font-size-asian="11pt" style:font-name-complex="Arial" style:font-size-complex="11pt"/>
    </style:style>
    <style:style style:name="T317_3" style:family="text">
      <style:text-properties fo:font-size="11pt" style:font-size-asian="11pt" style:font-name-complex="Arial" style:font-size-complex="11pt"/>
    </style:style>
    <style:style style:name="T317_4" style:family="text">
      <style:text-properties fo:font-size="11pt" style:font-size-asian="11pt" style:font-name-complex="Arial" style:font-size-complex="11pt"/>
    </style:style>
    <style:style style:name="T317_5" style:family="text">
      <style:text-properties fo:font-size="11pt" style:font-size-asian="11pt" style:font-name-complex="Arial" style:font-size-complex="11pt"/>
    </style:style>
    <style:style style:name="T317_6" style:family="text">
      <style:text-properties fo:font-size="11pt" style:font-size-asian="11pt" style:font-name-complex="Arial" style:font-size-complex="11pt"/>
    </style:style>
    <style:style style:name="T317_7" style:family="text">
      <style:text-properties fo:font-size="11pt" style:font-size-asian="11pt" style:font-name-complex="Arial" style:font-size-complex="11pt"/>
    </style:style>
    <style:style style:name="T317_8" style:family="text">
      <style:text-properties fo:font-size="11pt" style:font-size-asian="11pt" style:font-name-complex="Arial" style:font-size-complex="11pt"/>
    </style:style>
    <style:style style:name="T317_9" style:family="text">
      <style:text-properties fo:font-size="11pt" style:font-size-asian="11pt" style:font-name-complex="Arial" style:font-size-complex="11pt"/>
    </style:style>
    <style:style style:name="T317_10" style:family="text">
      <style:text-properties fo:font-size="11pt" style:font-size-asian="11pt" style:font-name-complex="Arial" style:font-size-complex="11pt"/>
    </style:style>
    <style:style style:name="T317_11" style:family="text">
      <style:text-properties fo:font-size="11pt" style:font-size-asian="11pt" style:font-name-complex="Arial" style:font-size-complex="11pt"/>
    </style:style>
    <style:style style:name="T317_12" style:family="text">
      <style:text-properties fo:font-size="11pt" style:font-size-asian="11pt" style:font-name-complex="Arial" style:font-size-complex="11pt"/>
    </style:style>
    <style:style style:name="T317_13" style:family="text">
      <style:text-properties fo:font-size="11pt" style:font-size-asian="11pt" style:font-name-complex="Arial" style:font-size-complex="11pt"/>
    </style:style>
    <style:style style:name="T317_14" style:family="text">
      <style:text-properties fo:font-size="11pt" style:font-size-asian="11pt" style:font-name-complex="Arial" style:font-size-complex="11pt"/>
    </style:style>
    <style:style style:name="T317_15" style:family="text">
      <style:text-properties fo:font-size="11pt" style:font-size-asian="11pt" style:font-name-complex="Arial" style:font-size-complex="11pt"/>
    </style:style>
    <style:style style:name="T317_16" style:family="text">
      <style:text-properties fo:font-size="11pt" style:font-size-asian="11pt" style:font-name-complex="Arial" style:font-size-complex="11pt"/>
    </style:style>
    <style:style style:name="T317_17" style:family="text">
      <style:text-properties fo:font-size="11pt" style:font-size-asian="11pt" style:font-name-complex="Arial" style:font-size-complex="11pt"/>
    </style:style>
    <style:style style:name="T317_18" style:family="text">
      <style:text-properties fo:font-size="11pt" style:font-size-asian="11pt" style:font-name-complex="Arial" style:font-size-complex="11pt"/>
    </style:style>
    <style:style style:name="T317_19" style:family="text">
      <style:text-properties fo:font-size="11pt" style:font-size-asian="11pt" style:font-name-complex="Arial" style:font-size-complex="11pt"/>
    </style:style>
    <style:style style:name="T317_20" style:family="text">
      <style:text-properties fo:font-size="11pt" style:font-size-asian="11pt" style:font-name-complex="Arial" style:font-size-complex="11pt"/>
    </style:style>
    <style:style style:name="T317_21" style:family="text">
      <style:text-properties fo:font-size="11pt" style:font-size-asian="11pt" style:font-name-complex="Arial" style:font-size-complex="11pt"/>
    </style:style>
    <style:style style:name="T317_22" style:family="text">
      <style:text-properties fo:font-size="11pt" style:font-size-asian="11pt" style:font-name-complex="Arial" style:font-size-complex="11pt"/>
    </style:style>
    <style:style style:name="T317_23" style:family="text">
      <style:text-properties fo:font-size="11pt" style:font-size-asian="11pt" style:font-name-complex="Arial" style:font-size-complex="11pt"/>
    </style:style>
    <style:style style:name="T317_24" style:family="text">
      <style:text-properties fo:font-size="11pt" style:font-size-asian="11pt" style:font-name-complex="Arial" style:font-size-complex="11pt"/>
    </style:style>
    <style:style style:name="T317_25" style:family="text">
      <style:text-properties fo:font-size="11pt" style:font-size-asian="11pt" style:font-name-complex="Arial" style:font-size-complex="11pt"/>
    </style:style>
    <style:style style:name="T317_26" style:family="text">
      <style:text-properties fo:font-size="11pt" style:font-size-asian="11pt" style:font-name-complex="Arial" style:font-size-complex="11pt"/>
    </style:style>
    <style:style style:name="T317_27" style:family="text">
      <style:text-properties fo:font-size="11pt" style:font-size-asian="11pt" style:font-name-complex="Arial" style:font-size-complex="11pt"/>
    </style:style>
    <style:style style:name="T317_28" style:family="text">
      <style:text-properties fo:font-size="11pt" style:font-size-asian="11pt" style:font-name-complex="Arial" style:font-size-complex="11pt"/>
    </style:style>
    <style:style style:name="T317_29" style:family="text">
      <style:text-properties fo:font-size="11pt" style:font-size-asian="11pt" style:font-name-complex="Arial" style:font-size-complex="11pt"/>
    </style:style>
    <style:style style:name="T317_30" style:family="text">
      <style:text-properties fo:font-size="11pt" style:font-size-asian="11pt" style:font-name-complex="Arial" style:font-size-complex="11pt"/>
    </style:style>
    <style:style style:name="T317_31" style:family="text">
      <style:text-properties fo:font-size="11pt" style:font-size-asian="11pt" style:font-name-complex="Arial" style:font-size-complex="11pt"/>
    </style:style>
    <style:style style:name="T317_32" style:family="text">
      <style:text-properties fo:font-size="11pt" style:font-size-asian="11pt" style:font-name-complex="Arial" style:font-size-complex="11pt"/>
    </style:style>
    <style:style style:name="T317_33" style:family="text">
      <style:text-properties fo:font-size="11pt" style:font-size-asian="11pt" style:font-name-complex="Arial" style:font-size-complex="11pt"/>
    </style:style>
    <style:style style:name="P318" style:family="paragraph" style:parent-style-name="Normal">
      <style:paragraph-properties fo:margin-top="0.212cm" fo:margin-bottom="0.423cm"/>
      <style:text-properties fo:font-size="11pt" style:font-size-asian="11pt" style:font-name-complex="Arial" style:font-size-complex="11pt"/>
    </style:style>
    <style:style style:name="P319" style:family="paragraph" style:parent-style-name="Normal">
      <style:paragraph-properties fo:margin-top="0.212cm" fo:margin-bottom="0.423cm"/>
      <style:text-properties fo:font-size="11pt" style:font-size-asian="11pt" style:font-name-complex="Arial" style:font-size-complex="11pt"/>
    </style:style>
    <style:style style:name="P320" style:family="paragraph" style:parent-style-name="Normal">
      <style:paragraph-properties fo:margin-top="0.212cm" fo:margin-bottom="0.423cm"/>
      <style:text-properties fo:font-size="11pt" style:font-size-asian="11pt" style:font-name-complex="Arial" style:font-size-complex="11pt"/>
    </style:style>
    <style:style style:name="P321" style:family="paragraph" style:parent-style-name="Normal">
      <style:paragraph-properties fo:margin-top="0.212cm" fo:margin-bottom="0.423cm"/>
      <style:text-properties fo:font-size="11pt" style:font-size-asian="11pt" style:font-name-complex="Arial" style:font-size-complex="11pt"/>
    </style:style>
    <style:style style:name="P322" style:family="paragraph" style:parent-style-name="Normal">
      <style:paragraph-properties fo:margin-top="0.212cm" fo:margin-bottom="0.423cm"/>
      <style:text-properties fo:font-size="11pt" style:font-size-asian="11pt" style:font-name-complex="Arial" style:font-size-complex="11pt"/>
    </style:style>
    <style:style style:name="P323" style:family="paragraph" style:parent-style-name="Normal">
      <style:paragraph-properties fo:margin-top="0.212cm" fo:margin-bottom="0.423cm"/>
      <style:text-properties fo:font-size="11pt" style:font-size-asian="11pt" style:font-name-complex="Arial" style:font-size-complex="11pt"/>
    </style:style>
    <style:style style:name="Table14" style:family="table">
      <style:table-properties table:align="left" style:width="16.503cm" fo:margin-left="-0.259cm"/>
    </style:style>
    <style:style style:name="Column57" style:family="table-column">
      <style:table-column-properties style:column-width="3.013cm"/>
    </style:style>
    <style:style style:name="Column58" style:family="table-column">
      <style:table-column-properties style:column-width="1.238cm"/>
    </style:style>
    <style:style style:name="Column59" style:family="table-column">
      <style:table-column-properties style:column-width="1.501cm"/>
    </style:style>
    <style:style style:name="Column60" style:family="table-column">
      <style:table-column-properties style:column-width="6.251cm"/>
    </style:style>
    <style:style style:name="Column61" style:family="table-column">
      <style:table-column-properties style:column-width="4.5cm"/>
    </style:style>
    <style:style style:name="Row37" style:family="table-row">
      <style:table-row-properties style:min-row-height="0.863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8" style:family="table-row">
      <style:table-row-properties style:min-row-height="0.612cm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9" style:family="table-row">
      <style:table-row-properties style:min-row-height="0.609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34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15" style:family="table">
      <style:table-properties table:align="left" style:width="16.494cm" fo:margin-left="0cm"/>
    </style:style>
    <style:style style:name="Column62" style:family="table-column">
      <style:table-column-properties style:column-width="3.995cm"/>
    </style:style>
    <style:style style:name="Column63" style:family="table-column">
      <style:table-column-properties style:column-width="4.015cm"/>
    </style:style>
    <style:style style:name="Column64" style:family="table-column">
      <style:table-column-properties style:column-width="8.484cm"/>
    </style:style>
    <style:style style:name="Row40" style:family="table-row">
      <style:table-row-properties style:min-row-height="0.482cm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1" style:family="table-row"/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/>
    </style:style>
    <style:style style:name="T339_2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/>
    </style:style>
    <style:style style:name="T339_3" style:family="text">
      <style:text-properties fo:color="#242424" style:font-name="Arial" fo:font-size="11pt" style:font-name-asian="Aptos Narrow" style:font-size-asian="11pt" style:font-name-complex="Arial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background-color="#ffffff" fo:line-height="100%" fo:margin-bottom="0cm"/>
    </style:style>
    <style:style style:name="T340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40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40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41" style:family="paragraph" style:parent-style-name="Normal">
      <style:paragraph-properties fo:background-color="#ffffff" fo:line-height="100%" fo:margin-bottom="0cm"/>
    </style:style>
    <style:style style:name="T341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41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41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41_4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41_5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42" style:family="paragraph" style:parent-style-name="Normal">
      <style:paragraph-properties fo:background-color="#ffffff" fo:line-height="100%" fo:margin-bottom="0cm"/>
    </style:style>
    <style:style style:name="T342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43" style:family="paragraph" style:parent-style-name="Normal">
      <style:paragraph-properties fo:background-color="#ffffff" fo:line-height="100%" fo:margin-bottom="0cm"/>
    </style:style>
    <style:style style:name="T343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44" style:family="paragraph" style:parent-style-name="Normal">
      <style:paragraph-properties fo:background-color="#ffffff" fo:line-height="100%" fo:margin-bottom="0cm"/>
    </style:style>
    <style:style style:name="T344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45" style:family="paragraph" style:parent-style-name="Normal">
      <style:paragraph-properties fo:background-color="#ffffff" fo:line-height="100%" fo:margin-bottom="0cm"/>
    </style:style>
    <style:style style:name="T345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P346" style:family="paragraph" style:parent-style-name="Normal">
      <style:paragraph-properties fo:background-color="#ffffff" fo:line-height="100%" fo:margin-bottom="0cm"/>
    </style:style>
    <style:style style:name="T3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47" style:family="paragraph" style:parent-style-name="Normal">
      <style:paragraph-properties fo:text-align="justify" fo:margin-bottom="0.212cm"/>
    </style:style>
    <style:style style:name="T3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8" style:family="paragraph" style:parent-style-name="Normal">
      <style:paragraph-properties fo:text-align="justify" fo:margin-bottom="0.212cm"/>
    </style:style>
    <style:style style:name="T348_1" style:family="text">
      <style:text-properties fo:font-size="11pt" style:font-size-asian="11pt" style:font-name-complex="Arial" style:font-size-complex="11pt"/>
    </style:style>
    <style:style style:name="T348_2" style:family="text">
      <style:text-properties fo:font-size="11pt" style:font-size-asian="11pt" style:font-name-complex="Arial" style:font-size-complex="11pt"/>
    </style:style>
    <style:style style:name="T348_3" style:family="text">
      <style:text-properties fo:font-size="11pt" style:font-size-asian="11pt" style:font-name-complex="Arial" style:font-size-complex="11pt"/>
    </style:style>
    <style:style style:name="T348_4" style:family="text">
      <style:text-properties fo:font-size="11pt" style:font-size-asian="11pt" style:font-name-complex="Arial" style:font-size-complex="11pt"/>
    </style:style>
    <style:style style:name="T348_5" style:family="text">
      <style:text-properties fo:font-size="11pt" style:font-size-asian="11pt" style:font-name-complex="Arial" style:font-size-complex="11pt"/>
    </style:style>
    <style:style style:name="T348_6" style:family="text">
      <style:text-properties fo:font-size="11pt" style:font-size-asian="11pt" style:font-name-complex="Arial" style:font-size-complex="11pt"/>
    </style:style>
    <style:style style:name="T348_7" style:family="text">
      <style:text-properties fo:font-size="11pt" style:font-size-asian="11pt" style:font-name-complex="Arial" style:font-size-complex="11pt"/>
    </style:style>
    <style:style style:name="T348_8" style:family="text">
      <style:text-properties fo:font-size="11pt" style:font-size-asian="11pt" style:font-name-complex="Arial" style:font-size-complex="11pt"/>
    </style:style>
    <style:style style:name="T348_9" style:family="text">
      <style:text-properties fo:font-size="11pt" style:font-size-asian="11pt" style:font-name-complex="Arial" style:font-size-complex="11pt"/>
    </style:style>
    <style:style style:name="T348_10" style:family="text">
      <style:text-properties fo:font-size="11pt" style:font-size-asian="11pt" style:font-name-complex="Arial" style:font-size-complex="11pt"/>
    </style:style>
    <style:style style:name="T348_11" style:family="text">
      <style:text-properties fo:font-size="11pt" style:font-size-asian="11pt" style:font-name-complex="Arial" style:font-size-complex="11pt"/>
    </style:style>
    <style:style style:name="T348_12" style:family="text">
      <style:text-properties fo:font-size="11pt" style:font-size-asian="11pt" style:font-name-complex="Arial" style:font-size-complex="11pt"/>
    </style:style>
    <style:style style:name="T348_13" style:family="text">
      <style:text-properties fo:font-size="11pt" style:font-size-asian="11pt" style:font-name-complex="Arial" style:font-size-complex="11pt"/>
    </style:style>
    <style:style style:name="T348_14" style:family="text">
      <style:text-properties fo:font-size="11pt" style:font-size-asian="11pt" style:font-name-complex="Arial" style:font-size-complex="11pt"/>
    </style:style>
    <style:style style:name="T348_15" style:family="text">
      <style:text-properties fo:font-size="11pt" style:font-size-asian="11pt" style:font-name-complex="Arial" style:font-size-complex="11pt"/>
    </style:style>
    <style:style style:name="T348_16" style:family="text">
      <style:text-properties fo:font-size="11pt" style:font-size-asian="11pt" style:font-name-complex="Arial" style:font-size-complex="11pt"/>
    </style:style>
    <style:style style:name="P349" style:family="paragraph" style:parent-style-name="Normal">
      <style:paragraph-properties fo:text-align="justify" fo:margin-bottom="0.212cm"/>
    </style:style>
    <style:style style:name="T349_1" style:family="text">
      <style:text-properties fo:font-size="11pt" style:font-size-asian="11pt" style:font-name-complex="Arial" style:font-size-complex="11pt"/>
    </style:style>
    <style:style style:name="T349_2" style:family="text">
      <style:text-properties fo:font-size="11pt" style:font-size-asian="11pt" style:font-name-complex="Arial" style:font-size-complex="11pt"/>
    </style:style>
    <style:style style:name="T349_3" style:family="text">
      <style:text-properties fo:font-size="11pt" style:font-size-asian="11pt" style:font-name-complex="Arial" style:font-size-complex="11pt"/>
    </style:style>
    <style:style style:name="T349_4" style:family="text">
      <style:text-properties fo:font-size="11pt" style:font-size-asian="11pt" style:font-name-complex="Arial" style:font-size-complex="11pt"/>
    </style:style>
    <style:style style:name="T349_5" style:family="text">
      <style:text-properties fo:font-size="11pt" style:font-size-asian="11pt" style:font-name-complex="Arial" style:font-size-complex="11pt"/>
    </style:style>
    <style:style style:name="T349_6" style:family="text">
      <style:text-properties fo:font-size="11pt" style:font-size-asian="11pt" style:font-name-complex="Arial" style:font-size-complex="11pt"/>
    </style:style>
    <style:style style:name="T349_7" style:family="text">
      <style:text-properties fo:font-size="11pt" style:font-size-asian="11pt" style:font-name-complex="Arial" style:font-size-complex="11pt"/>
    </style:style>
    <style:style style:name="T349_8" style:family="text">
      <style:text-properties fo:font-size="11pt" style:font-size-asian="11pt" style:font-name-complex="Arial" style:font-size-complex="11pt"/>
    </style:style>
    <style:style style:name="T349_9" style:family="text">
      <style:text-properties fo:font-size="11pt" style:font-size-asian="11pt" style:font-name-complex="Arial" style:font-size-complex="11pt"/>
    </style:style>
    <style:style style:name="T349_10" style:family="text">
      <style:text-properties fo:font-size="11pt" style:font-size-asian="11pt" style:font-name-complex="Arial" style:font-size-complex="11pt"/>
    </style:style>
    <style:style style:name="T349_11" style:family="text">
      <style:text-properties fo:font-size="11pt" style:font-size-asian="11pt" style:font-name-complex="Arial" style:font-size-complex="11pt"/>
    </style:style>
    <style:style style:name="T349_12" style:family="text">
      <style:text-properties fo:font-size="11pt" style:font-size-asian="11pt" style:font-name-complex="Arial" style:font-size-complex="11pt"/>
    </style:style>
    <style:style style:name="T349_13" style:family="text">
      <style:text-properties fo:font-size="11pt" style:font-size-asian="11pt" style:font-name-complex="Arial" style:font-size-complex="11pt"/>
    </style:style>
    <style:style style:name="T349_14" style:family="text">
      <style:text-properties fo:font-size="11pt" style:font-size-asian="11pt" style:font-name-complex="Arial" style:font-size-complex="11pt"/>
    </style:style>
    <style:style style:name="T349_15" style:family="text">
      <style:text-properties fo:font-size="11pt" style:font-size-asian="11pt" style:font-name-complex="Arial" style:font-size-complex="11pt"/>
    </style:style>
    <style:style style:name="T349_16" style:family="text">
      <style:text-properties fo:font-size="11pt" style:font-size-asian="11pt" style:font-name-complex="Arial" style:font-size-complex="11pt"/>
    </style:style>
    <style:style style:name="T349_17" style:family="text">
      <style:text-properties fo:font-size="11pt" style:font-size-asian="11pt" style:font-name-complex="Arial" style:font-size-complex="11pt"/>
    </style:style>
    <style:style style:name="T349_18" style:family="text">
      <style:text-properties fo:font-size="11pt" style:font-size-asian="11pt" style:font-name-complex="Arial" style:font-size-complex="11pt"/>
    </style:style>
    <style:style style:name="T349_19" style:family="text">
      <style:text-properties fo:font-size="11pt" style:font-size-asian="11pt" style:font-name-complex="Arial" style:font-size-complex="11pt"/>
    </style:style>
    <style:style style:name="P350" style:family="paragraph" style:parent-style-name="Normal">
      <style:paragraph-properties fo:text-align="justify" fo:margin-bottom="0.212cm"/>
    </style:style>
    <style:style style:name="T350_1" style:family="text">
      <style:text-properties fo:font-size="11pt" style:font-size-asian="11pt" style:font-name-complex="Arial" style:font-size-complex="11pt"/>
    </style:style>
    <style:style style:name="T350_2" style:family="text">
      <style:text-properties fo:font-size="11pt" style:font-size-asian="11pt" style:font-name-complex="Arial" style:font-size-complex="11pt"/>
    </style:style>
    <style:style style:name="T350_3" style:family="text">
      <style:text-properties fo:font-size="11pt" style:font-size-asian="11pt" style:font-name-complex="Arial" style:font-size-complex="11pt"/>
    </style:style>
    <style:style style:name="T350_4" style:family="text">
      <style:text-properties fo:font-size="11pt" style:font-size-asian="11pt" style:font-name-complex="Arial" style:font-size-complex="11pt"/>
    </style:style>
    <style:style style:name="T350_5" style:family="text">
      <style:text-properties fo:font-size="11pt" style:font-size-asian="11pt" style:font-name-complex="Arial" style:font-size-complex="11pt"/>
    </style:style>
    <style:style style:name="T350_6" style:family="text">
      <style:text-properties fo:font-size="11pt" style:font-size-asian="11pt" style:font-name-complex="Arial" style:font-size-complex="11pt"/>
    </style:style>
    <style:style style:name="T350_7" style:family="text">
      <style:text-properties fo:font-size="11pt" style:font-size-asian="11pt" style:font-name-complex="Arial" style:font-size-complex="11pt"/>
    </style:style>
    <style:style style:name="T350_8" style:family="text">
      <style:text-properties fo:font-size="11pt" style:font-size-asian="11pt" style:font-name-complex="Arial" style:font-size-complex="11pt"/>
    </style:style>
    <style:style style:name="T350_9" style:family="text">
      <style:text-properties fo:font-size="11pt" style:font-size-asian="11pt" style:font-name-complex="Arial" style:font-size-complex="11pt"/>
    </style:style>
    <style:style style:name="T350_10" style:family="text">
      <style:text-properties fo:font-size="11pt" style:font-size-asian="11pt" style:font-name-complex="Arial" style:font-size-complex="11pt"/>
    </style:style>
    <style:style style:name="T350_11" style:family="text">
      <style:text-properties fo:font-size="11pt" style:font-size-asian="11pt" style:font-name-complex="Arial" style:font-size-complex="11pt"/>
    </style:style>
    <style:style style:name="T350_12" style:family="text">
      <style:text-properties fo:font-size="11pt" style:font-size-asian="11pt" style:font-name-complex="Arial" style:font-size-complex="11pt"/>
    </style:style>
    <style:style style:name="T350_13" style:family="text">
      <style:text-properties fo:font-size="11pt" style:font-size-asian="11pt" style:font-name-complex="Arial" style:font-size-complex="11pt"/>
    </style:style>
    <style:style style:name="T350_14" style:family="text">
      <style:text-properties fo:font-size="11pt" style:font-size-asian="11pt" style:font-name-complex="Arial" style:font-size-complex="11pt"/>
    </style:style>
    <style:style style:name="T350_15" style:family="text">
      <style:text-properties fo:font-size="11pt" style:font-size-asian="11pt" style:font-name-complex="Arial" style:font-size-complex="11pt"/>
    </style:style>
    <style:style style:name="T350_16" style:family="text">
      <style:text-properties fo:font-size="11pt" style:font-size-asian="11pt" style:font-name-complex="Arial" style:font-size-complex="11pt"/>
    </style:style>
    <style:style style:name="T350_17" style:family="text">
      <style:text-properties fo:font-size="11pt" style:font-size-asian="11pt" style:font-name-complex="Arial" style:font-size-complex="11pt"/>
    </style:style>
    <style:style style:name="T350_18" style:family="text">
      <style:text-properties fo:font-size="11pt" style:font-size-asian="11pt" style:font-name-complex="Arial" style:font-size-complex="11pt"/>
    </style:style>
    <style:style style:name="T350_19" style:family="text">
      <style:text-properties fo:font-size="11pt" style:font-size-asian="11pt" style:font-name-complex="Arial" style:font-size-complex="11pt"/>
    </style:style>
    <style:style style:name="T350_20" style:family="text">
      <style:text-properties fo:font-size="11pt" style:font-size-asian="11pt" style:font-name-complex="Arial" style:font-size-complex="11pt"/>
    </style:style>
    <style:style style:name="T350_21" style:family="text">
      <style:text-properties fo:font-size="11pt" style:font-size-asian="11pt" style:font-name-complex="Arial" style:font-size-complex="11pt"/>
    </style:style>
    <style:style style:name="T350_22" style:family="text">
      <style:text-properties fo:font-size="11pt" style:font-size-asian="11pt" style:font-name-complex="Arial" style:font-size-complex="11pt"/>
    </style:style>
    <style:style style:name="T350_23" style:family="text">
      <style:text-properties fo:font-size="11pt" style:font-size-asian="11pt" style:font-name-complex="Arial" style:font-size-complex="11pt"/>
    </style:style>
    <style:style style:name="T350_24" style:family="text">
      <style:text-properties fo:font-size="11pt" style:font-size-asian="11pt" style:font-name-complex="Arial" style:font-size-complex="11pt"/>
    </style:style>
    <style:style style:name="T350_25" style:family="text">
      <style:text-properties fo:font-size="11pt" style:font-size-asian="11pt" style:font-name-complex="Arial" style:font-size-complex="11pt"/>
    </style:style>
    <style:style style:name="T350_26" style:family="text">
      <style:text-properties fo:font-size="11pt" style:font-size-asian="11pt" style:font-name-complex="Arial" style:font-size-complex="11pt"/>
    </style:style>
    <style:style style:name="T350_27" style:family="text">
      <style:text-properties fo:font-size="11pt" style:font-size-asian="11pt" style:font-name-complex="Arial" style:font-size-complex="11pt"/>
    </style:style>
    <style:style style:name="T350_28" style:family="text">
      <style:text-properties fo:font-size="11pt" style:font-size-asian="11pt" style:font-name-complex="Arial" style:font-size-complex="11pt"/>
    </style:style>
    <style:style style:name="T350_29" style:family="text">
      <style:text-properties fo:font-size="11pt" style:font-size-asian="11pt" style:font-name-complex="Arial" style:font-size-complex="11pt"/>
    </style:style>
    <style:style style:name="T350_30" style:family="text">
      <style:text-properties fo:font-size="11pt" style:font-size-asian="11pt" style:font-name-complex="Arial" style:font-size-complex="11pt"/>
    </style:style>
    <style:style style:name="P351" style:family="paragraph" style:parent-style-name="Normal">
      <style:paragraph-properties fo:text-align="justify" fo:margin-bottom="0.212cm"/>
    </style:style>
    <style:style style:name="T351_1" style:family="text">
      <style:text-properties fo:font-size="11pt" style:font-size-asian="11pt" style:font-name-complex="Arial" style:font-size-complex="11pt"/>
    </style:style>
    <style:style style:name="T351_2" style:family="text">
      <style:text-properties fo:font-size="11pt" style:font-name-asian="Arial" style:font-size-asian="11pt" style:font-name-complex="Arial" style:font-size-complex="11pt"/>
    </style:style>
    <style:style style:name="T351_3" style:family="text">
      <style:text-properties fo:font-size="11pt" style:font-name-asian="Arial" style:font-size-asian="11pt" style:font-name-complex="Arial" style:font-size-complex="11pt"/>
    </style:style>
    <style:style style:name="T351_4" style:family="text">
      <style:text-properties fo:font-size="11pt" style:font-name-asian="Arial" style:font-size-asian="11pt" style:font-name-complex="Arial" style:font-size-complex="11pt"/>
    </style:style>
    <style:style style:name="T351_5" style:family="text">
      <style:text-properties fo:font-size="11pt" style:font-name-asian="Arial" style:font-size-asian="11pt" style:font-name-complex="Arial" style:font-size-complex="11pt"/>
    </style:style>
    <style:style style:name="T351_6" style:family="text">
      <style:text-properties fo:font-size="11pt" style:font-name-asian="Arial" style:font-size-asian="11pt" style:font-name-complex="Arial" style:font-size-complex="11pt"/>
    </style:style>
    <style:style style:name="T351_7" style:family="text">
      <style:text-properties fo:font-size="11pt" style:font-name-asian="Arial" style:font-size-asian="11pt" style:font-name-complex="Arial" style:font-size-complex="11pt"/>
    </style:style>
    <style:style style:name="T351_8" style:family="text">
      <style:text-properties fo:font-size="11pt" style:font-name-asian="Arial" style:font-size-asian="11pt" style:font-name-complex="Arial" style:font-size-complex="11pt"/>
    </style:style>
    <style:style style:name="T351_9" style:family="text">
      <style:text-properties fo:font-size="11pt" style:font-name-asian="Arial" style:font-size-asian="11pt" style:font-name-complex="Arial" style:font-size-complex="11pt"/>
    </style:style>
    <style:style style:name="P35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52_1" style:family="text">
      <style:text-properties fo:font-size="11pt" style:font-size-asian="11pt" style:font-name-complex="Arial" style:font-size-complex="11pt"/>
    </style:style>
    <style:style style:name="T352_2" style:family="text">
      <style:text-properties fo:font-size="11pt" style:font-size-asian="11pt" style:font-name-complex="Arial" style:font-size-complex="11pt"/>
    </style:style>
    <style:style style:name="T352_3" style:family="text">
      <style:text-properties fo:font-size="11pt" style:font-size-asian="11pt" style:font-name-complex="Arial" style:font-size-complex="11pt"/>
    </style:style>
    <style:style style:name="T352_4" style:family="text">
      <style:text-properties fo:font-size="11pt" style:font-size-asian="11pt" style:font-name-complex="Arial" style:font-size-complex="11pt"/>
    </style:style>
    <style:style style:name="T352_5" style:family="text">
      <style:text-properties fo:font-size="11pt" style:font-size-asian="11pt" style:font-name-complex="Arial" style:font-size-complex="11pt"/>
    </style:style>
    <style:style style:name="T352_6" style:family="text">
      <style:text-properties fo:font-size="11pt" style:font-size-asian="11pt" style:font-name-complex="Arial" style:font-size-complex="11pt"/>
    </style:style>
    <style:style style:name="P35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53_1" style:family="text">
      <style:text-properties fo:font-size="11pt" style:font-size-asian="11pt" style:font-name-complex="Arial" style:font-size-complex="11pt"/>
    </style:style>
    <style:style style:name="T353_2" style:family="text">
      <style:text-properties fo:font-size="11pt" style:font-size-asian="11pt" style:font-name-complex="Arial" style:font-size-complex="11pt"/>
    </style:style>
    <style:style style:name="T353_3" style:family="text">
      <style:text-properties fo:font-size="11pt" style:font-size-asian="11pt" style:font-name-complex="Arial" style:font-size-complex="11pt"/>
    </style:style>
    <style:style style:name="T353_4" style:family="text">
      <style:text-properties fo:font-size="11pt" style:font-size-asian="11pt" style:font-name-complex="Arial" style:font-size-complex="11pt"/>
    </style:style>
    <style:style style:name="T353_5" style:family="text">
      <style:text-properties fo:font-size="11pt" style:font-size-asian="11pt" style:font-name-complex="Arial" style:font-size-complex="11pt"/>
    </style:style>
    <style:style style:name="T353_6" style:family="text">
      <style:text-properties fo:font-size="11pt" style:font-size-asian="11pt" style:font-name-complex="Arial" style:font-size-complex="11pt"/>
    </style:style>
    <style:style style:name="T353_7" style:family="text">
      <style:text-properties fo:font-size="11pt" style:font-size-asian="11pt" style:font-name-complex="Arial" style:font-size-complex="11pt"/>
    </style:style>
    <style:style style:name="T353_8" style:family="text">
      <style:text-properties fo:font-size="11pt" style:font-size-asian="11pt" style:font-name-complex="Arial" style:font-size-complex="11pt"/>
    </style:style>
    <style:style style:name="T353_9" style:family="text">
      <style:text-properties fo:font-size="11pt" style:font-size-asian="11pt" style:font-name-complex="Arial" style:font-size-complex="11pt"/>
    </style:style>
    <style:style style:name="T353_10" style:family="text">
      <style:text-properties fo:font-size="11pt" style:font-size-asian="11pt" style:font-name-complex="Arial" style:font-size-complex="11pt"/>
    </style:style>
    <style:style style:name="P354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354_1" style:family="text">
      <style:text-properties fo:font-size="11pt" style:font-size-asian="11pt" style:font-name-complex="Arial" style:font-size-complex="11pt"/>
    </style:style>
    <style:style style:name="T354_2" style:family="text">
      <style:text-properties fo:font-size="11pt" style:font-size-asian="11pt" style:font-name-complex="Arial" style:font-size-complex="11pt"/>
    </style:style>
    <style:style style:name="T354_3" style:family="text">
      <style:text-properties fo:font-size="11pt" style:font-size-asian="11pt" style:font-name-complex="Arial" style:font-size-complex="11pt"/>
    </style:style>
    <style:style style:name="T354_4" style:family="text">
      <style:text-properties fo:font-size="11pt" style:font-size-asian="11pt" style:font-name-complex="Arial" style:font-size-complex="11pt"/>
    </style:style>
    <style:style style:name="T354_5" style:family="text">
      <style:text-properties fo:font-size="11pt" style:font-size-asian="11pt" style:font-name-complex="Arial" style:font-size-complex="11pt"/>
    </style:style>
    <style:style style:name="T354_6" style:family="text">
      <style:text-properties fo:font-size="11pt" style:font-size-asian="11pt" style:font-name-complex="Arial" style:font-size-complex="11pt"/>
    </style:style>
    <style:style style:name="T354_7" style:family="text">
      <style:text-properties fo:font-size="11pt" style:font-size-asian="11pt" style:font-name-complex="Arial" style:font-size-complex="11pt"/>
    </style:style>
    <style:style style:name="T354_8" style:family="text">
      <style:text-properties fo:font-size="11pt" style:font-size-asian="11pt" style:font-name-complex="Arial" style:font-size-complex="11pt"/>
    </style:style>
    <style:style style:name="T354_9" style:family="text">
      <style:text-properties fo:font-size="11pt" style:font-size-asian="11pt" style:font-name-complex="Arial" style:font-size-complex="11pt"/>
    </style:style>
    <style:style style:name="T354_10" style:family="text">
      <style:text-properties fo:font-size="11pt" style:font-size-asian="11pt" style:font-name-complex="Arial" style:font-size-complex="11pt"/>
    </style:style>
    <style:style style:name="P355" style:family="paragraph" style:parent-style-name="Normal">
      <style:paragraph-properties fo:text-align="justify" fo:margin-bottom="0.212cm"/>
    </style:style>
    <style:style style:name="T355_1" style:family="text">
      <style:text-properties fo:font-size="11pt" style:font-size-asian="11pt" style:font-name-complex="Arial" style:font-size-complex="11pt"/>
    </style:style>
    <style:style style:name="T355_2" style:family="text">
      <style:text-properties fo:font-size="11pt" style:font-size-asian="11pt" style:font-name-complex="Arial" style:font-size-complex="11pt"/>
    </style:style>
    <style:style style:name="T355_3" style:family="text">
      <style:text-properties fo:font-size="11pt" style:font-size-asian="11pt" style:font-name-complex="Arial" style:font-size-complex="11pt"/>
    </style:style>
    <style:style style:name="T355_4" style:family="text">
      <style:text-properties fo:font-size="11pt" style:font-size-asian="11pt" style:font-name-complex="Arial" style:font-size-complex="11pt"/>
    </style:style>
    <style:style style:name="T355_5" style:family="text">
      <style:text-properties fo:font-size="11pt" style:font-size-asian="11pt" style:font-name-complex="Arial" style:font-size-complex="11pt"/>
    </style:style>
    <style:style style:name="T355_6" style:family="text">
      <style:text-properties fo:font-size="11pt" style:font-size-asian="11pt" style:font-name-complex="Arial" style:font-size-complex="11pt"/>
    </style:style>
    <style:style style:name="T355_7" style:family="text">
      <style:text-properties fo:font-size="11pt" style:font-size-asian="11pt" style:font-name-complex="Arial" style:font-size-complex="11pt"/>
    </style:style>
    <style:style style:name="T355_8" style:family="text">
      <style:text-properties fo:font-size="11pt" style:font-size-asian="11pt" style:font-name-complex="Arial" style:font-size-complex="11pt"/>
    </style:style>
    <style:style style:name="T355_9" style:family="text">
      <style:text-properties fo:font-size="11pt" style:font-size-asian="11pt" style:font-name-complex="Arial" style:font-size-complex="11pt"/>
    </style:style>
    <style:style style:name="T355_10" style:family="text">
      <style:text-properties fo:font-size="11pt" style:font-size-asian="11pt" style:font-name-complex="Arial" style:font-size-complex="11pt"/>
    </style:style>
    <style:style style:name="T355_11" style:family="text">
      <style:text-properties fo:font-size="11pt" style:font-size-asian="11pt" style:font-name-complex="Arial" style:font-size-complex="11pt"/>
    </style:style>
    <style:style style:name="T355_12" style:family="text">
      <style:text-properties fo:font-size="11pt" style:font-size-asian="11pt" style:font-name-complex="Arial" style:font-size-complex="11pt"/>
    </style:style>
    <style:style style:name="T355_13" style:family="text">
      <style:text-properties fo:font-size="11pt" style:font-size-asian="11pt" style:font-name-complex="Arial" style:font-size-complex="11pt"/>
    </style:style>
    <style:style style:name="T355_14" style:family="text">
      <style:text-properties fo:font-size="11pt" style:font-size-asian="11pt" style:font-name-complex="Arial" style:font-size-complex="11pt"/>
    </style:style>
    <style:style style:name="T355_15" style:family="text">
      <style:text-properties fo:font-size="11pt" style:font-size-asian="11pt" style:font-name-complex="Arial" style:font-size-complex="11pt"/>
    </style:style>
    <style:style style:name="T355_16" style:family="text">
      <style:text-properties fo:font-size="11pt" style:font-size-asian="11pt" style:font-name-complex="Arial" style:font-size-complex="11pt"/>
    </style:style>
    <style:style style:name="T355_17" style:family="text">
      <style:text-properties fo:font-size="11pt" style:font-size-asian="11pt" style:font-name-complex="Arial" style:font-size-complex="11pt"/>
    </style:style>
    <style:style style:name="T355_18" style:family="text">
      <style:text-properties fo:font-size="11pt" style:font-size-asian="11pt" style:font-name-complex="Arial" style:font-size-complex="11pt"/>
    </style:style>
    <style:style style:name="T355_19" style:family="text">
      <style:text-properties fo:font-size="11pt" style:font-size-asian="11pt" style:font-name-complex="Arial" style:font-size-complex="11pt"/>
    </style:style>
    <style:style style:name="T355_20" style:family="text">
      <style:text-properties fo:font-size="11pt" style:font-size-asian="11pt" style:font-name-complex="Arial" style:font-size-complex="11pt"/>
    </style:style>
    <style:style style:name="T355_21" style:family="text">
      <style:text-properties fo:font-size="11pt" style:font-size-asian="11pt" style:font-name-complex="Arial" style:font-size-complex="11pt"/>
    </style:style>
    <style:style style:name="T355_22" style:family="text">
      <style:text-properties fo:font-size="11pt" style:font-size-asian="11pt" style:font-name-complex="Arial" style:font-size-complex="11pt"/>
    </style:style>
    <style:style style:name="T355_23" style:family="text">
      <style:text-properties fo:font-size="11pt" style:font-size-asian="11pt" style:font-name-complex="Arial" style:font-size-complex="11pt"/>
    </style:style>
    <style:style style:name="T355_24" style:family="text">
      <style:text-properties fo:font-size="11pt" style:font-size-asian="11pt" style:font-name-complex="Arial" style:font-size-complex="11pt"/>
    </style:style>
    <style:style style:name="T355_25" style:family="text">
      <style:text-properties fo:font-size="11pt" style:font-size-asian="11pt" style:font-name-complex="Arial" style:font-size-complex="11pt"/>
    </style:style>
    <style:style style:name="T355_26" style:family="text">
      <style:text-properties fo:font-size="11pt" style:font-size-asian="11pt" style:font-name-complex="Arial" style:font-size-complex="11pt"/>
    </style:style>
    <style:style style:name="T355_27" style:family="text">
      <style:text-properties fo:font-size="11pt" style:font-size-asian="11pt" style:font-name-complex="Arial" style:font-size-complex="11pt"/>
    </style:style>
    <style:style style:name="T355_28" style:family="text">
      <style:text-properties fo:font-size="11pt" style:font-size-asian="11pt" style:font-name-complex="Arial" style:font-size-complex="11pt"/>
    </style:style>
    <style:style style:name="P356" style:family="paragraph" style:parent-style-name="Normal">
      <style:paragraph-properties fo:text-align="justify" fo:margin-bottom="0.212cm"/>
    </style:style>
    <style:style style:name="T356_1" style:family="text">
      <style:text-properties fo:font-size="11pt" style:font-size-asian="11pt" style:font-name-complex="Arial" style:font-size-complex="11pt" fo:font-weight="bold" style:font-weight-asian="bold"/>
    </style:style>
    <style:style style:name="T356_2" style:family="text">
      <style:text-properties fo:font-size="11pt" style:font-size-asian="11pt" style:font-name-complex="Arial" style:font-size-complex="11pt" fo:font-weight="bold" style:font-weight-asian="bold"/>
    </style:style>
    <style:style style:name="T356_3" style:family="text">
      <style:text-properties fo:font-size="11pt" style:font-size-asian="11pt" style:font-name-complex="Arial" style:font-size-complex="11pt" fo:font-weight="bold" style:font-weight-asian="bold"/>
    </style:style>
    <style:style style:name="P357" style:family="paragraph" style:parent-style-name="Normal">
      <style:paragraph-properties fo:margin-bottom="0.212cm"/>
    </style:style>
    <style:style style:name="T357_1" style:family="text">
      <style:text-properties fo:font-size="11pt" style:font-size-asian="11pt" style:font-name-complex="Arial" style:font-size-complex="11pt"/>
    </style:style>
    <style:style style:name="P358" style:family="paragraph" style:parent-style-name="Normal">
      <style:paragraph-properties fo:text-align="justify" fo:margin-bottom="0.212cm"/>
    </style:style>
    <style:style style:name="T358_1" style:family="text">
      <style:text-properties fo:font-size="11pt" style:font-size-asian="11pt" style:font-name-complex="Arial" style:font-size-complex="11pt" fo:font-weight="bold" style:font-weight-asian="bold"/>
    </style:style>
    <style:style style:name="P359" style:family="paragraph" style:parent-style-name="List_20_Paragraph">
      <style:paragraph-properties fo:text-align="justify"/>
    </style:style>
    <style:style style:name="T359_1" style:family="text">
      <style:text-properties fo:font-size="11pt" style:font-name-asian="Arial" style:font-size-asian="11pt" style:font-name-complex="Arial" style:font-size-complex="11pt"/>
    </style:style>
    <style:style style:name="T359_2" style:family="text">
      <style:text-properties fo:font-size="11pt" style:font-name-asian="Arial" style:font-size-asian="11pt" style:font-name-complex="Arial" style:font-size-complex="11pt"/>
    </style:style>
    <style:style style:name="T359_3" style:family="text">
      <style:text-properties fo:font-size="11pt" style:font-name-asian="Arial" style:font-size-asian="11pt" style:font-name-complex="Arial" style:font-size-complex="11pt"/>
    </style:style>
    <style:style style:name="T359_4" style:family="text">
      <style:text-properties style:text-position="super 58%" fo:font-size="11pt" style:font-name-asian="Arial" style:font-size-asian="11pt" style:font-name-complex="Arial" style:font-size-complex="11pt"/>
    </style:style>
    <style:style style:name="T359_5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360" style:family="paragraph" style:parent-style-name="Footnote_20_text"/>
    <style:style style:name="T360_1" style:family="text"/>
    <style:style style:name="T360_2" style:family="text">
      <style:text-properties style:font-name-complex="Arial"/>
    </style:style>
    <style:style style:name="T360_3" style:family="text">
      <style:text-properties fo:font-size="11pt" style:font-name-asian="Arial" style:font-size-asian="11pt" style:font-name-complex="Arial" style:font-size-complex="11pt"/>
    </style:style>
    <style:style style:name="T360_4" style:family="text">
      <style:text-properties fo:font-size="11pt" style:font-name-asian="Arial" style:font-size-asian="11pt" style:font-name-complex="Arial" style:font-size-complex="11pt"/>
    </style:style>
    <style:style style:name="T360_5" style:family="text">
      <style:text-properties fo:font-size="11pt" style:font-name-asian="Arial" style:font-size-asian="11pt" style:font-name-complex="Arial" style:font-size-complex="11pt"/>
    </style:style>
    <style:style style:name="T360_6" style:family="text">
      <style:text-properties fo:font-size="11pt" style:font-name-asian="Arial" style:font-size-asian="11pt" style:font-name-complex="Arial" style:font-size-complex="11pt"/>
    </style:style>
    <style:style style:name="T360_7" style:family="text">
      <style:text-properties fo:font-size="11pt" style:font-name-asian="Arial" style:font-size-asian="11pt" style:font-name-complex="Arial" style:font-size-complex="11pt"/>
    </style:style>
    <style:style style:name="T360_8" style:family="text">
      <style:text-properties fo:font-size="11pt" style:font-name-asian="Arial" style:font-size-asian="11pt" style:font-name-complex="Arial" style:font-size-complex="11pt"/>
    </style:style>
    <style:style style:name="T360_9" style:family="text">
      <style:text-properties fo:font-size="11pt" style:font-name-asian="Arial" style:font-size-asian="11pt" style:font-name-complex="Arial" style:font-size-complex="11pt"/>
    </style:style>
    <style:style style:name="T360_10" style:family="text">
      <style:text-properties fo:font-size="11pt" style:font-name-asian="Arial" style:font-size-asian="11pt" style:font-name-complex="Arial" style:font-size-complex="11pt"/>
    </style:style>
    <style:style style:name="T360_11" style:family="text">
      <style:text-properties fo:font-size="11pt" style:font-name-asian="Arial" style:font-size-asian="11pt" style:font-name-complex="Arial" style:font-size-complex="11pt"/>
    </style:style>
    <style:style style:name="T360_12" style:family="text">
      <style:text-properties fo:font-size="11pt" style:font-name-asian="Arial" style:font-size-asian="11pt" style:font-name-complex="Arial" style:font-size-complex="11pt"/>
    </style:style>
    <style:style style:name="T360_13" style:family="text">
      <style:text-properties fo:font-size="11pt" style:font-name-asian="Arial" style:font-size-asian="11pt" style:font-name-complex="Arial" style:font-size-complex="11pt"/>
    </style:style>
    <style:style style:name="T360_14" style:family="text">
      <style:text-properties fo:font-size="11pt" style:font-name-asian="Arial" style:font-size-asian="11pt" style:font-name-complex="Arial" style:font-size-complex="11pt"/>
    </style:style>
    <style:style style:name="T360_15" style:family="text">
      <style:text-properties fo:font-size="11pt" style:font-name-asian="Arial" style:font-size-asian="11pt" style:font-name-complex="Arial" style:font-size-complex="11pt"/>
    </style:style>
    <style:style style:name="P36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61_1" style:family="text">
      <style:text-properties fo:font-size="11pt" style:font-name-asian="Arial" style:font-size-asian="11pt" style:font-name-complex="Arial" style:font-size-complex="11pt"/>
    </style:style>
    <style:style style:name="T361_2" style:family="text">
      <style:text-properties fo:font-size="11pt" style:font-name-asian="Arial" style:font-size-asian="11pt" style:font-name-complex="Arial" style:font-size-complex="11pt"/>
    </style:style>
    <style:style style:name="T361_3" style:family="text">
      <style:text-properties fo:font-size="11pt" style:font-name-asian="Arial" style:font-size-asian="11pt" style:font-name-complex="Arial" style:font-size-complex="11pt"/>
    </style:style>
    <style:style style:name="T361_4" style:family="text">
      <style:text-properties fo:font-size="11pt" style:font-name-asian="Arial" style:font-size-asian="11pt" style:font-name-complex="Arial" style:font-size-complex="11pt"/>
    </style:style>
    <style:style style:name="T361_5" style:family="text">
      <style:text-properties fo:font-size="11pt" style:font-name-asian="Arial" style:font-size-asian="11pt" style:font-name-complex="Arial" style:font-size-complex="11pt"/>
    </style:style>
    <style:style style:name="T361_6" style:family="text">
      <style:text-properties fo:font-size="11pt" style:font-name-asian="Arial" style:font-size-asian="11pt" style:font-name-complex="Arial" style:font-size-complex="11pt"/>
    </style:style>
    <style:style style:name="T361_7" style:family="text">
      <style:text-properties fo:font-size="11pt" style:font-name-asian="Arial" style:font-size-asian="11pt" style:font-name-complex="Arial" style:font-size-complex="11pt"/>
    </style:style>
    <style:style style:name="P362" style:family="paragraph" style:parent-style-name="List_20_Paragraph">
      <style:paragraph-properties fo:text-align="justify" fo:text-indent="-0.63cm" fo:margin-left="1.259cm"/>
    </style:style>
    <style:style style:name="T362_1" style:family="text">
      <style:text-properties fo:font-size="11pt" style:font-name-asian="Arial" style:font-size-asian="11pt" style:font-name-complex="Arial" style:font-size-complex="11pt"/>
    </style:style>
    <style:style style:name="T362_2" style:family="text">
      <style:text-properties fo:font-size="11pt" style:font-size-asian="11pt" style:font-name-complex="Arial" style:font-size-complex="11pt"/>
    </style:style>
    <style:style style:name="T362_3" style:family="text" style:parent-style-name="List_20_Paragraph">
      <style:text-properties fo:font-size="11pt" style:font-size-asian="11pt" style:font-name-complex="Arial" style:font-size-complex="11pt"/>
    </style:style>
    <style:style style:name="P363" style:family="paragraph" style:parent-style-name="Normal"/>
    <style:style style:name="T363_1" style:family="text">
      <style:text-properties fo:font-size="10pt" style:font-size-asian="10pt" style:font-size-complex="10pt"/>
    </style:style>
    <style:style style:name="T363_2" style:family="text">
      <style:text-properties fo:font-size="10pt" style:font-size-asian="10pt" style:font-name-complex="Arial" style:font-size-complex="10pt"/>
    </style:style>
    <style:style style:name="T363_3" style:family="text">
      <style:text-properties fo:font-size="10pt" style:font-size-asian="10pt" style:font-name-complex="Arial" style:font-size-complex="10pt"/>
    </style:style>
    <style:style style:name="T363_4" style:family="text">
      <style:text-properties fo:font-size="10pt" style:font-size-asian="10pt" style:font-name-complex="Arial" style:font-size-complex="10pt"/>
    </style:style>
    <style:style style:name="T363_5" style:family="text">
      <style:text-properties fo:font-size="11pt" style:font-size-asian="11pt" style:font-name-complex="Arial" style:font-size-complex="11pt"/>
    </style:style>
    <style:style style:name="T363_6" style:family="text" style:parent-style-name="List_20_Paragraph">
      <style:text-properties fo:font-size="11pt" style:font-size-asian="11pt" style:font-name-complex="Arial" style:font-size-complex="11pt"/>
    </style:style>
    <style:style style:name="P364" style:family="paragraph" style:parent-style-name="Footnote_20_text"/>
    <style:style style:name="T364_1" style:family="text">
      <style:text-properties style:font-name-complex="Arial"/>
    </style:style>
    <style:style style:name="T364_2" style:family="text"/>
    <style:style style:name="T364_3" style:family="text" style:parent-style-name="Internet_20_link">
      <style:text-properties style:font-name-asian="游ゴシック Light" style:font-name-complex="Arial"/>
    </style:style>
    <style:style style:name="T364_4" style:family="text">
      <style:text-properties style:font-name-complex="Arial"/>
    </style:style>
    <style:style style:name="T364_5" style:family="text">
      <style:text-properties fo:font-size="11pt" style:font-size-asian="11pt" style:font-name-complex="Arial" style:font-size-complex="11pt"/>
    </style:style>
    <style:style style:name="T364_6" style:family="text">
      <style:text-properties fo:font-size="11pt" style:font-size-asian="11pt" style:font-name-complex="Arial" style:font-size-complex="11pt"/>
    </style:style>
    <style:style style:name="Table16" style:family="table">
      <style:table-properties table:align="left" style:width="16.503cm" fo:margin-left="-0.259cm"/>
    </style:style>
    <style:style style:name="Column65" style:family="table-column">
      <style:table-column-properties style:column-width="3.013cm"/>
    </style:style>
    <style:style style:name="Column66" style:family="table-column">
      <style:table-column-properties style:column-width="1.238cm"/>
    </style:style>
    <style:style style:name="Column67" style:family="table-column">
      <style:table-column-properties style:column-width="1.501cm"/>
    </style:style>
    <style:style style:name="Column68" style:family="table-column">
      <style:table-column-properties style:column-width="6.251cm"/>
    </style:style>
    <style:style style:name="Column69" style:family="table-column">
      <style:table-column-properties style:column-width="4.5cm"/>
    </style:style>
    <style:style style:name="Row42" style:family="table-row">
      <style:table-row-properties style:min-row-height="0.623cm"/>
    </style:style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3" style:family="table-row">
      <style:table-row-properties style:min-row-height="0.612cm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4" style:family="table-row">
      <style:table-row-properties style:min-row-height="0.609cm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75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17" style:family="table">
      <style:table-properties table:align="left" style:width="16.494cm" fo:margin-left="0cm"/>
    </style:style>
    <style:style style:name="Column70" style:family="table-column">
      <style:table-column-properties style:column-width="3.992cm"/>
    </style:style>
    <style:style style:name="Column71" style:family="table-column">
      <style:table-column-properties style:column-width="3.752cm"/>
    </style:style>
    <style:style style:name="Column72" style:family="table-column">
      <style:table-column-properties style:column-width="8.751cm"/>
    </style:style>
    <style:style style:name="Row45" style:family="table-row">
      <style:table-row-properties style:min-row-height="0.482cm"/>
    </style:style>
    <style:style style:name="Cell1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7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7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6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.212cm"/>
    </style:style>
    <style:style style:name="T3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1_7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381_8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Row47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.212cm"/>
    </style:style>
    <style:style style:name="T3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86" style:family="paragraph" style:parent-style-name="List_20_Paragraph">
      <style:paragraph-properties fo:text-indent="-0.635cm" fo:line-height="100%" fo:margin-bottom="0.423cm" fo:margin-left="0.635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87" style:family="paragraph" style:parent-style-name="List_20_Paragraph">
      <style:paragraph-properties fo:text-indent="-0.635cm" fo:line-height="100%" fo:margin-bottom="0cm" fo:margin-left="0.635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8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91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2" style:family="paragraph" style:parent-style-name="Normal">
      <style:paragraph-properties fo:text-align="justify" fo:margin-bottom="0.212cm"/>
    </style:style>
    <style:style style:name="T3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3" style:family="paragraph" style:parent-style-name="Normal">
      <style:paragraph-properties fo:text-align="justify" fo:margin-bottom="0.212cm"/>
    </style:style>
    <style:style style:name="T393_1" style:family="text">
      <style:text-properties fo:font-size="11pt" style:font-size-asian="11pt" style:font-name-complex="Arial" style:font-size-complex="11pt"/>
    </style:style>
    <style:style style:name="T393_2" style:family="text">
      <style:text-properties fo:font-size="11pt" style:font-size-asian="11pt" style:font-name-complex="Arial" style:font-size-complex="11pt"/>
    </style:style>
    <style:style style:name="T393_3" style:family="text">
      <style:text-properties fo:font-size="11pt" style:font-size-asian="11pt" style:font-name-complex="Arial" style:font-size-complex="11pt"/>
    </style:style>
    <style:style style:name="T393_4" style:family="text">
      <style:text-properties fo:font-size="11pt" style:font-size-asian="11pt" style:font-name-complex="Arial" style:font-size-complex="11pt"/>
    </style:style>
    <style:style style:name="T393_5" style:family="text">
      <style:text-properties fo:font-size="11pt" style:font-size-asian="11pt" style:font-name-complex="Arial" style:font-size-complex="11pt"/>
    </style:style>
    <style:style style:name="T393_6" style:family="text">
      <style:text-properties fo:font-size="11pt" style:font-size-asian="11pt" style:font-name-complex="Arial" style:font-size-complex="11pt"/>
    </style:style>
    <style:style style:name="T393_7" style:family="text">
      <style:text-properties fo:font-size="11pt" style:font-size-asian="11pt" style:font-name-complex="Arial" style:font-size-complex="11pt"/>
    </style:style>
    <style:style style:name="T393_8" style:family="text">
      <style:text-properties fo:font-size="11pt" style:font-size-asian="11pt" style:font-name-complex="Arial" style:font-size-complex="11pt"/>
    </style:style>
    <style:style style:name="T393_9" style:family="text">
      <style:text-properties fo:font-size="11pt" style:font-size-asian="11pt" style:font-name-complex="Arial" style:font-size-complex="11pt"/>
    </style:style>
    <style:style style:name="T393_10" style:family="text">
      <style:text-properties fo:font-size="11pt" style:font-size-asian="11pt" style:font-name-complex="Arial" style:font-size-complex="11pt"/>
    </style:style>
    <style:style style:name="T393_11" style:family="text">
      <style:text-properties fo:font-size="11pt" style:font-size-asian="11pt" style:font-name-complex="Arial" style:font-size-complex="11pt"/>
    </style:style>
    <style:style style:name="T393_12" style:family="text">
      <style:text-properties fo:font-size="11pt" style:font-size-asian="11pt" style:font-name-complex="Arial" style:font-size-complex="11pt"/>
    </style:style>
    <style:style style:name="T393_13" style:family="text">
      <style:text-properties fo:font-size="11pt" style:font-size-asian="11pt" style:font-name-complex="Arial" style:font-size-complex="11pt"/>
    </style:style>
    <style:style style:name="T393_14" style:family="text">
      <style:text-properties fo:font-size="11pt" style:font-size-asian="11pt" style:font-name-complex="Arial" style:font-size-complex="11pt"/>
    </style:style>
    <style:style style:name="T393_15" style:family="text">
      <style:text-properties fo:font-size="11pt" style:font-size-asian="11pt" style:font-name-complex="Arial" style:font-size-complex="11pt"/>
    </style:style>
    <style:style style:name="T393_16" style:family="text">
      <style:text-properties fo:font-size="11pt" style:font-size-asian="11pt" style:font-name-complex="Arial" style:font-size-complex="11pt"/>
    </style:style>
    <style:style style:name="T393_17" style:family="text">
      <style:text-properties fo:font-size="11pt" style:font-size-asian="11pt" style:font-name-complex="Arial" style:font-size-complex="11pt"/>
    </style:style>
    <style:style style:name="T393_18" style:family="text">
      <style:text-properties fo:font-size="11pt" style:font-size-asian="11pt" style:font-name-complex="Arial" style:font-size-complex="11pt"/>
    </style:style>
    <style:style style:name="T393_19" style:family="text">
      <style:text-properties fo:font-size="11pt" style:font-size-asian="11pt" style:font-name-complex="Arial" style:font-size-complex="11pt"/>
    </style:style>
    <style:style style:name="T393_20" style:family="text">
      <style:text-properties fo:font-size="11pt" style:font-size-asian="11pt" style:font-name-complex="Arial" style:font-size-complex="11pt"/>
    </style:style>
    <style:style style:name="T393_21" style:family="text">
      <style:text-properties fo:font-size="11pt" style:font-size-asian="11pt" style:font-name-complex="Arial" style:font-size-complex="11pt"/>
    </style:style>
    <style:style style:name="T393_22" style:family="text">
      <style:text-properties fo:font-size="11pt" style:font-size-asian="11pt" style:font-name-complex="Arial" style:font-size-complex="11pt"/>
    </style:style>
    <style:style style:name="T393_23" style:family="text">
      <style:text-properties fo:font-size="11pt" style:font-size-asian="11pt" style:font-name-complex="Arial" style:font-size-complex="11pt"/>
    </style:style>
    <style:style style:name="P394" style:family="paragraph" style:parent-style-name="Normal">
      <style:paragraph-properties fo:text-align="justify"/>
    </style:style>
    <style:style style:name="T394_1" style:family="text">
      <style:text-properties fo:font-size="11pt" style:font-size-asian="11pt" style:font-name-complex="Arial" style:font-size-complex="11pt"/>
    </style:style>
    <style:style style:name="P39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95_1" style:family="text">
      <style:text-properties fo:font-size="11pt" style:font-size-asian="11pt" style:font-name-complex="Arial" style:font-size-complex="11pt"/>
    </style:style>
    <style:style style:name="T395_2" style:family="text">
      <style:text-properties fo:font-size="11pt" style:font-size-asian="11pt" style:font-name-complex="Arial" style:font-size-complex="11pt"/>
    </style:style>
    <style:style style:name="P39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96_1" style:family="text">
      <style:text-properties fo:font-size="11pt" style:font-size-asian="11pt" style:font-name-complex="Arial" style:font-size-complex="11pt"/>
    </style:style>
    <style:style style:name="T396_2" style:family="text">
      <style:text-properties fo:font-size="11pt" style:font-size-asian="11pt" style:font-name-complex="Arial" style:font-size-complex="11pt"/>
    </style:style>
    <style:style style:name="T396_3" style:family="text">
      <style:text-properties fo:font-size="11pt" style:font-size-asian="11pt" style:font-name-complex="Arial" style:font-size-complex="11pt"/>
    </style:style>
    <style:style style:name="T396_4" style:family="text">
      <style:text-properties fo:font-size="11pt" style:font-size-asian="11pt" style:font-name-complex="Arial" style:font-size-complex="11pt"/>
    </style:style>
    <style:style style:name="T396_5" style:family="text">
      <style:text-properties fo:font-size="11pt" style:font-size-asian="11pt" style:font-name-complex="Arial" style:font-size-complex="11pt"/>
    </style:style>
    <style:style style:name="T396_6" style:family="text">
      <style:text-properties fo:font-size="11pt" style:font-size-asian="11pt" style:font-name-complex="Arial" style:font-size-complex="11pt"/>
    </style:style>
    <style:style style:name="T396_7" style:family="text">
      <style:text-properties fo:font-size="11pt" style:font-size-asian="11pt" style:font-name-complex="Arial" style:font-size-complex="11pt"/>
    </style:style>
    <style:style style:name="T396_8" style:family="text">
      <style:text-properties fo:font-size="11pt" style:font-size-asian="11pt" style:font-name-complex="Arial" style:font-size-complex="11pt"/>
    </style:style>
    <style:style style:name="T396_9" style:family="text">
      <style:text-properties fo:font-size="11pt" style:font-size-asian="11pt" style:font-name-complex="Arial" style:font-size-complex="11pt"/>
    </style:style>
    <style:style style:name="P397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397_1" style:family="text">
      <style:text-properties fo:font-size="11pt" style:font-size-asian="11pt" style:font-name-complex="Arial" style:font-size-complex="11pt"/>
    </style:style>
    <style:style style:name="T397_2" style:family="text">
      <style:text-properties fo:font-size="11pt" style:font-size-asian="11pt" style:font-name-complex="Arial" style:font-size-complex="11pt"/>
    </style:style>
    <style:style style:name="T397_3" style:family="text">
      <style:text-properties fo:font-size="11pt" style:font-size-asian="11pt" style:font-name-complex="Arial" style:font-size-complex="11pt"/>
    </style:style>
    <style:style style:name="T397_4" style:family="text">
      <style:text-properties fo:font-size="11pt" style:font-size-asian="11pt" style:font-name-complex="Arial" style:font-size-complex="11pt"/>
    </style:style>
    <style:style style:name="T397_5" style:family="text">
      <style:text-properties fo:font-size="11pt" style:font-size-asian="11pt" style:font-name-complex="Arial" style:font-size-complex="11pt"/>
    </style:style>
    <style:style style:name="T397_6" style:family="text">
      <style:text-properties fo:font-size="11pt" style:font-size-asian="11pt" style:font-name-complex="Arial" style:font-size-complex="11pt"/>
    </style:style>
    <style:style style:name="T397_7" style:family="text">
      <style:text-properties fo:font-size="11pt" style:font-size-asian="11pt" style:font-name-complex="Arial" style:font-size-complex="11pt"/>
    </style:style>
    <style:style style:name="T397_8" style:family="text">
      <style:text-properties fo:font-size="11pt" style:font-size-asian="11pt" style:font-name-complex="Arial" style:font-size-complex="11pt"/>
    </style:style>
    <style:style style:name="T397_9" style:family="text">
      <style:text-properties fo:font-size="11pt" style:font-size-asian="11pt" style:font-name-complex="Arial" style:font-size-complex="11pt"/>
    </style:style>
    <style:style style:name="T397_10" style:family="text">
      <style:text-properties fo:font-size="11pt" style:font-size-asian="11pt" style:font-name-complex="Arial" style:font-size-complex="11pt"/>
    </style:style>
    <style:style style:name="T397_11" style:family="text">
      <style:text-properties fo:font-size="11pt" style:font-size-asian="11pt" style:font-name-complex="Arial" style:font-size-complex="11pt"/>
    </style:style>
    <style:style style:name="T397_12" style:family="text">
      <style:text-properties fo:font-size="11pt" style:font-size-asian="11pt" style:font-name-complex="Arial" style:font-size-complex="11pt"/>
    </style:style>
    <style:style style:name="T397_13" style:family="text">
      <style:text-properties fo:font-size="11pt" style:font-size-asian="11pt" style:font-name-complex="Arial" style:font-size-complex="11pt"/>
    </style:style>
    <style:style style:name="T397_14" style:family="text">
      <style:text-properties fo:font-size="11pt" style:font-size-asian="11pt" style:font-name-complex="Arial" style:font-size-complex="11pt"/>
    </style:style>
    <style:style style:name="T397_15" style:family="text">
      <style:text-properties fo:font-size="11pt" style:font-size-asian="11pt" style:font-name-complex="Arial" style:font-size-complex="11pt"/>
    </style:style>
    <style:style style:name="T397_16" style:family="text">
      <style:text-properties fo:font-size="11pt" style:font-size-asian="11pt" style:font-name-complex="Arial" style:font-size-complex="11pt"/>
    </style:style>
    <style:style style:name="P398" style:family="paragraph" style:parent-style-name="List_20_Paragraph">
      <style:paragraph-properties fo:text-align="justify" fo:margin-bottom="0cm"/>
      <style:text-properties fo:font-size="11pt" style:font-size-asian="11pt" style:font-name-complex="Arial" style:font-size-complex="11pt"/>
    </style:style>
    <style:style style:name="T398_1" style:family="text">
      <style:text-properties fo:font-size="11pt" style:font-size-asian="11pt" style:font-name-complex="Arial" style:font-size-complex="11pt"/>
    </style:style>
    <style:style style:name="T398_2" style:family="text">
      <style:text-properties fo:font-size="11pt" style:font-size-asian="11pt" style:font-name-complex="Arial" style:font-size-complex="11pt"/>
    </style:style>
    <style:style style:name="T398_3" style:family="text">
      <style:text-properties fo:font-size="11pt" style:font-size-asian="11pt" style:font-name-complex="Arial" style:font-size-complex="11pt"/>
    </style:style>
    <style:style style:name="T398_4" style:family="text">
      <style:text-properties fo:font-size="11pt" style:font-size-asian="11pt" style:font-name-complex="Arial" style:font-size-complex="11pt"/>
    </style:style>
    <style:style style:name="P399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399_1" style:family="text">
      <style:text-properties fo:font-size="11pt" style:font-size-asian="11pt" style:font-name-complex="Arial" style:font-size-complex="11pt"/>
    </style:style>
    <style:style style:name="T399_2" style:family="text">
      <style:text-properties fo:font-size="11pt" style:font-size-asian="11pt" style:font-name-complex="Arial" style:font-size-complex="11pt"/>
    </style:style>
    <style:style style:name="T399_3" style:family="text">
      <style:text-properties fo:font-size="11pt" style:font-size-asian="11pt" style:font-name-complex="Arial" style:font-size-complex="11pt"/>
    </style:style>
    <style:style style:name="T399_4" style:family="text">
      <style:text-properties fo:font-size="11pt" style:font-size-asian="11pt" style:font-name-complex="Arial" style:font-size-complex="11pt"/>
    </style:style>
    <style:style style:name="T399_5" style:family="text">
      <style:text-properties fo:font-size="11pt" style:font-size-asian="11pt" style:font-name-complex="Arial" style:font-size-complex="11pt"/>
    </style:style>
    <style:style style:name="T399_6" style:family="text">
      <style:text-properties fo:font-size="11pt" style:font-size-asian="11pt" style:font-name-complex="Arial" style:font-size-complex="11pt"/>
    </style:style>
    <style:style style:name="T399_7" style:family="text">
      <style:text-properties fo:font-size="11pt" style:font-size-asian="11pt" style:font-name-complex="Arial" style:font-size-complex="11pt"/>
    </style:style>
    <style:style style:name="T399_8" style:family="text">
      <style:text-properties fo:font-size="11pt" style:font-size-asian="11pt" style:font-name-complex="Arial" style:font-size-complex="11pt"/>
    </style:style>
    <style:style style:name="T399_9" style:family="text">
      <style:text-properties fo:font-size="11pt" style:font-size-asian="11pt" style:font-name-complex="Arial" style:font-size-complex="11pt"/>
    </style:style>
    <style:style style:name="P400" style:family="paragraph" style:parent-style-name="Normal">
      <style:paragraph-properties fo:text-align="justify" fo:margin-bottom="0.212cm"/>
    </style:style>
    <style:style style:name="T400_1" style:family="text">
      <style:text-properties fo:font-size="11pt" style:font-size-asian="11pt" style:font-name-complex="Arial" style:font-size-complex="11pt" fo:font-weight="bold" style:font-weight-asian="bold"/>
    </style:style>
    <style:style style:name="T400_2" style:family="text">
      <style:text-properties fo:font-size="11pt" style:font-size-asian="11pt" style:font-name-complex="Arial" style:font-size-complex="11pt" fo:font-weight="bold" style:font-weight-asian="bold"/>
    </style:style>
    <style:style style:name="T400_3" style:family="text">
      <style:text-properties fo:font-size="11pt" style:font-size-asian="11pt" style:font-name-complex="Arial" style:font-size-complex="11pt" fo:font-weight="bold" style:font-weight-asian="bold"/>
    </style:style>
    <style:style style:name="P401" style:family="paragraph" style:parent-style-name="Normal">
      <style:paragraph-properties fo:margin-bottom="0.212cm"/>
    </style:style>
    <style:style style:name="T401_1" style:family="text">
      <style:text-properties fo:font-size="11pt" style:font-size-asian="11pt" style:font-name-complex="Arial" style:font-size-complex="11pt"/>
    </style:style>
    <style:style style:name="P402" style:family="paragraph" style:parent-style-name="Normal">
      <style:paragraph-properties fo:text-align="justify" fo:margin-bottom="0.212cm"/>
    </style:style>
    <style:style style:name="T4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/>
    </style:style>
    <style:style style:name="T403_1" style:family="text">
      <style:text-properties fo:font-size="11pt" style:font-size-asian="11pt" style:font-name-complex="Arial" style:font-size-complex="11pt"/>
    </style:style>
    <style:style style:name="T403_2" style:family="text">
      <style:text-properties fo:font-size="11pt" style:font-size-asian="11pt" style:font-name-complex="Arial" style:font-size-complex="11pt"/>
    </style:style>
    <style:style style:name="T403_3" style:family="text">
      <style:text-properties fo:font-size="11pt" style:font-size-asian="11pt" style:font-name-complex="Arial" style:font-size-complex="11pt"/>
    </style:style>
    <style:style style:name="T403_4" style:family="text">
      <style:text-properties fo:font-size="11pt" style:font-size-asian="11pt" style:font-name-complex="Arial" style:font-size-complex="11pt"/>
    </style:style>
    <style:style style:name="T403_5" style:family="text">
      <style:text-properties fo:font-size="11pt" style:font-size-asian="11pt" style:font-name-complex="Arial" style:font-size-complex="11pt"/>
    </style:style>
    <style:style style:name="T403_6" style:family="text">
      <style:text-properties fo:font-size="11pt" style:font-size-asian="11pt" style:font-name-complex="Arial" style:font-size-complex="11pt"/>
    </style:style>
    <style:style style:name="T403_7" style:family="text">
      <style:text-properties fo:font-size="11pt" style:font-size-asian="11pt" style:font-name-complex="Arial" style:font-size-complex="11pt"/>
    </style:style>
    <style:style style:name="T403_8" style:family="text">
      <style:text-properties fo:font-size="11pt" style:font-size-asian="11pt" style:font-name-complex="Arial" style:font-size-complex="11pt"/>
    </style:style>
    <style:style style:name="T403_9" style:family="text">
      <style:text-properties fo:font-size="11pt" style:font-size-asian="11pt" style:font-name-complex="Arial" style:font-size-complex="11pt"/>
    </style:style>
    <style:style style:name="T403_10" style:family="text">
      <style:text-properties fo:font-size="11pt" style:font-size-asian="11pt" style:font-name-complex="Arial" style:font-size-complex="11pt"/>
    </style:style>
    <style:style style:name="T403_11" style:family="text">
      <style:text-properties fo:font-size="11pt" style:font-size-asian="11pt" style:font-name-complex="Arial" style:font-size-complex="11pt"/>
    </style:style>
    <style:style style:name="P404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/>
    </style:style>
    <style:style style:name="T404_1" style:family="text">
      <style:text-properties fo:font-size="11pt" style:font-size-asian="11pt" style:font-name-complex="Arial" style:font-size-complex="11pt"/>
    </style:style>
    <style:style style:name="T404_2" style:family="text">
      <style:text-properties fo:font-size="11pt" style:font-size-asian="11pt" style:font-name-complex="Arial" style:font-size-complex="11pt"/>
    </style:style>
    <style:style style:name="T404_3" style:family="text">
      <style:text-properties fo:font-size="11pt" style:font-size-asian="11pt" style:font-name-complex="Arial" style:font-size-complex="11pt"/>
    </style:style>
    <style:style style:name="T404_4" style:family="text">
      <style:text-properties fo:font-size="11pt" style:font-size-asian="11pt" style:font-name-complex="Arial" style:font-size-complex="11pt"/>
    </style:style>
    <style:style style:name="T404_5" style:family="text">
      <style:text-properties fo:font-size="11pt" style:font-size-asian="11pt" style:font-name-complex="Arial" style:font-size-complex="11pt"/>
    </style:style>
    <style:style style:name="T404_6" style:family="text">
      <style:text-properties fo:font-size="11pt" style:font-size-asian="11pt" style:font-name-complex="Arial" style:font-size-complex="11pt"/>
    </style:style>
    <style:style style:name="T404_7" style:family="text">
      <style:text-properties fo:font-size="11pt" style:font-size-asian="11pt" style:font-name-complex="Arial" style:font-size-complex="11pt"/>
    </style:style>
    <style:style style:name="T404_8" style:family="text">
      <style:text-properties fo:font-size="11pt" style:font-size-asian="11pt" style:font-name-complex="Arial" style:font-size-complex="11pt"/>
    </style:style>
    <style:style style:name="T404_9" style:family="text"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503cm" fo:margin-left="-0.259cm"/>
    </style:style>
    <style:style style:name="Column73" style:family="table-column">
      <style:table-column-properties style:column-width="3.013cm"/>
    </style:style>
    <style:style style:name="Column74" style:family="table-column">
      <style:table-column-properties style:column-width="1.489cm"/>
    </style:style>
    <style:style style:name="Column75" style:family="table-column">
      <style:table-column-properties style:column-width="1.251cm"/>
    </style:style>
    <style:style style:name="Column76" style:family="table-column">
      <style:table-column-properties style:column-width="6.251cm"/>
    </style:style>
    <style:style style:name="Column77" style:family="table-column">
      <style:table-column-properties style:column-width="4.5cm"/>
    </style:style>
    <style:style style:name="Row49" style:family="table-row">
      <style:table-row-properties style:min-row-height="0.697cm"/>
    </style:style>
    <style:style style:name="Cell1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50" style:family="table-row">
      <style:table-row-properties style:min-row-height="0.612cm"/>
    </style:style>
    <style:style style:name="Cell1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fo:font-style="italic" style:font-style-asian="italic" style:font-style-complex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1" style:family="table-row">
      <style:table-row-properties style:min-row-height="0.609cm"/>
    </style:style>
    <style:style style:name="Cell1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15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19" style:family="table">
      <style:table-properties table:align="left" style:width="16.494cm" fo:margin-left="0cm"/>
    </style:style>
    <style:style style:name="Column78" style:family="table-column">
      <style:table-column-properties style:column-width="4.743cm"/>
    </style:style>
    <style:style style:name="Column79" style:family="table-column">
      <style:table-column-properties style:column-width="3cm"/>
    </style:style>
    <style:style style:name="Column80" style:family="table-column">
      <style:table-column-properties style:column-width="8.751cm"/>
    </style:style>
    <style:style style:name="Row52" style:family="table-row">
      <style:table-row-properties style:min-row-height="0.482cm"/>
    </style:style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00%" fo:margin-bottom="0cm"/>
    </style:style>
    <style:style style:name="T4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3" style:family="table-row"/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1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22" style:family="paragraph" style:parent-style-name="Normal">
      <style:paragraph-properties fo:line-height="100%" fo:margin-bottom="0cm"/>
    </style:style>
    <style:style style:name="T4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4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3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line-height="100%" fo:margin-bottom="0cm"/>
    </style:style>
    <style:style style:name="T4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line-height="100%" fo:margin-bottom="0cm"/>
    </style:style>
    <style:style style:name="T4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25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25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25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27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28" style:family="paragraph" style:parent-style-name="Normal">
      <style:paragraph-properties fo:text-align="justify" fo:margin-bottom="0.212cm"/>
    </style:style>
    <style:style style:name="T42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fo:font-size="11pt" style:font-size-asian="11pt" style:font-name-complex="Arial" style:font-size-complex="11pt"/>
    </style:style>
    <style:style style:name="T429_2" style:family="text">
      <style:text-properties fo:font-size="11pt" style:font-size-asian="11pt" style:font-name-complex="Arial" style:font-size-complex="11pt" fo:font-weight="bold" style:font-weight-asian="bold"/>
    </style:style>
    <style:style style:name="T429_3" style:family="text">
      <style:text-properties fo:font-size="11pt" style:font-size-asian="11pt" style:font-name-complex="Arial" style:font-size-complex="11pt"/>
    </style:style>
    <style:style style:name="P43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430_1" style:family="text">
      <style:text-properties fo:font-size="11pt" style:font-size-asian="11pt" style:font-name-complex="Arial" style:font-size-complex="11pt"/>
    </style:style>
    <style:style style:name="T430_2" style:family="text">
      <style:text-properties fo:font-size="11pt" style:font-size-asian="11pt" style:font-name-complex="Arial" style:font-size-complex="11pt"/>
    </style:style>
    <style:style style:name="T430_3" style:family="text">
      <style:text-properties fo:font-size="11pt" style:font-size-asian="11pt" style:font-name-complex="Arial" style:font-size-complex="11pt"/>
    </style:style>
    <style:style style:name="T430_4" style:family="text">
      <style:text-properties fo:font-size="11pt" style:font-size-asian="11pt" style:font-name-complex="Arial" style:font-size-complex="11pt"/>
    </style:style>
    <style:style style:name="T430_5" style:family="text">
      <style:text-properties fo:font-size="11pt" style:font-size-asian="11pt" style:font-name-complex="Arial" style:font-size-complex="11pt"/>
    </style:style>
    <style:style style:name="P43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431_1" style:family="text">
      <style:text-properties fo:font-size="11pt" style:font-size-asian="11pt" style:font-name-complex="Arial" style:font-size-complex="11pt"/>
    </style:style>
    <style:style style:name="P43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432_1" style:family="text">
      <style:text-properties fo:font-size="11pt" style:font-size-asian="11pt" style:font-name-complex="Arial" style:font-size-complex="11pt"/>
    </style:style>
    <style:style style:name="T432_2" style:family="text">
      <style:text-properties fo:font-size="11pt" style:font-size-asian="11pt" style:font-name-complex="Arial" style:font-size-complex="11pt"/>
    </style:style>
    <style:style style:name="P433" style:family="paragraph" style:parent-style-name="Normal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433_1" style:family="text">
      <style:text-properties fo:font-size="11pt" style:font-size-asian="11pt" style:font-name-complex="Arial" style:font-size-complex="11pt"/>
    </style:style>
    <style:style style:name="P434" style:family="paragraph" style:parent-style-name="Normal">
      <style:paragraph-properties fo:text-align="justify" fo:margin-bottom="0.212cm"/>
    </style:style>
    <style:style style:name="T434_1" style:family="text">
      <style:text-properties fo:font-size="11pt" style:font-size-asian="11pt" style:font-name-complex="Arial" style:font-size-complex="11pt"/>
    </style:style>
    <style:style style:name="T434_2" style:family="text">
      <style:text-properties fo:font-size="11pt" style:font-size-asian="11pt" style:font-name-complex="Arial" style:font-size-complex="11pt"/>
    </style:style>
    <style:style style:name="T434_3" style:family="text">
      <style:text-properties fo:font-size="11pt" style:font-size-asian="11pt" style:font-name-complex="Arial" style:font-size-complex="11pt"/>
    </style:style>
    <style:style style:name="P435" style:family="paragraph" style:parent-style-name="Normal">
      <style:paragraph-properties fo:text-align="justify" fo:margin-bottom="0.212cm"/>
    </style:style>
    <style:style style:name="T435_1" style:family="text">
      <style:text-properties fo:font-size="11pt" style:font-size-asian="11pt" style:font-name-complex="Arial" style:font-size-complex="11pt"/>
    </style:style>
    <style:style style:name="T435_2" style:family="text">
      <style:text-properties fo:font-size="11pt" style:font-size-asian="11pt" style:font-name-complex="Arial" style:font-size-complex="11pt"/>
    </style:style>
    <style:style style:name="T435_3" style:family="text">
      <style:text-properties fo:font-size="11pt" style:font-size-asian="11pt" style:font-name-complex="Arial" style:font-size-complex="11pt"/>
    </style:style>
    <style:style style:name="T435_4" style:family="text">
      <style:text-properties fo:font-size="11pt" style:font-size-asian="11pt" style:font-name-complex="Arial" style:font-size-complex="11pt"/>
    </style:style>
    <style:style style:name="P436" style:family="paragraph" style:parent-style-name="Normal">
      <style:paragraph-properties fo:text-align="justify" fo:margin-bottom="0.212cm"/>
    </style:style>
    <style:style style:name="T436_1" style:family="text">
      <style:text-properties fo:font-size="11pt" style:font-size-asian="11pt" style:font-name-complex="Arial" style:font-size-complex="11pt"/>
    </style:style>
    <style:style style:name="P437" style:family="paragraph" style:parent-style-name="Normal">
      <style:paragraph-properties fo:text-align="justify" fo:margin-bottom="0.212cm"/>
    </style:style>
    <style:style style:name="T437_1" style:family="text">
      <style:text-properties fo:font-size="11pt" style:font-size-asian="11pt" style:font-name-complex="Arial" style:font-size-complex="11pt"/>
    </style:style>
    <style:style style:name="P438" style:family="paragraph" style:parent-style-name="Normal">
      <style:paragraph-properties fo:text-align="justify" fo:margin-bottom="0.212cm"/>
    </style:style>
    <style:style style:name="T438_1" style:family="text">
      <style:text-properties fo:font-size="11pt" style:font-size-asian="11pt" style:font-name-complex="Arial" style:font-size-complex="11pt" fo:font-weight="bold" style:font-weight-asian="bold"/>
    </style:style>
    <style:style style:name="T438_2" style:family="text">
      <style:text-properties fo:font-size="11pt" style:font-size-asian="11pt" style:font-name-complex="Arial" style:font-size-complex="11pt" fo:font-weight="bold" style:font-weight-asian="bold"/>
    </style:style>
    <style:style style:name="T438_3" style:family="text">
      <style:text-properties fo:font-size="11pt" style:font-size-asian="11pt" style:font-name-complex="Arial" style:font-size-complex="11pt" fo:font-weight="bold" style:font-weight-asian="bold"/>
    </style:style>
    <style:style style:name="P439" style:family="paragraph" style:parent-style-name="Normal">
      <style:paragraph-properties fo:text-align="justify" fo:margin-bottom="0.212cm"/>
    </style:style>
    <style:style style:name="T439_1" style:family="text">
      <style:text-properties fo:font-size="11pt" style:font-size-asian="11pt" style:font-name-complex="Arial" style:font-size-complex="11pt"/>
    </style:style>
    <style:style style:name="T439_2" style:family="text">
      <style:text-properties fo:font-size="11pt" style:font-size-asian="11pt" style:font-name-complex="Arial" style:font-size-complex="11pt"/>
    </style:style>
    <style:style style:name="T439_3" style:family="text">
      <style:text-properties fo:font-size="11pt" style:font-size-asian="11pt" style:font-name-complex="Arial" style:font-size-complex="11pt"/>
    </style:style>
    <style:style style:name="T439_4" style:family="text">
      <style:text-properties fo:font-size="11pt" style:font-size-asian="11pt" style:font-name-complex="Arial" style:font-size-complex="11pt"/>
    </style:style>
    <style:style style:name="T439_5" style:family="text">
      <style:text-properties fo:font-size="11pt" style:font-size-asian="11pt" style:font-name-complex="Arial" style:font-size-complex="11pt"/>
    </style:style>
    <style:style style:name="T439_6" style:family="text">
      <style:text-properties fo:font-size="11pt" style:font-size-asian="11pt" style:font-name-complex="Arial" style:font-size-complex="11pt"/>
    </style:style>
    <style:style style:name="T439_7" style:family="text">
      <style:text-properties fo:font-size="11pt" style:font-size-asian="11pt" style:font-name-complex="Arial" style:font-size-complex="11pt"/>
    </style:style>
    <style:style style:name="T439_8" style:family="text">
      <style:text-properties fo:font-size="11pt" style:font-size-asian="11pt" style:font-name-complex="Arial" style:font-size-complex="11pt"/>
    </style:style>
    <style:style style:name="T439_9" style:family="text">
      <style:text-properties fo:font-size="11pt" style:font-size-asian="11pt" style:font-name-complex="Arial" style:font-size-complex="11pt"/>
    </style:style>
    <style:style style:name="T439_10" style:family="text">
      <style:text-properties fo:font-size="11pt" style:font-size-asian="11pt" style:font-name-complex="Arial" style:font-size-complex="11pt"/>
    </style:style>
    <style:style style:name="T439_11" style:family="text">
      <style:text-properties fo:font-size="11pt" style:font-size-asian="11pt" style:font-name-complex="Arial" style:font-size-complex="11pt"/>
    </style:style>
    <style:style style:name="T439_12" style:family="text">
      <style:text-properties fo:font-size="11pt" style:font-size-asian="11pt" style:font-name-complex="Arial" style:font-size-complex="11pt"/>
    </style:style>
    <style:style style:name="T439_13" style:family="text">
      <style:text-properties fo:font-size="11pt" style:font-size-asian="11pt" style:font-name-complex="Arial" style:font-size-complex="11pt"/>
    </style:style>
    <style:style style:name="T439_14" style:family="text">
      <style:text-properties fo:font-size="11pt" style:font-size-asian="11pt" style:font-name-complex="Arial" style:font-size-complex="11pt"/>
    </style:style>
    <style:style style:name="T439_15" style:family="text">
      <style:text-properties fo:font-size="11pt" style:font-size-asian="11pt" style:font-name-complex="Arial" style:font-size-complex="11pt"/>
    </style:style>
    <style:style style:name="T439_16" style:family="text">
      <style:text-properties fo:font-size="11pt" style:font-size-asian="11pt" style:font-name-complex="Arial" style:font-size-complex="11pt"/>
    </style:style>
    <style:style style:name="T439_17" style:family="text">
      <style:text-properties fo:font-size="11pt" style:font-size-asian="11pt" style:font-name-complex="Arial" style:font-size-complex="11pt"/>
    </style:style>
    <style:style style:name="T439_18" style:family="text">
      <style:text-properties fo:font-size="11pt" style:font-size-asian="11pt" style:font-name-complex="Arial" style:font-size-complex="11pt"/>
    </style:style>
    <style:style style:name="T439_19" style:family="text">
      <style:text-properties fo:font-size="11pt" style:font-size-asian="11pt" style:font-name-complex="Arial" style:font-size-complex="11pt"/>
    </style:style>
    <style:style style:name="T439_20" style:family="text">
      <style:text-properties fo:font-size="11pt" style:font-size-asian="11pt" style:font-name-complex="Arial" style:font-size-complex="11pt"/>
    </style:style>
    <style:style style:name="T439_21" style:family="text">
      <style:text-properties fo:font-size="11pt" style:font-size-asian="11pt" style:font-name-complex="Arial" style:font-size-complex="11pt"/>
    </style:style>
    <style:style style:name="T439_22" style:family="text">
      <style:text-properties fo:font-size="11pt" style:font-size-asian="11pt" style:font-name-complex="Arial" style:font-size-complex="11pt"/>
    </style:style>
    <style:style style:name="T439_23" style:family="text">
      <style:text-properties fo:font-size="11pt" style:font-size-asian="11pt" style:font-name-complex="Arial" style:font-size-complex="11pt"/>
    </style:style>
    <style:style style:name="T439_24" style:family="text">
      <style:text-properties fo:font-size="11pt" style:font-size-asian="11pt" style:font-name-complex="Arial" style:font-size-complex="11pt"/>
    </style:style>
    <style:style style:name="T439_25" style:family="text">
      <style:text-properties fo:font-size="11pt" style:font-size-asian="11pt" style:font-name-complex="Arial" style:font-size-complex="11pt"/>
    </style:style>
    <style:style style:name="T439_26" style:family="text">
      <style:text-properties fo:font-size="11pt" style:font-size-asian="11pt" style:font-name-complex="Arial" style:font-size-complex="11pt"/>
    </style:style>
    <style:style style:name="P440" style:family="paragraph" style:parent-style-name="Normal">
      <style:paragraph-properties fo:text-align="justify" fo:margin-bottom="0.212cm"/>
    </style:style>
    <style:style style:name="T4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1" style:family="paragraph" style:parent-style-name="Normal">
      <style:paragraph-properties fo:text-align="justify" fo:margin-bottom="0.212cm">
        <style:tab-stops>
          <style:tab-stop style:type="left" style:leader-style="none" style:position="6.165cm"/>
        </style:tab-stops>
      </style:paragraph-properties>
    </style:style>
    <style:style style:name="T441_1" style:family="text">
      <style:text-properties fo:font-size="11pt" style:font-size-asian="11pt" style:font-name-complex="Arial" style:font-size-complex="11pt"/>
    </style:style>
    <style:style style:name="P442" style:family="paragraph" style:parent-style-name="Normal">
      <style:paragraph-properties fo:text-align="justify" fo:margin-bottom="0.212cm">
        <style:tab-stops>
          <style:tab-stop style:type="left" style:leader-style="none" style:position="6.165cm"/>
        </style:tab-stops>
      </style:paragraph-properties>
    </style:style>
    <style:style style:name="T442_1" style:family="text">
      <style:text-properties fo:font-size="11pt" style:font-size-asian="11pt" style:font-name-complex="Arial" style:font-size-complex="11pt"/>
    </style:style>
    <style:style style:name="T442_2" style:family="text">
      <style:text-properties fo:font-size="11pt" style:font-size-asian="11pt" style:font-name-complex="Arial" style:font-size-complex="11pt"/>
    </style:style>
    <style:style style:name="P443" style:family="paragraph" style:parent-style-name="Normal">
      <style:paragraph-properties fo:text-align="justify" fo:margin-bottom="0.212cm">
        <style:tab-stops>
          <style:tab-stop style:type="left" style:leader-style="none" style:position="6.165cm"/>
        </style:tab-stops>
      </style:paragraph-properties>
    </style:style>
    <style:style style:name="T443_1" style:family="text">
      <style:text-properties fo:font-size="11pt" style:font-size-asian="11pt" style:font-name-complex="Arial" style:font-size-complex="11pt"/>
    </style:style>
    <style:style style:name="T443_2" style:family="text">
      <style:text-properties fo:font-size="11pt" style:font-size-asian="11pt" style:font-name-complex="Arial" style:font-size-complex="11pt"/>
    </style:style>
    <style:style style:name="T443_3" style:family="text">
      <style:text-properties fo:font-size="11pt" style:font-size-asian="11pt" style:font-name-complex="Arial" style:font-size-complex="11pt"/>
    </style:style>
    <style:style style:name="P444" style:family="paragraph" style:parent-style-name="Normal">
      <style:paragraph-properties fo:text-align="justify" fo:text-indent="-0.751cm" fo:margin-bottom="0.212cm" fo:margin-left="0.751cm">
        <style:tab-stops>
          <style:tab-stop style:type="left" style:leader-style="none" style:position="5.413cm"/>
        </style:tab-stops>
      </style:paragraph-properties>
      <style:text-properties fo:font-size="11pt" style:font-size-asian="11pt" style:font-name-complex="Arial" style:font-size-complex="11pt"/>
    </style:style>
    <style:style style:name="T444_1" style:family="text">
      <style:text-properties fo:font-size="11pt" style:font-size-asian="11pt" style:font-name-complex="Arial" style:font-size-complex="11pt"/>
    </style:style>
    <style:style style:name="T444_2" style:family="text">
      <style:text-properties fo:font-size="11pt" style:font-size-asian="11pt" style:font-name-complex="Arial" style:font-size-complex="11pt"/>
    </style:style>
    <style:style style:name="T444_3" style:family="text">
      <style:text-properties fo:font-size="11pt" style:font-size-asian="11pt" style:font-name-complex="Arial" style:font-size-complex="11pt"/>
    </style:style>
    <style:style style:name="P445" style:family="paragraph" style:parent-style-name="Normal">
      <style:paragraph-properties fo:text-align="justify" fo:text-indent="-0.751cm" fo:margin-bottom="0.212cm" fo:margin-left="0.751cm">
        <style:tab-stops>
          <style:tab-stop style:type="left" style:leader-style="none" style:position="5.413cm"/>
        </style:tab-stops>
      </style:paragraph-properties>
      <style:text-properties fo:font-size="11pt" style:font-size-asian="11pt" style:font-name-complex="Arial" style:font-size-complex="11pt"/>
    </style:style>
    <style:style style:name="T445_1" style:family="text">
      <style:text-properties fo:font-size="11pt" style:font-size-asian="11pt" style:font-name-complex="Arial" style:font-size-complex="11pt"/>
    </style:style>
    <style:style style:name="T445_2" style:family="text">
      <style:text-properties fo:font-size="11pt" style:font-size-asian="11pt" style:font-name-complex="Arial" style:font-size-complex="11pt"/>
    </style:style>
    <style:style style:name="T445_3" style:family="text">
      <style:text-properties fo:font-size="11pt" style:font-size-asian="11pt" style:font-name-complex="Arial" style:font-size-complex="11pt"/>
    </style:style>
    <style:style style:name="P446" style:family="paragraph" style:parent-style-name="Normal">
      <style:paragraph-properties fo:text-align="justify" fo:text-indent="-0.751cm" fo:margin-bottom="0.212cm" fo:margin-left="0.751cm">
        <style:tab-stops>
          <style:tab-stop style:type="left" style:leader-style="none" style:position="5.413cm"/>
        </style:tab-stops>
      </style:paragraph-properties>
      <style:text-properties fo:font-size="11pt" style:font-size-asian="11pt" style:font-name-complex="Arial" style:font-size-complex="11pt"/>
    </style:style>
    <style:style style:name="T446_1" style:family="text">
      <style:text-properties fo:font-size="11pt" style:font-size-asian="11pt" style:font-name-complex="Arial" style:font-size-complex="11pt"/>
    </style:style>
    <style:style style:name="T446_2" style:family="text">
      <style:text-properties fo:font-size="11pt" style:font-size-asian="11pt" style:font-name-complex="Arial" style:font-size-complex="11pt"/>
    </style:style>
    <style:style style:name="T446_3" style:family="text">
      <style:text-properties fo:font-size="11pt" style:font-size-asian="11pt" style:font-name-complex="Arial" style:font-size-complex="11pt"/>
    </style:style>
    <style:style style:name="P447" style:family="paragraph" style:parent-style-name="Normal">
      <style:paragraph-properties fo:text-align="justify" fo:text-indent="-0.751cm" fo:margin-bottom="0.212cm" fo:margin-left="0.751cm">
        <style:tab-stops>
          <style:tab-stop style:type="left" style:leader-style="none" style:position="5.413cm"/>
        </style:tab-stops>
      </style:paragraph-properties>
      <style:text-properties fo:font-size="11pt" style:font-size-asian="11pt" style:font-name-complex="Arial" style:font-size-complex="11pt"/>
    </style:style>
    <style:style style:name="T447_1" style:family="text">
      <style:text-properties fo:font-size="11pt" style:font-size-asian="11pt" style:font-name-complex="Arial" style:font-size-complex="11pt"/>
    </style:style>
    <style:style style:name="T447_2" style:family="text">
      <style:text-properties fo:font-size="11pt" style:font-size-asian="11pt" style:font-name-complex="Arial" style:font-size-complex="11pt"/>
    </style:style>
    <style:style style:name="T447_3" style:family="text">
      <style:text-properties fo:font-size="11pt" style:font-size-asian="11pt" style:font-name-complex="Arial" style:font-size-complex="11pt"/>
    </style:style>
    <style:style style:name="T447_4" style:family="text">
      <style:text-properties fo:font-size="11pt" style:font-size-asian="11pt" style:font-name-complex="Arial" style:font-size-complex="11pt"/>
    </style:style>
    <style:style style:name="T447_5" style:family="text">
      <style:text-properties fo:font-size="11pt" style:font-size-asian="11pt" style:font-name-complex="Arial" style:font-size-complex="11pt"/>
    </style:style>
    <style:style style:name="T447_6" style:family="text">
      <style:text-properties fo:font-size="11pt" style:font-size-asian="11pt" style:font-name-complex="Arial" style:font-size-complex="11pt"/>
    </style:style>
    <style:style style:name="P448" style:family="paragraph" style:parent-style-name="Normal">
      <style:paragraph-properties fo:text-align="justify" fo:text-indent="-0.751cm" fo:margin-bottom="0.212cm" fo:margin-left="0.751cm">
        <style:tab-stops>
          <style:tab-stop style:type="left" style:leader-style="none" style:position="5.413cm"/>
        </style:tab-stops>
      </style:paragraph-properties>
      <style:text-properties fo:font-size="11pt" style:font-size-asian="11pt" style:font-name-complex="Arial" style:font-size-complex="11pt"/>
    </style:style>
    <style:style style:name="T448_1" style:family="text">
      <style:text-properties fo:font-size="11pt" style:font-size-asian="11pt" style:font-name-complex="Arial" style:font-size-complex="11pt"/>
    </style:style>
    <style:style style:name="P449" style:family="paragraph" style:parent-style-name="Normal">
      <style:paragraph-properties fo:text-align="justify" fo:text-indent="-0.75cm" fo:margin-bottom="0.423cm" fo:margin-left="0.75cm">
        <style:tab-stops>
          <style:tab-stop style:type="left" style:leader-style="none" style:position="5.415cm"/>
        </style:tab-stops>
      </style:paragraph-properties>
      <style:text-properties fo:font-size="11pt" style:font-size-asian="11pt" style:font-name-complex="Arial" style:font-size-complex="11pt"/>
    </style:style>
    <style:style style:name="T449_1" style:family="text">
      <style:text-properties fo:font-size="11pt" style:font-size-asian="11pt" style:font-name-complex="Arial" style:font-size-complex="11pt"/>
    </style:style>
    <style:style style:name="Table20" style:family="table">
      <style:table-properties table:align="left" style:width="16.503cm" fo:margin-left="-0.259cm"/>
    </style:style>
    <style:style style:name="Column81" style:family="table-column">
      <style:table-column-properties style:column-width="3.013cm"/>
    </style:style>
    <style:style style:name="Column82" style:family="table-column">
      <style:table-column-properties style:column-width="1.238cm"/>
    </style:style>
    <style:style style:name="Column83" style:family="table-column">
      <style:table-column-properties style:column-width="1.501cm"/>
    </style:style>
    <style:style style:name="Column84" style:family="table-column">
      <style:table-column-properties style:column-width="6.251cm"/>
    </style:style>
    <style:style style:name="Column85" style:family="table-column">
      <style:table-column-properties style:column-width="4.5cm"/>
    </style:style>
    <style:style style:name="Row55" style:family="table-row">
      <style:table-row-properties style:min-row-height="0.672cm"/>
    </style:style>
    <style:style style:name="Cell1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51_2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51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56" style:family="table-row">
      <style:table-row-properties style:min-row-height="0.612cm"/>
    </style:style>
    <style:style style:name="Cell1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0.609cm"/>
    </style:style>
    <style:style style:name="Cell1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60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21" style:family="table">
      <style:table-properties table:align="left" style:width="16.494cm" fo:margin-left="0cm"/>
    </style:style>
    <style:style style:name="Column86" style:family="table-column">
      <style:table-column-properties style:column-width="4.493cm"/>
    </style:style>
    <style:style style:name="Column87" style:family="table-column">
      <style:table-column-properties style:column-width="4.251cm"/>
    </style:style>
    <style:style style:name="Column88" style:family="table-column">
      <style:table-column-properties style:column-width="7.751cm"/>
    </style:style>
    <style:style style:name="Row58" style:family="table-row">
      <style:table-row-properties style:min-row-height="0.482cm"/>
    </style:style>
    <style:style style:name="Cell2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6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6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.212cm"/>
    </style:style>
    <style:style style:name="T4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66" style:family="paragraph" style:parent-style-name="Normal">
      <style:paragraph-properties fo:line-height="100%" fo:margin-bottom="0.212cm"/>
    </style:style>
    <style:style style:name="T46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7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7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60" style:family="table-row"/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470_2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470_3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470_4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470_5" style:family="text">
      <style:text-properties style:font-name="Arial" fo:font-size="11pt" style:font-name-asian="游明朝" style:font-size-asian="11pt" style:font-name-complex="Arial" style:font-size-complex="11pt" fo:language="en" fo:language-asian="en" fo:language-complex="ar" fo:country="GB" fo:country-asian="GB" fo:country-complex="SA"/>
    </style:style>
    <style:style style:name="T470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71" style:family="paragraph" style:parent-style-name="Normal">
      <style:paragraph-properties fo:text-align="justify" fo:margin-bottom="0.212cm"/>
    </style:style>
    <style:style style:name="T4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2" style:family="paragraph" style:parent-style-name="Normal">
      <style:paragraph-properties fo:text-align="justify"/>
    </style:style>
    <style:style style:name="T472_1" style:family="text">
      <style:text-properties fo:font-size="11pt" style:font-size-asian="11pt" style:font-name-complex="Arial" style:font-size-complex="11pt"/>
    </style:style>
    <style:style style:name="T472_2" style:family="text">
      <style:text-properties fo:font-size="11pt" style:font-size-asian="11pt" style:font-name-complex="Arial" style:font-size-complex="11pt"/>
    </style:style>
    <style:style style:name="T472_3" style:family="text">
      <style:text-properties fo:font-size="11pt" style:font-size-asian="11pt" style:font-name-complex="Arial" style:font-size-complex="11pt"/>
    </style:style>
    <style:style style:name="T472_4" style:family="text">
      <style:text-properties fo:font-size="11pt" style:font-size-asian="11pt" style:font-name-complex="Arial" style:font-size-complex="11pt"/>
    </style:style>
    <style:style style:name="T472_5" style:family="text">
      <style:text-properties fo:font-size="11pt" style:font-size-asian="11pt" style:font-name-complex="Arial" style:font-size-complex="11pt"/>
    </style:style>
    <style:style style:name="T472_6" style:family="text">
      <style:text-properties fo:font-size="11pt" style:font-size-asian="11pt" style:font-name-complex="Arial" style:font-size-complex="11pt"/>
    </style:style>
    <style:style style:name="T472_7" style:family="text">
      <style:text-properties fo:font-size="11pt" style:font-size-asian="11pt" style:font-name-complex="Arial" style:font-size-complex="11pt"/>
    </style:style>
    <style:style style:name="P47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3_1" style:family="text">
      <style:text-properties fo:font-size="11pt" style:font-size-asian="11pt" style:font-name-complex="Arial" style:font-size-complex="11pt"/>
    </style:style>
    <style:style style:name="T473_2" style:family="text">
      <style:text-properties fo:font-size="11pt" style:font-size-asian="11pt" style:font-name-complex="Arial" style:font-size-complex="11pt"/>
    </style:style>
    <style:style style:name="T473_3" style:family="text">
      <style:text-properties fo:font-size="11pt" style:font-size-asian="11pt" style:font-name-complex="Arial" style:font-size-complex="11pt"/>
    </style:style>
    <style:style style:name="T473_4" style:family="text">
      <style:text-properties fo:font-size="11pt" style:font-size-asian="11pt" style:font-name-complex="Arial" style:font-size-complex="11pt"/>
    </style:style>
    <style:style style:name="T473_5" style:family="text">
      <style:text-properties fo:font-size="11pt" style:font-size-asian="11pt" style:font-name-complex="Arial" style:font-size-complex="11pt"/>
    </style:style>
    <style:style style:name="T473_6" style:family="text">
      <style:text-properties fo:font-size="11pt" style:font-size-asian="11pt" style:font-name-complex="Arial" style:font-size-complex="11pt"/>
    </style:style>
    <style:style style:name="T473_7" style:family="text">
      <style:text-properties fo:font-size="11pt" style:font-size-asian="11pt" style:font-name-complex="Arial" style:font-size-complex="11pt"/>
    </style:style>
    <style:style style:name="T473_8" style:family="text">
      <style:text-properties fo:font-size="11pt" style:font-size-asian="11pt" style:font-name-complex="Arial" style:font-size-complex="11pt"/>
    </style:style>
    <style:style style:name="P474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474_1" style:family="text">
      <style:text-properties fo:font-size="11pt" style:font-size-asian="11pt" style:font-name-complex="Arial" style:font-size-complex="11pt"/>
    </style:style>
    <style:style style:name="T474_2" style:family="text">
      <style:text-properties fo:font-size="11pt" style:font-size-asian="11pt" style:font-name-complex="Arial" style:font-size-complex="11pt"/>
    </style:style>
    <style:style style:name="T474_3" style:family="text">
      <style:text-properties fo:font-size="11pt" style:font-size-asian="11pt" style:font-name-complex="Arial" style:font-size-complex="11pt"/>
    </style:style>
    <style:style style:name="T474_4" style:family="text">
      <style:text-properties fo:font-size="11pt" style:font-size-asian="11pt" style:font-name-complex="Arial" style:font-size-complex="11pt"/>
    </style:style>
    <style:style style:name="T474_5" style:family="text">
      <style:text-properties fo:font-size="11pt" style:font-size-asian="11pt" style:font-name-complex="Arial" style:font-size-complex="11pt"/>
    </style:style>
    <style:style style:name="T474_6" style:family="text">
      <style:text-properties fo:font-size="11pt" style:font-size-asian="11pt" style:font-name-complex="Arial" style:font-size-complex="11pt"/>
    </style:style>
    <style:style style:name="T474_7" style:family="text">
      <style:text-properties fo:font-size="11pt" style:font-size-asian="11pt" style:font-name-complex="Arial" style:font-size-complex="11pt"/>
    </style:style>
    <style:style style:name="T474_8" style:family="text">
      <style:text-properties fo:font-size="11pt" style:font-size-asian="11pt" style:font-name-complex="Arial" style:font-size-complex="11pt"/>
    </style:style>
    <style:style style:name="T474_9" style:family="text">
      <style:text-properties fo:font-size="11pt" style:font-size-asian="11pt" style:font-name-complex="Arial" style:font-size-complex="11pt"/>
    </style:style>
    <style:style style:name="T474_10" style:family="text">
      <style:text-properties fo:font-size="11pt" style:font-size-asian="11pt" style:font-name-complex="Arial" style:font-size-complex="11pt"/>
    </style:style>
    <style:style style:name="T474_11" style:family="text">
      <style:text-properties fo:font-size="11pt" style:font-size-asian="11pt" style:font-name-complex="Arial" style:font-size-complex="11pt"/>
    </style:style>
    <style:style style:name="T474_12" style:family="text">
      <style:text-properties fo:font-size="11pt" style:font-size-asian="11pt" style:font-name-complex="Arial" style:font-size-complex="11pt"/>
    </style:style>
    <style:style style:name="T474_13" style:family="text">
      <style:text-properties fo:font-size="11pt" style:font-size-asian="11pt" style:font-name-complex="Arial" style:font-size-complex="11pt"/>
    </style:style>
    <style:style style:name="T474_14" style:family="text">
      <style:text-properties fo:font-size="11pt" style:font-size-asian="11pt" style:font-name-complex="Arial" style:font-size-complex="11pt"/>
    </style:style>
    <style:style style:name="P475" style:family="paragraph" style:parent-style-name="Normal">
      <style:paragraph-properties fo:text-align="justify" fo:margin-bottom="0.212cm"/>
    </style:style>
    <style:style style:name="T475_1" style:family="text">
      <style:text-properties fo:font-size="11pt" style:font-size-asian="11pt" style:font-name-complex="Arial" style:font-size-complex="11pt"/>
    </style:style>
    <style:style style:name="T475_2" style:family="text">
      <style:text-properties fo:font-size="11pt" style:font-size-asian="11pt" style:font-name-complex="Arial" style:font-size-complex="11pt"/>
    </style:style>
    <style:style style:name="T475_3" style:family="text">
      <style:text-properties fo:font-size="11pt" style:font-size-asian="11pt" style:font-name-complex="Arial" style:font-size-complex="11pt"/>
    </style:style>
    <style:style style:name="T475_4" style:family="text">
      <style:text-properties fo:font-size="11pt" style:font-size-asian="11pt" style:font-name-complex="Arial" style:font-size-complex="11pt"/>
    </style:style>
    <style:style style:name="T475_5" style:family="text">
      <style:text-properties fo:font-size="11pt" style:font-size-asian="11pt" style:font-name-complex="Arial" style:font-size-complex="11pt"/>
    </style:style>
    <style:style style:name="T475_6" style:family="text">
      <style:text-properties fo:font-size="11pt" style:font-size-asian="11pt" style:font-name-complex="Arial" style:font-size-complex="11pt"/>
    </style:style>
    <style:style style:name="T475_7" style:family="text">
      <style:text-properties fo:font-size="11pt" style:font-size-asian="11pt" style:font-name-complex="Arial" style:font-size-complex="11pt"/>
    </style:style>
    <style:style style:name="T475_8" style:family="text">
      <style:text-properties fo:font-size="11pt" style:font-size-asian="11pt" style:font-name-complex="Arial" style:font-size-complex="11pt"/>
    </style:style>
    <style:style style:name="T475_9" style:family="text">
      <style:text-properties fo:font-size="11pt" style:font-size-asian="11pt" style:font-name-complex="Arial" style:font-size-complex="11pt"/>
    </style:style>
    <style:style style:name="T475_10" style:family="text">
      <style:text-properties fo:font-size="11pt" style:font-size-asian="11pt" style:font-name-complex="Arial" style:font-size-complex="11pt"/>
    </style:style>
    <style:style style:name="T475_11" style:family="text">
      <style:text-properties fo:font-size="11pt" style:font-size-asian="11pt" style:font-name-complex="Arial" style:font-size-complex="11pt"/>
    </style:style>
    <style:style style:name="T475_12" style:family="text">
      <style:text-properties fo:font-size="11pt" style:font-size-asian="11pt" style:font-name-complex="Arial" style:font-size-complex="11pt"/>
    </style:style>
    <style:style style:name="T475_13" style:family="text">
      <style:text-properties fo:font-size="11pt" style:font-size-asian="11pt" style:font-name-complex="Arial" style:font-size-complex="11pt"/>
    </style:style>
    <style:style style:name="T475_14" style:family="text">
      <style:text-properties fo:font-size="11pt" style:font-size-asian="11pt" style:font-name-complex="Arial" style:font-size-complex="11pt"/>
    </style:style>
    <style:style style:name="T475_15" style:family="text">
      <style:text-properties fo:font-size="11pt" style:font-size-asian="11pt" style:font-name-complex="Arial" style:font-size-complex="11pt"/>
    </style:style>
    <style:style style:name="T475_16" style:family="text">
      <style:text-properties fo:font-size="11pt" style:font-size-asian="11pt" style:font-name-complex="Arial" style:font-size-complex="11pt"/>
    </style:style>
    <style:style style:name="T475_17" style:family="text">
      <style:text-properties fo:font-size="11pt" style:font-size-asian="11pt" style:font-name-complex="Arial" style:font-size-complex="11pt"/>
    </style:style>
    <style:style style:name="T475_18" style:family="text">
      <style:text-properties fo:font-size="11pt" style:font-size-asian="11pt" style:font-name-complex="Arial" style:font-size-complex="11pt"/>
    </style:style>
    <style:style style:name="T475_19" style:family="text">
      <style:text-properties fo:font-size="11pt" style:font-size-asian="11pt" style:font-name-complex="Arial" style:font-size-complex="11pt"/>
    </style:style>
    <style:style style:name="T475_20" style:family="text">
      <style:text-properties fo:font-size="11pt" style:font-size-asian="11pt" style:font-name-complex="Arial" style:font-size-complex="11pt"/>
    </style:style>
    <style:style style:name="T475_21" style:family="text">
      <style:text-properties fo:font-size="11pt" style:font-size-asian="11pt" style:font-name-complex="Arial" style:font-size-complex="11pt"/>
    </style:style>
    <style:style style:name="T475_22" style:family="text">
      <style:text-properties fo:font-size="11pt" style:font-size-asian="11pt" style:font-name-complex="Arial" style:font-size-complex="11pt"/>
    </style:style>
    <style:style style:name="P476" style:family="paragraph" style:parent-style-name="Normal">
      <style:paragraph-properties fo:text-align="justify" fo:margin-bottom="0.212cm"/>
    </style:style>
    <style:style style:name="T476_1" style:family="text">
      <style:text-properties fo:font-size="11pt" style:font-size-asian="11pt" style:font-name-complex="Arial" style:font-size-complex="11pt" fo:font-weight="bold" style:font-weight-asian="bold"/>
    </style:style>
    <style:style style:name="T476_2" style:family="text">
      <style:text-properties fo:font-size="11pt" style:font-size-asian="11pt" style:font-name-complex="Arial" style:font-size-complex="11pt" fo:font-weight="bold" style:font-weight-asian="bold"/>
    </style:style>
    <style:style style:name="T476_3" style:family="text">
      <style:text-properties fo:font-size="11pt" style:font-size-asian="11pt" style:font-name-complex="Arial" style:font-size-complex="11pt" fo:font-weight="bold" style:font-weight-asian="bold"/>
    </style:style>
    <style:style style:name="P477" style:family="paragraph" style:parent-style-name="Normal">
      <style:paragraph-properties fo:margin-bottom="0.212cm"/>
    </style:style>
    <style:style style:name="T477_1" style:family="text">
      <style:text-properties fo:font-size="11pt" style:font-size-asian="11pt" style:font-name-complex="Arial" style:font-size-complex="11pt"/>
    </style:style>
    <style:style style:name="P478" style:family="paragraph" style:parent-style-name="Normal">
      <style:paragraph-properties fo:text-align="justify" fo:margin-bottom="0.212cm"/>
    </style:style>
    <style:style style:name="T4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9_1" style:family="text">
      <style:text-properties fo:font-size="11pt" style:font-size-asian="11pt" style:font-name-complex="Arial" style:font-size-complex="11pt"/>
    </style:style>
    <style:style style:name="T479_2" style:family="text">
      <style:text-properties fo:font-size="11pt" style:font-size-asian="11pt" style:font-name-complex="Arial" style:font-size-complex="11pt"/>
    </style:style>
    <style:style style:name="T479_3" style:family="text">
      <style:text-properties fo:font-size="11pt" style:font-size-asian="11pt" style:font-name-complex="Arial" style:font-size-complex="11pt"/>
    </style:style>
    <style:style style:name="T479_4" style:family="text">
      <style:text-properties fo:font-size="11pt" style:font-size-asian="11pt" style:font-name-complex="Arial" style:font-size-complex="11pt"/>
    </style:style>
    <style:style style:name="T479_5" style:family="text">
      <style:text-properties fo:font-size="11pt" style:font-size-asian="11pt" style:font-name-complex="Arial" style:font-size-complex="11pt"/>
    </style:style>
    <style:style style:name="T479_6" style:family="text">
      <style:text-properties fo:font-size="11pt" style:font-size-asian="11pt" style:font-name-complex="Arial" style:font-size-complex="11pt"/>
    </style:style>
    <style:style style:name="T479_7" style:family="text">
      <style:text-properties fo:font-size="11pt" style:font-size-asian="11pt" style:font-name-complex="Arial" style:font-size-complex="11pt"/>
    </style:style>
    <style:style style:name="T479_8" style:family="text">
      <style:text-properties fo:font-size="11pt" style:font-size-asian="11pt" style:font-name-complex="Arial" style:font-size-complex="11pt"/>
    </style:style>
    <style:style style:name="T479_9" style:family="text">
      <style:text-properties fo:font-size="11pt" style:font-size-asian="11pt" style:font-name-complex="Arial" style:font-size-complex="11pt"/>
    </style:style>
    <style:style style:name="T479_10" style:family="text">
      <style:text-properties fo:font-size="11pt" style:font-size-asian="11pt" style:font-name-complex="Arial" style:font-size-complex="11pt"/>
    </style:style>
    <style:style style:name="Table22" style:family="table">
      <style:table-properties table:align="left" style:width="16.503cm" fo:margin-left="-0.259cm"/>
    </style:style>
    <style:style style:name="Column89" style:family="table-column">
      <style:table-column-properties style:column-width="3.013cm"/>
    </style:style>
    <style:style style:name="Column90" style:family="table-column">
      <style:table-column-properties style:column-width="1.238cm"/>
    </style:style>
    <style:style style:name="Column91" style:family="table-column">
      <style:table-column-properties style:column-width="1.501cm"/>
    </style:style>
    <style:style style:name="Column92" style:family="table-column">
      <style:table-column-properties style:column-width="6.5cm"/>
    </style:style>
    <style:style style:name="Column93" style:family="table-column">
      <style:table-column-properties style:column-width="4.251cm"/>
    </style:style>
    <style:style style:name="Row61" style:family="table-row">
      <style:table-row-properties style:min-row-height="0.863cm"/>
    </style:style>
    <style:style style:name="Cell2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2" style:family="table-row">
      <style:table-row-properties style:min-row-height="0.603cm"/>
    </style:style>
    <style:style style:name="Cell2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fo:font-style="italic" style:font-style-asian="italic" fo:color="#ff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3" style:family="table-row">
      <style:table-row-properties style:min-row-height="0.609cm"/>
    </style:style>
    <style:style style:name="Cell2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line-height="100%" fo:margin-bottom="0cm"/>
    </style:style>
    <style:style style:name="T4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line-height="100%" fo:margin-bottom="0cm"/>
    </style:style>
    <style:style style:name="T4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</style:style>
    <style:style style:name="T4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90" style:family="paragraph" style:parent-style-name="Normal">
      <style:text-properties fo:font-size="8pt" style:font-size-asian="8pt" style:font-name-complex="Arial" style:font-size-complex="8pt" fo:font-weight="bold" style:font-weight-asian="bold"/>
    </style:style>
    <style:style style:name="Table23" style:family="table">
      <style:table-properties table:align="left" style:width="16.494cm" fo:margin-left="0cm"/>
    </style:style>
    <style:style style:name="Column94" style:family="table-column">
      <style:table-column-properties style:column-width="4.992cm"/>
    </style:style>
    <style:style style:name="Column95" style:family="table-column">
      <style:table-column-properties style:column-width="3.501cm"/>
    </style:style>
    <style:style style:name="Column96" style:family="table-column">
      <style:table-column-properties style:column-width="8.001cm"/>
    </style:style>
    <style:style style:name="Row64" style:family="table-row">
      <style:table-row-properties style:min-row-height="0.482cm"/>
    </style:style>
    <style:style style:name="Cell2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5" style:family="table-row"/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6" style:family="table-row"/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99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7" style:family="table-row"/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line-height="100%" fo:margin-bottom="0.212cm"/>
    </style:style>
    <style:style style:name="T5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0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0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0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02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0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8" style:family="table-row"/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bottom="0cm"/>
    </style:style>
    <style:style style:name="T5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13" style:family="paragraph" style:parent-style-name="Normal">
      <style:paragraph-properties fo:text-align="justify" fo:margin-bottom="0.212cm"/>
    </style:style>
    <style:style style:name="T51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14" style:family="paragraph" style:parent-style-name="Normal">
      <style:paragraph-properties fo:text-align="justify" fo:margin-bottom="0.212cm"/>
    </style:style>
    <style:style style:name="T514_1" style:family="text">
      <style:text-properties fo:font-size="11pt" style:font-size-asian="11pt" style:font-name-complex="Arial" style:font-size-complex="11pt"/>
    </style:style>
    <style:style style:name="P515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515_1" style:family="text">
      <style:text-properties fo:font-size="11pt" style:font-size-asian="11pt" style:font-name-complex="Arial" style:font-size-complex="11pt" style:font-weight-complex="bold"/>
    </style:style>
    <style:style style:name="T515_2" style:family="text">
      <style:text-properties fo:font-size="11pt" style:font-size-asian="11pt" style:font-name-complex="Arial" style:font-size-complex="11pt" style:font-weight-complex="bold"/>
    </style:style>
    <style:style style:name="T515_3" style:family="text">
      <style:text-properties fo:font-size="11pt" style:font-size-asian="11pt" style:font-name-complex="Arial" style:font-size-complex="11pt" style:font-weight-complex="bold"/>
    </style:style>
    <style:style style:name="T515_4" style:family="text">
      <style:text-properties fo:font-size="11pt" style:font-size-asian="11pt" style:font-name-complex="Arial" style:font-size-complex="11pt" style:font-weight-complex="bold"/>
    </style:style>
    <style:style style:name="T515_5" style:family="text">
      <style:text-properties fo:font-size="11pt" style:font-size-asian="11pt" style:font-name-complex="Arial" style:font-size-complex="11pt" style:font-weight-complex="bold"/>
    </style:style>
    <style:style style:name="T515_6" style:family="text">
      <style:text-properties fo:font-size="11pt" style:font-size-asian="11pt" style:font-name-complex="Arial" style:font-size-complex="11pt" style:font-weight-complex="bold"/>
    </style:style>
    <style:style style:name="T515_7" style:family="text">
      <style:text-properties fo:font-size="11pt" style:font-size-asian="11pt" style:font-name-complex="Arial" style:font-size-complex="11pt" style:font-weight-complex="bold"/>
    </style:style>
    <style:style style:name="T515_8" style:family="text">
      <style:text-properties fo:font-size="11pt" style:font-size-asian="11pt" style:font-name-complex="Arial" style:font-size-complex="11pt" style:font-weight-complex="bold"/>
    </style:style>
    <style:style style:name="T515_9" style:family="text">
      <style:text-properties fo:font-size="11pt" style:font-size-asian="11pt" style:font-name-complex="Arial" style:font-size-complex="11pt" style:font-weight-complex="bold"/>
    </style:style>
    <style:style style:name="T515_10" style:family="text">
      <style:text-properties fo:font-size="11pt" style:font-size-asian="11pt" style:font-name-complex="Arial" style:font-size-complex="11pt" style:font-weight-complex="bold"/>
    </style:style>
    <style:style style:name="T515_11" style:family="text">
      <style:text-properties fo:font-size="11pt" style:font-size-asian="11pt" style:font-name-complex="Arial" style:font-size-complex="11pt" style:font-weight-complex="bold"/>
    </style:style>
    <style:style style:name="T515_12" style:family="text">
      <style:text-properties fo:font-size="11pt" style:font-size-asian="11pt" style:font-name-complex="Arial" style:font-size-complex="11pt" style:font-weight-complex="bold"/>
    </style:style>
    <style:style style:name="T515_13" style:family="text">
      <style:text-properties fo:font-size="11pt" style:font-size-asian="11pt" style:font-name-complex="Arial" style:font-size-complex="11pt" style:font-weight-complex="bold"/>
    </style:style>
    <style:style style:name="T515_14" style:family="text">
      <style:text-properties fo:font-size="11pt" style:font-size-asian="11pt" style:font-name-complex="Arial" style:font-size-complex="11pt" style:font-weight-complex="bold"/>
    </style:style>
    <style:style style:name="T515_15" style:family="text">
      <style:text-properties fo:font-size="11pt" style:font-size-asian="11pt" style:font-name-complex="Arial" style:font-size-complex="11pt" style:font-weight-complex="bold"/>
    </style:style>
    <style:style style:name="T515_16" style:family="text">
      <style:text-properties fo:font-size="11pt" style:font-size-asian="11pt" style:font-name-complex="Arial" style:font-size-complex="11pt" style:font-weight-complex="bold"/>
    </style:style>
    <style:style style:name="T515_17" style:family="text">
      <style:text-properties fo:font-size="11pt" style:font-size-asian="11pt" style:font-name-complex="Arial" style:font-size-complex="11pt" style:font-weight-complex="bold"/>
    </style:style>
    <style:style style:name="T515_18" style:family="text">
      <style:text-properties fo:font-size="11pt" style:font-size-asian="11pt" style:font-name-complex="Arial" style:font-size-complex="11pt" style:font-weight-complex="bold"/>
    </style:style>
    <style:style style:name="T515_19" style:family="text">
      <style:text-properties fo:font-size="11pt" style:font-size-asian="11pt" style:font-name-complex="Arial" style:font-size-complex="11pt" style:font-weight-complex="bold"/>
    </style:style>
    <style:style style:name="T515_20" style:family="text">
      <style:text-properties fo:font-size="11pt" style:font-size-asian="11pt" style:font-name-complex="Arial" style:font-size-complex="11pt" style:font-weight-complex="bold"/>
    </style:style>
    <style:style style:name="T515_21" style:family="text">
      <style:text-properties fo:font-size="11pt" style:font-size-asian="11pt" style:font-name-complex="Arial" style:font-size-complex="11pt" style:font-weight-complex="bold"/>
    </style:style>
    <style:style style:name="T515_22" style:family="text">
      <style:text-properties fo:font-size="11pt" style:font-size-asian="11pt" style:font-name-complex="Arial" style:font-size-complex="11pt" style:font-weight-complex="bold"/>
    </style:style>
    <style:style style:name="P516" style:family="paragraph" style:parent-style-name="List_20_Paragraph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516_1" style:family="text">
      <style:text-properties fo:font-size="11pt" style:font-size-asian="11pt" style:font-name-complex="Arial" style:font-size-complex="11pt" style:font-weight-complex="bold"/>
    </style:style>
    <style:style style:name="T516_2" style:family="text">
      <style:text-properties fo:font-size="11pt" style:font-size-asian="11pt" style:font-name-complex="Arial" style:font-size-complex="11pt" style:font-weight-complex="bold"/>
    </style:style>
    <style:style style:name="T516_3" style:family="text">
      <style:text-properties fo:font-size="11pt" style:font-size-asian="11pt" style:font-name-complex="Arial" style:font-size-complex="11pt" style:font-weight-complex="bold"/>
    </style:style>
    <style:style style:name="T516_4" style:family="text">
      <style:text-properties fo:font-size="11pt" style:font-size-asian="11pt" style:font-name-complex="Arial" style:font-size-complex="11pt" style:font-weight-complex="bold"/>
    </style:style>
    <style:style style:name="T516_5" style:family="text">
      <style:text-properties fo:font-size="11pt" style:font-size-asian="11pt" style:font-name-complex="Arial" style:font-size-complex="11pt" style:font-weight-complex="bold"/>
    </style:style>
    <style:style style:name="T516_6" style:family="text">
      <style:text-properties fo:font-size="11pt" style:font-size-asian="11pt" style:font-name-complex="Arial" style:font-size-complex="11pt" style:font-weight-complex="bold"/>
    </style:style>
    <style:style style:name="T516_7" style:family="text">
      <style:text-properties fo:font-size="11pt" style:font-size-asian="11pt" style:font-name-complex="Arial" style:font-size-complex="11pt" style:font-weight-complex="bold"/>
    </style:style>
    <style:style style:name="T516_8" style:family="text">
      <style:text-properties fo:font-size="11pt" style:font-size-asian="11pt" style:font-name-complex="Arial" style:font-size-complex="11pt" style:font-weight-complex="bold"/>
    </style:style>
    <style:style style:name="T516_9" style:family="text">
      <style:text-properties fo:font-size="11pt" style:font-size-asian="11pt" style:font-name-complex="Arial" style:font-size-complex="11pt" style:font-weight-complex="bold"/>
    </style:style>
    <style:style style:name="T516_10" style:family="text">
      <style:text-properties fo:font-size="11pt" style:font-size-asian="11pt" style:font-name-complex="Arial" style:font-size-complex="11pt" style:font-weight-complex="bold"/>
    </style:style>
    <style:style style:name="T516_11" style:family="text">
      <style:text-properties fo:font-size="11pt" style:font-size-asian="11pt" style:font-name-complex="Arial" style:font-size-complex="11pt" style:font-weight-complex="bold"/>
    </style:style>
    <style:style style:name="T516_12" style:family="text">
      <style:text-properties fo:font-size="11pt" style:font-size-asian="11pt" style:font-name-complex="Arial" style:font-size-complex="11pt" style:font-weight-complex="bold"/>
    </style:style>
    <style:style style:name="T516_13" style:family="text">
      <style:text-properties fo:font-size="11pt" style:font-size-asian="11pt" style:font-name-complex="Arial" style:font-size-complex="11pt" style:font-weight-complex="bold"/>
    </style:style>
    <style:style style:name="T516_14" style:family="text">
      <style:text-properties fo:font-size="11pt" style:font-size-asian="11pt" style:font-name-complex="Arial" style:font-size-complex="11pt" style:font-weight-complex="bold"/>
    </style:style>
    <style:style style:name="T516_15" style:family="text">
      <style:text-properties fo:font-size="11pt" style:font-size-asian="11pt" style:font-name-complex="Arial" style:font-size-complex="11pt" style:font-weight-complex="bold"/>
    </style:style>
    <style:style style:name="P51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17_1" style:family="text">
      <style:text-properties fo:font-size="11pt" style:font-size-asian="11pt" style:font-name-complex="Arial" style:font-size-complex="11pt"/>
    </style:style>
    <style:style style:name="T517_2" style:family="text">
      <style:text-properties fo:font-size="11pt" style:font-size-asian="11pt" style:font-name-complex="Arial" style:font-size-complex="11pt"/>
    </style:style>
    <style:style style:name="T517_3" style:family="text">
      <style:text-properties fo:font-size="11pt" style:font-size-asian="11pt" style:font-name-complex="Arial" style:font-size-complex="11pt"/>
    </style:style>
    <style:style style:name="T517_4" style:family="text">
      <style:text-properties fo:font-size="11pt" style:font-size-asian="11pt" style:font-name-complex="Arial" style:font-size-complex="11pt"/>
    </style:style>
    <style:style style:name="T517_5" style:family="text">
      <style:text-properties fo:font-size="11pt" style:font-size-asian="11pt" style:font-name-complex="Arial" style:font-size-complex="11pt"/>
    </style:style>
    <style:style style:name="T517_6" style:family="text">
      <style:text-properties fo:font-size="11pt" style:font-size-asian="11pt" style:font-name-complex="Arial" style:font-size-complex="11pt"/>
    </style:style>
    <style:style style:name="T517_7" style:family="text">
      <style:text-properties fo:font-size="11pt" style:font-size-asian="11pt" style:font-name-complex="Arial" style:font-size-complex="11pt"/>
    </style:style>
    <style:style style:name="T517_8" style:family="text">
      <style:text-properties fo:font-size="11pt" style:font-size-asian="11pt" style:font-name-complex="Arial" style:font-size-complex="11pt"/>
    </style:style>
    <style:style style:name="T517_9" style:family="text">
      <style:text-properties fo:font-size="11pt" style:font-size-asian="11pt" style:font-name-complex="Arial" style:font-size-complex="11pt"/>
    </style:style>
    <style:style style:name="T517_10" style:family="text">
      <style:text-properties fo:font-size="11pt" style:font-size-asian="11pt" style:font-name-complex="Arial" style:font-size-complex="11pt"/>
    </style:style>
    <style:style style:name="T517_11" style:family="text">
      <style:text-properties fo:font-size="11pt" style:font-size-asian="11pt" style:font-name-complex="Arial" style:font-size-complex="11pt"/>
    </style:style>
    <style:style style:name="T517_12" style:family="text">
      <style:text-properties fo:font-size="11pt" style:font-size-asian="11pt" style:font-name-complex="Arial" style:font-size-complex="11pt"/>
    </style:style>
    <style:style style:name="T517_13" style:family="text">
      <style:text-properties fo:font-size="11pt" style:font-size-asian="11pt" style:font-name-complex="Arial" style:font-size-complex="11pt"/>
    </style:style>
    <style:style style:name="P51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18_1" style:family="text">
      <style:text-properties fo:font-size="11pt" style:font-size-asian="11pt" style:font-name-complex="Arial" style:font-size-complex="11pt"/>
    </style:style>
    <style:style style:name="T518_2" style:family="text">
      <style:text-properties fo:font-size="11pt" style:font-size-asian="11pt" style:font-name-complex="Arial" style:font-size-complex="11pt"/>
    </style:style>
    <style:style style:name="T518_3" style:family="text">
      <style:text-properties fo:font-size="11pt" style:font-size-asian="11pt" style:font-name-complex="Arial" style:font-size-complex="11pt"/>
    </style:style>
    <style:style style:name="T518_4" style:family="text">
      <style:text-properties fo:font-size="11pt" style:font-size-asian="11pt" style:font-name-complex="Arial" style:font-size-complex="11pt"/>
    </style:style>
    <style:style style:name="T518_5" style:family="text">
      <style:text-properties fo:font-size="11pt" style:font-size-asian="11pt" style:font-name-complex="Arial" style:font-size-complex="11pt"/>
    </style:style>
    <style:style style:name="T518_6" style:family="text">
      <style:text-properties fo:font-size="11pt" style:font-size-asian="11pt" style:font-name-complex="Arial" style:font-size-complex="11pt"/>
    </style:style>
    <style:style style:name="T518_7" style:family="text">
      <style:text-properties fo:font-size="11pt" style:font-size-asian="11pt" style:font-name-complex="Arial" style:font-size-complex="11pt"/>
    </style:style>
    <style:style style:name="T518_8" style:family="text">
      <style:text-properties fo:font-size="11pt" style:font-size-asian="11pt" style:font-name-complex="Arial" style:font-size-complex="11pt"/>
    </style:style>
    <style:style style:name="P51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19_1" style:family="text">
      <style:text-properties fo:font-size="11pt" style:font-size-asian="11pt" style:font-name-complex="Arial" style:font-size-complex="11pt"/>
    </style:style>
    <style:style style:name="T519_2" style:family="text">
      <style:text-properties fo:font-size="11pt" style:font-size-asian="11pt" style:font-name-complex="Arial" style:font-size-complex="11pt"/>
    </style:style>
    <style:style style:name="T519_3" style:family="text">
      <style:text-properties fo:font-size="11pt" style:font-size-asian="11pt" style:font-name-complex="Arial" style:font-size-complex="11pt"/>
    </style:style>
    <style:style style:name="T519_4" style:family="text">
      <style:text-properties fo:font-size="11pt" style:font-size-asian="11pt" style:font-name-complex="Arial" style:font-size-complex="11pt"/>
    </style:style>
    <style:style style:name="T519_5" style:family="text">
      <style:text-properties fo:font-size="11pt" style:font-size-asian="11pt" style:font-name-complex="Arial" style:font-size-complex="11pt"/>
    </style:style>
    <style:style style:name="T519_6" style:family="text">
      <style:text-properties fo:font-size="11pt" style:font-size-asian="11pt" style:font-name-complex="Arial" style:font-size-complex="11pt"/>
    </style:style>
    <style:style style:name="T519_7" style:family="text">
      <style:text-properties fo:font-size="11pt" style:font-size-asian="11pt" style:font-name-complex="Arial" style:font-size-complex="11pt"/>
    </style:style>
    <style:style style:name="T519_8" style:family="text">
      <style:text-properties fo:font-size="11pt" style:font-size-asian="11pt" style:font-name-complex="Arial" style:font-size-complex="11pt"/>
    </style:style>
    <style:style style:name="T519_9" style:family="text">
      <style:text-properties fo:font-size="11pt" style:font-size-asian="11pt" style:font-name-complex="Arial" style:font-size-complex="11pt"/>
    </style:style>
    <style:style style:name="T519_10" style:family="text">
      <style:text-properties fo:font-size="11pt" style:font-size-asian="11pt" style:font-name-complex="Arial" style:font-size-complex="11pt"/>
    </style:style>
    <style:style style:name="T519_11" style:family="text">
      <style:text-properties fo:font-size="11pt" style:font-size-asian="11pt" style:font-name-complex="Arial" style:font-size-complex="11pt"/>
    </style:style>
    <style:style style:name="P52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20_1" style:family="text">
      <style:text-properties fo:font-size="11pt" style:font-size-asian="11pt" style:font-name-complex="Arial" style:font-size-complex="11pt"/>
    </style:style>
    <style:style style:name="T520_2" style:family="text">
      <style:text-properties fo:font-size="11pt" style:font-size-asian="11pt" style:font-name-complex="Arial" style:font-size-complex="11pt"/>
    </style:style>
    <style:style style:name="T520_3" style:family="text">
      <style:text-properties fo:font-size="11pt" style:font-size-asian="11pt" style:font-name-complex="Arial" style:font-size-complex="11pt"/>
    </style:style>
    <style:style style:name="T520_4" style:family="text">
      <style:text-properties fo:font-size="11pt" style:font-size-asian="11pt" style:font-name-complex="Arial" style:font-size-complex="11pt"/>
    </style:style>
    <style:style style:name="T520_5" style:family="text">
      <style:text-properties fo:font-size="11pt" style:font-size-asian="11pt" style:font-name-complex="Arial" style:font-size-complex="11pt"/>
    </style:style>
    <style:style style:name="P52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21_1" style:family="text">
      <style:text-properties fo:font-size="11pt" style:font-size-asian="11pt" style:font-name-complex="Arial" style:font-size-complex="11pt"/>
    </style:style>
    <style:style style:name="T521_2" style:family="text">
      <style:text-properties fo:font-size="11pt" style:font-size-asian="11pt" style:font-name-complex="Arial" style:font-size-complex="11pt"/>
    </style:style>
    <style:style style:name="T521_3" style:family="text">
      <style:text-properties fo:font-size="11pt" style:font-size-asian="11pt" style:font-name-complex="Arial" style:font-size-complex="11pt"/>
    </style:style>
    <style:style style:name="T521_4" style:family="text">
      <style:text-properties fo:font-size="11pt" style:font-size-asian="11pt" style:font-name-complex="Arial" style:font-size-complex="11pt"/>
    </style:style>
    <style:style style:name="T521_5" style:family="text">
      <style:text-properties fo:font-size="11pt" style:font-size-asian="11pt" style:font-name-complex="Arial" style:font-size-complex="11pt"/>
    </style:style>
    <style:style style:name="T521_6" style:family="text">
      <style:text-properties fo:font-size="11pt" style:font-size-asian="11pt" style:font-name-complex="Arial" style:font-size-complex="11pt"/>
    </style:style>
    <style:style style:name="T521_7" style:family="text">
      <style:text-properties fo:font-size="11pt" style:font-size-asian="11pt" style:font-name-complex="Arial" style:font-size-complex="11pt"/>
    </style:style>
    <style:style style:name="T521_8" style:family="text">
      <style:text-properties fo:font-size="11pt" style:font-size-asian="11pt" style:font-name-complex="Arial" style:font-size-complex="11pt"/>
    </style:style>
    <style:style style:name="T521_9" style:family="text">
      <style:text-properties fo:font-size="11pt" style:font-size-asian="11pt" style:font-name-complex="Arial" style:font-size-complex="11pt"/>
    </style:style>
    <style:style style:name="T521_10" style:family="text">
      <style:text-properties fo:font-size="11pt" style:font-size-asian="11pt" style:font-name-complex="Arial" style:font-size-complex="11pt"/>
    </style:style>
    <style:style style:name="T521_11" style:family="text">
      <style:text-properties fo:font-size="11pt" style:font-size-asian="11pt" style:font-name-complex="Arial" style:font-size-complex="11pt"/>
    </style:style>
    <style:style style:name="T521_12" style:family="text">
      <style:text-properties fo:font-size="11pt" style:font-size-asian="11pt" style:font-name-complex="Arial" style:font-size-complex="11pt"/>
    </style:style>
    <style:style style:name="T521_13" style:family="text">
      <style:text-properties fo:font-size="11pt" style:font-size-asian="11pt" style:font-name-complex="Arial" style:font-size-complex="11pt"/>
    </style:style>
    <style:style style:name="T521_14" style:family="text">
      <style:text-properties fo:font-size="11pt" style:font-size-asian="11pt" style:font-name-complex="Arial" style:font-size-complex="11pt"/>
    </style:style>
    <style:style style:name="T521_15" style:family="text">
      <style:text-properties fo:font-size="11pt" style:font-size-asian="11pt" style:font-name-complex="Arial" style:font-size-complex="11pt"/>
    </style:style>
    <style:style style:name="T521_16" style:family="text">
      <style:text-properties fo:font-size="11pt" style:font-size-asian="11pt" style:font-name-complex="Arial" style:font-size-complex="11pt"/>
    </style:style>
    <style:style style:name="T521_17" style:family="text">
      <style:text-properties fo:font-size="11pt" style:font-size-asian="11pt" style:font-name-complex="Arial" style:font-size-complex="11pt"/>
    </style:style>
    <style:style style:name="P522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/>
    </style:style>
    <style:style style:name="T522_1" style:family="text">
      <style:text-properties fo:font-size="11pt" style:font-size-asian="11pt" style:font-name-complex="Arial" style:font-size-complex="11pt"/>
    </style:style>
    <style:style style:name="T522_2" style:family="text">
      <style:text-properties fo:font-size="11pt" style:font-size-asian="11pt" style:font-name-complex="Arial" style:font-size-complex="11pt"/>
    </style:style>
    <style:style style:name="T522_3" style:family="text">
      <style:text-properties fo:font-size="11pt" style:font-size-asian="11pt" style:font-name-complex="Arial" style:font-size-complex="11pt"/>
    </style:style>
    <style:style style:name="T522_4" style:family="text">
      <style:text-properties fo:font-size="11pt" style:font-size-asian="11pt" style:font-name-complex="Arial" style:font-size-complex="11pt"/>
    </style:style>
    <style:style style:name="T522_5" style:family="text">
      <style:text-properties fo:font-size="11pt" style:font-size-asian="11pt" style:font-name-complex="Arial" style:font-size-complex="11pt"/>
    </style:style>
    <style:style style:name="T522_6" style:family="text">
      <style:text-properties fo:font-size="11pt" style:font-size-asian="11pt" style:font-name-complex="Arial" style:font-size-complex="11pt"/>
    </style:style>
    <style:style style:name="T522_7" style:family="text">
      <style:text-properties fo:font-size="11pt" style:font-size-asian="11pt" style:font-name-complex="Arial" style:font-size-complex="11pt"/>
    </style:style>
    <style:style style:name="T522_8" style:family="text">
      <style:text-properties fo:font-size="11pt" style:font-size-asian="11pt" style:font-name-complex="Arial" style:font-size-complex="11pt"/>
    </style:style>
    <style:style style:name="T522_9" style:family="text">
      <style:text-properties fo:font-size="11pt" style:font-size-asian="11pt" style:font-name-complex="Arial" style:font-size-complex="11pt"/>
    </style:style>
    <style:style style:name="T522_10" style:family="text">
      <style:text-properties fo:font-size="11pt" style:font-size-asian="11pt" style:font-name-complex="Arial" style:font-size-complex="11pt"/>
    </style:style>
    <style:style style:name="P523" style:family="paragraph" style:parent-style-name="Normal">
      <style:paragraph-properties fo:text-align="justify" fo:margin-bottom="0.212cm"/>
    </style:style>
    <style:style style:name="T523_1" style:family="text">
      <style:text-properties fo:font-size="11pt" style:font-size-asian="11pt" style:font-name-complex="Arial" style:font-size-complex="11pt" fo:font-weight="bold" style:font-weight-asian="bold"/>
    </style:style>
    <style:style style:name="T523_2" style:family="text">
      <style:text-properties fo:font-size="11pt" style:font-size-asian="11pt" style:font-name-complex="Arial" style:font-size-complex="11pt" fo:font-weight="bold" style:font-weight-asian="bold"/>
    </style:style>
    <style:style style:name="T523_3" style:family="text">
      <style:text-properties fo:font-size="11pt" style:font-size-asian="11pt" style:font-name-complex="Arial" style:font-size-complex="11pt" fo:font-weight="bold" style:font-weight-asian="bold"/>
    </style:style>
    <style:style style:name="P524" style:family="paragraph" style:parent-style-name="Normal">
      <style:paragraph-properties fo:margin-bottom="0.212cm"/>
    </style:style>
    <style:style style:name="T524_1" style:family="text">
      <style:text-properties fo:font-size="11pt" style:font-size-asian="11pt" style:font-name-complex="Arial" style:font-size-complex="11pt"/>
    </style:style>
    <style:style style:name="P525" style:family="paragraph" style:parent-style-name="Normal">
      <style:paragraph-properties fo:text-align="justify" fo:margin-bottom="0.212cm"/>
    </style:style>
    <style:style style:name="T5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26_1" style:family="text">
      <style:text-properties fo:font-size="11pt" style:font-size-asian="11pt" style:font-name-complex="Arial" style:font-size-complex="11pt"/>
    </style:style>
    <style:style style:name="T526_2" style:family="text">
      <style:text-properties fo:font-size="11pt" style:font-size-asian="11pt" style:font-name-complex="Arial" style:font-size-complex="11pt"/>
    </style:style>
    <style:style style:name="T526_3" style:family="text">
      <style:text-properties fo:font-size="11pt" style:font-size-asian="11pt" style:font-name-complex="Arial" style:font-size-complex="11pt"/>
    </style:style>
    <style:style style:name="T526_4" style:family="text">
      <style:text-properties fo:font-size="11pt" style:font-size-asian="11pt" style:font-name-complex="Arial" style:font-size-complex="11pt"/>
    </style:style>
    <style:style style:name="T526_5" style:family="text">
      <style:text-properties fo:font-size="11pt" style:font-size-asian="11pt" style:font-name-complex="Arial" style:font-size-complex="11pt"/>
    </style:style>
    <style:style style:name="T526_6" style:family="text">
      <style:text-properties fo:font-size="11pt" style:font-size-asian="11pt" style:font-name-complex="Arial" style:font-size-complex="11pt"/>
    </style:style>
    <style:style style:name="T526_7" style:family="text">
      <style:text-properties fo:font-size="11pt" style:font-size-asian="11pt" style:font-name-complex="Arial" style:font-size-complex="11pt"/>
    </style:style>
    <style:style style:name="T526_8" style:family="text">
      <style:text-properties fo:font-size="11pt" style:font-size-asian="11pt" style:font-name-complex="Arial" style:font-size-complex="11pt"/>
    </style:style>
    <style:style style:name="T526_9" style:family="text">
      <style:text-properties fo:font-size="11pt" style:font-size-asian="11pt" style:font-name-complex="Arial" style:font-size-complex="11pt"/>
    </style:style>
    <style:style style:name="T526_10" style:family="text">
      <style:text-properties fo:font-size="11pt" style:font-size-asian="11pt" style:font-name-complex="Arial" style:font-size-complex="11pt"/>
    </style:style>
    <style:style style:name="T526_11" style:family="text">
      <style:text-properties fo:font-size="11pt" style:font-size-asian="11pt" style:font-name-complex="Arial" style:font-size-complex="11pt"/>
    </style:style>
    <style:style style:name="T526_12" style:family="text">
      <style:text-properties fo:font-size="11pt" style:font-size-asian="11pt" style:font-name-complex="Arial" style:font-size-complex="11pt"/>
    </style:style>
    <style:style style:name="T526_13" style:family="text">
      <style:text-properties fo:font-size="11pt" style:font-size-asian="11pt" style:font-name-complex="Arial" style:font-size-complex="11pt"/>
    </style:style>
    <style:style style:name="T526_14" style:family="text">
      <style:text-properties fo:font-size="11pt" style:font-size-asian="11pt" style:font-name-complex="Arial" style:font-size-complex="11pt"/>
    </style:style>
    <style:style style:name="P527" style:family="paragraph" style:parent-style-name="Heading_20_2">
      <style:paragraph-properties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27_1" style:family="text">
      <style:text-properties fo:font-style="normal" style:font-style-asian="normal" fo:font-size="11pt" style:font-size-asian="11pt" style:font-name-complex="Arial" style:font-size-complex="11pt"/>
    </style:style>
    <style:style style:name="P528" style:family="paragraph" style:parent-style-name="Normal">
      <style:paragraph-properties fo:text-align="justify" fo:margin-bottom="0.212cm"/>
    </style:style>
    <style:style style:name="T528_1" style:family="text">
      <style:text-properties fo:font-size="11pt" style:font-size-asian="11pt" style:font-name-complex="Arial" style:font-size-complex="11pt"/>
    </style:style>
    <style:style style:name="T528_2" style:family="text">
      <style:text-properties fo:font-size="11pt" style:font-size-asian="11pt" style:font-name-complex="Arial" style:font-size-complex="11pt"/>
    </style:style>
    <style:style style:name="T528_3" style:family="text">
      <style:text-properties fo:font-size="11pt" style:font-size-asian="11pt" style:font-name-complex="Arial" style:font-size-complex="11pt"/>
    </style:style>
    <style:style style:name="T528_4" style:family="text">
      <style:text-properties fo:font-size="11pt" style:font-size-asian="11pt" style:font-name-complex="Arial" style:font-size-complex="11pt"/>
    </style:style>
    <style:style style:name="T528_5" style:family="text">
      <style:text-properties fo:font-size="11pt" style:font-size-asian="11pt" style:font-name-complex="Arial" style:font-size-complex="11pt"/>
    </style:style>
    <style:style style:name="T528_6" style:family="text">
      <style:text-properties fo:font-size="11pt" style:font-size-asian="11pt" style:font-name-complex="Arial" style:font-size-complex="11pt"/>
    </style:style>
    <style:style style:name="T528_7" style:family="text">
      <style:text-properties fo:font-size="11pt" style:font-size-asian="11pt" style:font-name-complex="Arial" style:font-size-complex="11pt"/>
    </style:style>
    <style:style style:name="T528_8" style:family="text">
      <style:text-properties fo:font-size="11pt" style:font-size-asian="11pt" style:font-name-complex="Arial" style:font-size-complex="11pt"/>
    </style:style>
    <style:style style:name="T528_9" style:family="text">
      <style:text-properties fo:font-size="11pt" style:font-size-asian="11pt" style:font-name-complex="Arial" style:font-size-complex="11pt"/>
    </style:style>
    <style:style style:name="T528_10" style:family="text">
      <style:text-properties fo:font-size="11pt" style:font-size-asian="11pt" style:font-name-complex="Arial" style:font-size-complex="11pt"/>
    </style:style>
    <style:style style:name="T528_11" style:family="text">
      <style:text-properties fo:font-size="11pt" style:font-size-asian="11pt" style:font-name-complex="Arial" style:font-size-complex="11pt"/>
    </style:style>
    <style:style style:name="T528_12" style:family="text">
      <style:text-properties fo:font-size="11pt" style:font-size-asian="11pt" style:font-name-complex="Arial" style:font-size-complex="11pt" style:font-weight-complex="bold"/>
    </style:style>
    <style:style style:name="T528_13" style:family="text">
      <style:text-properties fo:font-size="11pt" style:font-size-asian="11pt" style:font-name-complex="Arial" style:font-size-complex="11pt" style:font-weight-complex="bold"/>
    </style:style>
    <style:style style:name="T528_14" style:family="text">
      <style:text-properties fo:font-size="11pt" style:font-size-asian="11pt" style:font-name-complex="Arial" style:font-size-complex="11pt"/>
    </style:style>
    <style:style style:name="T528_15" style:family="text">
      <style:text-properties fo:font-size="11pt" style:font-size-asian="11pt" style:font-name-complex="Arial" style:font-size-complex="11pt"/>
    </style:style>
    <style:style style:name="T528_16" style:family="text">
      <style:text-properties fo:font-size="11pt" style:font-size-asian="11pt" style:font-name-complex="Arial" style:font-size-complex="11pt"/>
    </style:style>
    <style:style style:name="T528_17" style:family="text">
      <style:text-properties fo:font-size="11pt" style:font-size-asian="11pt" style:font-name-complex="Arial" style:font-size-complex="11pt"/>
    </style:style>
    <style:style style:name="T528_18" style:family="text">
      <style:text-properties fo:font-size="11pt" style:font-size-asian="11pt" style:font-name-complex="Arial" style:font-size-complex="11pt"/>
    </style:style>
    <style:style style:name="T528_19" style:family="text">
      <style:text-properties fo:font-size="11pt" style:font-size-asian="11pt" style:font-name-complex="Arial" style:font-size-complex="11pt"/>
    </style:style>
    <style:style style:name="T528_20" style:family="text">
      <style:text-properties fo:font-size="11pt" style:font-size-asian="11pt" style:font-name-complex="Arial" style:font-size-complex="11pt"/>
    </style:style>
    <style:style style:name="T528_21" style:family="text">
      <style:text-properties fo:font-size="11pt" style:font-size-asian="11pt" style:font-name-complex="Arial" style:font-size-complex="11pt"/>
    </style:style>
    <style:style style:name="T528_22" style:family="text">
      <style:text-properties fo:font-size="11pt" style:font-size-asian="11pt" style:font-name-complex="Arial" style:font-size-complex="11pt"/>
    </style:style>
    <style:style style:name="T528_23" style:family="text">
      <style:text-properties fo:font-size="11pt" style:font-size-asian="11pt" style:font-name-complex="Arial" style:font-size-complex="11pt"/>
    </style:style>
    <style:style style:name="T528_24" style:family="text">
      <style:text-properties fo:font-size="11pt" style:font-size-asian="11pt" style:font-name-complex="Arial" style:font-size-complex="11pt"/>
    </style:style>
    <style:style style:name="T528_25" style:family="text">
      <style:text-properties fo:font-size="11pt" style:font-size-asian="11pt" style:font-name-complex="Arial" style:font-size-complex="11pt"/>
    </style:style>
    <style:style style:name="T528_26" style:family="text">
      <style:text-properties fo:font-size="11pt" style:font-size-asian="11pt" style:font-name-complex="Arial" style:font-size-complex="11pt"/>
    </style:style>
    <style:style style:name="T528_27" style:family="text">
      <style:text-properties fo:font-size="11pt" style:font-size-asian="11pt" style:font-name-complex="Arial" style:font-size-complex="11pt"/>
    </style:style>
    <style:style style:name="T528_28" style:family="text">
      <style:text-properties fo:font-size="11pt" style:font-size-asian="11pt" style:font-name-complex="Arial" style:font-size-complex="11pt"/>
    </style:style>
    <style:style style:name="T528_29" style:family="text">
      <style:text-properties fo:font-size="11pt" style:font-size-asian="11pt" style:font-name-complex="Arial" style:font-size-complex="11pt"/>
    </style:style>
    <style:style style:name="T528_30" style:family="text">
      <style:text-properties fo:font-size="11pt" style:font-size-asian="11pt" style:font-name-complex="Arial" style:font-size-complex="11pt"/>
    </style:style>
    <style:style style:name="T528_31" style:family="text">
      <style:text-properties fo:font-size="11pt" style:font-size-asian="11pt" style:font-name-complex="Arial" style:font-size-complex="11pt"/>
    </style:style>
    <style:style style:name="T528_32" style:family="text">
      <style:text-properties fo:font-size="11pt" style:font-size-asian="11pt" style:font-name-complex="Arial" style:font-size-complex="11pt"/>
    </style:style>
    <style:style style:name="T528_33" style:family="text">
      <style:text-properties fo:font-size="11pt" style:font-size-asian="11pt" style:font-name-complex="Arial" style:font-size-complex="11pt"/>
    </style:style>
    <style:style style:name="T528_34" style:family="text">
      <style:text-properties fo:font-size="11pt" style:font-size-asian="11pt" style:font-name-complex="Arial" style:font-size-complex="11pt"/>
    </style:style>
    <style:style style:name="T528_35" style:family="text">
      <style:text-properties fo:font-size="11pt" style:font-size-asian="11pt" style:font-name-complex="Arial" style:font-size-complex="11pt"/>
    </style:style>
    <style:style style:name="T528_36" style:family="text">
      <style:text-properties fo:font-size="11pt" style:font-size-asian="11pt" style:font-name-complex="Arial" style:font-size-complex="11pt"/>
    </style:style>
    <style:style style:name="P529" style:family="paragraph" style:parent-style-name="Normal">
      <style:text-properties fo:font-size="11pt" style:font-size-asian="11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30" style:family="paragraph" style:parent-style-name="Normal">
      <style:paragraph-properties fo:margin-top="0.212cm"/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31" style:family="paragraph" style:parent-style-name="Normal">
      <style:paragraph-properties fo:margin-top="0.212cm" fo:margin-bottom="0.212cm"/>
    </style:style>
    <style:style style:name="T531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531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32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32_1" style:family="text">
      <style:text-properties fo:font-size="11pt" style:font-name-asian="Arial" style:font-size-asian="11pt" style:font-name-complex="Arial" style:font-size-complex="11pt"/>
    </style:style>
    <style:style style:name="T532_2" style:family="text">
      <style:text-properties fo:font-size="11pt" style:font-name-asian="Arial" style:font-size-asian="11pt" style:font-name-complex="Arial" style:font-size-complex="11pt"/>
    </style:style>
    <style:style style:name="T532_3" style:family="text">
      <style:text-properties fo:font-size="11pt" style:font-name-asian="Arial" style:font-size-asian="11pt" style:font-name-complex="Arial" style:font-size-complex="11pt"/>
    </style:style>
    <style:style style:name="T532_4" style:family="text">
      <style:text-properties fo:font-size="11pt" style:font-name-asian="Arial" style:font-size-asian="11pt" style:font-name-complex="Arial" style:font-size-complex="11pt"/>
    </style:style>
    <style:style style:name="T532_5" style:family="text">
      <style:text-properties fo:font-size="11pt" style:font-name-asian="Arial" style:font-size-asian="11pt" style:font-name-complex="Arial" style:font-size-complex="11pt"/>
    </style:style>
    <style:style style:name="T532_6" style:family="text">
      <style:text-properties fo:font-size="11pt" style:font-name-asian="Arial" style:font-size-asian="11pt" style:font-name-complex="Arial" style:font-size-complex="11pt"/>
    </style:style>
    <style:style style:name="T532_7" style:family="text">
      <style:text-properties fo:font-size="11pt" style:font-name-asian="Arial" style:font-size-asian="11pt" style:font-name-complex="Arial" style:font-size-complex="11pt"/>
    </style:style>
    <style:style style:name="T532_8" style:family="text">
      <style:text-properties fo:font-size="11pt" style:font-name-asian="Arial" style:font-size-asian="11pt" style:font-name-complex="Arial" style:font-size-complex="11pt"/>
    </style:style>
    <style:style style:name="T532_9" style:family="text">
      <style:text-properties fo:font-size="11pt" style:font-name-asian="Arial" style:font-size-asian="11pt" style:font-name-complex="Arial" style:font-size-complex="11pt"/>
    </style:style>
    <style:style style:name="P533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33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533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3_3" style:family="text">
      <style:text-properties fo:font-size="11pt" style:font-size-asian="11pt" style:font-name-complex="Arial" style:font-size-complex="11pt"/>
    </style:style>
    <style:style style:name="T533_4" style:family="text">
      <style:text-properties fo:font-size="11pt" style:font-size-asian="11pt" style:font-name-complex="Arial" style:font-size-complex="11pt"/>
    </style:style>
    <style:style style:name="T533_5" style:family="text">
      <style:text-properties fo:font-size="11pt" style:font-size-asian="11pt" style:font-name-complex="Arial" style:font-size-complex="11pt"/>
    </style:style>
    <style:style style:name="T533_6" style:family="text">
      <style:text-properties fo:font-size="11pt" style:font-size-asian="11pt" style:font-name-complex="Arial" style:font-size-complex="11pt"/>
    </style:style>
    <style:style style:name="T533_7" style:family="text">
      <style:text-properties fo:font-size="11pt" style:font-size-asian="11pt" style:font-name-complex="Arial" style:font-size-complex="11pt"/>
    </style:style>
    <style:style style:name="T533_8" style:family="text">
      <style:text-properties fo:font-size="11pt" style:font-size-asian="11pt" style:font-name-complex="Arial" style:font-size-complex="11pt"/>
    </style:style>
    <style:style style:name="T533_9" style:family="text">
      <style:text-properties fo:font-size="11pt" style:font-size-asian="11pt" style:font-name-complex="Arial" style:font-size-complex="11pt"/>
    </style:style>
    <style:style style:name="T533_10" style:family="text">
      <style:text-properties fo:font-size="11pt" style:font-size-asian="11pt" style:font-name-complex="Arial" style:font-size-complex="11pt"/>
    </style:style>
    <style:style style:name="T533_11" style:family="text">
      <style:text-properties fo:font-size="11pt" style:font-size-asian="11pt" style:font-name-complex="Arial" style:font-size-complex="11pt"/>
    </style:style>
    <style:style style:name="T533_12" style:family="text">
      <style:text-properties fo:font-size="11pt" style:font-size-asian="11pt" style:font-name-complex="Arial" style:font-size-complex="11pt"/>
    </style:style>
    <style:style style:name="T533_13" style:family="text">
      <style:text-properties fo:font-size="11pt" style:font-size-asian="11pt" style:font-name-complex="Arial" style:font-size-complex="11pt"/>
    </style:style>
    <style:style style:name="T533_14" style:family="text">
      <style:text-properties fo:font-size="11pt" style:font-size-asian="11pt" style:font-name-complex="Arial" style:font-size-complex="11pt"/>
    </style:style>
    <style:style style:name="T533_15" style:family="text">
      <style:text-properties fo:font-size="11pt" style:font-size-asian="11pt" style:font-name-complex="Arial" style:font-size-complex="11pt"/>
    </style:style>
    <style:style style:name="T533_16" style:family="text">
      <style:text-properties fo:font-size="11pt" style:font-size-asian="11pt" style:font-name-complex="Arial" style:font-size-complex="11pt"/>
    </style:style>
    <style:style style:name="T533_17" style:family="text">
      <style:text-properties fo:font-size="11pt" style:font-size-asian="11pt" style:font-name-complex="Arial" style:font-size-complex="11pt"/>
    </style:style>
    <style:style style:name="T533_18" style:family="text">
      <style:text-properties fo:font-size="11pt" style:font-size-asian="11pt" style:font-name-complex="Arial" style:font-size-complex="11pt"/>
    </style:style>
    <style:style style:name="P534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534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534_2" style:family="text">
      <style:text-properties fo:font-size="11pt" style:font-size-asian="11pt" style:font-name-complex="Arial" style:font-size-complex="11pt"/>
    </style:style>
    <style:style style:name="T534_3" style:family="text">
      <style:text-properties fo:font-size="11pt" style:font-size-asian="11pt" style:font-name-complex="Arial" style:font-size-complex="11pt"/>
    </style:style>
    <style:style style:name="T534_4" style:family="text">
      <style:text-properties fo:font-size="11pt" style:font-size-asian="11pt" style:font-name-complex="Arial" style:font-size-complex="11pt"/>
    </style:style>
    <style:style style:name="T534_5" style:family="text">
      <style:text-properties fo:font-size="11pt" style:font-size-asian="11pt" style:font-name-complex="Arial" style:font-size-complex="11pt"/>
    </style:style>
    <style:style style:name="T534_6" style:family="text">
      <style:text-properties fo:font-size="11pt" style:font-name-asian="Calibri" style:font-size-asian="11pt" style:font-name-complex="Arial" style:font-size-complex="11pt"/>
    </style:style>
    <style:style style:name="T534_7" style:family="text">
      <style:text-properties fo:font-size="11pt" style:font-name-asian="Calibri" style:font-size-asian="11pt" style:font-name-complex="Arial" style:font-size-complex="11pt"/>
    </style:style>
    <style:style style:name="T534_8" style:family="text">
      <style:text-properties fo:font-size="11pt" style:font-name-asian="Calibri" style:font-size-asian="11pt" style:font-name-complex="Arial" style:font-size-complex="11pt"/>
    </style:style>
    <style:style style:name="T534_9" style:family="text">
      <style:text-properties fo:font-size="11pt" style:font-name-asian="Calibri" style:font-size-asian="11pt" style:font-name-complex="Arial" style:font-size-complex="11pt"/>
    </style:style>
    <style:style style:name="T534_10" style:family="text">
      <style:text-properties fo:font-size="11pt" style:font-name-asian="Calibri" style:font-size-asian="11pt" style:font-name-complex="Arial" style:font-size-complex="11pt"/>
    </style:style>
    <style:style style:name="T534_11" style:family="text">
      <style:text-properties fo:font-size="11pt" style:font-name-asian="Calibri" style:font-size-asian="11pt" style:font-name-complex="Arial" style:font-size-complex="11pt"/>
    </style:style>
    <style:style style:name="T534_12" style:family="text">
      <style:text-properties fo:font-size="11pt" style:font-name-asian="Calibri" style:font-size-asian="11pt" style:font-name-complex="Arial" style:font-size-complex="11pt"/>
    </style:style>
    <style:style style:name="T534_13" style:family="text">
      <style:text-properties fo:font-size="11pt" style:font-name-asian="Calibri" style:font-size-asian="11pt" style:font-name-complex="Arial" style:font-size-complex="11pt"/>
    </style:style>
    <style:style style:name="T534_14" style:family="text">
      <style:text-properties fo:font-size="11pt" style:font-name-asian="Calibri" style:font-size-asian="11pt" style:font-name-complex="Arial" style:font-size-complex="11pt"/>
    </style:style>
    <style:style style:name="T534_15" style:family="text">
      <style:text-properties fo:font-size="11pt" style:font-name-asian="Calibri" style:font-size-asian="11pt" style:font-name-complex="Arial" style:font-size-complex="11pt"/>
    </style:style>
    <style:style style:name="T534_16" style:family="text">
      <style:text-properties fo:font-size="11pt" style:font-name-asian="Calibri" style:font-size-asian="11pt" style:font-name-complex="Arial" style:font-size-complex="11pt"/>
    </style:style>
    <style:style style:name="T534_17" style:family="text">
      <style:text-properties fo:font-size="11pt" style:font-name-asian="Calibri" style:font-size-asian="11pt" style:font-name-complex="Arial" style:font-size-complex="11pt"/>
    </style:style>
    <style:style style:name="T534_18" style:family="text">
      <style:text-properties fo:font-size="11pt" style:font-name-asian="Calibri" style:font-size-asian="11pt" style:font-name-complex="Arial" style:font-size-complex="11pt"/>
    </style:style>
    <style:style style:name="T534_19" style:family="text">
      <style:text-properties fo:font-size="11pt" style:font-name-asian="Calibri" style:font-size-asian="11pt" style:font-name-complex="Arial" style:font-size-complex="11pt"/>
    </style:style>
    <style:style style:name="T534_20" style:family="text">
      <style:text-properties fo:font-size="11pt" style:font-name-asian="Calibri" style:font-size-asian="11pt" style:font-name-complex="Arial" style:font-size-complex="11pt"/>
    </style:style>
    <style:style style:name="P535" style:family="paragraph" style:parent-style-name="Normal">
      <style:paragraph-properties style:text-autospace="none" fo:text-align="justify" fo:margin-top="0.212cm" fo:margin-bottom="0.212cm" style:punctuation-wrap="simple" fo:hyphenation-ladder-count="no-limit"/>
      <style:text-properties fo:hyphenate="false" fo:hyphenation-remain-char-count="2" fo:hyphenation-push-char-count="2"/>
    </style:style>
    <style:style style:name="T535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535_2" style:family="text">
      <style:text-properties fo:font-size="11pt" style:font-size-asian="11pt" style:font-name-complex="Arial" style:font-size-complex="11pt"/>
    </style:style>
    <style:style style:name="T535_3" style:family="text">
      <style:text-properties fo:font-size="11pt" style:font-size-asian="11pt" style:font-name-complex="Arial" style:font-size-complex="11pt"/>
    </style:style>
    <style:style style:name="T535_4" style:family="text">
      <style:text-properties fo:font-size="11pt" style:font-size-asian="11pt" style:font-name-complex="Arial" style:font-size-complex="11pt"/>
    </style:style>
    <style:style style:name="T535_5" style:family="text">
      <style:text-properties fo:font-size="11pt" style:font-size-asian="11pt" style:font-name-complex="Arial" style:font-size-complex="11pt"/>
    </style:style>
    <style:style style:name="T535_6" style:family="text">
      <style:text-properties fo:font-size="11pt" style:font-size-asian="11pt" style:font-name-complex="Arial" style:font-size-complex="11pt"/>
    </style:style>
    <style:style style:name="T535_7" style:family="text">
      <style:text-properties fo:font-size="11pt" style:font-size-asian="11pt" style:font-name-complex="Arial" style:font-size-complex="11pt"/>
    </style:style>
    <style:style style:name="T535_8" style:family="text">
      <style:text-properties fo:font-size="11pt" style:font-size-asian="11pt" style:font-name-complex="Arial" style:font-size-complex="11pt"/>
    </style:style>
    <style:style style:name="T535_9" style:family="text">
      <style:text-properties fo:font-size="11pt" style:font-size-asian="11pt" style:font-name-complex="Arial" style:font-size-complex="11pt"/>
    </style:style>
    <style:style style:name="T535_10" style:family="text">
      <style:text-properties fo:font-size="11pt" style:font-size-asian="11pt" style:font-name-complex="Arial" style:font-size-complex="11pt"/>
    </style:style>
    <style:style style:name="T535_11" style:family="text">
      <style:text-properties fo:font-size="11pt" style:font-size-asian="11pt" style:font-name-complex="Arial" style:font-size-complex="11pt"/>
    </style:style>
    <style:style style:name="T535_12" style:family="text">
      <style:text-properties fo:font-size="11pt" style:font-size-asian="11pt" style:font-name-complex="Arial" style:font-size-complex="11pt"/>
    </style:style>
    <style:style style:name="T535_13" style:family="text">
      <style:text-properties fo:font-size="11pt" style:font-size-asian="11pt" style:font-name-complex="Arial" style:font-size-complex="11pt"/>
    </style:style>
    <style:style style:name="T535_14" style:family="text">
      <style:text-properties fo:font-size="11pt" style:font-size-asian="11pt" style:font-name-complex="Arial" style:font-size-complex="11pt"/>
    </style:style>
    <style:style style:name="T535_15" style:family="text">
      <style:text-properties fo:font-size="11pt" style:font-size-asian="11pt" style:font-name-complex="Arial" style:font-size-complex="11pt"/>
    </style:style>
    <style:style style:name="P536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536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536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536_3" style:family="text">
      <style:text-properties fo:font-size="11pt" style:font-size-asian="11pt" style:font-name-complex="Arial" style:font-size-complex="11pt"/>
    </style:style>
    <style:style style:name="T536_4" style:family="text">
      <style:text-properties fo:font-size="11pt" style:font-size-asian="11pt" style:font-name-complex="Arial" style:font-size-complex="11pt"/>
    </style:style>
    <style:style style:name="T536_5" style:family="text">
      <style:text-properties fo:font-size="11pt" style:font-size-asian="11pt" style:font-name-complex="Arial" style:font-size-complex="11pt"/>
    </style:style>
    <style:style style:name="T536_6" style:family="text">
      <style:text-properties fo:font-size="11pt" style:font-size-asian="11pt" style:font-name-complex="Arial" style:font-size-complex="11pt"/>
    </style:style>
    <style:style style:name="T536_7" style:family="text">
      <style:text-properties fo:font-size="11pt" style:font-size-asian="11pt" style:font-name-complex="Arial" style:font-size-complex="11pt"/>
    </style:style>
    <style:style style:name="T536_8" style:family="text">
      <style:text-properties fo:font-size="11pt" style:font-size-asian="11pt" style:font-name-complex="Arial" style:font-size-complex="11pt"/>
    </style:style>
    <style:style style:name="T536_9" style:family="text">
      <style:text-properties fo:font-size="11pt" style:font-size-asian="11pt" style:font-name-complex="Arial" style:font-size-complex="11pt"/>
    </style:style>
    <style:style style:name="T536_10" style:family="text">
      <style:text-properties fo:font-size="11pt" style:font-size-asian="11pt" style:font-name-complex="Arial" style:font-size-complex="11pt"/>
    </style:style>
    <style:style style:name="T536_11" style:family="text">
      <style:text-properties fo:font-size="11pt" style:font-size-asian="11pt" style:font-name-complex="Arial" style:font-size-complex="11pt"/>
    </style:style>
    <style:style style:name="T536_12" style:family="text">
      <style:text-properties fo:font-size="11pt" style:font-size-asian="11pt" style:font-name-complex="Arial" style:font-size-complex="11pt"/>
    </style:style>
    <style:style style:name="T536_13" style:family="text">
      <style:text-properties fo:font-size="11pt" style:font-size-asian="11pt" style:font-name-complex="Arial" style:font-size-complex="11pt"/>
    </style:style>
    <style:style style:name="T536_14" style:family="text">
      <style:text-properties fo:font-size="11pt" style:font-size-asian="11pt" style:font-name-complex="Arial" style:font-size-complex="11pt"/>
    </style:style>
    <style:style style:name="T536_15" style:family="text">
      <style:text-properties fo:font-size="11pt" style:font-size-asian="11pt" style:font-name-complex="Arial" style:font-size-complex="11pt"/>
    </style:style>
    <style:style style:name="T536_16" style:family="text">
      <style:text-properties fo:font-size="11pt" style:font-size-asian="11pt" style:font-name-complex="Arial" style:font-size-complex="11pt"/>
    </style:style>
    <style:style style:name="T536_17" style:family="text">
      <style:text-properties fo:font-size="11pt" style:font-size-asian="11pt" style:font-name-complex="Arial" style:font-size-complex="11pt"/>
    </style:style>
    <style:style style:name="T536_18" style:family="text">
      <style:text-properties fo:font-size="11pt" style:font-size-asian="11pt" style:font-name-complex="Arial" style:font-size-complex="11pt"/>
    </style:style>
    <style:style style:name="T536_19" style:family="text">
      <style:text-properties fo:font-size="11pt" style:font-size-asian="11pt" style:font-name-complex="Arial" style:font-size-complex="11pt"/>
    </style:style>
    <style:style style:name="T536_20" style:family="text">
      <style:text-properties fo:font-size="11pt" style:font-size-asian="11pt" style:font-name-complex="Arial" style:font-size-complex="11pt"/>
    </style:style>
    <style:style style:name="T536_21" style:family="text">
      <style:text-properties fo:font-size="11pt" style:font-size-asian="11pt" style:font-name-complex="Arial" style:font-size-complex="11pt"/>
    </style:style>
    <style:style style:name="T536_22" style:family="text">
      <style:text-properties fo:font-size="11pt" style:font-size-asian="11pt" style:font-name-complex="Arial" style:font-size-complex="11pt"/>
    </style:style>
    <style:style style:name="T536_23" style:family="text">
      <style:text-properties fo:font-size="11pt" style:font-size-asian="11pt" style:font-name-complex="Arial" style:font-size-complex="11pt"/>
    </style:style>
    <style:style style:name="T536_24" style:family="text">
      <style:text-properties fo:font-size="11pt" style:font-size-asian="11pt" style:font-name-complex="Arial" style:font-size-complex="11pt"/>
    </style:style>
    <style:style style:name="T536_25" style:family="text">
      <style:text-properties fo:font-size="11pt" style:font-size-asian="11pt" style:font-name-complex="Arial" style:font-size-complex="11pt"/>
    </style:style>
    <style:style style:name="T536_26" style:family="text">
      <style:text-properties fo:font-size="11pt" style:font-size-asian="11pt" style:font-name-complex="Arial" style:font-size-complex="11pt"/>
    </style:style>
    <style:style style:name="T536_27" style:family="text">
      <style:text-properties fo:font-size="11pt" style:font-size-asian="11pt" style:font-name-complex="Arial" style:font-size-complex="11pt"/>
    </style:style>
    <style:style style:name="T536_28" style:family="text">
      <style:text-properties fo:font-size="11pt" style:font-size-asian="11pt" style:font-name-complex="Arial" style:font-size-complex="11pt"/>
    </style:style>
    <style:style style:name="T536_29" style:family="text">
      <style:text-properties fo:font-size="11pt" style:font-size-asian="11pt" style:font-name-complex="Arial" style:font-size-complex="11pt"/>
    </style:style>
    <style:style style:name="T536_30" style:family="text">
      <style:text-properties fo:font-size="11pt" style:font-size-asian="11pt" style:font-name-complex="Arial" style:font-size-complex="11pt"/>
    </style:style>
    <style:style style:name="T536_31" style:family="text">
      <style:text-properties fo:font-size="11pt" style:font-size-asian="11pt" style:font-name-complex="Arial" style:font-size-complex="11pt"/>
    </style:style>
    <style:style style:name="T536_32" style:family="text">
      <style:text-properties fo:font-size="11pt" style:font-size-asian="11pt" style:font-name-complex="Arial" style:font-size-complex="11pt"/>
    </style:style>
    <style:style style:name="T536_33" style:family="text">
      <style:text-properties fo:font-size="11pt" style:font-size-asian="11pt" style:font-name-complex="Arial" style:font-size-complex="11pt"/>
    </style:style>
    <style:style style:name="T536_34" style:family="text">
      <style:text-properties fo:font-size="11pt" style:font-size-asian="11pt" style:font-name-complex="Arial" style:font-size-complex="11pt"/>
    </style:style>
    <style:style style:name="T536_35" style:family="text">
      <style:text-properties fo:font-size="11pt" style:font-size-asian="11pt" style:font-name-complex="Arial" style:font-size-complex="11pt"/>
    </style:style>
    <style:style style:name="T536_36" style:family="text">
      <style:text-properties fo:font-size="11pt" style:font-size-asian="11pt" style:font-name-complex="Arial" style:font-size-complex="11pt"/>
    </style:style>
    <style:style style:name="T536_37" style:family="text">
      <style:text-properties fo:font-size="11pt" style:font-size-asian="11pt" style:font-name-complex="Arial" style:font-size-complex="11pt"/>
    </style:style>
    <style:style style:name="T536_38" style:family="text">
      <style:text-properties fo:font-size="11pt" style:font-size-asian="11pt" style:font-name-complex="Arial" style:font-size-complex="11pt"/>
    </style:style>
    <style:style style:name="P537" style:family="paragraph" style:parent-style-name="Normal">
      <style:paragraph-properties fo:margin-bottom="0.212cm"/>
    </style:style>
    <style:style style:name="T537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537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38" style:family="paragraph" style:parent-style-name="Normal">
      <style:paragraph-properties fo:text-align="justify" fo:margin-bottom="0.423cm"/>
    </style:style>
    <style:style style:name="T538_1" style:family="text">
      <style:text-properties fo:font-size="11pt" style:font-size-asian="11pt" style:font-name-complex="Arial" style:font-size-complex="11pt"/>
    </style:style>
    <style:style style:name="T538_2" style:family="text">
      <style:text-properties fo:font-size="11pt" style:font-size-asian="11pt" style:font-name-complex="Arial" style:font-size-complex="11pt"/>
    </style:style>
    <style:style style:name="T538_3" style:family="text">
      <style:text-properties fo:font-size="11pt" style:font-size-asian="11pt" style:font-name-complex="Arial" style:font-size-complex="11pt"/>
    </style:style>
    <style:style style:name="T538_4" style:family="text">
      <style:text-properties fo:font-size="11pt" style:font-size-asian="11pt" style:font-name-complex="Arial" style:font-size-complex="11pt"/>
    </style:style>
    <style:style style:name="T538_5" style:family="text">
      <style:text-properties fo:font-size="11pt" style:font-size-asian="11pt" style:font-name-complex="Arial" style:font-size-complex="11pt"/>
    </style:style>
    <style:style style:name="T538_6" style:family="text">
      <style:text-properties fo:font-size="11pt" style:font-size-asian="11pt" style:font-name-complex="Arial" style:font-size-complex="11pt"/>
    </style:style>
    <style:style style:name="T538_7" style:family="text">
      <style:text-properties fo:font-size="11pt" style:font-size-asian="11pt" style:font-name-complex="Arial" style:font-size-complex="11pt"/>
    </style:style>
    <style:style style:name="T538_8" style:family="text">
      <style:text-properties fo:font-size="11pt" style:font-size-asian="11pt" style:font-name-complex="Arial" style:font-size-complex="11pt"/>
    </style:style>
    <style:style style:name="T538_9" style:family="text">
      <style:text-properties fo:font-size="11pt" style:font-size-asian="11pt" style:font-name-complex="Arial" style:font-size-complex="11pt"/>
    </style:style>
    <style:style style:name="T538_10" style:family="text">
      <style:text-properties fo:font-size="11pt" style:font-size-asian="11pt" style:font-name-complex="Arial" style:font-size-complex="11pt"/>
    </style:style>
    <style:style style:name="T538_11" style:family="text">
      <style:text-properties fo:font-size="11pt" style:font-size-asian="11pt" style:font-name-complex="Arial" style:font-size-complex="11pt"/>
    </style:style>
    <style:style style:name="T538_12" style:family="text">
      <style:text-properties fo:font-size="11pt" style:font-size-asian="11pt" style:font-name-complex="Arial" style:font-size-complex="11pt"/>
    </style:style>
    <style:style style:name="T538_13" style:family="text">
      <style:text-properties fo:font-size="11pt" style:font-size-asian="11pt" style:font-name-complex="Arial" style:font-size-complex="11pt"/>
    </style:style>
    <style:style style:name="T538_14" style:family="text">
      <style:text-properties fo:font-size="11pt" style:font-size-asian="11pt" style:font-name-complex="Arial" style:font-size-complex="11pt"/>
    </style:style>
    <style:style style:name="T538_15" style:family="text">
      <style:text-properties fo:font-size="11pt" style:font-size-asian="11pt" style:font-name-complex="Arial" style:font-size-complex="11pt"/>
    </style:style>
    <style:style style:name="T538_16" style:family="text">
      <style:text-properties fo:font-size="11pt" style:font-size-asian="11pt" style:font-name-complex="Arial" style:font-size-complex="11pt"/>
    </style:style>
    <style:style style:name="T538_17" style:family="text">
      <style:text-properties fo:font-size="11pt" style:font-size-asian="11pt" style:font-name-complex="Arial" style:font-size-complex="11pt"/>
    </style:style>
    <style:style style:name="T538_18" style:family="text">
      <style:text-properties fo:font-size="11pt" style:font-size-asian="11pt" style:font-name-complex="Arial" style:font-size-complex="11pt"/>
    </style:style>
    <style:style style:name="T538_19" style:family="text">
      <style:text-properties fo:font-size="11pt" style:font-size-asian="11pt" style:font-name-complex="Arial" style:font-size-complex="11pt"/>
    </style:style>
    <style:style style:name="T538_20" style:family="text">
      <style:text-properties fo:font-size="11pt" style:font-size-asian="11pt" style:font-name-complex="Arial" style:font-size-complex="11pt"/>
    </style:style>
    <style:style style:name="T538_21" style:family="text">
      <style:text-properties fo:font-size="11pt" style:font-size-asian="11pt" style:font-name-complex="Arial" style:font-size-complex="11pt"/>
    </style:style>
    <style:style style:name="T538_22" style:family="text">
      <style:text-properties fo:font-size="11pt" style:font-size-asian="11pt" style:font-name-complex="Arial" style:font-size-complex="11pt"/>
    </style:style>
    <style:style style:name="T538_23" style:family="text">
      <style:text-properties fo:font-size="11pt" style:font-size-asian="11pt" style:font-name-complex="Arial" style:font-size-complex="11pt"/>
    </style:style>
    <style:style style:name="T538_24" style:family="text">
      <style:text-properties fo:font-size="11pt" style:font-size-asian="11pt" style:font-name-complex="Arial" style:font-size-complex="11pt"/>
    </style:style>
    <style:style style:name="P53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40" style:family="paragraph" style:parent-style-name="Normal">
      <style:paragraph-properties fo:margin-top="0.212cm" fo:margin-bottom="0.212cm"/>
    </style:style>
    <style:style style:name="T5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41" style:family="paragraph" style:parent-style-name="Normal">
      <style:paragraph-properties fo:text-align="justify"/>
    </style:style>
    <style:style style:name="T541_1" style:family="text">
      <style:text-properties fo:font-size="11pt" style:font-name-asian="Arial" style:font-size-asian="11pt" style:font-name-complex="Arial" style:font-size-complex="11pt"/>
    </style:style>
    <style:style style:name="T541_2" style:family="text">
      <style:text-properties fo:font-size="11pt" style:font-name-asian="Arial" style:font-size-asian="11pt" style:font-name-complex="Arial" style:font-size-complex="11pt"/>
    </style:style>
    <style:style style:name="T541_3" style:family="text">
      <style:text-properties fo:font-size="11pt" style:font-name-asian="Arial" style:font-size-asian="11pt" style:font-name-complex="Arial" style:font-size-complex="11pt"/>
    </style:style>
    <style:style style:name="T541_4" style:family="text">
      <style:text-properties fo:font-size="11pt" style:font-name-asian="Arial" style:font-size-asian="11pt" style:font-name-complex="Arial" style:font-size-complex="11pt"/>
    </style:style>
    <style:style style:name="T541_5" style:family="text">
      <style:text-properties fo:font-size="11pt" style:font-name-asian="Arial" style:font-size-asian="11pt" style:font-name-complex="Arial" style:font-size-complex="11pt"/>
    </style:style>
    <style:style style:name="P542" style:family="paragraph" style:parent-style-name="Normal">
      <style:paragraph-properties fo:text-align="justify" fo:margin-top="0.212cm"/>
    </style:style>
    <style:style style:name="T542_1" style:family="text">
      <style:text-properties fo:font-size="11pt" style:font-name-asian="游ゴシック Light" style:font-size-asian="11pt" style:font-name-complex="Arial" style:font-size-complex="11pt" fo:font-weight="bold" style:font-weight-asian="bold"/>
    </style:style>
    <style:style style:name="T542_2" style:family="text">
      <style:text-properties fo:font-size="11pt" style:font-name-asian="游ゴシック Light" style:font-size-asian="11pt" style:font-name-complex="Arial" style:font-size-complex="11pt" fo:font-weight="bold" style:font-weight-asian="bold"/>
    </style:style>
    <style:style style:name="T542_3" style:family="text">
      <style:text-properties fo:font-size="11pt" style:font-name-asian="游ゴシック Light" style:font-size-asian="11pt" style:font-name-complex="Arial" style:font-size-complex="11pt" fo:font-weight="bold" style:font-weight-asian="bold"/>
    </style:style>
    <style:style style:name="T542_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6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7" style:family="text">
      <style:text-properties fo:font-size="11pt" style:font-name-asian="游ゴシック Light" style:font-size-asian="11pt" style:font-name-complex="Arial" style:font-size-complex="11pt"/>
    </style:style>
    <style:style style:name="T542_8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9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0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2_16" style:family="text">
      <style:text-properties fo:font-size="11pt" style:font-name-asian="游ゴシック Light" style:font-size-asian="11pt" style:font-name-complex="Arial" style:font-size-complex="11pt"/>
    </style:style>
    <style:style style:name="T542_17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P543" style:family="paragraph" style:parent-style-name="Normal">
      <style:paragraph-properties fo:text-align="justify" fo:margin-top="0.212cm"/>
    </style:style>
    <style:style style:name="T543_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6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7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8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9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10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3_1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P544" style:family="paragraph" style:parent-style-name="Normal">
      <style:paragraph-properties fo:text-align="justify" fo:margin-top="0.212cm"/>
    </style:style>
    <style:style style:name="T544_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6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7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8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9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10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1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1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4_1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P545" style:family="paragraph" style:parent-style-name="Normal">
      <style:paragraph-properties fo:margin-top="0.212cm"/>
    </style:style>
    <style:style style:name="T545_1" style:family="text">
      <style:text-properties fo:font-size="11pt" style:font-name-asian="游ゴシック Light" style:font-size-asian="11pt" style:font-name-complex="Arial" style:font-size-complex="11pt" fo:font-weight="bold" style:font-weight-asian="bold"/>
    </style:style>
    <style:style style:name="P546" style:family="paragraph" style:parent-style-name="Normal">
      <style:paragraph-properties fo:text-align="justify" fo:margin-top="0.212cm"/>
    </style:style>
    <style:style style:name="T546_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6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7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8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9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0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6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7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8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19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0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1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2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3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4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5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6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T546_27" style:family="text">
      <style:text-properties fo:font-size="11pt" style:font-name-asian="游ゴシック Light" style:font-size-asian="11pt" style:font-name-complex="Arial" style:font-size-complex="11pt" style:font-weight-complex="bold"/>
    </style:style>
    <style:style style:name="P547" style:family="paragraph" style:parent-style-name="Normal">
      <style:paragraph-properties fo:margin-top="0.212cm" fo:margin-bottom="0.212cm"/>
    </style:style>
    <style:style style:name="T5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48" style:family="paragraph" style:parent-style-name="Normal">
      <style:paragraph-properties fo:text-align="justify" fo:margin-bottom="0.212cm"/>
    </style:style>
    <style:style style:name="T548_1" style:family="text">
      <style:text-properties fo:font-size="11pt" style:font-size-asian="11pt" style:font-name-complex="Arial" style:font-size-complex="11pt" fo:font-weight="bold" style:font-weight-asian="bold"/>
    </style:style>
    <style:style style:name="T548_2" style:family="text">
      <style:text-properties fo:font-size="11pt" style:font-size-asian="11pt" style:font-name-complex="Arial" style:font-size-complex="11pt" fo:font-weight="bold" style:font-weight-asian="bold"/>
    </style:style>
    <style:style style:name="T548_3" style:family="text">
      <style:text-properties fo:font-size="11pt" style:font-size-asian="11pt" style:font-name-complex="Arial" style:font-size-complex="11pt"/>
    </style:style>
    <style:style style:name="T548_4" style:family="text">
      <style:text-properties fo:font-size="11pt" style:font-size-asian="11pt" style:font-name-complex="Arial" style:font-size-complex="11pt"/>
    </style:style>
    <style:style style:name="T548_5" style:family="text">
      <style:text-properties fo:font-size="11pt" style:font-size-asian="11pt" style:font-name-complex="Arial" style:font-size-complex="11pt"/>
    </style:style>
    <style:style style:name="T548_6" style:family="text">
      <style:text-properties fo:font-size="11pt" style:font-size-asian="11pt" style:font-name-complex="Arial" style:font-size-complex="11pt"/>
    </style:style>
    <style:style style:name="T548_7" style:family="text">
      <style:text-properties fo:font-size="11pt" style:font-size-asian="11pt" style:font-name-complex="Arial" style:font-size-complex="11pt"/>
    </style:style>
    <style:style style:name="T548_8" style:family="text">
      <style:text-properties fo:font-size="11pt" style:font-size-asian="11pt" style:font-name-complex="Arial" style:font-size-complex="11pt"/>
    </style:style>
    <style:style style:name="P549" style:family="paragraph" style:parent-style-name="Normal">
      <style:paragraph-properties fo:text-align="justify" fo:margin-bottom="0.212cm"/>
    </style:style>
    <style:style style:name="T549_1" style:family="text">
      <style:text-properties fo:font-size="11pt" style:font-size-asian="11pt" style:font-name-complex="Arial" style:font-size-complex="11pt" fo:font-weight="bold" style:font-weight-asian="bold"/>
    </style:style>
    <style:style style:name="T549_2" style:family="text">
      <style:text-properties fo:font-size="11pt" style:font-size-asian="11pt" style:font-name-complex="Arial" style:font-size-complex="11pt" fo:font-weight="bold" style:font-weight-asian="bold"/>
    </style:style>
    <style:style style:name="T549_3" style:family="text">
      <style:text-properties fo:font-size="11pt" style:font-size-asian="11pt" style:font-name-complex="Arial" style:font-size-complex="11pt"/>
    </style:style>
    <style:style style:name="T549_4" style:family="text">
      <style:text-properties fo:font-size="11pt" style:font-size-asian="11pt" style:font-name-complex="Arial" style:font-size-complex="11pt"/>
    </style:style>
    <style:style style:name="T549_5" style:family="text">
      <style:text-properties fo:font-size="11pt" style:font-size-asian="11pt" style:font-name-complex="Arial" style:font-size-complex="11pt"/>
    </style:style>
    <style:style style:name="T549_6" style:family="text">
      <style:text-properties fo:font-size="11pt" style:font-size-asian="11pt" style:font-name-complex="Arial" style:font-size-complex="11pt"/>
    </style:style>
    <style:style style:name="T549_7" style:family="text">
      <style:text-properties fo:font-size="11pt" style:font-size-asian="11pt" style:font-name-complex="Arial" style:font-size-complex="11pt"/>
    </style:style>
    <style:style style:name="T549_8" style:family="text">
      <style:text-properties fo:font-size="11pt" style:font-size-asian="11pt" style:font-name-complex="Arial" style:font-size-complex="11pt"/>
    </style:style>
    <style:style style:name="T549_9" style:family="text">
      <style:text-properties fo:font-size="11pt" style:font-size-asian="11pt" style:font-name-complex="Arial" style:font-size-complex="11pt"/>
    </style:style>
    <style:style style:name="T549_10" style:family="text">
      <style:text-properties fo:font-size="11pt" style:font-size-asian="11pt" style:font-name-complex="Arial" style:font-size-complex="11pt"/>
    </style:style>
    <style:style style:name="T549_11" style:family="text">
      <style:text-properties fo:font-size="11pt" style:font-size-asian="11pt" style:font-name-complex="Arial" style:font-size-complex="11pt"/>
    </style:style>
    <style:style style:name="T549_12" style:family="text">
      <style:text-properties fo:font-size="11pt" style:font-size-asian="11pt" style:font-name-complex="Arial" style:font-size-complex="11pt"/>
    </style:style>
    <style:style style:name="T549_13" style:family="text">
      <style:text-properties fo:font-size="11pt" style:font-size-asian="11pt" style:font-name-complex="Arial" style:font-size-complex="11pt"/>
    </style:style>
    <style:style style:name="T549_14" style:family="text">
      <style:text-properties fo:font-size="11pt" style:font-size-asian="11pt" style:font-name-complex="Arial" style:font-size-complex="11pt"/>
    </style:style>
    <style:style style:name="T549_15" style:family="text">
      <style:text-properties fo:font-size="11pt" style:font-size-asian="11pt" style:font-name-complex="Arial" style:font-size-complex="11pt"/>
    </style:style>
    <style:style style:name="T549_16" style:family="text">
      <style:text-properties fo:font-size="11pt" style:font-size-asian="11pt" style:font-name-complex="Arial" style:font-size-complex="11pt"/>
    </style:style>
    <style:style style:name="T549_17" style:family="text">
      <style:text-properties fo:font-size="11pt" style:font-size-asian="11pt" style:font-name-complex="Arial" style:font-size-complex="11pt"/>
    </style:style>
    <style:style style:name="T549_18" style:family="text">
      <style:text-properties fo:font-size="11pt" style:font-size-asian="11pt" style:font-name-complex="Arial" style:font-size-complex="11pt"/>
    </style:style>
    <style:style style:name="T549_19" style:family="text">
      <style:text-properties fo:font-size="11pt" style:font-size-asian="11pt" style:font-name-complex="Arial" style:font-size-complex="11pt"/>
    </style:style>
    <style:style style:name="T549_20" style:family="text">
      <style:text-properties fo:font-size="11pt" style:font-size-asian="11pt" style:font-name-complex="Arial" style:font-size-complex="11pt"/>
    </style:style>
    <style:style style:name="T549_21" style:family="text">
      <style:text-properties fo:font-size="11pt" style:font-size-asian="11pt" style:font-name-complex="Arial" style:font-size-complex="11pt"/>
    </style:style>
    <style:style style:name="T549_22" style:family="text">
      <style:text-properties fo:font-size="11pt" style:font-size-asian="11pt" style:font-name-complex="Arial" style:font-size-complex="11pt"/>
    </style:style>
    <style:style style:name="T549_23" style:family="text">
      <style:text-properties fo:font-size="11pt" style:font-size-asian="11pt" style:font-name-complex="Arial" style:font-size-complex="11pt"/>
    </style:style>
    <style:style style:name="T549_24" style:family="text">
      <style:text-properties fo:font-size="11pt" style:font-size-asian="11pt" style:font-name-complex="Arial" style:font-size-complex="11pt"/>
    </style:style>
    <style:style style:name="T549_25" style:family="text">
      <style:text-properties fo:font-size="11pt" style:font-size-asian="11pt" style:font-name-complex="Arial" style:font-size-complex="11pt"/>
    </style:style>
    <style:style style:name="T549_26" style:family="text">
      <style:text-properties fo:font-size="11pt" style:font-size-asian="11pt" style:font-name-complex="Arial" style:font-size-complex="11pt"/>
    </style:style>
    <style:style style:name="T549_27" style:family="text">
      <style:text-properties fo:font-size="11pt" style:font-size-asian="11pt" style:font-name-complex="Arial" style:font-size-complex="11pt"/>
    </style:style>
    <style:style style:name="T549_28" style:family="text">
      <style:text-properties fo:font-size="11pt" style:font-size-asian="11pt" style:font-name-complex="Arial" style:font-size-complex="11pt"/>
    </style:style>
    <style:style style:name="P550" style:family="paragraph" style:parent-style-name="Normal">
      <style:paragraph-properties fo:text-align="justify"/>
    </style:style>
    <style:style style:name="T550_1" style:family="text">
      <style:text-properties fo:font-size="11pt" style:font-size-asian="11pt" style:font-name-complex="Arial" style:font-size-complex="11pt" fo:font-weight="bold" style:font-weight-asian="bold"/>
    </style:style>
    <style:style style:name="T550_2" style:family="text">
      <style:text-properties fo:font-size="11pt" style:font-size-asian="11pt" style:font-name-complex="Arial" style:font-size-complex="11pt" fo:font-weight="bold" style:font-weight-asian="bold"/>
    </style:style>
    <style:style style:name="T550_3" style:family="text">
      <style:text-properties fo:font-size="11pt" style:font-size-asian="11pt" style:font-name-complex="Arial" style:font-size-complex="11pt"/>
    </style:style>
    <style:style style:name="T550_4" style:family="text">
      <style:text-properties fo:font-size="11pt" style:font-size-asian="11pt" style:font-name-complex="Arial" style:font-size-complex="11pt"/>
    </style:style>
    <style:style style:name="T550_5" style:family="text">
      <style:text-properties fo:font-size="11pt" style:font-name-asian="游明朝" style:font-size-asian="11pt" style:font-name-complex="Arial" style:font-size-complex="11pt"/>
    </style:style>
    <style:style style:name="T550_6" style:family="text">
      <style:text-properties fo:font-size="11pt" style:font-name-asian="游明朝" style:font-size-asian="11pt" style:font-name-complex="Arial" style:font-size-complex="11pt"/>
    </style:style>
    <style:style style:name="T550_7" style:family="text">
      <style:text-properties fo:font-size="11pt" style:font-name-asian="游明朝" style:font-size-asian="11pt" style:font-name-complex="Arial" style:font-size-complex="11pt"/>
    </style:style>
    <style:style style:name="T550_8" style:family="text">
      <style:text-properties fo:font-size="11pt" style:font-name-asian="游明朝" style:font-size-asian="11pt" style:font-name-complex="Arial" style:font-size-complex="11pt"/>
    </style:style>
    <style:style style:name="T550_9" style:family="text">
      <style:text-properties fo:font-size="11pt" style:font-name-asian="游明朝" style:font-size-asian="11pt" style:font-name-complex="Arial" style:font-size-complex="11pt"/>
    </style:style>
    <style:style style:name="T550_10" style:family="text">
      <style:text-properties fo:font-size="11pt" style:font-name-asian="游明朝" style:font-size-asian="11pt" style:font-name-complex="Arial" style:font-size-complex="11pt"/>
    </style:style>
    <style:style style:name="T550_11" style:family="text">
      <style:text-properties fo:font-size="11pt" style:font-name-asian="游明朝" style:font-size-asian="11pt" style:font-name-complex="Arial" style:font-size-complex="11pt"/>
    </style:style>
    <style:style style:name="P551" style:family="paragraph" style:parent-style-name="Normal">
      <style:paragraph-properties fo:text-align="justify" fo:margin-top="0.212cm" fo:margin-bottom="0.423cm"/>
    </style:style>
    <style:style style:name="T551_1" style:family="text">
      <style:text-properties fo:font-size="11pt" style:font-name-asian="游明朝" style:font-size-asian="11pt" style:font-name-complex="Arial" style:font-size-complex="11pt" fo:font-weight="bold" style:font-weight-asian="bold"/>
    </style:style>
    <style:style style:name="T551_2" style:family="text">
      <style:text-properties fo:font-size="11pt" style:font-name-asian="游明朝" style:font-size-asian="11pt" style:font-name-complex="Arial" style:font-size-complex="11pt" fo:font-weight="bold" style:font-weight-asian="bold"/>
    </style:style>
    <style:style style:name="T551_3" style:family="text">
      <style:text-properties fo:font-size="11pt" style:font-name-asian="游明朝" style:font-size-asian="11pt" style:font-name-complex="Arial" style:font-size-complex="11pt"/>
    </style:style>
    <style:style style:name="T551_4" style:family="text">
      <style:text-properties fo:font-size="11pt" style:font-name-asian="游明朝" style:font-size-asian="11pt" style:font-name-complex="Arial" style:font-size-complex="11pt"/>
    </style:style>
    <style:style style:name="T551_5" style:family="text">
      <style:text-properties fo:font-size="11pt" style:font-size-asian="11pt" style:font-name-complex="Arial" style:font-size-complex="11pt"/>
    </style:style>
    <style:style style:name="T551_6" style:family="text">
      <style:text-properties fo:font-size="11pt" style:font-name-asian="Calibri" style:font-size-asian="11pt" style:font-name-complex="Arial" style:font-size-complex="11pt"/>
    </style:style>
    <style:style style:name="T551_7" style:family="text">
      <style:text-properties fo:font-size="11pt" style:font-size-asian="11pt" style:font-name-complex="Arial" style:font-size-complex="11pt"/>
    </style:style>
    <style:style style:name="T551_8" style:family="text">
      <style:text-properties fo:font-size="11pt" style:font-size-asian="11pt" style:font-name-complex="Arial" style:font-size-complex="11pt"/>
    </style:style>
    <style:style style:name="T551_9" style:family="text">
      <style:text-properties fo:font-size="11pt" style:font-size-asian="11pt" style:font-name-complex="Arial" style:font-size-complex="11pt"/>
    </style:style>
    <style:style style:name="T551_10" style:family="text">
      <style:text-properties fo:font-size="11pt" style:font-size-asian="11pt" style:font-name-complex="Arial" style:font-size-complex="11pt"/>
    </style:style>
    <style:style style:name="P55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52_1" style:family="text">
      <style:text-properties fo:font-size="11pt" style:font-size-asian="11pt" style:font-name-complex="Arial" style:font-size-complex="11pt" fo:font-weight="bold" style:font-weight-asian="bold"/>
    </style:style>
    <style:style style:name="T552_2" style:family="text">
      <style:text-properties fo:font-size="11pt" style:font-size-asian="11pt" style:font-name-complex="Arial" style:font-size-complex="11pt" fo:font-weight="bold" style:font-weight-asian="bold"/>
    </style:style>
    <style:style style:name="P553" style:family="paragraph" style:parent-style-name="Normal">
      <style:paragraph-properties fo:margin-top="0.212cm" fo:margin-bottom="0.212cm"/>
    </style:style>
    <style:style style:name="T55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5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4" style:family="paragraph" style:parent-style-name="No_20_Spacing">
      <style:paragraph-properties fo:text-align="justify"/>
    </style:style>
    <style:style style:name="T554_1" style:family="text">
      <style:text-properties style:font-name="Arial" style:font-name-asian="Arial" style:font-name-complex="Arial"/>
    </style:style>
    <style:style style:name="T554_2" style:family="text">
      <style:text-properties style:font-name="Arial" style:font-name-asian="Arial" style:font-name-complex="Arial"/>
    </style:style>
    <style:style style:name="T554_3" style:family="text">
      <style:text-properties style:font-name="Arial" style:font-name-asian="Arial" style:font-name-complex="Arial"/>
    </style:style>
    <style:style style:name="T554_4" style:family="text">
      <style:text-properties style:font-name="Arial" style:font-name-asian="Arial" style:font-name-complex="Arial"/>
    </style:style>
    <style:style style:name="T554_5" style:family="text">
      <style:text-properties style:font-name="Arial" style:font-name-asian="Arial" style:font-name-complex="Arial"/>
    </style:style>
    <style:style style:name="T554_6" style:family="text">
      <style:text-properties style:font-name="Arial" style:font-name-asian="Arial" style:font-name-complex="Arial"/>
    </style:style>
    <style:style style:name="T554_7" style:family="text">
      <style:text-properties style:font-name="Arial" style:font-name-asian="Arial" style:font-name-complex="Arial"/>
    </style:style>
    <style:style style:name="T554_8" style:family="text">
      <style:text-properties style:font-name="Arial" style:font-name-asian="Arial" style:font-name-complex="Arial"/>
    </style:style>
    <style:style style:name="T554_9" style:family="text">
      <style:text-properties style:font-name="Arial" style:font-name-asian="Arial" style:font-name-complex="Arial"/>
    </style:style>
    <style:style style:name="T554_10" style:family="text">
      <style:text-properties style:font-name="Arial" style:font-name-asian="Arial" style:font-name-complex="Arial"/>
    </style:style>
    <style:style style:name="T554_11" style:family="text">
      <style:text-properties style:font-name="Arial" style:font-name-asian="Arial" style:font-name-complex="Arial"/>
    </style:style>
    <style:style style:name="P555" style:family="paragraph" style:parent-style-name="Normal">
      <style:paragraph-properties fo:margin-top="0.212cm" fo:margin-bottom="0.212cm"/>
    </style:style>
    <style:style style:name="T55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56" style:family="paragraph" style:parent-style-name="No_20_Spacing">
      <style:paragraph-properties fo:text-align="justify" fo:margin-bottom="0.212cm"/>
    </style:style>
    <style:style style:name="T556_1" style:family="text">
      <style:text-properties style:font-name="Arial" style:font-name-asian="Arial" style:font-name-complex="Arial"/>
    </style:style>
    <style:style style:name="T556_2" style:family="text">
      <style:text-properties style:font-name="Arial" style:font-name-asian="Arial" style:font-name-complex="Arial"/>
    </style:style>
    <style:style style:name="T556_3" style:family="text">
      <style:text-properties style:font-name="Arial" style:font-name-asian="Arial" style:font-name-complex="Arial"/>
    </style:style>
    <style:style style:name="T556_4" style:family="text">
      <style:text-properties style:font-name="Arial" style:font-name-asian="Arial" style:font-name-complex="Arial"/>
    </style:style>
    <style:style style:name="T556_5" style:family="text">
      <style:text-properties style:font-name="Arial" style:font-name-asian="Arial" style:font-name-complex="Arial"/>
    </style:style>
    <style:style style:name="T556_6" style:family="text">
      <style:text-properties style:font-name="Arial" style:font-name-asian="Arial" style:font-name-complex="Arial"/>
    </style:style>
    <style:style style:name="T556_7" style:family="text">
      <style:text-properties style:font-name="Arial" style:font-name-asian="Arial" style:font-name-complex="Arial"/>
    </style:style>
    <style:style style:name="T556_8" style:family="text">
      <style:text-properties style:font-name="Arial" style:font-name-asian="Arial" style:font-name-complex="Arial"/>
    </style:style>
    <style:style style:name="T556_9" style:family="text">
      <style:text-properties style:font-name="Arial" style:font-name-asian="Arial" style:font-name-complex="Arial"/>
    </style:style>
    <style:style style:name="P557" style:family="paragraph" style:parent-style-name="No_20_Spacing">
      <style:paragraph-properties fo:text-align="justify" fo:margin-bottom="0.212cm"/>
    </style:style>
    <style:style style:name="T557_1" style:family="text">
      <style:text-properties style:font-name="Arial" style:font-name-asian="Arial" style:font-name-complex="Arial"/>
    </style:style>
    <style:style style:name="T557_2" style:family="text">
      <style:text-properties style:font-name="Arial" style:font-name-asian="Arial" style:font-name-complex="Arial"/>
    </style:style>
    <style:style style:name="T557_3" style:family="text">
      <style:text-properties style:font-name="Arial" style:font-name-asian="Arial" style:font-name-complex="Arial"/>
    </style:style>
    <style:style style:name="T557_4" style:family="text">
      <style:text-properties style:font-name="Arial" style:font-name-asian="Arial" style:font-name-complex="Arial"/>
    </style:style>
    <style:style style:name="T557_5" style:family="text">
      <style:text-properties style:font-name="Arial" style:font-name-asian="Arial" style:font-name-complex="Arial"/>
    </style:style>
    <style:style style:name="T557_6" style:family="text">
      <style:text-properties style:font-name="Arial" style:font-name-asian="Arial" style:font-name-complex="Arial"/>
    </style:style>
    <style:style style:name="T557_7" style:family="text">
      <style:text-properties style:font-name="Arial" style:font-name-asian="Arial" style:font-name-complex="Arial"/>
    </style:style>
    <style:style style:name="T557_8" style:family="text">
      <style:text-properties style:font-name="Arial" style:font-name-asian="Arial" style:font-name-complex="Arial"/>
    </style:style>
    <style:style style:name="T557_9" style:family="text">
      <style:text-properties style:font-name="Arial" style:font-name-asian="Arial" style:font-name-complex="Arial"/>
    </style:style>
    <style:style style:name="T557_10" style:family="text">
      <style:text-properties style:font-name="Arial" style:font-name-asian="Arial" style:font-name-complex="Arial"/>
    </style:style>
    <style:style style:name="T557_11" style:family="text">
      <style:text-properties style:font-name="Arial" style:font-name-asian="Arial" style:font-name-complex="Arial"/>
    </style:style>
    <style:style style:name="T557_12" style:family="text">
      <style:text-properties style:font-name="Arial" style:font-name-asian="Arial" style:font-name-complex="Arial"/>
    </style:style>
    <style:style style:name="T557_13" style:family="text">
      <style:text-properties style:font-name="Arial" style:font-name-asian="Arial" style:font-name-complex="Arial"/>
    </style:style>
    <style:style style:name="T557_14" style:family="text">
      <style:text-properties style:font-name="Arial" style:font-name-asian="Arial" style:font-name-complex="Arial"/>
    </style:style>
    <style:style style:name="T557_15" style:family="text">
      <style:text-properties style:font-name="Arial" style:font-name-asian="Arial" style:font-name-complex="Arial"/>
    </style:style>
    <style:style style:name="T557_16" style:family="text">
      <style:text-properties style:font-name="Arial" style:font-name-asian="Arial" style:font-name-complex="Arial"/>
    </style:style>
    <style:style style:name="T557_17" style:family="text">
      <style:text-properties style:font-name="Arial" style:font-name-asian="Arial" style:font-name-complex="Arial"/>
    </style:style>
    <style:style style:name="T557_18" style:family="text">
      <style:text-properties style:font-name="Arial" style:font-name-asian="Arial" style:font-name-complex="Arial"/>
    </style:style>
    <style:style style:name="T557_19" style:family="text">
      <style:text-properties style:font-name="Arial" style:font-name-asian="Arial" style:font-name-complex="Arial"/>
    </style:style>
    <style:style style:name="T557_20" style:family="text">
      <style:text-properties style:font-name="Arial" style:font-name-asian="Arial" style:font-name-complex="Arial"/>
    </style:style>
    <style:style style:name="T557_21" style:family="text">
      <style:text-properties style:font-name="Arial" style:font-name-asian="Arial" style:font-name-complex="Arial"/>
    </style:style>
    <style:style style:name="T557_22" style:family="text">
      <style:text-properties style:font-name="Arial" style:font-name-asian="Arial" style:font-name-complex="Arial"/>
    </style:style>
    <style:style style:name="T557_23" style:family="text">
      <style:text-properties style:font-name="Arial" style:font-name-asian="Arial" style:font-name-complex="Arial"/>
    </style:style>
    <style:style style:name="T557_24" style:family="text">
      <style:text-properties style:font-name="Arial" style:font-name-asian="Arial" style:font-name-complex="Arial"/>
    </style:style>
    <style:style style:name="T557_25" style:family="text">
      <style:text-properties style:font-name="Arial" style:font-name-asian="Arial" style:font-name-complex="Arial"/>
    </style:style>
    <style:style style:name="T557_26" style:family="text">
      <style:text-properties style:font-name="Arial" style:font-name-asian="Arial" style:font-name-complex="Arial"/>
    </style:style>
    <style:style style:name="T557_27" style:family="text">
      <style:text-properties style:font-name="Arial" style:font-name-asian="Arial" style:font-name-complex="Arial"/>
    </style:style>
    <style:style style:name="T557_28" style:family="text">
      <style:text-properties style:font-name="Arial" style:font-name-asian="Arial" style:font-name-complex="Arial"/>
    </style:style>
    <style:style style:name="T557_29" style:family="text">
      <style:text-properties style:font-name="Arial" style:font-name-asian="Arial" style:font-name-complex="Arial"/>
    </style:style>
    <style:style style:name="T557_30" style:family="text">
      <style:text-properties style:font-name="Arial" style:font-name-asian="Arial" style:font-name-complex="Arial"/>
    </style:style>
    <style:style style:name="T557_31" style:family="text">
      <style:text-properties style:font-name="Arial" style:font-name-asian="Arial" style:font-name-complex="Arial"/>
    </style:style>
    <style:style style:name="P558" style:family="paragraph" style:parent-style-name="No_20_Spacing">
      <style:paragraph-properties fo:text-align="justify" fo:margin-bottom="0.212cm"/>
    </style:style>
    <style:style style:name="T558_1" style:family="text">
      <style:text-properties style:font-name="Arial" style:font-name-asian="Arial" style:font-name-complex="Arial"/>
    </style:style>
    <style:style style:name="T558_2" style:family="text">
      <style:text-properties style:font-name="Arial" style:font-name-asian="Arial" style:font-name-complex="Arial"/>
    </style:style>
    <style:style style:name="T558_3" style:family="text">
      <style:text-properties style:font-name="Arial" style:font-name-asian="Arial" style:font-name-complex="Arial"/>
    </style:style>
    <style:style style:name="T558_4" style:family="text">
      <style:text-properties style:font-name="Arial" style:font-name-asian="Arial" style:font-name-complex="Arial"/>
    </style:style>
    <style:style style:name="T558_5" style:family="text">
      <style:text-properties style:font-name="Arial" style:font-name-asian="Arial" style:font-name-complex="Arial"/>
    </style:style>
    <style:style style:name="T558_6" style:family="text">
      <style:text-properties style:font-name="Arial" style:font-name-asian="Arial" style:font-name-complex="Arial"/>
    </style:style>
    <style:style style:name="T558_7" style:family="text">
      <style:text-properties style:font-name="Arial" style:font-name-asian="Arial" style:font-name-complex="Arial"/>
    </style:style>
    <style:style style:name="T558_8" style:family="text">
      <style:text-properties style:font-name="Arial" style:font-name-asian="Arial" style:font-name-complex="Arial"/>
    </style:style>
    <style:style style:name="T558_9" style:family="text">
      <style:text-properties style:font-name="Arial" style:font-name-asian="Arial" style:font-name-complex="Arial"/>
    </style:style>
    <style:style style:name="T558_10" style:family="text">
      <style:text-properties style:font-name="Arial" style:font-name-asian="Arial" style:font-name-complex="Arial"/>
    </style:style>
    <style:style style:name="T558_11" style:family="text">
      <style:text-properties style:font-name="Arial" style:font-name-asian="Arial" style:font-name-complex="Arial"/>
    </style:style>
    <style:style style:name="T558_12" style:family="text">
      <style:text-properties style:font-name="Arial" style:font-name-asian="Arial" style:font-name-complex="Arial"/>
    </style:style>
    <style:style style:name="T558_13" style:family="text">
      <style:text-properties style:font-name="Arial" style:font-name-asian="Arial" style:font-name-complex="Arial"/>
    </style:style>
    <style:style style:name="T558_14" style:family="text">
      <style:text-properties style:font-name="Arial" style:font-name-asian="Arial" style:font-name-complex="Arial"/>
    </style:style>
    <style:style style:name="T558_15" style:family="text">
      <style:text-properties style:font-name="Arial" style:font-name-asian="Arial" style:font-name-complex="Arial"/>
    </style:style>
    <style:style style:name="T558_16" style:family="text">
      <style:text-properties style:font-name="Arial" style:font-name-asian="Arial" style:font-name-complex="Arial"/>
    </style:style>
    <style:style style:name="T558_17" style:family="text">
      <style:text-properties style:font-name="Arial" style:font-name-asian="Arial" style:font-name-complex="Arial"/>
    </style:style>
    <style:style style:name="T558_18" style:family="text">
      <style:text-properties style:font-name="Arial" style:font-name-asian="Arial" style:font-name-complex="Arial"/>
    </style:style>
    <style:style style:name="T558_19" style:family="text">
      <style:text-properties style:font-name="Arial" style:font-name-asian="Arial" style:font-name-complex="Arial"/>
    </style:style>
    <style:style style:name="T558_20" style:family="text">
      <style:text-properties style:font-name="Arial" style:font-name-asian="Arial" style:font-name-complex="Arial"/>
    </style:style>
    <style:style style:name="T558_21" style:family="text">
      <style:text-properties style:font-name="Arial" style:font-name-asian="Arial" style:font-name-complex="Arial"/>
    </style:style>
    <style:style style:name="T558_22" style:family="text">
      <style:text-properties style:font-name="Arial" style:font-name-asian="Arial" style:font-name-complex="Arial"/>
    </style:style>
    <style:style style:name="T558_23" style:family="text">
      <style:text-properties style:font-name="Arial" style:font-name-asian="Arial" style:font-name-complex="Arial"/>
    </style:style>
    <style:style style:name="P559" style:family="paragraph" style:parent-style-name="No_20_Spacing">
      <style:paragraph-properties fo:text-align="justify" fo:margin-bottom="0.212cm"/>
    </style:style>
    <style:style style:name="T559_1" style:family="text">
      <style:text-properties style:font-name="Arial" style:font-name-asian="Arial" style:font-name-complex="Arial"/>
    </style:style>
    <style:style style:name="T559_2" style:family="text">
      <style:text-properties style:font-name="Arial" style:font-name-asian="Arial" style:font-name-complex="Arial"/>
    </style:style>
    <style:style style:name="T559_3" style:family="text">
      <style:text-properties style:font-name="Arial" style:font-name-asian="Arial" style:font-name-complex="Arial"/>
    </style:style>
    <style:style style:name="T559_4" style:family="text">
      <style:text-properties style:font-name="Arial" style:font-name-asian="Arial" style:font-name-complex="Arial"/>
    </style:style>
    <style:style style:name="T559_5" style:family="text">
      <style:text-properties style:font-name="Arial" style:font-name-asian="Arial" style:font-name-complex="Arial"/>
    </style:style>
    <style:style style:name="T559_6" style:family="text">
      <style:text-properties style:font-name="Arial" style:font-name-asian="Arial" style:font-name-complex="Arial"/>
    </style:style>
    <style:style style:name="T559_7" style:family="text">
      <style:text-properties style:font-name="Arial" style:font-name-asian="Arial" style:font-name-complex="Arial"/>
    </style:style>
    <style:style style:name="T559_8" style:family="text">
      <style:text-properties style:font-name="Arial" style:font-name-asian="Arial" style:font-name-complex="Arial"/>
    </style:style>
    <style:style style:name="T559_9" style:family="text">
      <style:text-properties style:font-name="Arial" style:font-name-asian="Arial" style:font-name-complex="Arial"/>
    </style:style>
    <style:style style:name="T559_10" style:family="text">
      <style:text-properties style:font-name="Arial" style:font-name-asian="Arial" style:font-name-complex="Arial"/>
    </style:style>
    <style:style style:name="T559_11" style:family="text">
      <style:text-properties style:font-name="Arial" style:font-name-asian="Arial" style:font-name-complex="Arial"/>
    </style:style>
    <style:style style:name="T559_12" style:family="text">
      <style:text-properties style:font-name="Arial" style:font-name-asian="Arial" style:font-name-complex="Arial"/>
    </style:style>
    <style:style style:name="T559_13" style:family="text">
      <style:text-properties style:font-name="Arial" style:font-name-asian="Arial" style:font-name-complex="Arial"/>
    </style:style>
    <style:style style:name="T559_14" style:family="text">
      <style:text-properties style:font-name="Arial" style:font-name-asian="Arial" style:font-name-complex="Arial"/>
    </style:style>
    <style:style style:name="T559_15" style:family="text">
      <style:text-properties style:font-name="Arial" style:font-name-asian="Arial" style:font-name-complex="Arial"/>
    </style:style>
    <style:style style:name="T559_16" style:family="text">
      <style:text-properties style:font-name="Arial" style:font-name-asian="Arial" style:font-name-complex="Arial"/>
    </style:style>
    <style:style style:name="T559_17" style:family="text">
      <style:text-properties style:font-name="Arial" style:font-name-asian="Arial" style:font-name-complex="Arial"/>
    </style:style>
    <style:style style:name="P560" style:family="paragraph" style:parent-style-name="No_20_Spacing">
      <style:paragraph-properties fo:margin-bottom="0.212cm"/>
    </style:style>
    <style:style style:name="T560_1" style:family="text">
      <style:text-properties style:font-name="Arial" style:font-name-asian="Arial" style:font-name-complex="Arial" fo:font-weight="bold" style:font-weight-asian="bold"/>
    </style:style>
    <style:style style:name="P561" style:family="paragraph" style:parent-style-name="No_20_Spacing">
      <style:paragraph-properties fo:text-align="justify" fo:margin-bottom="0.212cm"/>
    </style:style>
    <style:style style:name="T561_1" style:family="text">
      <style:text-properties style:font-name="Arial" style:font-name-asian="Arial" style:font-name-complex="Arial"/>
    </style:style>
    <style:style style:name="T561_2" style:family="text">
      <style:text-properties style:font-name="Arial" style:font-name-asian="Arial" style:font-name-complex="Arial"/>
    </style:style>
    <style:style style:name="T561_3" style:family="text">
      <style:text-properties style:font-name="Arial" style:font-name-asian="Arial" style:font-name-complex="Arial"/>
    </style:style>
    <style:style style:name="T561_4" style:family="text">
      <style:text-properties style:font-name="Arial" style:font-name-asian="Arial" style:font-name-complex="Arial"/>
    </style:style>
    <style:style style:name="P562" style:family="paragraph" style:parent-style-name="No_20_Spacing">
      <style:paragraph-properties fo:margin-bottom="0.212cm"/>
    </style:style>
    <style:style style:name="T562_1" style:family="text">
      <style:text-properties style:font-name="Arial" style:font-name-asian="Arial" style:font-name-complex="Arial" fo:font-weight="bold" style:font-weight-asian="bold"/>
    </style:style>
    <style:style style:name="P563" style:family="paragraph" style:parent-style-name="No_20_Spacing">
      <style:paragraph-properties fo:text-align="justify" fo:margin-bottom="0.212cm"/>
    </style:style>
    <style:style style:name="T563_1" style:family="text">
      <style:text-properties style:font-name="Arial" style:font-name-asian="Arial" style:font-name-complex="Arial"/>
    </style:style>
    <style:style style:name="P564" style:family="paragraph" style:parent-style-name="No_20_Spacing">
      <style:paragraph-properties fo:text-align="justify" fo:margin-bottom="0.212cm"/>
    </style:style>
    <style:style style:name="T564_1" style:family="text">
      <style:text-properties style:font-name="Arial" style:font-name-asian="Arial" style:font-name-complex="Arial"/>
    </style:style>
    <style:style style:name="P565" style:family="paragraph" style:parent-style-name="No_20_Spacing">
      <style:paragraph-properties fo:text-align="justify" fo:margin-bottom="0.423cm"/>
    </style:style>
    <style:style style:name="T565_1" style:family="text">
      <style:text-properties style:font-name="Arial" style:font-name-asian="Arial" style:font-name-complex="Arial"/>
    </style:style>
    <style:style style:name="T565_2" style:family="text">
      <style:text-properties style:font-name="Arial" style:font-name-asian="Arial" style:font-name-complex="Arial"/>
    </style:style>
    <style:style style:name="T565_3" style:family="text">
      <style:text-properties style:font-name="Arial" style:font-name-asian="Arial" style:font-name-complex="Arial"/>
    </style:style>
    <style:style style:name="P56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6_1" style:family="text">
      <style:text-properties fo:font-size="11pt" style:font-size-asian="11pt" style:font-name-complex="Arial" style:font-size-complex="11pt" fo:font-weight="bold" style:font-weight-asian="bold"/>
    </style:style>
    <style:style style:name="P567" style:family="paragraph" style:parent-style-name="Normal">
      <style:paragraph-properties fo:margin-top="0.212cm" fo:margin-bottom="0.212cm"/>
    </style:style>
    <style:style style:name="T5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8" style:family="paragraph" style:parent-style-name="Normal">
      <style:paragraph-properties fo:text-align="justify" fo:margin-bottom="0.212cm"/>
    </style:style>
    <style:style style:name="T568_1" style:family="text">
      <style:text-properties fo:font-size="11pt" style:font-size-asian="11pt" style:font-name-complex="Arial" style:font-size-complex="11pt"/>
    </style:style>
    <style:style style:name="T568_2" style:family="text">
      <style:text-properties fo:font-size="11pt" style:font-size-asian="11pt" style:font-name-complex="Arial" style:font-size-complex="11pt"/>
    </style:style>
    <style:style style:name="T568_3" style:family="text">
      <style:text-properties fo:font-size="11pt" style:font-size-asian="11pt" style:font-name-complex="Arial" style:font-size-complex="11pt"/>
    </style:style>
    <style:style style:name="T568_4" style:family="text">
      <style:text-properties fo:font-size="11pt" style:font-size-asian="11pt" style:font-name-complex="Arial" style:font-size-complex="11pt"/>
    </style:style>
    <style:style style:name="T568_5" style:family="text">
      <style:text-properties fo:font-size="11pt" style:font-size-asian="11pt" style:font-name-complex="Arial" style:font-size-complex="11pt"/>
    </style:style>
    <style:style style:name="T568_6" style:family="text">
      <style:text-properties fo:font-size="11pt" style:font-size-asian="11pt" style:font-name-complex="Arial" style:font-size-complex="11pt"/>
    </style:style>
    <style:style style:name="P569" style:family="paragraph" style:parent-style-name="Normal">
      <style:paragraph-properties fo:text-align="justify" fo:margin-bottom="0.212cm"/>
    </style:style>
    <style:style style:name="T569_1" style:family="text">
      <style:text-properties fo:font-size="11pt" style:font-size-asian="11pt" style:font-name-complex="Arial" style:font-size-complex="11pt"/>
    </style:style>
    <style:style style:name="T569_2" style:family="text">
      <style:text-properties fo:font-size="11pt" style:font-size-asian="11pt" style:font-name-complex="Arial" style:font-size-complex="11pt"/>
    </style:style>
    <style:style style:name="T569_3" style:family="text">
      <style:text-properties fo:font-size="11pt" style:font-size-asian="11pt" style:font-name-complex="Arial" style:font-size-complex="11pt"/>
    </style:style>
    <style:style style:name="T569_4" style:family="text">
      <style:text-properties fo:font-size="11pt" style:font-size-asian="11pt" style:font-name-complex="Arial" style:font-size-complex="11pt"/>
    </style:style>
    <style:style style:name="T569_5" style:family="text">
      <style:text-properties fo:font-size="11pt" style:font-size-asian="11pt" style:font-name-complex="Arial" style:font-size-complex="11pt"/>
    </style:style>
    <style:style style:name="T569_6" style:family="text">
      <style:text-properties fo:font-size="11pt" style:font-size-asian="11pt" style:font-name-complex="Arial" style:font-size-complex="11pt"/>
    </style:style>
    <style:style style:name="T569_7" style:family="text">
      <style:text-properties fo:font-size="11pt" style:font-size-asian="11pt" style:font-name-complex="Arial" style:font-size-complex="11pt"/>
    </style:style>
    <style:style style:name="T569_8" style:family="text">
      <style:text-properties fo:font-size="11pt" style:font-size-asian="11pt" style:font-name-complex="Arial" style:font-size-complex="11pt"/>
    </style:style>
    <style:style style:name="T569_9" style:family="text">
      <style:text-properties fo:font-size="11pt" style:font-size-asian="11pt" style:font-name-complex="Arial" style:font-size-complex="11pt"/>
    </style:style>
    <style:style style:name="T569_10" style:family="text">
      <style:text-properties fo:font-size="11pt" style:font-size-asian="11pt" style:font-name-complex="Arial" style:font-size-complex="11pt"/>
    </style:style>
    <style:style style:name="T569_11" style:family="text">
      <style:text-properties fo:font-size="11pt" style:font-size-asian="11pt" style:font-name-complex="Arial" style:font-size-complex="11pt"/>
    </style:style>
    <style:style style:name="T569_12" style:family="text">
      <style:text-properties fo:font-size="11pt" style:font-size-asian="11pt" style:font-name-complex="Arial" style:font-size-complex="11pt"/>
    </style:style>
    <style:style style:name="T569_13" style:family="text">
      <style:text-properties fo:font-size="11pt" style:font-size-asian="11pt" style:font-name-complex="Arial" style:font-size-complex="11pt"/>
    </style:style>
    <style:style style:name="T569_14" style:family="text">
      <style:text-properties fo:font-size="11pt" style:font-size-asian="11pt" style:font-name-complex="Arial" style:font-size-complex="11pt"/>
    </style:style>
    <style:style style:name="T569_15" style:family="text">
      <style:text-properties fo:font-size="11pt" style:font-size-asian="11pt" style:font-name-complex="Arial" style:font-size-complex="11pt"/>
    </style:style>
    <style:style style:name="T569_16" style:family="text">
      <style:text-properties fo:font-size="11pt" style:font-size-asian="11pt" style:font-name-complex="Arial" style:font-size-complex="11pt"/>
    </style:style>
    <style:style style:name="T569_17" style:family="text">
      <style:text-properties fo:font-size="11pt" style:font-size-asian="11pt" style:font-name-complex="Arial" style:font-size-complex="11pt"/>
    </style:style>
    <style:style style:name="T569_18" style:family="text">
      <style:text-properties fo:font-size="11pt" style:font-size-asian="11pt" style:font-name-complex="Arial" style:font-size-complex="11pt"/>
    </style:style>
    <style:style style:name="P570" style:family="paragraph" style:parent-style-name="Normal">
      <style:paragraph-properties fo:text-align="justify" fo:margin-bottom="0.212cm"/>
    </style:style>
    <style:style style:name="T570_1" style:family="text">
      <style:text-properties fo:font-size="11pt" style:font-size-asian="11pt" style:font-name-complex="Arial" style:font-size-complex="11pt"/>
    </style:style>
    <style:style style:name="T570_2" style:family="text">
      <style:text-properties fo:font-size="11pt" style:font-size-asian="11pt" style:font-name-complex="Arial" style:font-size-complex="11pt"/>
    </style:style>
    <style:style style:name="T570_3" style:family="text">
      <style:text-properties fo:font-size="11pt" style:font-size-asian="11pt" style:font-name-complex="Arial" style:font-size-complex="11pt"/>
    </style:style>
    <style:style style:name="T570_4" style:family="text">
      <style:text-properties fo:font-size="11pt" style:font-size-asian="11pt" style:font-name-complex="Arial" style:font-size-complex="11pt"/>
    </style:style>
    <style:style style:name="T570_5" style:family="text">
      <style:text-properties fo:font-size="11pt" style:font-size-asian="11pt" style:font-name-complex="Arial" style:font-size-complex="11pt"/>
    </style:style>
    <style:style style:name="T570_6" style:family="text">
      <style:text-properties fo:font-size="11pt" style:font-size-asian="11pt" style:font-name-complex="Arial" style:font-size-complex="11pt"/>
    </style:style>
    <style:style style:name="T570_7" style:family="text">
      <style:text-properties fo:font-size="11pt" style:font-size-asian="11pt" style:font-name-complex="Arial" style:font-size-complex="11pt"/>
    </style:style>
    <style:style style:name="T570_8" style:family="text">
      <style:text-properties fo:font-size="11pt" style:font-size-asian="11pt" style:font-name-complex="Arial" style:font-size-complex="11pt"/>
    </style:style>
    <style:style style:name="T570_9" style:family="text">
      <style:text-properties fo:font-size="11pt" style:font-size-asian="11pt" style:font-name-complex="Arial" style:font-size-complex="11pt"/>
    </style:style>
    <style:style style:name="T570_10" style:family="text">
      <style:text-properties fo:font-size="11pt" style:font-size-asian="11pt" style:font-name-complex="Arial" style:font-size-complex="11pt"/>
    </style:style>
    <style:style style:name="T570_11" style:family="text">
      <style:text-properties fo:font-size="11pt" style:font-size-asian="11pt" style:font-name-complex="Arial" style:font-size-complex="11pt"/>
    </style:style>
    <style:style style:name="T570_12" style:family="text">
      <style:text-properties fo:font-size="11pt" style:font-size-asian="11pt" style:font-name-complex="Arial" style:font-size-complex="11pt"/>
    </style:style>
    <style:style style:name="T570_13" style:family="text">
      <style:text-properties fo:font-size="11pt" style:font-size-asian="11pt" style:font-name-complex="Arial" style:font-size-complex="11pt"/>
    </style:style>
    <style:style style:name="T570_14" style:family="text">
      <style:text-properties fo:font-size="11pt" style:font-size-asian="11pt" style:font-name-complex="Arial" style:font-size-complex="11pt"/>
    </style:style>
    <style:style style:name="T570_15" style:family="text">
      <style:text-properties fo:font-size="11pt" style:font-size-asian="11pt" style:font-name-complex="Arial" style:font-size-complex="11pt"/>
    </style:style>
    <style:style style:name="T570_16" style:family="text">
      <style:text-properties fo:font-size="11pt" style:font-size-asian="11pt" style:font-name-complex="Arial" style:font-size-complex="11pt"/>
    </style:style>
    <style:style style:name="T570_17" style:family="text">
      <style:text-properties fo:font-size="11pt" style:font-size-asian="11pt" style:font-name-complex="Arial" style:font-size-complex="11pt"/>
    </style:style>
    <style:style style:name="T570_18" style:family="text">
      <style:text-properties fo:font-size="11pt" style:font-size-asian="11pt" style:font-name-complex="Arial" style:font-size-complex="11pt"/>
    </style:style>
    <style:style style:name="T570_19" style:family="text">
      <style:text-properties fo:font-size="11pt" style:font-size-asian="11pt" style:font-name-complex="Arial" style:font-size-complex="11pt"/>
    </style:style>
    <style:style style:name="T570_20" style:family="text">
      <style:text-properties fo:font-size="11pt" style:font-size-asian="11pt" style:font-name-complex="Arial" style:font-size-complex="11pt"/>
    </style:style>
    <style:style style:name="T570_21" style:family="text">
      <style:text-properties fo:font-size="11pt" style:font-size-asian="11pt" style:font-name-complex="Arial" style:font-size-complex="11pt"/>
    </style:style>
    <style:style style:name="T570_22" style:family="text">
      <style:text-properties fo:font-size="11pt" style:font-size-asian="11pt" style:font-name-complex="Arial" style:font-size-complex="11pt"/>
    </style:style>
    <style:style style:name="T570_23" style:family="text">
      <style:text-properties fo:font-size="11pt" style:font-size-asian="11pt" style:font-name-complex="Arial" style:font-size-complex="11pt"/>
    </style:style>
    <style:style style:name="T570_24" style:family="text">
      <style:text-properties fo:font-size="11pt" style:font-size-asian="11pt" style:font-name-complex="Arial" style:font-size-complex="11pt"/>
    </style:style>
    <style:style style:name="T570_25" style:family="text">
      <style:text-properties fo:font-size="11pt" style:font-size-asian="11pt" style:font-name-complex="Arial" style:font-size-complex="11pt"/>
    </style:style>
    <style:style style:name="T570_26" style:family="text">
      <style:text-properties fo:font-size="11pt" style:font-size-asian="11pt" style:font-name-complex="Arial" style:font-size-complex="11pt"/>
    </style:style>
    <style:style style:name="T570_27" style:family="text">
      <style:text-properties fo:font-size="11pt" style:font-size-asian="11pt" style:font-name-complex="Arial" style:font-size-complex="11pt"/>
    </style:style>
    <style:style style:name="T570_28" style:family="text">
      <style:text-properties fo:font-size="11pt" style:font-size-asian="11pt" style:font-name-complex="Arial" style:font-size-complex="11pt"/>
    </style:style>
    <style:style style:name="T570_29" style:family="text">
      <style:text-properties fo:font-size="11pt" style:font-size-asian="11pt" style:font-name-complex="Arial" style:font-size-complex="11pt"/>
    </style:style>
    <style:style style:name="T570_30" style:family="text">
      <style:text-properties fo:font-size="11pt" style:font-size-asian="11pt" style:font-name-complex="Arial" style:font-size-complex="11pt"/>
    </style:style>
    <style:style style:name="T570_31" style:family="text">
      <style:text-properties fo:font-size="11pt" style:font-size-asian="11pt" style:font-name-complex="Arial" style:font-size-complex="11pt"/>
    </style:style>
    <style:style style:name="T570_32" style:family="text">
      <style:text-properties fo:font-size="11pt" style:font-size-asian="11pt" style:font-name-complex="Arial" style:font-size-complex="11pt"/>
    </style:style>
    <style:style style:name="T570_33" style:family="text">
      <style:text-properties fo:font-size="11pt" style:font-size-asian="11pt" style:font-name-complex="Arial" style:font-size-complex="11pt"/>
    </style:style>
    <style:style style:name="T570_34" style:family="text">
      <style:text-properties fo:font-size="11pt" style:font-size-asian="11pt" style:font-name-complex="Arial" style:font-size-complex="11pt"/>
    </style:style>
    <style:style style:name="T570_35" style:family="text">
      <style:text-properties fo:font-size="11pt" style:font-size-asian="11pt" style:font-name-complex="Arial" style:font-size-complex="11pt"/>
    </style:style>
    <style:style style:name="T570_36" style:family="text">
      <style:text-properties fo:font-size="11pt" style:font-size-asian="11pt" style:font-name-complex="Arial" style:font-size-complex="11pt"/>
    </style:style>
    <style:style style:name="T570_37" style:family="text">
      <style:text-properties fo:font-size="11pt" style:font-size-asian="11pt" style:font-name-complex="Arial" style:font-size-complex="11pt"/>
    </style:style>
    <style:style style:name="T570_38" style:family="text">
      <style:text-properties fo:font-size="11pt" style:font-size-asian="11pt" style:font-name-complex="Arial" style:font-size-complex="11pt"/>
    </style:style>
    <style:style style:name="T570_39" style:family="text">
      <style:text-properties fo:font-size="11pt" style:font-size-asian="11pt" style:font-name-complex="Arial" style:font-size-complex="11pt"/>
    </style:style>
    <style:style style:name="T570_40" style:family="text">
      <style:text-properties fo:font-size="11pt" style:font-size-asian="11pt" style:font-name-complex="Arial" style:font-size-complex="11pt"/>
    </style:style>
    <style:style style:name="T570_41" style:family="text">
      <style:text-properties fo:font-size="11pt" style:font-size-asian="11pt" style:font-name-complex="Arial" style:font-size-complex="11pt"/>
    </style:style>
    <style:style style:name="T570_42" style:family="text">
      <style:text-properties fo:font-size="11pt" style:font-size-asian="11pt" style:font-name-complex="Arial" style:font-size-complex="11pt"/>
    </style:style>
    <style:style style:name="T570_43" style:family="text">
      <style:text-properties fo:font-size="11pt" style:font-size-asian="11pt" style:font-name-complex="Arial" style:font-size-complex="11pt"/>
    </style:style>
    <style:style style:name="T570_44" style:family="text">
      <style:text-properties fo:font-size="11pt" style:font-size-asian="11pt" style:font-name-complex="Arial" style:font-size-complex="11pt"/>
    </style:style>
    <style:style style:name="T570_45" style:family="text">
      <style:text-properties fo:font-size="11pt" style:font-size-asian="11pt" style:font-name-complex="Arial" style:font-size-complex="11pt"/>
    </style:style>
    <style:style style:name="T570_46" style:family="text">
      <style:text-properties fo:font-size="11pt" style:font-size-asian="11pt" style:font-name-complex="Arial" style:font-size-complex="11pt"/>
    </style:style>
    <style:style style:name="T570_47" style:family="text">
      <style:text-properties fo:font-size="11pt" style:font-size-asian="11pt" style:font-name-complex="Arial" style:font-size-complex="11pt"/>
    </style:style>
    <style:style style:name="T570_48" style:family="text">
      <style:text-properties fo:font-size="11pt" style:font-size-asian="11pt" style:font-name-complex="Arial" style:font-size-complex="11pt"/>
    </style:style>
    <style:style style:name="T570_49" style:family="text">
      <style:text-properties fo:font-size="11pt" style:font-size-asian="11pt" style:font-name-complex="Arial" style:font-size-complex="11pt"/>
    </style:style>
    <style:style style:name="T570_50" style:family="text">
      <style:text-properties fo:font-size="11pt" style:font-size-asian="11pt" style:font-name-complex="Arial" style:font-size-complex="11pt"/>
    </style:style>
    <style:style style:name="T570_51" style:family="text">
      <style:text-properties fo:font-size="11pt" style:font-size-asian="11pt" style:font-name-complex="Arial" style:font-size-complex="11pt"/>
    </style:style>
    <style:style style:name="T570_52" style:family="text">
      <style:text-properties fo:font-size="11pt" style:font-size-asian="11pt" style:font-name-complex="Arial" style:font-size-complex="11pt"/>
    </style:style>
    <style:style style:name="T570_53" style:family="text">
      <style:text-properties fo:font-size="11pt" style:font-size-asian="11pt" style:font-name-complex="Arial" style:font-size-complex="11pt"/>
    </style:style>
    <style:style style:name="T570_54" style:family="text">
      <style:text-properties fo:font-size="11pt" style:font-size-asian="11pt" style:font-name-complex="Arial" style:font-size-complex="11pt"/>
    </style:style>
    <style:style style:name="T570_55" style:family="text">
      <style:text-properties fo:font-size="11pt" style:font-size-asian="11pt" style:font-name-complex="Arial" style:font-size-complex="11pt"/>
    </style:style>
    <style:style style:name="T570_56" style:family="text">
      <style:text-properties fo:font-size="11pt" style:font-size-asian="11pt" style:font-name-complex="Arial" style:font-size-complex="11pt"/>
    </style:style>
    <style:style style:name="T570_57" style:family="text">
      <style:text-properties fo:font-size="11pt" style:font-size-asian="11pt" style:font-name-complex="Arial" style:font-size-complex="11pt"/>
    </style:style>
    <style:style style:name="T570_58" style:family="text">
      <style:text-properties fo:font-size="11pt" style:font-size-asian="11pt" style:font-name-complex="Arial" style:font-size-complex="11pt"/>
    </style:style>
    <style:style style:name="T570_59" style:family="text">
      <style:text-properties fo:font-size="11pt" style:font-size-asian="11pt" style:font-name-complex="Arial" style:font-size-complex="11pt"/>
    </style:style>
    <style:style style:name="T570_60" style:family="text">
      <style:text-properties fo:font-size="11pt" style:font-size-asian="11pt" style:font-name-complex="Arial" style:font-size-complex="11pt"/>
    </style:style>
    <style:style style:name="T570_61" style:family="text">
      <style:text-properties fo:font-size="11pt" style:font-size-asian="11pt" style:font-name-complex="Arial" style:font-size-complex="11pt"/>
    </style:style>
    <style:style style:name="T570_62" style:family="text">
      <style:text-properties fo:font-size="11pt" style:font-size-asian="11pt" style:font-name-complex="Arial" style:font-size-complex="11pt"/>
    </style:style>
    <style:style style:name="T570_63" style:family="text">
      <style:text-properties fo:font-size="11pt" style:font-size-asian="11pt" style:font-name-complex="Arial" style:font-size-complex="11pt"/>
    </style:style>
    <style:style style:name="T570_64" style:family="text">
      <style:text-properties fo:font-size="11pt" style:font-size-asian="11pt" style:font-name-complex="Arial" style:font-size-complex="11pt"/>
    </style:style>
    <style:style style:name="T570_65" style:family="text">
      <style:text-properties fo:font-size="11pt" style:font-size-asian="11pt" style:font-name-complex="Arial" style:font-size-complex="11pt"/>
    </style:style>
    <style:style style:name="T570_66" style:family="text">
      <style:text-properties fo:font-size="11pt" style:font-size-asian="11pt" style:font-name-complex="Arial" style:font-size-complex="11pt"/>
    </style:style>
    <style:style style:name="T570_67" style:family="text">
      <style:text-properties fo:font-size="11pt" style:font-size-asian="11pt" style:font-name-complex="Arial" style:font-size-complex="11pt"/>
    </style:style>
    <style:style style:name="T570_68" style:family="text">
      <style:text-properties fo:font-size="11pt" style:font-size-asian="11pt" style:font-name-complex="Arial" style:font-size-complex="11pt"/>
    </style:style>
    <style:style style:name="T570_69" style:family="text">
      <style:text-properties fo:font-size="11pt" style:font-size-asian="11pt" style:font-name-complex="Arial" style:font-size-complex="11pt"/>
    </style:style>
    <style:style style:name="P571" style:family="paragraph" style:parent-style-name="Normal">
      <style:paragraph-properties fo:text-align="justify" fo:margin-bottom="0.212cm"/>
    </style:style>
    <style:style style:name="T571_1" style:family="text">
      <style:text-properties fo:font-size="11pt" style:font-size-asian="11pt" style:font-name-complex="Arial" style:font-size-complex="11pt"/>
    </style:style>
    <style:style style:name="T571_2" style:family="text">
      <style:text-properties fo:font-size="11pt" style:font-size-asian="11pt" style:font-name-complex="Arial" style:font-size-complex="11pt"/>
    </style:style>
    <style:style style:name="T571_3" style:family="text">
      <style:text-properties fo:font-size="11pt" style:font-size-asian="11pt" style:font-name-complex="Arial" style:font-size-complex="11pt"/>
    </style:style>
    <style:style style:name="T571_4" style:family="text">
      <style:text-properties fo:font-size="11pt" style:font-size-asian="11pt" style:font-name-complex="Arial" style:font-size-complex="11pt"/>
    </style:style>
    <style:style style:name="T571_5" style:family="text">
      <style:text-properties fo:font-size="11pt" style:font-size-asian="11pt" style:font-name-complex="Arial" style:font-size-complex="11pt"/>
    </style:style>
    <style:style style:name="T571_6" style:family="text">
      <style:text-properties fo:font-size="11pt" style:font-size-asian="11pt" style:font-name-complex="Arial" style:font-size-complex="11pt"/>
    </style:style>
    <style:style style:name="T571_7" style:family="text">
      <style:text-properties fo:font-size="11pt" style:font-size-asian="11pt" style:font-name-complex="Arial" style:font-size-complex="11pt"/>
    </style:style>
    <style:style style:name="T571_8" style:family="text">
      <style:text-properties fo:font-size="11pt" style:font-size-asian="11pt" style:font-name-complex="Arial" style:font-size-complex="11pt"/>
    </style:style>
    <style:style style:name="T571_9" style:family="text">
      <style:text-properties fo:font-size="11pt" style:font-size-asian="11pt" style:font-name-complex="Arial" style:font-size-complex="11pt"/>
    </style:style>
    <style:style style:name="T571_10" style:family="text">
      <style:text-properties fo:font-size="11pt" style:font-size-asian="11pt" style:font-name-complex="Arial" style:font-size-complex="11pt"/>
    </style:style>
    <style:style style:name="T571_11" style:family="text">
      <style:text-properties fo:font-size="11pt" style:font-size-asian="11pt" style:font-name-complex="Arial" style:font-size-complex="11pt"/>
    </style:style>
    <style:style style:name="T571_12" style:family="text">
      <style:text-properties fo:font-size="11pt" style:font-size-asian="11pt" style:font-name-complex="Arial" style:font-size-complex="11pt"/>
    </style:style>
    <style:style style:name="T571_13" style:family="text">
      <style:text-properties fo:font-size="11pt" style:font-size-asian="11pt" style:font-name-complex="Arial" style:font-size-complex="11pt"/>
    </style:style>
    <style:style style:name="T571_14" style:family="text">
      <style:text-properties fo:font-size="11pt" style:font-size-asian="11pt" style:font-name-complex="Arial" style:font-size-complex="11pt"/>
    </style:style>
    <style:style style:name="T571_15" style:family="text">
      <style:text-properties fo:font-size="11pt" style:font-size-asian="11pt" style:font-name-complex="Arial" style:font-size-complex="11pt"/>
    </style:style>
    <style:style style:name="T571_16" style:family="text">
      <style:text-properties fo:font-size="11pt" style:font-size-asian="11pt" style:font-name-complex="Arial" style:font-size-complex="11pt"/>
    </style:style>
    <style:style style:name="T571_17" style:family="text">
      <style:text-properties fo:font-size="11pt" style:font-size-asian="11pt" style:font-name-complex="Arial" style:font-size-complex="11pt"/>
    </style:style>
    <style:style style:name="T571_18" style:family="text">
      <style:text-properties fo:font-size="11pt" style:font-size-asian="11pt" style:font-name-complex="Arial" style:font-size-complex="11pt"/>
    </style:style>
    <style:style style:name="T571_19" style:family="text">
      <style:text-properties fo:font-size="11pt" style:font-size-asian="11pt" style:font-name-complex="Arial" style:font-size-complex="11pt"/>
    </style:style>
    <style:style style:name="T571_20" style:family="text">
      <style:text-properties fo:font-size="11pt" style:font-size-asian="11pt" style:font-name-complex="Arial" style:font-size-complex="11pt"/>
    </style:style>
    <style:style style:name="P572" style:family="paragraph" style:parent-style-name="Normal">
      <style:paragraph-properties fo:text-align="justify" fo:margin-bottom="0.212cm"/>
    </style:style>
    <style:style style:name="T57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73" style:family="paragraph" style:parent-style-name="Normal">
      <style:paragraph-properties fo:text-align="justify" fo:margin-bottom="0.212cm"/>
    </style:style>
    <style:style style:name="T573_1" style:family="text">
      <style:text-properties fo:font-size="11pt" style:font-size-asian="11pt" style:font-name-complex="Arial" style:font-size-complex="11pt"/>
    </style:style>
    <style:style style:name="T573_2" style:family="text">
      <style:text-properties fo:font-size="11pt" style:font-size-asian="11pt" style:font-name-complex="Arial" style:font-size-complex="11pt"/>
    </style:style>
    <style:style style:name="T573_3" style:family="text">
      <style:text-properties fo:font-size="11pt" style:font-size-asian="11pt" style:font-name-complex="Arial" style:font-size-complex="11pt"/>
    </style:style>
    <style:style style:name="T573_4" style:family="text">
      <style:text-properties fo:font-size="11pt" style:font-size-asian="11pt" style:font-name-complex="Arial" style:font-size-complex="11pt"/>
    </style:style>
    <style:style style:name="T573_5" style:family="text">
      <style:text-properties fo:font-size="11pt" style:font-size-asian="11pt" style:font-name-complex="Arial" style:font-size-complex="11pt"/>
    </style:style>
    <style:style style:name="T573_6" style:family="text">
      <style:text-properties fo:font-size="11pt" style:font-size-asian="11pt" style:font-name-complex="Arial" style:font-size-complex="11pt"/>
    </style:style>
    <style:style style:name="T573_7" style:family="text">
      <style:text-properties fo:font-size="11pt" style:font-size-asian="11pt" style:font-name-complex="Arial" style:font-size-complex="11pt"/>
    </style:style>
    <style:style style:name="T573_8" style:family="text">
      <style:text-properties fo:font-size="11pt" style:font-size-asian="11pt" style:font-name-complex="Arial" style:font-size-complex="11pt"/>
    </style:style>
    <style:style style:name="T573_9" style:family="text">
      <style:text-properties fo:font-size="11pt" style:font-size-asian="11pt" style:font-name-complex="Arial" style:font-size-complex="11pt"/>
    </style:style>
    <style:style style:name="T573_10" style:family="text">
      <style:text-properties fo:font-size="11pt" style:font-size-asian="11pt" style:font-name-complex="Arial" style:font-size-complex="11pt"/>
    </style:style>
    <style:style style:name="T573_11" style:family="text">
      <style:text-properties fo:font-size="11pt" style:font-size-asian="11pt" style:font-name-complex="Arial" style:font-size-complex="11pt"/>
    </style:style>
    <style:style style:name="T573_12" style:family="text">
      <style:text-properties fo:font-size="11pt" style:font-size-asian="11pt" style:font-name-complex="Arial" style:font-size-complex="11pt"/>
    </style:style>
    <style:style style:name="T573_13" style:family="text">
      <style:text-properties fo:font-size="11pt" style:font-size-asian="11pt" style:font-name-complex="Arial" style:font-size-complex="11pt"/>
    </style:style>
    <style:style style:name="T573_14" style:family="text">
      <style:text-properties fo:font-size="11pt" style:font-size-asian="11pt" style:font-name-complex="Arial" style:font-size-complex="11pt"/>
    </style:style>
    <style:style style:name="T573_15" style:family="text">
      <style:text-properties fo:font-size="11pt" style:font-size-asian="11pt" style:font-name-complex="Arial" style:font-size-complex="11pt"/>
    </style:style>
    <style:style style:name="T573_16" style:family="text">
      <style:text-properties fo:font-size="11pt" style:font-size-asian="11pt" style:font-name-complex="Arial" style:font-size-complex="11pt"/>
    </style:style>
    <style:style style:name="T573_17" style:family="text">
      <style:text-properties fo:font-size="11pt" style:font-size-asian="11pt" style:font-name-complex="Arial" style:font-size-complex="11pt"/>
    </style:style>
    <style:style style:name="T573_18" style:family="text">
      <style:text-properties fo:font-size="11pt" style:font-size-asian="11pt" style:font-name-complex="Arial" style:font-size-complex="11pt"/>
    </style:style>
    <style:style style:name="T573_19" style:family="text">
      <style:text-properties fo:font-size="11pt" style:font-size-asian="11pt" style:font-name-complex="Arial" style:font-size-complex="11pt"/>
    </style:style>
    <style:style style:name="T573_20" style:family="text">
      <style:text-properties fo:font-size="11pt" style:font-size-asian="11pt" style:font-name-complex="Arial" style:font-size-complex="11pt"/>
    </style:style>
    <style:style style:name="T573_21" style:family="text">
      <style:text-properties fo:font-size="11pt" style:font-size-asian="11pt" style:font-name-complex="Arial" style:font-size-complex="11pt"/>
    </style:style>
    <style:style style:name="P574" style:family="paragraph" style:parent-style-name="Normal">
      <style:paragraph-properties fo:break-before="page" fo:line-height="108%" fo:margin-bottom="0.282cm"/>
    </style:style>
    <style:style style:name="P575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575_1" style:family="text">
      <style:text-properties fo:font-style="normal" style:font-style-asian="normal" fo:font-size="11pt" style:font-size-asian="11pt" style:font-name-complex="Arial" style:font-size-complex="11pt"/>
    </style:style>
    <style:style style:name="T575_2" style:family="text">
      <style:text-properties fo:font-style="normal" style:font-style-asian="normal" fo:font-size="11pt" style:font-size-asian="11pt" style:font-name-complex="Arial" style:font-size-complex="11pt"/>
    </style:style>
    <style:style style:name="P57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24" style:family="table">
      <style:table-properties table:align="left" style:width="13.744cm" fo:margin-left="0cm"/>
    </style:style>
    <style:style style:name="Column97" style:family="table-column">
      <style:table-column-properties style:column-width="2.431cm"/>
    </style:style>
    <style:style style:name="Column98" style:family="table-column">
      <style:table-column-properties style:column-width="11.314cm"/>
    </style:style>
    <style:style style:name="Row69" style:family="table-row">
      <style:table-row-properties style:min-row-height="0.512cm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35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578" style:family="paragraph" style:parent-style-name="Normal">
      <style:paragraph-properties fo:line-height="100%" fo:margin-bottom="0cm"/>
    </style:style>
    <style:style style:name="T57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0" style:family="table-row">
      <style:table-row-properties style:min-row-height="0.512cm"/>
    </style:style>
    <style:style style:name="Cell23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3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1" style:family="table-row">
      <style:table-row-properties style:min-row-height="0.512cm"/>
    </style:style>
    <style:style style:name="Cell23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3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2" style:family="table-row">
      <style:table-row-properties style:min-row-height="0.512cm"/>
    </style:style>
    <style:style style:name="Cell24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line-height="100%" fo:margin-bottom="0cm"/>
    </style:style>
    <style:style style:name="T58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4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84" style:family="paragraph" style:parent-style-name="Normal">
      <style:paragraph-properties fo:line-height="100%" fo:margin-bottom="0cm"/>
    </style:style>
    <style:style style:name="T58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3" style:family="table-row">
      <style:table-row-properties style:min-row-height="0.512cm"/>
    </style:style>
    <style:style style:name="Cell24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line-height="100%" fo:margin-bottom="0cm"/>
    </style:style>
    <style:style style:name="T58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4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86" style:family="paragraph" style:parent-style-name="Normal">
      <style:paragraph-properties fo:line-height="100%" fo:margin-bottom="0cm"/>
    </style:style>
    <style:style style:name="T58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4" style:family="table-row">
      <style:table-row-properties style:min-row-height="0.512cm"/>
    </style:style>
    <style:style style:name="Cell24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line-height="100%" fo:margin-bottom="0cm"/>
    </style:style>
    <style:style style:name="T58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4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88" style:family="paragraph" style:parent-style-name="Normal">
      <style:paragraph-properties fo:line-height="100%" fo:margin-bottom="0cm"/>
    </style:style>
    <style:style style:name="T58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5" style:family="table-row">
      <style:table-row-properties style:min-row-height="0.512cm"/>
    </style:style>
    <style:style style:name="Cell24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line-height="100%" fo:margin-bottom="0cm"/>
    </style:style>
    <style:style style:name="T58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4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0" style:family="paragraph" style:parent-style-name="Normal">
      <style:paragraph-properties fo:line-height="100%" fo:margin-bottom="0cm"/>
    </style:style>
    <style:style style:name="T59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6" style:family="table-row">
      <style:table-row-properties style:min-row-height="0.512cm"/>
    </style:style>
    <style:style style:name="Cell24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line-height="100%" fo:margin-bottom="0cm"/>
    </style:style>
    <style:style style:name="T59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591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591_3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4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2" style:family="paragraph" style:parent-style-name="Normal">
      <style:paragraph-properties fo:line-height="100%" fo:margin-bottom="0cm"/>
    </style:style>
    <style:style style:name="T59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592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7" style:family="table-row">
      <style:table-row-properties style:min-row-height="0.512cm"/>
    </style:style>
    <style:style style:name="Cell25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5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8" style:family="table-row">
      <style:table-row-properties style:min-row-height="0.512cm"/>
    </style:style>
    <style:style style:name="Cell25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paragraph-properties fo:line-height="100%" fo:margin-bottom="0cm"/>
    </style:style>
    <style:style style:name="T59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5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6" style:family="paragraph" style:parent-style-name="Normal">
      <style:paragraph-properties fo:line-height="100%" fo:margin-bottom="0cm"/>
    </style:style>
    <style:style style:name="T59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79" style:family="table-row">
      <style:table-row-properties style:min-row-height="0.512cm"/>
    </style:style>
    <style:style style:name="Cell25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paragraph-properties fo:line-height="100%" fo:margin-bottom="0cm"/>
    </style:style>
    <style:style style:name="T59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5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0" style:family="table-row">
      <style:table-row-properties style:min-row-height="0.512cm"/>
    </style:style>
    <style:style style:name="Cell25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5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1" style:family="table-row">
      <style:table-row-properties style:min-row-height="0.512cm"/>
    </style:style>
    <style:style style:name="Cell25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5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2" style:family="table-row">
      <style:table-row-properties style:min-row-height="0.512cm"/>
    </style:style>
    <style:style style:name="Cell26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6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3" style:family="table-row">
      <style:table-row-properties style:min-row-height="0.512cm"/>
    </style:style>
    <style:style style:name="Cell26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6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4" style:family="table-row">
      <style:table-row-properties style:min-row-height="0.512cm"/>
    </style:style>
    <style:style style:name="Cell26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6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5" style:family="table-row">
      <style:table-row-properties style:min-row-height="0.512cm"/>
    </style:style>
    <style:style style:name="Cell26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line-height="100%" fo:margin-bottom="0cm"/>
    </style:style>
    <style:style style:name="T60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6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6" style:family="table-row">
      <style:table-row-properties style:min-row-height="0.512cm"/>
    </style:style>
    <style:style style:name="Cell26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6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7" style:family="table-row">
      <style:table-row-properties style:min-row-height="0.512cm"/>
    </style:style>
    <style:style style:name="Cell27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7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8" style:family="table-row">
      <style:table-row-properties style:min-row-height="0.512cm"/>
    </style:style>
    <style:style style:name="Cell27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7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89" style:family="table-row">
      <style:table-row-properties style:min-row-height="0.512cm"/>
    </style:style>
    <style:style style:name="Cell27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7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0" style:family="table-row">
      <style:table-row-properties style:min-row-height="0.512cm"/>
    </style:style>
    <style:style style:name="Cell27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7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1" style:family="table-row">
      <style:table-row-properties style:min-row-height="0.512cm"/>
    </style:style>
    <style:style style:name="Cell27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7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2" style:family="table-row">
      <style:table-row-properties style:min-row-height="0.512cm"/>
    </style:style>
    <style:style style:name="Cell28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8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3" style:family="table-row">
      <style:table-row-properties style:min-row-height="0.358cm"/>
    </style:style>
    <style:style style:name="Cell28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8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4" style:family="table-row">
      <style:table-row-properties style:min-row-height="0.512cm"/>
    </style:style>
    <style:style style:name="Cell28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8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5" style:family="table-row">
      <style:table-row-properties style:min-row-height="0.429cm"/>
    </style:style>
    <style:style style:name="Cell28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8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30" style:family="paragraph" style:parent-style-name="Normal">
      <style:paragraph-properties fo:line-height="100%" fo:margin-bottom="0cm"/>
    </style:style>
    <style:style style:name="T63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6" style:family="table-row">
      <style:table-row-properties style:min-row-height="0.512cm"/>
    </style:style>
    <style:style style:name="Cell28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8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7" style:family="table-row">
      <style:table-row-properties style:min-row-height="0.512cm"/>
    </style:style>
    <style:style style:name="Cell29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9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8" style:family="table-row">
      <style:table-row-properties style:min-row-height="0.512cm"/>
    </style:style>
    <style:style style:name="Cell29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9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99" style:family="table-row">
      <style:table-row-properties style:min-row-height="0.512cm"/>
    </style:style>
    <style:style style:name="Cell29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9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0" style:family="table-row">
      <style:table-row-properties style:min-row-height="0.512cm"/>
    </style:style>
    <style:style style:name="Cell29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9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1" style:family="table-row">
      <style:table-row-properties style:min-row-height="0.512cm"/>
    </style:style>
    <style:style style:name="Cell29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9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2" style:family="table-row">
      <style:table-row-properties style:min-row-height="0.512cm"/>
    </style:style>
    <style:style style:name="Cell30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0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3" style:family="table-row">
      <style:table-row-properties style:min-row-height="0.512cm"/>
    </style:style>
    <style:style style:name="Cell30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0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4" style:family="table-row">
      <style:table-row-properties style:min-row-height="0.512cm"/>
    </style:style>
    <style:style style:name="Cell30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0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5" style:family="table-row">
      <style:table-row-properties style:min-row-height="0.512cm"/>
    </style:style>
    <style:style style:name="Cell30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0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6" style:family="table-row">
      <style:table-row-properties style:min-row-height="0.512cm"/>
    </style:style>
    <style:style style:name="Cell30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0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7" style:family="table-row">
      <style:table-row-properties style:min-row-height="0.512cm"/>
    </style:style>
    <style:style style:name="Cell31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1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8" style:family="table-row">
      <style:table-row-properties style:min-row-height="0.512cm"/>
    </style:style>
    <style:style style:name="Cell31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1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6" style:family="paragraph" style:parent-style-name="Normal">
      <style:paragraph-properties fo:line-height="100%" fo:margin-bottom="0cm"/>
    </style:style>
    <style:style style:name="T65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09" style:family="table-row">
      <style:table-row-properties style:min-row-height="0.512cm"/>
    </style:style>
    <style:style style:name="Cell31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1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8" style:family="paragraph" style:parent-style-name="Normal">
      <style:paragraph-properties fo:line-height="100%" fo:margin-bottom="0cm"/>
    </style:style>
    <style:style style:name="T65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0" style:family="table-row">
      <style:table-row-properties style:min-row-height="0.512cm"/>
    </style:style>
    <style:style style:name="Cell31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1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1" style:family="table-row">
      <style:table-row-properties style:min-row-height="0.512cm"/>
    </style:style>
    <style:style style:name="Cell31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1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2" style:family="table-row">
      <style:table-row-properties style:min-row-height="0.512cm"/>
    </style:style>
    <style:style style:name="Cell32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line-height="100%" fo:margin-bottom="0cm"/>
    </style:style>
    <style:style style:name="T66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2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3" style:family="table-row">
      <style:table-row-properties style:min-row-height="0.512cm"/>
    </style:style>
    <style:style style:name="Cell32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2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6" style:family="paragraph" style:parent-style-name="Normal">
      <style:paragraph-properties fo:line-height="100%" fo:margin-bottom="0cm"/>
    </style:style>
    <style:style style:name="T66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4" style:family="table-row">
      <style:table-row-properties style:min-row-height="0.512cm"/>
    </style:style>
    <style:style style:name="Cell32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line-height="100%" fo:margin-bottom="0cm"/>
    </style:style>
    <style:style style:name="T66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2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5" style:family="table-row">
      <style:table-row-properties style:min-row-height="0.512cm"/>
    </style:style>
    <style:style style:name="Cell32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line-height="100%" fo:margin-bottom="0cm"/>
    </style:style>
    <style:style style:name="T66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2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0" style:family="paragraph" style:parent-style-name="Normal">
      <style:paragraph-properties fo:line-height="100%" fo:margin-bottom="0cm"/>
    </style:style>
    <style:style style:name="T67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6" style:family="table-row">
      <style:table-row-properties style:min-row-height="0.512cm"/>
    </style:style>
    <style:style style:name="Cell32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line-height="100%" fo:margin-bottom="0cm"/>
    </style:style>
    <style:style style:name="T67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2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2" style:family="paragraph" style:parent-style-name="Normal">
      <style:paragraph-properties fo:line-height="100%" fo:margin-bottom="0cm"/>
    </style:style>
    <style:style style:name="T67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17" style:family="table-row">
      <style:table-row-properties style:min-row-height="0.512cm"/>
    </style:style>
    <style:style style:name="Cell33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line-height="100%" fo:margin-bottom="0cm"/>
    </style:style>
    <style:style style:name="T67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33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4" style:family="paragraph" style:parent-style-name="Normal">
      <style:paragraph-properties fo:line-height="100%" fo:margin-bottom="0cm"/>
    </style:style>
    <style:style style:name="T67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675" style:family="paragraph" style:parent-style-name="Normal">
      <style:paragraph-properties fo:margin-bottom="0.212cm"/>
      <style:text-properties fo:font-size="8pt" style:font-size-asian="8pt" style:font-name-complex="Arial" style:font-size-complex="8pt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676" style:family="paragraph" style:parent-style-name="Normal" style:master-page-name="MasterPage1">
      <style:paragraph-properties fo:margin-bottom="0.212cm" style:page-number="1"/>
      <style:text-properties fo:font-size="11pt" style:font-size-asian="11pt" style:font-name-complex="Arial" style:font-size-complex="11pt"/>
    </style:style>
    <style:style style:name="P67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677_1" style:family="text">
      <style:text-properties fo:font-style="normal" style:font-style-asian="normal" fo:font-size="11pt" style:font-size-asian="11pt" style:font-name-complex="Arial" style:font-size-complex="11pt"/>
    </style:style>
    <style:style style:name="T677_2" style:family="text">
      <style:text-properties fo:font-style="normal" style:font-style-asian="normal" fo:font-size="11pt" style:font-size-asian="11pt" style:font-name-complex="Arial" style:font-size-complex="11pt"/>
    </style:style>
    <style:style style:name="P678" style:family="paragraph" style:parent-style-name="Normal">
      <style:paragraph-properties fo:text-align="center" fo:margin-top="0.071cm" fo:margin-bottom="0.071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25" style:family="table">
      <style:table-properties table:align="center" style:width="26.878cm" fo:margin-left="0.161cm"/>
    </style:style>
    <style:style style:name="Column99" style:family="table-column">
      <style:table-column-properties style:column-width="2.487cm" style:use-optimal-column-width="false"/>
    </style:style>
    <style:style style:name="Column100" style:family="table-column">
      <style:table-column-properties style:column-width="7.329cm" style:use-optimal-column-width="false"/>
    </style:style>
    <style:style style:name="Column101" style:family="table-column">
      <style:table-column-properties style:column-width="1.704cm" style:use-optimal-column-width="false"/>
    </style:style>
    <style:style style:name="Column102" style:family="table-column">
      <style:table-column-properties style:column-width="1.944cm" style:use-optimal-column-width="false"/>
    </style:style>
    <style:style style:name="Column103" style:family="table-column">
      <style:table-column-properties style:column-width="1.914cm" style:use-optimal-column-width="false"/>
    </style:style>
    <style:style style:name="Column104" style:family="table-column">
      <style:table-column-properties style:column-width="1.905cm" style:use-optimal-column-width="false"/>
    </style:style>
    <style:style style:name="Column105" style:family="table-column">
      <style:table-column-properties style:column-width="1.919cm" style:use-optimal-column-width="false"/>
    </style:style>
    <style:style style:name="Column106" style:family="table-column">
      <style:table-column-properties style:column-width="1.882cm" style:use-optimal-column-width="false"/>
    </style:style>
    <style:style style:name="Column107" style:family="table-column">
      <style:table-column-properties style:column-width="1.958cm" style:use-optimal-column-width="false"/>
    </style:style>
    <style:style style:name="Column108" style:family="table-column">
      <style:table-column-properties style:column-width="1.797cm" style:use-optimal-column-width="false"/>
    </style:style>
    <style:style style:name="Column109" style:family="table-column">
      <style:table-column-properties style:column-width="2.039cm" style:use-optimal-column-width="false"/>
    </style:style>
    <style:style style:name="Row118" style:family="table-row">
      <style:table-row-properties style:min-row-height="0.118cm" style:use-optimal-row-height="fals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79" style:family="paragraph" style:parent-style-name="Normal">
      <style:paragraph-properties fo:line-height="100%" fo:margin-bottom="0cm" fo:keep-with-next="always"/>
    </style:style>
    <style:style style:name="T67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80" style:family="paragraph" style:parent-style-name="Normal">
      <style:paragraph-properties fo:line-height="100%" fo:margin-bottom="0cm" fo:keep-with-next="always"/>
    </style:style>
    <style:style style:name="T68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text-align="center" fo:line-height="100%" fo:margin-bottom="0cm" fo:keep-with-next="always"/>
    </style:style>
    <style:style style:name="T68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text-align="center" fo:line-height="100%" fo:margin-bottom="0cm" fo:keep-with-next="always"/>
    </style:style>
    <style:style style:name="T68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text-align="center" fo:line-height="100%" fo:margin-bottom="0cm" fo:keep-with-next="always"/>
    </style:style>
    <style:style style:name="T68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68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83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text-align="center" fo:line-height="100%" fo:margin-bottom="0cm" fo:keep-with-next="always"/>
    </style:style>
    <style:style style:name="T68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68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text-align="center" fo:line-height="100%" fo:margin-bottom="0cm" fo:keep-with-next="always"/>
    </style:style>
    <style:style style:name="T68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85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text-align="center" fo:line-height="100%" fo:margin-bottom="0cm" fo:keep-with-next="always"/>
    </style:style>
    <style:style style:name="T68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86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text-align="center" fo:line-height="100%" fo:margin-bottom="0cm" fo:keep-with-next="always"/>
    </style:style>
    <style:style style:name="T68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text-align="center" fo:line-height="100%" fo:margin-bottom="0cm" fo:keep-with-next="always"/>
    </style:style>
    <style:style style:name="T68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689" style:family="paragraph" style:parent-style-name="Normal">
      <style:paragraph-properties fo:text-align="center" fo:line-height="100%" fo:margin-bottom="0cm" fo:keep-with-next="always"/>
    </style:style>
    <style:style style:name="T68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text-align="center" fo:line-height="100%" fo:margin-bottom="0cm" fo:keep-with-next="always"/>
    </style:style>
    <style:style style:name="T69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691" style:family="paragraph" style:parent-style-name="Normal">
      <style:paragraph-properties fo:text-align="center" fo:line-height="100%" fo:margin-bottom="0cm" fo:keep-with-next="always"/>
    </style:style>
    <style:style style:name="T69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119" style:family="table-row">
      <style:table-row-properties style:min-row-height="0.076cm" style:use-optimal-row-height="fals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92" style:family="paragraph" style:parent-style-name="Normal">
      <style:paragraph-properties fo:line-height="100%" fo:margin-bottom="0cm" fo:keep-with-next="always"/>
    </style:style>
    <style:style style:name="T69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693" style:family="paragraph" style:parent-style-name="Normal">
      <style:paragraph-properties fo:line-height="100%" fo:margin-bottom="0cm" fo:keep-with-next="always"/>
    </style:style>
    <style:style style:name="T69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text-align="center" fo:line-height="100%" fo:margin-bottom="0cm" fo:keep-with-next="always"/>
    </style:style>
    <style:style style:name="T6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46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text-align="center" fo:line-height="100%" fo:margin-bottom="0cm" fo:keep-with-next="always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47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>
      <style:paragraph-properties fo:text-align="center" fo:line-height="100%" fo:margin-bottom="0cm" fo:keep-with-next="always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48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text-align="center" fo:line-height="100%" fo:margin-bottom="0cm" fo:keep-with-next="always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49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text-align="center" fo:line-height="100%" fo:margin-bottom="0cm" fo:keep-with-next="always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50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paragraph-properties fo:text-align="center" fo:line-height="100%" fo:margin-bottom="0cm" fo:keep-with-next="always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51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>
      <style:paragraph-properties fo:text-align="center" fo:line-height="100%" fo:margin-bottom="0cm" fo:keep-with-next="always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52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paragraph-properties fo:text-align="center" fo:line-height="100%" fo:margin-bottom="0cm" fo:keep-with-next="always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53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>
      <style:paragraph-properties fo:text-align="center" fo:line-height="100%" fo:margin-bottom="0cm" fo:keep-with-next="always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0" style:family="table-row">
      <style:table-row-properties style:min-row-height="0.131cm" style:use-optimal-row-height="fals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04" style:family="paragraph" style:parent-style-name="Normal">
      <style:paragraph-properties fo:line-height="100%" fo:margin-bottom="0cm" fo:keep-with-next="always"/>
    </style:style>
    <style:style style:name="T70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paragraph-properties fo:text-align="center" fo:line-height="100%" fo:margin-bottom="0cm" fo:keep-with-next="always"/>
    </style:style>
    <style:style style:name="T7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57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text-align="center"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58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text-align="center"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59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>
      <style:paragraph-properties fo:text-align="center"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60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61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62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63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64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1" style:family="table-row">
      <style:table-row-properties style:min-row-height="0.067cm" style:use-optimal-row-height="fals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14" style:family="paragraph" style:parent-style-name="Normal">
      <style:paragraph-properties fo:line-height="100%" fo:margin-bottom="0cm" fo:keep-with-next="always"/>
    </style:style>
    <style:style style:name="T71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15" style:family="paragraph" style:parent-style-name="Normal">
      <style:paragraph-properties fo:line-height="100%" fo:margin-bottom="0cm" fo:keep-with-next="always"/>
    </style:style>
    <style:style style:name="T71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>
      <style:paragraph-properties fo:text-align="center" fo:line-height="100%" fo:margin-bottom="0cm" fo:keep-with-next="always"/>
    </style:style>
    <style:style style:name="T7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68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paragraph-properties fo:text-align="center"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69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text-align="center"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70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text-align="center" fo:line-height="100%" fo:margin-bottom="0cm" fo:keep-with-next="always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71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>
      <style:paragraph-properties fo:text-align="center" fo:line-height="100%" fo:margin-bottom="0cm" fo:keep-with-next="always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2" style:family="table-row">
      <style:table-row-properties style:min-row-height="0.067cm" style:use-optimal-row-height="fals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26" style:family="paragraph" style:parent-style-name="Normal">
      <style:paragraph-properties fo:line-height="100%" fo:margin-bottom="0cm"/>
    </style:style>
    <style:style style:name="T72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text-align="center" fo:line-height="100%" fo:margin-bottom="0cm"/>
    </style:style>
    <style:style style:name="T7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79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80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81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82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83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8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3" style:family="table-row">
      <style:table-row-properties style:min-row-height="0.076cm" style:use-optimal-row-height="fals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36" style:family="paragraph" style:parent-style-name="Normal">
      <style:paragraph-properties fo:line-height="100%" fo:margin-bottom="0cm"/>
    </style:style>
    <style:style style:name="T73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37" style:family="paragraph" style:parent-style-name="Normal">
      <style:paragraph-properties fo:line-height="100%" fo:margin-bottom="0cm"/>
    </style:style>
    <style:style style:name="T73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text-align="center" fo:line-height="100%" fo:margin-bottom="0cm"/>
    </style:style>
    <style:style style:name="T7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90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91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92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93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94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">
      <style:paragraph-properties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95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">
      <style:paragraph-properties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96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paragraph-properties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397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4" style:family="table-row">
      <style:table-row-properties style:min-row-height="0.062cm" style:use-optimal-row-height="false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48" style:family="paragraph" style:parent-style-name="Normal">
      <style:paragraph-properties fo:line-height="100%" fo:margin-bottom="0cm"/>
    </style:style>
    <style:style style:name="T74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">
      <style:paragraph-properties fo:text-align="center" fo:line-height="100%" fo:margin-bottom="0cm"/>
    </style:style>
    <style:style style:name="T7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01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>
      <style:paragraph-properties fo:text-align="center"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02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text-align="center"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03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">
      <style:paragraph-properties fo:text-align="center"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04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05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06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07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08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5" style:family="table-row">
      <style:table-row-properties style:min-row-height="0.072cm" style:use-optimal-row-height="fals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58" style:family="paragraph" style:parent-style-name="Normal">
      <style:paragraph-properties fo:line-height="100%" fo:margin-bottom="0cm"/>
    </style:style>
    <style:style style:name="T75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59" style:family="paragraph" style:parent-style-name="Normal">
      <style:paragraph-properties fo:line-height="100%" fo:margin-bottom="0cm"/>
    </style:style>
    <style:style style:name="T75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text-align="center" fo:line-height="100%" fo:margin-bottom="0cm"/>
    </style:style>
    <style:style style:name="T7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12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13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14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15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16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17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18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1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6" style:family="table-row">
      <style:table-row-properties style:min-row-height="0.06cm" style:use-optimal-row-height="false"/>
    </style:style>
    <style:style style:name="Cell4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70" style:family="paragraph" style:parent-style-name="Normal">
      <style:paragraph-properties fo:line-height="100%" fo:margin-bottom="0cm"/>
    </style:style>
    <style:style style:name="T77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1" style:family="paragraph" style:parent-style-name="Normal">
      <style:paragraph-properties fo:text-align="center" fo:line-height="100%" fo:margin-bottom="0cm"/>
    </style:style>
    <style:style style:name="T7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23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24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3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25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4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26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Normal">
      <style:paragraph-properties fo:text-align="center" fo:line-height="100%" fo:margin-bottom="0cm"/>
      <style:text-properties fo:color="#c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27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>
      <style:paragraph-properties fo:text-align="center" fo:line-height="100%" fo:margin-bottom="0cm"/>
      <style:text-properties fo:color="#c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28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7" style:family="paragraph" style:parent-style-name="Normal">
      <style:paragraph-properties fo:text-align="center" fo:line-height="100%" fo:margin-bottom="0cm"/>
      <style:text-properties fo:color="#c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29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8" style:family="paragraph" style:parent-style-name="Normal">
      <style:paragraph-properties fo:text-align="center" fo:line-height="100%" fo:margin-bottom="0cm"/>
      <style:text-properties fo:color="#c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30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9" style:family="paragraph" style:parent-style-name="Normal">
      <style:paragraph-properties fo:text-align="center" fo:line-height="100%" fo:margin-bottom="0cm"/>
      <style:text-properties fo:color="#c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7" style:family="table-row">
      <style:table-row-properties style:min-row-height="0.067cm" style:use-optimal-row-height="fals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80" style:family="paragraph" style:parent-style-name="Normal">
      <style:paragraph-properties fo:line-height="100%" fo:margin-bottom="0cm"/>
    </style:style>
    <style:style style:name="T78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81" style:family="paragraph" style:parent-style-name="Normal">
      <style:paragraph-properties fo:line-height="100%" fo:margin-bottom="0cm"/>
    </style:style>
    <style:style style:name="T78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>
      <style:paragraph-properties fo:text-align="center" fo:line-height="100%" fo:margin-bottom="0cm"/>
    </style:style>
    <style:style style:name="T7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34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3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3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3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3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3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8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9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0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8" style:family="table-row">
      <style:table-row-properties style:min-row-height="0.076cm" style:use-optimal-row-height="false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92" style:family="paragraph" style:parent-style-name="Normal">
      <style:paragraph-properties fo:line-height="100%" fo:margin-bottom="0cm"/>
    </style:style>
    <style:style style:name="T79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3" style:family="paragraph" style:parent-style-name="Normal">
      <style:paragraph-properties fo:text-align="center" fo:line-height="100%" fo:margin-bottom="0cm"/>
    </style:style>
    <style:style style:name="T7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45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4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46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5" style:family="paragraph" style:parent-style-name="Normal">
      <style:paragraph-properties fo:text-align="center"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47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6" style:family="paragraph" style:parent-style-name="Normal">
      <style:paragraph-properties fo:text-align="center"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48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7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49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8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50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9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51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0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52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1" style:family="paragraph" style:parent-style-name="Normal">
      <style:paragraph-properties fo:text-align="center" fo:line-height="100%" fo:margin-bottom="0cm"/>
      <style:text-properties fo:color="#ff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29" style:family="table-row">
      <style:table-row-properties style:min-row-height="0.06cm" style:use-optimal-row-height="fals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02" style:family="paragraph" style:parent-style-name="Normal">
      <style:paragraph-properties fo:line-height="100%" fo:margin-bottom="0cm"/>
    </style:style>
    <style:style style:name="T80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03" style:family="paragraph" style:parent-style-name="Normal">
      <style:paragraph-properties fo:line-height="100%" fo:margin-bottom="0cm"/>
    </style:style>
    <style:style style:name="T80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4" style:family="paragraph" style:parent-style-name="Normal">
      <style:paragraph-properties fo:text-align="center" fo:line-height="100%" fo:margin-bottom="0cm"/>
    </style:style>
    <style:style style:name="T8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6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57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6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58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7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59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6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61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62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1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63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30" style:family="table-row">
      <style:table-row-properties style:min-row-height="0.071cm" style:use-optimal-row-height="false"/>
    </style:style>
    <style:style style:name="Cell4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14" style:family="paragraph" style:parent-style-name="Normal">
      <style:paragraph-properties fo:line-height="100%" fo:margin-bottom="0cm"/>
    </style:style>
    <style:style style:name="T81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Normal">
      <style:paragraph-properties fo:text-align="center" fo:line-height="100%" fo:margin-bottom="0cm"/>
    </style:style>
    <style:style style:name="T8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67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68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69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7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71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72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1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73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2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74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3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31" style:family="table-row">
      <style:table-row-properties style:min-row-height="0.7cm" style:use-optimal-row-height="fals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24" style:family="paragraph" style:parent-style-name="Normal">
      <style:paragraph-properties fo:line-height="100%" fo:margin-bottom="0cm"/>
    </style:style>
    <style:style style:name="T82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25" style:family="paragraph" style:parent-style-name="Normal">
      <style:paragraph-properties fo:line-height="100%" fo:margin-bottom="0cm"/>
    </style:style>
    <style:style style:name="T82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6" style:family="paragraph" style:parent-style-name="Normal">
      <style:paragraph-properties fo:text-align="center" fo:line-height="100%" fo:margin-bottom="0cm"/>
    </style:style>
    <style:style style:name="T8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78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79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8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9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81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0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82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83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2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84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85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4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32" style:family="table-row">
      <style:table-row-properties style:min-row-height="0.071cm" style:use-optimal-row-height="false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35" style:family="paragraph" style:parent-style-name="Normal">
      <style:paragraph-properties fo:line-height="100%" fo:margin-bottom="0cm"/>
    </style:style>
    <style:style style:name="T83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36" style:family="paragraph" style:parent-style-name="Normal">
      <style:paragraph-properties fo:line-height="100%" fo:margin-bottom="0cm"/>
    </style:style>
    <style:style style:name="T83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3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36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36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36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7" style:family="paragraph" style:parent-style-name="Normal">
      <style:paragraph-properties fo:text-align="center" fo:line-height="100%" fo:margin-bottom="0cm"/>
    </style:style>
    <style:style style:name="T8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89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Normal">
      <style:paragraph-properties fo:text-align="center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9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9" style:family="paragraph" style:parent-style-name="Normal">
      <style:paragraph-properties fo:text-align="center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91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>
      <style:paragraph-properties fo:text-align="center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492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1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93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2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94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3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95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4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96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Row133" style:family="table-row">
      <style:table-row-properties style:min-row-height="0.069cm" style:use-optimal-row-height="false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46" style:family="paragraph" style:parent-style-name="Normal">
      <style:paragraph-properties fo:line-height="100%" fo:margin-bottom="0cm"/>
    </style:style>
    <style:style style:name="T84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47" style:family="paragraph" style:parent-style-name="Normal">
      <style:paragraph-properties fo:line-height="100%" fo:margin-bottom="0cm"/>
    </style:style>
    <style:style style:name="T84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8" style:family="paragraph" style:parent-style-name="Normal">
      <style:paragraph-properties fo:text-align="center" fo:line-height="100%" fo:margin-bottom="0cm"/>
    </style:style>
    <style:style style:name="T8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0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9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501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0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502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1" style:family="paragraph" style:parent-style-name="Normal">
      <style:paragraph-properties fo:text-align="center"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Cell503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2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504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3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505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4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506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5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507" style:family="table-cell">
      <style:table-cell-properties fo:background-color="#00b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6" style:family="paragraph" style:parent-style-name="Normal">
      <style:paragraph-properties fo:text-align="center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857" style:family="paragraph" style:parent-style-name="Normal" style:master-page-name="MasterPage2">
      <style:paragraph-properties fo:margin-bottom="0.212cm"/>
    </style:style>
    <style:style style:name="T857_1" style:family="text">
      <style:text-properties fo:font-size="11pt" style:font-size-asian="11pt" style:font-name-complex="Arial" style:font-size-complex="11pt"/>
    </style:style>
    <style:style style:name="Table26" style:family="table">
      <style:table-properties table:align="left" style:width="27.764cm" style:rel-width="102.14%" fo:margin-left="0cm"/>
    </style:style>
    <style:style style:name="Column110" style:family="table-column">
      <style:table-column-properties style:column-width="3.831cm" style:use-optimal-column-width="false"/>
    </style:style>
    <style:style style:name="Column111" style:family="table-column">
      <style:table-column-properties style:column-width="23.932cm" style:use-optimal-column-width="false"/>
    </style:style>
    <style:style style:name="Row134" style:family="table-row">
      <style:table-row-properties style:min-row-height="2.148cm" style:use-optimal-row-height="false"/>
    </style:style>
    <style:style style:name="Cell508" style:family="table-cell">
      <style:table-cell-properties fo:background-color="#c00000" style:vertical-align="middle" fo:border-top="#000000 0.018cm solid" fo:border-bottom="#000000 0.018cm solid" fo:padding-left="0.176cm" fo:border-left="#000000 0.018cm solid" fo:padding-right="0.176cm" fo:border-right="#000000 0.018cm solid" fo:wrap-option="wrap"/>
    </style:style>
    <style:style style:name="P85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509" style:family="table-cell">
      <style:table-cell-properties style:vertical-align="middle" fo:border-top="#000000 0.018cm solid" fo:border-bottom="#000000 0.018cm solid" fo:padding-left="0.176cm" fo:padding-right="0.176cm" fo:border-right="#000000 0.018cm solid" fo:wrap-option="wrap"/>
    </style:style>
    <style:style style:name="P859" style:family="paragraph" style:parent-style-name="Normal">
      <style:paragraph-properties fo:text-align="justify" fo:line-height="100%" fo:margin-bottom="0cm" fo:margin-left="0.134cm"/>
    </style:style>
    <style:style style:name="T8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5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35" style:family="table-row">
      <style:table-row-properties style:min-row-height="1.979cm" style:use-optimal-row-height="false"/>
    </style:style>
    <style:style style:name="Cell510" style:family="table-cell">
      <style:table-cell-properties fo:background-color="#ffc000" style:vertical-align="middle" fo:border-bottom="#000000 0.018cm solid" fo:padding-left="0.176cm" fo:border-left="#000000 0.018cm solid" fo:padding-right="0.176cm" fo:border-right="#000000 0.018cm solid" fo:wrap-option="wrap"/>
    </style:style>
    <style:style style:name="P86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511" style:family="table-cell">
      <style:table-cell-properties style:vertical-align="middle" fo:border-bottom="#000000 0.018cm solid" fo:padding-left="0.176cm" fo:padding-right="0.176cm" fo:border-right="#000000 0.018cm solid" fo:wrap-option="wrap"/>
    </style:style>
    <style:style style:name="P861" style:family="paragraph" style:parent-style-name="Normal">
      <style:paragraph-properties fo:text-align="justify" fo:line-height="100%" fo:margin-bottom="0cm" fo:margin-left="0.134cm"/>
    </style:style>
    <style:style style:name="T8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6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36" style:family="table-row">
      <style:table-row-properties style:min-row-height="1.732cm" style:use-optimal-row-height="false"/>
    </style:style>
    <style:style style:name="Cell512" style:family="table-cell">
      <style:table-cell-properties fo:background-color="#00b050" style:vertical-align="middle" fo:border-bottom="#000000 0.018cm solid" fo:padding-left="0.176cm" fo:border-left="#000000 0.018cm solid" fo:padding-right="0.176cm" fo:border-right="#000000 0.018cm solid" fo:wrap-option="wrap"/>
    </style:style>
    <style:style style:name="P86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513" style:family="table-cell">
      <style:table-cell-properties style:vertical-align="middle" fo:border-bottom="#000000 0.018cm solid" fo:padding-left="0.176cm" fo:padding-right="0.176cm" fo:border-right="#000000 0.018cm solid" fo:wrap-option="wrap"/>
    </style:style>
    <style:style style:name="P863" style:family="paragraph" style:parent-style-name="Normal">
      <style:paragraph-properties fo:text-align="justify" fo:line-height="100%" fo:margin-bottom="0cm" fo:margin-left="0.134cm"/>
    </style:style>
    <style:style style:name="T8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6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37" style:family="table-row">
      <style:table-row-properties style:min-row-height="1.263cm" style:use-optimal-row-height="false"/>
    </style:style>
    <style:style style:name="Cell514" style:family="table-cell">
      <style:table-cell-properties fo:background-color="#ffffff" style:vertical-align="middle" fo:border-bottom="#000000 0.018cm solid" fo:padding-left="0.176cm" fo:border-left="#000000 0.018cm solid" fo:padding-right="0.176cm" fo:border-right="#000000 0.018cm solid" fo:wrap-option="wrap"/>
    </style:style>
    <style:style style:name="P86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515" style:family="table-cell">
      <style:table-cell-properties style:vertical-align="middle" fo:border-bottom="#000000 0.018cm solid" fo:padding-left="0.176cm" fo:padding-right="0.176cm" fo:border-right="#000000 0.018cm solid" fo:wrap-option="wrap"/>
    </style:style>
    <style:style style:name="P865" style:family="paragraph" style:parent-style-name="Normal">
      <style:paragraph-properties fo:text-align="justify" fo:line-height="100%" fo:margin-bottom="0cm" fo:margin-left="0.134cm"/>
    </style:style>
    <style:style style:name="T8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6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138" style:family="table-row">
      <style:table-row-properties style:min-row-height="1.7cm" style:use-optimal-row-height="false"/>
    </style:style>
    <style:style style:name="Cell516" style:family="table-cell">
      <style:table-cell-properties fo:background-color="#aeaaaa" style:vertical-align="middle" fo:border-bottom="#000000 0.018cm solid" fo:padding-left="0.176cm" fo:border-left="#000000 0.018cm solid" fo:padding-right="0.176cm" fo:border-right="#000000 0.018cm solid" fo:wrap-option="wrap"/>
    </style:style>
    <style:style style:name="P86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517" style:family="table-cell">
      <style:table-cell-properties style:vertical-align="middle" fo:border-bottom="#000000 0.018cm solid" fo:padding-left="0.176cm" fo:padding-right="0.176cm" fo:border-right="#000000 0.018cm solid" fo:wrap-option="wrap"/>
    </style:style>
    <style:style style:name="P867" style:family="paragraph" style:parent-style-name="Normal">
      <style:paragraph-properties fo:text-align="justify" fo:line-height="100%" fo:margin-bottom="0cm" fo:margin-left="0.134cm"/>
    </style:style>
    <style:style style:name="T8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6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868" style:family="paragraph" style:parent-style-name="Normal">
      <style:paragraph-properties fo:margin-bottom="0.212cm"/>
      <style:text-properties fo:font-size="11pt" style:font-size-asian="11pt" style:font-name-complex="Arial" style:font-size-complex="11pt"/>
    </style:style>
  </office:automatic-styles>
  <office:body>
    <office:text>
      <text:section text:style-name="S1" text:name="S1">
        <text:h text:style-name="P1" text:outline-level="2"><text:span text:style-name="T1_1">Annual<text:s/>Review<text:s/>Template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/></text:span><text:span text:style-name="T3_2">UK<text:s/>Caribbean<text:s/>Infrastructure<text:s/>Fund<text:s/>(UKCIF)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text:s/></text:span><text:span text:style-name="T4_2">£349,809,000</text:span></text:p>
            </table:table-cell>
            <table:covered-table-cell/>
            <table:table-cell table:style-name="Cell3">
              <text:p text:style-name="P5"><text:span text:style-name="T5_1">Review<text:s/>date:</text:span><text:span text:style-name="T5_2"><text:line-break/></text:span><text:span text:style-name="T5_3">28<text:s/></text:span><text:span text:style-name="T5_4">March</text:span><text:span text:style-name="T5_5"><text:s/>202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Code:<text:s/></text:span><text:span text:style-name="T6_2">205157</text:span></text:p>
            </table:table-cell>
            <table:table-cell table:style-name="Cell5">
              <text:p text:style-name="P7"><text:span text:style-name="T7_1">AMP<text:s/>start<text:s/>date:</text:span></text:p>
              <text:p text:style-name="P8"><text:span text:style-name="T8_1">26<text:s/>January<text:s/>2016</text:span></text:p>
            </table:table-cell>
            <table:table-cell table:style-name="Cell6">
              <text:p text:style-name="P9"><text:span text:style-name="T9_1">AMP<text:s/>end<text:s/>date:</text:span><text:span text:style-name="T9_2"><text:line-break/></text:span><text:span text:style-name="T9_3">31<text:s/></text:span><text:span text:style-name="T9_4">March<text:s/>202</text:span><text:span text:style-name="T9_5">7</text:span></text:p>
            </table:table-cell>
          </table:table-row>
        </table:table>
        <text:p text:style-name="P10"/>
        <text:p text:style-name="P11"><text:span text:style-name="T11_1">Summary<text:s/>of<text:s/>Programme<text:s/>Performance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16</text:span></text:p>
            </table:table-cell>
            <table:table-cell table:style-name="Cell9">
              <text:p text:style-name="P14"><text:span text:style-name="T14_1">2017</text:span></text:p>
            </table:table-cell>
            <table:table-cell table:style-name="Cell10">
              <text:p text:style-name="P15"><text:span text:style-name="T15_1">2018</text:span></text:p>
            </table:table-cell>
            <table:table-cell table:style-name="Cell11">
              <text:p text:style-name="P16"><text:span text:style-name="T16_1">2019</text:span></text:p>
            </table:table-cell>
            <table:table-cell table:style-name="Cell12">
              <text:p text:style-name="P17"><text:span text:style-name="T17_1">2020</text:span></text:p>
            </table:table-cell>
            <table:table-cell table:style-name="Cell13">
              <text:p text:style-name="P18"><text:span text:style-name="T18_1">2021</text:span></text:p>
            </table:table-cell>
            <table:table-cell table:style-name="Cell14">
              <text:p text:style-name="P19"><text:span text:style-name="T19_1">2022</text:span></text:p>
            </table:table-cell>
            <table:table-cell table:style-name="Cell15">
              <text:p text:style-name="P20"><text:span text:style-name="T20_1">2023</text:span></text:p>
            </table:table-cell>
            <table:table-cell table:style-name="Cell16">
              <text:p text:style-name="P21"><text:span text:style-name="T21_1">2024</text:span></text:p>
            </table:table-cell>
            <table:table-cell table:style-name="Cell17">
              <text:p text:style-name="P22"><text:span text:style-name="T22_1">2025</text:span></text:p>
            </table:table-cell>
          </table:table-row>
          <table:table-row table:style-name="Row5">
            <table:table-cell table:style-name="Cell18">
              <text:p text:style-name="P23"><text:span text:style-name="T23_1">Overall<text:s/>Output<text:s/>Score</text:span></text:p>
            </table:table-cell>
            <table:table-cell table:style-name="Cell19">
              <text:p text:style-name="P24"><text:span text:style-name="T24_1">A</text:span></text:p>
            </table:table-cell>
            <table:table-cell table:style-name="Cell20">
              <text:p text:style-name="P25"><text:span text:style-name="T25_1">A</text:span></text:p>
            </table:table-cell>
            <table:table-cell table:style-name="Cell21">
              <text:p text:style-name="P26"><text:span text:style-name="T26_1">A</text:span></text:p>
            </table:table-cell>
            <table:table-cell table:style-name="Cell22">
              <text:p text:style-name="P27"><text:span text:style-name="T27_1">B</text:span></text:p>
            </table:table-cell>
            <table:table-cell table:style-name="Cell23">
              <text:p text:style-name="P28"><text:span text:style-name="T28_1">A</text:span></text:p>
            </table:table-cell>
            <table:table-cell table:style-name="Cell24">
              <text:p text:style-name="P29"><text:span text:style-name="T29_1">B</text:span></text:p>
            </table:table-cell>
            <table:table-cell table:style-name="Cell25">
              <text:p text:style-name="P30"><text:span text:style-name="T30_1">B</text:span></text:p>
            </table:table-cell>
            <table:table-cell table:style-name="Cell26">
              <text:p text:style-name="P31"><text:span text:style-name="T31_1">A</text:span></text:p>
            </table:table-cell>
            <table:table-cell table:style-name="Cell27">
              <text:p text:style-name="P32"><text:span text:style-name="T32_1">B</text:span></text:p>
            </table:table-cell>
            <table:table-cell table:style-name="Cell28">
              <text:p text:style-name="P33"><text:span text:style-name="T33_1">B</text:span></text:p>
            </table:table-cell>
          </table:table-row>
          <table:table-row table:style-name="Row6">
            <table:table-cell table:style-name="Cell29">
              <text:p text:style-name="P34"><text:span text:style-name="T34_1">Risk<text:s/>Rating</text:span></text:p>
            </table:table-cell>
            <table:table-cell table:style-name="Cell30">
              <text:p text:style-name="P35"><text:span text:style-name="T35_1">Major</text:span></text:p>
            </table:table-cell>
            <table:table-cell table:style-name="Cell31">
              <text:p text:style-name="P36"><text:span text:style-name="T36_1">Major</text:span></text:p>
            </table:table-cell>
            <table:table-cell table:style-name="Cell32">
              <text:p text:style-name="P37"><text:span text:style-name="T37_1">Major</text:span></text:p>
            </table:table-cell>
            <table:table-cell table:style-name="Cell33">
              <text:p text:style-name="P38"><text:span text:style-name="T38_1">Major</text:span></text:p>
            </table:table-cell>
            <table:table-cell table:style-name="Cell34">
              <text:p text:style-name="P39"><text:span text:style-name="T39_1">Major</text:span></text:p>
            </table:table-cell>
            <table:table-cell table:style-name="Cell35">
              <text:p text:style-name="P40"><text:span text:style-name="T40_1">Major</text:span></text:p>
            </table:table-cell>
            <table:table-cell table:style-name="Cell36">
              <text:p text:style-name="P41"><text:span text:style-name="T41_1">Major</text:span></text:p>
            </table:table-cell>
            <table:table-cell table:style-name="Cell37">
              <text:p text:style-name="P42"><text:span text:style-name="T42_1">Major</text:span></text:p>
            </table:table-cell>
            <table:table-cell table:style-name="Cell38">
              <text:p text:style-name="P43"><text:span text:style-name="T43_1">Major</text:span></text:p>
            </table:table-cell>
            <table:table-cell table:style-name="Cell39">
              <text:p text:style-name="P44"><text:span text:style-name="T44_1">Major</text:span></text:p>
            </table:table-cell>
          </table:table-row>
        </table:table>
        <text:p text:style-name="P45"/>
        <table:table table:style-name="Table3">
          <table:table-column table:style-name="Column15"/>
          <table:table-column table:style-name="Column16"/>
          <table:table-row table:style-name="Row7">
            <table:table-cell table:style-name="Cell40">
              <text:p text:style-name="P46"><text:span text:style-name="T46_1">DevTracker<text:s/>Link<text:s/>to<text:s/>Business<text:s/>Case:</text:span></text:p>
            </table:table-cell>
            <table:table-cell table:style-name="Cell41">
              <text:p text:style-name="P47"><text:span text:style-name="T47_1"><text:a xlink:type="simple" xlink:href="https://devtracker.fcdo.gov.uk/programme/GB-1-205157/documents"><text:span text:style-name="T47_2">DevTracker<text:s/>Programme<text:s/>GB-1-205157<text:s/>Documents</text:span></text:a></text:span></text:p>
            </table:table-cell>
          </table:table-row>
          <table:table-row table:style-name="Row8">
            <table:table-cell table:style-name="Cell42">
              <text:p text:style-name="P48"><text:span text:style-name="T48_1">DevTracker<text:s/>Link<text:s/>to<text:s/>results<text:s/>framework:</text:span></text:p>
            </table:table-cell>
            <table:table-cell table:style-name="Cell43">
              <text:p text:style-name="P49"><text:span text:style-name="T49_1"><text:a xlink:type="simple" xlink:href="https://devtracker.fcdo.gov.uk/programme/GB-1-205157/documents"><text:span text:style-name="T49_2">DevTracker<text:s/>Programme<text:s/>GB-1-205157<text:s/>Documents</text:span></text:a></text:span></text:p>
            </table:table-cell>
          </table:table-row>
        </table:table>
        <text:p text:style-name="P50"><text:span text:style-name="T50_1">Note:<text:s/>Please<text:s/>see<text:s/>Annex<text:s/>1<text:s/>for<text:s/>a<text:s/>list<text:s/>of<text:s/>acronyms.</text:span></text:p>
        <text:h text:style-name="P51" text:outline-level="2"><text:span text:style-name="T51_1">A</text:span><text:span text:style-name="T51_2">:<text:s/></text:span><text:span text:style-name="T51_3">SUMMARY<text:s/>AND<text:s/>OVERVIEW</text:span></text:h>
        <text:p text:style-name="P52"><text:span text:style-name="T52_1">Description<text:s/>of<text:s/>programme</text:span></text:p>
        <text:p text:style-name="P53"><text:span text:style-name="T53_1">The<text:s/>objective<text:s/>of<text:s/></text:span><text:span text:style-name="T53_2">the<text:s/></text:span><text:span text:style-name="T53_3">UK<text:s/>Caribbean<text:s/>Infrastructure<text:s/>Fund<text:s/>(UKCIF<text:s/>or<text:s/>‘the<text:s/>programme’)</text:span><text:span text:style-name="T53_4"><text:s/>is<text:s/>to<text:s/>build<text:s/>high-quality,<text:s/>climate-resilient<text:s/>economic<text:s/>infrastructure<text:s/>–<text:s/>roads,<text:s/>ports,<text:s/></text:span><text:span text:style-name="T53_5">renewable<text:s/>energy,<text:s/></text:span><text:span text:style-name="T53_6">water<text:s/>and<text:s/>sanitation<text:s/>systems.<text:s/>Investing<text:s/>in<text:s/>these<text:s/>assets<text:s/>fosters<text:s/>economic<text:s/>growth,<text:s/>reduces<text:s/>poverty,<text:s/>promotes<text:s/>gender<text:s/>equality<text:s/>and<text:s/>enables<text:s/>disadvantaged<text:s/>groups<text:s/>to<text:s/>access<text:s/>basic<text:s/>infrastructure<text:s/>services.</text:span><text:span text:style-name="T53_7"><text:s/>Equally<text:s/>important,<text:s/>UK</text:span><text:span text:style-name="T53_8">CIF<text:s/>i</text:span><text:span text:style-name="T53_9">s<text:s/>seeking<text:s/></text:span><text:span text:style-name="T53_10">to<text:s/>set<text:s/>regional<text:s/>benchmarks</text:span><text:span text:style-name="T53_11"><text:s/>and<text:s/>pathways</text:span><text:span text:style-name="T53_12"><text:s/>for<text:s/>developing<text:s/>climate<text:s/>resilient<text:s/>infrastructur</text:span><text:span text:style-name="T53_13">e</text:span><text:span text:style-name="T53_14">.</text:span></text:p>
        <text:p text:style-name="P54"><text:span text:style-name="T54_1">The<text:s/></text:span><text:span text:style-name="T54_2">UKCIF<text:s/>p</text:span><text:span text:style-name="T54_3">rogramme</text:span><text:span text:style-name="T54_4"><text:s/></text:span><text:span text:style-name="T54_5">budget<text:s/>is<text:s/>£349.8m<text:s/>and<text:s/></text:span><text:span text:style-name="T54_6">is<text:s/>supporting<text:s/>13<text:s/>capital<text:s/>projects</text:span><text:span text:style-name="T54_7">.</text:span><text:span text:style-name="T54_8"><text:s/></text:span><text:span text:style-name="T54_9">T</text:span><text:span text:style-name="T54_10">he<text:s/></text:span><text:span text:style-name="T54_11">t</text:span><text:span text:style-name="T54_12">otal<text:s/>value<text:s/>of<text:s/></text:span><text:span text:style-name="T54_13">the<text:s/>portfolio</text:span><text:span text:style-name="T54_14"><text:s/></text:span><text:span text:style-name="T54_15">exceeds</text:span><text:span text:style-name="T54_16"><text:s/></text:span><text:span text:style-name="T54_17">US</text:span><text:span text:style-name="T54_18">$1bn<text:s/>with<text:s/>a<text:s/>blend<text:s/>of<text:s/>grants,<text:s/>loans<text:s/>and<text:s/>government<text:s/>contributions<text:s/>invested<text:s/>in<text:s/>a<text:s/>range<text:s/>of<text:s/>sectors<text:s/>and<text:s/>assets.<text:s/></text:span><text:span text:style-name="T54_19">The<text:s/>programme</text:span><text:span text:style-name="T54_20"><text:s/></text:span><text:span text:style-name="T54_21">operates<text:s/>in<text:s/>one<text:s/>UK<text:s/>Overseas<text:s/>Territory<text:s/>(Montserrat)<text:s/>and<text:s/>eight<text:s/>Commonwealth<text:s/>Caribbean<text:s/>countries:<text:s/>Antigua<text:s/>and<text:s/>Barbuda,<text:s/>Belize,<text:s/>Dominica,<text:s/>Grenada,<text:s/>Guyana,<text:s/>Jamaica,<text:s/>Saint<text:s/>Lucia<text:s/>and<text:s/>Saint<text:s/>Vincent<text:s/>and<text:s/>the<text:s/>Grenadines.<text:s/></text:span><text:span text:style-name="T54_22">More<text:s/>than<text:s/>half<text:s/>of<text:s/>the<text:s/>total<text:s/>programme<text:s/>budget<text:s/>(53%)<text:s/>contributes<text:s/>towards<text:s/>the<text:s/>UK’s<text:s/>International<text:s/>Climate<text:s/>Finance<text:s/>(ICF)<text:s/>spending<text:s/>target</text:span><text:span text:style-name="T54_23">.</text:span></text:p>
        <text:p text:style-name="P55"><text:span text:style-name="T55_1">UKCIF<text:s/>is<text:s/></text:span><text:span text:style-name="T55_2">implemented</text:span><text:span text:style-name="T55_3"><text:s/></text:span><text:span text:style-name="T55_4">by<text:s/>the<text:s/>Caribbean<text:s/>Development<text:s/>Bank<text:s/>(CDB).<text:s/>A<text:s/>small<text:s/>team<text:s/>of<text:s/></text:span><text:span text:style-name="T55_5">officials</text:span><text:span text:style-name="T55_6"><text:s/>from<text:s/>the<text:s/>UK’s<text:s/>Foreign,<text:s/>Commonwealth<text:s/>and<text:s/>Development<text:s/>Office<text:s/>(FCDO)<text:s/></text:span><text:span text:style-name="T55_7">work</text:span><text:span text:style-name="T55_8"><text:s/>with<text:s/>the<text:s/>CDB<text:s/>to<text:s/></text:span><text:span text:style-name="T55_9">oversee<text:s/>and<text:s/></text:span><text:span text:style-name="T55_10">support<text:s/>the<text:s/>delivery<text:s/>of<text:s/>the<text:s/>programme.</text:span></text:p>
        <text:p text:style-name="P56"><text:span text:style-name="T56_1">Th</text:span><text:span text:style-name="T56_2">is</text:span><text:span text:style-name="T56_3"><text:s/></text:span><text:span text:style-name="T56_4">Annual<text:s/>Review<text:s/>(</text:span><text:span text:style-name="T56_5">AR</text:span><text:span text:style-name="T56_6">)</text:span><text:span text:style-name="T56_7"><text:s/>reports<text:s/>on<text:s/>progress<text:s/>made<text:s/>from<text:s/>January<text:s/>to<text:s/>December<text:s/>2025<text:s/>against<text:s/>the<text:s/>milestones<text:s/>in<text:s/>the<text:s/>log<text:s/>frame.<text:s/></text:span><text:span text:style-name="T56_8">At<text:s/>the<text:s/>beginning<text:s/>of<text:s/>the<text:s/>reporting<text:s/>period,<text:s/>UKCIF<text:s/>was<text:s/>due<text:s/>to<text:s/>close<text:s/>in<text:s/>March<text:s/>2026</text:span><text:span text:style-name="T56_9">,<text:s/>which<text:s/></text:span><text:span text:style-name="T56_10">necessitated</text:span><text:span text:style-name="T56_11"><text:s/>setting<text:s/>ambitious<text:s/>milestones</text:span><text:span text:style-name="T56_12"><text:s/>for<text:s/>the<text:s/>year</text:span><text:span text:style-name="T56_13">.<text:s/></text:span><text:span text:style-name="T56_14">In<text:s/>December</text:span><text:span text:style-name="T56_15"><text:s/>2025</text:span><text:span text:style-name="T56_16">,</text:span><text:span text:style-name="T56_17"><text:s/>the<text:s/>UK<text:s/>granted<text:s/>an<text:s/>extension<text:s/>to</text:span><text:span text:style-name="T56_18"><text:s/></text:span><text:span text:style-name="T56_19">participating<text:s/>countries</text:span><text:span text:style-name="T56_20">,<text:s/>giving</text:span><text:span text:style-name="T56_21"><text:s/></text:span><text:span text:style-name="T56_22">projects<text:s/>an<text:s/>additional<text:s/></text:span><text:span text:style-name="T56_23">six<text:s/>months<text:s/>(to<text:s/>end<text:s/>September<text:s/>2026)<text:s/>to<text:s/></text:span><text:span text:style-name="T56_24">spend<text:s/>their<text:s/>UKCIF<text:s/>grant<text:s/>allocations.</text:span></text:p>
        <text:p text:style-name="P57"><text:span text:style-name="T57_1">The<text:s/>AR<text:s/>team<text:s/>comprised:</text:span><text:span text:style-name="T57_2"><text:s/></text:span><text:span text:style-name="T57_3">an</text:span><text:span text:style-name="T57_4"><text:s/></text:span><text:span text:style-name="T57_5">I</text:span><text:span text:style-name="T57_6">nfrastructure<text:s/></text:span><text:span text:style-name="T57_7">A</text:span><text:span text:style-name="T57_8">dviser</text:span><text:span text:style-name="T57_9"><text:s/></text:span><text:span text:style-name="T57_10">and<text:s/></text:span><text:span text:style-name="T57_11">an<text:s/></text:span><text:span text:style-name="T57_12">Infrastructure<text:s/>Programme<text:s/>Manager</text:span><text:span text:style-name="T57_13"><text:s/></text:span><text:span text:style-name="T57_14">based<text:s/>in<text:s/></text:span><text:span text:style-name="T57_15">FCDO<text:s/>HQ</text:span><text:span text:style-name="T57_16">;</text:span><text:span text:style-name="T57_17"><text:s/></text:span><text:span text:style-name="T57_18">a<text:s/></text:span><text:span text:style-name="T57_19">S</text:span><text:span text:style-name="T57_20">ocial<text:s/></text:span><text:span text:style-name="T57_21">D</text:span><text:span text:style-name="T57_22">evelopment<text:s/></text:span><text:span text:style-name="T57_23">A</text:span><text:span text:style-name="T57_24">dviser</text:span><text:span text:style-name="T57_25"><text:s/>and<text:s/></text:span><text:span text:style-name="T57_26">M</text:span><text:span text:style-name="T57_27">onitoring<text:s/>and<text:s/></text:span><text:span text:style-name="T57_28">E</text:span><text:span text:style-name="T57_29">valuation<text:s/></text:span><text:span text:style-name="T57_30">A</text:span><text:span text:style-name="T57_31">dviser</text:span><text:span text:style-name="T57_32"><text:s/></text:span><text:span text:style-name="T57_33">based<text:s/>in</text:span><text:span text:style-name="T57_34"><text:s/>the<text:s/></text:span><text:span text:style-name="T57_35">Caribbean<text:s/>Development<text:s/>Team<text:s/>(Bridgetown)</text:span><text:span text:style-name="T57_36">;</text:span><text:span text:style-name="T57_37"><text:s/>and<text:s/>a</text:span><text:span text:style-name="T57_38"><text:s/>civil</text:span><text:span text:style-name="T57_39"><text:s/>engineer<text:s/>from<text:s/>the<text:s/></text:span><text:span text:style-name="T57_40">CDB</text:span><text:span text:style-name="T57_41">.</text:span></text:p>
        <text:p text:style-name="P58"><text:span text:style-name="T58_1">Summary<text:s/>supporting<text:s/>narrative<text:s/>for<text:s/>the<text:s/>overall<text:s/>score<text:s/>in<text:s/>this<text:s/>review</text:span></text:p>
        <text:p text:style-name="P59"><text:span text:style-name="T59_1">UKC</text:span><text:span text:style-name="T59_2">IF<text:s/></text:span><text:span text:style-name="T59_3">made<text:s/>significant<text:s/></text:span><text:span text:style-name="T59_4">positive<text:s/>progress<text:s/>in<text:s/>2025<text:s/>and<text:s/></text:span><text:span text:style-name="T59_5">achieved<text:s/></text:span><text:span text:style-name="T59_6">several<text:s/></text:span><text:span text:style-name="T59_7">important<text:s/>milestones.<text:s/></text:span><text:span text:style-name="T59_8">L</text:span><text:span text:style-name="T59_9">arge,<text:s/>complex<text:s/>infrastructure<text:s/>projects<text:s/>covering<text:s/>a<text:s/>range<text:s/>of<text:s/>sectors<text:s/>(roads,<text:s/>ports,<text:s/>energy)<text:s/></text:span><text:span text:style-name="T59_10">were<text:s/>successfully</text:span><text:span text:style-name="T59_11"><text:s/>complete</text:span><text:span text:style-name="T59_12">d</text:span><text:span text:style-name="T59_13">.<text:s/></text:span><text:span text:style-name="T59_14">S</text:span><text:span text:style-name="T59_15">everal</text:span><text:span text:style-name="T59_16"><text:s/>projects<text:s/>accelerat</text:span><text:span text:style-name="T59_17">ed<text:s/></text:span><text:span text:style-name="T59_18">capital<text:s/>works</text:span><text:span text:style-name="T59_19"><text:s/>and<text:s/></text:span><text:span text:style-name="T59_20">improved<text:s/>their</text:span><text:span text:style-name="T59_21"><text:s/>communication<text:s/>and</text:span><text:span text:style-name="T59_22"><text:s/>engagement<text:s/>with<text:s/>local<text:s/>communities</text:span><text:span text:style-name="T59_23">.</text:span><text:span text:style-name="T59_24"><text:s/></text:span><text:span text:style-name="T59_25">Key<text:s/>highlights<text:s/></text:span><text:span text:style-name="T59_26">for<text:s/>UKCIF<text:s/>and<text:s/>our<text:s/>partner<text:s/>governments<text:s/></text:span><text:span text:style-name="T59_27">include</text:span><text:span text:style-name="T59_28">d</text:span><text:span text:style-name="T59_29">:</text:span></text:p>
        <text:list text:style-name="LS31" xml:id="list0">
          <text:list-item>
            <text:p text:style-name="P60"><text:span text:style-name="T60_1">We<text:s/>opened<text:s/></text:span><text:span text:style-name="T60_2">t</text:span><text:span text:style-name="T60_3">he<text:s/></text:span><text:span text:style-name="T60_4">new<text:s/>port<text:s/></text:span><text:span text:style-name="T60_5">in<text:s/>Saint<text:s/>Vincent<text:s/>and<text:s/></text:span><text:span text:style-name="T60_6">the<text:s/></text:span><text:span text:style-name="T60_7">Grenadines</text:span><text:span text:style-name="T60_8"><text:s/></text:span><text:span text:style-name="T60_9">in<text:s/>October</text:span><text:span text:style-name="T60_10"><text:s/>2025</text:span><text:span text:style-name="T60_11">.<text:s/>Th</text:span><text:span text:style-name="T60_12">e</text:span><text:span text:style-name="T60_13"><text:s/>project<text:s/>created<text:s/>more<text:s/>than<text:s/></text:span><text:span text:style-name="T60_14">2</text:span><text:span text:style-name="T60_15">00</text:span><text:span text:style-name="T60_16"> </text:span><text:span text:style-name="T60_17">jobs<text:s/></text:span><text:span text:style-name="T60_18">during</text:span><text:span text:style-name="T60_19"><text:s/>construction</text:span><text:span text:style-name="T60_20"><text:s/>and<text:s/>will<text:s/>facilitate<text:s/>international<text:s/>trade</text:span><text:span text:style-name="T60_21"><text:s/>and<text:s/>ec</text:span><text:span text:style-name="T60_22">onomic<text:s/>opportunities</text:span><text:span text:style-name="T60_23">.</text:span></text:p>
          </text:list-item>
          <text:list-item>
            <text:p text:style-name="P61"><text:span text:style-name="T61_1">Saint<text:s/>Lucia<text:s/>completed<text:s/></text:span><text:span text:style-name="T61_2">w</text:span><text:span text:style-name="T61_3">orks<text:s/>on</text:span><text:span text:style-name="T61_4"><text:s/></text:span><text:span text:style-name="T61_5">the<text:s/></text:span><text:span text:style-name="T61_6">Millenium<text:s/></text:span><text:span text:style-name="T61_7">Highway</text:span><text:span text:style-name="T61_8"><text:s/>in</text:span><text:span text:style-name="T61_9"><text:s/>September</text:span><text:span text:style-name="T61_10"><text:s/>2025</text:span><text:span text:style-name="T61_11">.</text:span><text:span text:style-name="T61_12"><text:s/>This<text:s/>climate-resilient<text:s/>road</text:span><text:span text:style-name="T61_13"><text:s/>will<text:s/>deliver<text:s/>significant<text:s/>economic<text:s/>benefits<text:s/>to<text:s/>local<text:s/>communities</text:span><text:span text:style-name="T61_14">.</text:span></text:p>
          </text:list-item>
          <text:list-item>
            <text:p text:style-name="P62"><text:span text:style-name="T62_1">Dominica<text:s/>and<text:s/>Grenada<text:s/></text:span><text:span text:style-name="T62_2">both</text:span><text:span text:style-name="T62_3"><text:s/></text:span><text:span text:style-name="T62_4">started<text:s/>construction</text:span><text:span text:style-name="T62_5"><text:s/></text:span><text:span text:style-name="T62_6">on<text:s/>their<text:s/>respective<text:s/>water<text:s/>projects<text:s/></text:span><text:span text:style-name="T62_7">this<text:s/>year</text:span><text:span text:style-name="T62_8">.</text:span><text:span text:style-name="T62_9"><text:s/></text:span><text:span text:style-name="T62_10">The</text:span><text:span text:style-name="T62_11"><text:s/>rate<text:s/></text:span><text:span text:style-name="T62_12">of<text:s/>implementation<text:s/>has<text:s/>been<text:s/>steadily<text:s/></text:span><text:span text:style-name="T62_13">increasing</text:span><text:span text:style-name="T62_14">.</text:span></text:p>
          </text:list-item>
          <text:list-item>
            <text:p text:style-name="P63"><text:span text:style-name="T63_1"><text:s/></text:span><text:span text:style-name="T63_2">We<text:s/>opened<text:s/></text:span><text:span text:style-name="T63_3">the<text:s/>Parnassus<text:s/>Agro<text:s/></text:span><text:span text:style-name="T63_4">Processing<text:s/>Facility<text:s/>and<text:s/>Administrative<text:s/>Building</text:span><text:span text:style-name="T63_5"><text:s/>in<text:s/>Jamaica.<text:s/>T</text:span><text:span text:style-name="T63_6">he<text:s/>installation<text:s/>of<text:s/>new<text:s/>irrigation<text:s/>systems<text:s/></text:span><text:span text:style-name="T63_7">is</text:span><text:span text:style-name="T63_8"><text:s/>expected<text:s/>to<text:s/>increase<text:s/>crop<text:s/>yields</text:span><text:span text:style-name="T63_9"><text:s/></text:span><text:span text:style-name="T63_10">and<text:s/></text:span><text:span text:style-name="T63_11">benefit</text:span><text:span text:style-name="T63_12"><text:s/>a<text:s/>diverse<text:s/>range<text:s/>of<text:s/>farmers</text:span><text:span text:style-name="T63_13">,</text:span><text:span text:style-name="T63_14"><text:s/>including<text:s/>women</text:span><text:span text:style-name="T63_15"><text:s/>and<text:s/>people<text:s/>with<text:s/>disabilities</text:span><text:span text:style-name="T63_16">.</text:span></text:p>
          </text:list-item>
          <text:list-item>
            <text:p text:style-name="P64"><text:span text:style-name="T64_1">We<text:s/>supported<text:s/></text:span><text:span text:style-name="T64_2">CDB</text:span><text:span text:style-name="T64_3"><text:s/>to<text:s/>host</text:span><text:span text:style-name="T64_4"><text:s/>the<text:s/></text:span><text:span text:style-name="T64_5">inaugural</text:span><text:span text:style-name="T64_6"><text:s/></text:span><text:span text:style-name="T64_7">Caribbean<text:s/>Sustainable<text:s/>Infrastructure<text:s/>Conference</text:span><text:span text:style-name="T64_8"><text:s/>in<text:s/>November</text:span><text:span text:style-name="T64_9"><text:s/>2025</text:span><text:span text:style-name="T64_10">.<text:s/>This<text:s/>event<text:s/>showcased<text:s/>UKCIF<text:s/>success<text:s/>stories<text:s/>and<text:s/></text:span><text:span text:style-name="T64_11">facilitated<text:s/>the<text:s/>sharing<text:s/>of<text:s/>lessons<text:s/>learnt<text:s/>with<text:s/>a<text:s/>wide<text:s/>regional<text:s/>audience.</text:span></text:p>
          </text:list-item>
        </text:list>
        <text:p text:style-name="P65"><text:span text:style-name="T65_1">Despite<text:s/>the<text:s/>numerous<text:s/>success<text:s/>stories,<text:s/>there<text:s/>are<text:s/></text:span><text:span text:style-name="T65_2">areas</text:span><text:span text:style-name="T65_3"><text:s/>where<text:s/></text:span><text:span text:style-name="T65_4">the<text:s/>programme<text:s/></text:span><text:span text:style-name="T65_5">did<text:s/>not<text:s/>meet<text:s/></text:span><text:span text:style-name="T65_6">expectation</text:span><text:span text:style-name="T65_7">s</text:span><text:span text:style-name="T65_8">.<text:s/></text:span><text:span text:style-name="T65_9">In<text:s/>some<text:s/>countries</text:span><text:span text:style-name="T65_10">,<text:s/>the</text:span><text:span text:style-name="T65_11"><text:s/>speed<text:s/>of</text:span><text:span text:style-name="T65_12"><text:s/>implementation<text:s/></text:span><text:span text:style-name="T65_13">continue</text:span><text:span text:style-name="T65_14">d</text:span><text:span text:style-name="T65_15"><text:s/>to<text:s/>be<text:s/>slow<text:s/></text:span><text:span text:style-name="T65_16">due<text:s/>to<text:s/>a<text:s/>range<text:s/>of<text:s/>factors<text:s/></text:span><text:span text:style-name="T65_17">including</text:span><text:span text:style-name="T65_18"><text:s/></text:span><text:span text:style-name="T65_19">contractor<text:s/>and<text:s/>consultant<text:s/>underperformance</text:span><text:span text:style-name="T65_20">,</text:span><text:span text:style-name="T65_21"><text:s/></text:span><text:span text:style-name="T65_22">issues</text:span><text:span text:style-name="T65_23"><text:s/>with<text:s/></text:span><text:span text:style-name="T65_24">implementing<text:s/>agenc</text:span><text:span text:style-name="T65_25">ies</text:span><text:span text:style-name="T65_26"><text:s/>and<text:s/>Project<text:s/>Management<text:s/>Unit</text:span><text:span text:style-name="T65_27">s</text:span><text:span text:style-name="T65_28"><text:s/></text:span><text:span text:style-name="T65_29">,</text:span><text:span text:style-name="T65_30"><text:s/>disputes,</text:span><text:span text:style-name="T65_31"><text:s/>delays<text:s/>in<text:s/>making<text:s/>compensation<text:s/>payments</text:span><text:span text:style-name="T65_32"><text:s/></text:span><text:span text:style-name="T65_33">to<text:s/>landowners</text:span><text:span text:style-name="T65_34">,<text:s/></text:span><text:span text:style-name="T65_35">procurement<text:s/>challenges,</text:span><text:span text:style-name="T65_36"><text:s/>difficulties<text:s/>in<text:s/>securing<text:s/>skilled<text:s/>labour</text:span><text:span text:style-name="T65_37"><text:s/>and</text:span><text:span text:style-name="T65_38"><text:s/></text:span><text:span text:style-name="T65_39">lack<text:s/>of<text:s/>adherence<text:s/></text:span><text:span text:style-name="T65_40">to</text:span><text:span text:style-name="T65_41"><text:s/></text:span><text:span text:style-name="T65_42">project</text:span><text:span text:style-name="T65_43"><text:s/>specification</text:span><text:span text:style-name="T65_44">s</text:span><text:span text:style-name="T65_45"><text:s/>(e.g.<text:s/></text:span><text:span text:style-name="T65_46">elements<text:s/>of<text:s/></text:span><text:span text:style-name="T65_47">Guyana<text:s/>road</text:span><text:span text:style-name="T65_48"><text:s/>and</text:span><text:span text:style-name="T65_49"><text:s/>Barbuda<text:s/>energy</text:span><text:span text:style-name="T65_50"><text:s/>projects</text:span><text:span text:style-name="T65_51">)</text:span><text:span text:style-name="T65_52">.</text:span><text:span text:style-name="T65_53"><text:s/></text:span><text:span text:style-name="T65_54">At<text:s/>the<text:s/>end<text:s/>of<text:s/>the<text:s/>reporting<text:s/>period,<text:s/>there<text:s/>is<text:s/>a<text:s/>high<text:s/>risk<text:s/>that<text:s/>the<text:s/></text:span><text:span text:style-name="T65_55">Dominica<text:s/></text:span><text:span text:style-name="T65_56">R</text:span><text:span text:style-name="T65_57">oad<text:s/>and<text:s/>Monserrat<text:s/>Port</text:span><text:span text:style-name="T65_58"><text:s/>projects</text:span><text:span text:style-name="T65_59"><text:s/>will<text:s/></text:span><text:span text:style-name="T65_60">not<text:s/></text:span><text:span text:style-name="T65_61">complete<text:s/>all<text:s/>planned<text:s/>works<text:s/>using<text:s/>UKCIF<text:s/>grant<text:s/>funding<text:s/></text:span><text:span text:style-name="T65_62">by<text:s/></text:span><text:span text:style-name="T65_63">the<text:s/>new<text:s/>deadline<text:s/>of<text:s/></text:span><text:span text:style-name="T65_64">September<text:s/>2026</text:span><text:span text:style-name="T65_65">.</text:span></text:p>
        <text:p text:style-name="P66"><text:span text:style-name="T66_1">Considering</text:span><text:span text:style-name="T66_2"><text:s/></text:span><text:span text:style-name="T66_3">this</text:span><text:span text:style-name="T66_4"><text:s/></text:span><text:span text:style-name="T66_5">mixed<text:s/>performance</text:span><text:span text:style-name="T66_6"><text:s/>in<text:s/>2025</text:span><text:span text:style-name="T66_7">,<text:s/></text:span><text:span text:style-name="T66_8">the<text:s/>programme<text:s/>is<text:s/></text:span><text:span text:style-name="T66_9">scored</text:span><text:span text:style-name="T66_10"><text:s/>as<text:s/>a<text:s/>‘B’</text:span><text:span text:style-name="T66_11">.</text:span></text:p>
        <text:p text:style-name="P67"><text:span text:style-name="T67_1">Major<text:s/>lessons<text:s/>and<text:s/>recommendations<text:s/>for<text:s/>the<text:s/>year<text:s/>ahead</text:span></text:p>
        <text:p text:style-name="P68"><text:span text:style-name="T68_1">Major<text:s/>lessons</text:span></text:p>
        <text:list text:style-name="LS35" xml:id="list5">
          <text:list-item>
            <text:p text:style-name="P69"><text:span text:style-name="T69_1">The<text:s/>use<text:s/>of<text:s/>Project<text:s/>Management<text:s/>Units<text:s/>(PMUs)<text:s/></text:span><text:span text:style-name="T69_2">-<text:s/>the</text:span><text:span text:style-name="T69_3"><text:s/>standard<text:s/>approach<text:s/>to<text:s/>infrastructure<text:s/>project<text:s/>delivery</text:span><text:span text:style-name="T69_4"><text:s/>in<text:s/>UKCIF</text:span><text:span text:style-name="T69_5"><text:s/>-</text:span><text:span text:style-name="T69_6"><text:s/></text:span><text:span text:style-name="T69_7">has<text:s/>benefits<text:s/>but<text:s/>also</text:span><text:span text:style-name="T69_8"><text:s/>carries<text:s/>risks</text:span><text:span text:style-name="T69_9">.</text:span><text:span text:style-name="T69_10"><text:s/></text:span><text:span text:style-name="T69_11">Some<text:s/>projects<text:s/>have<text:s/>benefited<text:s/>from<text:s/>the<text:s/>deployment<text:s/>of<text:s/>high<text:s/>calibre<text:s/></text:span><text:span text:style-name="T69_12">project<text:s/>coordinators<text:s/>or<text:s/></text:span><text:span text:style-name="T69_13">consultants<text:s/>who<text:s/>have<text:s/>been<text:s/>recruited<text:s/>to<text:s/>turn<text:s/>a<text:s/>project<text:s/>around</text:span><text:span text:style-name="T69_14">.<text:s/>Yet</text:span><text:span text:style-name="T69_15"><text:s/></text:span><text:span text:style-name="T69_16">Monserrat</text:span><text:span text:style-name="T69_17"><text:s/>and</text:span><text:span text:style-name="T69_18"><text:s/>Dominica<text:s/></text:span><text:span text:style-name="T69_19">experienced<text:s/>issues<text:s/>in<text:s/></text:span><text:span text:style-name="T69_20">establishing<text:s/>the<text:s/>right<text:s/>form<text:s/>and<text:s/>function<text:s/>of<text:s/></text:span><text:span text:style-name="T69_21">their<text:s/>PMUs</text:span><text:span text:style-name="T69_22">.<text:s/></text:span><text:span text:style-name="T69_23">Established<text:s/></text:span><text:span text:style-name="T69_24">PMUs<text:s/>are</text:span><text:span text:style-name="T69_25"><text:s/></text:span><text:span text:style-name="T69_26">usually</text:span><text:span text:style-name="T69_27"><text:s/>disbanded<text:s/>following<text:s/>project<text:s/>closure</text:span><text:span text:style-name="T69_28"><text:s/></text:span><text:span text:style-name="T69_29">resulting<text:s/>in</text:span><text:span text:style-name="T69_30"><text:s/>the<text:s/>knowledge<text:s/>and<text:s/>experience<text:s/>generated<text:s/>through<text:s/>delivery</text:span><text:span text:style-name="T69_31"><text:s/>not<text:s/>be<text:s/>retained<text:s/>by<text:s/>governments.</text:span><text:span text:style-name="T69_32"><text:s/>Th</text:span><text:span text:style-name="T69_33">is<text:s/>can<text:s/>lead<text:s/>to</text:span><text:span text:style-name="T69_34"><text:s/></text:span><text:span text:style-name="T69_35">‘projectisation’</text:span><text:span text:style-name="T69_36">,</text:span><text:span text:style-name="T69_37"><text:s/>which<text:s/></text:span><text:span text:style-name="T69_38">can<text:s/>prevent</text:span><text:span text:style-name="T69_39"><text:s/>governments<text:s/></text:span><text:span text:style-name="T69_40">from</text:span><text:span text:style-name="T69_41"><text:s/>develop</text:span><text:span text:style-name="T69_42">ing</text:span><text:span text:style-name="T69_43"><text:s/>the<text:s/>structures<text:s/>and<text:s/>systems<text:s/>required<text:s/>to<text:s/>build<text:s/>capacity</text:span><text:span text:style-name="T69_44"><text:s/>over<text:s/>the<text:s/>longer<text:s/>term</text:span><text:span text:style-name="T69_45">.</text:span></text:p>
          </text:list-item>
        </text:list>
        <text:list text:style-name="LS2" xml:id="list6">
          <text:list-item>
            <text:p text:style-name="P70"><text:span text:style-name="T70_1">Issues<text:s/>with<text:s/>l</text:span><text:span text:style-name="T70_2">and<text:s/></text:span><text:span text:style-name="T70_3">acquisition<text:s/></text:span><text:span text:style-name="T70_4">and<text:s/>resettlement<text:s/>of<text:s/>project<text:s/>affected<text:s/>persons<text:s/>(PAPs)<text:s/></text:span><text:span text:style-name="T70_5">has<text:s/>impeded<text:s/>progress<text:s/></text:span><text:span text:style-name="T70_6">and<text:s/>increased<text:s/></text:span><text:span text:style-name="T70_7">the<text:s/></text:span><text:span text:style-name="T70_8">risk<text:s/>of<text:s/>social<text:s/>harm<text:s/></text:span><text:span text:style-name="T70_9">across<text:s/>multiple<text:s/>projects</text:span><text:span text:style-name="T70_10">,</text:span><text:span text:style-name="T70_11"><text:s/></text:span><text:span text:style-name="T70_12">including</text:span><text:span text:style-name="T70_13"><text:s/>Dominica<text:s/></text:span><text:span text:style-name="T70_14">and</text:span><text:span text:style-name="T70_15"><text:s/>Antigua<text:s/>and<text:s/>Barbuda</text:span><text:span text:style-name="T70_16">.<text:s/>I</text:span><text:span text:style-name="T70_17">n<text:s/>some<text:s/>cases,<text:s/>procedures<text:s/>for<text:s/>acquiring<text:s/>land</text:span><text:span text:style-name="T70_18"><text:s/></text:span><text:span text:style-name="T70_19">–<text:s/>particularly</text:span><text:span text:style-name="T70_20"><text:s/>negotiations<text:s/>with<text:s/>landowners</text:span><text:span text:style-name="T70_21"><text:s/>-</text:span><text:span text:style-name="T70_22"><text:s/>have<text:s/>been<text:s/>protracted</text:span><text:span text:style-name="T70_23">.<text:s/></text:span><text:span text:style-name="T70_24">In<text:s/>others,</text:span><text:span text:style-name="T70_25"><text:s/>agreements<text:s/>have<text:s/>been<text:s/>reached<text:s/>but<text:s/>no<text:s/>compensation<text:s/>payments<text:s/>have</text:span><text:span text:style-name="T70_26"><text:s/></text:span><text:span text:style-name="T70_27">yet</text:span><text:span text:style-name="T70_28"><text:s/>been<text:s/>mad</text:span><text:span text:style-name="T70_29">e.<text:s/></text:span><text:span text:style-name="T70_30">By<text:s/>contrast,<text:s/>Saint<text:s/>Vincent<text:s/>and<text:s/>the<text:s/>Grenadines</text:span><text:span text:style-name="T70_31">’<text:s/>early<text:s/>engagement<text:s/>with<text:s/>PAPs<text:s/>was<text:s/></text:span><text:span text:style-name="T70_32">a<text:s/>key<text:s/>factor<text:s/>in<text:s/>enabling<text:s/>the<text:s/>project<text:s/>to<text:s/>reach<text:s/>completion<text:s/>this<text:s/>year.</text:span></text:p>
          </text:list-item>
          <text:list-item>
            <text:p text:style-name="P71"><text:span text:style-name="T71_1">By<text:s/>i</text:span><text:span text:style-name="T71_2">nvesting<text:s/>in</text:span><text:span text:style-name="T71_3"><text:s/>(hard)</text:span><text:span text:style-name="T71_4"><text:s/>r</text:span><text:span text:style-name="T71_5">esilient<text:s/>infrastructure</text:span><text:span text:style-name="T71_6"><text:s/>assets<text:s/>a</text:span><text:span text:style-name="T71_7">nd<text:s/>soft<text:s/>measures</text:span><text:span text:style-name="T71_8"><text:s/>such<text:s/>as<text:s/>technical<text:s/>assistance<text:s/>and<text:s/>capacity<text:s/>building</text:span><text:span text:style-name="T71_9">,</text:span><text:span text:style-name="T71_10"><text:s/></text:span><text:span text:style-name="T71_11">UKCIF<text:s/>has<text:s/>supported<text:s/>countries<text:s/>to<text:s/>respond<text:s/>to<text:s/>the<text:s/>impact<text:s/>of<text:s/>natural<text:s/>hazards</text:span><text:span text:style-name="T71_12">.<text:s/></text:span><text:span text:style-name="T71_13">In</text:span><text:span text:style-name="T71_14"><text:s/>October<text:s/>2025,<text:s/>Hurricane<text:s/>Melissa</text:span><text:span text:style-name="T71_15"><text:s/></text:span><text:span text:style-name="T71_16">caus</text:span><text:span text:style-name="T71_17">ed</text:span><text:span text:style-name="T71_18"><text:s/>structural<text:s/>damage<text:s/>to<text:s/></text:span><text:span text:style-name="T71_19">hospitals,<text:s/>police<text:s/>stations,<text:s/>schools<text:s/>and<text:s/>other<text:s/>infrastructure<text:s/>in<text:s/>several<text:s/>parishes</text:span><text:span text:style-name="T71_20"><text:s/>in<text:s/>Jamaica</text:span><text:span text:style-name="T71_21">.</text:span><text:span text:style-name="T71_22"><text:s/>UKCIF<text:s/>project</text:span><text:span text:style-name="T71_23">s</text:span><text:span text:style-name="T71_24"><text:s/>sustained<text:s/></text:span><text:span text:style-name="T71_25">only<text:s/></text:span><text:span text:style-name="T71_26">minor<text:s/>damage<text:s/>not<text:s/>least<text:s/>due<text:s/>to</text:span><text:span text:style-name="T71_27"><text:s/>preparedness<text:s/>measure</text:span><text:span text:style-name="T71_28">s</text:span><text:span text:style-name="T71_29"><text:s/></text:span><text:span text:style-name="T71_30">–</text:span><text:span text:style-name="T71_31"><text:s/>for<text:s/>example</text:span><text:span text:style-name="T71_32">,</text:span><text:span text:style-name="T71_33"><text:s/>consultant<text:s/>engineers<text:s/>had<text:s/>received<text:s/>hurricane<text:s/>preparedness<text:s/>plans<text:s/>from<text:s/>all<text:s/>contractors</text:span><text:span text:style-name="T71_34">,<text:s/></text:span><text:span text:style-name="T71_35">which</text:span><text:span text:style-name="T71_36"><text:s/>enabled</text:span><text:span text:style-name="T71_37"><text:s/>early<text:s/>demobilisation</text:span><text:span text:style-name="T71_38"><text:s/>in<text:s/>the<text:s/>Essex<text:s/>Valley</text:span><text:span text:style-name="T71_39"><text:s/>and<text:s/>solar<text:s/></text:span><text:span text:style-name="T71_40">photovoltaic<text:s/>(PV)<text:s/></text:span><text:span text:style-name="T71_41">panel<text:s/>fittings</text:span><text:span text:style-name="T71_42"><text:s/>were<text:s/></text:span><text:span text:style-name="T71_43">strengthened<text:s/></text:span><text:span text:style-name="T71_44">after<text:s/>Hurricane<text:s/></text:span><text:span text:style-name="T71_45">Beryl</text:span><text:span text:style-name="T71_46">.</text:span></text:p>
          </text:list-item>
          <text:list-item>
            <text:p text:style-name="P72"><text:span text:style-name="T72_1">UKCIF<text:s/>has</text:span><text:span text:style-name="T72_2"><text:s/>set<text:s/>important<text:s/>benchmarks<text:s/>for<text:s/>resilient<text:s/>infrastructure</text:span><text:span text:style-name="T72_3"><text:note text:note-class="footnote"><text:note-citation/><text:note-body><text:p text:style-name="P73"><text:span text:style-name="T73_1"><text:s/></text:span><text:span text:style-name="T73_2">By<text:s/>incorporating<text:s/>hydrological<text:s/>modelling,<text:s/>slope<text:s/></text:span><text:span text:style-name="T73_3">stabili</text:span><text:span text:style-name="T73_4">s</text:span><text:span text:style-name="T73_5">ation<text:s/></text:span><text:span text:style-name="T73_6">and<text:s/>drainage<text:s/>upgrades<text:s/>for<text:s/>example</text:span><text:span text:style-name="T73_7">.</text:span></text:p></text:note-body></text:note></text:span><text:span text:style-name="T73_8"><text:s/></text:span><text:span text:style-name="T73_9">y</text:span><text:span text:style-name="T73_10">et</text:span><text:span text:style-name="T73_11"><text:s/></text:span><text:span text:style-name="T73_12">limited</text:span><text:span text:style-name="T73_13"><text:s/>government<text:s/></text:span><text:span text:style-name="T73_14">resources</text:span><text:span text:style-name="T73_15"><text:s/></text:span><text:span text:style-name="T73_16">and<text:s/>core</text:span><text:span text:style-name="T73_17"><text:s/>functions<text:s/>(</text:span><text:span text:style-name="T73_18">including</text:span><text:span text:style-name="T73_19"><text:s/></text:span><text:span text:style-name="T73_20">construction</text:span><text:span text:style-name="T73_21"><text:s/>oversight</text:span><text:span text:style-name="T73_22"><text:s/>and</text:span><text:span text:style-name="T73_23"><text:s/>operations<text:s/>and<text:s/>maintenance</text:span><text:span text:style-name="T73_24">)</text:span><text:span text:style-name="T73_25"><text:s/></text:span><text:span text:style-name="T73_26">risks</text:span><text:span text:style-name="T73_27"><text:s/>reducing<text:s/>the<text:s/></text:span><text:span text:style-name="T73_28">value<text:s/>for<text:s/>money<text:s/></text:span><text:span text:style-name="T73_29">of<text:s/>the</text:span><text:span text:style-name="T73_30"><text:s/>programme</text:span><text:span text:style-name="T73_31">.<text:s/></text:span><text:span text:style-name="T73_32">For<text:s/>example,<text:s/>in<text:s/>Guyana</text:span><text:span text:style-name="T73_33"><text:s/>and<text:s/>Antigua</text:span><text:span text:style-name="T73_34">,</text:span><text:span text:style-name="T73_35"><text:s/>the<text:s/>roads<text:s/>have</text:span><text:span text:style-name="T73_36"><text:s/>deteriorated</text:span><text:span text:style-name="T73_37"><text:s/>in<text:s/>places</text:span><text:span text:style-name="T73_38"><text:s/>and<text:s/>in<text:s/>Barbuda</text:span><text:span text:style-name="T73_39">,</text:span><text:span text:style-name="T73_40"><text:s/>solar<text:s/>PV<text:s/>system</text:span><text:span text:style-name="T73_41"><text:s/>cabinets</text:span><text:span text:style-name="T73_42"><text:s/>have<text:s/>corroded</text:span><text:span text:style-name="T73_43">.</text:span><text:span text:style-name="T73_44"><text:s/></text:span><text:span text:style-name="T73_45">Operational<text:s/>issues<text:s/></text:span><text:span text:style-name="T73_46">have<text:s/>been<text:s/>report</text:span><text:span text:style-name="T73_47">ed</text:span><text:span text:style-name="T73_48"><text:s/>in<text:s/>S</text:span><text:span text:style-name="T73_49">ain</text:span><text:span text:style-name="T73_50">t<text:s/>Vincent.<text:s/></text:span><text:span text:style-name="T73_51">The<text:s/>value<text:s/>of<text:s/></text:span><text:span text:style-name="T73_52">UKCIF<text:s/></text:span><text:span text:style-name="T73_53">introducing<text:s/>new<text:s/>models<text:s/>of<text:s/>resilience<text:s/></text:span><text:span text:style-name="T73_54">is<text:s/>diminished<text:s/></text:span><text:span text:style-name="T73_55">if<text:s/></text:span><text:span text:style-name="T73_56">countries<text:s/></text:span><text:span text:style-name="T73_57">lack<text:s/>the</text:span><text:span text:style-name="T73_58"><text:s/>resources<text:s/>and</text:span><text:span text:style-name="T73_59"><text:s/>capacity<text:s/>to<text:s/></text:span><text:span text:style-name="T73_60">build,<text:s/></text:span><text:span text:style-name="T73_61">operate<text:s/>and<text:s/>maintain<text:s/>the<text:s/>assets<text:s/></text:span><text:span text:style-name="T73_62">over<text:s/>the</text:span><text:span text:style-name="T73_63">ir</text:span><text:span text:style-name="T73_64"><text:s/></text:span><text:span text:style-name="T73_65">expected<text:s/></text:span><text:span text:style-name="T73_66">life.</text:span></text:p>
          </text:list-item>
          <text:list-item>
            <text:p text:style-name="P74"><text:span text:style-name="T74_1">The<text:s/></text:span><text:span text:style-name="T74_2">agriculture<text:s/></text:span><text:span text:style-name="T74_3">projects<text:s/>in<text:s/>Jamaica<text:s/></text:span><text:span text:style-name="T74_4">demonstrate<text:s/>how<text:s/>investment<text:s/>in<text:s/>infrastructure<text:s/>can<text:s/>generate<text:s/>economic<text:s/>opportunities<text:s/>and<text:s/>enhance<text:s/>climate<text:s/>resilience</text:span><text:span text:style-name="T74_5">.<text:s/></text:span><text:span text:style-name="T74_6">They<text:s/>also<text:s/>show<text:s/>how<text:s/>government<text:s/>and<text:s/>the<text:s/>private<text:s/>sector<text:s/>can<text:s/>work<text:s/>in<text:s/>partnership<text:s/>to<text:s/>deliver<text:s/></text:span><text:span text:style-name="T74_7">employment<text:s/>for<text:s/>smallholders.<text:s/></text:span><text:span text:style-name="T74_8">There<text:s/>is<text:s/>an<text:s/>opportunity<text:s/>for<text:s/>UKCIF<text:s/></text:span><text:span text:style-name="T74_9">to<text:s/></text:span><text:span text:style-name="T74_10">document<text:s/>and<text:s/>share<text:s/>these<text:s/>successes</text:span><text:span text:style-name="T74_11">.<text:s/></text:span></text:p>
          </text:list-item>
        </text:list>
        <text:p text:style-name="P75"><text:span text:style-name="T75_1">Recommendations</text:span></text:p>
        <text:p text:style-name="P76"><text:span text:style-name="T76_1">Recommendations<text:s/>are<text:s/>divided<text:s/>into<text:s/></text:span><text:span text:style-name="T76_2">two</text:span><text:span text:style-name="T76_3"><text:s/></text:span><text:span text:style-name="T76_4">categories:<text:s/></text:span><text:span text:style-name="T76_5">delivering<text:s/>a<text:s/>responsible<text:s/></text:span><text:span text:style-name="T76_6">programme<text:s/>closure<text:s/>(</text:span><text:span text:style-name="T76_7">1,<text:s/>2</text:span><text:span text:style-name="T76_8">,<text:s/>3</text:span><text:span text:style-name="T76_9">)</text:span><text:span text:style-name="T76_10">;<text:s/></text:span><text:span text:style-name="T76_11">and<text:s/></text:span><text:span text:style-name="T76_12">preparing<text:s/>for<text:s/>the<text:s/></text:span><text:span text:style-name="T76_13">p</text:span><text:span text:style-name="T76_14">rogramme<text:s/>completion</text:span><text:span text:style-name="T76_15"><text:s/></text:span><text:span text:style-name="T76_16">review<text:s/></text:span><text:span text:style-name="T76_17">(PCR)<text:s/></text:span><text:span text:style-name="T76_18">(</text:span><text:span text:style-name="T76_19">4</text:span><text:span text:style-name="T76_20">,<text:s/>5</text:span><text:span text:style-name="T76_21">).</text:span><text:span text:style-name="T76_22"><text:s/></text:span><text:span text:style-name="T76_23">T</text:span><text:span text:style-name="T76_24">hese<text:s/>recommendations<text:s/></text:span><text:span text:style-name="T76_25">recognise<text:s/>that<text:s/></text:span><text:span text:style-name="T76_26">UKCIF<text:s/>has<text:s/>delivered<text:s/>change<text:s/>at<text:s/></text:span><text:span text:style-name="T76_27">multiple<text:s/></text:span><text:span text:style-name="T76_28">levels</text:span><text:span text:style-name="T76_29">:</text:span><text:span text:style-name="T76_30"><text:s/>at<text:s/>the<text:s/></text:span><text:span text:style-name="T76_31">strategic<text:s/>level</text:span><text:span text:style-name="T76_32"><text:s/></text:span><text:span text:style-name="T76_33">through</text:span><text:span text:style-name="T76_34"><text:s/></text:span><text:span text:style-name="T76_35">FCDO<text:s/>and<text:s/>CDB<text:s/></text:span><text:span text:style-name="T76_36">working<text:s/>in<text:s/>partnership</text:span><text:span text:style-name="T76_37"><text:s/></text:span><text:span text:style-name="T76_38">with<text:s/></text:span><text:span text:style-name="T76_39">countries</text:span><text:span text:style-name="T76_40"><text:s/>to<text:s/>reform<text:s/>policy</text:span><text:span text:style-name="T76_41"><text:s/>and<text:s/>systems</text:span><text:span text:style-name="T76_42">;<text:s/>at<text:s/>the<text:s/></text:span><text:span text:style-name="T76_43">portfolio<text:s/></text:span><text:span text:style-name="T76_44">level</text:span><text:span text:style-name="T76_45"><text:s/>by<text:s/>supporting<text:s/></text:span><text:span text:style-name="T76_46">peer<text:s/>to<text:s/>peer<text:s/>learning<text:s/>across<text:s/>a<text:s/>range<text:s/>of<text:s/>areas</text:span><text:span text:style-name="T76_47"><text:s/>and<text:s/>sharing<text:s/>good<text:s/>practice</text:span><text:span text:style-name="T76_48"><text:s/>across<text:s/>the<text:s/>region</text:span><text:span text:style-name="T76_49">;<text:s/></text:span><text:span text:style-name="T76_50">and<text:s/></text:span><text:span text:style-name="T76_51">at<text:s/>the<text:s/></text:span><text:span text:style-name="T76_52">project<text:s/>level</text:span><text:span text:style-name="T76_53"><text:s/>by<text:s/>delivering<text:s/>infrastructure<text:s/>assets<text:s/>that<text:s/>will<text:s/></text:span><text:span text:style-name="T76_54">accelerate</text:span><text:span text:style-name="T76_55"><text:s/>economic<text:s/>growth</text:span><text:span text:style-name="T76_56"><text:s/>and<text:s/>resilience</text:span><text:span text:style-name="T76_57">.</text:span></text:p>
        <text:p text:style-name="P77"><text:span text:style-name="T77_1">On<text:s/>responsible<text:s/>programme<text:s/>closure:</text:span></text:p>
        <text:list text:style-name="LS22" xml:id="list10">
          <text:list-item>
            <text:p text:style-name="P78"><text:span text:style-name="T78_1">Recommendation<text:s/></text:span><text:span text:style-name="T78_2">1</text:span><text:span text:style-name="T78_3">:<text:s/>FCDO<text:s/>and<text:s/>CDB<text:s/>should<text:s/></text:span><text:span text:style-name="T78_4">update<text:s/>and<text:s/></text:span><text:span text:style-name="T78_5">finalise<text:s/>a</text:span><text:span text:style-name="T78_6"><text:s/></text:span><text:span text:style-name="T78_7">realistic<text:s/></text:span><text:span text:style-name="T78_8">programme<text:s/></text:span><text:span text:style-name="T78_9">closure<text:s/>plan</text:span><text:span text:style-name="T78_10">.<text:s/>The<text:s/></text:span><text:span text:style-name="T78_11">plan</text:span><text:span text:style-name="T78_12"><text:s/></text:span><text:span text:style-name="T78_13">should<text:s/>set<text:s/>out</text:span><text:span text:style-name="T78_14">:</text:span><text:span text:style-name="T78_15"><text:s/></text:span><text:span text:style-name="T78_16">realistic<text:s/>timescales<text:s/>and</text:span><text:span text:style-name="T78_17"><text:s/>accurate</text:span><text:span text:style-name="T78_18"><text:s/>disbursement<text:s/>profiles<text:s/>for<text:s/>all<text:s/>remaining<text:s/>projects</text:span><text:span text:style-name="T78_19">;<text:s/></text:span><text:span text:style-name="T78_20">manage<text:s/></text:span><text:span text:style-name="T78_21">risks<text:s/></text:span><text:span text:style-name="T78_22">and<text:s/>issues<text:s/></text:span><text:span text:style-name="T78_23">that<text:s/>have<text:s/>yet<text:s/>to<text:s/>be<text:s/>resolved<text:s/>including<text:s/>any<text:s/>funding<text:s/>shortfalls<text:s/></text:span><text:span text:style-name="T78_24">and<text:s/>ongoing<text:s/></text:span><text:span text:style-name="T78_25">legal<text:s/></text:span><text:span text:style-name="T78_26">disputes</text:span><text:span text:style-name="T78_27">;<text:s/></text:span><text:span text:style-name="T78_28">and</text:span><text:span text:style-name="T78_29"><text:s/>plan<text:s/>for</text:span><text:span text:style-name="T78_30"><text:s/></text:span><text:span text:style-name="T78_31">residual<text:s/>risks<text:s/>that<text:s/>may<text:s/>arise</text:span><text:span text:style-name="T78_32"><text:s/>in<text:s/>incomplete<text:s/>projects<text:s/>even<text:s/></text:span><text:span text:style-name="T78_33">after<text:s/></text:span><text:span text:style-name="T78_34">UKCIF<text:s/>grants<text:s/>have<text:s/>been</text:span><text:span text:style-name="T78_35"><text:s/>fully<text:s/>disbursed</text:span><text:span text:style-name="T78_36">.<text:s/></text:span><text:span text:style-name="T78_37">Beneficiary<text:s/>countries<text:s/></text:span><text:span text:style-name="T78_38">should</text:span><text:span text:style-name="T78_39"><text:s/></text:span><text:span text:style-name="T78_40">consider<text:s/></text:span><text:span text:style-name="T78_41">identify</text:span><text:span text:style-name="T78_42">ing</text:span><text:span text:style-name="T78_43"><text:s/>alternative<text:s/>financing<text:s/>options</text:span><text:span text:style-name="T78_44"><text:s/>(including<text:s/>CDB<text:s/>loans)</text:span><text:span text:style-name="T78_45"><text:s/>to<text:s/>avoid<text:s/>any<text:s/>projects</text:span><text:span text:style-name="T78_46"><text:s/>facing<text:s/>reductions<text:s/>in<text:s/>scope<text:s/>and/or<text:s/>financing<text:s/>gaps</text:span><text:span text:style-name="T78_47"><text:s/>once<text:s/>access<text:s/>to<text:s/>UKCIF<text:s/>grants<text:s/>ends<text:s/>in<text:s/>September<text:s/>2026</text:span><text:span text:style-name="T78_48">.</text:span><text:span text:style-name="T78_49"><text:s/>[</text:span><text:span text:style-name="T78_50">action<text:s/>immediately</text:span><text:span text:style-name="T78_51">].</text:span></text:p>
          </text:list-item>
          <text:list-item>
            <text:p text:style-name="P79"><text:span text:style-name="T79_1">Recommendation<text:s/></text:span><text:span text:style-name="T79_2">2</text:span><text:span text:style-name="T79_3">:<text:s/></text:span><text:span text:style-name="T79_4">As<text:s/>part<text:s/>of<text:s/>the<text:s/></text:span><text:span text:style-name="T79_5">programme<text:s/>closure<text:s/>plan</text:span><text:span text:style-name="T79_6">,<text:s/></text:span><text:span text:style-name="T79_7">FCDO<text:s/>and<text:s/>CDB<text:s/>should<text:s/></text:span><text:span text:style-name="T79_8">improve<text:s/></text:span><text:span text:style-name="T79_9">the<text:s/>accuracy<text:s/>of<text:s/>financial<text:s/>forecasting</text:span><text:span text:style-name="T79_10">,<text:s/>particularly<text:s/></text:span><text:span text:style-name="T79_11">focusing<text:s/>on</text:span><text:span text:style-name="T79_12"><text:s/></text:span><text:span text:style-name="T79_13">at-risk<text:s/>projects<text:s/>(</text:span><text:span text:style-name="T79_14">e.g.<text:s/></text:span><text:span text:style-name="T79_15">Dominica,<text:s/>Grenada,<text:s/>Monserrat)</text:span><text:span text:style-name="T79_16"><text:s/>over<text:s/>the<text:s/>remaining<text:s/>lifetime<text:s/>of<text:s/>the<text:s/>UKCIF<text:s/>programme</text:span><text:span text:style-name="T79_17">.<text:s/></text:span><text:span text:style-name="T79_18">FCDO<text:s/>and<text:s/>CDB<text:s/>could<text:s/>consider<text:s/></text:span><text:span text:style-name="T79_19">the<text:s/>relevance<text:s/>of<text:s/></text:span><text:span text:style-name="T79_20">reference<text:s/>class<text:s/>forecasting<text:s/></text:span><text:span text:style-name="T79_21">(RCF)<text:s/></text:span><text:span text:style-name="T79_22">as<text:s/>a</text:span><text:span text:style-name="T79_23"><text:s/></text:span><text:span text:style-name="T79_24">longer-term</text:span><text:span text:style-name="T79_25"><text:s/>option<text:s/></text:span><text:span text:style-name="T79_26">for<text:s/>improving</text:span><text:span text:style-name="T79_27"><text:s/>timescale<text:s/>and<text:s/>budget<text:s/></text:span><text:span text:style-name="T79_28">forecasts</text:span><text:span text:style-name="T79_29">.<text:s/>RCF<text:s/>is<text:s/>a</text:span><text:span text:style-name="T79_30">n</text:span><text:span text:style-name="T79_31"><text:s/>approach<text:s/>tha</text:span><text:span text:style-name="T79_32">t</text:span><text:span text:style-name="T79_33"><text:s/>accurately<text:s/>estimate</text:span><text:span text:style-name="T79_34">s</text:span><text:span text:style-name="T79_35"><text:s/>the<text:s/>quantum<text:s/>of<text:s/>days<text:s/>and<text:s/>budget<text:s/>required<text:s/>for<text:s/>project<text:s/>completion.<text:s/></text:span><text:span text:style-name="T79_36">Most</text:span><text:span text:style-name="T79_37"><text:s/></text:span><text:span text:style-name="T79_38">of<text:s/>the<text:s/>UKCIF<text:s/>projects<text:s/>have<text:s/>experienced<text:s/>time<text:s/>and<text:s/>cost<text:s/>overruns<text:s/>due<text:s/>to<text:s/>underestimation<text:s/>of<text:s/>risks</text:span><text:span text:style-name="T79_39"><text:s/>and</text:span><text:span text:style-name="T79_40"><text:s/>(over)optimis</text:span><text:span text:style-name="T79_41">m</text:span><text:span text:style-name="T79_42"><text:s/></text:span><text:span text:style-name="T79_43">–</text:span><text:span text:style-name="T79_44"><text:s/></text:span><text:span text:style-name="T79_45">a<text:s/></text:span><text:span text:style-name="T79_46">pattern<text:s/></text:span><text:span text:style-name="T79_47">seen</text:span><text:span text:style-name="T79_48"><text:s/>in</text:span><text:span text:style-name="T79_49"><text:s/>(other)</text:span><text:span text:style-name="T79_50"><text:s/>infrastructure<text:s/>projects<text:s/>in<text:s/>the<text:s/>region</text:span><text:span text:style-name="T79_51"><text:note text:note-class="footnote"><text:note-citation/><text:note-body><text:p text:style-name="P80"><text:span text:style-name="T80_1"><text:s/></text:span><text:span text:style-name="T80_2">Research<text:s/>indicates<text:s/>that<text:s/>projects<text:s/>in<text:s/>the<text:s/>Caribbean<text:s/>have<text:s/>much<text:s/>higher<text:s/>cost<text:s/>overruns<text:s/>(48%)<text:s/>than<text:s/>the<text:s/>world<text:s/>average<text:s/>(28%).<text:s/>Cost<text:s/>overruns<text:s/>financed<text:s/>by<text:s/>MDBs<text:s/>in<text:s/>the<text:s/>Caribbean<text:s/>average<text:s/>17–22%.</text:span></text:p></text:note-body></text:note></text:span><text:span text:style-name="T80_3">.</text:span><text:span text:style-name="T80_4"><text:s/></text:span><text:span text:style-name="T80_5">[action<text:s/>immediately].</text:span></text:p>
          </text:list-item>
          <text:list-item>
            <text:p text:style-name="P81"><text:span text:style-name="T81_1">Recommendation<text:s/>3</text:span><text:span text:style-name="T81_2">:<text:s/>In<text:s/>the<text:s/>final<text:s/>year,<text:s/>FCDO<text:s/>and<text:s/>CDB<text:s/>should<text:s/></text:span><text:span text:style-name="T81_3">increase<text:s/>their</text:span><text:span text:style-name="T81_4"><text:s/>f</text:span><text:span text:style-name="T81_5">ocus<text:s/>on<text:s/>sustainability</text:span><text:span text:style-name="T81_6">,<text:s/>including<text:s/>working<text:s/>with<text:s/>beneficiary<text:s/>countries<text:s/>to<text:s/>produce<text:s/>structured<text:s/>operations<text:s/>and<text:s/>maintenance<text:s/>(O&amp;M)<text:s/>plans<text:s/>underpinned<text:s/>by<text:s/>dedicated<text:s/>resource<text:s/>commitments.<text:s/>Beneficiary<text:s/>countries<text:s/>should<text:s/>aim<text:s/>for<text:s/>a<text:s/>functioning<text:s/>and<text:s/>resourced<text:s/>cycle<text:s/>of<text:s/>inspection,<text:s/>planning,<text:s/>repair<text:s/>and<text:s/>upgrading,<text:s/>while<text:s/>using<text:s/>data<text:s/>that<text:s/>enables<text:s/>preventative<text:s/>maintenance.<text:s/>Good<text:s/>O&amp;M<text:s/>plans<text:s/>will<text:s/>be<text:s/>imperative<text:s/>to<text:s/>the</text:span><text:span text:style-name="T81_7"><text:s/>long-term</text:span><text:span text:style-name="T81_8"><text:s/>sustainability<text:s/>of<text:s/>UKCIF<text:s/>capital<text:s/>investments.</text:span></text:p>
          </text:list-item>
        </text:list>
        <text:p text:style-name="P82"/>
        <text:p text:style-name="P83"><text:span text:style-name="T83_1">On<text:s/>preparing<text:s/>for<text:s/>the<text:s/>programme<text:s/>completion<text:s/>review:</text:span></text:p>
        <text:list text:style-name="LS22" xml:id="list13" text:continue-list="list10">
          <text:list-item>
            <text:p text:style-name="P84"><text:span text:style-name="T84_1">Recommendation<text:s/></text:span><text:span text:style-name="T84_2">4</text:span><text:span text:style-name="T84_3">.</text:span><text:span text:style-name="T84_4"><text:s/></text:span><text:span text:style-name="T84_5">As<text:s/>part<text:s/>of<text:s/>the<text:s/></text:span><text:span text:style-name="T84_6">PCR</text:span><text:span text:style-name="T84_7">,<text:s/></text:span><text:span text:style-name="T84_8">FCDO<text:s/>should</text:span><text:span text:style-name="T84_9"><text:s/></text:span><text:span text:style-name="T84_10">consider<text:s/></text:span><text:span text:style-name="T84_11">undertak</text:span><text:span text:style-name="T84_12">ing</text:span><text:span text:style-name="T84_13"><text:s/>a</text:span><text:span text:style-name="T84_14">n</text:span><text:span text:style-name="T84_15"><text:s/></text:span><text:span text:style-name="T84_16">analysis</text:span><text:span text:style-name="T84_17"><text:s/></text:span><text:span text:style-name="T84_18">of<text:s/>how<text:s/>resettlement<text:s/>actions<text:s/>plans<text:s/>have<text:s/>been<text:s/>delivered</text:span><text:span text:style-name="T84_19">,<text:s/>particularly<text:s/>in<text:s/></text:span><text:span text:style-name="T84_20">Antigua<text:s/>and<text:s/>Barbuda,</text:span><text:span text:style-name="T84_21"><text:s/>Saint<text:s/>Vincent<text:s/>and<text:s/>the<text:s/>Grenadines,</text:span><text:span text:style-name="T84_22"><text:s/></text:span><text:span text:style-name="T84_23">and<text:s/></text:span><text:span text:style-name="T84_24">Dominica</text:span><text:span text:style-name="T84_25">.<text:s/></text:span><text:span text:style-name="T84_26">The</text:span><text:span text:style-name="T84_27">re<text:s/>are<text:s/>lessons<text:s/>to<text:s/>be<text:s/>drawn<text:s/>from<text:s/>operating<text:s/>with<text:s/>an</text:span><text:span text:style-name="T84_28"><text:s/>absence<text:s/>of<text:s/>clear<text:s/>property<text:s/>rights</text:span><text:span text:style-name="T84_29">,</text:span><text:span text:style-name="T84_30"><text:s/>lack<text:s/>of<text:s/>clear<text:s/>compensation<text:s/>policies</text:span><text:span text:style-name="T84_31"><text:s/>and<text:s/></text:span><text:span text:style-name="T84_32">inter-</text:span><text:span text:style-name="T84_33">ministerial</text:span><text:span text:style-name="T84_34"><text:s/>co-ordination<text:s/>issues<text:s/></text:span><text:span text:style-name="T84_35">may<text:s/></text:span><text:span text:style-name="T84_36">have<text:s/>had<text:s/>a</text:span><text:span text:style-name="T84_37">n<text:s/>impact</text:span><text:span text:style-name="T84_38"><text:s/>on<text:s/></text:span><text:span text:style-name="T84_39">time<text:s/>and<text:s/>cost</text:span><text:span text:style-name="T84_40"><text:s/></text:span><text:span text:style-name="T84_41">overruns</text:span><text:span text:style-name="T84_42">,<text:s/>as<text:s/>well<text:s/>as<text:s/>carrying<text:s/>social<text:s/>and<text:s/>reputational<text:s/>risks</text:span><text:span text:style-name="T84_43"><text:s/>[by<text:s/></text:span><text:span text:style-name="T84_44">December</text:span><text:span text:style-name="T84_45"><text:s/></text:span><text:span text:style-name="T84_46">2026]</text:span><text:span text:style-name="T84_47">.</text:span></text:p>
          </text:list-item>
          <text:list-item>
            <text:p text:style-name="P85"><text:span text:style-name="T85_1">Recommendation<text:s/></text:span><text:span text:style-name="T85_2">5</text:span><text:span text:style-name="T85_3">:<text:s/></text:span><text:span text:style-name="T85_4">A</text:span><text:span text:style-name="T85_5">s<text:s/>pa</text:span><text:span text:style-name="T85_6">rt<text:s/>of<text:s/>the</text:span><text:span text:style-name="T85_7"><text:s/></text:span><text:span text:style-name="T85_8">PCR</text:span><text:span text:style-name="T85_9">,<text:s/>FCDO<text:s/>should</text:span><text:span text:style-name="T85_10"><text:s/></text:span><text:span text:style-name="T85_11">consider</text:span><text:span text:style-name="T85_12"><text:s/></text:span><text:span text:style-name="T85_13">whether</text:span><text:span text:style-name="T85_14"><text:s/></text:span><text:span text:style-name="T85_15">the<text:s/>UKCIF<text:s/>projects<text:s/>that<text:s/>were<text:s/>broken<text:s/>down<text:s/>into<text:s/>smaller<text:s/>procurement<text:s/>lots<text:s/></text:span><text:span text:style-name="T85_16">were<text:s/>delivered<text:s/>more<text:s/>efficiently</text:span><text:span text:style-name="T85_17"><text:s/></text:span><text:span text:style-name="T85_18">than<text:s/>the<text:s/>large</text:span><text:span text:style-name="T85_19">r</text:span><text:span text:style-name="T85_20"><text:s/></text:span><text:span text:style-name="T85_21">single</text:span><text:span text:style-name="T85_22"><text:s/>lot<text:s/>projects</text:span><text:span text:style-name="T85_23">.<text:s/>Evidence<text:s/>suggests<text:s/>that<text:s/></text:span><text:span text:style-name="T85_24">large,<text:s/>one-off<text:s/>infrastructure<text:s/>projects</text:span><text:span text:style-name="T85_25"><text:s/>generally</text:span><text:span text:style-name="T85_26"><text:s/>perform<text:s/>worse<text:s/>than<text:s/>(relatively)<text:s/>small,<text:s/>modular<text:s/>ones</text:span><text:span text:style-name="T85_27"><text:note text:note-class="footnote"><text:note-citation/><text:note-body><text:p text:style-name="P86"><text:span text:style-name="T86_1">This<text:s/></text:span><text:span text:style-name="T86_2"><text:a xlink:type="simple" xlink:href="https://fcogovuk.sharepoint.com/teams/UKCaribbeanInfrastructureFundDFID/Shared%20Documents/04.%20Monitoring,%20Evaluation%20and%20Learning/01.%20Annual%20Reviews/Annual%20Review%2010%20(2025)/AR%20Drafting/OGP_Masterbuilder-Heuristics.pdf"><text:span text:style-name="T86_3">philosophy</text:span></text:a></text:span><text:span text:style-name="T86_4"><text:s/>is<text:s/>based<text:s/>on<text:s/>the<text:s/></text:span><text:span text:style-name="T86_5"><text:a xlink:type="simple" xlink:href="https://public.digital/the-radical-how"><text:span text:style-name="T86_6">principle<text:s/>of<text:s/>funding<text:s/>multidisciplinary<text:s/>teams</text:span></text:a></text:span><text:span text:style-name="T86_7"><text:s/>(not<text:s/>projects</text:span><text:span text:style-name="T86_8">)</text:span><text:span text:style-name="T86_9"><text:s/>which<text:s/>have<text:s/>the<text:s/>freedom<text:s/>to<text:s/>test<text:s/>different<text:s/>approaches,<text:s/>fail<text:s/>and<text:s/>learn<text:s/>from<text:s/>their<text:s/>experiences.</text:span></text:p></text:note-body></text:note></text:span><text:span text:style-name="T86_10">.<text:s/></text:span><text:span text:style-name="T86_11">L</text:span><text:span text:style-name="T86_12">arge</text:span><text:span text:style-name="T86_13"><text:s/>and<text:s/>complex</text:span><text:span text:style-name="T86_14"><text:s/></text:span><text:span text:style-name="T86_15">projects<text:s/></text:span><text:span text:style-name="T86_16">could</text:span><text:span text:style-name="T86_17"><text:s/></text:span><text:span text:style-name="T86_18">be</text:span><text:span text:style-name="T86_19"><text:s/></text:span><text:span text:style-name="T86_20">less<text:s/></text:span><text:span text:style-name="T86_21">compatible<text:s/>with<text:s/>shallow<text:s/>labour<text:s/>pools</text:span><text:span text:style-name="T86_22"><text:s/>and<text:s/></text:span><text:span text:style-name="T86_23">smaller</text:span><text:span text:style-name="T86_24"><text:s/>contractors</text:span><text:span text:style-name="T86_25"><text:s/></text:span><text:span text:style-name="T86_26">in<text:s/>the<text:s/>Caribbean</text:span><text:span text:style-name="T86_27">,<text:s/>although<text:s/>any<text:s/>relationship<text:s/>is<text:s/>likely<text:s/>to<text:s/>be<text:s/>context<text:s/>and<text:s/>project</text:span><text:span text:style-name="T86_28"><text:s/></text:span><text:span text:style-name="T86_29">specific</text:span><text:span text:style-name="T86_30">.</text:span><text:span text:style-name="T86_31"><text:s/></text:span><text:span text:style-name="T86_32">[by<text:s/></text:span><text:span text:style-name="T86_33">December</text:span><text:span text:style-name="T86_34"><text:s/></text:span><text:span text:style-name="T86_35">2026]</text:span><text:span text:style-name="T86_36">.</text:span></text:p>
          </text:list-item>
        </text:list>
        <text:p text:style-name="P87"/>
        <text:h text:style-name="P88" text:outline-level="2"><text:span text:style-name="T88_1">B:<text:s/>THEORY<text:s/>OF<text:s/>CHANGE<text:s/>AND<text:s/>PROGRESS<text:s/>TOWARDS<text:s/>OUTCOMES</text:span></text:h>
        <text:p text:style-name="P89"><text:span text:style-name="T89_1">Summarise<text:s/>the<text:s/>programme’s<text:s/></text:span><text:span text:style-name="T89_2"><text:a xlink:type="simple" xlink:href="https://fcogovuk.sharepoint.com/teams/prof/_layouts/15/Doc.aspx?OR=teams&amp;action=edit&amp;sourcedoc=%7bE730D961-222B-456A-A1B3-DE32308F404E%7d"><text:span text:style-name="T89_3">theory<text:s/>of<text:s/>change</text:span></text:a></text:span><text:span text:style-name="T89_4">,<text:s/>including<text:s/>any<text:s/>changes<text:s/>to<text:s/>outcome<text:s/>and<text:s/>impact<text:s/>indicators<text:s/>from<text:s/>the<text:s/>original<text:s/>business<text:s/>case</text:span></text:p>
        <text:p text:style-name="P90"><text:span text:style-name="T90_1">The<text:s/>UKCIF<text:s/></text:span><text:span text:style-name="T90_2">t</text:span><text:span text:style-name="T90_3">heory<text:s/>of<text:s/></text:span><text:span text:style-name="T90_4">c</text:span><text:span text:style-name="T90_5">hange<text:s/>was<text:s/>refined<text:s/>in<text:s/>202</text:span><text:span text:style-name="T90_6">1</text:span><text:span text:style-name="T90_7"><text:s/></text:span><text:span text:style-name="T90_8">and</text:span><text:span text:style-name="T90_9"><text:s/>has<text:s/>remained<text:s/>unchanged<text:s/>since.<text:s/></text:span><text:span text:style-name="T90_10">T</text:span><text:span text:style-name="T90_11">he</text:span><text:span text:style-name="T90_12"><text:s/></text:span><text:span text:style-name="T90_13">mid-term<text:s/></text:span><text:span text:style-name="T90_14">review</text:span><text:span text:style-name="T90_15"><text:s/>(published<text:s/>in<text:s/>2021)</text:span><text:span text:style-name="T90_16"><text:s/>recommended<text:s/>that<text:s/>UKCIF<text:s/>“should<text:s/>also<text:s/>define<text:s/>strategies<text:s/>for<text:s/>certain<text:s/>projects<text:s/>or<text:s/>countries<text:s/>where<text:s/>there<text:s/>is<text:s/>greater<text:s/>potential<text:s/>to<text:s/>contribute<text:s/>to<text:s/>medium-term<text:s/>outcomes<text:s/>in<text:s/>the<text:s/></text:span><text:span text:style-name="T90_17">t</text:span><text:span text:style-name="T90_18">heory<text:s/>of<text:s/></text:span><text:span text:style-name="T90_19">c</text:span><text:span text:style-name="T90_20">hange”.<text:s/></text:span><text:span text:style-name="T90_21">For<text:s/>example,<text:s/>t</text:span><text:span text:style-name="T90_22">he<text:s/></text:span><text:span text:style-name="T90_23">b</text:span><text:span text:style-name="T90_24">usiness<text:s/></text:span><text:span text:style-name="T90_25">c</text:span><text:span text:style-name="T90_26">ase<text:s/>addendum<text:s/></text:span><text:span text:style-name="T90_27">stated<text:s/>that<text:s/></text:span><text:span text:style-name="T90_28">UKCIF<text:s/>will<text:s/>deliver<text:s/>“</text:span><text:span text:style-name="T90_29">fundamental<text:s/>change<text:s/>to<text:s/>the<text:s/>operation<text:s/>and<text:s/>maintenance<text:s/>of<text:s/>these<text:s/>systems<text:s/>through<text:s/>reform<text:s/>and<text:s/>restructuring<text:s/>of<text:s/>the<text:s/>Dominica<text:s/>Water<text:s/>and<text:s/>Sewerage<text:s/>Company</text:span><text:span text:style-name="T90_30">”.</text:span></text:p>
        <text:p text:style-name="P91"><text:span text:style-name="T91_1">These<text:s/></text:span><text:span text:style-name="T91_2">statements<text:s/>indicate<text:s/>that<text:s/>c</text:span><text:span text:style-name="T91_3">aptur</text:span><text:span text:style-name="T91_4">ing<text:s/>the<text:s/>impact<text:s/>of<text:s/></text:span><text:span text:style-name="T91_5">the<text:s/>programme<text:s/>at</text:span><text:span text:style-name="T91_6"><text:s/>all<text:s/>the<text:s/>levels<text:s/></text:span><text:span text:style-name="T91_7">where<text:s/>it<text:s/>is</text:span><text:span text:style-name="T91_8"><text:s/>seeking<text:s/>change</text:span><text:span text:style-name="T91_9"><text:s/>(project,<text:s/>programme,<text:s/>system)</text:span><text:span text:style-name="T91_10"><text:s/>is<text:s/></text:span><text:span text:style-name="T91_11">essential</text:span><text:span text:style-name="T91_12">.<text:s/></text:span><text:span text:style-name="T91_13">However,</text:span><text:span text:style-name="T91_14"><text:s/>there<text:s/>is<text:s/>no<text:s/></text:span><text:span text:style-name="T91_15">indicator<text:s/>in<text:s/>the<text:s/>UKCIF<text:s/>log</text:span><text:span text:style-name="T91_16"><text:s/></text:span><text:span text:style-name="T91_17">frame<text:s/>which<text:s/>tracks<text:s/>systems</text:span><text:span text:style-name="T91_18"><text:s/>and<text:s/>structures</text:span><text:span text:style-name="T91_19"><text:s/>that<text:s/>the<text:s/>programme<text:s/>has<text:s/></text:span><text:span text:style-name="T91_20">supported<text:s/>countries<text:s/>to<text:s/>develop.<text:s/></text:span><text:span text:style-name="T91_21">For<text:s/>example,<text:s/></text:span><text:span text:style-name="T91_22">in<text:s/>future<text:s/>programmes,<text:s/></text:span><text:span text:style-name="T91_23">the<text:s/>causal<text:s/>logic<text:s/>for<text:s/>O&amp;M<text:s/>could<text:s/>be<text:s/>developed<text:s/>further<text:s/>by<text:s/>introduc</text:span><text:span text:style-name="T91_24">ing<text:s/>an<text:s/>indicator</text:span><text:span text:style-name="T91_25"><text:s/></text:span><text:span text:style-name="T91_26">which<text:s/>assesses<text:s/>whether<text:s/>a<text:s/></text:span><text:span text:style-name="T91_27">country<text:s/>ha</text:span><text:span text:style-name="T91_28">s</text:span><text:span text:style-name="T91_29"><text:s/>a<text:s/>functioning<text:s/>cycle<text:s/>of<text:s/>inspection,<text:s/>planning<text:s/>and<text:s/>repair</text:span><text:span text:style-name="T91_30">.<text:s/></text:span><text:span text:style-name="T91_31">T</text:span><text:span text:style-name="T91_32">here<text:s/>is<text:s/>no</text:span><text:span text:style-name="T91_33"><text:s/>quantitative<text:s/>baseline<text:s/>which<text:s/>specifies<text:s/>what</text:span><text:span text:style-name="T91_34"><text:s/>‘</text:span><text:span text:style-name="T91_35">adequate</text:span><text:span text:style-name="T91_36">’</text:span><text:span text:style-name="T91_37"><text:s/></text:span><text:span text:style-name="T91_38">mea</text:span><text:span text:style-name="T91_39">n</text:span><text:span text:style-name="T91_40">s</text:span><text:span text:style-name="T91_41"><text:s/>in<text:s/>the<text:s/>context<text:s/>of<text:s/></text:span><text:span text:style-name="T91_42">outcome<text:s/>indicator<text:s/>five<text:s/></text:span><text:span text:style-name="T91_43">(</text:span><text:span text:style-name="T91_44">i</text:span><text:span text:style-name="T91_45">.</text:span><text:span text:style-name="T91_46">e.<text:s/></text:span><text:span text:style-name="T91_47">“</text:span><text:span text:style-name="T91_48">a</text:span><text:span text:style-name="T91_49">dequate<text:s/>funding<text:s/>available<text:s/>in<text:s/>following<text:s/>year's<text:s/>budget<text:s/>for<text:s/>operations<text:s/>and<text:s/>maintenance<text:s/>of<text:s/>UKCIF<text:s/>infrastructur</text:span><text:span text:style-name="T91_50">e</text:span><text:span text:style-name="T91_51">”)</text:span><text:span text:style-name="T91_52"><text:s/></text:span><text:span text:style-name="T91_53">–<text:s/>this<text:s/>gap<text:s/></text:span><text:span text:style-name="T91_54">could<text:s/></text:span><text:span text:style-name="T91_55">now</text:span><text:span text:style-name="T91_56"><text:s/>be<text:s/>filled<text:s/></text:span><text:span text:style-name="T91_57">by<text:s/>drawing<text:s/>on</text:span><text:span text:style-name="T91_58"><text:s/>the<text:s/>co</text:span><text:span text:style-name="T91_59">st<text:s/>of<text:s/>deferred<text:s/>maintenance<text:s/>analysis.</text:span></text:p>
        <text:p text:style-name="P92"><text:span text:style-name="T92_1">Describe<text:s/>where<text:s/>the<text:s/>programme<text:s/>is<text:s/>on/off<text:s/>track<text:s/>to<text:s/>contribute<text:s/>to<text:s/>the<text:s/>expected<text:s/></text:span><text:span text:style-name="T92_2">outcome</text:span><text:span text:style-name="T92_3">s<text:s/>and<text:s/>impact.<text:s/>What<text:s/>action<text:s/>is<text:s/>planned<text:s/>in<text:s/></text:span><text:span text:style-name="T92_4">the<text:s/>year<text:s/>ahead?</text:span></text:p>
        <text:p text:style-name="P93"><text:span text:style-name="T93_1">Delays<text:s/>in<text:s/>implementation<text:s/>and</text:span><text:span text:style-name="T93_2"><text:s/>changes<text:s/>in</text:span><text:span text:style-name="T93_3"><text:s/></text:span><text:span text:style-name="T93_4">project</text:span><text:span text:style-name="T93_5"><text:s/>scope<text:s/>are<text:s/>the<text:s/></text:span><text:span text:style-name="T93_6">main<text:s/></text:span><text:span text:style-name="T93_7">factors<text:s/>that</text:span><text:span text:style-name="T93_8"><text:s/>are<text:s/>inhibiting<text:s/>the<text:s/>programme<text:s/>from<text:s/></text:span><text:span text:style-name="T93_9">achieving<text:s/>its<text:s/>expected<text:s/>outcomes.<text:s/>As<text:s/>of<text:s/>January<text:s/>202</text:span><text:span text:style-name="T93_10">6</text:span><text:span text:style-name="T93_11">:</text:span><text:span text:style-name="T93_12"><text:s/></text:span></text:p>
        <text:list text:style-name="LS2" xml:id="list15">
          <text:list-item>
            <text:p text:style-name="P94"><text:span text:style-name="T94_1">11</text:span><text:span text:style-name="T94_2"><text:s/></text:span><text:span text:style-name="T94_3">of<text:s/>the</text:span><text:span text:style-name="T94_4"><text:s/></text:span><text:span text:style-name="T94_5">13<text:s/></text:span><text:span text:style-name="T94_6">projects<text:s/>in<text:s/>the<text:s/>UKCIF<text:s/>portfolio<text:s/>are</text:span><text:span text:style-name="T94_7"><text:s/>expected<text:s/>to<text:s/>achieve<text:s/>completion<text:s/>by</text:span><text:span text:style-name="T94_8"><text:s/></text:span><text:span text:style-name="T94_9">September</text:span><text:span text:style-name="T94_10">.<text:s/></text:span></text:p>
          </text:list-item>
          <text:list-item>
            <text:p text:style-name="P95"><text:span text:style-name="T95_1">Six<text:s/></text:span><text:span text:style-name="T95_2">of<text:s/>those</text:span><text:span text:style-name="T95_3"><text:s/>projects</text:span><text:span text:style-name="T95_4"><text:s/></text:span><text:span text:style-name="T95_5">(Antigua</text:span><text:span text:style-name="T95_6"><text:s/>road</text:span><text:span text:style-name="T95_7">,<text:s/></text:span><text:span text:style-name="T95_8">Barbuda<text:s/></text:span><text:span text:style-name="T95_9">e</text:span><text:span text:style-name="T95_10">nergy,</text:span><text:span text:style-name="T95_11"><text:s/></text:span><text:span text:style-name="T95_12">Belize<text:s/>roads</text:span><text:span text:style-name="T95_13">,</text:span><text:span text:style-name="T95_14"><text:s/>Jama</text:span><text:span text:style-name="T95_15">ica<text:s/>(Essex<text:s/>Valley<text:s/>Agricultural<text:s/>Development<text:s/>Project)</text:span><text:span text:style-name="T95_16">,</text:span><text:span text:style-name="T95_17"><text:s/>S</text:span><text:span text:style-name="T95_18">ain</text:span><text:span text:style-name="T95_19">t<text:s/>Vincent<text:s/>and<text:s/>Grenadines<text:s/></text:span><text:span text:style-name="T95_20">p</text:span><text:span text:style-name="T95_21">ort</text:span><text:span text:style-name="T95_22">)</text:span><text:span text:style-name="T95_23"><text:s/></text:span><text:span text:style-name="T95_24">ha</text:span><text:span text:style-name="T95_25">ve</text:span><text:span text:style-name="T95_26"><text:s/>fully<text:s/>absorbed<text:s/>the<text:s/>UKCIF<text:s/>grant.</text:span><text:span text:style-name="T95_27"><text:s/></text:span></text:p>
          </text:list-item>
          <text:list-item>
            <text:p text:style-name="P96"><text:span text:style-name="T96_1">Two<text:s/>projects</text:span><text:span text:style-name="T96_2"><text:s/>Dominica<text:s/>(road)<text:s/>and<text:s/>Monserrat<text:s/>(port)<text:s/></text:span><text:span text:style-name="T96_3">are<text:s/>unlikely<text:s/>to<text:s/>draw-down<text:s/>allocated</text:span><text:span text:style-name="T96_4"><text:s/>UKCIF<text:s/>grant</text:span><text:span text:style-name="T96_5"><text:s/>funding</text:span><text:span text:style-name="T96_6"><text:s/>and<text:s/></text:span><text:span text:style-name="T96_7">comple</text:span><text:span text:style-name="T96_8">te</text:span><text:span text:style-name="T96_9"><text:s/>construction</text:span><text:span text:style-name="T96_10"><text:s/></text:span><text:span text:style-name="T96_11">before</text:span><text:span text:style-name="T96_12"><text:s/>September</text:span><text:span text:style-name="T96_13"><text:s/>2026</text:span><text:span text:style-name="T96_14">.</text:span></text:p>
          </text:list-item>
        </text:list>
        <text:p text:style-name="P97"><text:span text:style-name="T97_1">Delivery<text:s/>teams<text:s/>have<text:s/>accelerated<text:s/>the<text:s/>rate<text:s/>of</text:span><text:span text:style-name="T97_2"><text:s/>implementation<text:s/>of<text:s/></text:span><text:span text:style-name="T97_3">road<text:s/>and<text:s/>water</text:span><text:span text:style-name="T97_4"><text:s/>projects</text:span><text:span text:style-name="T97_5"><text:s/>in<text:s/>Dominica</text:span><text:span text:style-name="T97_6">,<text:s/></text:span><text:span text:style-name="T97_7">increasing<text:s/>the</text:span><text:span text:style-name="T97_8"><text:s/>levels<text:s/>of</text:span><text:span text:style-name="T97_9"><text:s/>disbursement.</text:span><text:span text:style-name="T97_10"><text:s/></text:span><text:span text:style-name="T97_11">We<text:s/>achieved<text:s/>a<text:s/>significant<text:s/>milestone<text:s/>in<text:s/></text:span><text:span text:style-name="T97_12">S</text:span><text:span text:style-name="T97_13">aint<text:s/>Lucia<text:s/>(road)<text:s/>with<text:s/>the<text:s/>completion<text:s/>of<text:s/>Millenium<text:s/>Highway</text:span><text:span text:style-name="T97_14"><text:s/>and<text:s/>c</text:span><text:span text:style-name="T97_15">apital<text:s/>works<text:s/>in<text:s/></text:span><text:span text:style-name="T97_16">Grenada<text:s/>(water)<text:s/>and<text:s/>Guyana<text:s/>(road)</text:span><text:span text:style-name="T97_17"><text:s/>progressed<text:s/>too.<text:s/></text:span><text:span text:style-name="T97_18">However,<text:s/></text:span><text:span text:style-name="T97_19">challenge</text:span><text:span text:style-name="T97_20">s<text:s/></text:span><text:span text:style-name="T97_21">in<text:s/>project<text:s/>execution<text:s/>have<text:s/>impeded<text:s/>progress<text:s/>in<text:s/></text:span><text:span text:style-name="T97_22">other<text:s/>projects,<text:s/>particularly<text:s/></text:span><text:span text:style-name="T97_23">Monserrat</text:span><text:span text:style-name="T97_24"><text:s/></text:span><text:span text:style-name="T97_25">where</text:span><text:span text:style-name="T97_26"><text:s/></text:span><text:span text:style-name="T97_27">disbursement<text:s/>rates<text:s/>declined<text:s/></text:span><text:span text:style-name="T97_28">relative<text:s/>to<text:s/>last<text:s/>year.</text:span></text:p>
        <text:p text:style-name="P98"><text:span text:style-name="T98_1">The<text:s/>continuation<text:s/>of<text:s/>project<text:s/>delivery,<text:s/></text:span><text:span text:style-name="T98_2">implementation<text:s/>of<text:s/>a<text:s/>programme<text:s/>closure<text:s/>plan</text:span><text:span text:style-name="T98_3"><text:s/>and<text:s/>the<text:s/>commissioning<text:s/>of<text:s/>a<text:s/>programme<text:s/>evaluation<text:s/>should<text:s/>provide<text:s/>a</text:span><text:span text:style-name="T98_4"><text:s/>clear</text:span><text:span text:style-name="T98_5"><text:s/>basis<text:s/>for<text:s/></text:span><text:span text:style-name="T98_6">ensuring<text:s/>that<text:s/>UKCIF<text:s/>achieves<text:s/>its<text:s/>objectives</text:span><text:span text:style-name="T98_7"><text:s/>(by<text:s/></text:span><text:span text:style-name="T98_8">deliver</text:span><text:span text:style-name="T98_9">ing</text:span><text:span text:style-name="T98_10"><text:s/>benefits<text:s/>for</text:span><text:span text:style-name="T98_11"><text:s/>economies<text:s/>and</text:span><text:span text:style-name="T98_12"><text:s/>local<text:s/>communities<text:s/>across<text:s/>the<text:s/>Caribbea</text:span><text:span text:style-name="T98_13">n)</text:span><text:span text:style-name="T98_14"><text:s/>and<text:s/>yields<text:s/>insights<text:s/>for<text:s/>future<text:s/>infrastructure<text:s/></text:span><text:span text:style-name="T98_15">programmes</text:span><text:span text:style-name="T98_16">.</text:span></text:p>
        <text:p text:style-name="P99"><text:span text:style-name="T99_1">Justify<text:s/>whether<text:s/>the<text:s/>programme<text:s/>should<text:s/>continue,<text:s/>based<text:s/>on<text:s/>its<text:s/>own<text:s/>merits<text:s/>and<text:s/>in<text:s/>the<text:s/>context<text:s/>of<text:s/>the<text:s/>wider<text:s/></text:span><text:span text:style-name="T99_2">portfolio.</text:span></text:p>
        <text:p text:style-name="P100"><text:span text:style-name="T100_1">The<text:s/>continuation<text:s/>of<text:s/>the<text:s/>UKCIF<text:s/>programme<text:s/></text:span><text:span text:style-name="T100_2">to<text:s/>its<text:s/>planned<text:s/>closure<text:s/>date<text:s/></text:span><text:span text:style-name="T100_3">is<text:s/>recommended.<text:s/></text:span><text:span text:style-name="T100_4">This<text:s/>will<text:s/>allow<text:s/>for<text:s/>the<text:s/>completion<text:s/>of<text:s/>several<text:s/>large<text:s/>and<text:s/>complex<text:s/>infrastructure<text:s/>projects<text:s/>and<text:s/>allow<text:s/>realisation<text:s/>of<text:s/>benefits.<text:s/></text:span><text:span text:style-name="T100_5">The<text:s/>p</text:span><text:span text:style-name="T100_6">rogramme<text:s/>is<text:s/>seen<text:s/>as<text:s/>beneficial<text:s/>to<text:s/>the<text:s/>region<text:s/>by<text:s/>key<text:s/>stakeholders<text:s/>including<text:s/></text:span><text:span text:style-name="T100_7">politicians<text:s/>and<text:s/></text:span><text:span text:style-name="T100_8">government<text:s/>counterparts.<text:s/>The<text:s/>programme’s<text:s/>emphasis<text:s/>on<text:s/>climate<text:s/>resilience,<text:s/>gender<text:s/>equality<text:s/>and<text:s/>social<text:s/>inclusion</text:span><text:span text:style-name="T100_9"><text:s/>have<text:s/>raised<text:s/>awareness<text:s/>and<text:s/>changed<text:s/>perceptions<text:s/>about<text:s/></text:span><text:span text:style-name="T100_10">infrastructure<text:s/>programming</text:span><text:span text:style-name="T100_11"><text:s/>in<text:s/>the<text:s/>region.</text:span></text:p>
        <text:p text:style-name="P101"/>
        <text:h text:style-name="P102" text:outline-level="2"><text:span text:style-name="T102_1">C.<text:s/>DETAILED<text:s/>OUTPUT<text:s/>SCORING</text:span><text:span text:style-name="T102_2"><text:s/></text:span></text:h>
        <text:p text:style-name="P103"/>
        <table:table table:style-name="Table4"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row table:style-name="Row9">
            <table:table-cell table:style-name="Cell44">
              <text:p text:style-name="P104"><text:span text:style-name="T104_1">Output<text:s/>Title</text:span></text:p>
            </table:table-cell>
            <table:table-cell table:style-name="Cell45" table:number-columns-spanned="4">
              <text:p text:style-name="P105"><text:span text:style-name="T105_1">Water<text:s/>and<text:s/>sanitation<text:s/>infrastructure<text:s/>provided</text:span></text:p>
            </table:table-cell>
            <table:covered-table-cell/>
            <table:covered-table-cell/>
            <table:covered-table-cell/>
          </table:table-row>
          <table:table-row table:style-name="Row10">
            <table:table-cell table:style-name="Cell46" table:number-columns-spanned="2">
              <text:p text:style-name="P106"><text:span text:style-name="T106_1">Output<text:s/>number:</text:span></text:p>
            </table:table-cell>
            <table:covered-table-cell/>
            <table:table-cell table:style-name="Cell47">
              <text:p text:style-name="P107"><text:span text:style-name="T107_1">1</text:span></text:p>
            </table:table-cell>
            <table:table-cell table:style-name="Cell48">
              <text:p text:style-name="P108"><text:span text:style-name="T108_1">Output<text:s/>Score:</text:span></text:p>
            </table:table-cell>
            <table:table-cell table:style-name="Cell49">
              <text:p text:style-name="P109"><text:span text:style-name="T109_1">A</text:span></text:p>
            </table:table-cell>
          </table:table-row>
          <table:table-row table:style-name="Row11">
            <table:table-cell table:style-name="Cell50" table:number-columns-spanned="2">
              <text:p text:style-name="P110"><text:span text:style-name="T110_1">Impact<text:s/>weighting<text:s/>(%):</text:span></text:p>
            </table:table-cell>
            <table:covered-table-cell/>
            <table:table-cell table:style-name="Cell51">
              <text:p text:style-name="P111"><text:span text:style-name="T111_1">6</text:span></text:p>
            </table:table-cell>
            <table:table-cell table:style-name="Cell52">
              <text:p text:style-name="P112"><text:span text:style-name="T112_1">Weighting<text:s/>revised<text:s/>since<text:s/>last<text:s/>AR?</text:span></text:p>
            </table:table-cell>
            <table:table-cell table:style-name="Cell53">
              <text:p text:style-name="P113"><text:span text:style-name="T113_1">No</text:span></text:p>
            </table:table-cell>
          </table:table-row>
        </table:table>
        <text:p text:style-name="P114"/>
        <table:table table:style-name="Table5">
          <table:table-column table:style-name="Column22"/>
          <table:table-column table:style-name="Column23"/>
          <table:table-column table:style-name="Column24"/>
          <table:table-row table:style-name="Row12">
            <table:table-cell table:style-name="Cell54">
              <text:p text:style-name="P115"><text:span text:style-name="T115_1">Indicator</text:span></text:p>
            </table:table-cell>
            <table:table-cell table:style-name="Cell55">
              <text:p text:style-name="P116"><text:span text:style-name="T116_1">Milestone<text:s/>for<text:s/>this<text:s/>review</text:span></text:p>
            </table:table-cell>
            <table:table-cell table:style-name="Cell56">
              <text:p text:style-name="P117"><text:span text:style-name="T117_1">Progress</text:span></text:p>
            </table:table-cell>
          </table:table-row>
          <table:table-row table:style-name="Row13">
            <table:table-cell table:style-name="Cell57">
              <text:p text:style-name="P118"><text:span text:style-name="T118_1">Number<text:s/>of<text:s/>households<text:s/>with<text:s/>access<text:s/>to<text:s/>improved<text:s/>sanitation<text:s/>and<text:s/>water<text:s/>supply<text:s/>disaggregated<text:s/>by<text:s/>male<text:s/>/<text:s/>female<text:s/>headed<text:s/>household</text:span></text:p>
            </table:table-cell>
            <table:table-cell table:style-name="Cell58">
              <text:p text:style-name="P119"><text:span text:style-name="T119_1">Dominica<text:s/>Water<text:s/>and<text:s/>Grenada<text:s/>Water<text:s/>on<text:s/>track<text:s/>to<text:s/>be<text:s/>completed<text:s/>by<text:s/>March<text:s/>2026</text:span></text:p>
            </table:table-cell>
            <table:table-cell table:style-name="Cell59">
              <text:p text:style-name="P120"><text:span text:style-name="T120_1">Dominica<text:s/>Water:</text:span><text:span text:style-name="T120_2"><text:s/></text:span><text:span text:style-name="T120_3">I</text:span><text:span text:style-name="T120_4">n<text:s/>Dec<text:s/>2025</text:span><text:span text:style-name="T120_5">,</text:span><text:span text:style-name="T120_6"><text:s/>was<text:s/>on<text:s/>track<text:s/>to</text:span><text:span text:style-name="T120_7"><text:s/>complet</text:span><text:span text:style-name="T120_8">e</text:span><text:span text:style-name="T120_9"><text:s/>by<text:s/>March<text:s/>2026</text:span><text:span text:style-name="T120_10">,<text:s/>albeit<text:s/>with<text:s/>high<text:s/>risk</text:span><text:span text:style-name="T120_11">.</text:span></text:p>
              <text:p text:style-name="P121"><text:span text:style-name="T121_1">Grenada<text:s/>Water:</text:span><text:span text:style-name="T121_2"><text:s/></text:span><text:span text:style-name="T121_3">In<text:s/>Dec<text:s/>2025,<text:s/>just<text:s/>encountered<text:s/>a<text:s/>d</text:span><text:span text:style-name="T121_4">elay</text:span><text:span text:style-name="T121_5"><text:s/>that<text:s/>will<text:s/>push</text:span><text:span text:style-name="T121_6"><text:s/>the<text:s/></text:span><text:span text:style-name="T121_7">completion<text:s/>date<text:s/></text:span><text:span text:style-name="T121_8">from<text:s/>March<text:s/></text:span><text:span text:style-name="T121_9">to<text:s/>July<text:s/>2026.</text:span></text:p>
            </table:table-cell>
          </table:table-row>
        </table:table>
        <text:p text:style-name="P122"><text:span text:style-name="T122_1">Good<text:s/>progress<text:s/>was<text:s/>made<text:s/>on<text:s/>both<text:s/>water<text:s/>projects<text:s/>this<text:s/>year</text:span><text:span text:style-name="T122_2">.<text:s/>Construction<text:s/>began<text:s/>in<text:s/>February</text:span><text:span text:style-name="T122_3"><text:s/>2025</text:span><text:span text:style-name="T122_4"><text:s/>in<text:s/>Dominica<text:s/>and<text:s/>in<text:s/></text:span><text:span text:style-name="T122_5">July<text:s/>2025<text:s/></text:span><text:span text:style-name="T122_6">in<text:s/></text:span><text:span text:style-name="T122_7">Grenada.<text:s/>Both<text:s/>projects<text:s/>implemented<text:s/>measures<text:s/>to<text:s/>accelerate<text:s/>implementation<text:s/>and</text:span><text:span text:style-name="T122_8"><text:s/>for<text:s/>most<text:s/>of<text:s/>the<text:s/>year<text:s/></text:span><text:span text:style-name="T122_9">remained</text:span><text:span text:style-name="T122_10"><text:s/>on<text:s/>track<text:s/>for<text:s/>a<text:s/>possible<text:s/>March</text:span><text:span text:style-name="T122_11"> </text:span><text:span text:style-name="T122_12">2026<text:s/>completion.<text:s/>However,<text:s/></text:span><text:span text:style-name="T122_13">in<text:s/>December<text:s/>the<text:s/>Grenada<text:s/>project<text:s/>encountered<text:s/>a<text:s/>delay<text:s/></text:span><text:span text:style-name="T122_14">in<text:s/>the<text:s/>delivery<text:s/>of<text:s/></text:span><text:span text:style-name="T122_15">the<text:s/></text:span><text:span text:style-name="T122_16">water</text:span><text:span text:style-name="T122_17"><text:s/>treatment<text:s/>plant</text:span><text:span text:style-name="T122_18">,<text:s/>which<text:s/>will<text:s/>push<text:s/>the<text:s/>likely<text:s/>completion<text:s/>date<text:s/>to<text:s/>July<text:s/>2026.<text:s/></text:span><text:span text:style-name="T122_19">Despite<text:s/>the<text:s/>late<text:s/>setback,<text:s/></text:span><text:span text:style-name="T122_20">this<text:s/>output<text:s/>has<text:s/>been<text:s/>scored<text:s/>an<text:s/>A<text:s/>in<text:s/>recognition<text:s/>of<text:s/>the<text:s/></text:span><text:span text:style-name="T122_21">positive<text:s/>progress<text:s/>made<text:s/>across<text:s/>most<text:s/>of<text:s/>the<text:s/>year.</text:span></text:p>
        <text:p text:style-name="P123"><text:span text:style-name="T123_1">Dominica<text:s/>Water<text:s/>Sector<text:s/>Strategic<text:s/>Development<text:s/>Project</text:span></text:p>
        <text:list text:style-name="LS4" xml:id="list18">
          <text:list-item>
            <text:p text:style-name="P124"><text:span text:style-name="T124_1">As<text:s/>of<text:s/></text:span><text:span text:style-name="T124_2">December</text:span><text:span text:style-name="T124_3"><text:s/>2025,<text:s/>the<text:s/>Dominica<text:s/>Water<text:s/>project<text:s/></text:span><text:span text:style-name="T124_4">was</text:span><text:span text:style-name="T124_5"><text:s/>54%<text:s/>complete</text:span><text:span text:style-name="T124_6"><text:s/>and<text:s/></text:span><text:span text:style-name="T124_7">was<text:s/>expected<text:s/>to</text:span><text:span text:style-name="T124_8"><text:s/></text:span><text:span text:style-name="T124_9">be<text:s/>completed</text:span><text:span text:style-name="T124_10"><text:s/></text:span><text:span text:style-name="T124_11">by<text:s/>March<text:s/>2026</text:span><text:span text:style-name="T124_12">,<text:s/>albeit<text:s/>with<text:s/>high<text:s/>risk</text:span><text:span text:style-name="T124_13">.<text:s/></text:span><text:span text:style-name="T124_14">Despite<text:s/>the<text:s/>good<text:s/>progress<text:s/>this<text:s/>year,<text:s/>i</text:span><text:span text:style-name="T124_15">mplementation</text:span><text:span text:style-name="T124_16"><text:s/>has<text:s/>been<text:s/></text:span><text:span text:style-name="T124_17">impeded</text:span><text:span text:style-name="T124_18"><text:s/>by<text:s/>procurement<text:s/>bottlenecks,<text:s/>land<text:s/>acquisition<text:s/>issues<text:s/>and<text:s/>technical<text:s/>constraints</text:span><text:span text:style-name="T124_19">.</text:span></text:p>
          </text:list-item>
          <text:list-item>
            <text:p text:style-name="P125"><text:span text:style-name="T125_1">The</text:span><text:span text:style-name="T125_2"><text:s/>construction<text:s/>of<text:s/>the<text:s/>Water<text:s/>Supply<text:s/>Systems</text:span><text:span text:style-name="T125_3"><text:s/>has<text:s/>progressed.<text:s/>T</text:span><text:span text:style-name="T125_4">he<text:s/>supply<text:s/>lines<text:s/>at<text:s/>Calibishie<text:s/>are<text:s/>mostly<text:s/>complete</text:span><text:span text:style-name="T125_5"><text:s/>(pending<text:s/>connections<text:s/>to<text:s/>pump<text:s/>stations<text:s/>and<text:s/>storage<text:s/>tanks)<text:s/></text:span><text:span text:style-name="T125_6">and<text:s/></text:span><text:span text:style-name="T125_7">Castle<text:s/></text:span><text:span text:style-name="T125_8">Bruce<text:s/>is<text:s/>a<text:s/>little<text:s/>further<text:s/>behind<text:s/>with<text:s/>supp</text:span><text:span text:style-name="T125_9">ly<text:s/>and<text:s/>distribution<text:s/>lines<text:s/>at<text:s/>30%<text:s/>completion</text:span><text:span text:style-name="T125_10">.</text:span><text:span text:style-name="T125_11"><text:s/>A</text:span><text:span text:style-name="T125_12">ll</text:span><text:span text:style-name="T125_13"><text:s/>pipes</text:span><text:span text:style-name="T125_14">,</text:span><text:span text:style-name="T125_15"><text:s/></text:span><text:span text:style-name="T125_16">nine</text:span><text:span text:style-name="T125_17"><text:s/>storage<text:s/>tanks<text:s/></text:span><text:span text:style-name="T125_18">and</text:span><text:span text:style-name="T125_19"><text:s/></text:span><text:span text:style-name="T125_20">six</text:span><text:span text:style-name="T125_21"><text:s/>fusion<text:s/>machines<text:s/>have<text:s/>been<text:s/>procured.</text:span></text:p>
          </text:list-item>
          <text:list-item>
            <text:p text:style-name="P126"><text:span text:style-name="T126_1">Engagement<text:s/>with<text:s/>local<text:s/>communities</text:span><text:span text:style-name="T126_2"><text:s/>has<text:s/>been<text:s/></text:span><text:span text:style-name="T126_3">effective</text:span><text:span text:style-name="T126_4">,</text:span><text:span text:style-name="T126_5"><text:s/>enabling<text:s/>people<text:s/></text:span><text:span text:style-name="T126_6">to<text:s/>engage<text:s/>with<text:s/>the<text:s/>project<text:s/></text:span><text:span text:style-name="T126_7">including<text:s/>those</text:span><text:span text:style-name="T126_8"><text:s/>who<text:s/></text:span><text:span text:style-name="T126_9">prefer</text:span><text:span text:style-name="T126_10"><text:s/>to<text:s/>provide</text:span><text:span text:style-name="T126_11"><text:s/>oral</text:span><text:span text:style-name="T126_12"><text:s/>feedback</text:span><text:span text:style-name="T126_13">.<text:s/></text:span><text:span text:style-name="T126_14">A<text:s/></text:span><text:span text:style-name="T126_15">G</text:span><text:span text:style-name="T126_16">rievance<text:s/></text:span><text:span text:style-name="T126_17">R</text:span><text:span text:style-name="T126_18">edress<text:s/></text:span><text:span text:style-name="T126_19">M</text:span><text:span text:style-name="T126_20">echanism</text:span><text:span text:style-name="T126_21"><text:s/></text:span><text:span text:style-name="T126_22">is<text:s/>in<text:s/></text:span><text:span text:style-name="T126_23">place</text:span><text:span text:style-name="T126_24"><text:s/></text:span><text:span text:style-name="T126_25">and</text:span><text:span text:style-name="T126_26"><text:s/></text:span><text:span text:style-name="T126_27">t</text:span><text:span text:style-name="T126_28">estimonials<text:s/>from<text:s/></text:span><text:span text:style-name="T126_29">(</text:span><text:span text:style-name="T126_30">future</text:span><text:span text:style-name="T126_31">)</text:span><text:span text:style-name="T126_32"><text:s/>beneficiaries<text:s/>and<text:s/>workers<text:s/>has<text:s/></text:span><text:span text:style-name="T126_33">been<text:s/>an<text:s/>effective<text:s/>way</text:span><text:span text:style-name="T126_34"><text:s/>to<text:s/></text:span><text:span text:style-name="T126_35">communicate</text:span><text:span text:style-name="T126_36"><text:s/>the<text:s/>impact<text:s/>of<text:s/>the<text:s/>project.</text:span></text:p>
          </text:list-item>
        </text:list>
        <text:p text:style-name="P127"><text:span text:style-name="T127_1">Grenada<text:s/>–<text:s/>Southern<text:s/>St.<text:s/>George<text:s/>Water<text:s/>Supply<text:s/>Expansion<text:s/>Project</text:span></text:p>
        <text:list text:style-name="LS3" xml:id="list21">
          <text:list-item>
            <text:p text:style-name="P128"><text:span text:style-name="T128_1">As<text:s/>of<text:s/></text:span><text:span text:style-name="T128_2">December<text:s/>2025,<text:s/>th</text:span><text:span text:style-name="T128_3">e<text:s/>Grenada<text:s/>water<text:s/></text:span><text:span text:style-name="T128_4">project<text:s/></text:span><text:span text:style-name="T128_5">is<text:s/></text:span><text:span text:style-name="T128_6">49%<text:s/>complete<text:s/></text:span><text:span text:style-name="T128_7">but<text:s/></text:span><text:span text:style-name="T128_8">will<text:s/>not<text:s/></text:span><text:span text:style-name="T128_9">finish</text:span><text:span text:style-name="T128_10"><text:s/>by<text:s/>March<text:s/>2026.<text:s/></text:span><text:span text:style-name="T128_11">W</text:span><text:span text:style-name="T128_12">ater<text:s/>pipeline</text:span><text:span text:style-name="T128_13">s</text:span><text:span text:style-name="T128_14"><text:s/></text:span><text:span text:style-name="T128_15">have<text:s/>been<text:s/>installed<text:s/>and</text:span><text:span text:style-name="T128_16"><text:s/>retaining<text:s/></text:span><text:span text:style-name="T128_17">walls<text:s/>have<text:s/>been<text:s/>built</text:span><text:span text:style-name="T128_18">.</text:span><text:span text:style-name="T128_19"><text:s/></text:span><text:span text:style-name="T128_20">Yet</text:span><text:span text:style-name="T128_21"><text:s/>delays<text:s/>to<text:s/>delivery<text:s/>of<text:s/>water<text:s/>tanks<text:s/></text:span><text:span text:style-name="T128_22">mean</text:span><text:span text:style-name="T128_23"><text:s/></text:span><text:span text:style-name="T128_24">the<text:s/>Molinere<text:s/>water<text:s/>tank<text:s/></text:span><text:span text:style-name="T128_25">and<text:s/>the<text:s/></text:span><text:span text:style-name="T128_26">w</text:span><text:span text:style-name="T128_27">ater<text:s/></text:span><text:span text:style-name="T128_28">t</text:span><text:span text:style-name="T128_29">reatment<text:s/></text:span><text:span text:style-name="T128_30">pl</text:span><text:span text:style-name="T128_31">ant<text:s/></text:span><text:span text:style-name="T128_32">installation<text:s/></text:span><text:span text:style-name="T128_33">are<text:s/>not<text:s/>expected</text:span><text:span text:style-name="T128_34"><text:s/>until<text:s/>Q2</text:span><text:span text:style-name="T128_35"><text:s/>2026</text:span><text:span text:style-name="T128_36">.</text:span></text:p>
          </text:list-item>
          <text:list-item>
            <text:p text:style-name="P129"><text:span text:style-name="T129_1">Whilst<text:s/>procurement<text:s/>of<text:s/>goods<text:s/></text:span><text:span text:style-name="T129_2">has</text:span><text:span text:style-name="T129_3"><text:s/>now<text:s/>been<text:s/>completed,<text:s/>their<text:s/>dela</text:span><text:span text:style-name="T129_4">y</text:span><text:span text:style-name="T129_5">ed<text:s/>arrival<text:s/>has<text:s/>been<text:s/>a<text:s/></text:span><text:span text:style-name="T129_6">significant<text:s/></text:span><text:span text:style-name="T129_7">cause<text:s/>of</text:span><text:span text:style-name="T129_8"><text:s/></text:span><text:span text:style-name="T129_9">slippage<text:s/>on<text:s/>this<text:s/>project.</text:span></text:p>
          </text:list-item>
          <text:list-item>
            <text:p text:style-name="P130"><text:span text:style-name="T130_1">Communications<text:s/>on<text:s/>this<text:s/>project<text:s/>has<text:s/>been<text:s/></text:span><text:span text:style-name="T130_2">consistent</text:span><text:span text:style-name="T130_3"><text:s/></text:span><text:span text:style-name="T130_4">with<text:s/>representatives<text:s/></text:span><text:span text:style-name="T130_5">appearing<text:s/></text:span><text:span text:style-name="T130_6">on<text:s/>national<text:s/>TV<text:s/>to<text:s/></text:span><text:span text:style-name="T130_7">discuss<text:s/>progress<text:s/></text:span><text:span text:style-name="T130_8">a</text:span><text:span text:style-name="T130_9">longside<text:s/>broader<text:s/>campaigns</text:span><text:span text:style-name="T130_10"><text:s/>on<text:s/>social<text:s/>media.</text:span></text:p>
          </text:list-item>
        </text:list>
        <text:p text:style-name="P131"><text:span text:style-name="T131_1">Describe<text:s/>any<text:s/>changes<text:s/>to<text:s/>this<text:s/>output<text:s/>during<text:s/>the<text:s/>past<text:s/>year,<text:s/>and<text:s/>any<text:s/>planned<text:s/>changes<text:s/></text:span><text:span text:style-name="T131_2">as<text:s/>a<text:s/>result<text:s/>of</text:span><text:span text:style-name="T131_3"><text:s/>this<text:s/>review.<text:s/></text:span></text:p>
        <text:list text:style-name="LS6" xml:id="list24">
          <text:list-item>
            <text:p text:style-name="P132"><text:span text:style-name="T132_1">No<text:s/>change<text:s/>to<text:s/>output<text:s/>or<text:s/>indicators.<text:s/></text:span><text:span text:style-name="T132_2">The<text:s/>December<text:s/>2025<text:s/>milestone</text:span><text:span text:style-name="T132_3"><text:s/></text:span><text:span text:style-name="T132_4">completion<text:s/>date<text:s/></text:span><text:span text:style-name="T132_5">was<text:s/>moved<text:s/></text:span><text:span text:style-name="T132_6">from<text:s/>December<text:s/>2025</text:span><text:span text:style-name="T132_7"><text:s/></text:span><text:span text:style-name="T132_8">to<text:s/>March<text:s/>2026.</text:span><text:span text:style-name="T132_9"><text:s/>No<text:s/>changes<text:s/>to<text:s/>final<text:s/>target.</text:span></text:p>
          </text:list-item>
          <text:list-item>
            <text:p text:style-name="P133"><text:span text:style-name="T133_1">Following<text:s/>the<text:s/></text:span><text:span text:style-name="T133_2">FCDO’s<text:s/>offer<text:s/>of<text:s/>a<text:s/></text:span><text:span text:style-name="T133_3">6-month</text:span><text:span text:style-name="T133_4"><text:s/>extension<text:s/>in<text:s/>December<text:s/>2025,<text:s/>t</text:span><text:span text:style-name="T133_5">he<text:s/>completion<text:s/>date<text:s/>for<text:s/>both<text:s/></text:span><text:span text:style-name="T133_6">Dominica<text:s/>water<text:s/>and<text:s/>Grenada<text:s/>water<text:s/>is<text:s/>likely<text:s/>to<text:s/>be</text:span><text:span text:style-name="T133_7"><text:s/></text:span><text:span text:style-name="T133_8">extended</text:span><text:span text:style-name="T133_9"><text:s/>to</text:span><text:span text:style-name="T133_10"><text:s/>September<text:s/>2026</text:span><text:span text:style-name="T133_11">.</text:span></text:p>
          </text:list-item>
        </text:list>
        <text:p text:style-name="P134"><text:span text:style-name="T13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135"><text:span text:style-name="T135_1">Dominica</text:span></text:p>
        <text:list text:style-name="LS5" xml:id="list26">
          <text:list-item>
            <text:p text:style-name="P136"><text:span text:style-name="T136_1">L</text:span><text:span text:style-name="T136_2">and<text:s/>acquisition<text:s/>disputes</text:span><text:span text:style-name="T136_3"><text:s/></text:span><text:span text:style-name="T136_4">continu</text:span><text:span text:style-name="T136_5">e<text:s/>to<text:s/>imped</text:span><text:span text:style-name="T136_6">e</text:span><text:span text:style-name="T136_7"><text:s/>progress</text:span><text:span text:style-name="T136_8"><text:s/></text:span><text:span text:style-name="T136_9">–</text:span><text:span text:style-name="T136_10"><text:s/></text:span><text:span text:style-name="T136_11">obtaining<text:s/></text:span><text:span text:style-name="T136_12">clarity<text:s/>on<text:s/>the<text:s/></text:span><text:span text:style-name="T136_13">issues<text:s/>underlying<text:s/>these<text:s/>disputes</text:span><text:span text:style-name="T136_14"><text:s/></text:span><text:span text:style-name="T136_15">and</text:span><text:span text:style-name="T136_16"><text:s/>encouraging<text:s/>resolution<text:s/>of<text:s/>them</text:span><text:span text:style-name="T136_17"><text:s/></text:span><text:span text:style-name="T136_18">during</text:span><text:span text:style-name="T136_19"><text:s/>CDB<text:s/>supervision<text:s/>missions</text:span><text:span text:style-name="T136_20"><text:s/></text:span><text:span text:style-name="T136_21">in<text:s/>the<text:s/>next<text:s/>quarter</text:span><text:span text:style-name="T136_22"><text:s/>is<text:s/>necessary.</text:span></text:p>
          </text:list-item>
        </text:list>
        <text:p text:style-name="P137"><text:span text:style-name="T137_1">Grenada</text:span></text:p>
        <text:list text:style-name="LS5" xml:id="list27">
          <text:list-item>
            <text:p text:style-name="P138"><text:span text:style-name="T138_1">Last<text:s/>year’s<text:s/>recommendations<text:s/>have<text:s/></text:span><text:span text:style-name="T138_2">largely<text:s/></text:span><text:span text:style-name="T138_3">been<text:s/>partly<text:s/>implemented.<text:s/></text:span><text:span text:style-name="T138_4">Grenada<text:s/>implemented</text:span><text:span text:style-name="T138_5"><text:s/>a</text:span><text:span text:style-name="T138_6">ccelerated<text:s/>workplans<text:s/></text:span><text:span text:style-name="T138_7">–<text:s/>notwithstanding<text:s/>the<text:s/>recent</text:span><text:span text:style-name="T138_8"><text:s/></text:span><text:span text:style-name="T138_9">procurement<text:s/>delays</text:span><text:span text:style-name="T138_10"><text:s/>-<text:s/>and</text:span><text:span text:style-name="T138_11"><text:s/>communication</text:span><text:span text:style-name="T138_12"><text:s/>activities<text:s/>have<text:s/>improved</text:span><text:span text:style-name="T138_13">.</text:span></text:p>
          </text:list-item>
        </text:list>
        <text:p text:style-name="P139"/>
        <table:table table:style-name="Table6"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row table:style-name="Row14">
            <table:table-cell table:style-name="Cell60">
              <text:p text:style-name="P140"><text:span text:style-name="T140_1">Output<text:s/>Title</text:span></text:p>
            </table:table-cell>
            <table:table-cell table:style-name="Cell61" table:number-columns-spanned="4">
              <text:p text:style-name="P141"><text:span text:style-name="T141_1">Port<text:s/>Infrastructure<text:s/>Implemented</text:span></text:p>
            </table:table-cell>
            <table:covered-table-cell/>
            <table:covered-table-cell/>
            <table:covered-table-cell/>
          </table:table-row>
          <table:table-row table:style-name="Row15">
            <table:table-cell table:style-name="Cell62" table:number-columns-spanned="2">
              <text:p text:style-name="P142"><text:span text:style-name="T142_1">Output<text:s/>number:</text:span></text:p>
            </table:table-cell>
            <table:covered-table-cell/>
            <table:table-cell table:style-name="Cell63">
              <text:p text:style-name="P143"><text:span text:style-name="T143_1">2</text:span></text:p>
            </table:table-cell>
            <table:table-cell table:style-name="Cell64">
              <text:p text:style-name="P144"><text:span text:style-name="T144_1">Output<text:s/>Score:</text:span></text:p>
            </table:table-cell>
            <table:table-cell table:style-name="Cell65">
              <text:p text:style-name="P145"><text:span text:style-name="T145_1">B</text:span></text:p>
            </table:table-cell>
          </table:table-row>
          <table:table-row table:style-name="Row16">
            <table:table-cell table:style-name="Cell66" table:number-columns-spanned="2">
              <text:p text:style-name="P146"><text:span text:style-name="T146_1">Impact<text:s/>weighting<text:s/>(%):</text:span></text:p>
            </table:table-cell>
            <table:covered-table-cell/>
            <table:table-cell table:style-name="Cell67">
              <text:p text:style-name="P147"><text:span text:style-name="T147_1">8</text:span></text:p>
            </table:table-cell>
            <table:table-cell table:style-name="Cell68">
              <text:p text:style-name="P148"><text:span text:style-name="T148_1">Weighting<text:s/>revised<text:s/>since<text:s/>last<text:s/>AR?</text:span></text:p>
            </table:table-cell>
            <table:table-cell table:style-name="Cell69">
              <text:p text:style-name="P149"><text:span text:style-name="T149_1">No</text:span></text:p>
            </table:table-cell>
          </table:table-row>
        </table:table>
        <text:p text:style-name="P150"/>
        <table:table table:style-name="Table7">
          <table:table-column table:style-name="Column30"/>
          <table:table-column table:style-name="Column31"/>
          <table:table-column table:style-name="Column32"/>
          <table:table-row table:style-name="Row17">
            <table:table-cell table:style-name="Cell70">
              <text:p text:style-name="P151"><text:span text:style-name="T151_1">Indicator</text:span></text:p>
            </table:table-cell>
            <table:table-cell table:style-name="Cell71">
              <text:p text:style-name="P152"><text:span text:style-name="T152_1">Milestones<text:s/>for<text:s/>this<text:s/>review</text:span></text:p>
            </table:table-cell>
            <table:table-cell table:style-name="Cell72">
              <text:p text:style-name="P153"><text:span text:style-name="T153_1">Progress</text:span></text:p>
            </table:table-cell>
          </table:table-row>
          <table:table-row table:style-name="Row18">
            <table:table-cell table:style-name="Cell73">
              <text:p text:style-name="P154"><text:span text:style-name="T154_1">Physical<text:s/>capacity<text:s/>for<text:s/>container<text:s/>throughput<text:s/>(TEU)<text:s/>in<text:s/>ports<text:s/>built</text:span></text:p>
            </table:table-cell>
            <table:table-cell table:style-name="Cell74">
              <text:p text:style-name="P155"><text:span text:style-name="T155_1">S</text:span><text:span text:style-name="T155_2">ain</text:span><text:span text:style-name="T155_3">t<text:s/>Vincent<text:s/>capital<text:s/>works<text:s/>completed.</text:span></text:p>
              <text:p text:style-name="P156"><text:span text:style-name="T156_1">Montserrat<text:s/>capital<text:s/>works<text:s/>on<text:s/>track<text:s/>to<text:s/>complete<text:s/>by<text:s/>September<text:s/>2026</text:span></text:p>
            </table:table-cell>
            <table:table-cell table:style-name="Cell75">
              <text:p text:style-name="P157"><text:span text:style-name="T157_1">S</text:span><text:span text:style-name="T157_2">ain</text:span><text:span text:style-name="T157_3">t<text:s/>Vincent:</text:span><text:span text:style-name="T157_4"><text:s/></text:span><text:span text:style-name="T157_5">Capital<text:s/>works<text:s/>complete.<text:s/></text:span><text:span text:style-name="T157_6">The<text:s/>port<text:s/>was<text:s/>opened<text:s/>on<text:s/>Saturday<text:s/>25<text:s/>October<text:s/>2025.</text:span></text:p>
              <text:p text:style-name="P158"><text:span text:style-name="T158_1">Montserrat</text:span><text:span text:style-name="T158_2">:<text:s/>At<text:s/>the<text:s/>end<text:s/>of<text:s/>December<text:s/>2025,<text:s/>the<text:s/>contractor<text:s/>was<text:s/>off-track<text:s/>to<text:s/>meet<text:s/>a<text:s/>key<text:s/>milestone<text:s/>at<text:s/></text:span><text:span text:style-name="T158_3">the<text:s/>end<text:s/>of<text:s/></text:span><text:span text:style-name="T158_4">January<text:s/>2026</text:span><text:span text:style-name="T158_5">.</text:span></text:p>
            </table:table-cell>
          </table:table-row>
        </table:table>
        <text:p text:style-name="P159"><text:span text:style-name="T159_1">There<text:s/>was<text:s/>significant<text:s/>variation<text:s/>within<text:s/>this<text:s/>output<text:s/>in<text:s/>2025.<text:s/>The<text:s/>port<text:s/>in<text:s/></text:span><text:span text:style-name="T159_2">S</text:span><text:span text:style-name="T159_3">ain</text:span><text:span text:style-name="T159_4">t</text:span><text:span text:style-name="T159_5"><text:s/>Vincent<text:s/>made<text:s/>good<text:s/>progress<text:s/>and<text:s/>was<text:s/>opened</text:span><text:span text:style-name="T159_6"><text:s/>in<text:s/>October.<text:s/>However,<text:s/>the<text:s/>port<text:s/>project<text:s/>in<text:s/>Montserrat<text:s/>made<text:s/>very<text:s/>little<text:s/>progress</text:span><text:span text:style-name="T159_7"><text:s/>and</text:span><text:span text:style-name="T159_8"><text:s/>substantially<text:s/>did<text:s/>not<text:s/>meet<text:s/>expectation.<text:s/>The<text:s/>output<text:s/>was<text:s/>scored<text:s/>a<text:s/>B<text:s/>–<text:s/>reflecting<text:s/>a<text:s/>balance<text:s/>between<text:s/>the<text:s/></text:span><text:span text:style-name="T159_9">two<text:s/>projects.</text:span></text:p>
        <text:p text:style-name="P160"><text:span text:style-name="T160_1">S</text:span><text:span text:style-name="T160_2">ain</text:span><text:span text:style-name="T160_3">t<text:s/>Vincent<text:s/>and<text:s/>the<text:s/>Grenadines<text:s/>–<text:s/>Kingstown<text:s/>Port<text:s/>Modernisation<text:s/>Project</text:span></text:p>
        <text:list text:style-name="LS5" xml:id="list28">
          <text:list-item>
            <text:p text:style-name="P161"><text:span text:style-name="T161_1">Capital<text:s/>works<text:s/>were</text:span><text:span text:style-name="T161_2"><text:s/></text:span><text:span text:style-name="T161_3">completed<text:s/></text:span><text:span text:style-name="T161_4">in<text:s/>October<text:s/>2025</text:span><text:span text:style-name="T161_5"><text:s/>-</text:span><text:span text:style-name="T161_6"><text:s/></text:span><text:span text:style-name="T161_7">ten</text:span><text:span text:style-name="T161_8"><text:s/>months</text:span><text:span text:style-name="T161_9"><text:s/>after<text:s/>its<text:s/></text:span><text:span text:style-name="T161_10">original</text:span><text:span text:style-name="T161_11"><text:s/>deadline</text:span><text:span text:style-name="T161_12"><text:s/>-</text:span><text:span text:style-name="T161_13"><text:s/></text:span><text:span text:style-name="T161_14">but</text:span><text:span text:style-name="T161_15"><text:s/>in<text:s/>line<text:s/>with<text:s/></text:span><text:span text:style-name="T161_16">the</text:span><text:span text:style-name="T161_17"><text:s/>milestone<text:s/>for<text:s/>this<text:s/>annual<text:s/>review<text:s/>period.<text:s/></text:span><text:span text:style-name="T161_18">This<text:s/>delay<text:s/>can<text:s/>be<text:s/>partly<text:s/>explained<text:s/>by<text:s/>the<text:s/>impact<text:s/>of<text:s/>Hurrican</text:span><text:span text:style-name="T161_19">e</text:span><text:span text:style-name="T161_20"><text:s/>Beryl.</text:span></text:p>
          </text:list-item>
          <text:list-item>
            <text:p text:style-name="P162"><text:span text:style-name="T162_1">T</text:span><text:span text:style-name="T162_2">he<text:s/>port<text:s/>is<text:s/>operational<text:s/>with<text:s/>O&amp;M<text:s/>activities</text:span><text:span text:style-name="T162_3"><text:s/></text:span><text:span text:style-name="T162_4">including</text:span><text:span text:style-name="T162_5"><text:s/>systems<text:s/>integration</text:span><text:span text:style-name="T162_6"><text:s/>underway</text:span><text:span text:style-name="T162_7"><text:s/>and<text:s/>governance</text:span><text:span text:style-name="T162_8"><text:s/>structures<text:s/>such<text:s/>as<text:s/>issue</text:span><text:span text:style-name="T162_9"><text:s/></text:span><text:span text:style-name="T162_10">escalation<text:s/>protocols.</text:span><text:span text:style-name="T162_11"><text:s/></text:span><text:span text:style-name="T162_12">However,</text:span><text:span text:style-name="T162_13"><text:s/></text:span><text:span text:style-name="T162_14">t</text:span><text:span text:style-name="T162_15">he<text:s/>facility<text:s/>has<text:s/>faced<text:s/>operational<text:s/>challenge</text:span><text:span text:style-name="T162_16">s<text:s/></text:span><text:span text:style-name="T162_17">–</text:span><text:span text:style-name="T162_18"><text:s/>fine</text:span><text:span text:style-name="T162_19"><text:s/></text:span><text:span text:style-name="T162_20">tuning<text:s/>of<text:s/>warehouse<text:s/>operations</text:span><text:span text:style-name="T162_21">,<text:s/>for<text:s/>example,</text:span><text:span text:style-name="T162_22"><text:s/>needs<text:s/>to<text:s/>be<text:s/>completed</text:span><text:span text:style-name="T162_23">.</text:span></text:p>
          </text:list-item>
          <text:list-item>
            <text:p text:style-name="P163"><text:span text:style-name="T163_1">In<text:s/>December<text:s/>2025,<text:s/>due<text:s/>to<text:s/>delays<text:s/>in<text:s/>achieving<text:s/>full<text:s/>operational<text:s/>readiness<text:s/>and<text:s/>risks<text:s/>of<text:s/>supply</text:span><text:span text:style-name="T163_2"><text:s/></text:span><text:span text:style-name="T163_3">chain<text:s/>disruption,<text:s/>the<text:s/>government<text:s/>directed<text:s/>the<text:s/>temporary<text:s/>reopening<text:s/>of<text:s/>the<text:s/>Campden<text:s/>Park<text:s/>Container<text:s/>Port.</text:span></text:p>
          </text:list-item>
          <text:list-item>
            <text:p text:style-name="P164"><text:span text:style-name="T164_1">C</text:span><text:span text:style-name="T164_2">argo</text:span><text:span text:style-name="T164_3"><text:s/>bottlenecks<text:s/>and<text:s/>slow<text:s/>clearance<text:s/>of<text:s/>barrels<text:s/>and<text:s/>containers<text:s/></text:span><text:span text:style-name="T164_4">raised</text:span><text:span text:style-name="T164_5"><text:s/>concerns<text:s/>among<text:s/>residents<text:s/>and<text:s/>merchants.<text:s/>Key<text:s/></text:span><text:span text:style-name="T164_6">actions</text:span><text:span text:style-name="T164_7"><text:s/>now<text:s/>centre<text:s/>on<text:s/>restoring<text:s/>operational<text:s/>efficiency<text:s/>with<text:s/>mitigation<text:s/>efforts<text:s/>focused<text:s/>on<text:s/>accelerating<text:s/>readiness<text:s/>work,<text:s/></text:span><text:span text:style-name="T164_8">using<text:s/></text:span><text:span text:style-name="T164_9">interim<text:s/>facilities<text:s/>and<text:s/>implementing<text:s/>a<text:s/>communication<text:s/>strategy.</text:span></text:p>
          </text:list-item>
        </text:list>
        <text:p text:style-name="P165"><text:span text:style-name="T165_1">Montserrat<text:s/>–</text:span><text:span text:style-name="T165_2"><text:s/></text:span><text:span text:style-name="T165_3">Montserrat</text:span><text:span text:style-name="T165_4"><text:s/></text:span><text:span text:style-name="T165_5">Port<text:s/>Development<text:s/>Project</text:span></text:p>
        <text:list text:style-name="LS7" xml:id="list32">
          <text:list-item>
            <text:p text:style-name="P166"><text:span text:style-name="T166_1">The<text:s/>project<text:s/>has<text:s/>not<text:s/>met<text:s/>the<text:s/>milestone<text:s/>for<text:s/>this<text:s/>review<text:s/></text:span><text:span text:style-name="T166_2">following<text:s/></text:span><text:span text:style-name="T166_3">long<text:s/></text:span><text:span text:style-name="T166_4">delays<text:s/></text:span><text:span text:style-name="T166_5">due<text:s/>to<text:s/></text:span><text:span text:style-name="T166_6">the<text:s/></text:span><text:span text:style-name="T166_7">contractor</text:span><text:span text:style-name="T166_8">’s</text:span><text:span text:style-name="T166_9"><text:s/></text:span><text:span text:style-name="T166_10">financial<text:s/>issues<text:s/></text:span><text:span text:style-name="T166_11">and<text:s/></text:span><text:span text:style-name="T166_12">persistent</text:span><text:span text:style-name="T166_13"><text:s/></text:span><text:span text:style-name="T166_14">underperformance</text:span><text:span text:style-name="T166_15">.<text:s/>As<text:s/>of<text:s/>December<text:s/>2025,<text:s/>overall<text:s/>progress<text:s/>stands<text:s/>at<text:s/>45%.</text:span><text:span text:style-name="T166_16"><text:s/>There<text:s/>is<text:s/>a<text:s/>very<text:s/>high<text:s/>risk<text:s/>that<text:s/>this<text:s/>project<text:s/>is<text:s/>not<text:s/>completed<text:s/>by<text:s/>the<text:s/>revised<text:s/>completion<text:s/>date<text:s/>of<text:s/>September<text:s/>2026.</text:span></text:p>
          </text:list-item>
          <text:list-item>
            <text:p text:style-name="P167"><text:span text:style-name="T167_1">Following<text:s/>the<text:s/>signing<text:s/>of<text:s/>a<text:s/>contract<text:s/>amendment<text:s/>in<text:s/>September<text:s/>2025,</text:span><text:span text:style-name="T167_2"><text:s/>some</text:span><text:span text:style-name="T167_3"><text:s/>k</text:span><text:span text:style-name="T167_4">ey<text:s/>preliminary<text:s/></text:span><text:span text:style-name="T167_5">construction<text:s/></text:span><text:span text:style-name="T167_6">activities<text:s/></text:span><text:span text:style-name="T167_7">took<text:s/>place<text:s/>in<text:s/>the<text:s/></text:span><text:span text:style-name="T167_8">last<text:s/>quarter</text:span><text:span text:style-name="T167_9">,</text:span><text:span text:style-name="T167_10"><text:s/></text:span><text:span text:style-name="T167_11">such<text:s/>as</text:span><text:span text:style-name="T167_12"><text:s/></text:span><text:span text:style-name="T167_13">equipment<text:s/>mobilisation</text:span><text:span text:style-name="T167_14">.<text:s/>U</text:span><text:span text:style-name="T167_15">pdated<text:s/>designs<text:s/>and<text:s/>construction<text:s/>drawings<text:s/>are<text:s/>now<text:s/>complete.</text:span><text:span text:style-name="T167_16"><text:s/>However,<text:s/>a<text:s/>key<text:s/>milestone<text:s/>set<text:s/>for<text:s/>end</text:span><text:span text:style-name="T167_17"><text:s/></text:span><text:span text:style-name="T167_18">January<text:s/>will<text:s/>not<text:s/>be<text:s/>met.</text:span></text:p>
          </text:list-item>
        </text:list>
        <text:p text:style-name="P168"><text:span text:style-name="T168_1">Describe<text:s/>any<text:s/>changes<text:s/>to<text:s/>this<text:s/>output<text:s/>during<text:s/>the<text:s/>past<text:s/>year,<text:s/>and<text:s/>any<text:s/>planned<text:s/>changes<text:s/></text:span><text:span text:style-name="T168_2">as<text:s/>a<text:s/>result<text:s/>of</text:span><text:span text:style-name="T168_3"><text:s/>this<text:s/>review</text:span></text:p>
        <text:list text:style-name="LS6" xml:id="list34">
          <text:list-item>
            <text:p text:style-name="P169"><text:span text:style-name="T169_1">No<text:s/>changes<text:s/>to<text:s/>output<text:s/>or<text:s/>indicators.<text:s/></text:span><text:span text:style-name="T169_2">The<text:s/>expected<text:s/>completion<text:s/>date<text:s/>for<text:s/>Monse</text:span><text:span text:style-name="T169_3">r</text:span><text:span text:style-name="T169_4">ra</text:span><text:span text:style-name="T169_5">t</text:span><text:span text:style-name="T169_6"><text:s/>capital<text:s/>works<text:s/>was<text:s/>extended<text:s/>to<text:s/></text:span><text:span text:style-name="T169_7">September<text:s/></text:span><text:span text:style-name="T169_8">2026.</text:span><text:span text:style-name="T169_9"><text:s/></text:span><text:span text:style-name="T169_10">A<text:s/>n</text:span><text:span text:style-name="T169_11">ew<text:s/>completion<text:s/>target</text:span><text:span text:style-name="T169_12"><text:s/></text:span><text:span text:style-name="T169_13">will<text:s/>need<text:s/></text:span><text:span text:style-name="T169_14">to<text:s/>be<text:s/>agreed</text:span><text:span text:style-name="T169_15"><text:s/>given<text:s/></text:span><text:span text:style-name="T169_16">the<text:s/>status<text:s/>of<text:s/>the<text:s/>project</text:span><text:span text:style-name="T169_17">.</text:span></text:p>
          </text:list-item>
        </text:list>
        <text:p text:style-name="P170"><text:span text:style-name="T170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list text:style-name="LS6" xml:id="list35">
          <text:list-item>
            <text:p text:style-name="P171"><text:span text:style-name="T171_1">Contractor’s<text:s/>staffing<text:s/>levels<text:s/></text:span><text:span text:style-name="T171_2">in<text:s/>Monserrat</text:span><text:span text:style-name="T171_3"><text:s/>have<text:s/>not<text:s/>been<text:s/>adequately<text:s/>improved<text:s/>with<text:s/>numbers<text:s/>still<text:s/>below<text:s/></text:span><text:span text:style-name="T171_4">what’s<text:s/>required<text:s/>to<text:s/>accelerate<text:s/>project<text:s/>progress</text:span><text:span text:style-name="T171_5">.</text:span></text:p>
          </text:list-item>
          <text:list-item>
            <text:p text:style-name="P172"><text:span text:style-name="T172_1">In<text:s/>the<text:s/>year<text:s/>ahead,</text:span><text:span text:style-name="T172_2"><text:s/>there<text:s/>should<text:s/>be<text:s/>a<text:s/>focus<text:s/>on<text:s/>operations<text:s/>and<text:s/>maintenance<text:s/>in<text:s/>S</text:span><text:span text:style-name="T172_3">ain</text:span><text:span text:style-name="T172_4">t<text:s/>Vincent<text:s/>to<text:s/>promote<text:s/></text:span><text:span text:style-name="T172_5">sustainability<text:s/>and<text:s/>impact.<text:s/>In<text:s/>Montserrat,<text:s/>the<text:s/>project<text:s/>team<text:s/>should<text:s/>procure<text:s/>and<text:s/>independent<text:s/>expert<text:s/>to<text:s/>assess<text:s/>the<text:s/>scale<text:s/>of<text:s/>the<text:s/>latest<text:s/>delays.</text:span></text:p>
          </text:list-item>
        </text:list>
        <table:table table:style-name="Table8"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row table:style-name="Row19">
            <table:table-cell table:style-name="Cell76">
              <text:p text:style-name="P173"><text:span text:style-name="T173_1">Output<text:s/>Title</text:span></text:p>
            </table:table-cell>
            <table:table-cell table:style-name="Cell77" table:number-columns-spanned="4">
              <text:p text:style-name="P174"><text:span text:style-name="T174_1">Roads<text:s/>Rehabilitated</text:span></text:p>
            </table:table-cell>
            <table:covered-table-cell/>
            <table:covered-table-cell/>
            <table:covered-table-cell/>
          </table:table-row>
          <table:table-row table:style-name="Row20">
            <table:table-cell table:style-name="Cell78" table:number-columns-spanned="2">
              <text:p text:style-name="P175"><text:span text:style-name="T175_1">Output<text:s/>number:</text:span></text:p>
            </table:table-cell>
            <table:covered-table-cell/>
            <table:table-cell table:style-name="Cell79">
              <text:p text:style-name="P176"><text:span text:style-name="T176_1">3</text:span></text:p>
            </table:table-cell>
            <table:table-cell table:style-name="Cell80">
              <text:p text:style-name="P177"><text:span text:style-name="T177_1">Output<text:s/>Score:</text:span></text:p>
            </table:table-cell>
            <table:table-cell table:style-name="Cell81">
              <text:p text:style-name="P178"><text:span text:style-name="T178_1">B</text:span></text:p>
            </table:table-cell>
          </table:table-row>
          <table:table-row table:style-name="Row21">
            <table:table-cell table:style-name="Cell82" table:number-columns-spanned="2">
              <text:p text:style-name="P179"><text:span text:style-name="T179_1">Impact<text:s/>weighting<text:s/>(%):</text:span></text:p>
            </table:table-cell>
            <table:covered-table-cell/>
            <table:table-cell table:style-name="Cell83">
              <text:p text:style-name="P180"><text:span text:style-name="T180_1">31</text:span></text:p>
            </table:table-cell>
            <table:table-cell table:style-name="Cell84">
              <text:p text:style-name="P181"><text:span text:style-name="T181_1">Weighting<text:s/>revised<text:s/>since<text:s/>last<text:s/>AR?</text:span></text:p>
            </table:table-cell>
            <table:table-cell table:style-name="Cell85">
              <text:p text:style-name="P182"><text:span text:style-name="T182_1">No</text:span></text:p>
            </table:table-cell>
          </table:table-row>
        </table:table>
        <text:p text:style-name="P183"/>
        <table:table table:style-name="Table9">
          <table:table-column table:style-name="Column38"/>
          <table:table-column table:style-name="Column39"/>
          <table:table-column table:style-name="Column40"/>
          <table:table-row table:style-name="Row22">
            <table:table-cell table:style-name="Cell86">
              <text:p text:style-name="P184"><text:span text:style-name="T184_1">Indicator</text:span><text:span text:style-name="T184_2">s</text:span></text:p>
            </table:table-cell>
            <table:table-cell table:style-name="Cell87">
              <text:p text:style-name="P185"><text:span text:style-name="T185_1">Milestones</text:span><text:span text:style-name="T185_2"><text:s/>for<text:s/>this<text:s/>review</text:span></text:p>
            </table:table-cell>
            <table:table-cell table:style-name="Cell88">
              <text:p text:style-name="P186"><text:span text:style-name="T186_1">Progress</text:span></text:p>
            </table:table-cell>
          </table:table-row>
          <table:table-row table:style-name="Row23">
            <table:table-cell table:style-name="Cell89">
              <text:p text:style-name="P187"><text:span text:style-name="T187_1">Length<text:s/>of<text:s/>roads<text:s/>built<text:s/>and/or<text:s/>upgraded<text:s/>(km)<text:s/>disaggregated<text:s/>by<text:s/>site<text:s/>and<text:s/>location<text:s/>–<text:s/>cumulative</text:span></text:p>
            </table:table-cell>
            <table:table-cell table:style-name="Cell90">
              <text:p text:style-name="P188"><text:span text:style-name="T188_1">Dominica<text:s/>Road,<text:s/>S</text:span><text:span text:style-name="T188_2">ain</text:span><text:span text:style-name="T188_3">t<text:s/>Lucia<text:s/>Road<text:s/>and<text:s/>Guyana<text:s/>Road<text:s/>on<text:s/>track<text:s/>to<text:s/>utilise<text:s/>UKCIF<text:s/>grant<text:s/>allocation<text:s/>by<text:s/>March<text:s/>2026.</text:span></text:p>
            </table:table-cell>
            <table:table-cell table:style-name="Cell91">
              <text:p text:style-name="P189"><text:span text:style-name="T189_1">Dominica<text:s/>Road</text:span><text:span text:style-name="T189_2">:<text:s/>Overall<text:s/>progress<text:s/>32%.<text:s/></text:span><text:span text:style-name="T189_3">The</text:span><text:span text:style-name="T189_4"><text:s/>UKCIF<text:s/>grant<text:s/>funding<text:s/>will</text:span><text:span text:style-name="T189_5"><text:s/>not</text:span><text:span text:style-name="T189_6"><text:s/>be<text:s/>fully<text:s/>spent<text:s/>by<text:s/>March<text:s/>2026.</text:span></text:p>
              <text:p text:style-name="P190"/>
              <text:p text:style-name="P191"><text:span text:style-name="T191_1">Guyana<text:s/>Road</text:span><text:span text:style-name="T191_2">:<text:s/>Capital<text:s/>works<text:s/>58%<text:s/>complete.<text:s/>All<text:s/>UKCIF<text:s/></text:span><text:span text:style-name="T191_3">capital<text:s/></text:span><text:span text:style-name="T191_4">grant<text:s/>funding<text:s/>on<text:s/>track<text:s/>to<text:s/>be<text:s/>spent<text:s/>by<text:s/>March<text:s/>2026.</text:span></text:p>
              <text:p text:style-name="P192"><text:span text:style-name="T192_1">S</text:span><text:span text:style-name="T192_2">aint</text:span><text:span text:style-name="T192_3"><text:s/>Lucia<text:s/>Road</text:span><text:span text:style-name="T192_4">:<text:s/>Project<text:s/>is<text:s/>70%<text:s/>complete.<text:s/>Millennium<text:s/>Highway<text:s/>opened<text:s/></text:span><text:span text:style-name="T192_5">in<text:s/></text:span><text:span text:style-name="T192_6">Sept<text:s/>2025.</text:span><text:span text:style-name="T192_7"><text:s/>Project<text:s/>is<text:s/>on</text:span><text:span text:style-name="T192_8"><text:s/>track<text:s/>to</text:span><text:span text:style-name="T192_9"><text:s/>fully<text:s/>absorb</text:span><text:span text:style-name="T192_10"><text:s/>UKCIF<text:s/></text:span><text:span text:style-name="T192_11">capital<text:s/></text:span><text:span text:style-name="T192_12">grant<text:s/></text:span><text:span text:style-name="T192_13">funding<text:s/></text:span><text:span text:style-name="T192_14">by<text:s/>March<text:s/>2026.</text:span></text:p>
              <text:p text:style-name="P193"><text:span text:style-name="T193_1">Antigua<text:s/>Road</text:span><text:span text:style-name="T193_2">:<text:s/>All<text:s/>grant<text:s/>funds<text:s/></text:span><text:span text:style-name="T193_3">disbursed.</text:span><text:span text:style-name="T193_4"><text:s/></text:span><text:span text:style-name="T193_5">Capital<text:s/>works<text:s/>are</text:span><text:span text:style-name="T193_6"><text:s/>still<text:s/>95%<text:s/>complete.</text:span></text:p>
              <text:p text:style-name="P194"><text:span text:style-name="T194_1">Belize<text:s/>Coastal<text:s/>Highway<text:s/>and<text:s/>Philip<text:s/>Goldson<text:s/>Highway</text:span><text:span text:style-name="T194_2">:</text:span><text:span text:style-name="T194_3"><text:s/>Project<text:s/>exit<text:s/>workshop</text:span><text:span text:style-name="T194_4">s</text:span><text:span text:style-name="T194_5"><text:s/>held<text:s/>for<text:s/>both<text:s/>projects<text:s/>in<text:s/>Nov<text:s/>2025.</text:span></text:p>
            </table:table-cell>
          </table:table-row>
          <table:table-row table:style-name="Row24">
            <table:table-cell table:style-name="Cell92">
              <text:p text:style-name="P195"><text:span text:style-name="T195_1">%<text:s/>of<text:s/>roads<text:s/>Completed<text:s/>to<text:s/>iRAP<text:s/>3-Star<text:s/>standard<text:s/>(exclusive<text:s/>of<text:s/>farm<text:s/>roads)</text:span></text:p>
            </table:table-cell>
            <table:table-cell table:style-name="Cell93">
              <text:p text:style-name="P196"><text:span text:style-name="T196_1">100%<text:s/>of<text:s/>completed<text:s/>roads<text:s/>constructed<text:s/>to<text:s/>standard</text:span></text:p>
            </table:table-cell>
            <table:table-cell table:style-name="Cell94">
              <text:p text:style-name="P197"><text:span text:style-name="T197_1">Confirmation<text:s/>being<text:s/>sought<text:s/>on<text:s/>whether<text:s/>iRAP<text:s/>standard<text:s/>has<text:s/>been<text:s/>achieved<text:s/>for<text:s/>the<text:s/>two<text:s/>completed<text:s/>road<text:s/>projects<text:s/>to<text:s/>date.</text:span></text:p>
            </table:table-cell>
          </table:table-row>
          <table:table-row table:style-name="Row25">
            <table:table-cell table:style-name="Cell95">
              <text:p text:style-name="P198"><text:span text:style-name="T198_1">%<text:s/>of<text:s/>roads<text:s/>designed<text:s/>to<text:s/>iRAP<text:s/>3-Star<text:s/>standard.</text:span></text:p>
            </table:table-cell>
            <table:table-cell table:style-name="Cell96">
              <text:p text:style-name="P199"><text:span text:style-name="T199_1">100%<text:s/>roads<text:s/>designed<text:s/>to<text:s/>iRap<text:s/>3-star<text:s/>standard.</text:span></text:p>
            </table:table-cell>
            <table:table-cell table:style-name="Cell97">
              <text:p text:style-name="P200"><text:span text:style-name="T200_1">All<text:s/>roads<text:s/>designed<text:s/>to<text:s/>an<text:s/>iRAP<text:s/>3-star<text:s/>standard.<text:s/>(not<text:s/>scored<text:s/>as<text:s/>reported<text:s/>and<text:s/>scored<text:s/>previous<text:s/>years)</text:span></text:p>
            </table:table-cell>
          </table:table-row>
        </table:table>
        <text:p text:style-name="P201"/>
        <text:p text:style-name="P202"><text:span text:style-name="T202_1">There<text:s/>was<text:s/>significant<text:s/>variation<text:s/>within<text:s/>this<text:s/>output<text:s/>in<text:s/>2025.<text:s/></text:span><text:span text:style-name="T202_2">Guyana<text:s/>and<text:s/></text:span><text:span text:style-name="T202_3">Saint<text:s/>Lucia<text:s/></text:span><text:span text:style-name="T202_4">r</text:span><text:span text:style-name="T202_5">oad</text:span><text:span text:style-name="T202_6"><text:s/>projects</text:span><text:span text:style-name="T202_7"><text:s/>made<text:s/>good<text:s/>progress<text:s/>and<text:s/></text:span><text:span text:style-name="T202_8">are<text:s/>on<text:s/>track<text:s/>to<text:s/>fully<text:s/>spe</text:span><text:span text:style-name="T202_9">nd<text:s/>the<text:s/>UKCIF<text:s/></text:span><text:span text:style-name="T202_10">capital<text:s/></text:span><text:span text:style-name="T202_11">grant<text:s/>by<text:s/>March<text:s/>2026.<text:s/></text:span><text:span text:style-name="T202_12">However,<text:s/>the<text:s/></text:span><text:span text:style-name="T202_13">road</text:span><text:span text:style-name="T202_14"><text:s/>project<text:s/>in<text:s/></text:span><text:span text:style-name="T202_15">Dominica<text:s/>is<text:s/>significantly<text:s/>behind<text:s/>s</text:span><text:span text:style-name="T202_16">chedule</text:span><text:span text:style-name="T202_17">.</text:span><text:span text:style-name="T202_18"><text:s/></text:span><text:span text:style-name="T202_19">Progress<text:s/>in<text:s/>Antigua<text:s/>remains<text:s/>very<text:s/>slow<text:s/>–<text:s/>the<text:s/>project<text:s/>has<text:s/>been<text:s/></text:span><text:span text:style-name="T202_20">stuck<text:s/></text:span><text:span text:style-name="T202_21">at<text:s/>95%<text:s/>complete</text:span><text:span text:style-name="T202_22"><text:s/>for<text:s/>four<text:s/>years.</text:span><text:span text:style-name="T202_23"><text:s/></text:span><text:span text:style-name="T202_24">The<text:s/>output<text:s/>was<text:s/>scored<text:s/>a<text:s/>B<text:s/>–<text:s/>reflecting<text:s/>a<text:s/>balance<text:s/>between<text:s/>the<text:s/>projects.</text:span></text:p>
        <text:p text:style-name="P203"><text:span text:style-name="T203_1">Dominica<text:s/>-</text:span><text:span text:style-name="T203_2"><text:s/></text:span><text:span text:style-name="T203_3">Rehabilitation<text:s/>of</text:span><text:span text:style-name="T203_4"><text:s/></text:span><text:span text:style-name="T203_5">Loubiere</text:span><text:span text:style-name="T203_6"><text:s/></text:span><text:span text:style-name="T203_7">to<text:s/>Bagatelle<text:s/>Road<text:s/>–<text:s/>Phase<text:s/>I<text:s/>–</text:span><text:span text:style-name="T203_8"><text:s/></text:span><text:span text:style-name="T203_9">Loubiere</text:span><text:span text:style-name="T203_10"><text:s/></text:span><text:span text:style-name="T203_11">to<text:s/>Grand<text:s/>Bay<text:s/>Road<text:s/>Project</text:span></text:p>
        <text:list text:style-name="LS6" xml:id="list37">
          <text:list-item>
            <text:p text:style-name="P204"><text:span text:style-name="T204_1">This<text:s/>project<text:s/>is<text:s/>significantly<text:s/>behind<text:s/>schedule<text:s/>and<text:s/></text:span><text:span text:style-name="T204_2">the<text:s/>UKCIF<text:s/>grant<text:s/>will<text:s/>not<text:s/>be<text:s/>fully<text:s/>disbursed<text:s/></text:span><text:span text:style-name="T204_3">by<text:s/>March<text:s/>2026</text:span><text:span text:style-name="T204_4"><text:s/>(currently<text:s/>at<text:s/>41%)</text:span><text:span text:style-name="T204_5">.</text:span></text:p>
          </text:list-item>
          <text:list-item>
            <text:p text:style-name="P205"><text:span text:style-name="T205_1">As<text:s/>of<text:s/>December<text:s/>2025,<text:s/>the<text:s/>project<text:s/>was</text:span><text:span text:style-name="T205_2"><text:s/>32%<text:s/>complet</text:span><text:span text:style-name="T205_3">e.<text:s/></text:span><text:span text:style-name="T205_4">Progress<text:s/>on<text:s/>different<text:s/>sections<text:s/>of<text:s/>the<text:s/>road<text:s/>varies.<text:s/></text:span><text:span text:style-name="T205_5">A<text:s/>landslide<text:s/>in<text:s/>January<text:s/>2026<text:s/></text:span><text:span text:style-name="T205_6">(outside<text:s/>scope<text:s/>of<text:s/>Annual<text:s/>Review)<text:s/></text:span><text:span text:style-name="T205_7">has<text:s/>caused</text:span><text:span text:style-name="T205_8"><text:s/>delays</text:span><text:span text:style-name="T205_9"><text:s/>but<text:s/>slope<text:s/>stabilisation<text:s/>and<text:s/>drainage<text:s/>works<text:s/>have<text:s/>continued</text:span><text:span text:style-name="T205_10">.</text:span></text:p>
          </text:list-item>
          <text:list-item>
            <text:p text:style-name="P206"><text:span text:style-name="T206_1">Ministry<text:s/>of<text:s/>Public<text:s/>Works</text:span><text:span text:style-name="T206_2"><text:s/>has<text:s/>developed<text:s/>a</text:span><text:span text:style-name="T206_3"><text:s/>bespoke<text:s/>Road<text:s/>Asset<text:s/>Management<text:s/>System<text:s/>(RAMS)<text:s/>to<text:s/>support<text:s/>evidence-based,<text:s/>long-term<text:s/>maintenance<text:s/>planning<text:s/>for<text:s/></text:span><text:span text:style-name="T206_4">all<text:s/>Dominica<text:s/>roads</text:span><text:span text:style-name="T206_5">.</text:span></text:p>
          </text:list-item>
          <text:list-item>
            <text:p text:style-name="P207"><text:span text:style-name="T207_1">Stakeholder<text:s/>engagement<text:s/></text:span><text:span text:style-name="T207_2">and<text:s/>feedback<text:s/></text:span><text:span text:style-name="T207_3">has<text:s/></text:span><text:span text:style-name="T207_4">been<text:s/></text:span><text:span text:style-name="T207_5">effective</text:span><text:span text:style-name="T207_6"><text:s/></text:span><text:span text:style-name="T207_7">–<text:s/>for<text:s/>example,</text:span><text:span text:style-name="T207_8"><text:s/>bus<text:s/>driver</text:span><text:span text:style-name="T207_9">s<text:s/>have<text:s/></text:span><text:span text:style-name="T207_10">identified<text:s/></text:span><text:span text:style-name="T207_11">that<text:s/>steep<text:s/></text:span><text:span text:style-name="T207_12">diversion</text:span><text:span text:style-name="T207_13"><text:s/>route</text:span><text:span text:style-name="T207_14">s</text:span><text:span text:style-name="T207_15"><text:s/></text:span><text:span text:style-name="T207_16">have</text:span><text:span text:style-name="T207_17"><text:s/>affected<text:s/>vehicle<text:s/>performance</text:span><text:span text:style-name="T207_18">.<text:s/></text:span><text:span text:style-name="T207_19">Yet<text:s/>fewer</text:span><text:span text:style-name="T207_20"><text:s/>sessions<text:s/></text:span><text:span text:style-name="T207_21">have<text:s/>been</text:span><text:span text:style-name="T207_22"><text:s/>held</text:span><text:span text:style-name="T207_23"><text:s/></text:span><text:span text:style-name="T207_24">recently</text:span><text:span text:style-name="T207_25">,</text:span><text:span text:style-name="T207_26"><text:s/>which<text:s/>has<text:s/>reduced<text:s/></text:span><text:span text:style-name="T207_27">opportunities<text:s/></text:span><text:span text:style-name="T207_28">for<text:s/>users</text:span><text:span text:style-name="T207_29"><text:s/>to<text:s/>inform<text:s/>d</text:span><text:span text:style-name="T207_30">esign</text:span><text:span text:style-name="T207_31">/</text:span><text:span text:style-name="T207_32">implementation<text:s/></text:span><text:span text:style-name="T207_33">decisions</text:span><text:span text:style-name="T207_34">.</text:span></text:p>
          </text:list-item>
        </text:list>
        <text:p text:style-name="P208"><text:span text:style-name="T208_1">Guyana<text:s/>–<text:s/>Linden<text:s/>to</text:span><text:span text:style-name="T208_2"><text:s/></text:span><text:span text:style-name="T208_3">Mabura</text:span><text:span text:style-name="T208_4"><text:s/></text:span><text:span text:style-name="T208_5">Hill<text:s/>Road<text:s/>Upgrade<text:s/>Project</text:span></text:p>
        <text:list text:style-name="LS6" xml:id="list41">
          <text:list-item>
            <text:p text:style-name="P209"><text:span text:style-name="T209_1">As<text:s/>of<text:s/>December<text:s/>2025,<text:s/>t</text:span><text:span text:style-name="T209_2">he<text:s/>project<text:s/></text:span><text:span text:style-name="T209_3">capital<text:s/>works<text:s/>are<text:s/></text:span><text:span text:style-name="T209_4">58%<text:s/>complete</text:span><text:span text:style-name="T209_5">.<text:s/></text:span><text:span text:style-name="T209_6">UKCIF<text:s/>grant<text:s/>is<text:s/>likely<text:s/>to<text:s/></text:span><text:span text:style-name="T209_7">be</text:span><text:span text:style-name="T209_8"><text:s/>fully<text:s/></text:span><text:span text:style-name="T209_9">disbursed<text:s/></text:span><text:span text:style-name="T209_10">by<text:s/>March<text:s/>2026.</text:span><text:span text:style-name="T209_11"><text:s/></text:span><text:span text:style-name="T209_12">The<text:s/></text:span><text:span text:style-name="T209_13">project<text:s/>itself<text:s/>will<text:s/>not<text:s/>complete<text:s/>during<text:s/>the<text:s/></text:span><text:span text:style-name="T209_14">lifetime</text:span><text:span text:style-name="T209_15"><text:s/></text:span><text:span text:style-name="T209_16">of<text:s/>this<text:s/>programme<text:s/>(current<text:s/>estimated<text:s/>completion<text:s/></text:span><text:span text:style-name="T209_17">is</text:span><text:span text:style-name="T209_18"><text:s/>December<text:s/></text:span><text:span text:style-name="T209_19">2026</text:span><text:span text:style-name="T209_20">)</text:span><text:span text:style-name="T209_21"><text:s/></text:span><text:span text:style-name="T209_22">with<text:s/>funding<text:s/></text:span><text:span text:style-name="T209_23">continuing<text:s/></text:span><text:span text:style-name="T209_24">through</text:span><text:span text:style-name="T209_25"><text:s/>a<text:s/>CDB<text:s/>loan<text:s/>and<text:s/></text:span><text:span text:style-name="T209_26">the<text:s/>Government<text:s/>of<text:s/>Guyana.</text:span></text:p>
          </text:list-item>
          <text:list-item>
            <text:p text:style-name="P210"><text:span text:style-name="T210_1">Some<text:s/>p</text:span><text:span text:style-name="T210_2">rogress<text:s/>has<text:s/>been<text:s/>made<text:s/>on<text:s/></text:span><text:span text:style-name="T210_3">preventing<text:s/>overloading<text:s/>on<text:s/>the<text:s/>road</text:span><text:span text:style-name="T210_4">.<text:s/></text:span><text:span text:style-name="T210_5">A</text:span><text:span text:style-name="T210_6"><text:s/>trial<text:s/>of<text:s/>a<text:s/>weigh-in-motion<text:s/>scale</text:span><text:span text:style-name="T210_7"><text:s/>to<text:s/>enforce<text:s/></text:span><text:span text:style-name="T210_8">wei</text:span><text:span text:style-name="T210_9">ght<text:s/>limit</text:span><text:span text:style-name="T210_10">s</text:span><text:span text:style-name="T210_11"><text:s/>has<text:s/>been<text:s/>launched<text:s/>and<text:s/></text:span><text:span text:style-name="T210_12">the<text:s/>government<text:s/>has<text:s/></text:span><text:span text:style-name="T210_13">approved<text:s/>regulations<text:s/></text:span><text:span text:style-name="T210_14">(October 2025)<text:s/></text:span><text:span text:style-name="T210_15">for</text:span><text:span text:style-name="T210_16"><text:s/>a<text:s/></text:span><text:span text:style-name="T210_17">15</text:span><text:span text:style-name="T210_18"><text:s/></text:span><text:span text:style-name="T210_19">tonne</text:span><text:span text:style-name="T210_20"><text:s/>weight<text:s/>limit.</text:span></text:p>
          </text:list-item>
          <text:list-item>
            <text:p text:style-name="P211"><text:span text:style-name="T211_1">R</text:span><text:span text:style-name="T211_2">oad<text:s/>safety<text:s/></text:span><text:span text:style-name="T211_3">activities<text:s/>have<text:s/>progressed</text:span><text:span text:style-name="T211_4"><text:s/>with<text:s/>road<text:s/>furniture<text:s/>installation<text:s/>and<text:s/></text:span><text:span text:style-name="T211_5">painting<text:s/>of<text:s/>road<text:s/>markings.</text:span></text:p>
          </text:list-item>
          <text:list-item>
            <text:p text:style-name="P212"><text:span text:style-name="T212_1">Delays<text:s/></text:span><text:span text:style-name="T212_2">have<text:s/>been</text:span><text:span text:style-name="T212_3"><text:s/>driven<text:s/>mainly<text:s/>by<text:s/>late<text:s/>mobilisation<text:s/>of<text:s/>specialist<text:s/>bridge</text:span><text:span text:style-name="T212_4"><text:s/></text:span><text:span text:style-name="T212_5">piling<text:s/>crews,<text:s/>subcontractor<text:s/>underperformance<text:s/>and<text:s/>heavy</text:span><text:span text:style-name="T212_6"><text:s/></text:span><text:span text:style-name="T212_7">rainfall<text:s/></text:span><text:span text:style-name="T212_8">which<text:s/>has</text:span><text:span text:style-name="T212_9"><text:s/>caus</text:span><text:span text:style-name="T212_10">ed</text:span><text:span text:style-name="T212_11"><text:s/>erosion</text:span><text:span text:style-name="T212_12">.</text:span></text:p>
          </text:list-item>
        </text:list>
        <text:p text:style-name="P213"><text:span text:style-name="T213_1">Saint<text:s/>Lucia<text:s/></text:span><text:span text:style-name="T213_2">–<text:s/>Millenium<text:s/>Highway<text:s/>and<text:s/>West<text:s/>Coast<text:s/>Road</text:span></text:p>
        <text:list text:style-name="LS28" xml:id="list45">
          <text:list-item>
            <text:p text:style-name="P214"><text:span text:style-name="T214_1">Works<text:s/>on<text:s/></text:span><text:span text:style-name="T214_2">the<text:s/>Millenium<text:s/>Highway</text:span><text:span text:style-name="T214_3"><text:s/>were<text:s/>completed<text:s/>in<text:s/>September.<text:s/>The<text:s/>formalisation<text:s/>of<text:s/>the<text:s/>defects<text:s/>liability<text:s/>period<text:s/>arrangements<text:s/>is<text:s/>expected<text:s/>in<text:s/>Q1<text:s/>2026.</text:span><text:span text:style-name="T214_4"><text:s/></text:span><text:span text:style-name="T214_5">Works<text:s/>on<text:s/></text:span><text:span text:style-name="T214_6">the<text:s/></text:span><text:span text:style-name="T214_7">Anse<text:s/>La<text:s/>Raye<text:s/>Bridge<text:s/></text:span><text:span text:style-name="T214_8">are</text:span><text:span text:style-name="T214_9"><text:s/>75%<text:s/>complete.<text:s/>All<text:s/>bridge<text:s/>girders<text:s/>have<text:s/>been<text:s/>installed,<text:s/>achieving<text:s/>a<text:s/>key<text:s/>project<text:s/>milestone.</text:span></text:p>
          </text:list-item>
          <text:list-item>
            <text:p text:style-name="P215"><text:span text:style-name="T215_1">The<text:s/></text:span><text:span text:style-name="T215_2">contracting<text:s/>of<text:s/>a<text:s/>local<text:s/>artist<text:s/></text:span><text:span text:style-name="T215_3">-</text:span><text:span text:style-name="T215_4"><text:s/>to<text:s/></text:span><text:span text:style-name="T215_5">create</text:span><text:span text:style-name="T215_6"><text:s/></text:span><text:span text:style-name="T215_7">marine</text:span><text:span text:style-name="T215_8"><text:s/>life</text:span><text:span text:style-name="T215_9"><text:s/>motifs<text:s/>as<text:s/>part<text:s/>of<text:s/>the<text:s/></text:span><text:span text:style-name="T215_10">bridge’s<text:s/>design<text:s/>–<text:s/>offers<text:s/>an<text:s/>example<text:s/>of<text:s/>how<text:s/></text:span><text:span text:style-name="T215_11">the<text:s/>Saint<text:s/>Lucia<text:s/>project<text:s/>has<text:s/>sought<text:s/>to<text:s/>engender<text:s/>a<text:s/>sense<text:s/>of<text:s/>community<text:s/>ownership</text:span><text:span text:style-name="T215_12"><text:s/>in<text:s/>infrastructure</text:span><text:span text:style-name="T215_13"><text:s/>assets</text:span><text:span text:style-name="T215_14">.</text:span><text:span text:style-name="T215_15"><text:s/></text:span><text:span text:style-name="T215_16">Works<text:s/>on<text:s/>the<text:s/>other<text:s/></text:span><text:span text:style-name="T215_17">parts<text:s/>of<text:s/>the<text:s/>West<text:s/>Coast<text:s/>Road</text:span><text:span text:style-name="T215_18"><text:s/></text:span><text:span text:style-name="T215_19">are<text:s/>more<text:s/>than<text:s/>70%<text:s/>complete.</text:span></text:p>
          </text:list-item>
          <text:list-item>
            <text:p text:style-name="P216"><text:span text:style-name="T216_1">There<text:s/>have<text:s/>been<text:s/>delays<text:s/>in<text:s/>construction<text:s/></text:span><text:span text:style-name="T216_2">caused<text:s/>by<text:s/>various<text:s/>factors</text:span><text:span text:style-name="T216_3"><text:s/>(issues<text:s/>with<text:s/>utilities,<text:s/>equipment<text:s/>delays)</text:span><text:span text:style-name="T216_4"><text:s/>and<text:s/>the<text:s/>procurement<text:s/>of<text:s/>a<text:s/>consultant<text:s/></text:span><text:span text:style-name="T216_5">to<text:s/>deliver<text:s/>a<text:s/>Resettlement<text:s/>Action<text:s/>Plan<text:s/>(RAP)<text:s/>has<text:s/>been<text:s/>delayed<text:s/>significantly.</text:span></text:p>
          </text:list-item>
        </text:list>
        <text:p text:style-name="P217"><text:span text:style-name="T217_1">Antigua</text:span><text:span text:style-name="T217_2"><text:s/>and<text:s/>Barbuda</text:span></text:p>
        <text:list text:style-name="LS29" xml:id="list48">
          <text:list-item>
            <text:p text:style-name="P218"><text:span text:style-name="T218_1">T</text:span><text:span text:style-name="T218_2">he<text:s/>project<text:s/>remains<text:s/>95%<text:s/>complete</text:span><text:span text:style-name="T218_3"><text:s/>-<text:s/>t</text:span><text:span text:style-name="T218_4">his<text:s/>has<text:s/>been<text:s/>the<text:s/>case<text:s/>since<text:s/>2021</text:span><text:span text:style-name="T218_5"><text:s/></text:span><text:span text:style-name="T218_6">due<text:s/>to<text:s/>an<text:s/>ongoing<text:s/>contractor<text:s/>dispute</text:span><text:span text:style-name="T218_7">.</text:span><text:span text:style-name="T218_8"><text:s/></text:span><text:span text:style-name="T218_9">Financing<text:s/>from<text:s/>the<text:s/>UKCIF<text:s/>grant<text:s/>has<text:s/>been<text:s/>fully<text:s/>disbursed</text:span><text:span text:style-name="T218_10">.</text:span><text:span text:style-name="T218_11"><text:s/>CDB</text:span><text:span text:style-name="T218_12"><text:s/>has<text:s/>committed<text:s/>an<text:s/>additional<text:s/>loan<text:s/>with<text:s/>completion<text:s/>expected<text:s/>in</text:span><text:span text:style-name="T218_13"><text:s/>Q4<text:s/>2026</text:span><text:span text:style-name="T218_14">.</text:span></text:p>
          </text:list-item>
          <text:list-item>
            <text:p text:style-name="P219"><text:span text:style-name="T219_1">There<text:s/>has<text:s/>been</text:span><text:span text:style-name="T219_2"><text:s/>deterioration<text:s/>of<text:s/></text:span><text:span text:style-name="T219_3">pavements</text:span><text:span text:style-name="T219_4"><text:s/></text:span><text:span text:style-name="T219_5">(due<text:s/>to<text:s/>flooding),<text:s/></text:span><text:span text:style-name="T219_6">protracted<text:s/>processes<text:s/>for<text:s/>acquiring<text:s/>land<text:s/>and<text:s/>limited<text:s/>maintenance.<text:s/></text:span></text:p>
          </text:list-item>
        </text:list>
        <text:p text:style-name="P220"><text:span text:style-name="T220_1">Belize</text:span></text:p>
        <text:list text:style-name="LS30" xml:id="list50">
          <text:list-item>
            <text:p text:style-name="P221"><text:span text:style-name="T221_1">Project<text:s/>exit<text:s/>workshops</text:span><text:span text:style-name="T221_2">,<text:s/>attended<text:s/>by<text:s/>Government</text:span><text:span text:style-name="T221_3">,<text:s/>FCDO</text:span><text:span text:style-name="T221_4"><text:s/>staff</text:span><text:span text:style-name="T221_5"><text:s/>and<text:s/>CDB<text:s/>officials,</text:span><text:span text:style-name="T221_6"><text:s/>were<text:s/>held<text:s/>in<text:s/>November</text:span><text:span text:style-name="T221_7"><text:s/>2025</text:span><text:span text:style-name="T221_8">.</text:span></text:p>
          </text:list-item>
          <text:list-item>
            <text:p text:style-name="P222"><text:span text:style-name="T222_1">Coastal<text:s/>Highway</text:span><text:span text:style-name="T222_2"><text:s/></text:span><text:span text:style-name="T222_3">-</text:span><text:span text:style-name="T222_4"><text:s/>the<text:s/>Government<text:s/>of<text:s/>Belize<text:s/>funded<text:s/>additional<text:s/>maintenance<text:s/>and<text:s/>repair<text:s/>work<text:s/>to<text:s/>address<text:s/>minor<text:s/>erosion<text:s/>caused<text:s/>by<text:s/>upstream<text:s/>deforestation</text:span><text:span text:style-name="T222_5"><text:s/>and<text:s/>associated<text:s/>changes<text:s/>in<text:s/>runoff<text:s/>patterns</text:span><text:span text:style-name="T222_6">.</text:span></text:p>
          </text:list-item>
          <text:list-item>
            <text:p text:style-name="P223"><text:span text:style-name="T223_1">Philip<text:s/>Goldson<text:s/>Highway<text:s/></text:span><text:span text:style-name="T223_2">–</text:span><text:span text:style-name="T223_3"><text:s/></text:span><text:span text:style-name="T223_4">the<text:s/>acquisition<text:s/>of<text:s/>one<text:s/>property<text:s/>remains<text:s/>outstanding.<text:s/>The<text:s/>Government<text:s/>is<text:s/>preparing<text:s/>maintenance<text:s/>plans<text:s/>for<text:s/>the<text:s/>road.</text:span></text:p>
          </text:list-item>
        </text:list>
        <text:p text:style-name="P224"><text:span text:style-name="T224_1">Describe<text:s/>any<text:s/>changes<text:s/>to<text:s/>this<text:s/>output<text:s/>during<text:s/>the<text:s/>past<text:s/>year,<text:s/>and<text:s/>any<text:s/>planned<text:s/>changes<text:s/></text:span><text:span text:style-name="T224_2">as<text:s/>a<text:s/>result<text:s/>of</text:span><text:span text:style-name="T224_3"><text:s/>this<text:s/>review.<text:s/></text:span></text:p>
        <text:list text:style-name="LS9" xml:id="list53">
          <text:list-item>
            <text:p text:style-name="P225"><text:span text:style-name="T225_1">No<text:s/>change</text:span><text:span text:style-name="T225_2"><text:s/>to<text:s/></text:span><text:span text:style-name="T225_3">o</text:span><text:span text:style-name="T225_4">utput</text:span><text:span text:style-name="T225_5">,<text:s/>indicators<text:s/>or<text:s/></text:span><text:span text:style-name="T225_6">December<text:s/>2025<text:s/>milestones.</text:span></text:p>
          </text:list-item>
          <text:list-item>
            <text:p text:style-name="P226"><text:span text:style-name="T226_1">For<text:s/></text:span><text:span text:style-name="T226_2">indicator</text:span><text:span text:style-name="T226_3"> </text:span><text:span text:style-name="T226_4">3.1,<text:s/>t</text:span><text:span text:style-name="T226_5">he<text:s/>March<text:s/>2026<text:s/>target<text:s/>fo</text:span><text:span text:style-name="T226_6">r<text:s/>the</text:span><text:span text:style-name="T226_7"><text:s/></text:span><text:span text:style-name="T226_8">Antigua</text:span><text:span text:style-name="T226_9"><text:s/>road</text:span><text:span text:style-name="T226_10"><text:s/>project</text:span><text:span text:style-name="T226_11"><text:s/>has<text:s/>been<text:s/>reduced<text:s/>from</text:span><text:span text:style-name="T226_12"><text:s/></text:span><text:span text:style-name="T226_13">8.</text:span><text:span text:style-name="T226_14">8</text:span><text:span text:style-name="T226_15"> </text:span><text:span text:style-name="T226_16">km<text:s/>to<text:s/>8.7</text:span><text:span text:style-name="T226_17"> </text:span><text:span text:style-name="T226_18">km<text:s/>and<text:s/>the<text:s/></text:span><text:span text:style-name="T226_19">target<text:s/></text:span><text:span text:style-name="T226_20">for<text:s/>the<text:s/></text:span><text:span text:style-name="T226_21">Dominica<text:s/>road<text:s/></text:span><text:span text:style-name="T226_22">project<text:s/></text:span><text:span text:style-name="T226_23">is<text:s/>now<text:s/>specified<text:s/>as<text:s/></text:span><text:span text:style-name="T226_24">10.</text:span><text:span text:style-name="T226_25">4</text:span><text:span text:style-name="T226_26"> </text:span><text:span text:style-name="T226_27">km</text:span><text:span text:style-name="T226_28">.</text:span></text:p>
          </text:list-item>
        </text:list>
        <text:p text:style-name="P227"><text:span text:style-name="T22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228"><text:span text:style-name="T228_1">Dominica</text:span></text:p>
        <text:list text:style-name="LS8" xml:id="list55">
          <text:list-item>
            <text:p text:style-name="P229"><text:span text:style-name="T229_1">To<text:s/>ensure<text:s/>project<text:s/>completion,<text:s/>t</text:span><text:span text:style-name="T229_2">he</text:span><text:span text:style-name="T229_3"><text:s/>recommendation<text:s/>of<text:s/>securing<text:s/>funding<text:s/>from<text:s/>other<text:s/>sources<text:s/>still<text:s/>stand</text:span><text:span text:style-name="T229_4">s.</text:span></text:p>
          </text:list-item>
          <text:list-item>
            <text:p text:style-name="P230"><text:span text:style-name="T230_1">In<text:s/>terms<text:s/>of<text:s/>sustainability,<text:s/>the<text:s/>RAMS<text:s/>tool<text:s/>serves<text:s/>a</text:span><text:span text:style-name="T230_2">s<text:s/>an</text:span><text:span text:style-name="T230_3"><text:s/>opportunity<text:s/>for<text:s/>effective<text:s/>operations<text:s/>and<text:s/>maintenance.<text:s/>CDB<text:s/></text:span><text:span text:style-name="T230_4">should</text:span><text:span text:style-name="T230_5"><text:s/>engage<text:s/>with<text:s/>the<text:s/>Government<text:s/>of<text:s/>Dominica<text:s/>to<text:s/>encourage<text:s/>sufficient<text:s/>funding<text:s/></text:span><text:span text:style-name="T230_6">is</text:span><text:span text:style-name="T230_7"><text:s/>allocated<text:s/>for</text:span><text:span text:style-name="T230_8"><text:s/>O&amp;M<text:s/>so<text:s/>that<text:s/>the<text:s/>long-term</text:span><text:span text:style-name="T230_9"><text:s/></text:span><text:span text:style-name="T230_10">sustainability</text:span><text:span text:style-name="T230_11"><text:s/>of<text:s/>the<text:s/>assets<text:s/>can<text:s/>be<text:s/>ensured</text:span><text:span text:style-name="T230_12">.</text:span></text:p>
          </text:list-item>
          <text:list-item>
            <text:p text:style-name="P231"><text:span text:style-name="T231_1">To<text:s/>allow<text:s/>for<text:s/>improved<text:s/>knowledge<text:s/>transfer,<text:s/>the<text:s/>C</text:span><text:span text:style-name="T231_2">ontract<text:s/>Supervision<text:s/></text:span><text:span text:style-name="T231_3">C</text:span><text:span text:style-name="T231_4">onsultants</text:span><text:span text:style-name="T231_5"><text:s/></text:span><text:span text:style-name="T231_6">could</text:span><text:span text:style-name="T231_7"><text:s/>integrate<text:s/>officials<text:s/>into<text:s/>the<text:s/>team</text:span><text:span text:style-name="T231_8">.</text:span></text:p>
          </text:list-item>
          <text:list-item>
            <text:p text:style-name="P232"><text:span text:style-name="T232_1">The<text:s/>Project<text:s/>Steering<text:s/>Committee<text:s/>needs<text:s/>to<text:s/>be<text:s/>re-established<text:s/>to<text:s/>set<text:s/>direction<text:s/>and<text:s/>bring<text:s/>different<text:s/>stakeholders<text:s/>together</text:span><text:span text:style-name="T232_2"><text:s/>to<text:s/>build<text:s/>a<text:s/>more<text:s/>cohesive<text:s/>team<text:s/>to<text:s/>improve<text:s/>delivery</text:span></text:p>
          </text:list-item>
        </text:list>
        <text:p text:style-name="P233"><text:span text:style-name="T233_1">Guyana</text:span></text:p>
        <text:list text:style-name="LS33" xml:id="list59">
          <text:list-item>
            <text:p text:style-name="P234"><text:span text:style-name="T234_1">CDB<text:s/>should<text:s/>continue<text:s/>to<text:s/>work<text:s/>with<text:s/>the<text:s/>Government<text:s/>to<text:s/>ensure<text:s/>that<text:s/>there<text:s/></text:span><text:span text:style-name="T234_2">are<text:s/>resources<text:s/>allocated<text:s/>to<text:s/></text:span><text:span text:style-name="T234_3">establishing<text:s/>an<text:s/>operations<text:s/>and<text:s/>maintenance<text:s/>function<text:s/>with<text:s/>a<text:s/>dedicated<text:s/>budget<text:s/>and<text:s/>a<text:s/>clear<text:s/>set<text:s/>of<text:s/>objectives.<text:s/></text:span><text:span text:style-name="T234_4">This<text:s/>should<text:s/>include<text:s/></text:span><text:span text:style-name="T234_5">agreement<text:s/>on<text:s/>a<text:s/>deadline<text:s/>for<text:s/>the<text:s/>implementation<text:s/>of<text:s/>axle<text:s/>load<text:s/>enforcement<text:s/>(i.e.<text:s/>weigh<text:s/>stations)</text:span><text:span text:style-name="T234_6"><text:s/>to<text:s/>ensure<text:s/>the<text:s/>long</text:span><text:span text:style-name="T234_7"><text:s/></text:span><text:span text:style-name="T234_8">term<text:s/>sustainability<text:s/>of<text:s/>the<text:s/>asset.<text:s/></text:span></text:p>
          </text:list-item>
          <text:list-item>
            <text:p text:style-name="P235"><text:span text:style-name="T235_1">CDB<text:s/>should<text:s/></text:span><text:span text:style-name="T235_2">explore<text:s/></text:span><text:span text:style-name="T235_3">how<text:s/>and<text:s/>to<text:s/>what<text:s/>extent<text:s/>the<text:s/></text:span><text:span text:style-name="T235_4">capacity<text:s/>building</text:span><text:span text:style-name="T235_5"><text:s/>activities</text:span><text:span text:style-name="T235_6"><text:s/>(financial<text:s/>management,<text:s/>leadership,<text:s/>GBV)</text:span><text:span text:style-name="T235_7"><text:s/>delivered<text:s/>to<text:s/>stakeholders<text:s/></text:span><text:span text:style-name="T235_8">have<text:s/></text:span><text:span text:style-name="T235_9">delivered<text:s/>changes<text:s/>to<text:s/>project<text:s/>outcomes.</text:span></text:p>
          </text:list-item>
        </text:list>
        <text:p text:style-name="P236"><text:span text:style-name="T236_1">Saint<text:s/>Lucia</text:span></text:p>
        <text:list text:style-name="LS34" xml:id="list61">
          <text:list-item>
            <text:p text:style-name="P237"><text:span text:style-name="T237_1">The<text:s/>mobilisation<text:s/>of</text:span><text:span text:style-name="T237_2"><text:s/>a</text:span><text:span text:style-name="T237_3"><text:s/>consultan</text:span><text:span text:style-name="T237_4">t</text:span><text:span text:style-name="T237_5"><text:s/></text:span><text:span text:style-name="T237_6">should<text:s/>be<text:s/>expedited.<text:s/>Without<text:s/>a<text:s/>resettlement<text:s/>action<text:s/>plan<text:s/>(RAP),<text:s/>there<text:s/>is<text:s/>a<text:s/>risk<text:s/>that<text:s/></text:span><text:span text:style-name="T237_7">local<text:s/>community<text:s/>engagement<text:s/>will<text:s/>be<text:s/>compromised<text:s/>and<text:s/></text:span><text:span text:style-name="T237_8">the<text:s/></text:span><text:span text:style-name="T237_9">momentum<text:s/>derived<text:s/>from</text:span><text:span text:style-name="T237_10"><text:s/>an<text:s/>acceleration<text:s/>in<text:s/>project<text:s/>execution</text:span><text:span text:style-name="T237_11"><text:s/></text:span><text:span text:style-name="T237_12">this<text:s/>year<text:s/>will<text:s/>be<text:s/></text:span><text:span text:style-name="T237_13">lost.<text:s/></text:span></text:p>
          </text:list-item>
          <text:list-item>
            <text:p text:style-name="P238"><text:span text:style-name="T238_1">CDB<text:s/>should<text:s/></text:span><text:span text:style-name="T238_2">work<text:s/>with<text:s/>the<text:s/>Government<text:s/>to<text:s/>encourage</text:span><text:span text:style-name="T238_3"><text:s/></text:span><text:span text:style-name="T238_4">the<text:s/>deployment<text:s/>of<text:s/>additional<text:s/>work<text:s/>crews<text:s/>to<text:s/>continue<text:s/>construction<text:s/>(on<text:s/>Lot<text:s/>2B<text:s/>and<text:s/>Lots<text:s/>2A,<text:s/>3A<text:s/>and<text:s/>3B)<text:s/></text:span><text:span text:style-name="T238_5">and<text:s/>mitigate<text:s/>any<text:s/>further<text:s/>delays.<text:s/>G</text:span><text:span text:style-name="T238_6">iven<text:s/>the<text:s/>timescales<text:s/>for<text:s/>completion</text:span><text:span text:style-name="T238_7"><text:s/>this<text:s/>is<text:s/>imperative.</text:span></text:p>
          </text:list-item>
        </text:list>
        <text:p text:style-name="P239"><text:span text:style-name="T239_1">Antigua</text:span></text:p>
        <text:list text:style-name="LS32" xml:id="list63">
          <text:list-item>
            <text:p text:style-name="P240"><text:span text:style-name="T240_1">CDB<text:s/>should<text:s/></text:span><text:span text:style-name="T240_2">continue<text:s/>to<text:s/>engage<text:s/>with<text:s/>the<text:s/>Ministry<text:s/>of<text:s/>Finance<text:s/>and<text:s/>Director<text:s/>of<text:s/>Works<text:s/>to<text:s/>ens</text:span><text:span text:style-name="T240_3">ure<text:s/>that<text:s/>findings<text:s/>derived<text:s/>from<text:s/>the<text:s/>deferred<text:s/>maintenance<text:s/>analysis<text:s/>can<text:s/>be<text:s/>used<text:s/>to<text:s/>inform<text:s/>the<text:s/></text:span><text:span text:style-name="T240_4">establishment</text:span><text:span text:style-name="T240_5"><text:s/>of<text:s/>an<text:s/>O&amp;M<text:s/>function</text:span><text:span text:style-name="T240_6"><text:s/>in<text:s/>government.</text:span></text:p>
          </text:list-item>
        </text:list>
        <table:table table:style-name="Table10"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row table:style-name="Row26">
            <table:table-cell table:style-name="Cell98">
              <text:p text:style-name="P241"><text:span text:style-name="T241_1">Output<text:s/>Title</text:span></text:p>
            </table:table-cell>
            <table:table-cell table:style-name="Cell99" table:number-columns-spanned="4">
              <text:p text:style-name="P242"><text:span text:style-name="T242_1">Agricultural<text:s/>Land<text:s/>Irrigated</text:span></text:p>
            </table:table-cell>
            <table:covered-table-cell/>
            <table:covered-table-cell/>
            <table:covered-table-cell/>
          </table:table-row>
          <table:table-row table:style-name="Row27">
            <table:table-cell table:style-name="Cell100" table:number-columns-spanned="2">
              <text:p text:style-name="P243"><text:span text:style-name="T243_1">Output<text:s/>number:</text:span></text:p>
            </table:table-cell>
            <table:covered-table-cell/>
            <table:table-cell table:style-name="Cell101">
              <text:p text:style-name="P244"><text:span text:style-name="T244_1">4</text:span></text:p>
            </table:table-cell>
            <table:table-cell table:style-name="Cell102">
              <text:p text:style-name="P245"><text:span text:style-name="T245_1">Output<text:s/>Score:</text:span></text:p>
            </table:table-cell>
            <table:table-cell table:style-name="Cell103">
              <text:p text:style-name="P246"><text:span text:style-name="T246_1">B</text:span></text:p>
            </table:table-cell>
          </table:table-row>
          <table:table-row table:style-name="Row28">
            <table:table-cell table:style-name="Cell104" table:number-columns-spanned="2">
              <text:p text:style-name="P247"><text:span text:style-name="T247_1">Impact<text:s/>weighting<text:s/>(%):</text:span></text:p>
            </table:table-cell>
            <table:covered-table-cell/>
            <table:table-cell table:style-name="Cell105">
              <text:p text:style-name="P248"><text:span text:style-name="T248_1">9</text:span></text:p>
            </table:table-cell>
            <table:table-cell table:style-name="Cell106">
              <text:p text:style-name="P249"><text:span text:style-name="T249_1">Weighting<text:s/>revised<text:s/>since<text:s/>last<text:s/>AR?</text:span></text:p>
            </table:table-cell>
            <table:table-cell table:style-name="Cell107">
              <text:p text:style-name="P250"><text:span text:style-name="T250_1">No</text:span></text:p>
            </table:table-cell>
          </table:table-row>
        </table:table>
        <text:p text:style-name="P251"/>
        <table:table table:style-name="Table11">
          <table:table-column table:style-name="Column46"/>
          <table:table-column table:style-name="Column47"/>
          <table:table-column table:style-name="Column48"/>
          <table:table-row table:style-name="Row29">
            <table:table-cell table:style-name="Cell108">
              <text:p text:style-name="P252"><text:span text:style-name="T252_1">Indicators</text:span></text:p>
            </table:table-cell>
            <table:table-cell table:style-name="Cell109">
              <text:p text:style-name="P253"><text:span text:style-name="T253_1">Milestones<text:s/>for<text:s/>this<text:s/>review</text:span></text:p>
            </table:table-cell>
            <table:table-cell table:style-name="Cell110">
              <text:p text:style-name="P254"><text:span text:style-name="T254_1">Progress</text:span></text:p>
            </table:table-cell>
          </table:table-row>
          <table:table-row table:style-name="Row30">
            <table:table-cell table:style-name="Cell111">
              <text:p text:style-name="P255"><text:span text:style-name="T255_1">Irrigated<text:s/>area<text:s/>by<text:s/>(ha)<text:s/></text:span><text:span text:style-name="T255_2">–</text:span><text:span text:style-name="T255_3"><text:s/>cumulative</text:span></text:p>
            </table:table-cell>
            <table:table-cell table:style-name="Cell112">
              <text:p text:style-name="P256"><text:span text:style-name="T256_1">Capital<text:s/>works<text:s/>completed<text:s/>for<text:s/>both<text:s/>Jamaica<text:s/>EV<text:s/>and<text:s/>SP<text:s/>projects.</text:span></text:p>
            </table:table-cell>
            <table:table-cell table:style-name="Cell113">
              <text:p text:style-name="P257"><text:span text:style-name="T257_1">Jamaica<text:s/>EV:<text:s/></text:span><text:span text:style-name="T257_2">Project<text:s/>85%<text:s/>completed,<text:s/>renewable<text:s/>energy<text:s/>installations<text:s/>are<text:s/>95%.</text:span><text:span text:style-name="T257_3"><text:s/></text:span><text:span text:style-name="T257_4">D</text:span><text:span text:style-name="T257_5">elays<text:s/>in<text:s/>the<text:s/>delivery<text:s/>of<text:s/>pumps<text:s/>have<text:s/>pushed<text:s/>back<text:s/>overall<text:s/>project<text:s/>completion<text:s/>date<text:s/>to<text:s/></text:span><text:span text:style-name="T257_6">June</text:span><text:span text:style-name="T257_7"><text:s/>2026.</text:span></text:p>
              <text:p text:style-name="P258"><text:span text:style-name="T258_1">Jamaica<text:s/>SPAD:<text:s/></text:span><text:span text:style-name="T258_2">Overall<text:s/>works<text:s/>are<text:s/>95%<text:s/>completed</text:span><text:span text:style-name="T258_3">.<text:s/>The<text:s/>Parnassus<text:s/>Agro<text:s/>Park<text:s/>was<text:s/>completed<text:s/>i</text:span><text:span text:style-name="T258_4">n<text:s/>2025.</text:span><text:span text:style-name="T258_5"><text:s/>D</text:span><text:span text:style-name="T258_6">elays<text:s/>in<text:s/>the<text:s/>delivery<text:s/></text:span><text:span text:style-name="T258_7">of<text:s/>pumps<text:s/></text:span><text:span text:style-name="T258_8">have<text:s/></text:span><text:span text:style-name="T258_9">pushed<text:s/>back<text:s/>completion<text:s/></text:span><text:span text:style-name="T258_10">of<text:s/>the<text:s/>original<text:s/>scope<text:s/>of<text:s/>works<text:s/>to<text:s/>June<text:s/>2026.</text:span></text:p>
            </table:table-cell>
          </table:table-row>
        </table:table>
        <text:p text:style-name="P259"><text:span text:style-name="T259_1"><text:line-break/></text:span><text:span text:style-name="T259_2">Briefly<text:s/>describe<text:s/>the<text:s/>output’s<text:s/>activities<text:s/>and<text:s/>provide<text:s/>supporting<text:s/>narrative<text:s/>for<text:s/>the<text:s/>score.</text:span></text:p>
        <text:p text:style-name="P260"><text:span text:style-name="T260_1">Both<text:s/>projects<text:s/>in<text:s/>Jamaica</text:span><text:span text:style-name="T260_2"><text:s/>narrowly<text:s/>missed<text:s/>the<text:s/>milestone<text:s/>for<text:s/>end</text:span><text:span text:style-name="T260_3">-</text:span><text:span text:style-name="T260_4">2025<text:s/>of<text:s/>completing<text:s/>capital<text:s/>works.<text:s/></text:span><text:span text:style-name="T260_5">Therefore,</text:span><text:span text:style-name="T260_6"><text:s/>this<text:s/>output<text:s/>was<text:s/>scored<text:s/>a<text:s/>B.</text:span></text:p>
        <text:p text:style-name="P261"><text:span text:style-name="T261_1">Jamaica<text:s/>–</text:span><text:span text:style-name="T261_2"><text:s/></text:span><text:span text:style-name="T261_3">Essex<text:s/>Valley<text:s/>Agricultural<text:s/>Development<text:s/>Project</text:span></text:p>
        <text:list text:style-name="LS10" xml:id="list64">
          <text:list-item>
            <text:p text:style-name="P262"><text:span text:style-name="T262_1">Whilst<text:s/>the</text:span><text:span text:style-name="T262_2"><text:s/>UKCIF<text:s/>grant<text:s/>has<text:s/>now<text:s/>been<text:s/>fully<text:s/></text:span><text:span text:style-name="T262_3">disbursed</text:span><text:span text:style-name="T262_4"><text:s/></text:span><text:span text:style-name="T262_5">for<text:s/>this<text:s/>project<text:s/>–<text:s/></text:span><text:span text:style-name="T262_6">the<text:s/>project</text:span><text:span text:style-name="T262_7"><text:s/></text:span><text:span text:style-name="T262_8">is<text:s/>no</text:span><text:span text:style-name="T262_9">t<text:s/>complete<text:s/></text:span><text:span text:style-name="T262_10">with<text:s/>15%<text:s/>of<text:s/>the<text:s/>project<text:s/>still<text:s/>to<text:s/></text:span><text:span text:style-name="T262_11">be<text:s/>completed<text:s/>with<text:s/>CDB<text:s/>loan<text:s/>financing</text:span><text:span text:style-name="T262_12">.</text:span></text:p>
          </text:list-item>
          <text:list-item>
            <text:p text:style-name="P263"><text:span text:style-name="T263_1">In<text:s/>terms<text:s/>of<text:s/>progress,<text:s/>m</text:span><text:span text:style-name="T263_2">ajor<text:s/>components</text:span><text:span text:style-name="T263_3"><text:s/>-<text:s/></text:span><text:span text:style-name="T263_4">including<text:s/>the<text:s/>full<text:s/>irrigation<text:s/>network,<text:s/>pump<text:s/>stations,<text:s/>power</text:span><text:span text:style-name="T263_5"><text:s/></text:span><text:span text:style-name="T263_6">supply<text:s/>systems,<text:s/>several<text:s/>agricultural<text:s/>facilities,<text:s/>and<text:s/>most<text:s/>of<text:s/>the<text:s/>renewable<text:s/>energy<text:s/>installation</text:span><text:span text:style-name="T263_7"><text:s/>-<text:s/></text:span><text:span text:style-name="T263_8">are<text:s/>complete<text:s/>or<text:s/>near<text:s/>completion.</text:span></text:p>
          </text:list-item>
          <text:list-item>
            <text:p text:style-name="P264"><text:span text:style-name="T264_1">Hurricane<text:s/>Melissa<text:s/>caused<text:s/>only<text:s/>minor<text:s/>damage<text:s/>thanks<text:s/>to<text:s/>effective<text:s/>preparedness,<text:s/>and<text:s/>stakeholder<text:s/>engagement<text:s/>remains<text:s/>active<text:s/>across<text:s/>agencies<text:s/>and<text:s/>communities.</text:span></text:p>
          </text:list-item>
          <text:list-item>
            <text:p text:style-name="P265"><text:span text:style-name="T265_1">However,<text:s/>several<text:s/>constraints<text:s/>continue<text:s/>to<text:s/>affect<text:s/>the<text:s/>final<text:s/>phase</text:span><text:span text:style-name="T265_2"><text:s/>including</text:span><text:span text:style-name="T265_3"><text:s/>defect<text:s/>backlogs,<text:s/>contractor<text:s/>underperformance<text:s/>and<text:s/>delays<text:s/>linked<text:s/>to<text:s/>utility<text:s/>approvals.</text:span></text:p>
          </text:list-item>
          <text:list-item>
            <text:p text:style-name="P266"><text:span text:style-name="T266_1">Procurement<text:s/>challenges<text:s/>have<text:s/>stalled<text:s/>the<text:s/>gender</text:span><text:span text:style-name="T266_2"><text:s/></text:span><text:span text:style-name="T266_3">responsive<text:s/>advocacy<text:s/>campaign,<text:s/>and<text:s/>remaining<text:s/>land</text:span><text:span text:style-name="T266_4"><text:s/></text:span><text:span text:style-name="T266_5">acquisition<text:s/>matters<text:s/>require<text:s/>resolution.</text:span></text:p>
          </text:list-item>
          <text:list-item>
            <text:p text:style-name="P267"><text:span text:style-name="T267_1">H</text:span><text:span text:style-name="T267_2">uman</text:span><text:span text:style-name="T267_3">‑centred<text:s/>stories</text:span><text:span text:style-name="T267_4"><text:s/>(e.g.</text:span><text:span text:style-name="T267_5"><text:s/>a<text:s/>video<text:s/>highlighting<text:s/>the<text:s/>training<text:s/>of<text:s/>women<text:s/>in<text:s/>the<text:s/>agricultural<text:s/>and<text:s/>construction<text:s/>sectors</text:span><text:span text:style-name="T267_6">)<text:s/>ha</text:span><text:span text:style-name="T267_7">ve</text:span><text:span text:style-name="T267_8"><text:s/></text:span><text:span text:style-name="T267_9">highlighted<text:s/>the<text:s/>tangible<text:s/></text:span><text:span text:style-name="T267_10">positive<text:s/></text:span><text:span text:style-name="T267_11">impact<text:s/>of<text:s/>the<text:s/>project<text:s/>on<text:s/>beneficiaries.</text:span></text:p>
          </text:list-item>
        </text:list>
        <text:p text:style-name="P268"><text:span text:style-name="T268_1">Jamaica<text:s/>–<text:s/>Southern<text:s/>Plains<text:s/>Agricultural<text:s/>Development<text:s/>Project</text:span></text:p>
        <text:list text:style-name="LS11" xml:id="list70">
          <text:list-item>
            <text:p text:style-name="P269"><text:span text:style-name="T269_1">Major<text:s/>construction<text:s/>achievements<text:s/>include<text:s/>the<text:s/>full<text:s/>completion<text:s/>of<text:s/>the<text:s/>20,000<text:s/>m³<text:s/>reservoir,<text:s/>pumping<text:s/>station,<text:s/>and<text:s/>control<text:s/>infrastructure<text:s/>at<text:s/>Amity<text:s/>Hall/Bridge<text:s/>Pen.</text:span></text:p>
          </text:list-item>
          <text:list-item>
            <text:p text:style-name="P270"><text:span text:style-name="T270_1">At<text:s/>Parnassus,<text:s/>works<text:s/>on<text:s/>pipelines,<text:s/>metering,<text:s/>farm<text:s/>roads,<text:s/>and<text:s/>drains<text:s/>are<text:s/>fully<text:s/>complete</text:span><text:span text:style-name="T270_2">.</text:span><text:span text:style-name="T270_3"><text:s/></text:span><text:span text:style-name="T270_4">P</text:span><text:span text:style-name="T270_5">ump<text:s/>houses<text:s/>and</text:span><text:span text:style-name="T270_6"><text:s/>the</text:span><text:span text:style-name="T270_7"><text:s/></text:span><text:span text:style-name="T270_8">pump</text:span><text:span text:style-name="T270_9">ing<text:s/>equipment<text:s/></text:span><text:span text:style-name="T270_10">are<text:s/></text:span><text:span text:style-name="T270_11">nearly<text:s/></text:span><text:span text:style-name="T270_12">complete</text:span><text:span text:style-name="T270_13">.</text:span></text:p>
          </text:list-item>
          <text:list-item>
            <text:p text:style-name="P271"><text:span text:style-name="T271_1">The<text:s/>Matching<text:s/>Grant<text:s/>Scheme<text:s/>is<text:s/>now<text:s/>operationally<text:s/>ready<text:s/>with<text:s/>staffing<text:s/>secured,<text:s/>and<text:s/>stakeholder<text:s/>engagement<text:s/>has<text:s/>remained<text:s/>active,<text:s/>supporting<text:s/>farmer<text:s/>registration<text:s/>and<text:s/>training.</text:span></text:p>
          </text:list-item>
          <text:list-item>
            <text:p text:style-name="P272"><text:span text:style-name="T272_1">Hurricane<text:s/>Melissa<text:s/>caused<text:s/></text:span><text:span text:style-name="T272_2">only<text:s/></text:span><text:span text:style-name="T272_3">minor<text:s/>damage<text:s/>at<text:s/>both<text:s/>sites,<text:s/>demonstrating<text:s/></text:span><text:span text:style-name="T272_4">effective</text:span><text:span text:style-name="T272_5"><text:s/>preparedness</text:span><text:span text:style-name="T272_6"><text:s/>measures.</text:span></text:p>
          </text:list-item>
          <text:list-item>
            <text:p text:style-name="P273"><text:span text:style-name="T273_1">The<text:s/></text:span><text:span text:style-name="T273_2">p</text:span><text:span text:style-name="T273_3">roject<text:s/>marked<text:s/>a<text:s/>significant<text:s/>milestone<text:s/>with<text:s/></text:span><text:span text:style-name="T273_4">an</text:span><text:span text:style-name="T273_5"><text:s/>opening<text:s/></text:span><text:span text:style-name="T273_6">ceremony<text:s/>for</text:span><text:span text:style-name="T273_7"><text:s/>the<text:s/>Parnassus<text:s/>Agro<text:s/>Park<text:s/>in<text:s/>April<text:s/>2025,<text:s/>attended<text:s/>by<text:s/>the<text:s/>Prime<text:s/>Minister<text:s/>of<text:s/>Jamaica</text:span><text:span text:style-name="T273_8"><text:s/>and<text:s/>British<text:s/>High<text:s/>Commission</text:span><text:span text:style-name="T273_9">.</text:span></text:p>
          </text:list-item>
        </text:list>
        <text:p text:style-name="P274"><text:span text:style-name="T274_1">Describe<text:s/>any<text:s/>changes<text:s/>to<text:s/>this<text:s/>output<text:s/>during<text:s/>the<text:s/>past<text:s/>year,<text:s/>and<text:s/>any<text:s/>planned<text:s/>changes<text:s/></text:span><text:span text:style-name="T274_2">as<text:s/>a<text:s/>result<text:s/>of</text:span><text:span text:style-name="T274_3"><text:s/>this<text:s/>review.</text:span></text:p>
        <text:p text:style-name="P275"><text:span text:style-name="T275_1">No<text:s/>changes<text:s/>to<text:s/>output</text:span><text:span text:style-name="T275_2">,<text:s/></text:span><text:span text:style-name="T275_3">indicator<text:s/>or<text:s/></text:span><text:span text:style-name="T275_4">December<text:s/>2025<text:s/>milestone.<text:s/>The<text:s/>March<text:s/>2026<text:s/>target</text:span><text:span text:style-name="T275_5">,</text:span><text:span text:style-name="T275_6"><text:s/>fo</text:span><text:span text:style-name="T275_7">r<text:s/></text:span><text:span text:style-name="T275_8">land<text:s/>irrigated<text:s/>under<text:s/>the<text:s/></text:span><text:span text:style-name="T275_9">Jamaica</text:span><text:span text:style-name="T275_10"><text:s/>EV</text:span><text:span text:style-name="T275_11"><text:s/></text:span><text:span text:style-name="T275_12">project</text:span><text:span text:style-name="T275_13">,</text:span><text:span text:style-name="T275_14"><text:s/></text:span><text:span text:style-name="T275_15">in</text:span><text:span text:style-name="T275_16">creased<text:s/>from<text:s/></text:span><text:span text:style-name="T275_17">700<text:s/>to<text:s/></text:span><text:span text:style-name="T275_18">81</text:span><text:span text:style-name="T275_19">0<text:s/>hectares.</text:span></text:p>
        <text:p text:style-name="P276"><text:span text:style-name="T276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277"><text:span text:style-name="T277_1">Progress<text:s/>on<text:s/>recommendations<text:s/>from<text:s/>previous<text:s/>AR</text:span></text:p>
        <text:list text:style-name="LS26" xml:id="list75">
          <text:list-item>
            <text:p text:style-name="P278"><text:span text:style-name="T278_1">Whilst<text:s/>progress<text:s/>is<text:s/>still<text:s/>slow,<text:s/>procurement<text:s/>has<text:s/>now<text:s/>taken<text:s/>place<text:s/>for<text:s/>pu</text:span><text:span text:style-name="T278_2">mp<text:s/>supply<text:s/>and<text:s/>installation<text:s/>(expected<text:s/>Q2<text:s/>2026)</text:span><text:span text:style-name="T278_3">.<text:s/>However,<text:s/>there<text:s/></text:span><text:span text:style-name="T278_4">is<text:s/>a<text:s/>potential<text:s/>delay<text:s/>in<text:s/>meter<text:s/>delivery</text:span><text:span text:style-name="T278_5">,<text:s/>with<text:s/>a<text:s/>substitution</text:span><text:span text:style-name="T278_6"><text:s/></text:span><text:span text:style-name="T278_7">request<text:s/>under<text:s/>review.<text:s/>This<text:s/>review<text:s/>process<text:s/>should<text:s/>be<text:s/>accelerated<text:s/>to<text:s/>mitigate<text:s/>this<text:s/>additional</text:span><text:span text:style-name="T278_8"><text:s/></text:span><text:span text:style-name="T278_9">risk.</text:span></text:p>
          </text:list-item>
          <text:list-item>
            <text:p text:style-name="P279"><text:span text:style-name="T279_1">Strong<text:s/>preparedness<text:s/></text:span><text:span text:style-name="T279_2">has<text:s/>been<text:s/>evident</text:span><text:span text:style-name="T279_3"><text:s/></text:span><text:span text:style-name="T279_4">(</text:span><text:span text:style-name="T279_5">with<text:s/>minor</text:span><text:span text:style-name="T279_6"><text:s/></text:span><text:span text:style-name="T279_7">disruption</text:span><text:span text:style-name="T279_8"><text:s/></text:span><text:span text:style-name="T279_9">following</text:span><text:span text:style-name="T279_10"><text:s/>Hurricane<text:s/>Melissa</text:span><text:span text:style-name="T279_11">)</text:span><text:span text:style-name="T279_12"><text:s/>demonstrating<text:s/></text:span><text:span text:style-name="T279_13">progress<text:s/>against<text:s/>the<text:s/></text:span><text:span text:style-name="T279_14">recommendation<text:s/></text:span><text:span text:style-name="T279_15">on<text:s/>mitigating<text:s/></text:span><text:span text:style-name="T279_16">the<text:s/>impact<text:s/>of<text:s/>natural<text:s/>hazards</text:span><text:span text:style-name="T279_17">.</text:span></text:p>
          </text:list-item>
        </text:list>
        <text:p text:style-name="P280"/>
        <text:p text:style-name="P281"/>
        <text:p text:style-name="P282"/>
        <text:p text:style-name="P283"/>
        <text:p text:style-name="P284"/>
        <text:p text:style-name="P285"/>
        <table:table table:style-name="Table12">
          <table:table-column table:style-name="Column49"/>
          <table:table-column table:style-name="Column50"/>
          <table:table-column table:style-name="Column51"/>
          <table:table-column table:style-name="Column52"/>
          <table:table-column table:style-name="Column53"/>
          <table:table-row table:style-name="Row31">
            <table:table-cell table:style-name="Cell114">
              <text:p text:style-name="P286"><text:span text:style-name="T286_1">Output<text:s/>Title</text:span></text:p>
            </table:table-cell>
            <table:table-cell table:style-name="Cell115" table:number-columns-spanned="4">
              <text:p text:style-name="P287"><text:span text:style-name="T287_1">Renewable<text:s/>Energy<text:s/>Solutions<text:s/>Installed</text:span></text:p>
            </table:table-cell>
            <table:covered-table-cell/>
            <table:covered-table-cell/>
            <table:covered-table-cell/>
          </table:table-row>
          <table:table-row table:style-name="Row32">
            <table:table-cell table:style-name="Cell116" table:number-columns-spanned="2">
              <text:p text:style-name="P288"><text:span text:style-name="T288_1">Output<text:s/>number:</text:span></text:p>
            </table:table-cell>
            <table:covered-table-cell/>
            <table:table-cell table:style-name="Cell117">
              <text:p text:style-name="P289"><text:span text:style-name="T289_1">5</text:span></text:p>
            </table:table-cell>
            <table:table-cell table:style-name="Cell118">
              <text:p text:style-name="P290"><text:span text:style-name="T290_1">Output<text:s/>Score:</text:span></text:p>
            </table:table-cell>
            <table:table-cell table:style-name="Cell119">
              <text:p text:style-name="P291"><text:span text:style-name="T291_1">A</text:span></text:p>
            </table:table-cell>
          </table:table-row>
          <table:table-row table:style-name="Row33">
            <table:table-cell table:style-name="Cell120" table:number-columns-spanned="2">
              <text:p text:style-name="P292"><text:span text:style-name="T292_1">Impact<text:s/>weighting<text:s/>(%):</text:span></text:p>
            </table:table-cell>
            <table:covered-table-cell/>
            <table:table-cell table:style-name="Cell121">
              <text:p text:style-name="P293"><text:span text:style-name="T293_1">1</text:span></text:p>
            </table:table-cell>
            <table:table-cell table:style-name="Cell122">
              <text:p text:style-name="P294"><text:span text:style-name="T294_1">Weighting<text:s/>revised<text:s/>since<text:s/>last<text:s/>AR?</text:span></text:p>
            </table:table-cell>
            <table:table-cell table:style-name="Cell123">
              <text:p text:style-name="P295"><text:span text:style-name="T295_1">No</text:span></text:p>
            </table:table-cell>
          </table:table-row>
        </table:table>
        <text:p text:style-name="P296"/>
        <table:table table:style-name="Table13">
          <table:table-column table:style-name="Column54"/>
          <table:table-column table:style-name="Column55"/>
          <table:table-column table:style-name="Column56"/>
          <table:table-row table:style-name="Row34">
            <table:table-cell table:style-name="Cell124">
              <text:p text:style-name="P297"><text:span text:style-name="T297_1">Indicators</text:span></text:p>
            </table:table-cell>
            <table:table-cell table:style-name="Cell125">
              <text:p text:style-name="P298"><text:span text:style-name="T298_1">Milestones<text:s/>for<text:s/>this<text:s/>review</text:span></text:p>
            </table:table-cell>
            <table:table-cell table:style-name="Cell126">
              <text:p text:style-name="P299"><text:span text:style-name="T299_1">Progress</text:span></text:p>
            </table:table-cell>
          </table:table-row>
          <table:table-row table:style-name="Row35">
            <table:table-cell table:style-name="Cell127">
              <text:p text:style-name="P300"><text:span text:style-name="T300_1">Renewable<text:s/>Power<text:s/>Generation<text:s/>Capacity<text:s/>(MW)</text:span></text:p>
            </table:table-cell>
            <table:table-cell table:style-name="Cell128">
              <text:p text:style-name="P301"><text:span text:style-name="T301_1">Capital<text:s/>works<text:s/>completed</text:span></text:p>
            </table:table-cell>
            <table:table-cell table:style-name="Cell129">
              <text:p text:style-name="P302"><text:span text:style-name="T302_1">Jamaica<text:s/>EV</text:span><text:span text:style-name="T302_2">:<text:s/></text:span><text:span text:style-name="T302_3">All<text:s/>capital<text:s/>works<text:s/>under<text:s/>original<text:s/>programme<text:s/>scope<text:s/>completed</text:span><text:span text:style-name="T302_4"><text:s/>(although<text:s/>some<text:s/>yet<text:s/>to<text:s/>be<text:s/>commissioned</text:span><text:span text:style-name="T302_5">).</text:span></text:p>
              <text:p text:style-name="P303"><text:span text:style-name="T303_1">Barbuda</text:span><text:span text:style-name="T303_2">:<text:s/></text:span><text:span text:style-name="T303_3">All<text:s/>capital<text:s/>works<text:s/>under<text:s/>original<text:s/>programme<text:s/>scope<text:s/>completed</text:span><text:span text:style-name="T303_4">,<text:s/>although<text:s/>so</text:span><text:span text:style-name="T303_5">me<text:s/>defects<text:s/>being<text:s/>addressed<text:s/>in<text:s/>Barbuda</text:span><text:span text:style-name="T303_6"><text:s/>under<text:s/>defects<text:s/>liability<text:s/>period.</text:span></text:p>
            </table:table-cell>
          </table:table-row>
          <table:table-row table:style-name="Row36">
            <table:table-cell table:style-name="Cell130">
              <text:p text:style-name="P304"><text:span text:style-name="T304_1">Transmission<text:s/>or<text:s/>distribution<text:s/>lines<text:s/>installed<text:s/>or<text:s/>upgraded<text:s/>(</text:span><text:span text:style-name="T304_2">2.</text:span><text:span text:style-name="T304_3">5</text:span><text:span text:style-name="T304_4">km</text:span><text:span text:style-name="T304_5">)</text:span></text:p>
            </table:table-cell>
            <table:table-cell table:style-name="Cell131">
              <text:p text:style-name="P305"><text:span text:style-name="T305_1">Work<text:s/>completed<text:s/>on<text:s/>Barbuda<text:s/>Energy<text:s/>project</text:span></text:p>
            </table:table-cell>
            <table:table-cell table:style-name="Cell132">
              <text:p text:style-name="P306"><text:span text:style-name="T306_1">Barbuda</text:span><text:span text:style-name="T306_2">:<text:s/></text:span><text:span text:style-name="T306_3">All<text:s/>capital<text:s/>works<text:s/>under<text:s/>original<text:s/>programme<text:s/>scope<text:s/>completed.</text:span></text:p>
            </table:table-cell>
          </table:table-row>
        </table:table>
        <text:p text:style-name="P307"><text:span text:style-name="T307_1">Briefly<text:s/>describe<text:s/>the<text:s/>output’s<text:s/>activities<text:s/>and<text:s/>provide<text:s/>supporting</text:span><text:span text:style-name="T307_2"><text:s/>narrative<text:s/>for<text:s/>the<text:s/>score.<text:s/></text:span></text:p>
        <text:p text:style-name="P308"><text:span text:style-name="T308_1">Despite<text:s/>some<text:s/>minor<text:s/>defects<text:s/>that<text:s/>are<text:s/>being<text:s/>addressed<text:s/>in<text:s/>Barbuda,<text:s/>this<text:s/>output<text:s/>met<text:s/>expectations<text:s/>and<text:s/>scored<text:s/>an<text:s/>A.</text:span></text:p>
        <text:p text:style-name="P309"><text:span text:style-name="T309_1">Barbuda</text:span><text:span text:style-name="T309_2"><text:s/></text:span><text:span text:style-name="T309_3">Energy</text:span><text:span text:style-name="T309_4"><text:s/>Resilience<text:s/>Project</text:span></text:p>
        <text:list text:style-name="LS12" xml:id="list77">
          <text:list-item>
            <text:p text:style-name="P310"><text:span text:style-name="T310_1">Overall,<text:s/>this<text:s/>project<text:s/>is<text:s/>95%<text:s/>complete</text:span><text:span text:style-name="T310_2"><text:s/>with<text:s/></text:span><text:span text:style-name="T310_3">the</text:span><text:span text:style-name="T310_4"><text:s/></text:span><text:span text:style-name="T310_5">transmission<text:s/>lines</text:span><text:span text:style-name="T310_6"><text:s/></text:span><text:span text:style-name="T310_7">finished<text:s/></text:span><text:span text:style-name="T310_8">(meeting<text:s/>the<text:s/>milestone<text:s/>for<text:s/>indicator<text:s/></text:span><text:span text:style-name="T310_9">5.2)<text:s/></text:span><text:span text:style-name="T310_10">but<text:s/></text:span><text:span text:style-name="T310_11">some</text:span><text:span text:style-name="T310_12"><text:s/>repairs</text:span><text:span text:style-name="T310_13"><text:s/></text:span><text:span text:style-name="T310_14">are<text:s/></text:span><text:span text:style-name="T310_15">needed</text:span><text:span text:style-name="T310_16">.<text:s/></text:span></text:p>
          </text:list-item>
          <text:list-item>
            <text:p text:style-name="P311"><text:span text:style-name="T311_1">T</text:span><text:span text:style-name="T311_2">he<text:s/></text:span><text:span text:style-name="T311_3">final<text:s/></text:span><text:span text:style-name="T311_4">UKCIF<text:s/>disbursement<text:s/></text:span><text:span text:style-name="T311_5">was<text:s/></text:span><text:span text:style-name="T311_6">in<text:s/></text:span><text:span text:style-name="T311_7">2023</text:span><text:span text:style-name="T311_8">,</text:span><text:span text:style-name="T311_9"><text:s/>with<text:s/></text:span><text:span text:style-name="T311_10">the</text:span><text:span text:style-name="T311_11"><text:s/>r</text:span><text:span text:style-name="T311_12">emaining<text:s/>work<text:s/></text:span><text:span text:style-name="T311_13">now<text:s/></text:span><text:span text:style-name="T311_14">being<text:s/>financed<text:s/>through<text:s/>the<text:s/></text:span><text:span text:style-name="T311_15">CARICOM<text:s/>Development<text:s/>Fund</text:span><text:span text:style-name="T311_16">.</text:span></text:p>
          </text:list-item>
          <text:list-item>
            <text:p text:style-name="P312"><text:span text:style-name="T312_1">The<text:s/></text:span><text:span text:style-name="T312_2">three</text:span><text:span text:style-name="T312_3"><text:s/></text:span><text:span text:style-name="T312_4">s</text:span><text:span text:style-name="T312_5">olar<text:s/>PV<text:s/>systems<text:s/>were<text:s/>commissioned<text:s/>in<text:s/>March 2025<text:s/>and<text:s/>entered<text:s/>the<text:s/>defects<text:s/>liability<text:s/>period.</text:span><text:span text:style-name="T312_6"><text:s/></text:span><text:span text:style-name="T312_7">However,<text:s/></text:span><text:span text:style-name="T312_8">some</text:span><text:span text:style-name="T312_9"><text:s/></text:span><text:span text:style-name="T312_10">cabinet</text:span><text:span text:style-name="T312_11">s<text:s/></text:span><text:span text:style-name="T312_12">need<text:s/>to<text:s/>be<text:s/>replaced</text:span><text:span text:style-name="T312_13"><text:s/>due<text:s/>to<text:s/>the<text:s/>corrosion<text:s/>caused<text:s/>by<text:s/>salt</text:span><text:span text:style-name="T312_14">.<text:s/></text:span><text:span text:style-name="T312_15">Complet</text:span><text:span text:style-name="T312_16">ion<text:s/></text:span><text:span text:style-name="T312_17">is<text:s/></text:span><text:span text:style-name="T312_18">expected<text:s/></text:span><text:span text:style-name="T312_19">in</text:span><text:span text:style-name="T312_20"><text:s/>Q3<text:s/></text:span><text:span text:style-name="T312_21">2026</text:span><text:span text:style-name="T312_22">.</text:span></text:p>
          </text:list-item>
          <text:list-item>
            <text:p text:style-name="P313"><text:span text:style-name="T313_1">The<text:s/>Household<text:s/>Reconnection<text:s/>Support<text:s/>Programme</text:span><text:span text:style-name="T313_2">,</text:span><text:span text:style-name="T313_3"><text:s/>following<text:s/>Hurricane<text:s/></text:span><text:span text:style-name="T313_4">Maria</text:span><text:span text:style-name="T313_5"><text:s/>in<text:s/>2017</text:span><text:span text:style-name="T313_6">,</text:span><text:span text:style-name="T313_7"><text:s/>has<text:s/></text:span><text:span text:style-name="T313_8">been</text:span><text:span text:style-name="T313_9"><text:s/>complete</text:span><text:span text:style-name="T313_10">d</text:span><text:span text:style-name="T313_11"><text:s/></text:span><text:span text:style-name="T313_12">with<text:s/>a<text:s/>final<text:s/></text:span><text:span text:style-name="T313_13">report<text:s/>from<text:s/>the<text:s/>contractor<text:s/>expected<text:s/></text:span><text:span text:style-name="T313_14">in<text:s/>Q1<text:s/>2026</text:span><text:span text:style-name="T313_15">.</text:span></text:p>
          </text:list-item>
        </text:list>
        <text:p text:style-name="P314"><text:span text:style-name="T314_1">Describe<text:s/>any<text:s/>changes<text:s/>to<text:s/>this<text:s/>output<text:s/>during<text:s/>the<text:s/>past<text:s/>year,<text:s/>and<text:s/>any<text:s/>planned<text:s/>changes<text:s/></text:span><text:span text:style-name="T314_2">as<text:s/>a<text:s/>result<text:s/>of</text:span><text:span text:style-name="T314_3"><text:s/>this<text:s/>review.<text:s/></text:span></text:p>
        <text:p text:style-name="P315"><text:span text:style-name="T315_1">No<text:s/>changes<text:s/>to<text:s/>output<text:s/>or<text:s/>indicators.<text:s/></text:span><text:span text:style-name="T315_2">Final<text:s/>target<text:s/></text:span><text:span text:style-name="T315_3">for</text:span><text:span text:style-name="T315_4"><text:s/></text:span><text:span text:style-name="T315_5">indicator</text:span><text:span text:style-name="T315_6"> </text:span><text:span text:style-name="T315_7">5.2<text:s/>(</text:span><text:span text:style-name="T315_8">K</text:span><text:span text:style-name="T315_9">m<text:s/>of<text:s/></text:span><text:span text:style-name="T315_10">transmission<text:s/>or<text:s/>distribution<text:s/>lines<text:s/></text:span><text:span text:style-name="T315_11">ins</text:span><text:span text:style-name="T315_12">t</text:span><text:span text:style-name="T315_13">alled)<text:s/>now<text:s/>specified<text:s/>as<text:s/></text:span><text:span text:style-name="T315_14">2.</text:span><text:span text:style-name="T315_15">5</text:span><text:span text:style-name="T315_16"> </text:span><text:span text:style-name="T315_17">k</text:span><text:span text:style-name="T315_18">m.</text:span></text:p>
        <text:p text:style-name="P316"><text:span text:style-name="T31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317"><text:span text:style-name="T317_1">T</text:span><text:span text:style-name="T317_2">raining</text:span><text:span text:style-name="T317_3"><text:s/>to<text:s/>operate<text:s/>the<text:s/>solar<text:s/>PV<text:s/>systems</text:span><text:span text:style-name="T317_4"><text:s/>has<text:s/>been<text:s/>completed</text:span><text:span text:style-name="T317_5"><text:s/></text:span><text:span text:style-name="T317_6">bu</text:span><text:span text:style-name="T317_7">t</text:span><text:span text:style-name="T317_8"><text:s/>stakeholders<text:s/>indicated<text:s/>that<text:s/>the<text:s/>training<text:s/>provided<text:s/>was<text:s/>insufficient<text:s/></text:span><text:span text:style-name="T317_9">–</text:span><text:span text:style-name="T317_10"><text:s/></text:span><text:span text:style-name="T317_11">further</text:span><text:span text:style-name="T317_12"><text:s/>hands</text:span><text:span text:style-name="T317_13">-</text:span><text:span text:style-name="T317_14">on<text:s/>training<text:s/></text:span><text:span text:style-name="T317_15">will<text:s/></text:span><text:span text:style-name="T317_16">be<text:s/>provided<text:s/>through</text:span><text:span text:style-name="T317_17"><text:s/>APUA<text:s/></text:span><text:span text:style-name="T317_18">(</text:span><text:span text:style-name="T317_19">backup</text:span><text:span text:style-name="T317_20">)</text:span><text:span text:style-name="T317_21"><text:s/>local<text:s/>staff</text:span><text:span text:style-name="T317_22">.<text:s/></text:span><text:span text:style-name="T317_23">Remedial<text:s/>works<text:s/></text:span><text:span text:style-name="T317_24">should<text:s/>be<text:s/>implemented<text:s/>as<text:s/>quickly<text:s/>as<text:s/>possible.<text:s/>This<text:s/>inc</text:span><text:span text:style-name="T317_25">l</text:span><text:span text:style-name="T317_26">udes</text:span><text:span text:style-name="T317_27"><text:s/>rectify</text:span><text:span text:style-name="T317_28">ing</text:span><text:span text:style-name="T317_29"><text:s/>operational<text:s/>issues<text:s/>of<text:s/>the<text:s/>solar<text:s/>PV<text:s/>systems<text:s/></text:span><text:span text:style-name="T317_30">and</text:span><text:span text:style-name="T317_31"><text:s/>paving<text:s/>of<text:s/>the<text:s/></text:span><text:span text:style-name="T317_32">road</text:span><text:span text:style-name="T317_33"><text:s/>corridor<text:s/>to<text:s/>provide<text:s/>protection<text:s/>for<text:s/>the<text:s/>underground<text:s/>infrastructure.</text:span></text:p>
        <text:p text:style-name="P318"/>
        <text:p text:style-name="P319"/>
        <text:p text:style-name="P320"/>
        <text:p text:style-name="P321"/>
        <text:p text:style-name="P322"/>
        <text:p text:style-name="P323"/>
        <table:table table:style-name="Table14">
          <table:table-column table:style-name="Column57"/>
          <table:table-column table:style-name="Column58"/>
          <table:table-column table:style-name="Column59"/>
          <table:table-column table:style-name="Column60"/>
          <table:table-column table:style-name="Column61"/>
          <table:table-row table:style-name="Row37">
            <table:table-cell table:style-name="Cell133">
              <text:p text:style-name="P324"><text:span text:style-name="T324_1">Output<text:s/>Title</text:span></text:p>
            </table:table-cell>
            <table:table-cell table:style-name="Cell134" table:number-columns-spanned="4">
              <text:p text:style-name="P325"><text:span text:style-name="T325_1">Provisions<text:s/>for<text:s/>Sustainability<text:s/>are<text:s/>in<text:s/>place</text:span></text:p>
            </table:table-cell>
            <table:covered-table-cell/>
            <table:covered-table-cell/>
            <table:covered-table-cell/>
          </table:table-row>
          <table:table-row table:style-name="Row38">
            <table:table-cell table:style-name="Cell135" table:number-columns-spanned="2">
              <text:p text:style-name="P326"><text:span text:style-name="T326_1">Output<text:s/>number:</text:span></text:p>
            </table:table-cell>
            <table:covered-table-cell/>
            <table:table-cell table:style-name="Cell136">
              <text:p text:style-name="P327"><text:span text:style-name="T327_1">6</text:span></text:p>
            </table:table-cell>
            <table:table-cell table:style-name="Cell137">
              <text:p text:style-name="P328"><text:span text:style-name="T328_1">Output<text:s/>Score:</text:span></text:p>
            </table:table-cell>
            <table:table-cell table:style-name="Cell138">
              <text:p text:style-name="P329"><text:span text:style-name="T329_1">B</text:span></text:p>
            </table:table-cell>
          </table:table-row>
          <table:table-row table:style-name="Row39">
            <table:table-cell table:style-name="Cell139" table:number-columns-spanned="2">
              <text:p text:style-name="P330"><text:span text:style-name="T330_1">Impact<text:s/>weighting<text:s/>(%):</text:span></text:p>
            </table:table-cell>
            <table:covered-table-cell/>
            <table:table-cell table:style-name="Cell140">
              <text:p text:style-name="P331"><text:span text:style-name="T331_1">1</text:span><text:span text:style-name="T331_2">0</text:span></text:p>
            </table:table-cell>
            <table:table-cell table:style-name="Cell141">
              <text:p text:style-name="P332"><text:span text:style-name="T332_1">Weighting<text:s/>revised<text:s/>since<text:s/>last<text:s/>AR?</text:span></text:p>
            </table:table-cell>
            <table:table-cell table:style-name="Cell142">
              <text:p text:style-name="P333"><text:span text:style-name="T333_1">No</text:span></text:p>
            </table:table-cell>
          </table:table-row>
        </table:table>
        <text:p text:style-name="P334"/>
        <table:table table:style-name="Table15">
          <table:table-column table:style-name="Column62"/>
          <table:table-column table:style-name="Column63"/>
          <table:table-column table:style-name="Column64"/>
          <table:table-row table:style-name="Row40">
            <table:table-cell table:style-name="Cell143">
              <text:p text:style-name="P335"><text:span text:style-name="T335_1">Indicator</text:span></text:p>
            </table:table-cell>
            <table:table-cell table:style-name="Cell144">
              <text:p text:style-name="P336"><text:span text:style-name="T336_1">Milestone<text:s/>for<text:s/>this<text:s/>review</text:span></text:p>
            </table:table-cell>
            <table:table-cell table:style-name="Cell145">
              <text:p text:style-name="P337"><text:span text:style-name="T337_1">Progress</text:span></text:p>
            </table:table-cell>
          </table:table-row>
          <table:table-row table:style-name="Row41">
            <table:table-cell table:style-name="Cell146">
              <text:p text:style-name="P338"><text:span text:style-name="T338_1">Operations<text:s/>and<text:s/>maintenance<text:s/>plans<text:s/>for<text:s/>UKCIF<text:s/>infrastructure<text:s/>formally<text:s/>agreed</text:span></text:p>
            </table:table-cell>
            <table:table-cell table:style-name="Cell147">
              <text:p text:style-name="P339"><text:span text:style-name="T339_1">Operations<text:s/>and<text:s/>maintenance<text:s/>plans<text:s/>formally<text:s/>agreed<text:s/></text:span><text:span text:style-name="T339_2">six</text:span><text:span text:style-name="T339_3"><text:s/>months<text:s/>after<text:s/>project<text:s/>completion<text:s/>(defined<text:s/>as<text:s/>end<text:s/>of<text:s/>final<text:s/>defects<text:s/>liability<text:s/>period<text:s/>expiry).</text:span></text:p>
            </table:table-cell>
            <table:table-cell table:style-name="Cell148">
              <text:p text:style-name="P340"><text:span text:style-name="T340_1">Belize<text:s/>Costal<text:s/>-<text:s/>O&amp;M<text:s/>Plan<text:s/></text:span><text:span text:style-name="T340_2">is<text:s/></text:span><text:span text:style-name="T340_3">in<text:s/>place</text:span></text:p>
              <text:p text:style-name="P341"><text:span text:style-name="T341_1">Belize<text:s/>PGHW<text:s/>-<text:s/>O&amp;M<text:s/></text:span><text:span text:style-name="T341_2">p</text:span><text:span text:style-name="T341_3">lan<text:s/></text:span><text:span text:style-name="T341_4">is</text:span><text:span text:style-name="T341_5"><text:s/>in<text:s/>place</text:span></text:p>
              <text:p text:style-name="P342"><text:span text:style-name="T342_1">Dominica<text:s/>-<text:s/>final<text:s/>stages<text:s/>of<text:s/>implementing<text:s/>the<text:s/>road<text:s/>asset<text:s/>management<text:s/>system<text:s/>(RAMS)<text:s/>to<text:s/>guide<text:s/>O&amp;M<text:s/>for<text:s/>national<text:s/>road<text:s/>infrastructure.<text:s/></text:span></text:p>
              <text:p text:style-name="P343"><text:span text:style-name="T343_1">Jamaica<text:s/>-<text:s/>Engaging<text:s/>consultants<text:s/>to<text:s/>prepare<text:s/>O&amp;M<text:s/>plans</text:span></text:p>
              <text:p text:style-name="P344"><text:span text:style-name="T344_1">SVG<text:s/>-<text:s/>O&amp;M<text:s/>manuals<text:s/>are<text:s/>being<text:s/>integrated<text:s/>into<text:s/>the<text:s/>PMP<text:s/>work<text:s/>plan.</text:span></text:p>
              <text:p text:style-name="P345"><text:span text:style-name="T345_1">St<text:s/>Lucia<text:s/>-<text:s/>O&amp;M<text:s/>being<text:s/>embedded<text:s/>into<text:s/>final<text:s/>construction<text:s/>stages<text:s/>and<text:s/>aligned<text:s/>with<text:s/>national<text:s/>road<text:s/>transport<text:s/>policy<text:s/>and<text:s/>strategy.</text:span></text:p>
              <text:p text:style-name="P346"><text:span text:style-name="T346_1">Antigua<text:s/>and<text:s/>Barbuda<text:s/>–<text:s/>Asphalt<text:s/>Maintenance<text:s/>Plan<text:s/>in<text:s/>place</text:span><text:span text:style-name="T346_2">.</text:span></text:p>
            </table:table-cell>
          </table:table-row>
        </table:table>
        <text:p text:style-name="P347"><text:span text:style-name="T347_1">Briefly<text:s/>describe<text:s/>the<text:s/>output’s<text:s/>activities<text:s/>and<text:s/>provide<text:s/>supporting<text:s/>narrative<text:s/>for<text:s/>the<text:s/>score.<text:s/></text:span></text:p>
        <text:p text:style-name="P348"><text:span text:style-name="T348_1">Following<text:s/>positive<text:s/>progress</text:span><text:span text:style-name="T348_2"><text:s/></text:span><text:span text:style-name="T348_3">last</text:span><text:span text:style-name="T348_4"><text:s/>year,<text:s/></text:span><text:span text:style-name="T348_5">including<text:s/>establishment<text:s/>of<text:s/>O&amp;M<text:s/>plans<text:s/>for<text:s/>both<text:s/>road<text:s/>projects<text:s/>in<text:s/>Belize,<text:s/></text:span><text:span text:style-name="T348_6">progress<text:s/></text:span><text:span text:style-name="T348_7">this<text:s/>year<text:s/></text:span><text:span text:style-name="T348_8">seems<text:s/>to<text:s/>have<text:s/>stalled</text:span><text:span text:style-name="T348_9"><text:s/>and<text:s/></text:span><text:span text:style-name="T348_10">t</text:span><text:span text:style-name="T348_11">he<text:s/>issue<text:s/>needs<text:s/>to<text:s/>be<text:s/>prioritised<text:s/>in<text:s/>the<text:s/>final<text:s/>year</text:span><text:span text:style-name="T348_12"><text:s/>of<text:s/>the<text:s/>progr</text:span><text:span text:style-name="T348_13">amme</text:span><text:span text:style-name="T348_14">.<text:s/></text:span><text:span text:style-name="T348_15">Overall<text:s/>t</text:span><text:span text:style-name="T348_16">he<text:s/>output<text:s/>was<text:s/>scored<text:s/>a<text:s/>B.</text:span></text:p>
        <text:p text:style-name="P349"><text:span text:style-name="T349_1">The</text:span><text:span text:style-name="T349_2"><text:s/></text:span><text:span text:style-name="T349_3">Dominica</text:span><text:span text:style-name="T349_4"><text:s/>Road<text:s/>Asset<text:s/>Management</text:span><text:span text:style-name="T349_5"><text:s/></text:span><text:span text:style-name="T349_6">System<text:s/></text:span><text:span text:style-name="T349_7">(RAM</text:span><text:span text:style-name="T349_8">S</text:span><text:span text:style-name="T349_9">)</text:span><text:span text:style-name="T349_10"><text:s/></text:span><text:span text:style-name="T349_11">was</text:span><text:span text:style-name="T349_12"><text:s/></text:span><text:span text:style-name="T349_13">introduced</text:span><text:span text:style-name="T349_14"><text:s/></text:span><text:span text:style-name="T349_15">in<text:s/>2024</text:span><text:span text:style-name="T349_16"><text:s/>to<text:s/></text:span><text:span text:style-name="T349_17">ensure</text:span><text:span text:style-name="T349_18"><text:s/>long-term<text:s/>maintenance<text:s/>planning<text:s/>for</text:span><text:span text:style-name="T349_19"><text:s/>the<text:s/>road<text:s/>project<text:s/>and<text:s/>for<text:s/>the<text:s/>wider<text:s/>national<text:s/>road<text:s/>network.</text:span></text:p>
        <text:p text:style-name="P350"><text:span text:style-name="T350_1">There<text:s/>has<text:s/>bee</text:span><text:span text:style-name="T350_2">n<text:s/>good<text:s/>progress<text:s/>in<text:s/>S</text:span><text:span text:style-name="T350_3">ain</text:span><text:span text:style-name="T350_4">t<text:s/>Vincent<text:s/>and<text:s/>the<text:s/>Grenadines<text:s/>with<text:s/>the<text:s/>Port<text:s/>Modernisation<text:s/></text:span><text:span text:style-name="T350_5">Project<text:s/></text:span><text:span text:style-name="T350_6">being<text:s/>aligned<text:s/>with<text:s/>the<text:s/>port<text:s/>authority’s<text:s/>strategic<text:s/>plan</text:span><text:span text:style-name="T350_7">,</text:span><text:span text:style-name="T350_8"><text:s/>allowing<text:s/>the<text:s/>authority<text:s/>to<text:s/>take<text:s/>over<text:s/></text:span><text:span text:style-name="T350_9">port<text:s/></text:span><text:span text:style-name="T350_10">management<text:s/>operations.</text:span><text:span text:style-name="T350_11"><text:s/>However,<text:s/></text:span><text:span text:style-name="T350_12">operational<text:s/>readiness<text:s/>is<text:s/></text:span><text:span text:style-name="T350_13">not<text:s/>fully<text:s/>complete<text:s/></text:span><text:span text:style-name="T350_14">–</text:span><text:span text:style-name="T350_15"><text:s/>integration<text:s/>of<text:s/>remaining<text:s/>equipment<text:s/>from<text:s/>Campden<text:s/>Park<text:s/>and<text:s/>fine</text:span><text:span text:style-name="T350_16"><text:s/></text:span><text:span text:style-name="T350_17">tuning<text:s/>of<text:s/>warehouse<text:s/>operations</text:span><text:span text:style-name="T350_18"><text:s/>needs<text:s/>to<text:s/>be<text:s/>done</text:span><text:span text:style-name="T350_19">.<text:s/></text:span><text:span text:style-name="T350_20">Further,<text:s/>t</text:span><text:span text:style-name="T350_21">he<text:s/>facility<text:s/>faced<text:s/>operational<text:s/>challenge</text:span><text:span text:style-name="T350_22">s<text:s/>this<text:s/>year<text:s/>including</text:span><text:span text:style-name="T350_23"><text:s/>cargo<text:s/>bottlenecks<text:s/>and<text:s/>slow<text:s/>clearance<text:s/>of<text:s/>barrels<text:s/>and<text:s/>containers</text:span><text:span text:style-name="T350_24"><text:s/>which</text:span><text:span text:style-name="T350_25"><text:s/></text:span><text:span text:style-name="T350_26">led<text:s/>to<text:s/></text:span><text:span text:style-name="T350_27">(affected)<text:s/></text:span><text:span text:style-name="T350_28">businesses<text:s/></text:span><text:span text:style-name="T350_29">raising<text:s/></text:span><text:span text:style-name="T350_30">concerns.</text:span></text:p>
        <text:p text:style-name="P351"><text:span text:style-name="T351_1">N</text:span><text:span text:style-name="T351_2">one<text:s/>of<text:s/>the<text:s/>UKCIF<text:s/>countries<text:s/>have<text:s/>a<text:s/>functioning<text:s/>cycle<text:s/>of<text:s/>inspection,<text:s/>planning<text:s/>and<text:s/>repair<text:s/>enabling<text:s/>preventative<text:s/>maintenance<text:s/>-<text:s/>changing<text:s/>that<text:s/>is<text:s/>imperative<text:s/>to<text:s/></text:span><text:span text:style-name="T351_3">support</text:span><text:span text:style-name="T351_4"><text:s/>long<text:s/>term<text:s/>viability<text:s/>of</text:span><text:span text:style-name="T351_5"><text:s/></text:span><text:span text:style-name="T351_6">capital<text:s/>projects</text:span><text:span text:style-name="T351_7">.</text:span><text:span text:style-name="T351_8"><text:s/></text:span><text:span text:style-name="T351_9">Specific<text:s/>examples<text:s/>of<text:s/>O&amp;M<text:s/>issues<text:s/>are:</text:span></text:p>
        <text:list text:style-name="LS13" xml:id="list81">
          <text:list-item>
            <text:p text:style-name="P352"><text:span text:style-name="T352_1">In<text:s/>Antigua<text:s/>and<text:s/>Barbuda,<text:s/>contractor<text:s/>termination<text:s/>in<text:s/>2021<text:s/>left<text:s/>assets<text:s/>without<text:s/>maintenance.<text:s/></text:span><text:span text:style-name="T352_2">Deterioration</text:span><text:span text:style-name="T352_3"><text:s/>has<text:s/>now<text:s/>meant<text:s/>that<text:s/>costly<text:s/>remedial<text:s/>works<text:s/>will<text:s/>be<text:s/>required<text:s/>this<text:s/>year</text:span><text:span text:style-name="T352_4">.</text:span><text:span text:style-name="T352_5"><text:s/>The<text:s/>Government<text:s/>of<text:s/>Antigua<text:s/>and<text:s/>Barbuda<text:s/>have<text:s/>secured<text:s/>a<text:s/>loan<text:s/>from<text:s/>CDB<text:s/></text:span><text:span text:style-name="T352_6">and<text:s/>are<text:s/>in<text:s/>the<text:s/>process<text:s/>of<text:s/>engaging<text:s/>contractors<text:s/>to<text:s/>commence<text:s/>remedial<text:s/>and<text:s/>maintenance<text:s/>works.</text:span></text:p>
          </text:list-item>
          <text:list-item>
            <text:p text:style-name="P353"><text:span text:style-name="T353_1">In<text:s/>Guyana,<text:s/></text:span><text:span text:style-name="T353_2">e</text:span><text:span text:style-name="T353_3">xcessive<text:s/>axle<text:s/>loads<text:s/></text:span><text:span text:style-name="T353_4">are<text:s/>projected<text:s/>to<text:s/></text:span><text:span text:style-name="T353_5">contribute<text:s/>to<text:s/>reduction<text:s/>of</text:span><text:span text:style-name="T353_6"><text:s/>pavement<text:s/>lifespan.</text:span><text:span text:style-name="T353_7"><text:s/>This<text:s/>is<text:s/>being<text:s/>addressed<text:s/>through<text:s/>enforcement<text:s/>measures<text:s/>to<text:s/></text:span><text:span text:style-name="T353_8">regulate<text:s/></text:span><text:span text:style-name="T353_9">axle<text:s/>weights</text:span><text:span text:style-name="T353_10">.</text:span></text:p>
          </text:list-item>
        </text:list>
        <text:list text:style-name="LS17" xml:id="list83">
          <text:list-item>
            <text:p text:style-name="P354"><text:span text:style-name="T354_1">For<text:s/>the<text:s/>S</text:span><text:span text:style-name="T354_2">aint</text:span><text:span text:style-name="T354_3"><text:s/>Lucia<text:s/></text:span><text:span text:style-name="T354_4">r</text:span><text:span text:style-name="T354_5">oad<text:s/></text:span><text:span text:style-name="T354_6">p</text:span><text:span text:style-name="T354_7">roject,<text:s/></text:span><text:span text:style-name="T354_8">budget<text:s/>allocations<text:s/>for<text:s/></text:span><text:span text:style-name="T354_9">O&amp;M</text:span><text:span text:style-name="T354_10"><text:s/>remain<text:s/>unclear.</text:span></text:p>
          </text:list-item>
        </text:list>
        <text:p text:style-name="P355"><text:span text:style-name="T355_1">CDB</text:span><text:span text:style-name="T355_2"><text:s/></text:span><text:span text:style-name="T355_3">commissioned<text:s/>analysis<text:s/>on<text:s/>the<text:s/>economic,<text:s/>social<text:s/>and<text:s/>environmental<text:s/>costs<text:s/>of<text:s/>deferred<text:s/>maintenance.<text:s/></text:span><text:span text:style-name="T355_4">This<text:s/>work<text:s/></text:span><text:span text:style-name="T355_5">has</text:span><text:span text:style-name="T355_6"><text:s/></text:span><text:span text:style-name="T355_7">provide</text:span><text:span text:style-name="T355_8">d</text:span><text:span text:style-name="T355_9"><text:s/>a<text:s/>starting<text:s/>point<text:s/>for<text:s/>CDB<text:s/>to<text:s/></text:span><text:span text:style-name="T355_10">engage<text:s/>with<text:s/>governments</text:span><text:span text:style-name="T355_11"><text:s/>on<text:s/></text:span><text:span text:style-name="T355_12">establishing<text:s/>functions</text:span><text:span text:style-name="T355_13"><text:s/>that<text:s/>will<text:s/>ensure<text:s/>the<text:s/>long</text:span><text:span text:style-name="T355_14"><text:s/></text:span><text:span text:style-name="T355_15">term<text:s/>sustainability<text:s/>of<text:s/>assets.<text:s/></text:span><text:span text:style-name="T355_16">CDB<text:s/>held<text:s/>a<text:s/>session<text:s/>with<text:s/>UKCIF<text:s/>project<text:s/>teams<text:s/>and<text:s/></text:span><text:span text:style-name="T355_17">facilitated<text:s/></text:span><text:span text:style-name="T355_18">a<text:s/>session<text:s/>at<text:s/>the<text:s/>Caribbean<text:s/>Sustainable<text:s/>Infrastructure<text:s/>Conference</text:span><text:span text:style-name="T355_19"><text:s/>in<text:s/>November<text:s/>2025</text:span><text:span text:style-name="T355_20"><text:s/>to<text:s/></text:span><text:span text:style-name="T355_21">raise<text:s/></text:span><text:span text:style-name="T355_22">awareness<text:s/>and<text:s/>understanding<text:s/>of<text:s/></text:span><text:span text:style-name="T355_23">the<text:s/>economics</text:span><text:span text:style-name="T355_24">,<text:s/>including<text:s/></text:span><text:span text:style-name="T355_25">socio-economic<text:s/>benefits,</text:span><text:span text:style-name="T355_26"><text:s/>of<text:s/>maint</text:span><text:span text:style-name="T355_27">aining<text:s/>infrastructure</text:span><text:span text:style-name="T355_28">.</text:span></text:p>
        <text:p text:style-name="P356"><text:span text:style-name="T356_1">Describe<text:s/>any<text:s/>changes<text:s/>to<text:s/>this<text:s/>output<text:s/>during<text:s/>the<text:s/>past<text:s/>year,<text:s/>and<text:s/>any<text:s/>planned<text:s/>changes<text:s/></text:span><text:span text:style-name="T356_2">as<text:s/>a<text:s/>result<text:s/>of</text:span><text:span text:style-name="T356_3"><text:s/>this<text:s/>review.<text:s/></text:span></text:p>
        <text:p text:style-name="P357"><text:span text:style-name="T357_1">No<text:s/>changes.</text:span></text:p>
        <text:p text:style-name="P358"><text:span text:style-name="T35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18" xml:id="list84">
          <text:list-item>
            <text:p text:style-name="P359"><text:span text:style-name="T359_1">CDB<text:s/></text:span><text:span text:style-name="T359_2">c</text:span><text:span text:style-name="T359_3">ould<text:s/>consider<text:s/>a<text:s/>policy<text:s/>of<text:s/>mandating<text:s/>structured<text:s/>O&amp;M<text:s/>plans<text:s/>as<text:s/>a<text:s/>precondition<text:s/>for<text:s/>final<text:s/>disbursement</text:span><text:span text:style-name="T359_4"><text:s/></text:span><text:span text:style-name="T359_5"><text:note text:note-class="footnote"><text:note-citation/><text:note-body><text:p text:style-name="P360"><text:span text:style-name="T360_1"><text:s/></text:span><text:span text:style-name="T360_2">The<text:s/>UKCIF<text:s/>mid-point<text:s/>review<text:s/>noted<text:s/>that<text:s/>of<text:s/>the<text:s/>ten<text:s/>CDB<text:s/>appraisals<text:s/>reviewed<text:s/>only<text:s/>six<text:s/>had<text:s/>operations<text:s/>and<text:s/>maintenance<text:s/>plans<text:s/>as<text:s/>a<text:s/>required<text:s/>deliverable.</text:span></text:p></text:note-body></text:note></text:span><text:span text:style-name="T360_3">,<text:s/>although</text:span><text:span text:style-name="T360_4"><text:s/></text:span><text:span text:style-name="T360_5">this<text:s/>is<text:s/>unlikely<text:s/>to<text:s/>be<text:s/>practical<text:s/>for<text:s/>UKCIF<text:s/>projects<text:s/>given<text:s/>the<text:s/>advanced<text:s/>stage<text:s/>of<text:s/>the<text:s/>programme</text:span><text:span text:style-name="T360_6">.</text:span><text:span text:style-name="T360_7"><text:s/></text:span><text:span text:style-name="T360_8">Funding<text:s/>large<text:s/>scale<text:s/>capital<text:s/>projects<text:s/>with</text:span><text:span text:style-name="T360_9">out</text:span><text:span text:style-name="T360_10"><text:s/>concomitant<text:s/></text:span><text:span text:style-name="T360_11">O&amp;M</text:span><text:span text:style-name="T360_12"><text:s/>strategies<text:s/></text:span><text:span text:style-name="T360_13">can<text:s/>expose<text:s/>governments<text:s/>to<text:s/>risks</text:span><text:span text:style-name="T360_14"><text:s/>that<text:s/>they<text:s/>may<text:s/>not<text:s/>have<text:s/>the<text:s/>capacity<text:s/>to<text:s/>manage</text:span><text:span text:style-name="T360_15">.</text:span></text:p>
          </text:list-item>
          <text:list-item>
            <text:p text:style-name="P361"><text:span text:style-name="T361_1">The<text:s/>requirement<text:s/>of<text:s/>O&amp;M<text:s/>plans<text:s/>is<text:s/>a<text:s/>necessary<text:s/>but<text:s/>insufficient<text:s/>condition</text:span><text:span text:style-name="T361_2"><text:s/>for</text:span><text:span text:style-name="T361_3"><text:s/>large<text:s/>scale<text:s/>infrastructure<text:s/>projects.<text:s/></text:span><text:span text:style-name="T361_4">Supervision<text:s/>missions<text:s/>should<text:s/>be<text:s/>undertaken<text:s/>to<text:s/>establish<text:s/>whether<text:s/>countries<text:s/>have<text:s/></text:span><text:span text:style-name="T361_5">the<text:s/></text:span><text:span text:style-name="T361_6">resources<text:s/>and<text:s/>systems<text:s/>in<text:s/>place<text:s/>to<text:s/></text:span><text:span text:style-name="T361_7">operate<text:s/>and<text:s/>maintain<text:s/>assets<text:s/>over<text:s/>the<text:s/>long<text:s/>run.</text:span></text:p>
          </text:list-item>
          <text:list-item>
            <text:p text:style-name="P362"><text:span text:style-name="T362_1">Learning<text:s/>from<text:s/>O&amp;M<text:s/>approaches<text:s/></text:span><text:span text:style-name="T362_2">applied<text:s/>in<text:s/>the<text:s/>region<text:s/>and<text:s/>beyond<text:s/>-<text:s/>such<text:s/>as<text:s/>Mauritius,<text:s/>Jamaica</text:span><text:span text:style-name="T362_3"><text:note text:note-class="footnote"><text:note-citation/><text:note-body><text:p text:style-name="P363"><text:span text:style-name="T363_1"><text:s/></text:span><text:span text:style-name="T363_2">After<text:s/>several<text:s/>successful<text:s/>years<text:s/>of<text:s/>operation,<text:s/>the<text:s/>Ja</text:span><text:span text:style-name="T363_3">m</text:span><text:span text:style-name="T363_4">aican<text:s/>Government<text:s/>divested<text:s/>its<text:s/>$10bn<text:s/>stake<text:s/>in<text:s/>TransJamaican<text:s/>Highway<text:s/>Limited<text:s/>in<text:s/>January<text:s/>2025.<text:s/></text:span></text:p></text:note-body></text:note></text:span><text:span text:style-name="T363_5"><text:s/>and<text:s/>Nicaragua</text:span><text:span text:style-name="T363_6"><text:note text:note-class="footnote"><text:note-citation/><text:note-body><text:p text:style-name="P364"><text:span text:style-name="T364_1">The<text:s/>country<text:s/>has<text:s/>used<text:s/>a<text:s/>cooperative-based<text:s/>model<text:s/>to<text:s/>deliver<text:s/>routine<text:s/>maintenance<text:s/>–<text:s/></text:span><text:span text:style-name="T364_2"><text:a xlink:type="simple" xlink:href="https://ieg.worldbankgroup.org/sites/default/files/Data/reports/ppar_nicaraguafourthroads.pdf"><text:span text:style-name="T364_3">World<text:s/>Bank<text:s/>evaluation</text:span></text:a></text:span><text:span text:style-name="T364_4">.</text:span></text:p></text:note-body></text:note></text:span><text:span text:style-name="T364_5"><text:s/>-<text:s/></text:span><text:span text:style-name="T364_6">could<text:s/>yield<text:s/>benefits.<text:s/>The<text:s/>former<text:s/>has<text:s/>succeeded<text:s/>in<text:s/>institutionalising<text:s/>O&amp;M<text:s/>by<text:s/>creating<text:s/>a<text:s/>separate<text:s/>legal<text:s/>entity<text:s/>with<text:s/>a<text:s/>clearly<text:s/>defined<text:s/>mandate,<text:s/>governance<text:s/>structure<text:s/>and<text:s/>budget.</text:span></text:p>
          </text:list-item>
        </text:list>
        <table:table table:style-name="Table16">
          <table:table-column table:style-name="Column65"/>
          <table:table-column table:style-name="Column66"/>
          <table:table-column table:style-name="Column67"/>
          <table:table-column table:style-name="Column68"/>
          <table:table-column table:style-name="Column69"/>
          <table:table-row table:style-name="Row42">
            <table:table-cell table:style-name="Cell149">
              <text:p text:style-name="P365"><text:span text:style-name="T365_1">Output<text:s/>Title</text:span></text:p>
            </table:table-cell>
            <table:table-cell table:style-name="Cell150" table:number-columns-spanned="4">
              <text:p text:style-name="P366"><text:span text:style-name="T366_1">Key<text:s/>Lessons<text:s/>and<text:s/>Good<text:s/>Practices<text:s/>are<text:s/>Documented</text:span></text:p>
            </table:table-cell>
            <table:covered-table-cell/>
            <table:covered-table-cell/>
            <table:covered-table-cell/>
          </table:table-row>
          <table:table-row table:style-name="Row43">
            <table:table-cell table:style-name="Cell151" table:number-columns-spanned="2">
              <text:p text:style-name="P367"><text:span text:style-name="T367_1">Output<text:s/>number:</text:span></text:p>
            </table:table-cell>
            <table:covered-table-cell/>
            <table:table-cell table:style-name="Cell152">
              <text:p text:style-name="P368"><text:span text:style-name="T368_1">7</text:span></text:p>
            </table:table-cell>
            <table:table-cell table:style-name="Cell153">
              <text:p text:style-name="P369"><text:span text:style-name="T369_1">Output<text:s/>Score:</text:span></text:p>
            </table:table-cell>
            <table:table-cell table:style-name="Cell154">
              <text:p text:style-name="P370"><text:span text:style-name="T370_1">A</text:span></text:p>
            </table:table-cell>
          </table:table-row>
          <table:table-row table:style-name="Row44">
            <table:table-cell table:style-name="Cell155" table:number-columns-spanned="2">
              <text:p text:style-name="P371"><text:span text:style-name="T371_1">Impact<text:s/>weighting<text:s/>(%):</text:span></text:p>
            </table:table-cell>
            <table:covered-table-cell/>
            <table:table-cell table:style-name="Cell156">
              <text:p text:style-name="P372"><text:span text:style-name="T372_1">5</text:span></text:p>
            </table:table-cell>
            <table:table-cell table:style-name="Cell157">
              <text:p text:style-name="P373"><text:span text:style-name="T373_1">Weighting<text:s/>revised<text:s/>since<text:s/>last<text:s/>AR?</text:span></text:p>
            </table:table-cell>
            <table:table-cell table:style-name="Cell158">
              <text:p text:style-name="P374"><text:span text:style-name="T374_1">No</text:span></text:p>
            </table:table-cell>
          </table:table-row>
        </table:table>
        <text:p text:style-name="P375"/>
        <table:table table:style-name="Table17">
          <table:table-column table:style-name="Column70"/>
          <table:table-column table:style-name="Column71"/>
          <table:table-column table:style-name="Column72"/>
          <table:table-row table:style-name="Row45">
            <table:table-cell table:style-name="Cell159">
              <text:p text:style-name="P376"><text:span text:style-name="T376_1">Indicators</text:span></text:p>
            </table:table-cell>
            <table:table-cell table:style-name="Cell160">
              <text:p text:style-name="P377"><text:span text:style-name="T377_1">Milestone</text:span><text:span text:style-name="T377_2">s</text:span><text:span text:style-name="T377_3"><text:s/>for<text:s/>this<text:s/>review</text:span></text:p>
            </table:table-cell>
            <table:table-cell table:style-name="Cell161">
              <text:p text:style-name="P378"><text:span text:style-name="T378_1">Progress</text:span></text:p>
            </table:table-cell>
          </table:table-row>
          <table:table-row table:style-name="Row46">
            <table:table-cell table:style-name="Cell162">
              <text:p text:style-name="P379"><text:span text:style-name="T379_1">Number<text:s/>of<text:s/>lessons<text:s/>learned<text:s/>workshops<text:s/>held<text:s/>during<text:s/>the<text:s/>year</text:span></text:p>
            </table:table-cell>
            <table:table-cell table:style-name="Cell163">
              <text:p text:style-name="P380"><text:span text:style-name="T380_1">Learning<text:s/>plan<text:s/>implemented<text:s/>in<text:s/>accordance<text:s/>with<text:s/>plan<text:s/>details</text:span></text:p>
            </table:table-cell>
            <table:table-cell table:style-name="Cell164">
              <text:p text:style-name="P381"><text:span text:style-name="T381_1">A<text:s/>draft<text:s/>Capacity<text:s/>Building<text:s/>Lessons<text:s/>Learned<text:s/></text:span><text:span text:style-name="T381_2">Plan<text:s/>has<text:s/>been<text:s/>developed</text:span><text:span text:style-name="T381_3">.</text:span><text:span text:style-name="T381_4"><text:s/>Three<text:s/>lessons<text:s/>learned<text:s/>sessions<text:s/></text:span><text:span text:style-name="T381_5">have<text:s/>been<text:s/>delivered.</text:span><text:span text:style-name="T381_6"><text:s/></text:span><text:span text:style-name="T381_7">A<text:s/>revised<text:s/>Lessons<text:s/>Learned<text:s/>Plan<text:s/>was<text:s/>developed<text:s/>in<text:s/>June<text:s/>2025,<text:s/>and<text:s/>implementation<text:s/>the<text:s/>planned<text:s/>actives<text:s/>has<text:s/>since<text:s/>been<text:s/>undertaken</text:span><text:span text:style-name="T381_8">.</text:span></text:p>
            </table:table-cell>
          </table:table-row>
          <table:table-row table:style-name="Row47">
            <table:table-cell table:style-name="Cell165">
              <text:p text:style-name="P382"><text:span text:style-name="T382_1">UKCIF<text:s/>lessons<text:s/>produced<text:s/>and<text:s/>disseminated</text:span></text:p>
            </table:table-cell>
            <table:table-cell table:style-name="Cell166">
              <text:p text:style-name="P383"><text:span text:style-name="T383_1">Learning<text:s/>plan<text:s/>implemented<text:s/>in<text:s/>accordance<text:s/>with<text:s/>plan<text:s/>details</text:span></text:p>
            </table:table-cell>
            <table:table-cell table:style-name="Cell167">
              <text:p text:style-name="P384"><text:span text:style-name="T384_1">A<text:s/>draft<text:s/>Capacity<text:s/>Building<text:s/>Lessons<text:s/>Learned<text:s/>Plan<text:s/>has<text:s/>been<text:s/>developed</text:span><text:span text:style-name="T384_2">.</text:span></text:p>
              <text:p text:style-name="P385"><text:span text:style-name="T385_1">Two</text:span><text:span text:style-name="T385_2"><text:s/>knowledge<text:s/>products<text:s/>have<text:s/>been<text:s/>produced:</text:span></text:p>
              <text:list text:style-name="LS20" xml:id="list87">
                <text:list-item>
                  <text:p text:style-name="P386"><text:span text:style-name="T386_1">O&amp;M<text:s/>Technical<text:s/>Paper<text:s/>(August<text:s/>2025)</text:span></text:p>
                </text:list-item>
                <text:list-item>
                  <text:p text:style-name="P387"><text:span text:style-name="T387_1">Disability<text:s/>Inclusion<text:s/>Checklist<text:s/>(Nov–Dec<text:s/>2025)</text:span></text:p>
                </text:list-item>
              </text:list>
            </table:table-cell>
          </table:table-row>
          <table:table-row table:style-name="Row48">
            <table:table-cell table:style-name="Cell168">
              <text:p text:style-name="P388"><text:span text:style-name="T388_1">Key<text:s/>Stakeholders<text:s/>indicate<text:s/>that<text:s/>lessons<text:s/>learned<text:s/>inform<text:s/>policy<text:s/>and<text:s/>practice<text:s/>and<text:s/>there<text:s/>is<text:s/>evidence<text:s/>in<text:s/>policy<text:s/>papers<text:s/>and<text:s/>implementation<text:s/>practices</text:span></text:p>
            </table:table-cell>
            <table:table-cell table:style-name="Cell169">
              <text:p text:style-name="P389"><text:span text:style-name="T389_1">The<text:s/>majority<text:s/>of</text:span><text:span text:style-name="T389_2"><text:s/>stakeholders<text:s/>indicate<text:s/>that<text:s/>lessons<text:s/>have<text:s/>fed<text:s/>into<text:s/>policy<text:s/>papers<text:s/>and<text:s/>implementation<text:s/>practice</text:span></text:p>
            </table:table-cell>
            <table:table-cell table:style-name="Cell170">
              <text:p text:style-name="P390"><text:span text:style-name="T390_1">No<text:s/>targeted<text:s/>surveys<text:s/>on<text:s/>lesson<text:s/>learning<text:s/></text:span><text:span text:style-name="T390_2">have<text:s/>been<text:s/>conducted.<text:s/>Expected<text:s/></text:span><text:span text:style-name="T390_3">to<text:s/>take<text:s/>place<text:s/>as<text:s/>part<text:s/>of<text:s/>the<text:s/>evaluation.</text:span></text:p>
            </table:table-cell>
          </table:table-row>
        </table:table>
        <text:p text:style-name="P391"/>
        <text:p text:style-name="P392"><text:span text:style-name="T392_1">Briefly<text:s/>describe<text:s/>the<text:s/>output’s<text:s/>activities<text:s/>and<text:s/>provide<text:s/>supporting<text:s/>narrative<text:s/>for<text:s/>the<text:s/>score.</text:span></text:p>
        <text:p text:style-name="P393"><text:span text:style-name="T393_1">A<text:s/></text:span><text:span text:style-name="T393_2">revised<text:s/></text:span><text:span text:style-name="T393_3">Capacity<text:s/>Building<text:s/></text:span><text:span text:style-name="T393_4">and<text:s/></text:span><text:span text:style-name="T393_5">Lessons<text:s/>Learned<text:s/>plan<text:s/></text:span><text:span text:style-name="T393_6">was<text:s/></text:span><text:span text:style-name="T393_7">shared</text:span><text:span text:style-name="T393_8"><text:s/>in<text:s/>June</text:span><text:span text:style-name="T393_9"><text:s/>2025</text:span><text:span text:style-name="T393_10">.</text:span><text:span text:style-name="T393_11"><text:s/>This<text:s/></text:span><text:span text:style-name="T393_12">will</text:span><text:span text:style-name="T393_13"><text:s/>help</text:span><text:span text:style-name="T393_14"><text:s/>institutionalise<text:s/>learning</text:span><text:span text:style-name="T393_15"><text:s/>by<text:s/>documenting<text:s/>implementation<text:s/>insights,<text:s/>building<text:s/>stakeholder<text:s/>capacity,<text:s/>improving<text:s/>institutional<text:s/>effectiveness,<text:s/>strengthening<text:s/>evidence</text:span><text:span text:style-name="T393_16">-</text:span><text:span text:style-name="T393_17">based<text:s/>decision</text:span><text:span text:style-name="T393_18"><text:s/></text:span><text:span text:style-name="T393_19">making,<text:s/>and<text:s/>fostering<text:s/>a<text:s/>regional<text:s/>culture<text:s/>of<text:s/>learning<text:s/>and<text:s/>knowledge<text:s/>sharing.</text:span><text:span text:style-name="T393_20"><text:s/></text:span><text:span text:style-name="T393_21">This<text:s/>is<text:s/>a<text:s/>living<text:s/>document<text:s/>and<text:s/>f</text:span><text:span text:style-name="T393_22">urther</text:span><text:span text:style-name="T393_23"><text:s/>revisions<text:s/>are<text:s/>underway.</text:span></text:p>
        <text:p text:style-name="P394"><text:span text:style-name="T394_1">Achievements<text:s/>in<text:s/>this<text:s/>reporting<text:s/>period<text:s/>include:</text:span></text:p>
        <text:list text:style-name="LS19" xml:id="list89">
          <text:list-item>
            <text:p text:style-name="P395"><text:span text:style-name="T395_1">CDB<text:s/>with<text:s/>FCDO<text:s/>support<text:s/>hosted<text:s/>the<text:s/>inaugural<text:s/>Caribbean<text:s/>Sustainable<text:s/>Infras</text:span><text:span text:style-name="T395_2">tructure<text:s/>Conference,<text:s/>which<text:s/>provided<text:s/>a<text:s/>platform<text:s/>to<text:s/>share<text:s/>lessons<text:s/>learned<text:s/>from<text:s/>UKCIF<text:s/>projects<text:s/>with<text:s/>a<text:s/>wider<text:s/>regional<text:s/>audience.</text:span></text:p>
          </text:list-item>
          <text:list-item>
            <text:p text:style-name="P396"><text:span text:style-name="T396_1">Three</text:span><text:span text:style-name="T396_2"><text:s/>peer-to-peer<text:s/>sessions<text:s/></text:span><text:span text:style-name="T396_3">were<text:s/>held</text:span><text:span text:style-name="T396_4"><text:s/></text:span><text:span text:style-name="T396_5">with<text:s/></text:span><text:span text:style-name="T396_6">nine</text:span><text:span text:style-name="T396_7"><text:s/>m</text:span><text:span text:style-name="T396_8">ore<text:s/>planned<text:s/>in<text:s/>2026</text:span><text:span text:style-name="T396_9">.</text:span></text:p>
          </text:list-item>
          <text:list-item>
            <text:p text:style-name="P397"><text:span text:style-name="T397_1">An<text:s/></text:span><text:span text:style-name="T397_2">O</text:span><text:span text:style-name="T397_3">&amp;M</text:span><text:span text:style-name="T397_4"><text:s/>technical</text:span><text:span text:style-name="T397_5"><text:s/>paper<text:s/></text:span><text:span text:style-name="T397_6">on<text:s/>deferred<text:s/>maintenance<text:s/>has<text:s/>been<text:s/>produced</text:span><text:span text:style-name="T397_7">.</text:span><text:span text:style-name="T397_8"><text:s/></text:span><text:span text:style-name="T397_9">Lessons<text:s/>from<text:s/>UKCIF<text:s/>project</text:span><text:span text:style-name="T397_10">s<text:s/>have<text:s/>been<text:s/></text:span><text:span text:style-name="T397_11">i</text:span><text:span text:style-name="T397_12">dentified</text:span><text:span text:style-name="T397_13"><text:s/>with<text:s/></text:span><text:span text:style-name="T397_14">the<text:s/>aim</text:span><text:span text:style-name="T397_15"><text:s/>to<text:s/>develop<text:s/>KPIs<text:s/>to<text:s/>monitor<text:s/>O&amp;M<text:s/>reform</text:span><text:span text:style-name="T397_16">s.</text:span></text:p>
          </text:list-item>
          <text:list-item>
            <text:p text:style-name="P398"><text:span text:style-name="T398_1">A<text:s/></text:span><text:span text:style-name="T398_2">Disability<text:s/>Inclusion<text:s/>Checklist<text:s/></text:span><text:span text:style-name="T398_3">has<text:s/>been<text:s/>produced</text:span><text:span text:style-name="T398_4"><text:s/>to<text:s/>support<text:s/>the<text:s/>identification<text:s/>of<text:s/>accessibility<text:s/>and<text:s/>inclusion<text:s/>improvements<text:s/>throughout<text:s/>the<text:s/>design<text:s/>and<text:s/>construction<text:s/>phases<text:s/>of<text:s/>infrastructure<text:s/>projects.</text:span></text:p>
          </text:list-item>
          <text:list-item>
            <text:p text:style-name="P399"><text:span text:style-name="T399_1">The<text:s/>impact<text:s/>of<text:s/>these<text:s/>knowledge<text:s/>products<text:s/>nor<text:s/></text:span><text:span text:style-name="T399_2">peer-</text:span><text:span text:style-name="T399_3">to-peer<text:s/>lessons<text:s/>learned<text:s/>sessions<text:s/>on<text:s/>informing<text:s/>policy<text:s/>and<text:s/>practice<text:s/>has<text:s/>not<text:s/>been<text:s/>measured</text:span><text:span text:style-name="T399_4"><text:s/>meaning<text:s/>output<text:s/>indicator</text:span><text:span text:style-name="T399_5"> </text:span><text:span text:style-name="T399_6">7.3<text:s/>has<text:s/></text:span><text:span text:style-name="T399_7">technically<text:s/></text:span><text:span text:style-name="T399_8">not<text:s/>been<text:s/>met</text:span><text:span text:style-name="T399_9">,<text:s/>although<text:s/>informal<text:s/>feedback<text:s/>is<text:s/>positive.</text:span></text:p>
          </text:list-item>
        </text:list>
        <text:p text:style-name="P400"><text:span text:style-name="T400_1">Describe<text:s/>any<text:s/>changes<text:s/>to<text:s/>this<text:s/>output<text:s/>during<text:s/>the<text:s/>past<text:s/>year,<text:s/>and<text:s/>any<text:s/>planned<text:s/>changes<text:s/></text:span><text:span text:style-name="T400_2">as<text:s/>a<text:s/>result<text:s/>of</text:span><text:span text:style-name="T400_3"><text:s/>this<text:s/>review.<text:s/></text:span></text:p>
        <text:p text:style-name="P401"><text:span text:style-name="T401_1">No<text:s/>changes.</text:span></text:p>
        <text:p text:style-name="P402"><text:span text:style-name="T40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1" xml:id="list94">
          <text:list-item>
            <text:p text:style-name="P403"><text:span text:style-name="T403_1">There<text:s/>is<text:s/>a<text:s/>risk<text:s/>that<text:s/></text:span><text:span text:style-name="T403_2">lessons<text:s/>learned<text:s/>through<text:s/>UKCIF<text:s/>projects<text:s/>will<text:s/>be<text:s/>lost<text:s/>when<text:s/>PMUs<text:s/>close</text:span><text:span text:style-name="T403_3"><text:s/></text:span><text:span text:style-name="T403_4">when<text:s/>projects<text:s/>are<text:s/>complete.<text:s/></text:span><text:span text:style-name="T403_5">CDB<text:s/>should<text:s/>encourage<text:s/>the<text:s/>establishment<text:s/>of<text:s/>a<text:s/>regional<text:s/>network<text:s/>of<text:s/></text:span><text:span text:style-name="T403_6">professionals</text:span><text:span text:style-name="T403_7"><text:s/>who<text:s/>have<text:s/>worked<text:s/>on<text:s/>UKCIF<text:s/></text:span><text:span text:style-name="T403_8">(and<text:s/>related)</text:span><text:span text:style-name="T403_9"><text:s/>projects</text:span><text:span text:style-name="T403_10"><text:s/>to<text:s/>build<text:s/>connections<text:s/>and<text:s/>share<text:s/>experiences</text:span><text:span text:style-name="T403_11">.</text:span></text:p>
          </text:list-item>
          <text:list-item>
            <text:p text:style-name="P404"><text:span text:style-name="T404_1">CDB<text:s/></text:span><text:span text:style-name="T404_2">should<text:s/>measure<text:s/></text:span><text:span text:style-name="T404_3">the<text:s/>impact<text:s/>of<text:s/>lessons<text:s/>learned<text:s/>sessions<text:s/>to<text:s/>ensure<text:s/>tha</text:span><text:span text:style-name="T404_4">t<text:s/>stakeholders<text:s/>find<text:s/>them<text:s/>useful<text:s/>and<text:s/>that<text:s/>they<text:s/>are<text:s/>being<text:s/>used<text:s/>to<text:s/>impact<text:s/>policy<text:s/>and<text:s/>practices</text:span><text:span text:style-name="T404_5">.<text:s/>This<text:s/>is<text:s/>fundamental<text:s/>to<text:s/>ensure<text:s/>future<text:s/></text:span><text:span text:style-name="T404_6">sustainability<text:s/>and<text:s/>impact</text:span><text:span text:style-name="T404_7"><text:s/>in<text:s/>UKCIF<text:s/>countries<text:s/>beyond<text:s/>the<text:s/>length<text:s/>of<text:s/></text:span><text:span text:style-name="T404_8">the<text:s/>programme</text:span><text:span text:style-name="T404_9">.</text:span></text:p>
          </text:list-item>
        </text:list>
        <table:table table:style-name="Table18">
          <table:table-column table:style-name="Column73"/>
          <table:table-column table:style-name="Column74"/>
          <table:table-column table:style-name="Column75"/>
          <table:table-column table:style-name="Column76"/>
          <table:table-column table:style-name="Column77"/>
          <table:table-row table:style-name="Row49">
            <table:table-cell table:style-name="Cell171">
              <text:p text:style-name="P405"><text:span text:style-name="T405_1">Output<text:s/>Title</text:span></text:p>
            </table:table-cell>
            <table:table-cell table:style-name="Cell172" table:number-columns-spanned="4">
              <text:p text:style-name="P406"><text:span text:style-name="T406_1">Gender<text:s/>and<text:s/>Social<text:s/>Inclusion<text:s/>Mainstreamed</text:span></text:p>
            </table:table-cell>
            <table:covered-table-cell/>
            <table:covered-table-cell/>
            <table:covered-table-cell/>
          </table:table-row>
          <table:table-row table:style-name="Row50">
            <table:table-cell table:style-name="Cell173" table:number-columns-spanned="2">
              <text:p text:style-name="P407"><text:span text:style-name="T407_1">Output<text:s/>number:</text:span></text:p>
            </table:table-cell>
            <table:covered-table-cell/>
            <table:table-cell table:style-name="Cell174">
              <text:p text:style-name="P408"><text:span text:style-name="T408_1">8</text:span></text:p>
            </table:table-cell>
            <table:table-cell table:style-name="Cell175">
              <text:p text:style-name="P409"><text:span text:style-name="T409_1">Output<text:s/>Score:</text:span></text:p>
            </table:table-cell>
            <table:table-cell table:style-name="Cell176">
              <text:p text:style-name="P410"><text:span text:style-name="T410_1">B</text:span></text:p>
            </table:table-cell>
          </table:table-row>
          <table:table-row table:style-name="Row51">
            <table:table-cell table:style-name="Cell177" table:number-columns-spanned="2">
              <text:p text:style-name="P411"><text:span text:style-name="T411_1">Impact<text:s/>weighting<text:s/>(%):</text:span></text:p>
            </table:table-cell>
            <table:covered-table-cell/>
            <table:table-cell table:style-name="Cell178">
              <text:p text:style-name="P412"><text:span text:style-name="T412_1">10</text:span></text:p>
            </table:table-cell>
            <table:table-cell table:style-name="Cell179">
              <text:p text:style-name="P413"><text:span text:style-name="T413_1">Weighting<text:s/>revised<text:s/>since<text:s/>last<text:s/>AR?</text:span></text:p>
            </table:table-cell>
            <table:table-cell table:style-name="Cell180">
              <text:p text:style-name="P414"><text:span text:style-name="T414_1">No</text:span></text:p>
            </table:table-cell>
          </table:table-row>
        </table:table>
        <text:p text:style-name="P415"/>
        <table:table table:style-name="Table19">
          <table:table-column table:style-name="Column78"/>
          <table:table-column table:style-name="Column79"/>
          <table:table-column table:style-name="Column80"/>
          <table:table-row table:style-name="Row52">
            <table:table-cell table:style-name="Cell181">
              <text:p text:style-name="P416"><text:span text:style-name="T416_1">Indicators</text:span></text:p>
            </table:table-cell>
            <table:table-cell table:style-name="Cell182">
              <text:p text:style-name="P417"><text:span text:style-name="T417_1">Milestones<text:s/>for<text:s/>this<text:s/>review</text:span></text:p>
            </table:table-cell>
            <table:table-cell table:style-name="Cell183">
              <text:p text:style-name="P418"><text:span text:style-name="T418_1">Progress</text:span></text:p>
            </table:table-cell>
          </table:table-row>
          <table:table-row table:style-name="Row53">
            <table:table-cell table:style-name="Cell184">
              <text:p text:style-name="P419"><text:span text:style-name="T419_1">%<text:s/>projects<text:s/>that<text:s/>have</text:span><text:span text:style-name="T419_2"><text:s/></text:span><text:span text:style-name="T419_3">been<text:s/>designed</text:span><text:span text:style-name="T419_4"><text:s/></text:span><text:span text:style-name="T419_5">incorporating<text:s/>key</text:span><text:span text:style-name="T419_6"><text:s/></text:span><text:span text:style-name="T419_7">social,<text:s/>gender<text:s/>and</text:span><text:span text:style-name="T419_8"><text:s/></text:span><text:span text:style-name="T419_9">inclusion<text:s/>considerations,<text:s/>including<text:s/>disability.</text:span></text:p>
            </table:table-cell>
            <table:table-cell table:style-name="Cell185">
              <text:p text:style-name="P420"><text:span text:style-name="T420_1">100%</text:span></text:p>
            </table:table-cell>
            <table:table-cell table:style-name="Cell186">
              <text:p text:style-name="P421"><text:span text:style-name="T421_1">All<text:s/>UKCIF<text:s/></text:span><text:span text:style-name="T421_2">projects<text:s/>have<text:s/>been<text:s/>designed<text:s/>to<text:s/>incorporate</text:span><text:span text:style-name="T421_3"><text:s/>social<text:s/>and<text:s/>gender<text:s/>considerations,<text:s/>and<text:s/></text:span><text:span text:style-name="T421_4">at<text:s/>the<text:s/>portfolio<text:s/>level,<text:s/>there<text:s/>is<text:s/>a<text:s/>UKCIF<text:s/>Social<text:s/>and<text:s/>Gender<text:s/>Development<text:s/>Framework.</text:span></text:p>
              <text:p text:style-name="P422"><text:span text:style-name="T422_1">No<text:s/>new<text:s/>design<text:s/>was<text:s/>done<text:s/>during<text:s/>the<text:s/>reporting<text:s/>period.</text:span></text:p>
            </table:table-cell>
          </table:table-row>
          <table:table-row table:style-name="Row54">
            <table:table-cell table:style-name="Cell187">
              <text:p text:style-name="P423"><text:span text:style-name="T423_1">%<text:s/>projects<text:s/>maintaining</text:span><text:span text:style-name="T423_2"><text:s/></text:span><text:span text:style-name="T423_3">alignment<text:s/>with<text:s/>social,</text:span><text:span text:style-name="T423_4"><text:s/></text:span><text:span text:style-name="T423_5">gender<text:s/>and<text:s/>inclusion</text:span><text:span text:style-name="T423_6"><text:s/></text:span><text:span text:style-name="T423_7">strategies<text:s/>and</text:span><text:span text:style-name="T423_8"><text:s/></text:span><text:span text:style-name="T423_9">Environmental<text:s/>and</text:span><text:span text:style-name="T423_10"><text:s/></text:span><text:span text:style-name="T423_11">Social<text:s/>Management</text:span><text:span text:style-name="T423_12"><text:s/></text:span><text:span text:style-name="T423_13">Plans<text:s/>during<text:s/>the<text:s/>capital</text:span><text:span text:style-name="T423_14"><text:s/></text:span><text:span text:style-name="T423_15">implementation<text:s/>phase.</text:span></text:p>
            </table:table-cell>
            <table:table-cell table:style-name="Cell188">
              <text:p text:style-name="P424"><text:span text:style-name="T424_1">100%</text:span></text:p>
            </table:table-cell>
            <table:table-cell table:style-name="Cell189">
              <text:p text:style-name="P425"><text:span text:style-name="T425_1">Nine</text:span><text:span text:style-name="T425_2"><text:s/></text:span><text:span text:style-name="T425_3">of<text:s/>the<text:s/>13<text:s/>UKCIF<text:s/>projects</text:span><text:span text:style-name="T425_4"><text:s/></text:span><text:span text:style-name="T425_5">(</text:span><text:span text:style-name="T425_6">69</text:span><text:span text:style-name="T425_7">%)</text:span><text:span text:style-name="T425_8"><text:s/>were<text:s/>deemed<text:s/>to<text:s/>be<text:s/>fully<text:s/>or<text:s/>largely<text:s/>in<text:s/>alignment.</text:span></text:p>
              <text:p text:style-name="P426"><text:span text:style-name="T426_1">Four</text:span><text:span text:style-name="T426_2"><text:s/></text:span><text:span text:style-name="T426_3">projects<text:s/>under<text:s/>implementation<text:s/>were<text:s/></text:span><text:span text:style-name="T426_4">deemed<text:s/>as<text:s/></text:span><text:span text:style-name="T426_5">only<text:s/>partially<text:s/></text:span><text:span text:style-name="T426_6">in<text:s/>alignment</text:span><text:span text:style-name="T426_7"><text:s/>(</text:span><text:span text:style-name="T426_8">Antigua<text:s/>Road,<text:s/>Dominica<text:s/>Road,<text:s/>Grenada<text:s/>Water,<text:s/></text:span><text:span text:style-name="T426_9">Guyana<text:s/>Road)</text:span></text:p>
              <text:p text:style-name="P427"><text:span text:style-name="T427_1">The<text:s/>main<text:s/></text:span><text:span text:style-name="T427_2">issues<text:s/>related</text:span><text:span text:style-name="T427_3"><text:s/>to<text:s/>outstanding<text:s/>or<text:s/>delayed</text:span><text:span text:style-name="T427_4"><text:s/>resettlement</text:span><text:span text:style-name="T427_5">/compensation<text:s/></text:span><text:span text:style-name="T427_6">actions,<text:s/>delayed<text:s/>implementation<text:s/></text:span><text:span text:style-name="T427_7">of<text:s/></text:span><text:span text:style-name="T427_8">social<text:s/>TA<text:s/>components</text:span><text:span text:style-name="T427_9"><text:s/>and<text:s/></text:span><text:span text:style-name="T427_10">gaps<text:s/>or<text:s/>concerns<text:s/>on<text:s/>stakeholder<text:s/>engagement<text:s/>and<text:s/>grievance<text:s/>management.</text:span></text:p>
            </table:table-cell>
          </table:table-row>
        </table:table>
        <text:p text:style-name="P428"><text:span text:style-name="T428_1">Briefly<text:s/>describe<text:s/>the<text:s/>output’s<text:s/>activities<text:s/>and<text:s/>provide<text:s/>supporting<text:s/>narrative<text:s/>for<text:s/>the<text:s/>score.<text:s/></text:span></text:p>
        <text:p text:style-name="P429"><text:span text:style-name="T429_1">There<text:s/>has<text:s/>been<text:s/>positive<text:s/>progress<text:s/>on<text:s/>this<text:s/>output<text:s/>in<text:s/>2025.<text:s/>At<text:s/>the<text:s/></text:span><text:span text:style-name="T429_2">portfolio<text:s/>level</text:span><text:span text:style-name="T429_3">,<text:s/>key<text:s/>achievements<text:s/>have<text:s/>been<text:s/>as<text:s/>follows:</text:span></text:p>
        <text:list text:style-name="LS15" xml:id="list96">
          <text:list-item>
            <text:p text:style-name="P430"><text:span text:style-name="T430_1">Delivery<text:s/>of<text:s/>further<text:s/>disability<text:s/>inclusion<text:s/>training<text:s/>for<text:s/>project<text:s/>teams,<text:s/>consultants<text:s/>and<text:s/>contractors<text:s/>in<text:s/>Saint<text:s/>Lucia,<text:s/>Dominica,<text:s/>Grenada,<text:s/>and<text:s/>Guyana<text:s/>in<text:s/>Q1<text:s/>2025,<text:s/>which<text:s/>for<text:s/>example,<text:s/>resulted<text:s/>in<text:s/>some<text:s/>modifications<text:s/>to<text:s/>the<text:s/>infrastructure<text:s/>on<text:s/>the<text:s/>S</text:span><text:span text:style-name="T430_2">ain</text:span><text:span text:style-name="T430_3">t<text:s/>Lucia<text:s/></text:span><text:span text:style-name="T430_4">r</text:span><text:span text:style-name="T430_5">oad.</text:span></text:p>
          </text:list-item>
        </text:list>
        <text:list text:style-name="LS16" xml:id="list97">
          <text:list-item>
            <text:p text:style-name="P431"><text:span text:style-name="T431_1">Development<text:s/>of<text:s/>a<text:s/>web-based<text:s/>version<text:s/>of<text:s/>the<text:s/>Disability<text:s/>Inclusion<text:s/>in<text:s/>Infrastructure<text:s/>Checklist<text:s/>and<text:s/>Assessment<text:s/>Tool,<text:s/>and<text:s/>testing<text:s/>with<text:s/>CDB<text:s/>and<text:s/>FCDO<text:s/>staff,<text:s/>PIUs,<text:s/>and<text:s/>Organisations<text:s/>for<text:s/>Persons<text:s/>with<text:s/>Disabilities<text:s/>in<text:s/>late<text:s/>2025.</text:span></text:p>
          </text:list-item>
          <text:list-item>
            <text:p text:style-name="P432"><text:span text:style-name="T432_1">Successful<text:s/>showcasing<text:s/>of<text:s/>GESI<text:s/>lessons<text:s/>and<text:s/>practice<text:s/>from<text:s/>UKCIF<text:s/>at<text:s/>the<text:s/>inaugural<text:s/>Caribbean<text:s/>Sustainable<text:s/>Infrastructure<text:s/>Conference</text:span><text:span text:style-name="T432_2">.</text:span></text:p>
          </text:list-item>
          <text:list-item>
            <text:p text:style-name="P433"><text:span text:style-name="T433_1">Delivery<text:s/>of<text:s/>targeted<text:s/>training<text:s/>on<text:s/>gender<text:s/>requirements<text:s/>for<text:s/>large<text:s/>works<text:s/>contracts<text:s/>in<text:s/>early<text:s/>2025.</text:span></text:p>
          </text:list-item>
        </text:list>
        <text:p text:style-name="P434"><text:span text:style-name="T434_1">No<text:s/>significant<text:s/>progress<text:s/>was<text:s/>made<text:s/>during<text:s/>2025<text:s/>on<text:s/>further<text:s/>refinement<text:s/>and<text:s/>application<text:s/>of<text:s/>the<text:s/>GESI<text:s/>tools<text:s/>and<text:s/>templates<text:s/>developed<text:s/>previously<text:s/>under<text:s/>the<text:s/>UKCIF<text:s/>Social<text:s/>and<text:s/>Gender<text:s/>Action<text:s/>Plan,<text:s/>though<text:s/>a<text:s/>draft<text:s/>UKCIF<text:s/>Strategic<text:s/>Review<text:s/>of<text:s/>GESI<text:s/>Findings<text:s/>was<text:s/>prepared<text:s/>based<text:s/>on<text:s/>the<text:s/>few<text:s/>submissions<text:s/>countries<text:s/></text:span><text:span text:style-name="T434_2">made</text:span><text:span text:style-name="T434_3"><text:s/>in<text:s/>early<text:s/>2025<text:s/>using<text:s/>the<text:s/>strategic<text:s/>review<text:s/>template.</text:span></text:p>
        <text:p text:style-name="P435"><text:span text:style-name="T435_1">At<text:s/>the<text:s/>project<text:s/>level,<text:s/>progress<text:s/></text:span><text:span text:style-name="T435_2">has<text:s/>been</text:span><text:span text:style-name="T435_3"><text:s/></text:span><text:span text:style-name="T435_4">mixed.<text:s/>Across<text:s/>the<text:s/>portfolio,<text:s/>there<text:s/>continues<text:s/>to<text:s/>be<text:s/>good<text:s/>progress<text:s/>on<text:s/>local<text:s/>employment,<text:s/>including<text:s/>some<text:s/>female<text:s/>employment.<text:s/>In<text:s/>some<text:s/>projects<text:s/>(Jamaica,<text:s/>Belize,<text:s/>Saint<text:s/>Lucia),<text:s/>there<text:s/>has<text:s/>also<text:s/>been<text:s/>good<text:s/>progress<text:s/>on<text:s/>social<text:s/>TA<text:s/>components,<text:s/>with<text:s/>the<text:s/>livelihoods<text:s/>work<text:s/>on<text:s/>both<text:s/>Belize<text:s/>road<text:s/>projects<text:s/>being<text:s/>among<text:s/>the<text:s/>highlights<text:s/>for<text:s/>2025.<text:s/>Through<text:s/>this<text:s/>support,<text:s/>entrepreneurs<text:s/>within<text:s/>project<text:s/>communities<text:s/>registered<text:s/>their<text:s/>businesses,<text:s/>received<text:s/>business<text:s/>training<text:s/>and<text:s/>were<text:s/>able<text:s/>to<text:s/>showcase<text:s/>their<text:s/>products.<text:s/>However,<text:s/>some<text:s/>projects<text:s/>(Guyana<text:s/>Road,<text:s/>Dominica<text:s/>Road,<text:s/>Barbuda<text:s/>Energy)<text:s/>continued<text:s/>to<text:s/>experience<text:s/>delays<text:s/>with<text:s/>the<text:s/>implementation<text:s/>of<text:s/>social<text:s/>project<text:s/>components,<text:s/>which<text:s/>risk<text:s/>the<text:s/>full<text:s/>project<text:s/>development<text:s/>impacts<text:s/>not<text:s/>being<text:s/>realised.</text:span></text:p>
        <text:p text:style-name="P436"><text:span text:style-name="T436_1">On<text:s/>stakeholder<text:s/>engagement,<text:s/>communication<text:s/>and<text:s/>grievance<text:s/>management,<text:s/>there<text:s/>is<text:s/>good<text:s/>practice<text:s/>in<text:s/>several<text:s/>projects<text:s/>in<text:s/>the<text:s/>portfolio,<text:s/>for<text:s/>example<text:s/>on<text:s/>the<text:s/>Dominica<text:s/>Water<text:s/>project<text:s/>where<text:s/>the<text:s/>project<text:s/>CLOs<text:s/>work<text:s/>closely<text:s/>with<text:s/>communities<text:s/>and<text:s/>have<text:s/>effective<text:s/>engagement<text:s/>structures<text:s/>and<text:s/>communication<text:s/>systems<text:s/>in<text:s/>place.<text:s/>However,<text:s/>reports<text:s/>and<text:s/>interaction<text:s/>with<text:s/>stakeholders<text:s/>indicate<text:s/>that<text:s/>there<text:s/>are<text:s/>gaps<text:s/>in<text:s/>these<text:s/>areas<text:s/>on<text:s/>a<text:s/>few<text:s/>projects.<text:s/>For<text:s/>example,<text:s/>on<text:s/>Grenada<text:s/>Water<text:s/>there<text:s/>have<text:s/>been<text:s/>some<text:s/>community<text:s/>concerns<text:s/>and<text:s/>gaps<text:s/>in<text:s/>communication,<text:s/>and<text:s/>on<text:s/>Dominica<text:s/>Road,<text:s/>in<text:s/>some<text:s/>cases<text:s/>community<text:s/>members<text:s/>are<text:s/>not<text:s/>clear<text:s/>on<text:s/>where<text:s/>and<text:s/>how<text:s/>to<text:s/>report<text:s/>grievances<text:s/>and<text:s/>information<text:s/>is<text:s/>not<text:s/>necessarily<text:s/>flowing<text:s/>down<text:s/>effectively<text:s/>to<text:s/>wider<text:s/>community<text:s/>members<text:s/>from<text:s/>the<text:s/>community<text:s/>representation<text:s/>structures.</text:span></text:p>
        <text:p text:style-name="P437"><text:span text:style-name="T437_1">Resettlement<text:s/>action<text:s/>planning<text:s/>and<text:s/>implementation<text:s/>remains<text:s/>a<text:s/>challenging<text:s/>area,<text:s/>with<text:s/>outstanding<text:s/>livelihoods<text:s/>restoration<text:s/>work<text:s/>for<text:s/>vendors<text:s/>in<text:s/>Antigua<text:s/>and<text:s/>delays<text:s/>in<text:s/>formal<text:s/>resettlement<text:s/>planning<text:s/>in<text:s/>Saint<text:s/>Lucia<text:s/>and<text:s/>Guyana,<text:s/>although<text:s/>practical<text:s/>progress<text:s/>has<text:s/>been<text:s/>made<text:s/>on<text:s/>actual<text:s/>actions,<text:s/>most<text:s/>notably<text:s/>in<text:s/>Saint<text:s/>Lucia,<text:s/>where<text:s/>there<text:s/>has<text:s/>been<text:s/>positive<text:s/>feedback<text:s/>from<text:s/>project<text:s/>affected<text:s/>persons<text:s/>despite<text:s/>some<text:s/>delays<text:s/>in<text:s/>implementation.</text:span></text:p>
        <text:p text:style-name="P438"><text:span text:style-name="T438_1">Describe<text:s/>any<text:s/>changes<text:s/>to<text:s/>this<text:s/>output<text:s/>during<text:s/>the<text:s/>past<text:s/>year,<text:s/>and<text:s/>any<text:s/>planned<text:s/>changes<text:s/></text:span><text:span text:style-name="T438_2">as<text:s/>a<text:s/>result<text:s/>of</text:span><text:span text:style-name="T438_3"><text:s/>this<text:s/>review.<text:s/></text:span></text:p>
        <text:p text:style-name="P439"><text:span text:style-name="T439_1">No<text:s/>changes</text:span><text:span text:style-name="T439_2"><text:s/>to<text:s/>output<text:s/>or<text:s/>indicators.<text:s/>The<text:s/>December<text:s/>2025<text:s/>milestone<text:s/>for<text:s/>indicator</text:span><text:span text:style-name="T439_3"> </text:span><text:span text:style-name="T439_4">8.2</text:span><text:span text:style-name="T439_5"><text:s/></text:span><text:span text:style-name="T439_6">was<text:s/></text:span><text:span text:style-name="T439_7">change</text:span><text:span text:style-name="T439_8">d</text:span><text:span text:style-name="T439_9"><text:s/></text:span><text:span text:style-name="T439_10">to<text:s/>include<text:s/></text:span><text:span text:style-name="T439_11">the<text:s/>need<text:s/>to<text:s/>ensure<text:s/></text:span><text:span text:style-name="T439_12">projects<text:s/>maintain<text:s/></text:span><text:span text:style-name="T439_13">alignment<text:s/>with<text:s/></text:span><text:span text:style-name="T439_14">social,<text:s/>gender<text:s/>and<text:s/>exclusion<text:s/>strategi</text:span><text:span text:style-name="T439_15">e</text:span><text:span text:style-name="T439_16">s<text:s/>(bringin</text:span><text:span text:style-name="T439_17">g</text:span><text:span text:style-name="T439_18"><text:s/></text:span><text:span text:style-name="T439_19">the<text:s/></text:span><text:span text:style-name="T439_20">time<text:s/>period</text:span><text:span text:style-name="T439_21"><text:s/>for<text:s/></text:span><text:span text:style-name="T439_22">expected<text:s/></text:span><text:span text:style-name="T439_23">alignment<text:s/></text:span><text:span text:style-name="T439_24">forward<text:s/>a<text:s/>few<text:s/>months</text:span><text:span text:style-name="T439_25">)</text:span><text:span text:style-name="T439_26">.</text:span></text:p>
        <text:p text:style-name="P440"><text:span text:style-name="T440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441"><text:span text:style-name="T441_1">There<text:s/>was<text:s/>mixed<text:s/>progress<text:s/>on<text:s/>the<text:s/>recommendations<text:s/>from<text:s/>the<text:s/>review<text:s/>of<text:s/>2024.<text:s/>On<text:s/>disability<text:s/>inclusion,<text:s/>further<text:s/>training<text:s/>and<text:s/>engagement<text:s/>was<text:s/>conducted,<text:s/>and<text:s/>there<text:s/>was<text:s/>some<text:s/>improvement<text:s/>in<text:s/>the<text:s/>reporting.</text:span></text:p>
        <text:p text:style-name="P442"><text:span text:style-name="T442_1">B</text:span><text:span text:style-name="T442_2">eyond<text:s/>the<text:s/>disability<text:s/>inclusion<text:s/>TA<text:s/>delivered<text:s/>in<text:s/>Grenada<text:s/>and<text:s/>Dominica,<text:s/>no<text:s/>further<text:s/>work<text:s/>was<text:s/>done<text:s/>to<text:s/>incentivise<text:s/>further<text:s/>use<text:s/>of<text:s/>the<text:s/>disability<text:s/>inclusion<text:s/>tools<text:s/>on<text:s/>those<text:s/>projects<text:s/>or<text:s/>to<text:s/>systematically<text:s/>assess<text:s/>progress.<text:s/>Efforts<text:s/>were<text:s/>made<text:s/>to<text:s/>continue<text:s/>inclusion<text:s/>of<text:s/>social<text:s/>and<text:s/>gender<text:s/>specialists<text:s/>on<text:s/>project<text:s/>supervision<text:s/>missions,<text:s/>though<text:s/>in<text:s/>some<text:s/>cases<text:s/>only<text:s/>one<text:s/>of<text:s/>these<text:s/>officers<text:s/>participated,<text:s/>and<text:s/>the<text:s/>overall<text:s/>number<text:s/>of<text:s/>supervision<text:s/>missions<text:s/>for<text:s/>high-risk<text:s/>projects<text:s/>was<text:s/>still<text:s/>below<text:s/>the<text:s/>planned<text:s/>level.<text:s/>No<text:s/>significant<text:s/>progress<text:s/>was<text:s/>made<text:s/>in<text:s/>advancing<text:s/>a<text:s/>more<text:s/>strategic<text:s/>approach<text:s/>to<text:s/>tackling<text:s/>the<text:s/>bottlenecks<text:s/>with<text:s/>various<text:s/>social<text:s/>TA<text:s/>initiatives.</text:span></text:p>
        <text:p text:style-name="P443"><text:span text:style-name="T443_1">Looking<text:s/>ahead,<text:s/>for<text:s/>the<text:s/>final<text:s/>stages<text:s/>of<text:s/>implementation</text:span><text:span text:style-name="T443_2">,</text:span><text:span text:style-name="T443_3"><text:s/>recommendations<text:s/>are<text:s/>as<text:s/>follows:</text:span></text:p>
        <text:list text:style-name="LS14" xml:id="list100">
          <text:list-item>
            <text:p text:style-name="P444"><text:span text:style-name="T444_1">The<text:s/>CDB<text:s/>supervision<text:s/>team<text:s/>should<text:s/></text:span><text:span text:style-name="T444_2">continue<text:s/>to<text:s/></text:span><text:span text:style-name="T444_3">place<text:s/>strong<text:s/>emphasis<text:s/>on<text:s/>helping<text:s/>address<text:s/>the<text:s/>outstanding<text:s/>resettlement<text:s/>and<text:s/>compensation<text:s/>issues,<text:s/>as<text:s/>well<text:s/>as<text:s/>gaps<text:s/>in<text:s/>stakeholder<text:s/>engagement<text:s/>and<text:s/>grievance<text:s/>redress<text:s/>mechanisms<text:s/>in<text:s/>some<text:s/>projects.<text:s/>Lessons<text:s/>and<text:s/>good<text:s/>practices<text:s/>in<text:s/>this<text:s/>area<text:s/>from<text:s/>other<text:s/>parts<text:s/>of<text:s/>the<text:s/>portfolio<text:s/>should<text:s/>be<text:s/>shared<text:s/>to<text:s/>help<text:s/>improve<text:s/>performance<text:s/>in<text:s/>these<text:s/>areas.</text:span></text:p>
          </text:list-item>
          <text:list-item>
            <text:p text:style-name="P445"><text:span text:style-name="T445_1">Enhanced<text:s/>supervision<text:s/>and<text:s/>proactive<text:s/>monitoring<text:s/>of<text:s/>the<text:s/>social<text:s/>and<text:s/>gender<text:s/>elements<text:s/>of<text:s/>projects<text:s/>under<text:s/>implementation<text:s/>should<text:s/>continue,<text:s/>and<text:s/>all<text:s/>missions<text:s/>should<text:s/></text:span><text:span text:style-name="T445_2">consistently<text:s/></text:span><text:span text:style-name="T445_3">include<text:s/>some<text:s/>direct<text:s/>engagement<text:s/>with<text:s/>stakeholders<text:s/>and<text:s/>PAPs<text:s/>as<text:s/>relevant<text:s/>to<text:s/>help<text:s/>clarify<text:s/>what<text:s/>is<text:s/>happening<text:s/>on<text:s/>the<text:s/>ground.</text:span></text:p>
          </text:list-item>
          <text:list-item>
            <text:p text:style-name="P446"><text:span text:style-name="T446_1">A<text:s/>clear<text:s/>strategy<text:s/>and<text:s/>timeline<text:s/>for<text:s/>the<text:s/>timely<text:s/>completion<text:s/>of<text:s/>the<text:s/>remaining<text:s/>social<text:s/>TA<text:s/>components<text:s/>should<text:s/>be<text:s/>developed,<text:s/>and<text:s/>should<text:s/>be<text:s/>proactively<text:s/>monitored<text:s/>by<text:s/>CDB<text:s/>and<text:s/>FCDO,<text:s/>with<text:s/>targeted<text:s/>support<text:s/>given<text:s/>as<text:s/>needed<text:s/>to<text:s/>unblock<text:s/>bottlenecks.<text:s/>Where<text:s/>it<text:s/>is<text:s/>unlikely<text:s/>that<text:s/>TA<text:s/>work<text:s/>can<text:s/>still<text:s/>be<text:s/>completed<text:s/>by<text:s/>the<text:s/>UKCIF<text:s/>deadline,<text:s/>clear<text:s/>arrangements<text:s/>for<text:s/></text:span><text:span text:style-name="T446_2">TA<text:s/></text:span><text:span text:style-name="T446_3">completion<text:s/>and<text:s/>monitoring<text:s/>post<text:s/>September<text:s/>2026<text:s/>should<text:s/>be<text:s/>agreed.</text:span></text:p>
          </text:list-item>
          <text:list-item>
            <text:p text:style-name="P447"><text:span text:style-name="T447_1">Building<text:s/>on<text:s/>the<text:s/>UKCIF<text:s/>GESI<text:s/>showcase<text:s/>session<text:s/>in<text:s/>C</text:span><text:span text:style-name="T447_2">aribbean<text:s/></text:span><text:span text:style-name="T447_3">Sustainable</text:span><text:span text:style-name="T447_4"><text:s/>Infrastructure<text:s/>Con</text:span><text:span text:style-name="T447_5">ference,<text:s/></text:span><text:span text:style-name="T447_6">the<text:s/>CDB<text:s/>and<text:s/>FCDO<text:s/>UKCIF<text:s/>teams<text:s/>should<text:s/>work<text:s/>to<text:s/>document<text:s/>the<text:s/>best<text:s/>practices<text:s/>and<text:s/>results<text:s/>from<text:s/>the<text:s/>GESI<text:s/>work<text:s/>within<text:s/>UKCIF,<text:s/>to<text:s/>inform<text:s/>future<text:s/>projects.</text:span></text:p>
          </text:list-item>
          <text:list-item>
            <text:p text:style-name="P448"><text:span text:style-name="T448_1">CDB<text:s/>and<text:s/>FCDO<text:s/>should<text:s/>do<text:s/>further<text:s/>work<text:s/>to<text:s/>confirm<text:s/>the<text:s/>added<text:s/>value<text:s/>and<text:s/>utility<text:s/>of<text:s/>the<text:s/>GESI<text:s/>tools<text:s/>and<text:s/>templates<text:s/>developed<text:s/>under<text:s/>the<text:s/>programme,<text:s/>and<text:s/>adapt,<text:s/>document<text:s/>and<text:s/>institutionalise<text:s/>them<text:s/>as<text:s/>appropriate.</text:span></text:p>
          </text:list-item>
          <text:list-item>
            <text:p text:style-name="P449"><text:span text:style-name="T449_1">CDB<text:s/>and<text:s/>FCDO<text:s/>should<text:s/>strategically<text:s/>identify<text:s/>how<text:s/>to<text:s/>incentivise<text:s/>and<text:s/>facilitate<text:s/>wide<text:s/>and<text:s/>consistent<text:s/>use<text:s/>of<text:s/>the<text:s/>disability<text:s/>inclusion<text:s/>checklist<text:s/>and<text:s/>assessment<text:s/>tool.</text:span></text:p>
          </text:list-item>
        </text:list>
        <table:table table:style-name="Table20">
          <table:table-column table:style-name="Column81"/>
          <table:table-column table:style-name="Column82"/>
          <table:table-column table:style-name="Column83"/>
          <table:table-column table:style-name="Column84"/>
          <table:table-column table:style-name="Column85"/>
          <table:table-row table:style-name="Row55">
            <table:table-cell table:style-name="Cell190">
              <text:p text:style-name="P450"><text:span text:style-name="T450_1">Output<text:s/>Title</text:span></text:p>
            </table:table-cell>
            <table:table-cell table:style-name="Cell191" table:number-columns-spanned="4">
              <text:p text:style-name="P451"><text:span text:style-name="T451_1">Resilient<text:s/>Con</text:span><text:span text:style-name="T451_2">siderations</text:span><text:span text:style-name="T451_3"><text:s/>Mainstreamed</text:span></text:p>
            </table:table-cell>
            <table:covered-table-cell/>
            <table:covered-table-cell/>
            <table:covered-table-cell/>
          </table:table-row>
          <table:table-row table:style-name="Row56">
            <table:table-cell table:style-name="Cell192" table:number-columns-spanned="2">
              <text:p text:style-name="P452"><text:span text:style-name="T452_1">Output<text:s/>number:</text:span></text:p>
            </table:table-cell>
            <table:covered-table-cell/>
            <table:table-cell table:style-name="Cell193">
              <text:p text:style-name="P453"><text:span text:style-name="T453_1">9</text:span></text:p>
            </table:table-cell>
            <table:table-cell table:style-name="Cell194">
              <text:p text:style-name="P454"><text:span text:style-name="T454_1">Output<text:s/>Score:</text:span></text:p>
            </table:table-cell>
            <table:table-cell table:style-name="Cell195">
              <text:p text:style-name="P455"><text:span text:style-name="T455_1">A</text:span></text:p>
            </table:table-cell>
          </table:table-row>
          <table:table-row table:style-name="Row57">
            <table:table-cell table:style-name="Cell196" table:number-columns-spanned="2">
              <text:p text:style-name="P456"><text:span text:style-name="T456_1">Impact<text:s/>weighting<text:s/>(%):</text:span></text:p>
            </table:table-cell>
            <table:covered-table-cell/>
            <table:table-cell table:style-name="Cell197">
              <text:p text:style-name="P457"><text:span text:style-name="T457_1">10</text:span></text:p>
            </table:table-cell>
            <table:table-cell table:style-name="Cell198">
              <text:p text:style-name="P458"><text:span text:style-name="T458_1">Weighting<text:s/>revised<text:s/>since<text:s/>last<text:s/>AR?</text:span></text:p>
            </table:table-cell>
            <table:table-cell table:style-name="Cell199">
              <text:p text:style-name="P459"><text:span text:style-name="T459_1">No</text:span></text:p>
            </table:table-cell>
          </table:table-row>
        </table:table>
        <text:p text:style-name="P460"/>
        <table:table table:style-name="Table21">
          <table:table-column table:style-name="Column86"/>
          <table:table-column table:style-name="Column87"/>
          <table:table-column table:style-name="Column88"/>
          <table:table-row table:style-name="Row58">
            <table:table-cell table:style-name="Cell200">
              <text:p text:style-name="P461"><text:span text:style-name="T461_1">Indicator</text:span><text:span text:style-name="T461_2">s</text:span></text:p>
            </table:table-cell>
            <table:table-cell table:style-name="Cell201">
              <text:p text:style-name="P462"><text:span text:style-name="T462_1">Milestones</text:span><text:span text:style-name="T462_2"><text:s/>for<text:s/>this<text:s/>review</text:span></text:p>
            </table:table-cell>
            <table:table-cell table:style-name="Cell202">
              <text:p text:style-name="P463"><text:span text:style-name="T463_1">Progress</text:span></text:p>
            </table:table-cell>
          </table:table-row>
          <table:table-row table:style-name="Row59">
            <table:table-cell table:style-name="Cell203">
              <text:p text:style-name="P464"><text:span text:style-name="T464_1">%<text:s/>of<text:s/>projects<text:s/>designed<text:s/>to<text:s/>deliver<text:s/>at<text:s/>least<text:s/>a<text:s/>‘good’<text:s/>increase<text:s/>in<text:s/>climate<text:s/>resilience</text:span></text:p>
            </table:table-cell>
            <table:table-cell table:style-name="Cell204">
              <text:p text:style-name="P465"><text:span text:style-name="T465_1">At<text:s/>least<text:s/>good:<text:s/>100%</text:span></text:p>
              <text:p text:style-name="P466"><text:span text:style-name="T466_1">Excellent:<text:s/>70%</text:span></text:p>
            </table:table-cell>
            <table:table-cell table:style-name="Cell205">
              <text:p text:style-name="P467"><text:span text:style-name="T467_1">100%<text:s/>of</text:span><text:span text:style-name="T467_2"><text:s/>projects<text:s/></text:span><text:span text:style-name="T467_3">included</text:span><text:span text:style-name="T467_4"><text:s/>Climate<text:s/>Vulnerability<text:s/>Risks<text:s/>Assessments<text:s/>(CVRA)<text:s/>at<text:s/>appraisal<text:s/></text:span><text:span text:style-name="T467_5">stage</text:span><text:span text:style-name="T467_6"><text:s/>as<text:s/>a<text:s/>condition<text:s/>for<text:s/>approval.</text:span></text:p>
            </table:table-cell>
          </table:table-row>
          <table:table-row table:style-name="Row60">
            <table:table-cell table:style-name="Cell206">
              <text:p text:style-name="P468"><text:span text:style-name="T468_1">Proportion<text:s/>of<text:s/>projects<text:s/>including<text:s/>all<text:s/>climate<text:s/>resilience<text:s/>aspects<text:s/>from<text:s/>the<text:s/>final<text:s/>designs<text:s/>in<text:s/>the<text:s/>constructed<text:s/>infrastructure</text:span></text:p>
            </table:table-cell>
            <table:table-cell table:style-name="Cell207">
              <text:p text:style-name="P469"><text:span text:style-name="T469_1">100%<text:s/>of<text:s/>projects<text:s/>are<text:s/>on<text:s/>track<text:s/>to<text:s/>be<text:s/>built<text:s/>in<text:s/>accordance<text:s/>with<text:s/>the<text:s/>agreed<text:s/>design,<text:s/>including<text:s/>the<text:s/>climate<text:s/>resilience<text:s/>aspects<text:s/>from<text:s/>the<text:s/>final<text:s/>designs</text:span></text:p>
            </table:table-cell>
            <table:table-cell table:style-name="Cell208">
              <text:p text:style-name="P470"><text:span text:style-name="T470_1">Climate<text:s/>resilience<text:s/>cannot<text:s/>yet<text:s/>be<text:s/>assessed,<text:s/>as<text:s/>this<text:s/>requires<text:s/>comparing<text:s/>as-built<text:s/>designs<text:s/>with<text:s/>CVRA<text:s/>recommendations<text:s/>at<text:s/>completion.<text:s/>CDB<text:s/>is<text:s/>procuring<text:s/>a<text:s/>consultant<text:s/>to<text:s/>carry<text:s/>out<text:s/>a<text:s/>Climate<text:s/>Resilience<text:s/>Audit<text:s/></text:span><text:span text:style-name="T470_2">by</text:span><text:span text:style-name="T470_3"><text:s/>Q4<text:s/>2026</text:span><text:span text:style-name="T470_4">.<text:s/></text:span><text:span text:style-name="T470_5">Belize<text:s/>projects<text:s/>appear<text:s/>to<text:s/>meet</text:span><text:span text:style-name="T470_6"><text:s/>this<text:s/>benchmark.</text:span></text:p>
            </table:table-cell>
          </table:table-row>
        </table:table>
        <text:p text:style-name="P471"><text:span text:style-name="T471_1">Briefly<text:s/>describe<text:s/>the<text:s/>output’s<text:s/>activities<text:s/>and<text:s/>provide<text:s/>supporting<text:s/>narrative<text:s/>for<text:s/>the<text:s/>score.</text:span></text:p>
        <text:p text:style-name="P472"><text:span text:style-name="T472_1">Milestones<text:s/>have<text:s/>been<text:s/>reached<text:s/>this<text:s/>period</text:span><text:span text:style-name="T472_2"><text:s/>for<text:s/>both<text:s/>indicators</text:span><text:span text:style-name="T472_3"><text:s/>–<text:s/>and<text:s/>therefore<text:s/>the<text:s/>output<text:s/>scores<text:s/>an<text:s/>A<text:s/></text:span><text:span text:style-name="T472_4">–</text:span><text:span text:style-name="T472_5"><text:s/>al</text:span><text:span text:style-name="T472_6">though<text:s/>there<text:s/>are<text:s/>data<text:s/>gaps<text:s/>in<text:s/>this<text:s/>assessment</text:span><text:span text:style-name="T472_7">:</text:span></text:p>
        <text:list text:style-name="LS23" xml:id="list106">
          <text:list-item>
            <text:p text:style-name="P473"><text:span text:style-name="T473_1">9.1<text:s/>-<text:s/></text:span><text:span text:style-name="T473_2">All<text:s/>projects<text:s/>have<text:s/>had<text:s/>CVRA’s</text:span><text:span text:style-name="T473_3"><text:s/>completed<text:s/>but<text:s/>there<text:s/>is<text:s/>no<text:s/>data<text:s/>on<text:s/>whether<text:s/>they<text:s/>have<text:s/></text:span><text:span text:style-name="T473_4">actually<text:s/>met</text:span><text:span text:style-name="T473_5"><text:s/>the<text:s/></text:span><text:span text:style-name="T473_6">milestone<text:s/>of<text:s/>being<text:s/>at</text:span><text:span text:style-name="T473_7"><text:s/></text:span><text:span text:style-name="T473_8">least<text:s/>good,<text:s/>with<text:s/>70%<text:s/>being<text:s/>excellent.</text:span></text:p>
          </text:list-item>
          <text:list-item>
            <text:p text:style-name="P474"><text:span text:style-name="T474_1">9.2<text:s/></text:span><text:span text:style-name="T474_2">–<text:s/></text:span><text:span text:style-name="T474_3">T</text:span><text:span text:style-name="T474_4">here<text:s/>is<text:s/>no<text:s/>data<text:s/>suggesting<text:s/>that<text:s/>the<text:s/>projects<text:s/>are<text:s/></text:span><text:span text:style-name="T474_5">all</text:span><text:span text:style-name="T474_6"><text:s/>on<text:s/>track<text:s/></text:span><text:span text:style-name="T474_7">to</text:span><text:span text:style-name="T474_8"><text:s/></text:span><text:span text:style-name="T474_9">includ</text:span><text:span text:style-name="T474_10">e</text:span><text:span text:style-name="T474_11"><text:s/>all<text:s/></text:span><text:span text:style-name="T474_12">the</text:span><text:span text:style-name="T474_13"><text:s/>climate<text:s/>resilience<text:s/>aspects<text:s/>outlined<text:s/>in<text:s/>the<text:s/>designs.<text:s/>The<text:s/>completed<text:s/>Belize<text:s/>projects<text:s/>have<text:s/>met<text:s/>this<text:s/>metric</text:span><text:span text:style-name="T474_14">.</text:span></text:p>
          </text:list-item>
        </text:list>
        <text:p text:style-name="P475"><text:span text:style-name="T475_1">To<text:s/>address<text:s/>th</text:span><text:span text:style-name="T475_2">ese<text:s/>data<text:s/>gaps</text:span><text:span text:style-name="T475_3">,<text:s/>a</text:span><text:span text:style-name="T475_4"><text:s/></text:span><text:span text:style-name="T475_5">Climate</text:span><text:span text:style-name="T475_6"><text:s/></text:span><text:span text:style-name="T475_7">Resilience<text:s/>Audit<text:s/></text:span><text:span text:style-name="T475_8">is<text:s/>being</text:span><text:span text:style-name="T475_9"><text:s/>developed<text:s/>to provide<text:s/>an<text:s/>independent<text:s/>assessment<text:s/>of<text:s/>how<text:s/>effectively</text:span><text:span text:style-name="T475_10"><text:s/></text:span><text:span text:style-name="T475_11">climate</text:span><text:span text:style-name="T475_12"><text:s/></text:span><text:span text:style-name="T475_13">resilience<text:s/>considerations<text:s/>have<text:s/>been<text:s/>integrated<text:s/>into<text:s/>the<text:s/>design,<text:s/>implementation,<text:s/>and<text:s/>early<text:s/>operation<text:s/>of<text:s/>projects</text:span><text:span text:style-name="T475_14">.</text:span><text:span text:style-name="T475_15"><text:s/></text:span><text:span text:style-name="T475_16">The<text:s/>audit<text:s/>will</text:span><text:span text:style-name="T475_17"><text:s/></text:span><text:span text:style-name="T475_18">identify</text:span><text:span text:style-name="T475_19"><text:s/></text:span><text:span text:style-name="T475_20">strengths,<text:s/>gaps,<text:s/>and<text:s/>lessons<text:s/>to<text:s/>inform<text:s/>programme<text:s/>close-out,<text:s/>support<text:s/>accountability,<text:s/>and<text:s/>strengthen<text:s/>evidence-based<text:s/>learning<text:s/>on climate-resilient<text:s/>infrastructure<text:s/>delivery<text:s/>in<text:s/>the<text:s/>Caribbean.</text:span><text:span text:style-name="T475_21"><text:s/></text:span><text:span text:style-name="T475_22">Findings<text:s/>will<text:s/>contribute<text:s/>to<text:s/>the<text:s/>UKCIF<text:s/>Lessons<text:s/>Learned<text:s/>Knowledge<text:s/>Capture<text:s/>Report<text:s/>and<text:s/>inform<text:s/>future<text:s/>infrastructure<text:s/>planning<text:s/>and<text:s/>asset<text:s/>management.</text:span></text:p>
        <text:p text:style-name="P476"><text:span text:style-name="T476_1">Describe<text:s/>any<text:s/>changes<text:s/>to<text:s/>this<text:s/>output<text:s/>during<text:s/>the<text:s/>past<text:s/>year,<text:s/>and<text:s/>any<text:s/>planned<text:s/>changes<text:s/></text:span><text:span text:style-name="T476_2">as<text:s/>a<text:s/>result<text:s/>of</text:span><text:span text:style-name="T476_3"><text:s/>this<text:s/>review.<text:s/></text:span></text:p>
        <text:p text:style-name="P477"><text:span text:style-name="T477_1">No<text:s/>changes.</text:span></text:p>
        <text:p text:style-name="P478"><text:span text:style-name="T47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3" xml:id="list108">
          <text:list-item>
            <text:p text:style-name="P479"><text:span text:style-name="T479_1">Due<text:s/>to<text:s/>the</text:span><text:span text:style-name="T479_2"><text:s/>timing</text:span><text:span text:style-name="T479_3"><text:s/>of<text:s/>the<text:s/>audit,<text:s/>it<text:s/>is<text:s/>strongly<text:s/>recommended<text:s/></text:span><text:span text:style-name="T479_4">that<text:s/></text:span><text:span text:style-name="T479_5">CDB<text:s/></text:span><text:span text:style-name="T479_6">respond<text:s/></text:span><text:span text:style-name="T479_7">rapidly<text:s/></text:span><text:span text:style-name="T479_8">to</text:span><text:span text:style-name="T479_9"><text:s/>any<text:s/>recommendations</text:span><text:span text:style-name="T479_10"><text:s/>arising<text:s/>from<text:s/>it.</text:span></text:p>
          </text:list-item>
        </text:list>
        <table:table table:style-name="Table22">
          <table:table-column table:style-name="Column89"/>
          <table:table-column table:style-name="Column90"/>
          <table:table-column table:style-name="Column91"/>
          <table:table-column table:style-name="Column92"/>
          <table:table-column table:style-name="Column93"/>
          <table:table-row table:style-name="Row61">
            <table:table-cell table:style-name="Cell209">
              <text:p text:style-name="P480"><text:span text:style-name="T480_1">Output<text:s/>Title</text:span></text:p>
            </table:table-cell>
            <table:table-cell table:style-name="Cell210" table:number-columns-spanned="4">
              <text:p text:style-name="P481"><text:span text:style-name="T481_1">Projects<text:s/>Achieving<text:s/>Value<text:s/>for<text:s/>Money<text:s/>Considerations<text:s/>(Economy<text:s/>and<text:s/>Efficiency)</text:span></text:p>
            </table:table-cell>
            <table:covered-table-cell/>
            <table:covered-table-cell/>
            <table:covered-table-cell/>
          </table:table-row>
          <table:table-row table:style-name="Row62">
            <table:table-cell table:style-name="Cell211" table:number-columns-spanned="2">
              <text:p text:style-name="P482"><text:span text:style-name="T482_1">Output<text:s/>number:</text:span></text:p>
            </table:table-cell>
            <table:covered-table-cell/>
            <table:table-cell table:style-name="Cell212">
              <text:p text:style-name="P483"><text:span text:style-name="T483_1">10</text:span></text:p>
            </table:table-cell>
            <table:table-cell table:style-name="Cell213">
              <text:p text:style-name="P484"><text:span text:style-name="T484_1">Output<text:s/>Score:</text:span></text:p>
            </table:table-cell>
            <table:table-cell table:style-name="Cell214">
              <text:p text:style-name="P485"><text:span text:style-name="T485_1">B</text:span></text:p>
            </table:table-cell>
          </table:table-row>
          <table:table-row table:style-name="Row63">
            <table:table-cell table:style-name="Cell215" table:number-columns-spanned="2">
              <text:p text:style-name="P486"><text:span text:style-name="T486_1">Impact<text:s/>weighting<text:s/>(%):</text:span></text:p>
            </table:table-cell>
            <table:covered-table-cell/>
            <table:table-cell table:style-name="Cell216">
              <text:p text:style-name="P487"><text:span text:style-name="T487_1">10</text:span></text:p>
            </table:table-cell>
            <table:table-cell table:style-name="Cell217">
              <text:p text:style-name="P488"><text:span text:style-name="T488_1">Weighting<text:s/>revised<text:s/>since<text:s/>last<text:s/>AR?</text:span></text:p>
            </table:table-cell>
            <table:table-cell table:style-name="Cell218">
              <text:p text:style-name="P489"><text:span text:style-name="T489_1">No</text:span></text:p>
            </table:table-cell>
          </table:table-row>
        </table:table>
        <text:p text:style-name="P490"/>
        <table:table table:style-name="Table23">
          <table:table-column table:style-name="Column94"/>
          <table:table-column table:style-name="Column95"/>
          <table:table-column table:style-name="Column96"/>
          <table:table-row table:style-name="Row64">
            <table:table-cell table:style-name="Cell219">
              <text:p text:style-name="P491"><text:span text:style-name="T491_1">Indicators</text:span></text:p>
            </table:table-cell>
            <table:table-cell table:style-name="Cell220">
              <text:p text:style-name="P492"><text:span text:style-name="T492_1">Milestones<text:s/>for<text:s/>this<text:s/>review</text:span></text:p>
            </table:table-cell>
            <table:table-cell table:style-name="Cell221">
              <text:p text:style-name="P493"><text:span text:style-name="T493_1">Progress</text:span></text:p>
            </table:table-cell>
          </table:table-row>
          <table:table-row table:style-name="Row65">
            <table:table-cell table:style-name="Cell222">
              <text:p text:style-name="P494"><text:span text:style-name="T494_1">Percentage<text:s/>of<text:s/>procurements<text:s/>above<text:s/>mandatory<text:s/>CDB<text:s/>financial<text:s/>threshold<text:s/>using<text:s/>competition<text:s/>to<text:s/>drive<text:s/>VFM</text:span></text:p>
            </table:table-cell>
            <table:table-cell table:style-name="Cell223">
              <text:p text:style-name="P495"><text:span text:style-name="T495_1">100%</text:span></text:p>
            </table:table-cell>
            <table:table-cell table:style-name="Cell224">
              <text:p text:style-name="P496"><text:span text:style-name="T496_1">100%<text:s/>-<text:s/>required<text:s/>by<text:s/>CDBs<text:s/>procurement<text:s/>rules,<text:s/>ex</text:span><text:span text:style-name="T496_2">cept</text:span><text:span text:style-name="T496_3"><text:s/>by<text:s/>waiver</text:span><text:span text:style-name="T496_4"><text:s/>(the<text:s/>conditions<text:s/>of<text:s/>which<text:s/>are</text:span><text:span text:style-name="T496_5"><text:s/>also<text:s/>defined<text:s/>by<text:s/>CDB<text:s/>procurement<text:s/>rules)</text:span><text:span text:style-name="T496_6">.</text:span></text:p>
            </table:table-cell>
          </table:table-row>
          <table:table-row table:style-name="Row66">
            <table:table-cell table:style-name="Cell225">
              <text:p text:style-name="P497"><text:span text:style-name="T497_1">Percentage<text:s/>of<text:s/>annual<text:s/>workplan<text:s/>budgets<text:s/></text:span><text:span text:style-name="T497_2">actually<text:s/>disbursed</text:span><text:span text:style-name="T497_3"><text:s/>in<text:s/>calendar<text:s/>year</text:span></text:p>
            </table:table-cell>
            <table:table-cell table:style-name="Cell226">
              <text:p text:style-name="P498"><text:span text:style-name="T498_1">80%</text:span></text:p>
            </table:table-cell>
            <table:table-cell table:style-name="Cell227">
              <text:p text:style-name="P499"><text:span text:style-name="T499_1">Total<text:s/>disbursement<text:s/>as<text:s/>of<text:s/>December<text:s/>2025<text:s/></text:span><text:span text:style-name="T499_2">was</text:span><text:span text:style-name="T499_3"><text:s/></text:span><text:span text:style-name="T499_4">57</text:span><text:span text:style-name="T499_5">%<text:s/>of<text:s/>the<text:s/>total<text:s/>value<text:s/>allocated<text:s/>for<text:s/>pro</text:span><text:span text:style-name="T499_6">j</text:span><text:span text:style-name="T499_7">ect<text:s/>implementation</text:span><text:span text:style-name="T499_8"><text:s/>in<text:s/>the<text:s/>annual<text:s/>work</text:span><text:span text:style-name="T499_9">plan</text:span><text:span text:style-name="T499_10">.</text:span></text:p>
            </table:table-cell>
          </table:table-row>
          <table:table-row table:style-name="Row67">
            <table:table-cell table:style-name="Cell228">
              <text:p text:style-name="P500"><text:span text:style-name="T500_1">Proportion<text:s/>of<text:s/>projects<text:s/>completed<text:s/>within<text:s/>12.5%<text:s/>of<text:s/>the<text:s/>original<text:s/>budget<text:s/>(disaggregated<text:s/>by<text:s/>TA/capital<text:s/>projects)</text:span></text:p>
            </table:table-cell>
            <table:table-cell table:style-name="Cell229">
              <text:p text:style-name="P501"><text:span text:style-name="T501_1">75%</text:span></text:p>
            </table:table-cell>
            <table:table-cell table:style-name="Cell230">
              <text:p text:style-name="P502"><text:span text:style-name="T502_1">Belize<text:s/>CHUP</text:span><text:span text:style-name="T502_2"><text:s/>and</text:span><text:span text:style-name="T502_3"><text:s/>PGHP<text:s/>works<text:s/>were<text:s/>completed<text:s/>within<text:s/>budget,<text:s/>while<text:s/>Antigua<text:s/>RIRP,<text:s/></text:span><text:span text:style-name="T502_4">Barbuda<text:s/>BERP,</text:span><text:span text:style-name="T502_5"><text:s/>SVG<text:s/>PMP<text:s/>and<text:s/>Montserrat<text:s/>exceed<text:s/>original<text:s/>costs.</text:span><text:span text:style-name="T502_6"><text:s/></text:span></text:p>
              <text:p text:style-name="P503"><text:span text:style-name="T503_1">Most<text:s/>TA<text:s/>contracts<text:s/>were<text:s/>within<text:s/>12.5%<text:s/>of<text:s/>budget,<text:s/>with<text:s/>expectation<text:s/>of<text:s/>Guyana<text:s/>LMHP<text:s/>TA.<text:s/>Based<text:s/>on<text:s/>the<text:s/>number<text:s/>of<text:s/>compliant<text:s/>projects<text:s/>across<text:s/>capital<text:s/>and<text:s/>TA,<text:s/>CDB<text:s/>reports<text:s/>the<text:s/>75%<text:s/>target<text:s/>has<text:s/>been<text:s/>met.</text:span></text:p>
            </table:table-cell>
          </table:table-row>
          <table:table-row table:style-name="Row68">
            <table:table-cell table:style-name="Cell231">
              <text:p text:style-name="P504"><text:span text:style-name="T504_1">Streamlined<text:s/>project<text:s/>implementation<text:s/>processes:</text:span></text:p>
              <text:p text:style-name="P505"><text:span text:style-name="T505_1">(b)<text:s/>time<text:s/>taken<text:s/>from<text:s/>approval<text:s/>to<text:s/>first<text:s/>disbursement</text:span></text:p>
              <text:p text:style-name="P506"><text:span text:style-name="T506_1">(c)<text:s/>length<text:s/>of<text:s/>project<text:s/>extensions<text:s/>(in<text:s/>months)</text:span></text:p>
            </table:table-cell>
            <table:table-cell table:style-name="Cell232">
              <text:p text:style-name="P507"><text:span text:style-name="T507_1">b)<text:s/>time<text:s/>taken<text:s/>is<text:s/>&lt;<text:s/>baseline</text:span></text:p>
              <text:p text:style-name="P508"><text:span text:style-name="T508_1">c)average<text:s/>project<text:s/>extension<text:s/>relative<text:s/>to<text:s/>original<text:s/>completion<text:s/>time<text:s/>is<text:s/>&lt;<text:s/>50%</text:span></text:p>
            </table:table-cell>
            <table:table-cell table:style-name="Cell233">
              <text:p text:style-name="P509"><text:span text:style-name="T509_1">b)<text:s/>average<text:s/>time<text:s/>to<text:s/>first<text:s/>disbursement:</text:span></text:p>
              <text:p text:style-name="P510"><text:span text:style-name="T510_1">Overall<text:s/>=<text:s/>15.3</text:span></text:p>
              <text:p text:style-name="P511"><text:span text:style-name="T511_1">TA<text:s/>grants<text:s/>=<text:s/>13.7</text:span></text:p>
              <text:p text:style-name="P512"><text:span text:style-name="T512_1">Capital<text:s/>grants<text:s/>17.0</text:span></text:p>
            </table:table-cell>
          </table:table-row>
        </table:table>
        <text:p text:style-name="P513"><text:span text:style-name="T513_1">Briefly<text:s/>describe<text:s/>the<text:s/>output’s<text:s/>activities<text:s/>and<text:s/>provide<text:s/>supporting<text:s/>narrative<text:s/>for<text:s/>the<text:s/>score.</text:span></text:p>
        <text:p text:style-name="P514"><text:span text:style-name="T514_1">This<text:s/>output<text:s/>has<text:s/>been<text:s/>scored<text:s/>a<text:s/>B<text:s/>due<text:s/>to<text:s/>mixed<text:s/>progress<text:s/>against<text:s/>the<text:s/>milestones:</text:span></text:p>
        <text:list text:style-name="LS24" xml:id="list109">
          <text:list-item>
            <text:p text:style-name="P515"><text:span text:style-name="T515_1">Indicator<text:s/>1</text:span><text:span text:style-name="T515_2">0.1</text:span><text:span text:style-name="T515_3"><text:s/>has<text:s/>been<text:s/>achieved<text:s/>–<text:s/>all<text:s/></text:span><text:span text:style-name="T515_4">procurement<text:s/></text:span><text:span text:style-name="T515_5">above<text:s/>the<text:s/>mandatory<text:s/>financial<text:s/>threshold<text:s/>has<text:s/>been<text:s/>competitive<text:s/>to<text:s/>drive<text:s/>V</text:span><text:span text:style-name="T515_6">fM,<text:s/>except<text:s/>by<text:s/>waiver.<text:s/>As<text:s/>noted<text:s/>in<text:s/>the<text:s/>previous<text:s/>Annual<text:s/>Review,<text:s/></text:span><text:span text:style-name="T515_7">one<text:s/>exception<text:s/>is<text:s/>the</text:span><text:span text:style-name="T515_8"><text:s/>use<text:s/>of<text:s/>Force<text:s/>Accounting<text:s/>in<text:s/>the<text:s/>Dominica<text:s/></text:span><text:span text:style-name="T515_9">Water</text:span><text:span text:style-name="T515_10"><text:s/>project</text:span><text:span text:style-name="T515_11"><text:s/></text:span><text:span text:style-name="T515_12">to<text:s/>allow</text:span><text:span text:style-name="T515_13"><text:s/>State-led</text:span><text:span text:style-name="T515_14"><text:s/>project<text:s/>implementation<text:s/>via<text:s/>DOWASCO.</text:span><text:span text:style-name="T515_15"><text:s/>Whilst</text:span><text:span text:style-name="T515_16"><text:s/>risk<text:s/>mitigation<text:s/>has<text:s/>been<text:s/></text:span><text:span text:style-name="T515_17">put<text:s/>in<text:s/>place</text:span><text:span text:style-name="T515_18"><text:s/>here,<text:s/>force<text:s/>accounting<text:s/></text:span><text:span text:style-name="T515_19">is<text:s/>a<text:s/></text:span><text:span text:style-name="T515_20">high-risk</text:span><text:span text:style-name="T515_21"><text:s/>approach<text:s/>to<text:s/>project<text:s/></text:span><text:span text:style-name="T515_22">delivery<text:s/>with<text:s/>potential<text:s/>issues<text:s/>relating<text:s/>to<text:s/>scheduling,<text:s/>costs<text:s/>and<text:s/>capability.</text:span></text:p>
          </text:list-item>
          <text:list-item>
            <text:p text:style-name="P516"><text:span text:style-name="T516_1">The<text:s/>milestone<text:s/>for<text:s/>Indicator<text:s/>10.2<text:s/></text:span><text:span text:style-name="T516_2">was<text:s/>not<text:s/></text:span><text:span text:style-name="T516_3">met</text:span><text:span text:style-name="T516_4"><text:s/>and<text:s/>d</text:span><text:span text:style-name="T516_5">elayed<text:s/>payments<text:s/></text:span><text:span text:style-name="T516_6">impacted<text:s/>and<text:s/></text:span><text:span text:style-name="T516_7">stalled<text:s/>delivery</text:span><text:span text:style-name="T516_8">,<text:s/></text:span><text:span text:style-name="T516_9">especially</text:span><text:span text:style-name="T516_10"><text:s/>in<text:s/>Dominica<text:s/>and<text:s/>Grenada<text:s/>water<text:s/>projects.<text:s/></text:span><text:span text:style-name="T516_11">A<text:s/>high<text:s/>rate<text:s/>of<text:s/></text:span><text:span text:style-name="T516_12">disbursement<text:s/>in<text:s/>2026</text:span><text:span text:style-name="T516_13"><text:s/>is<text:s/>important<text:s/>with<text:s/>the<text:s/>programme<text:s/></text:span><text:span text:style-name="T516_14">ending</text:span><text:span text:style-name="T516_15">.</text:span></text:p>
          </text:list-item>
          <text:list-item>
            <text:p text:style-name="P517"><text:span text:style-name="T517_1">75%<text:s/>of<text:s/>projects<text:s/>have<text:s/>been<text:s/>completed<text:s/>within<text:s/>12.5%<text:s/>of<text:s/>the<text:s/>original<text:s/>budget</text:span><text:span text:style-name="T517_2">.<text:s/>However,<text:s/>on<text:s/>the<text:s/>capital-side,<text:s/>this<text:s/>is<text:s/>very<text:s/>unlikely<text:s/>to<text:s/>be<text:s/>met</text:span><text:span text:style-name="T517_3"><text:s/>with<text:s/></text:span><text:span text:style-name="T517_4">several<text:s/>UKCIF<text:s/>projects<text:s/>(including<text:s/></text:span><text:span text:style-name="T517_5">Montserrat,</text:span><text:span text:style-name="T517_6"><text:s/>Dominica<text:s/>road,</text:span><text:span text:style-name="T517_7"><text:s/>Antigua<text:s/>and<text:s/>St<text:s/>Vincent<text:s/>and<text:s/>the<text:s/>Grenadines</text:span><text:span text:style-name="T517_8">)</text:span><text:span text:style-name="T517_9"><text:s/></text:span><text:span text:style-name="T517_10">experiencing<text:s/>significant<text:s/>cost<text:s/>escalations<text:s/>resulting<text:s/>from<text:s/>implementation<text:s/>delays,<text:s/>scope<text:s/>changes,<text:s/>inflationary<text:s/>pressures,<text:s/>and<text:s/>prolonged<text:s/>disputes,<text:s/>lead</text:span><text:span text:style-name="T517_11">ing<text:s/>to<text:s/>financing<text:s/>gaps<text:s/>that<text:s/>require<text:s/></text:span><text:span text:style-name="T517_12">portfolio<text:s/>reallocations, additional concessional<text:s/>financing,<text:s/>or<text:s/>increased<text:s/>counterpart<text:s/>funding</text:span><text:span text:style-name="T517_13">.</text:span></text:p>
          </text:list-item>
          <text:list-item>
            <text:p text:style-name="P518"><text:span text:style-name="T518_1">Further<text:s/>financing<text:s/></text:span><text:span text:style-name="T518_2">is<text:s/>expected<text:s/>to<text:s/>be<text:s/>required<text:s/>for<text:s/></text:span><text:span text:style-name="T518_3">completion<text:s/>of<text:s/></text:span><text:span text:style-name="T518_4">other<text:s/></text:span><text:span text:style-name="T518_5">UKCIF<text:s/></text:span><text:span text:style-name="T518_6">projects</text:span><text:span text:style-name="T518_7"><text:s/>but<text:s/>the<text:s/>following<text:s/>are<text:s/>examples<text:s/>of<text:s/></text:span><text:span text:style-name="T518_8">projects<text:s/>going<text:s/>over<text:s/>budget<text:s/>in<text:s/>the<text:s/>past<text:s/>year:</text:span></text:p>
            <text:list>
              <text:list-item>
                <text:p text:style-name="P519"><text:span text:style-name="T519_1">A</text:span><text:span text:style-name="T519_2">s<text:s/>detailed<text:s/>in<text:s/>the<text:s/>previous<text:s/>Annual<text:s/>Review,<text:s/></text:span><text:span text:style-name="T519_3">Dominica<text:s/>have<text:s/>requested<text:s/>to<text:s/></text:span><text:span text:style-name="T519_4">reallocat</text:span><text:span text:style-name="T519_5">e</text:span><text:span text:style-name="T519_6"><text:s/>funding<text:s/>from<text:s/>the<text:s/></text:span><text:span text:style-name="T519_7">w</text:span><text:span text:style-name="T519_8">ater<text:s/>project<text:s/>to<text:s/>the<text:s/>road<text:s/>project</text:span><text:span text:style-name="T519_9"><text:s/>due<text:s/>to<text:s/>cost<text:s/>escalations<text:s/>on</text:span><text:span text:style-name="T519_10"><text:s/>the<text:s/></text:span><text:span text:style-name="T519_11">latter.</text:span></text:p>
              </text:list-item>
              <text:list-item>
                <text:p text:style-name="P520"><text:span text:style-name="T520_1">In<text:s/>Montserrat,<text:s/></text:span><text:span text:style-name="T520_2">a<text:s/></text:span><text:span text:style-name="T520_3">request<text:s/></text:span><text:span text:style-name="T520_4">for<text:s/>additional<text:s/></text:span><text:span text:style-name="T520_5">funding<text:s/>was<text:s/>submitted<text:s/>in<text:s/>December<text:s/>2025,<text:s/>which<text:s/>is<text:s/>currently<text:s/>under<text:s/>consideration.</text:span></text:p>
              </text:list-item>
              <text:list-item>
                <text:p text:style-name="P521"><text:span text:style-name="T521_1">In<text:s/>Jamaica,<text:s/>the<text:s/>CDB<text:s/>approved<text:s/>a<text:s/></text:span><text:span text:style-name="T521_2">$</text:span><text:span text:style-name="T521_3">26.1</text:span><text:span text:style-name="T521_4">mn</text:span><text:span text:style-name="T521_5"><text:s/>loan<text:s/>for<text:s/>the<text:s/>EVADP,<text:s/>with<text:s/>signing<text:s/>expected<text:s/>in<text:s/>Q1<text:s/>2026.</text:span><text:span text:style-name="T521_6"><text:s/></text:span><text:span text:style-name="T521_7">In<text:s/>addition,</text:span><text:span text:style-name="T521_8"><text:s/></text:span><text:span text:style-name="T521_9">loan<text:s/>financing<text:s/>for<text:s/>SPADP</text:span><text:span text:style-name="T521_10"><text:s/></text:span><text:span text:style-name="T521_11">is<text:s/>expected<text:s/>to<text:s/>be<text:s/>presented<text:s/>to<text:s/>CDB’s</text:span><text:span text:style-name="T521_12"><text:s/></text:span><text:span text:style-name="T521_13">Board<text:s/>of<text:s/>Directors</text:span><text:span text:style-name="T521_14"><text:s/></text:span><text:span text:style-name="T521_15">in<text:s/>2026</text:span><text:span text:style-name="T521_16">,<text:s/>although<text:s/>that<text:s/>relates<text:s/>to<text:s/>an<text:s/>increase<text:s/>in<text:s/>the<text:s/>scope<text:s/>of<text:s/>works</text:span><text:span text:style-name="T521_17">.</text:span></text:p>
              </text:list-item>
            </text:list>
          </text:list-item>
          <text:list-item>
            <text:p text:style-name="P522"><text:span text:style-name="T522_1">The<text:s/>efficiency<text:s/>of<text:s/>project<text:s/></text:span><text:span text:style-name="T522_2">execution<text:s/>is<text:s/>unchanged<text:s/>from<text:s/>the<text:s/>previous<text:s/>year<text:s/>at<text:s/>13.7</text:span><text:span text:style-name="T522_3"> </text:span><text:span text:style-name="T522_4">months<text:s/>for<text:s/>Technical<text:s/>Assistance<text:s/>and<text:s/>1</text:span><text:span text:style-name="T522_5">7</text:span><text:span text:style-name="T522_6"> </text:span><text:span text:style-name="T522_7">months<text:s/></text:span><text:span text:style-name="T522_8">for<text:s/>capital<text:s/>projects.<text:s/></text:span><text:span text:style-name="T522_9">F</text:span><text:span text:style-name="T522_10">or<text:s/>capital<text:s/>projects,<text:s/>this<text:s/>milestone<text:s/>has<text:s/>not<text:s/>been<text:s/>met.</text:span></text:p>
          </text:list-item>
        </text:list>
        <text:p text:style-name="P523"><text:span text:style-name="T523_1">Describe<text:s/>any<text:s/>changes<text:s/>to<text:s/>this<text:s/>output<text:s/>during<text:s/>the<text:s/>past<text:s/>year,<text:s/>and<text:s/>any<text:s/>planned<text:s/>changes<text:s/></text:span><text:span text:style-name="T523_2">as<text:s/>a<text:s/>result<text:s/>of</text:span><text:span text:style-name="T523_3"><text:s/>this<text:s/>review.<text:s/></text:span></text:p>
        <text:p text:style-name="P524"><text:span text:style-name="T524_1">No<text:s/>changes.</text:span></text:p>
        <text:p text:style-name="P525"><text:span text:style-name="T52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5" xml:id="list117">
          <text:list-item>
            <text:p text:style-name="P526"><text:span text:style-name="T526_1">It<text:s/>was</text:span><text:span text:style-name="T526_2"><text:s/></text:span><text:span text:style-name="T526_3">recommended<text:s/>that<text:s/>the<text:s/>FCDO<text:s/>and<text:s/>CDB<text:s/>monitor<text:s/>the<text:s/>financial<text:s/>management<text:s/>practices</text:span><text:span text:style-name="T526_4"><text:s/></text:span><text:span text:style-name="T526_5">of<text:s/>P</text:span><text:span text:style-name="T526_6">M</text:span><text:span text:style-name="T526_7">Us<text:s/>to<text:s/>enhance<text:s/>cash<text:s/>flow<text:s/>management<text:s/>for<text:s/>contractors</text:span><text:span text:style-name="T526_8">.<text:s/>This<text:s/>has<text:s/>not<text:s/>been<text:s/>implemented<text:s/></text:span><text:span text:style-name="T526_9">–</text:span><text:span text:style-name="T526_10"><text:s/></text:span><text:span text:style-name="T526_11">delayed<text:s/>or<text:s/>incomplete<text:s/>reports<text:s/>from<text:s/>contractors<text:s/>and<text:s/>supervision<text:s/>consultants<text:s/>has<text:s/>weakened<text:s/>P</text:span><text:span text:style-name="T526_12">M</text:span><text:span text:style-name="T526_13">Us<text:s/>oversight<text:s/>and<text:s/>the<text:s/>reduced<text:s/>the<text:s/>effectiveness<text:s/>of<text:s/>CDB<text:s/>supervision.</text:span><text:span text:style-name="T526_14"><text:line-break/></text:span></text:p>
          </text:list-item>
        </text:list>
        <text:h text:style-name="P527" text:outline-level="2"><text:span text:style-name="T527_1">D:<text:s/>VALUE<text:s/>FOR<text:s/>MONEY</text:span></text:h>
        <text:p text:style-name="P528"><text:span text:style-name="T528_1"><text:line-break/></text:span><text:span text:style-name="T528_2">The<text:s/>pace<text:s/>of<text:s/>implementation<text:s/></text:span><text:span text:style-name="T528_3">remains<text:s/></text:span><text:span text:style-name="T528_4">below</text:span><text:span text:style-name="T528_5"><text:s/></text:span><text:span text:style-name="T528_6">the<text:s/>programme’s<text:s/></text:span><text:span text:style-name="T528_7">ambition.<text:s/></text:span><text:span text:style-name="T528_8">Since<text:s/>December<text:s/>2022,</text:span><text:span text:style-name="T528_9"><text:s/>construction<text:s/>timelines<text:s/>across<text:s/>the<text:s/>portfolio<text:s/>are</text:span><text:span text:style-name="T528_10">,</text:span><text:span text:style-name="T528_11"><text:s/>on<text:s/>average,<text:s/>two<text:s/>years<text:s/>behind<text:s/>schedule</text:span><text:span text:style-name="T528_12">.</text:span><text:span text:style-name="T528_13"><text:s/></text:span><text:span text:style-name="T528_14">In<text:s/>2025,<text:s/>the<text:s/>programme<text:s/>disbursement<text:s/>rate<text:s/>accelerated<text:s/>(relative<text:s/>to<text:s/>the<text:s/>preceding<text:s/>two<text:s/>years)<text:s/>reaching<text:s/>£59.2m<text:s/>-<text:s/>more<text:s/>than<text:s/>70%<text:s/>of<text:s/>this<text:s/>amount<text:s/>was<text:s/>disbursed<text:s/>in<text:s/>the<text:s/>second<text:s/>half<text:s/>of<text:s/>the<text:s/>year.</text:span><text:span text:style-name="T528_15"><text:s/>Nevertheless,<text:s/>th</text:span><text:span text:style-name="T528_16">e<text:s/>amount<text:s/></text:span><text:span text:style-name="T528_17">disbursed<text:s/></text:span><text:span text:style-name="T528_18">fell<text:s/>short</text:span><text:span text:style-name="T528_19"><text:s/>of<text:s/>the<text:s/></text:span><text:span text:style-name="T528_20">June<text:s/>2025<text:s/></text:span><text:span text:style-name="T528_21">forecast<text:s/></text:span><text:span text:style-name="T528_22">(£87.3m)</text:span><text:span text:style-name="T528_23">.<text:s/></text:span><text:span text:style-name="T528_24">This<text:s/>is<text:s/>symptomatic<text:s/>of<text:s/>a<text:s/>wider<text:s/>pattern.<text:s/></text:span><text:span text:style-name="T528_25">The<text:s/>gap</text:span><text:span text:style-name="T528_26"><text:s/>between<text:s/></text:span><text:span text:style-name="T528_27">UKCIF<text:s/>disbursements<text:s/>and<text:s/>forecasts<text:s/>has<text:s/></text:span><text:span text:style-name="T528_28">grown<text:s/>wider<text:s/>over<text:s/>time<text:s/></text:span><text:span text:style-name="T528_29">(see<text:s/>graph<text:s/>below)</text:span><text:span text:style-name="T528_30"><text:s/>as<text:s/>the<text:s/>programme<text:s/>ha</text:span><text:span text:style-name="T528_31">s<text:s/>transitioned<text:s/>from<text:s/>design<text:s/>through<text:s/>construction<text:s/>to<text:s/>implementation.<text:s/></text:span><text:span text:style-name="T528_32">Whilst<text:s/>this<text:s/>is<text:s/>to<text:s/>be<text:s/>expected<text:s/>for<text:s/>complex<text:s/>infrastructure<text:s/>projects,<text:s/>it<text:s/>highlights<text:s/>the<text:s/>importance<text:s/>of</text:span><text:span text:style-name="T528_33"><text:s/>a)</text:span><text:span text:style-name="T528_34"><text:s/>realistic<text:s/>forecasting<text:s/>of<text:s/>timescales<text:s/>and<text:s/>costs</text:span><text:span text:style-name="T528_35"><text:s/>and<text:s/>b)<text:s/>front-loading<text:s/>technical<text:s/>assistance<text:s/>at<text:s/></text:span><text:span text:style-name="T528_36">design<text:s/>stage.</text:span></text:p>
        <text:p text:style-name="P529"><draw:frame svg:x="0cm" svg:y="0cm" svg:width="15.903cm" svg:height="7.576cm" draw:style-name="FR1" text:anchor-type="as-char" draw:z-index="0"><draw:image xlink:href="Pictures/image1.png" xlink:type="simple" xlink:show="embed" xlink:actuate="onLoad"/></draw:frame></text:p>
        <text:p text:style-name="P530"/>
        <text:p text:style-name="P531"><text:span text:style-name="T531_1">VfM<text:s/>performance<text:s/>compared<text:s/>to<text:s/>the<text:s/>original<text:s/>VfM<text:s/>proposition<text:s/>in<text:s/>the<text:s/>business<text:s/></text:span><text:span text:style-name="T531_2">case.</text:span></text:p>
        <text:p text:style-name="P532"><text:span text:style-name="T532_1">The<text:s/>business<text:s/>case<text:s/>for<text:s/>UKCIF<text:s/>highlighted<text:s/>two<text:s/>main<text:s/>aspects<text:s/>of<text:s/>VfM:<text:s/>the<text:s/>management<text:s/>cost<text:s/>paid<text:s/>to<text:s/>the<text:s/>CDB<text:s/>and<text:s/>the<text:s/>delivery<text:s/>of<text:s/>technical<text:s/>assistance<text:s/>and<text:s/>capital<text:s/>projects.<text:s/>The<text:s/>management<text:s/>fee<text:s/>to<text:s/>the<text:s/>CDB<text:s/>was<text:s/>increased<text:s/>in<text:s/>the<text:s/>revised<text:s/>MoU<text:s/>of<text:s/>June<text:s/>2020,<text:s/>from<text:s/>3.75%<text:s/>to<text:s/>4.43%<text:s/>to<text:s/>make<text:s/>provision<text:s/>for<text:s/>enhanced<text:s/>supervision<text:s/>(increased</text:span><text:span text:style-name="T532_2"><text:s/>number<text:s/>of</text:span><text:span text:style-name="T532_3"><text:s/>full-team<text:s/>visits).<text:s/>There<text:s/>has<text:s/>been<text:s/>no<text:s/>subsequent<text:s/>increase<text:s/>in<text:s/>the<text:s/>CDB<text:s/>management<text:s/>cost.<text:s/></text:span><text:span text:style-name="T532_4">Projects<text:s/>were<text:s/>selected<text:s/></text:span><text:span text:style-name="T532_5">by<text:s/>beneficiary<text:s/>countries<text:s/>and<text:s/>had<text:s/>to<text:s/>meet<text:s/>minimum</text:span><text:span text:style-name="T532_6"><text:s/></text:span><text:span text:style-name="T532_7">Economic<text:s/>Internal<text:s/>Rate<text:s/>of<text:s/>Return<text:s/>(EIRR)</text:span><text:span text:style-name="T532_8"><text:s/>criteria</text:span><text:span text:style-name="T532_9">.</text:span></text:p>
        <text:p text:style-name="P533"><text:span text:style-name="T533_1">Economy</text:span><text:span text:style-name="T533_2">:</text:span><text:span text:style-name="T533_3"><text:s/>The<text:s/>UKCIF<text:s/></text:span><text:span text:style-name="T533_4">b</text:span><text:span text:style-name="T533_5">usiness<text:s/></text:span><text:span text:style-name="T533_6">c</text:span><text:span text:style-name="T533_7">ase<text:s/>assumed<text:s/>typical<text:s/>EIRR,<text:s/>economies<text:s/>of<text:s/>scale<text:s/>in<text:s/>programme<text:s/>management,<text:s/>and<text:s/>economy<text:s/>of<text:s/>resource<text:s/>use<text:s/>by<text:s/>using<text:s/>CDB<text:s/>procedures<text:s/>management<text:s/></text:span><text:span text:style-name="T533_8">processes</text:span><text:span text:style-name="T533_9">.<text:s/>All<text:s/>projects<text:s/>with<text:s/>exception<text:s/>of<text:s/>Montserrat<text:s/>Port<text:s/>will<text:s/>meet<text:s/>the<text:s/>minimum<text:s/>expected<text:s/>EIRR<text:s/>of<text:s/>11%</text:span><text:span text:style-name="T533_10">.</text:span><text:span text:style-name="T533_11"><text:s/>Th</text:span><text:span text:style-name="T533_12">is<text:s/>year,<text:s/>the<text:s/>number<text:s/>of<text:s/>supervision<text:s/>missions<text:s/>(per<text:s/>project)<text:s/>did<text:s/>not<text:s/>meet<text:s/></text:span><text:span text:style-name="T533_13">programme<text:s/>requirements<text:s/>(as<text:s/>per<text:s/>the<text:s/>MoU)</text:span><text:span text:style-name="T533_14"><text:s/>-</text:span><text:span text:style-name="T533_15"><text:s/></text:span><text:span text:style-name="T533_16">t</text:span><text:span text:style-name="T533_17">his<text:s/>represents<text:s/>a<text:s/>reduction<text:s/>in<text:s/></text:span><text:span text:style-name="T533_18">VfM.</text:span></text:p>
        <text:p text:style-name="P534"><text:span text:style-name="T534_1">Efficiency</text:span><text:span text:style-name="T534_2">:<text:s/>P</text:span><text:span text:style-name="T534_3">rojects<text:s/>have<text:s/>followed<text:s/>CDB<text:s/>procedures<text:s/>on<text:s/>competitive<text:s/>procurement<text:s/>processes,<text:s/>with<text:s/>a<text:s/>few<text:s/>exceptions<text:s/>(e.g.<text:s/>Force<text:s/>Account<text:s/>in<text:s/>Dominica)</text:span><text:span text:style-name="T534_4">.</text:span><text:span text:style-name="T534_5"><text:s/></text:span><text:span text:style-name="T534_6"><text:s/></text:span><text:span text:style-name="T534_7">D</text:span><text:span text:style-name="T534_8">edicated<text:s/>on-site<text:s/>concrete<text:s/>batching<text:s/>plant</text:span><text:span text:style-name="T534_9">s</text:span><text:span text:style-name="T534_10"><text:s/>w</text:span><text:span text:style-name="T534_11">ere</text:span><text:span text:style-name="T534_12"><text:s/>established<text:s/>and<text:s/>fully<text:s/>operational</text:span><text:span text:style-name="T534_13"><text:s/>in<text:s/>most<text:s/>UKCIF<text:s/>projects</text:span><text:span text:style-name="T534_14">.<text:s/></text:span><text:span text:style-name="T534_15">In<text:s/>Dominica,<text:s/>th</text:span><text:span text:style-name="T534_16">is<text:s/>has<text:s/>r</text:span><text:span text:style-name="T534_17">esult</text:span><text:span text:style-name="T534_18">ed</text:span><text:span text:style-name="T534_19"><text:s/>in<text:s/>improved<text:s/>concrete<text:s/>quality<text:s/>and<text:s/>an<text:s/>estimated<text:s/>12–15%<text:s/>reduction<text:s/>in<text:s/>haulage<text:s/>costs</text:span><text:span text:style-name="T534_20">.</text:span></text:p>
        <text:p text:style-name="P535"><text:span text:style-name="T535_1">Effectiveness</text:span><text:span text:style-name="T535_2">:<text:s/></text:span><text:span text:style-name="T535_3">The<text:s/></text:span><text:span text:style-name="T535_4">£350m<text:s/></text:span><text:span text:style-name="T535_5">UKCIF</text:span><text:span text:style-name="T535_6"><text:s/></text:span><text:span text:style-name="T535_7">programme<text:s/>budget</text:span><text:span text:style-name="T535_8"><text:s/>has<text:s/>leveraged<text:s/>projects<text:s/>with<text:s/></text:span><text:span text:style-name="T535_9">an<text:s/></text:span><text:span text:style-name="T535_10">approximate<text:s/>value<text:s/>of<text:s/></text:span><text:span text:style-name="T535_11">£</text:span><text:span text:style-name="T535_12">703</text:span><text:span text:style-name="T535_13">m</text:span><text:span text:style-name="T535_14"><text:s/>(over<text:s/>US$1bn)</text:span><text:span text:style-name="T535_15">.<text:s/></text:span></text:p>
        <text:p text:style-name="P536"><text:span text:style-name="T536_1">Equity</text:span><text:span text:style-name="T536_2">:</text:span><text:span text:style-name="T536_3"><text:s/></text:span><text:span text:style-name="T536_4">Changing<text:s/>the<text:s/>nature<text:s/>of</text:span><text:span text:style-name="T536_5"><text:s/>infrastructure<text:s/>delivery<text:s/></text:span><text:span text:style-name="T536_6">in<text:s/>the<text:s/>region<text:s/>by<text:s/>making<text:s/></text:span><text:span text:style-name="T536_7">it<text:s/>(more)<text:s/>inclusive<text:s/>and<text:s/>equitable<text:s/>is<text:s/>an<text:s/>important<text:s/>component<text:s/>of<text:s/>UKCIF.<text:s/></text:span><text:span text:style-name="T536_8">To<text:s/>this<text:s/>end<text:s/>the</text:span><text:span text:style-name="T536_9"><text:s/></text:span><text:span text:style-name="T536_10">delivery<text:s/>of<text:s/>the<text:s/>programme’s<text:s/></text:span><text:span text:style-name="T536_11">Social<text:s/>and<text:s/>Gender<text:s/>Development<text:s/>Framework<text:s/>and<text:s/>the<text:s/>Social<text:s/>and<text:s/>Gender<text:s/>Action<text:s/>Plan</text:span><text:span text:style-name="T536_12"><text:s/></text:span><text:span text:style-name="T536_13">continued<text:s/>in<text:s/>2025.<text:s/>CDB<text:s/>commissioned<text:s/>a</text:span><text:span text:style-name="T536_14">n<text:s/>analysis<text:s/>of<text:s/>the<text:s/>cost<text:s/>of<text:s/>deferred<text:s/>maintenance</text:span><text:span text:style-name="T536_15"><text:s/></text:span><text:span text:style-name="T536_16">under<text:s/>UKCIF<text:s/></text:span><text:span text:style-name="T536_17">–</text:span><text:span text:style-name="T536_18"><text:s/></text:span><text:span text:style-name="T536_19">whilst<text:s/>the<text:s/>economic<text:s/>and<text:s/>environmental<text:s/>costs<text:s/>were<text:s/>explored</text:span><text:span text:style-name="T536_20">,<text:s/>the<text:s/></text:span><text:span text:style-name="T536_21">full<text:s/></text:span><text:span text:style-name="T536_22">social</text:span><text:span text:style-name="T536_23"><text:s/>costs<text:s/></text:span><text:span text:style-name="T536_24">(</text:span><text:span text:style-name="T536_25">service<text:s/>availability,<text:s/></text:span><text:span text:style-name="T536_26">accidents</text:span><text:span text:style-name="T536_27">)</text:span><text:span text:style-name="T536_28"><text:s/>of</text:span><text:span text:style-name="T536_29"><text:s/></text:span><text:span text:style-name="T536_30">deferred<text:s/>maintenance<text:s/>were<text:s/></text:span><text:span text:style-name="T536_31">not.</text:span><text:span text:style-name="T536_32"><text:s/></text:span><text:span text:style-name="T536_33">Further<text:s/>work<text:s/>to<text:s/>explore<text:s/>the<text:s/>social<text:s/>dimensions<text:s/>of<text:s/></text:span><text:span text:style-name="T536_34">reactive<text:s/></text:span><text:span text:style-name="T536_35">O&amp;M<text:s/>would<text:s/>help<text:s/>shed<text:s/>light</text:span><text:span text:style-name="T536_36"><text:s/>on</text:span><text:span text:style-name="T536_37"><text:s/>an</text:span><text:span text:style-name="T536_38"><text:s/>area<text:s/>of<text:s/>the<text:s/>programme<text:s/>that<text:s/>will<text:s/>become<text:s/>even<text:s/>more<text:s/>prominent<text:s/>post<text:s/>closure.</text:span></text:p>
        <text:p text:style-name="P537"><text:span text:style-name="T537_1">Assessment<text:s/>of<text:s/>whether<text:s/>the<text:s/>programme<text:s/>continues<text:s/>to<text:s/>represent<text:s/>value<text:s/>for<text:s/></text:span><text:span text:style-name="T537_2">money.</text:span></text:p>
        <text:p text:style-name="P538"><text:span text:style-name="T538_1">UKCIF<text:s/>continues<text:s/>to<text:s/>provide<text:s/>VfM</text:span><text:span text:style-name="T538_2"><text:s/>across<text:s/>the<text:s/>projects</text:span><text:span text:style-name="T538_3">.<text:s/></text:span><text:span text:style-name="T538_4">F</text:span><text:span text:style-name="T538_5">orecasting<text:s/></text:span><text:span text:style-name="T538_6">of<text:s/>disbursements</text:span><text:span text:style-name="T538_7"><text:s/>(both<text:s/>capita</text:span><text:span text:style-name="T538_8">l</text:span><text:span text:style-name="T538_9"><text:s/>and<text:s/>TA<text:s/>spend)</text:span><text:span text:style-name="T538_10"><text:s/>and</text:span><text:span text:style-name="T538_11"><text:s/></text:span><text:span text:style-name="T538_12">of<text:s/>timescales<text:s/>for<text:s/>implementation<text:s/></text:span><text:span text:style-name="T538_13">needs<text:s/>to<text:s/>be<text:s/>improved</text:span><text:span text:style-name="T538_14">.</text:span><text:span text:style-name="T538_15"><text:s/>As<text:s/>does<text:s/>the</text:span><text:span text:style-name="T538_16"><text:s/>programme’s<text:s/>a</text:span><text:span text:style-name="T538_17">bility<text:s/>to<text:s/>course<text:s/>correct<text:s/></text:span><text:span text:style-name="T538_18">in<text:s/>response<text:s/>to<text:s/></text:span><text:span text:style-name="T538_19">implementation<text:s/>bottlenecks<text:s/>–<text:s/>to<text:s/>this<text:s/>end<text:s/>the<text:s/>number<text:s/>of<text:s/>supervision<text:s/>missions<text:s/>should<text:s/>be<text:s/></text:span><text:span text:style-name="T538_20">increased</text:span><text:span text:style-name="T538_21"><text:s/>in<text:s/>line<text:s/>with<text:s/>the<text:s/></text:span><text:span text:style-name="T538_22">latest<text:s/>MOU</text:span><text:span text:style-name="T538_23"><text:s/></text:span><text:span text:style-name="T538_24">agreement.</text:span></text:p>
        <text:p text:style-name="P539"><text:span text:style-name="T539_1">E:<text:s/>RISK</text:span></text:p>
        <text:p text:style-name="P540"><text:span text:style-name="T540_1">Overview<text:s/>of<text:s/>risk<text:s/>management</text:span></text:p>
        <text:p text:style-name="P541"><text:span text:style-name="T541_1">Since<text:s/>inception,<text:s/>this<text:s/>programme<text:s/>has<text:s/>been<text:s/>assessed<text:s/>as<text:s/>having<text:s/>a<text:s/>‘major’<text:s/>risk<text:s/>rating.<text:s/>Project-level<text:s/>risks<text:s/>are<text:s/>identified<text:s/>and<text:s/>reported<text:s/>by<text:s/>country<text:s/>teams<text:s/>in<text:s/>their<text:s/>quarterly<text:s/>reports,<text:s/>setting<text:s/>out<text:s/>risks<text:s/>and<text:s/>mitigating<text:s/>actions.<text:s/>The<text:s/>FCDO<text:s/>and<text:s/>CDB<text:s/>regularly<text:s/>review<text:s/>a<text:s/>programme-level<text:s/>risk<text:s/>register,<text:s/>which<text:s/>is<text:s/>also<text:s/>presented<text:s/>in<text:s/>quarterly<text:s/>Programme<text:s/>Steering<text:s/>Committee<text:s/>meetings.</text:span><text:span text:style-name="T541_2"><text:s/>F</text:span><text:span text:style-name="T541_3">our<text:s/>major<text:s/>programme<text:s/>risks<text:s/>that<text:s/>have<text:s/>been<text:s/>prominent<text:s/>in<text:s/>2025<text:s/>are<text:s/>highlighted<text:s/></text:span><text:span text:style-name="T541_4">further<text:s/>below</text:span><text:span text:style-name="T541_5">.<text:s/></text:span></text:p>
        <text:p text:style-name="P542"><text:span text:style-name="T542_1">Review<text:s/>of<text:s/>risk<text:s/>appetite</text:span><text:span text:style-name="T542_2">.</text:span><text:span text:style-name="T542_3"><text:s/></text:span><text:span text:style-name="T542_4">The<text:s/></text:span><text:span text:style-name="T542_5">p</text:span><text:span text:style-name="T542_6">rogramme<text:s/>continues<text:s/>to<text:s/>operate<text:s/>throughout<text:s/>the<text:s/>Caribbean<text:s/>region<text:s/>and<text:s/>is<text:s/>exposed<text:s/>to<text:s/>significant<text:s/>external<text:s/>context<text:s/>risks<text:s/></text:span><text:span text:style-name="T542_7">from</text:span><text:span text:style-name="T542_8"><text:s/>natural<text:s/>hazards,<text:s/>climate<text:s/>change<text:s/>and<text:s/>constrained<text:s/>fiscal<text:s/>space.<text:s/></text:span><text:span text:style-name="T542_9">Therefore,<text:s/></text:span><text:span text:style-name="T542_10">s</text:span><text:span text:style-name="T542_11">trategy<text:s/>and<text:s/>context<text:s/>risks<text:s/>require<text:s/>an<text:s/>appetite<text:s/>of<text:s/>‘Eager’<text:s/>given<text:s/>the<text:s/></text:span><text:span text:style-name="T542_12">likelihood<text:s/>that</text:span><text:span text:style-name="T542_13"><text:s/>natural<text:s/>disasters<text:s/></text:span><text:span text:style-name="T542_14">can<text:s/>and<text:s/>will<text:s/></text:span><text:span text:style-name="T542_15">significantly<text:s/></text:span><text:span text:style-name="T542_16">affect</text:span><text:span text:style-name="T542_17"><text:s/>results.</text:span></text:p>
        <text:p text:style-name="P543"><text:span text:style-name="T543_1">UKCIF<text:s/>continues<text:s/>to<text:s/>deliver<text:s/>infrastructure<text:s/>in<text:s/>countries<text:s/>with<text:s/></text:span><text:span text:style-name="T543_2">low</text:span><text:span text:style-name="T543_3"><text:s/>levels<text:s/>of<text:s/>SEAH<text:s/>safeguarding<text:s/></text:span><text:span text:style-name="T543_4">in<text:s/>the<text:s/>construction<text:s/>sector</text:span><text:span text:style-name="T543_5">.<text:s/>To<text:s/>best<text:s/>manage<text:s/>SEAH<text:s/>risks,<text:s/>reporting<text:s/>mechanisms<text:s/>have<text:s/>been<text:s/>strengthened<text:s/></text:span><text:span text:style-name="T543_6">and</text:span><text:span text:style-name="T543_7"><text:s/>some<text:s/>improvement<text:s/>has<text:s/>been<text:s/>observed.<text:s/>However,<text:s/>UKCIF<text:s/>safeguarding<text:s/>‘Receptive’<text:s/>risk<text:s/>appetite<text:s/>remains<text:s/>higher<text:s/>than<text:s/>the<text:s/>‘Cautious</text:span><text:span text:style-name="T543_8">’</text:span><text:span text:style-name="T543_9"><text:s/>appetite<text:s/>set<text:s/>by<text:s/>the<text:s/>FCDO</text:span><text:span text:style-name="T543_10">’s</text:span><text:span text:style-name="T543_11"><text:s/>Caribbean<text:s/>Development<text:s/>Team.</text:span></text:p>
        <text:p text:style-name="P544"><text:span text:style-name="T544_1">The<text:s/>Finance<text:s/>and<text:s/>Fiduciary<text:s/>category<text:s/>risk<text:s/>appetite<text:s/>has<text:s/>been<text:s/>reduced<text:s/>from<text:s/>‘Receptive’<text:s/>to<text:s/>‘Cautious’.<text:s/>The<text:s/>programme<text:s/>is<text:s/>in<text:s/>the<text:s/>last<text:s/>year<text:s/>of<text:s/>implementation<text:s/>and<text:s/>risks<text:s/>associated<text:s/>with<text:s/>ensuring<text:s/>competition<text:s/>leads<text:s/>to<text:s/>better<text:s/>value<text:s/>for<text:s/>money,<text:s/>have<text:s/>reduced<text:s/>and<text:s/>it<text:s/>is<text:s/>felt<text:s/>that<text:s/>the<text:s/>programme<text:s/>no<text:s/>longer<text:s/>requires<text:s/>a<text:s/>Finance<text:s/>and<text:s/>Fiduciary<text:s/>risk<text:s/>appetite<text:s/>beyond<text:s/>that<text:s/>of<text:s/></text:span><text:span text:style-name="T544_2">the<text:s/></text:span><text:span text:style-name="T544_3">C</text:span><text:span text:style-name="T544_4">aribbean<text:s/></text:span><text:span text:style-name="T544_5">D</text:span><text:span text:style-name="T544_6">evelopment<text:s/></text:span><text:span text:style-name="T544_7">T</text:span><text:span text:style-name="T544_8">eam</text:span><text:span text:style-name="T544_9">.<text:s/>Risk<text:s/>appetite<text:s/>for<text:s/>People,<text:s/>Reputational,<text:s/>Public<text:s/>service<text:s/>and<text:s/>operational<text:s/>risks<text:s/>remain<text:s/>‘Cautious’<text:s/>while<text:s/>the<text:s/>Policy<text:s/>and<text:s/>programme<text:s/>delivery<text:s/>risk<text:s/>appreciate<text:s/>remain<text:s/></text:span><text:span text:style-name="T544_10">‘</text:span><text:span text:style-name="T544_11">Receptive</text:span><text:span text:style-name="T544_12">’</text:span><text:span text:style-name="T544_13">.</text:span></text:p>
        <text:p text:style-name="P545"><text:span text:style-name="T545_1">Risk<text:s/>management<text:s/>and<text:s/>escalation</text:span></text:p>
        <text:p text:style-name="P546"><text:span text:style-name="T546_1">There<text:s/>are<text:s/>three<text:s/>risks<text:s/>which<text:s/>are<text:s/>currently<text:s/>out<text:s/>of<text:s/>appetite<text:s/>and<text:s/>escalated.<text:s/></text:span><text:span text:style-name="T546_2">The<text:s/>safeguarding<text:s/></text:span><text:span text:style-name="T546_3">risk<text:s/>related<text:s/>to<text:s/></text:span><text:span text:style-name="T546_4">sexual<text:s/>abuse<text:s/>or<text:s/>harassment<text:s/>being<text:s/>carried<text:s/>out<text:s/>by<text:s/>any<text:s/></text:span><text:span text:style-name="T546_5">partner<text:s/>or<text:s/>stakeholder,<text:s/>and<text:s/>the<text:s/>risk<text:s/>of<text:s/>fraud/</text:span><text:span text:style-name="T546_6">corruption/</text:span><text:span text:style-name="T546_7">poor<text:s/>value<text:s/>for<text:s/>money<text:s/></text:span><text:span text:style-name="T546_8">have<text:s/>been<text:s/>escalated<text:s/>to<text:s/>the<text:s/></text:span><text:span text:style-name="T546_9">FCDO<text:s/>D</text:span><text:span text:style-name="T546_10">evelopment<text:s/></text:span><text:span text:style-name="T546_11">D</text:span><text:span text:style-name="T546_12">irector</text:span><text:span text:style-name="T546_13"><text:s/>for<text:s/>the<text:s/>Caribbea</text:span><text:span text:style-name="T546_14">n</text:span><text:span text:style-name="T546_15">.</text:span><text:span text:style-name="T546_16"><text:s/>The<text:s/></text:span><text:span text:style-name="T546_17">risk<text:s/>that<text:s/>the<text:s/>Mon</text:span><text:span text:style-name="T546_18">t</text:span><text:span text:style-name="T546_19">serrat<text:s/>port<text:s/>may<text:s/>not<text:s/>be<text:s/>completed<text:s/></text:span><text:span text:style-name="T546_20">leading<text:s/>to<text:s/></text:span><text:span text:style-name="T546_21">a</text:span><text:span text:style-name="T546_22"><text:s/></text:span><text:span text:style-name="T546_23">fruitless<text:s/></text:span><text:span text:style-name="T546_24">investment</text:span><text:span text:style-name="T546_25"><text:s/>has<text:s/>been<text:s/>escalated<text:s/>to<text:s/>the<text:s/></text:span><text:span text:style-name="T546_26">portfolio<text:s/>risk<text:s/>register<text:s/>for<text:s/></text:span><text:span text:style-name="T546_27">quarterly<text:s/>review.</text:span></text:p>
        <text:p text:style-name="P547"><text:span text:style-name="T547_1">Current<text:s/>risks<text:s/>of<text:s/>concern</text:span></text:p>
        <text:p text:style-name="P548"><text:span text:style-name="T548_1">Completion<text:s/>risks</text:span><text:span text:style-name="T548_2"><text:s/></text:span><text:span text:style-name="T548_3">(</text:span><text:span text:style-name="T548_4">P</text:span><text:span text:style-name="T548_5">olicy<text:s/>and<text:s/>Progr</text:span><text:span text:style-name="T548_6">amme<text:s/>delivery</text:span><text:span text:style-name="T548_7">)</text:span><text:span text:style-name="T548_8">:<text:s/>due<text:s/>to<text:s/>the<text:s/>pace<text:s/>of<text:s/>implementation,<text:s/>some<text:s/>projects<text:s/>may<text:s/>fail<text:s/>to<text:s/>disburse<text:s/>all<text:s/>funds<text:s/>by<text:s/>the<text:s/>September<text:s/>2026<text:s/>deadline.<text:s/>Key<text:s/>projects<text:s/>at<text:s/>risk<text:s/>include<text:s/>the<text:s/>Dominica<text:s/>road<text:s/>and<text:s/>water<text:s/>projects,<text:s/>Grenada<text:s/>water<text:s/>and<text:s/>Montserrat<text:s/>port.<text:s/>With<text:s/>no<text:s/>further<text:s/>programme<text:s/>extensions<text:s/>currently<text:s/>planned,<text:s/>there<text:s/>is<text:s/>a<text:s/>risk<text:s/>that<text:s/>these<text:s/>projects<text:s/>do<text:s/>not<text:s/>reach<text:s/>completion<text:s/>without<text:s/>securing<text:s/>alternative<text:s/>sources<text:s/>of<text:s/>financing.</text:span></text:p>
        <text:p text:style-name="P549"><text:span text:style-name="T549_1">Projectisation<text:s/>risks</text:span><text:span text:style-name="T549_2"><text:s/></text:span><text:span text:style-name="T549_3">(</text:span><text:span text:style-name="T549_4">O</text:span><text:span text:style-name="T549_5">perations)</text:span><text:span text:style-name="T549_6">:<text:s/></text:span><text:span text:style-name="T549_7">all<text:s/>of</text:span><text:span text:style-name="T549_8"><text:s/>the<text:s/>UKCIF<text:s/>projects,<text:s/>to<text:s/>a<text:s/>greater<text:s/>or<text:s/>lesser<text:s/>extent,<text:s/>are<text:s/>being<text:s/>delivered<text:s/>through<text:s/>a<text:s/>dedicated<text:s/>project<text:s/>unit<text:s/>(PIU<text:s/>or<text:s/>PMU).<text:s/>High<text:s/>staff<text:s/>turnover<text:s/>and<text:s/>prolonged<text:s/>vacancies<text:s/>within<text:s/>these<text:s/>units<text:s/>have<text:s/>caused<text:s/>disruption<text:s/>to<text:s/>the<text:s/>programme</text:span><text:span text:style-name="T549_9"><text:s/>in<text:s/>2025</text:span><text:span text:style-name="T549_10"><text:s/>not<text:s/>least<text:s/>in<text:s/></text:span><text:span text:style-name="T549_11">Dominica,<text:s/>Monserrat<text:s/>and<text:s/>Saint<text:s/>Lucia</text:span><text:span text:style-name="T549_12">.</text:span><text:span text:style-name="T549_13"><text:s/></text:span><text:span text:style-name="T549_14">The</text:span><text:span text:style-name="T549_15"><text:s/>tendency<text:s/></text:span><text:span text:style-name="T549_16">to<text:s/>depend<text:s/>on</text:span><text:span text:style-name="T549_17"><text:s/></text:span><text:span text:style-name="T549_18">project<text:s/>units</text:span><text:span text:style-name="T549_19"><text:s/>to<text:s/>drive<text:s/>implementation</text:span><text:span text:style-name="T549_20"><text:s/></text:span><text:span text:style-name="T549_21">rathe</text:span><text:span text:style-name="T549_22">r<text:s/>than<text:s/></text:span><text:span text:style-name="T549_23">develop<text:s/>or<text:s/>reform<text:s/>(in-house)<text:s/>government<text:s/>functions</text:span><text:span text:style-name="T549_24"><text:s/>is<text:s/>a<text:s/>risk<text:s/>that<text:s/>continues<text:s/>to<text:s/></text:span><text:span text:style-name="T549_25">e</text:span><text:span text:style-name="T549_26">volve</text:span><text:span text:style-name="T549_27">.<text:s/></text:span><text:span text:style-name="T549_28">How<text:s/>to<text:s/>respond<text:s/>to<text:s/>this<text:s/>risk<text:s/>in<text:s/>the<text:s/>context<text:s/>of<text:s/>a<text:s/>region<text:s/>with<text:s/>a<text:s/>shallow<text:s/>labour<text:s/>market<text:s/>should<text:s/>form<text:s/>part<text:s/>of<text:s/>the<text:s/>programme’s<text:s/>independent<text:s/>evaluation.</text:span></text:p>
        <text:p text:style-name="P550"><text:span text:style-name="T550_1">Land<text:s/>governance<text:s/>risks</text:span><text:span text:style-name="T550_2"><text:s/></text:span><text:span text:style-name="T550_3">(policy<text:s/>and<text:s/>programme<text:s/>delivery)</text:span><text:span text:style-name="T550_4">:<text:s/></text:span><text:span text:style-name="T550_5">delays<text:s/>in<text:s/>land<text:s/>acquisition,<text:s/>resettlement,<text:s/>and<text:s/></text:span><text:span text:style-name="T550_6">in<text:s/>processing<text:s/></text:span><text:span text:style-name="T550_7">compensation</text:span><text:span text:style-name="T550_8"><text:s/>payments</text:span><text:span text:style-name="T550_9"><text:s/>are<text:s/>inhibiting<text:s/>the<text:s/>progress<text:s/>of<text:s/>multiple<text:s/>projects<text:s/>including<text:s/>Antigua,<text:s/>Dominica<text:s/>and<text:s/>S</text:span><text:span text:style-name="T550_10">aint</text:span><text:span text:style-name="T550_11"><text:s/>Lucia.<text:s/>Financial<text:s/>constraints,<text:s/>limited<text:s/>institutional<text:s/>capacity<text:s/>and<text:s/>lack<text:s/>of<text:s/>clear<text:s/>property<text:s/>rights<text:s/>are<text:s/>all<text:s/>factors<text:s/>which<text:s/>are<text:s/>elevating<text:s/>the<text:s/>programme’s<text:s/>risk<text:s/>profile.<text:s/>It<text:s/>is<text:s/>important<text:s/>that<text:s/>further<text:s/>mitigating<text:s/>actions<text:s/>are<text:s/>identified<text:s/>to<text:s/>address<text:s/>the<text:s/>risks<text:s/>associated<text:s/>with<text:s/>land<text:s/>governance<text:s/>issues,<text:s/>particularly<text:s/>in<text:s/>Dominica<text:s/>and<text:s/>Saint<text:s/>Lucia.</text:span></text:p>
        <text:p text:style-name="P551"><text:span text:style-name="T551_1">Climate<text:s/>risks</text:span><text:span text:style-name="T551_2"><text:s/></text:span><text:span text:style-name="T551_3">(Strategy<text:s/>and<text:s/>context)</text:span><text:span text:style-name="T551_4">:<text:s/></text:span><text:span text:style-name="T551_5">extreme<text:s/>weather<text:s/>events<text:s/>continue<text:s/>to<text:s/>be<text:s/>a<text:s/>risk<text:s/>to<text:s/>all<text:s/>projects.<text:s/></text:span><text:span text:style-name="T551_6">Hurricane<text:s/>Melissa<text:s/>caused<text:s/>minor<text:s/>damage<text:s/>to<text:s/>two<text:s/>UKCIF<text:s/>projects<text:s/>(Jamaica)<text:s/>with<text:s/>routine<text:s/>remedial<text:s/>works<text:s/>being<text:s/>carried<text:s/>out<text:s/>in<text:s/>the<text:s/>SPAD<text:s/>project.<text:s/></text:span><text:span text:style-name="T551_7">To<text:s/>mitigate<text:s/>these<text:s/>risks,<text:s/>as<text:s/>per<text:s/>CDB<text:s/>requirements,<text:s/>contractors<text:s/>must<text:s/></text:span><text:span text:style-name="T551_8">ensure</text:span><text:span text:style-name="T551_9"><text:s/>the<text:s/>works<text:s/>and<text:s/>equipment<text:s/>and<text:s/>submit<text:s/>detailed<text:s/>contingency<text:s/>plans<text:s/>for<text:s/>extreme<text:s/>weather<text:s/>scenarios</text:span><text:span text:style-name="T551_10">.</text:span></text:p>
        <text:p text:style-name="P552"><text:span text:style-name="T552_1">F:<text:s/>PROGRAMME<text:s/>MANAGEMENT:<text:s/></text:span><text:bookmark-start text:name="_Hlk21353049"/><text:span text:style-name="T552_2">DELIVERY,<text:s/>COMMERCIAL<text:s/>&amp;<text:s/>FINANCIAL<text:s/>PERFORMANCE</text:span><text:bookmark-end text:name="_Hlk21353049"/></text:p>
        <text:p text:style-name="P553"><text:span text:style-name="T553_1">Summarise<text:s/>the<text:s/>performance<text:s/>of<text:s/>partners<text:s/>and<text:s/>FCDO,<text:s/>notably<text:s/>on<text:s/>commercial<text:s/>and<text:s/></text:span><text:span text:style-name="T553_2">financial<text:s/>issues</text:span></text:p>
        <text:p text:style-name="P554"><text:span text:style-name="T554_1">Programme<text:s/>management<text:s/>during<text:s/>2025<text:s/>focused<text:s/>on<text:s/>accelerating<text:s/>implementation<text:s/>across<text:s/>delayed<text:s/>projects,<text:s/>strengthening<text:s/>oversight<text:s/>of<text:s/>high-risk<text:s/>projects,<text:s/>increasing<text:s/>oversight<text:s/>of<text:s/>fraud<text:s/>and<text:s/>safeguarding,<text:s/>and<text:s/>improving<text:s/>financial<text:s/>forecasting<text:s/>as<text:s/>the<text:s/>programme<text:s/>moves<text:s/>toward<text:s/>its<text:s/></text:span><text:span text:style-name="T554_2">–<text:s/>recently<text:s/>extended<text:s/></text:span><text:span text:style-name="T554_3">–<text:s/></text:span><text:span text:style-name="T554_4">September<text:s/>terminal<text:s/>disbursement<text:s/>date<text:s/>and<text:s/>December<text:s/>2026<text:s/>closure.<text:s/>FCDO<text:s/>and<text:s/>CDB<text:s/>maintained<text:s/>regular<text:s/>coordination<text:s/>through<text:s/>weekly<text:s/>engagement<text:s/>and</text:span><text:span text:style-name="T554_5"><text:s/></text:span><text:span text:style-name="T554_6">quarterly</text:span><text:span text:style-name="T554_7"><text:s/></text:span><text:span text:style-name="T554_8">Programme<text:s/>Steering<text:s/>Committee</text:span><text:span text:style-name="T554_9"><text:s/>meetings,<text:s/>which<text:s/>continued<text:s/>to<text:s/>highlight<text:s/>portfolio</text:span><text:span text:style-name="T554_10"><text:s/></text:span><text:span text:style-name="T554_11">wide<text:s/>issues<text:s/>relating<text:s/>to<text:s/>delays,<text:s/>procurement,<text:s/>and<text:s/>capacity<text:s/>constraints.</text:span></text:p>
        <text:p text:style-name="P555"><text:span text:style-name="T555_1">Delivery<text:s/>Performance</text:span></text:p>
        <text:p text:style-name="P556"><text:span text:style-name="T556_1">Delivery<text:s/>progress<text:s/>across<text:s/>the<text:s/>portfolio<text:s/>in<text:s/>2025<text:s/>was<text:s/></text:span><text:span text:style-name="T556_2">mixed</text:span><text:span text:style-name="T556_3">,<text:s/>with<text:s/>some<text:s/></text:span><text:span text:style-name="T556_4">major<text:s/>achievements</text:span><text:span text:style-name="T556_5"><text:s/></text:span><text:span text:style-name="T556_6">being<text:s/>reached<text:s/>but<text:s/>also<text:s/>some<text:s/></text:span><text:span text:style-name="T556_7">projects<text:s/>remai</text:span><text:span text:style-name="T556_8">ning</text:span><text:span text:style-name="T556_9"><text:s/>off-track,<text:s/>driven<text:s/>by<text:s/>procurement<text:s/>bottlenecks,<text:s/>contractor<text:s/>issues,<text:s/>land<text:s/>acquisition<text:s/>issues<text:s/>and<text:s/>weather<text:s/>disruptions.</text:span></text:p>
        <text:p text:style-name="P557"><text:span text:style-name="T557_1">Saint<text:s/>Vincent<text:s/>Port<text:s/>Modernisation<text:s/>Project<text:s/></text:span><text:span text:style-name="T557_2">was</text:span><text:span text:style-name="T557_3"><text:s/></text:span><text:span text:style-name="T557_4">complet</text:span><text:span text:style-name="T557_5">ed</text:span><text:span text:style-name="T557_6"><text:s/>in<text:s/>October<text:s/>2025</text:span><text:span text:style-name="T557_7">,</text:span><text:span text:style-name="T557_8"><text:s/>moving<text:s/>into<text:s/>the<text:s/>defect<text:s/>liability<text:s/>period<text:s/>and<text:s/>Saint<text:s/>Lucia</text:span><text:span text:style-name="T557_9">’s<text:s/>Millennium<text:s/>Highway</text:span><text:span text:style-name="T557_10"><text:s/></text:span><text:span text:style-name="T557_11">was<text:s/></text:span><text:span text:style-name="T557_12">completed.</text:span><text:span text:style-name="T557_13"><text:s/></text:span><text:span text:style-name="T557_14">However,<text:s/>other<text:s/>projects<text:s/>remained<text:s/>behind<text:s/>schedule,<text:s/>particularly<text:s/></text:span><text:span text:style-name="T557_15">the<text:s/></text:span><text:span text:style-name="T557_16">Montserrat<text:s/></text:span><text:span text:style-name="T557_17">port<text:s/>project<text:s/></text:span><text:span text:style-name="T557_18">and</text:span><text:span text:style-name="T557_19"><text:s/></text:span><text:span text:style-name="T557_20">the<text:s/></text:span><text:span text:style-name="T557_21">Dominica<text:s/></text:span><text:span text:style-name="T557_22">road<text:s/>project</text:span><text:span text:style-name="T557_23">,</text:span><text:span text:style-name="T557_24"><text:s/>and<text:s/></text:span><text:span text:style-name="T557_25">to<text:s/>a<text:s/>lesser<text:s/>exte</text:span><text:span text:style-name="T557_26">nt<text:s/>the</text:span><text:span text:style-name="T557_27"><text:s/>Dominica</text:span><text:span text:style-name="T557_28"><text:s/></text:span><text:span text:style-name="T557_29">and<text:s/>Grenada<text:s/>water<text:s/>projects<text:s/>w</text:span><text:span text:style-name="T557_30">here<text:s/>mobilisation<text:s/>and<text:s/>land<text:s/>acquisition<text:s/>issues<text:s/>constrained<text:s/>progress</text:span><text:span text:style-name="T557_31">.</text:span></text:p>
        <text:p text:style-name="P558"><text:span text:style-name="T558_1">Supervision<text:s/>missions<text:s/>increased<text:s/>in<text:s/>the<text:s/>second<text:s/>half<text:s/>of<text:s/>2025<text:s/>prioritising<text:s/>at<text:s/>risk<text:s/>projects.<text:s/>However,<text:s/>overall<text:s/>supervision<text:s/>missions<text:s/>for<text:s/>2025<text:s/>fell<text:s/>short<text:s/>of<text:s/></text:span><text:span text:style-name="T558_2">agreed<text:s/></text:span><text:span text:style-name="T558_3">levels.</text:span><text:span text:style-name="T558_4"><text:s/></text:span><text:span text:style-name="T558_5">Inadequate<text:s/>supervisions<text:s/>mean<text:s/>the<text:s/></text:span><text:span text:style-name="T558_6">programme</text:span><text:span text:style-name="T558_7"><text:s/>management<text:s/>is<text:s/></text:span><text:span text:style-name="T558_8">losing<text:s/>the<text:s/>opportunity<text:s/>to<text:s/>help<text:s/>partner<text:s/>country<text:s/>governments<text:s/>and<text:s/>the<text:s/></text:span><text:span text:style-name="T558_9">P</text:span><text:span text:style-name="T558_10">roject<text:s/></text:span><text:span text:style-name="T558_11">M</text:span><text:span text:style-name="T558_12">anagement<text:s/></text:span><text:span text:style-name="T558_13">U</text:span><text:span text:style-name="T558_14">nits<text:s/>to<text:s/></text:span><text:span text:style-name="T558_15">better<text:s/>manage<text:s/>risks<text:s/>and<text:s/>escalate<text:s/>issues<text:s/></text:span><text:span text:style-name="T558_16">for<text:s/>effective<text:s/>progress.</text:span><text:span text:style-name="T558_17"><text:s/>P</text:span><text:span text:style-name="T558_18">rogramme<text:s/></text:span><text:span text:style-name="T558_19">S</text:span><text:span text:style-name="T558_20">teering<text:s/></text:span><text:span text:style-name="T558_21">C</text:span><text:span text:style-name="T558_22">ommittee</text:span><text:span text:style-name="T558_23"><text:s/>discussions<text:s/>and<text:s/>partner<text:s/>reporting<text:s/>has<text:s/>highlighted<text:s/>the<text:s/>need<text:s/>to<text:s/>improve<text:s/>mission<text:s/>scheduling<text:s/>and<text:s/>prioritisation<text:s/>in<text:s/>the<text:s/>final<text:s/>implementation<text:s/>phase.</text:span></text:p>
        <text:p text:style-name="P559"><text:span text:style-name="T559_1">Programme<text:s/>Steering<text:s/>Committee<text:s/>meetings<text:s/>were<text:s/>held<text:s/>in<text:s/>May,<text:s/>August</text:span><text:span text:style-name="T559_2"><text:s/>and</text:span><text:span text:style-name="T559_3"><text:s/>November</text:span><text:span text:style-name="T559_4"><text:s/>2025</text:span><text:span text:style-name="T559_5">,</text:span><text:span text:style-name="T559_6"><text:s/>providing<text:s/>the<text:s/></text:span><text:span text:style-name="T559_7">committee</text:span><text:span text:style-name="T559_8"><text:s/></text:span><text:span text:style-name="T559_9">with<text:s/>structured<text:s/>updates<text:s/>on<text:s/>programme<text:s/>status,<text:s/>delivery<text:s/>against<text:s/>the<text:s/>performance<text:s/>plan,<text:s/>risk,<text:s/>issues,<text:s/>key<text:s/>project<text:s/>highlights,<text:s/>fraud<text:s/>and<text:s/>safeguarding.<text:s/>During<text:s/>the<text:s/>year,<text:s/></text:span><text:span text:style-name="T559_10">the<text:s/>programme<text:s/>team</text:span><text:span text:style-name="T559_11"><text:s/>also<text:s/>introduced<text:s/>updates<text:s/>on<text:s/></text:span><text:span text:style-name="T559_12">O&amp;M</text:span><text:span text:style-name="T559_13">,<text:s/>alongside<text:s/>strengthened<text:s/>messaging<text:s/>on<text:s/>S</text:span><text:span text:style-name="T559_14">EAH</text:span><text:span text:style-name="T559_15">.<text:s/>To<text:s/>promote<text:s/>consistent<text:s/>communication,<text:s/>reinforce<text:s/>accountability<text:s/>and<text:s/>encourage<text:s/>feedback<text:s/>from<text:s/>the<text:s/>field,<text:s/>the<text:s/>decision<text:s/>was<text:s/>taken<text:s/>to<text:s/>extend<text:s/>invitation<text:s/>to<text:s/>Country<text:s/>Directors<text:s/>in<text:s/></text:span><text:span text:style-name="T559_16">November<text:s/></text:span><text:span text:style-name="T559_17">2025.</text:span></text:p>
        <text:p text:style-name="P560"><text:span text:style-name="T560_1">Commercial<text:s/>Performance</text:span></text:p>
        <text:p text:style-name="P561"><text:span text:style-name="T561_1">Commercial<text:s/>performance<text:s/>was<text:s/>strongest<text:s/>in<text:s/>countries<text:s/>with<text:s/>completed<text:s/>or<text:s/>near<text:s/>completed<text:s/>projects<text:s/>like<text:s/>Belize<text:s/>and<text:s/>Jamaica.<text:s/>For<text:s/>some<text:s/>projects</text:span><text:span text:style-name="T561_2">,</text:span><text:span text:style-name="T561_3"><text:s/>commercial<text:s/>challenges<text:s/>persisted<text:s/>with<text:s/>issues<text:s/>around<text:s/>financial<text:s/>instability,<text:s/>delays<text:s/>in<text:s/>material<text:s/>delivery,<text:s/>prolonged<text:s/>arbitration<text:s/>and<text:s/>slow<text:s/>procurement</text:span><text:span text:style-name="T561_4">.</text:span></text:p>
        <text:p text:style-name="P562"><text:span text:style-name="T562_1">Financial<text:s/>Performance</text:span></text:p>
        <text:p text:style-name="P563"><text:span text:style-name="T563_1">In<text:s/>2025,<text:s/>cumulative<text:s/>UKCIF<text:s/>grant<text:s/>disbursements<text:s/>reached<text:s/>approximately<text:s/>80%<text:s/>of<text:s/>total<text:s/>programme<text:s/>allocations.<text:s/>However,<text:s/>overall<text:s/>expected<text:s/>remained<text:s/>below<text:s/>initial<text:s/>forecast,<text:s/>reflecting<text:s/>slower<text:s/>than<text:s/>planned<text:s/>progress<text:s/>in<text:s/>several<text:s/>counties.<text:s/>Higher<text:s/>disbursement<text:s/>occurred<text:s/>toward<text:s/>the<text:s/>end<text:s/>of<text:s/>2025<text:s/>due<text:s/>to<text:s/>delivery<text:s/>of<text:s/>goods<text:s/>and<text:s/>IPCs<text:s/>and<text:s/>claims<text:s/>being<text:s/>processed.</text:span></text:p>
        <text:p text:style-name="P564"><text:span text:style-name="T564_1">CDB<text:s/>also<text:s/>accelerated<text:s/>grant<text:s/>spending<text:s/>for<text:s/>several<text:s/>at-risk<text:s/>projects,<text:s/>particularly<text:s/>in<text:s/>Dominica,<text:s/>Grenada,<text:s/>Guyana<text:s/>and<text:s/>Saint<text:s/>Lucia,<text:s/>to<text:s/>ensure<text:s/>FCDO<text:s/>funds<text:s/>were<text:s/>prioritised<text:s/>ahead<text:s/>of<text:s/>other<text:s/>financing<text:s/>sources<text:s/>and<text:s/>to<text:s/>mitigate<text:s/>the<text:s/>risk<text:s/>of<text:s/>unspent<text:s/>balances<text:s/>approaching<text:s/>the<text:s/>terminal<text:s/>disbursement<text:s/>deadline.</text:span></text:p>
        <text:p text:style-name="P565"><text:span text:style-name="T565_1">Looking<text:s/>ahead,<text:s/>improvements<text:s/>should<text:s/>be<text:s/>made<text:s/>in<text:s/>forecasting<text:s/>accuracy,<text:s/>timely<text:s/>IPC<text:s/>submission,<text:s/>and<text:s/>strengthened<text:s/>financial<text:s/>oversight<text:s/>by<text:s/>PIUs,<text:s/>particularly<text:s/>in<text:s/>Dominica<text:s/>and<text:s/>Grenada<text:s/>to<text:s/>ensure<text:s/>UKCIF<text:s/>grant<text:s/>funding<text:s/>is<text:s/></text:span><text:span text:style-name="T565_2">fully<text:s/>utilised</text:span><text:span text:style-name="T565_3"><text:s/>before<text:s/>the<text:s/>September<text:s/>deadline.</text:span></text:p>
        <text:p text:style-name="P566"><text:span text:style-name="T566_1">G:<text:s/>MONITORING,<text:s/>EVIDENCE<text:s/>AND<text:s/>LEARNING</text:span></text:p>
        <text:p text:style-name="P567"><text:span text:style-name="T567_1">Monitoring</text:span></text:p>
        <text:p text:style-name="P568"><text:span text:style-name="T568_1">Monitoring<text:s/>and<text:s/>evaluation<text:s/>efforts<text:s/>under<text:s/>the<text:s/>programme<text:s/>continued<text:s/>to<text:s/>be<text:s/>guided<text:s/>by<text:s/></text:span><text:span text:style-name="T568_2">an<text:s/>established<text:s/>framework</text:span><text:span text:style-name="T568_3">.<text:s/>Monitoring<text:s/>processes<text:s/></text:span><text:span text:style-name="T568_4">include<text:s/></text:span><text:span text:style-name="T568_5">tracking<text:s/>programme<text:s/>performance<text:s/>against<text:s/>key<text:s/>objectives<text:s/>and<text:s/>outputs.<text:s/></text:span><text:span text:style-name="T568_6">This<text:s/>Annual<text:s/>review<text:s/>is<text:s/>central<text:s/>to<text:s/>this<text:s/>process.</text:span></text:p>
        <text:p text:style-name="P569"><text:span text:style-name="T569_1">CDB<text:s/>and<text:s/></text:span><text:span text:style-name="T569_2">country<text:s/></text:span><text:span text:style-name="T569_3">project<text:s/>teams<text:s/>are<text:s/>responsible<text:s/>for<text:s/>monitoring<text:s/>at<text:s/>project<text:s/>level.<text:s/></text:span><text:span text:style-name="T569_4">CD</text:span><text:span text:style-name="T569_5">B</text:span><text:span text:style-name="T569_6"><text:s/>provide<text:s/>semi-annual<text:s/>reports</text:span><text:span text:style-name="T569_7"><text:s/></text:span><text:span text:style-name="T569_8">and<text:s/>country<text:s/>project<text:s/>teams<text:s/></text:span><text:span text:style-name="T569_9">provide<text:s/>structured<text:s/>updates<text:s/>on<text:s/>project<text:s/>implementation,<text:s/>financial<text:s/>performance,<text:s/>and<text:s/>emerging<text:s/>risks.</text:span><text:span text:style-name="T569_10"><text:s/></text:span><text:span text:style-name="T569_11">Slow<text:s/>reporting<text:s/>from<text:s/>projects<text:s/>has<text:s/>been<text:s/>sighted<text:s/>as<text:s/>a<text:s/>key<text:s/>issue<text:s/>for<text:s/>delays<text:s/>in<text:s/></text:span><text:span text:style-name="T569_12">CDB</text:span><text:span text:style-name="T569_13">’</text:span><text:span text:style-name="T569_14">s<text:s/>six<text:s/>monthly</text:span><text:span text:style-name="T569_15"><text:s/></text:span><text:span text:style-name="T569_16">reporting</text:span><text:span text:style-name="T569_17"><text:s/>of<text:s/>progress</text:span><text:span text:style-name="T569_18">.</text:span></text:p>
        <text:p text:style-name="P570"><text:span text:style-name="T570_1">In<text:s/>2025,<text:s/>CDB<text:s/>and<text:s/>FCDO<text:s/>conducted<text:s/></text:span><text:span text:style-name="T570_2">1</text:span><text:span text:style-name="T570_3">7</text:span><text:span text:style-name="T570_4"><text:s/>in-country<text:s/>and<text:s/>technical<text:s/>missions</text:span><text:span text:style-name="T570_5">.</text:span><text:span text:style-name="T570_6"><text:s/></text:span><text:span text:style-name="T570_7">Visits<text:s/>were<text:s/>conducted<text:s/>in<text:s/></text:span><text:span text:style-name="T570_8">Guyana<text:s/>(</text:span><text:span text:style-name="T570_9">2</text:span><text:span text:style-name="T570_10">)</text:span><text:span text:style-name="T570_11">,</text:span><text:span text:style-name="T570_12"><text:s/></text:span><text:span text:style-name="T570_13">Grenada<text:s/>(</text:span><text:span text:style-name="T570_14">2</text:span><text:span text:style-name="T570_15">),</text:span><text:span text:style-name="T570_16"><text:s/></text:span><text:span text:style-name="T570_17">Dominica<text:s/>(</text:span><text:span text:style-name="T570_18">2</text:span><text:span text:style-name="T570_19">)</text:span><text:span text:style-name="T570_20">,<text:s/></text:span><text:span text:style-name="T570_21">Jamaica<text:s/>(2),<text:s/></text:span><text:span text:style-name="T570_22">Belize<text:s/>(</text:span><text:span text:style-name="T570_23">2),</text:span><text:span text:style-name="T570_24"><text:s/>S</text:span><text:span text:style-name="T570_25">ain</text:span><text:span text:style-name="T570_26">t<text:s/>Lucia<text:s/>(</text:span><text:span text:style-name="T570_27">1</text:span><text:span text:style-name="T570_28">)</text:span><text:span text:style-name="T570_29">,<text:s/>Mon</text:span><text:span text:style-name="T570_30">t</text:span><text:span text:style-name="T570_31">ser</text:span><text:span text:style-name="T570_32">r</text:span><text:span text:style-name="T570_33">a</text:span><text:span text:style-name="T570_34">t</text:span><text:span text:style-name="T570_35"><text:s/>(</text:span><text:span text:style-name="T570_36">1</text:span><text:span text:style-name="T570_37">)</text:span><text:span text:style-name="T570_38">,<text:s/></text:span><text:span text:style-name="T570_39">Antigua<text:s/>(1</text:span><text:span text:style-name="T570_40">)</text:span><text:span text:style-name="T570_41"><text:s/>and</text:span><text:span text:style-name="T570_42"><text:s/></text:span><text:span text:style-name="T570_43">Barbuda<text:s/>(1)</text:span><text:span text:style-name="T570_44">.</text:span><text:span text:style-name="T570_45"><text:s/></text:span><text:span text:style-name="T570_46">In<text:s/>country<text:s/>and<text:s/>tec</text:span><text:span text:style-name="T570_47">hnical<text:s/>missions<text:s/>were<text:s/></text:span><text:span text:style-name="T570_48">organised<text:s/></text:span><text:span text:style-name="T570_49">to<text:s/>ensure<text:s/>that<text:s/>key<text:s/>and<text:s/>emerging<text:s/>risks<text:s/>were<text:s/></text:span><text:span text:style-name="T570_50">reviewed<text:s/>and<text:s/>addressed<text:s/></text:span><text:span text:style-name="T570_51">as<text:s/>a<text:s/>priority.</text:span><text:span text:style-name="T570_52"><text:s/></text:span><text:span text:style-name="T570_53">In<text:s/>addition<text:s/>to</text:span><text:span text:style-name="T570_54"><text:s/>the<text:s/>supervision<text:s/>missions</text:span><text:span text:style-name="T570_55">,<text:s/>the<text:s/>team<text:s/>delivered<text:s/></text:span><text:span text:style-name="T570_56">three<text:s/>training<text:s/>sessions<text:s/></text:span><text:span text:style-name="T570_57">on<text:s/></text:span><text:span text:style-name="T570_58">issues<text:s/>relating<text:s/>to<text:s/></text:span><text:span text:style-name="T570_59">di</text:span><text:span text:style-name="T570_60">sabled<text:s/>groups</text:span><text:span text:style-name="T570_61"><text:s/></text:span><text:span text:style-name="T570_62">to<text:s/>increase<text:s/>capacity<text:s/>to<text:s/>ensure<text:s/>i</text:span><text:span text:style-name="T570_63">nclusive<text:s/>planning</text:span><text:span text:style-name="T570_64">,<text:s/>monitoring<text:s/>and<text:s/>reporting.</text:span><text:span text:style-name="T570_65"><text:s/>There<text:s/>was<text:s/>also<text:s/>a</text:span><text:span text:style-name="T570_66">n<text:s/>additional</text:span><text:span text:style-name="T570_67"><text:s/>specific<text:s/>mission<text:s/></text:span><text:span text:style-name="T570_68">to<text:s/>Dominica<text:s/></text:span><text:span text:style-name="T570_69">that<text:s/>focused<text:s/>on<text:s/>risk<text:s/>management.</text:span></text:p>
        <text:p text:style-name="P571"><text:span text:style-name="T571_1">UKCIF’s<text:s/></text:span><text:span text:style-name="T571_2">is<text:s/>a<text:s/></text:span><text:span text:style-name="T571_3">key</text:span><text:span text:style-name="T571_4"><text:s/>contributor<text:s/>to<text:s/>I</text:span><text:span text:style-name="T571_5">nternational<text:s/></text:span><text:span text:style-name="T571_6">Climate<text:s/>Finance<text:s/></text:span><text:span text:style-name="T571_7">targets</text:span><text:span text:style-name="T571_8">,<text:s/>monitored<text:s/>and<text:s/>reported<text:s/>annually.<text:s/></text:span><text:span text:style-name="T571_9">UKCIF</text:span><text:span text:style-name="T571_10"><text:s/></text:span><text:span text:style-name="T571_11">contributes<text:s/></text:span><text:span text:style-name="T571_12">to<text:s/></text:span><text:span text:style-name="T571_13">several<text:s/></text:span><text:span text:style-name="T571_14">p</text:span><text:span text:style-name="T571_15">erformance<text:s/>indicators,<text:s/>including<text:s/>the<text:s/>number<text:s/>of<text:s/>people<text:s/>benefiting<text:s/>from<text:s/>climate<text:s/>adaptation<text:s/>efforts,<text:s/>clean<text:s/>energy<text:s/>installed,<text:s/>and<text:s/>hectares<text:s/>of<text:s/>land<text:s/>managed<text:s/>under<text:s/>sustainable<text:s/>practices.<text:s/></text:span><text:span text:style-name="T571_16">CDB<text:s/>have<text:s/>continued<text:s/>to<text:s/>determine<text:s/>an<text:s/>appropriate<text:s/>measure<text:s/>of<text:s/></text:span><text:span text:style-name="T571_17">vulnerability<text:s/>and<text:s/>resilience</text:span><text:span text:style-name="T571_18">,<text:s/>including</text:span><text:span text:style-name="T571_19"><text:s/>through<text:s/>the<text:s/>climate<text:s/>resilience<text:s/>audit</text:span><text:span text:style-name="T571_20">.<text:s/>This<text:s/>work<text:s/>is<text:s/>ongoing.</text:span></text:p>
        <text:p text:style-name="P572"><text:span text:style-name="T572_1">Independent<text:s/>evaluation</text:span></text:p>
        <text:p text:style-name="P573"><text:span text:style-name="T573_1">There<text:s/>are<text:s/>currently<text:s/>plans<text:s/>to<text:s/>conduct<text:s/>an<text:s/>independent<text:s/>evaluation<text:s/>of<text:s/>the<text:s/>programme<text:s/>to</text:span><text:span text:style-name="T573_2"><text:s/>contribute<text:s/>to<text:s/>learning<text:s/>about<text:s/>large</text:span><text:span text:style-name="T573_3"><text:s/></text:span><text:span text:style-name="T573_4">scale<text:s/>infrastructure<text:s/>programmes,<text:s/>and<text:s/>to<text:s/>provide<text:s/>an<text:s/>accountability<text:s/>function<text:s/>to<text:s/>see<text:s/>how<text:s/>well<text:s/>the<text:s/>UKCIF<text:s/>programme<text:s/>has<text:s/>performed.</text:span><text:span text:style-name="T573_5"><text:s/></text:span><text:span text:style-name="T573_6">A<text:s/>baseline<text:s/>study<text:s/>was<text:s/>conducted<text:s/></text:span><text:span text:style-name="T573_7">in<text:s/>2022</text:span><text:span text:style-name="T573_8"><text:s/>and</text:span><text:span text:style-name="T573_9"><text:s/>FCDO<text:s/>has<text:s/>plans</text:span><text:span text:style-name="T573_10"><text:s/>to<text:s/>complete<text:s/>an<text:s/>end</text:span><text:span text:style-name="T573_11">-</text:span><text:span text:style-name="T573_12">line<text:s/>evaluation<text:s/>by<text:s/>March<text:s/>202</text:span><text:span text:style-name="T573_13">7</text:span><text:span text:style-name="T573_14">.</text:span><text:span text:style-name="T573_15"><text:s/>The<text:s/>evaluation<text:s/>will</text:span><text:span text:style-name="T573_16"><text:s/></text:span><text:span text:style-name="T573_17">draw<text:s/>on<text:s/>the<text:s/>findings<text:s/>of</text:span><text:span text:style-name="T573_18"><text:s/>this<text:s/>Annual<text:s/>Review</text:span><text:span text:style-name="T573_19">,<text:s/></text:span><text:span text:style-name="T573_20">those<text:s/>that<text:s/>preceded<text:s/>it<text:s/>and<text:s/></text:span><text:span text:style-name="T573_21">incorporate<text:s/>primary<text:s/>data<text:s/>collection<text:s/>(surveys,<text:s/>interviews)<text:s/>and<text:s/>analysis.</text:span></text:p>
        <text:p text:style-name="P574"/>
        <text:h text:style-name="P575" text:outline-level="2"><text:span text:style-name="T575_1">ANNEX<text:s/>1<text:s/>–<text:s/></text:span><text:span text:style-name="T575_2">List<text:s/>of<text:s/>Acronyms</text:span></text:h>
        <text:p text:style-name="P576"/>
        <table:table table:style-name="Table24">
          <table:table-column table:style-name="Column97"/>
          <table:table-column table:style-name="Column98"/>
          <table:table-row table:style-name="Row69">
            <table:table-cell table:style-name="Cell234">
              <text:p text:style-name="P577"><text:span text:style-name="T577_1">AMP</text:span></text:p>
            </table:table-cell>
            <table:table-cell table:style-name="Cell235">
              <text:p text:style-name="P578"><text:span text:style-name="T578_1">Aid<text:s/>Management<text:s/>Platform</text:span></text:p>
            </table:table-cell>
          </table:table-row>
          <table:table-row table:style-name="Row70">
            <table:table-cell table:style-name="Cell236">
              <text:p text:style-name="P579"><text:span text:style-name="T579_1">APUA</text:span></text:p>
            </table:table-cell>
            <table:table-cell table:style-name="Cell237">
              <text:p text:style-name="P580"><text:span text:style-name="T580_1">Antigua<text:s/>Public<text:s/>Utilities<text:s/>Authority</text:span></text:p>
            </table:table-cell>
          </table:table-row>
          <table:table-row table:style-name="Row71">
            <table:table-cell table:style-name="Cell238">
              <text:p text:style-name="P581"><text:span text:style-name="T581_1">AR</text:span></text:p>
            </table:table-cell>
            <table:table-cell table:style-name="Cell239">
              <text:p text:style-name="P582"><text:span text:style-name="T582_1">Annual<text:s/>Review</text:span></text:p>
            </table:table-cell>
          </table:table-row>
          <table:table-row table:style-name="Row72">
            <table:table-cell table:style-name="Cell240">
              <text:p text:style-name="P583"><text:span text:style-name="T583_1">BERP</text:span></text:p>
            </table:table-cell>
            <table:table-cell table:style-name="Cell241">
              <text:p text:style-name="P584"><text:span text:style-name="T584_1">Barbuda<text:s/>Energy<text:s/>Resilience<text:s/>Project</text:span></text:p>
            </table:table-cell>
          </table:table-row>
          <table:table-row table:style-name="Row73">
            <table:table-cell table:style-name="Cell242">
              <text:p text:style-name="P585"><text:span text:style-name="T585_1">CAP</text:span></text:p>
            </table:table-cell>
            <table:table-cell table:style-name="Cell243">
              <text:p text:style-name="P586"><text:span text:style-name="T586_1">Capital</text:span></text:p>
            </table:table-cell>
          </table:table-row>
          <table:table-row table:style-name="Row74">
            <table:table-cell table:style-name="Cell244">
              <text:p text:style-name="P587"><text:span text:style-name="T587_1">CARICOM</text:span></text:p>
            </table:table-cell>
            <table:table-cell table:style-name="Cell245">
              <text:p text:style-name="P588"><text:span text:style-name="T588_1">Caribbean<text:s/>Community</text:span></text:p>
            </table:table-cell>
          </table:table-row>
          <table:table-row table:style-name="Row75">
            <table:table-cell table:style-name="Cell246">
              <text:p text:style-name="P589"><text:span text:style-name="T589_1">CDB</text:span></text:p>
            </table:table-cell>
            <table:table-cell table:style-name="Cell247">
              <text:p text:style-name="P590"><text:span text:style-name="T590_1">Caribbean<text:s/>Development<text:s/>Bank</text:span></text:p>
            </table:table-cell>
          </table:table-row>
          <table:table-row table:style-name="Row76">
            <table:table-cell table:style-name="Cell248">
              <text:p text:style-name="P591"><text:span text:style-name="T591_1">CH</text:span><text:span text:style-name="T591_2">U</text:span><text:span text:style-name="T591_3">P</text:span></text:p>
            </table:table-cell>
            <table:table-cell table:style-name="Cell249">
              <text:p text:style-name="P592"><text:span text:style-name="T592_1">Coastal<text:s/>Highway<text:s/>Upgrading</text:span><text:span text:style-name="T592_2"><text:s/>Project</text:span></text:p>
            </table:table-cell>
          </table:table-row>
          <table:table-row table:style-name="Row77">
            <table:table-cell table:style-name="Cell250">
              <text:p text:style-name="P593"><text:span text:style-name="T593_1">CLSD</text:span></text:p>
            </table:table-cell>
            <table:table-cell table:style-name="Cell251">
              <text:p text:style-name="P594"><text:span text:style-name="T594_1">Closed</text:span></text:p>
            </table:table-cell>
          </table:table-row>
          <table:table-row table:style-name="Row78">
            <table:table-cell table:style-name="Cell252">
              <text:p text:style-name="P595"><text:span text:style-name="T595_1">CLO</text:span></text:p>
            </table:table-cell>
            <table:table-cell table:style-name="Cell253">
              <text:p text:style-name="P596"><text:span text:style-name="T596_1">Community<text:s/>Liaison<text:s/>Officer</text:span></text:p>
            </table:table-cell>
          </table:table-row>
          <table:table-row table:style-name="Row79">
            <table:table-cell table:style-name="Cell254">
              <text:p text:style-name="P597"><text:span text:style-name="T597_1">CRIRP</text:span></text:p>
            </table:table-cell>
            <table:table-cell table:style-name="Cell255">
              <text:p text:style-name="P598"><text:span text:style-name="T598_1">Coastal<text:s/>and<text:s/>River<text:s/>Infrastructure<text:s/>Rehabilitation<text:s/>Project</text:span></text:p>
            </table:table-cell>
          </table:table-row>
          <table:table-row table:style-name="Row80">
            <table:table-cell table:style-name="Cell256">
              <text:p text:style-name="P599"><text:span text:style-name="T599_1">CSC</text:span></text:p>
            </table:table-cell>
            <table:table-cell table:style-name="Cell257">
              <text:p text:style-name="P600"><text:span text:style-name="T600_1">Construction<text:s/>Supervision<text:s/>Consultant</text:span></text:p>
            </table:table-cell>
          </table:table-row>
          <table:table-row table:style-name="Row81">
            <table:table-cell table:style-name="Cell258">
              <text:p text:style-name="P601"><text:span text:style-name="T601_1">DAB</text:span></text:p>
            </table:table-cell>
            <table:table-cell table:style-name="Cell259">
              <text:p text:style-name="P602"><text:span text:style-name="T602_1">Dispute<text:s/>Adjudication<text:s/>Board</text:span></text:p>
            </table:table-cell>
          </table:table-row>
          <table:table-row table:style-name="Row82">
            <table:table-cell table:style-name="Cell260">
              <text:p text:style-name="P603"><text:span text:style-name="T603_1">DOWASCO</text:span></text:p>
            </table:table-cell>
            <table:table-cell table:style-name="Cell261">
              <text:p text:style-name="P604"><text:span text:style-name="T604_1">Dominica<text:s/>Water<text:s/>and<text:s/>Sewerage<text:s/>Company<text:s/>Limited</text:span></text:p>
            </table:table-cell>
          </table:table-row>
          <table:table-row table:style-name="Row83">
            <table:table-cell table:style-name="Cell262">
              <text:p text:style-name="P605"><text:span text:style-name="T605_1">EIRR</text:span></text:p>
            </table:table-cell>
            <table:table-cell table:style-name="Cell263">
              <text:p text:style-name="P606"><text:span text:style-name="T606_1">Economic<text:s/>Internal<text:s/>Rate<text:s/>of<text:s/>Return</text:span></text:p>
            </table:table-cell>
          </table:table-row>
          <table:table-row table:style-name="Row84">
            <table:table-cell table:style-name="Cell264">
              <text:p text:style-name="P607"><text:span text:style-name="T607_1">EVADP</text:span></text:p>
            </table:table-cell>
            <table:table-cell table:style-name="Cell265">
              <text:p text:style-name="P608"><text:span text:style-name="T608_1">Essex<text:s/>Valley<text:s/>Agriculture<text:s/>Development<text:s/>Project</text:span></text:p>
            </table:table-cell>
          </table:table-row>
          <table:table-row table:style-name="Row85">
            <table:table-cell table:style-name="Cell266">
              <text:p text:style-name="P609"><text:span text:style-name="T609_1">FCDO</text:span></text:p>
            </table:table-cell>
            <table:table-cell table:style-name="Cell267">
              <text:p text:style-name="P610"><text:span text:style-name="T610_1">Foreign,<text:s/>Commonwealth<text:s/>and<text:s/>Development<text:s/>Office</text:span></text:p>
            </table:table-cell>
          </table:table-row>
          <table:table-row table:style-name="Row86">
            <table:table-cell table:style-name="Cell268">
              <text:p text:style-name="P611"><text:span text:style-name="T611_1">GESI</text:span></text:p>
            </table:table-cell>
            <table:table-cell table:style-name="Cell269">
              <text:p text:style-name="P612"><text:span text:style-name="T612_1">Gender<text:s/>Equality<text:s/>and<text:s/>Social<text:s/>Inclusion</text:span></text:p>
            </table:table-cell>
          </table:table-row>
          <table:table-row table:style-name="Row87">
            <table:table-cell table:style-name="Cell270">
              <text:p text:style-name="P613"><text:span text:style-name="T613_1">GOAB</text:span></text:p>
            </table:table-cell>
            <table:table-cell table:style-name="Cell271">
              <text:p text:style-name="P614"><text:span text:style-name="T614_1">Government<text:s/>of<text:s/>Antigua<text:s/>and<text:s/>Barbuda</text:span></text:p>
            </table:table-cell>
          </table:table-row>
          <table:table-row table:style-name="Row88">
            <table:table-cell table:style-name="Cell272">
              <text:p text:style-name="P615"><text:span text:style-name="T615_1">GOCD</text:span></text:p>
            </table:table-cell>
            <table:table-cell table:style-name="Cell273">
              <text:p text:style-name="P616"><text:span text:style-name="T616_1">Government<text:s/>of<text:s/>Dominica</text:span></text:p>
            </table:table-cell>
          </table:table-row>
          <table:table-row table:style-name="Row89">
            <table:table-cell table:style-name="Cell274">
              <text:p text:style-name="P617"><text:span text:style-name="T617_1">GOGY</text:span></text:p>
            </table:table-cell>
            <table:table-cell table:style-name="Cell275">
              <text:p text:style-name="P618"><text:span text:style-name="T618_1">Government<text:s/>of<text:s/>Guyana</text:span></text:p>
            </table:table-cell>
          </table:table-row>
          <table:table-row table:style-name="Row90">
            <table:table-cell table:style-name="Cell276">
              <text:p text:style-name="P619"><text:span text:style-name="T619_1">ICF</text:span></text:p>
            </table:table-cell>
            <table:table-cell table:style-name="Cell277">
              <text:p text:style-name="P620"><text:span text:style-name="T620_1">International<text:s/>Climate<text:s/>Fund</text:span></text:p>
            </table:table-cell>
          </table:table-row>
          <table:table-row table:style-name="Row91">
            <table:table-cell table:style-name="Cell278">
              <text:p text:style-name="P621"><text:span text:style-name="T621_1">iRAP</text:span></text:p>
            </table:table-cell>
            <table:table-cell table:style-name="Cell279">
              <text:p text:style-name="P622"><text:span text:style-name="T622_1">International<text:s/>Road<text:s/>Assessment<text:s/>Programme</text:span></text:p>
            </table:table-cell>
          </table:table-row>
          <table:table-row table:style-name="Row92">
            <table:table-cell table:style-name="Cell280">
              <text:p text:style-name="P623"><text:span text:style-name="T623_1">KPMP</text:span></text:p>
            </table:table-cell>
            <table:table-cell table:style-name="Cell281">
              <text:p text:style-name="P624"><text:span text:style-name="T624_1">Kingstown<text:s/>Port<text:s/>Modernisation<text:s/>Project</text:span></text:p>
            </table:table-cell>
          </table:table-row>
          <table:table-row table:style-name="Row93">
            <table:table-cell table:style-name="Cell282">
              <text:p text:style-name="P625"><text:span text:style-name="T625_1">LGBP</text:span></text:p>
            </table:table-cell>
            <table:table-cell table:style-name="Cell283">
              <text:p text:style-name="P626"><text:span text:style-name="T626_1">Loubiere<text:s/>to<text:s/>Grand<text:s/>Bay<text:s/>Road<text:s/>and<text:s/>Bridge<text:s/>Rehabilitation<text:s/>Project</text:span></text:p>
            </table:table-cell>
          </table:table-row>
          <table:table-row table:style-name="Row94">
            <table:table-cell table:style-name="Cell284">
              <text:p text:style-name="P627"><text:span text:style-name="T627_1">LMHP</text:span></text:p>
            </table:table-cell>
            <table:table-cell table:style-name="Cell285">
              <text:p text:style-name="P628"><text:span text:style-name="T628_1">Linden<text:s/>to<text:s/>Mabura<text:s/>Hill<text:s/>Road<text:s/>Upgrade<text:s/>Project</text:span></text:p>
            </table:table-cell>
          </table:table-row>
          <table:table-row table:style-name="Row95">
            <table:table-cell table:style-name="Cell286">
              <text:p text:style-name="P629"><text:span text:style-name="T629_1">MHWCRP</text:span></text:p>
            </table:table-cell>
            <table:table-cell table:style-name="Cell287">
              <text:p text:style-name="P630"><text:span text:style-name="T630_1">Millennium<text:s/>Highway<text:s/>and<text:s/>West<text:s/>Coast<text:s/>Road<text:s/>Upgrade<text:s/>Project</text:span></text:p>
            </table:table-cell>
          </table:table-row>
          <table:table-row table:style-name="Row96">
            <table:table-cell table:style-name="Cell288">
              <text:p text:style-name="P631"><text:span text:style-name="T631_1">MoU</text:span></text:p>
            </table:table-cell>
            <table:table-cell table:style-name="Cell289">
              <text:p text:style-name="P632"><text:span text:style-name="T632_1">Memorandum<text:s/>of<text:s/>Understanding</text:span></text:p>
            </table:table-cell>
          </table:table-row>
          <table:table-row table:style-name="Row97">
            <table:table-cell table:style-name="Cell290">
              <text:p text:style-name="P633"><text:span text:style-name="T633_1">NAWASA</text:span></text:p>
            </table:table-cell>
            <table:table-cell table:style-name="Cell291">
              <text:p text:style-name="P634"><text:span text:style-name="T634_1">National<text:s/>Water<text:s/>and<text:s/>Sewerage<text:s/>Authority<text:s/>Grenada</text:span></text:p>
            </table:table-cell>
          </table:table-row>
          <table:table-row table:style-name="Row98">
            <table:table-cell table:style-name="Cell292">
              <text:p text:style-name="P635"><text:span text:style-name="T635_1">O&amp;M</text:span></text:p>
            </table:table-cell>
            <table:table-cell table:style-name="Cell293">
              <text:p text:style-name="P636"><text:span text:style-name="T636_1">Operations<text:s/>and<text:s/>Maintenance</text:span></text:p>
            </table:table-cell>
          </table:table-row>
          <table:table-row table:style-name="Row99">
            <table:table-cell table:style-name="Cell294">
              <text:p text:style-name="P637"><text:span text:style-name="T637_1">PCR</text:span></text:p>
            </table:table-cell>
            <table:table-cell table:style-name="Cell295">
              <text:p text:style-name="P638"><text:span text:style-name="T638_1">Project<text:s/>Completion<text:s/>Report</text:span></text:p>
            </table:table-cell>
          </table:table-row>
          <table:table-row table:style-name="Row100">
            <table:table-cell table:style-name="Cell296">
              <text:p text:style-name="P639"><text:span text:style-name="T639_1">PDP</text:span></text:p>
            </table:table-cell>
            <table:table-cell table:style-name="Cell297">
              <text:p text:style-name="P640"><text:span text:style-name="T640_1">Port<text:s/>Development<text:s/>Project</text:span></text:p>
            </table:table-cell>
          </table:table-row>
          <table:table-row table:style-name="Row101">
            <table:table-cell table:style-name="Cell298">
              <text:p text:style-name="P641"><text:span text:style-name="T641_1">PGHP</text:span></text:p>
            </table:table-cell>
            <table:table-cell table:style-name="Cell299">
              <text:p text:style-name="P642"><text:span text:style-name="T642_1">Philip<text:s/>S.<text:s/>W.<text:s/>Goldson<text:s/>Highway<text:s/>Upgrading<text:s/>Project</text:span></text:p>
            </table:table-cell>
          </table:table-row>
          <table:table-row table:style-name="Row102">
            <table:table-cell table:style-name="Cell300">
              <text:p text:style-name="P643"><text:span text:style-name="T643_1">PIU</text:span></text:p>
            </table:table-cell>
            <table:table-cell table:style-name="Cell301">
              <text:p text:style-name="P644"><text:span text:style-name="T644_1">Project<text:s/>Implementation<text:s/>Units</text:span></text:p>
            </table:table-cell>
          </table:table-row>
          <table:table-row table:style-name="Row103">
            <table:table-cell table:style-name="Cell302">
              <text:p text:style-name="P645"><text:span text:style-name="T645_1">PMU</text:span></text:p>
            </table:table-cell>
            <table:table-cell table:style-name="Cell303">
              <text:p text:style-name="P646"><text:span text:style-name="T646_1">Project<text:s/>Management<text:s/>Unit</text:span></text:p>
            </table:table-cell>
          </table:table-row>
          <table:table-row table:style-name="Row104">
            <table:table-cell table:style-name="Cell304">
              <text:p text:style-name="P647"><text:span text:style-name="T647_1">PV</text:span></text:p>
            </table:table-cell>
            <table:table-cell table:style-name="Cell305">
              <text:p text:style-name="P648"><text:span text:style-name="T648_1">Photovoltaic</text:span></text:p>
            </table:table-cell>
          </table:table-row>
          <table:table-row table:style-name="Row105">
            <table:table-cell table:style-name="Cell306">
              <text:p text:style-name="P649"><text:span text:style-name="T649_1">RAP</text:span></text:p>
            </table:table-cell>
            <table:table-cell table:style-name="Cell307">
              <text:p text:style-name="P650"><text:span text:style-name="T650_1">Resettlement<text:s/>Action<text:s/>Plan</text:span></text:p>
            </table:table-cell>
          </table:table-row>
          <table:table-row table:style-name="Row106">
            <table:table-cell table:style-name="Cell308">
              <text:p text:style-name="P651"><text:span text:style-name="T651_1">RIRP</text:span></text:p>
            </table:table-cell>
            <table:table-cell table:style-name="Cell309">
              <text:p text:style-name="P652"><text:span text:style-name="T652_1">Road<text:s/>Infrastructure<text:s/>Rehabilitation<text:s/>Project</text:span></text:p>
            </table:table-cell>
          </table:table-row>
          <table:table-row table:style-name="Row107">
            <table:table-cell table:style-name="Cell310">
              <text:p text:style-name="P653"><text:span text:style-name="T653_1">SGS</text:span></text:p>
            </table:table-cell>
            <table:table-cell table:style-name="Cell311">
              <text:p text:style-name="P654"><text:span text:style-name="T654_1">Social<text:s/>and<text:s/>Gender<text:s/>Specialists</text:span></text:p>
            </table:table-cell>
          </table:table-row>
          <table:table-row table:style-name="Row108">
            <table:table-cell table:style-name="Cell312">
              <text:p text:style-name="P655"><text:span text:style-name="T655_1">SPADP</text:span></text:p>
            </table:table-cell>
            <table:table-cell table:style-name="Cell313">
              <text:p text:style-name="P656"><text:span text:style-name="T656_1">Southern<text:s/>Plains<text:s/>Agriculture<text:s/>Development<text:s/>Project</text:span></text:p>
            </table:table-cell>
          </table:table-row>
          <table:table-row table:style-name="Row109">
            <table:table-cell table:style-name="Cell314">
              <text:p text:style-name="P657"><text:span text:style-name="T657_1">SVG</text:span></text:p>
            </table:table-cell>
            <table:table-cell table:style-name="Cell315">
              <text:p text:style-name="P658"><text:span text:style-name="T658_1">Saint<text:s/>Vincent<text:s/>and<text:s/>the<text:s/>Grenadines</text:span></text:p>
            </table:table-cell>
          </table:table-row>
          <table:table-row table:style-name="Row110">
            <table:table-cell table:style-name="Cell316">
              <text:p text:style-name="P659"><text:span text:style-name="T659_1">TA</text:span></text:p>
            </table:table-cell>
            <table:table-cell table:style-name="Cell317">
              <text:p text:style-name="P660"><text:span text:style-name="T660_1">Technical<text:s/>Assistance</text:span></text:p>
            </table:table-cell>
          </table:table-row>
          <table:table-row table:style-name="Row111">
            <table:table-cell table:style-name="Cell318">
              <text:p text:style-name="P661"><text:span text:style-name="T661_1">UK</text:span></text:p>
            </table:table-cell>
            <table:table-cell table:style-name="Cell319">
              <text:p text:style-name="P662"><text:span text:style-name="T662_1">United<text:s/>Kingdom</text:span></text:p>
            </table:table-cell>
          </table:table-row>
          <table:table-row table:style-name="Row112">
            <table:table-cell table:style-name="Cell320">
              <text:p text:style-name="P663"><text:span text:style-name="T663_1">USD</text:span></text:p>
            </table:table-cell>
            <table:table-cell table:style-name="Cell321">
              <text:p text:style-name="P664"><text:span text:style-name="T664_1">United<text:s/>States<text:s/>Dollars</text:span></text:p>
            </table:table-cell>
          </table:table-row>
          <table:table-row table:style-name="Row113">
            <table:table-cell table:style-name="Cell322">
              <text:p text:style-name="P665"><text:span text:style-name="T665_1">UKCIF</text:span></text:p>
            </table:table-cell>
            <table:table-cell table:style-name="Cell323">
              <text:p text:style-name="P666"><text:span text:style-name="T666_1">UK<text:s/>Caribbean<text:s/>Infrastructure<text:s/>Fund</text:span></text:p>
            </table:table-cell>
          </table:table-row>
          <table:table-row table:style-name="Row114">
            <table:table-cell table:style-name="Cell324">
              <text:p text:style-name="P667"><text:span text:style-name="T667_1">VfM</text:span></text:p>
            </table:table-cell>
            <table:table-cell table:style-name="Cell325">
              <text:p text:style-name="P668"><text:span text:style-name="T668_1">Value<text:s/>for<text:s/>Money</text:span></text:p>
            </table:table-cell>
          </table:table-row>
          <table:table-row table:style-name="Row115">
            <table:table-cell table:style-name="Cell326">
              <text:p text:style-name="P669"><text:span text:style-name="T669_1">WRCUP</text:span></text:p>
            </table:table-cell>
            <table:table-cell table:style-name="Cell327">
              <text:p text:style-name="P670"><text:span text:style-name="T670_1">Western<text:s/>Road<text:s/>Corridor<text:s/>Upgrade<text:s/>Project</text:span></text:p>
            </table:table-cell>
          </table:table-row>
          <table:table-row table:style-name="Row116">
            <table:table-cell table:style-name="Cell328">
              <text:p text:style-name="P671"><text:span text:style-name="T671_1">WSESIP</text:span></text:p>
            </table:table-cell>
            <table:table-cell table:style-name="Cell329">
              <text:p text:style-name="P672"><text:span text:style-name="T672_1">Water<text:s/>Supply<text:s/>Expansion<text:s/>and<text:s/>Sewerage<text:s/>Improvement<text:s/>Project</text:span></text:p>
            </table:table-cell>
          </table:table-row>
          <table:table-row table:style-name="Row117">
            <table:table-cell table:style-name="Cell330">
              <text:p text:style-name="P673"><text:span text:style-name="T673_1">WSSDP</text:span></text:p>
            </table:table-cell>
            <table:table-cell table:style-name="Cell331">
              <text:p text:style-name="P674"><text:span text:style-name="T674_1">Water<text:s/>Supply<text:s/>and<text:s/>Wastewater<text:s/>Infrastructure<text:s/>Upgrade</text:span></text:p>
            </table:table-cell>
          </table:table-row>
        </table:table>
        <text:p text:style-name="P675"/>
      </text:section>
      <text:section text:style-name="S2" text:name="S2">
        <text:p text:style-name="P676"/>
        <text:h text:style-name="P677" text:outline-level="2"><text:span text:style-name="T677_1">ANNEX<text:s/>2<text:s/>–<text:s/>Portfolio<text:s/>of<text:s/>Projects<text:s/>by<text:s/>Coun</text:span><text:span text:style-name="T677_2">try,<text:s/>Development<text:s/>Phase<text:s/>and<text:s/>Implementation<text:s/>Status</text:span></text:h>
        <text:p text:style-name="P678"/>
        <table:table table:style-name="Table25">
          <table:table-column table:style-name="Column99"/>
          <table:table-column table:style-name="Column100"/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column table:style-name="Column106"/>
          <table:table-column table:style-name="Column107"/>
          <table:table-column table:style-name="Column108"/>
          <table:table-column table:style-name="Column109"/>
          <table:table-row table:style-name="Row118">
            <table:table-cell table:style-name="Cell332">
              <text:p text:style-name="P679"><text:span text:style-name="T679_1">Country</text:span></text:p>
            </table:table-cell>
            <table:table-cell table:style-name="Cell333">
              <text:p text:style-name="P680"><text:span text:style-name="T680_1">Project<text:s/>Name</text:span></text:p>
            </table:table-cell>
            <table:table-cell table:style-name="Cell334">
              <text:p text:style-name="P681"><text:span text:style-name="T681_1">TA/<text:s/>CAP/<text:s/>CLSD</text:span></text:p>
            </table:table-cell>
            <table:table-cell table:style-name="Cell335">
              <text:p text:style-name="P682"><text:span text:style-name="T682_1">Status<text:s/>12/31/20</text:span></text:p>
            </table:table-cell>
            <table:table-cell table:style-name="Cell336">
              <text:p text:style-name="P683"><text:span text:style-name="T683_1">Status<text:s/></text:span><text:span text:style-name="T683_2"><text:line-break/></text:span><text:span text:style-name="T683_3">12/31/21</text:span></text:p>
            </table:table-cell>
            <table:table-cell table:style-name="Cell337">
              <text:p text:style-name="P684"><text:span text:style-name="T684_1">Status</text:span><text:span text:style-name="T684_2"><text:line-break/>12/31/22</text:span></text:p>
            </table:table-cell>
            <table:table-cell table:style-name="Cell338">
              <text:p text:style-name="P685"><text:span text:style-name="T685_1">Status</text:span><text:span text:style-name="T685_2"><text:line-break/>12/31/23</text:span></text:p>
            </table:table-cell>
            <table:table-cell table:style-name="Cell339">
              <text:p text:style-name="P686"><text:span text:style-name="T686_1">Status</text:span><text:span text:style-name="T686_2"><text:line-break/>6/30/24</text:span></text:p>
            </table:table-cell>
            <table:table-cell table:style-name="Cell340">
              <text:p text:style-name="P687"><text:span text:style-name="T687_1">Status<text:s/>12/31/24</text:span></text:p>
            </table:table-cell>
            <table:table-cell table:style-name="Cell341">
              <text:p text:style-name="P688"><text:span text:style-name="T688_1">Status</text:span></text:p>
              <text:p text:style-name="P689"><text:span text:style-name="T689_1">6/30/25</text:span></text:p>
            </table:table-cell>
            <table:table-cell table:style-name="Cell342">
              <text:p text:style-name="P690"><text:span text:style-name="T690_1">Status</text:span></text:p>
              <text:p text:style-name="P691"><text:span text:style-name="T691_1">12/31/25</text:span></text:p>
            </table:table-cell>
          </table:table-row>
          <table:table-row table:style-name="Row119">
            <table:table-cell table:style-name="Cell343" table:number-rows-spanned="2">
              <text:p text:style-name="P692"><text:span text:style-name="T692_1">Antigua<text:s/>and<text:s/>Barbuda</text:span></text:p>
            </table:table-cell>
            <table:table-cell table:style-name="Cell344">
              <text:p text:style-name="P693"><text:span text:style-name="T693_1">Road<text:s/>Infrastructure<text:s/>Rehabilitation<text:s/>Project<text:s/>(RIRP)</text:span></text:p>
            </table:table-cell>
            <table:table-cell table:style-name="Cell345">
              <text:p text:style-name="P694"><text:span text:style-name="T694_1">CAP</text:span></text:p>
            </table:table-cell>
            <table:table-cell table:style-name="Cell346">
              <text:p text:style-name="P695"/>
            </table:table-cell>
            <table:table-cell table:style-name="Cell347">
              <text:p text:style-name="P696"/>
            </table:table-cell>
            <table:table-cell table:style-name="Cell348">
              <text:p text:style-name="P697"/>
            </table:table-cell>
            <table:table-cell table:style-name="Cell349">
              <text:p text:style-name="P698"/>
            </table:table-cell>
            <table:table-cell table:style-name="Cell350">
              <text:p text:style-name="P699"/>
            </table:table-cell>
            <table:table-cell table:style-name="Cell351">
              <text:p text:style-name="P700"/>
            </table:table-cell>
            <table:table-cell table:style-name="Cell352">
              <text:p text:style-name="P701"/>
            </table:table-cell>
            <table:table-cell table:style-name="Cell353">
              <text:p text:style-name="P702"/>
            </table:table-cell>
          </table:table-row>
          <table:table-row table:style-name="Row120">
            <table:covered-table-cell table:style-name="Cell354">
              <text:p text:style-name="P703"/>
            </table:covered-table-cell>
            <table:table-cell table:style-name="Cell355">
              <text:p text:style-name="P704"><text:span text:style-name="T704_1">Barbuda<text:s/>Energy<text:s/>Resilience<text:s/>Project<text:s/>(BERP)</text:span></text:p>
            </table:table-cell>
            <table:table-cell table:style-name="Cell356">
              <text:p text:style-name="P705"><text:span text:style-name="T705_1">CAP</text:span></text:p>
            </table:table-cell>
            <table:table-cell table:style-name="Cell357">
              <text:p text:style-name="P706"/>
            </table:table-cell>
            <table:table-cell table:style-name="Cell358">
              <text:p text:style-name="P707"/>
            </table:table-cell>
            <table:table-cell table:style-name="Cell359">
              <text:p text:style-name="P708"/>
            </table:table-cell>
            <table:table-cell table:style-name="Cell360">
              <text:p text:style-name="P709"/>
            </table:table-cell>
            <table:table-cell table:style-name="Cell361">
              <text:p text:style-name="P710"/>
            </table:table-cell>
            <table:table-cell table:style-name="Cell362">
              <text:p text:style-name="P711"/>
            </table:table-cell>
            <table:table-cell table:style-name="Cell363">
              <text:p text:style-name="P712"/>
            </table:table-cell>
            <table:table-cell table:style-name="Cell364">
              <text:p text:style-name="P713"/>
            </table:table-cell>
          </table:table-row>
          <table:table-row table:style-name="Row121">
            <table:table-cell table:style-name="Cell365" table:number-rows-spanned="2">
              <text:p text:style-name="P714"><text:span text:style-name="T714_1">Belize</text:span></text:p>
            </table:table-cell>
            <table:table-cell table:style-name="Cell366">
              <text:p text:style-name="P715"><text:span text:style-name="T715_1">Sixth<text:s/>Road<text:s/>(Coastal<text:s/>Highway<text:s/>Upgrading)<text:s/>Project<text:s/>(CHUP)</text:span></text:p>
            </table:table-cell>
            <table:table-cell table:style-name="Cell367">
              <text:p text:style-name="P716"><text:span text:style-name="T716_1">CLSD</text:span></text:p>
            </table:table-cell>
            <table:table-cell table:style-name="Cell368">
              <text:p text:style-name="P717"/>
            </table:table-cell>
            <table:table-cell table:style-name="Cell369">
              <text:p text:style-name="P718"/>
            </table:table-cell>
            <table:table-cell table:style-name="Cell370">
              <text:p text:style-name="P719"/>
            </table:table-cell>
            <table:table-cell table:style-name="Cell371">
              <text:p text:style-name="P720"/>
            </table:table-cell>
            <table:table-cell table:style-name="Cell372">
              <text:p text:style-name="P721"/>
            </table:table-cell>
            <table:table-cell table:style-name="Cell373">
              <text:p text:style-name="P722"/>
            </table:table-cell>
            <table:table-cell table:style-name="Cell374">
              <text:p text:style-name="P723"/>
            </table:table-cell>
            <table:table-cell table:style-name="Cell375">
              <text:p text:style-name="P724"/>
            </table:table-cell>
          </table:table-row>
          <table:table-row table:style-name="Row122">
            <table:covered-table-cell table:style-name="Cell376">
              <text:p text:style-name="P725"/>
            </table:covered-table-cell>
            <table:table-cell table:style-name="Cell377">
              <text:p text:style-name="P726"><text:span text:style-name="T726_1">Phillip<text:s/>Goldson<text:s/>Highway<text:s/>and<text:s/>Remate<text:s/>Bypass<text:s/>Upgrading<text:s/>Project<text:s/>(PGHP)</text:span></text:p>
            </table:table-cell>
            <table:table-cell table:style-name="Cell378">
              <text:p text:style-name="P727"><text:span text:style-name="T727_1">CAP</text:span></text:p>
            </table:table-cell>
            <table:table-cell table:style-name="Cell379">
              <text:p text:style-name="P728"/>
            </table:table-cell>
            <table:table-cell table:style-name="Cell380">
              <text:p text:style-name="P729"/>
            </table:table-cell>
            <table:table-cell table:style-name="Cell381">
              <text:p text:style-name="P730"/>
            </table:table-cell>
            <table:table-cell table:style-name="Cell382">
              <text:p text:style-name="P731"/>
            </table:table-cell>
            <table:table-cell table:style-name="Cell383">
              <text:p text:style-name="P732"/>
            </table:table-cell>
            <table:table-cell table:style-name="Cell384">
              <text:p text:style-name="P733"/>
            </table:table-cell>
            <table:table-cell table:style-name="Cell385">
              <text:p text:style-name="P734"/>
            </table:table-cell>
            <table:table-cell table:style-name="Cell386">
              <text:p text:style-name="P735"/>
            </table:table-cell>
          </table:table-row>
          <table:table-row table:style-name="Row123">
            <table:table-cell table:style-name="Cell387" table:number-rows-spanned="2">
              <text:p text:style-name="P736"><text:span text:style-name="T736_1">Dominica</text:span></text:p>
            </table:table-cell>
            <table:table-cell table:style-name="Cell388">
              <text:p text:style-name="P737"><text:span text:style-name="T737_1">Rehabilitation<text:s/>of<text:s/>Loubiere<text:s/>to<text:s/>Bagatelle<text:s/>Road<text:s/>–<text:s/>Phase<text:s/>I<text:s/>–<text:s/>Loubiere<text:s/>to<text:s/>Grand<text:s/>Bay<text:s/>Road<text:s/>Project<text:s/>(LGBRP)</text:span></text:p>
            </table:table-cell>
            <table:table-cell table:style-name="Cell389">
              <text:p text:style-name="P738"><text:span text:style-name="T738_1">CAP</text:span></text:p>
            </table:table-cell>
            <table:table-cell table:style-name="Cell390">
              <text:p text:style-name="P739"/>
            </table:table-cell>
            <table:table-cell table:style-name="Cell391">
              <text:p text:style-name="P740"/>
            </table:table-cell>
            <table:table-cell table:style-name="Cell392">
              <text:p text:style-name="P741"/>
            </table:table-cell>
            <table:table-cell table:style-name="Cell393">
              <text:p text:style-name="P742"/>
            </table:table-cell>
            <table:table-cell table:style-name="Cell394">
              <text:p text:style-name="P743"/>
            </table:table-cell>
            <table:table-cell table:style-name="Cell395">
              <text:p text:style-name="P744"/>
            </table:table-cell>
            <table:table-cell table:style-name="Cell396">
              <text:p text:style-name="P745"/>
            </table:table-cell>
            <table:table-cell table:style-name="Cell397">
              <text:p text:style-name="P746"/>
            </table:table-cell>
          </table:table-row>
          <table:table-row table:style-name="Row124">
            <table:covered-table-cell table:style-name="Cell398">
              <text:p text:style-name="P747"/>
            </table:covered-table-cell>
            <table:table-cell table:style-name="Cell399">
              <text:p text:style-name="P748"><text:span text:style-name="T748_1">Dominica<text:s/>Water<text:s/>Sector<text:s/>Strategic<text:s/>Development<text:s/>Project<text:s/>(WSSDP)</text:span></text:p>
            </table:table-cell>
            <table:table-cell table:style-name="Cell400">
              <text:p text:style-name="P749"><text:span text:style-name="T749_1">CAP</text:span></text:p>
            </table:table-cell>
            <table:table-cell table:style-name="Cell401">
              <text:p text:style-name="P750"/>
            </table:table-cell>
            <table:table-cell table:style-name="Cell402">
              <text:p text:style-name="P751"/>
            </table:table-cell>
            <table:table-cell table:style-name="Cell403">
              <text:p text:style-name="P752"/>
            </table:table-cell>
            <table:table-cell table:style-name="Cell404">
              <text:p text:style-name="P753"/>
            </table:table-cell>
            <table:table-cell table:style-name="Cell405">
              <text:p text:style-name="P754"/>
            </table:table-cell>
            <table:table-cell table:style-name="Cell406">
              <text:p text:style-name="P755"/>
            </table:table-cell>
            <table:table-cell table:style-name="Cell407">
              <text:p text:style-name="P756"/>
            </table:table-cell>
            <table:table-cell table:style-name="Cell408">
              <text:p text:style-name="P757"/>
            </table:table-cell>
          </table:table-row>
          <table:table-row table:style-name="Row125">
            <table:table-cell table:style-name="Cell409" table:number-rows-spanned="2">
              <text:p text:style-name="P758"><text:span text:style-name="T758_1">Grenada</text:span></text:p>
            </table:table-cell>
            <table:table-cell table:style-name="Cell410">
              <text:p text:style-name="P759"><text:span text:style-name="T759_1">Western<text:s/>Road<text:s/>Corridor<text:s/>Upgrade<text:s/>Project<text:s/>(WRCUP)</text:span></text:p>
            </table:table-cell>
            <table:table-cell table:style-name="Cell411">
              <text:p text:style-name="P760"><text:span text:style-name="T760_1">CLSD</text:span></text:p>
            </table:table-cell>
            <table:table-cell table:style-name="Cell412">
              <text:p text:style-name="P761"/>
            </table:table-cell>
            <table:table-cell table:style-name="Cell413">
              <text:p text:style-name="P762"/>
            </table:table-cell>
            <table:table-cell table:style-name="Cell414">
              <text:p text:style-name="P763"/>
            </table:table-cell>
            <table:table-cell table:style-name="Cell415">
              <text:p text:style-name="P764"/>
            </table:table-cell>
            <table:table-cell table:style-name="Cell416">
              <text:p text:style-name="P765"/>
            </table:table-cell>
            <table:table-cell table:style-name="Cell417">
              <text:p text:style-name="P766"/>
            </table:table-cell>
            <table:table-cell table:style-name="Cell418">
              <text:p text:style-name="P767"/>
            </table:table-cell>
            <table:table-cell table:style-name="Cell419">
              <text:p text:style-name="P768"/>
            </table:table-cell>
          </table:table-row>
          <table:table-row table:style-name="Row126">
            <table:covered-table-cell table:style-name="Cell420">
              <text:p text:style-name="P769"/>
            </table:covered-table-cell>
            <table:table-cell table:style-name="Cell421">
              <text:p text:style-name="P770"><text:span text:style-name="T770_1">Southern<text:s/>St.<text:s/>George<text:s/>Water<text:s/>Supply<text:s/>Expansion<text:s/>Project<text:s/>(WSEP)</text:span></text:p>
            </table:table-cell>
            <table:table-cell table:style-name="Cell422">
              <text:p text:style-name="P771"><text:span text:style-name="T771_1">CAP</text:span></text:p>
            </table:table-cell>
            <table:table-cell table:style-name="Cell423">
              <text:p text:style-name="P772"/>
            </table:table-cell>
            <table:table-cell table:style-name="Cell424">
              <text:p text:style-name="P773"/>
            </table:table-cell>
            <table:table-cell table:style-name="Cell425">
              <text:p text:style-name="P774"/>
            </table:table-cell>
            <table:table-cell table:style-name="Cell426">
              <text:p text:style-name="P775"/>
            </table:table-cell>
            <table:table-cell table:style-name="Cell427">
              <text:p text:style-name="P776"/>
            </table:table-cell>
            <table:table-cell table:style-name="Cell428">
              <text:p text:style-name="P777"/>
            </table:table-cell>
            <table:table-cell table:style-name="Cell429">
              <text:p text:style-name="P778"/>
            </table:table-cell>
            <table:table-cell table:style-name="Cell430">
              <text:p text:style-name="P779"/>
            </table:table-cell>
          </table:table-row>
          <table:table-row table:style-name="Row127">
            <table:table-cell table:style-name="Cell431" table:number-rows-spanned="2">
              <text:p text:style-name="P780"><text:span text:style-name="T780_1">Guyana</text:span></text:p>
            </table:table-cell>
            <table:table-cell table:style-name="Cell432">
              <text:p text:style-name="P781"><text:span text:style-name="T781_1">Coastal<text:s/>and<text:s/>River<text:s/>Infrastructure<text:s/>Rehabilitation<text:s/>Project<text:s/>(CRIRP)</text:span></text:p>
            </table:table-cell>
            <table:table-cell table:style-name="Cell433">
              <text:p text:style-name="P782"><text:span text:style-name="T782_1">CLSD</text:span></text:p>
            </table:table-cell>
            <table:table-cell table:style-name="Cell434">
              <text:p text:style-name="P783"/>
            </table:table-cell>
            <table:table-cell table:style-name="Cell435">
              <text:p text:style-name="P784"/>
            </table:table-cell>
            <table:table-cell table:style-name="Cell436">
              <text:p text:style-name="P785"/>
            </table:table-cell>
            <table:table-cell table:style-name="Cell437">
              <text:p text:style-name="P786"/>
            </table:table-cell>
            <table:table-cell table:style-name="Cell438">
              <text:p text:style-name="P787"/>
            </table:table-cell>
            <table:table-cell table:style-name="Cell439">
              <text:p text:style-name="P788"/>
            </table:table-cell>
            <table:table-cell table:style-name="Cell440">
              <text:p text:style-name="P789"/>
            </table:table-cell>
            <table:table-cell table:style-name="Cell441">
              <text:p text:style-name="P790"/>
            </table:table-cell>
          </table:table-row>
          <table:table-row table:style-name="Row128">
            <table:covered-table-cell table:style-name="Cell442">
              <text:p text:style-name="P791"/>
            </table:covered-table-cell>
            <table:table-cell table:style-name="Cell443">
              <text:p text:style-name="P792"><text:span text:style-name="T792_1">Linden<text:s/>to<text:s/>Mabura<text:s/>Hill<text:s/>Road<text:s/>Upgrade<text:s/>Project<text:s/>(LMHP)</text:span></text:p>
            </table:table-cell>
            <table:table-cell table:style-name="Cell444">
              <text:p text:style-name="P793"><text:span text:style-name="T793_1">CAP</text:span></text:p>
            </table:table-cell>
            <table:table-cell table:style-name="Cell445">
              <text:p text:style-name="P794"/>
            </table:table-cell>
            <table:table-cell table:style-name="Cell446">
              <text:p text:style-name="P795"/>
            </table:table-cell>
            <table:table-cell table:style-name="Cell447">
              <text:p text:style-name="P796"/>
            </table:table-cell>
            <table:table-cell table:style-name="Cell448">
              <text:p text:style-name="P797"/>
            </table:table-cell>
            <table:table-cell table:style-name="Cell449">
              <text:p text:style-name="P798"/>
            </table:table-cell>
            <table:table-cell table:style-name="Cell450">
              <text:p text:style-name="P799"/>
            </table:table-cell>
            <table:table-cell table:style-name="Cell451">
              <text:p text:style-name="P800"/>
            </table:table-cell>
            <table:table-cell table:style-name="Cell452">
              <text:p text:style-name="P801"/>
            </table:table-cell>
          </table:table-row>
          <table:table-row table:style-name="Row129">
            <table:table-cell table:style-name="Cell453" table:number-rows-spanned="2">
              <text:p text:style-name="P802"><text:span text:style-name="T802_1">Jamaica</text:span></text:p>
            </table:table-cell>
            <table:table-cell table:style-name="Cell454">
              <text:p text:style-name="P803"><text:span text:style-name="T803_1">Essex<text:s/>Valley<text:s/>Agriculture<text:s/>Development<text:s/>Project<text:s/>(EVADP)</text:span></text:p>
            </table:table-cell>
            <table:table-cell table:style-name="Cell455">
              <text:p text:style-name="P804"><text:span text:style-name="T804_1">CAP</text:span></text:p>
            </table:table-cell>
            <table:table-cell table:style-name="Cell456">
              <text:p text:style-name="P805"/>
            </table:table-cell>
            <table:table-cell table:style-name="Cell457">
              <text:p text:style-name="P806"/>
            </table:table-cell>
            <table:table-cell table:style-name="Cell458">
              <text:p text:style-name="P807"/>
            </table:table-cell>
            <table:table-cell table:style-name="Cell459">
              <text:p text:style-name="P808"/>
            </table:table-cell>
            <table:table-cell table:style-name="Cell460">
              <text:p text:style-name="P809"/>
            </table:table-cell>
            <table:table-cell table:style-name="Cell461">
              <text:p text:style-name="P810"/>
            </table:table-cell>
            <table:table-cell table:style-name="Cell462">
              <text:p text:style-name="P811"/>
            </table:table-cell>
            <table:table-cell table:style-name="Cell463">
              <text:p text:style-name="P812"/>
            </table:table-cell>
          </table:table-row>
          <table:table-row table:style-name="Row130">
            <table:covered-table-cell table:style-name="Cell464">
              <text:p text:style-name="P813"/>
            </table:covered-table-cell>
            <table:table-cell table:style-name="Cell465">
              <text:p text:style-name="P814"><text:span text:style-name="T814_1">Southern<text:s/>Plains<text:s/>Agricultural<text:s/>Development<text:s/>Project<text:s/>(SPADP)</text:span></text:p>
            </table:table-cell>
            <table:table-cell table:style-name="Cell466">
              <text:p text:style-name="P815"><text:span text:style-name="T815_1">CAP</text:span></text:p>
            </table:table-cell>
            <table:table-cell table:style-name="Cell467">
              <text:p text:style-name="P816"/>
            </table:table-cell>
            <table:table-cell table:style-name="Cell468">
              <text:p text:style-name="P817"/>
            </table:table-cell>
            <table:table-cell table:style-name="Cell469">
              <text:p text:style-name="P818"/>
            </table:table-cell>
            <table:table-cell table:style-name="Cell470">
              <text:p text:style-name="P819"/>
            </table:table-cell>
            <table:table-cell table:style-name="Cell471">
              <text:p text:style-name="P820"/>
            </table:table-cell>
            <table:table-cell table:style-name="Cell472">
              <text:p text:style-name="P821"/>
            </table:table-cell>
            <table:table-cell table:style-name="Cell473">
              <text:p text:style-name="P822"/>
            </table:table-cell>
            <table:table-cell table:style-name="Cell474">
              <text:p text:style-name="P823"/>
            </table:table-cell>
          </table:table-row>
          <table:table-row table:style-name="Row131">
            <table:table-cell table:style-name="Cell475">
              <text:p text:style-name="P824"><text:span text:style-name="T824_1">Montserrat</text:span></text:p>
            </table:table-cell>
            <table:table-cell table:style-name="Cell476">
              <text:p text:style-name="P825"><text:span text:style-name="T825_1">Montserrat<text:s/>Port<text:s/>Development<text:s/>Project<text:s/>(PDP)</text:span></text:p>
            </table:table-cell>
            <table:table-cell table:style-name="Cell477">
              <text:p text:style-name="P826"><text:span text:style-name="T826_1">CAP</text:span></text:p>
            </table:table-cell>
            <table:table-cell table:style-name="Cell478">
              <text:p text:style-name="P827"/>
            </table:table-cell>
            <table:table-cell table:style-name="Cell479">
              <text:p text:style-name="P828"/>
            </table:table-cell>
            <table:table-cell table:style-name="Cell480">
              <text:p text:style-name="P829"/>
            </table:table-cell>
            <table:table-cell table:style-name="Cell481">
              <text:p text:style-name="P830"/>
            </table:table-cell>
            <table:table-cell table:style-name="Cell482">
              <text:p text:style-name="P831"/>
            </table:table-cell>
            <table:table-cell table:style-name="Cell483">
              <text:p text:style-name="P832"/>
            </table:table-cell>
            <table:table-cell table:style-name="Cell484">
              <text:p text:style-name="P833"/>
            </table:table-cell>
            <table:table-cell table:style-name="Cell485">
              <text:p text:style-name="P834"/>
            </table:table-cell>
          </table:table-row>
          <table:table-row table:style-name="Row132">
            <table:table-cell table:style-name="Cell486">
              <text:p text:style-name="P835"><text:span text:style-name="T835_1">Saint<text:s/>Lucia</text:span></text:p>
            </table:table-cell>
            <table:table-cell table:style-name="Cell487">
              <text:p text:style-name="P836"><text:span text:style-name="T836_1">Millennium<text:s/>Highway<text:s/>and<text:s/>West<text:s/>Coast<text:s/>Road<text:s/>Reconstruction</text:span><text:span text:style-name="T836_2"><text:s/></text:span><text:span text:style-name="T836_3">Project</text:span><text:span text:style-name="T836_4"><text:s/></text:span><text:span text:style-name="T836_5">(MHWCRRP)</text:span></text:p>
            </table:table-cell>
            <table:table-cell table:style-name="Cell488">
              <text:p text:style-name="P837"><text:span text:style-name="T837_1">CAP</text:span></text:p>
            </table:table-cell>
            <table:table-cell table:style-name="Cell489">
              <text:p text:style-name="P838"/>
            </table:table-cell>
            <table:table-cell table:style-name="Cell490">
              <text:p text:style-name="P839"/>
            </table:table-cell>
            <table:table-cell table:style-name="Cell491">
              <text:p text:style-name="P840"/>
            </table:table-cell>
            <table:table-cell table:style-name="Cell492">
              <text:p text:style-name="P841"/>
            </table:table-cell>
            <table:table-cell table:style-name="Cell493">
              <text:p text:style-name="P842"/>
            </table:table-cell>
            <table:table-cell table:style-name="Cell494">
              <text:p text:style-name="P843"/>
            </table:table-cell>
            <table:table-cell table:style-name="Cell495">
              <text:p text:style-name="P844"/>
            </table:table-cell>
            <table:table-cell table:style-name="Cell496">
              <text:p text:style-name="P845"/>
            </table:table-cell>
          </table:table-row>
          <table:table-row table:style-name="Row133">
            <table:table-cell table:style-name="Cell497">
              <text:p text:style-name="P846"><text:span text:style-name="T846_1">St.<text:s/>Vincent<text:s/>and<text:s/>the<text:s/>Grenadines</text:span></text:p>
            </table:table-cell>
            <table:table-cell table:style-name="Cell498">
              <text:p text:style-name="P847"><text:span text:style-name="T847_1">Kingstown<text:s/>Port<text:s/>Modernisation<text:s/>Project<text:s/>(KPMP)</text:span></text:p>
            </table:table-cell>
            <table:table-cell table:style-name="Cell499">
              <text:p text:style-name="P848"><text:span text:style-name="T848_1">CAP</text:span></text:p>
            </table:table-cell>
            <table:table-cell table:style-name="Cell500">
              <text:p text:style-name="P849"/>
            </table:table-cell>
            <table:table-cell table:style-name="Cell501">
              <text:p text:style-name="P850"/>
            </table:table-cell>
            <table:table-cell table:style-name="Cell502">
              <text:p text:style-name="P851"/>
            </table:table-cell>
            <table:table-cell table:style-name="Cell503">
              <text:p text:style-name="P852"/>
            </table:table-cell>
            <table:table-cell table:style-name="Cell504">
              <text:p text:style-name="P853"/>
            </table:table-cell>
            <table:table-cell table:style-name="Cell505">
              <text:p text:style-name="P854"/>
            </table:table-cell>
            <table:table-cell table:style-name="Cell506">
              <text:p text:style-name="P855"/>
            </table:table-cell>
            <table:table-cell table:style-name="Cell507">
              <text:p text:style-name="P856"/>
            </table:table-cell>
          </table:table-row>
        </table:table>
      </text:section>
      <text:section text:style-name="S3" text:name="S3">
        <text:p text:style-name="P857"><text:span text:style-name="T857_1">The<text:s/>Red,<text:s/>Amber<text:s/>and<text:s/>Green<text:s/>(RAG)<text:s/>classification<text:s/>is<text:s/>summarised<text:s/>below:</text:span></text:p>
        <table:table table:style-name="Table26">
          <table:table-column table:style-name="Column110"/>
          <table:table-column table:style-name="Column111"/>
          <table:table-row table:style-name="Row134">
            <table:table-cell table:style-name="Cell508">
              <text:p text:style-name="P858"/>
            </table:table-cell>
            <table:table-cell table:style-name="Cell509">
              <text:p text:style-name="P859"><text:span text:style-name="T859_1">Red:</text:span><text:span text:style-name="T859_2"><text:s/>Red<text:s/>status<text:s/>indicates<text:s/>there<text:s/>is<text:s/>a<text:s/>live<text:s/>risk<text:s/>or<text:s/>issue<text:s/>on<text:s/>the<text:s/>project<text:s/>where<text:s/>remedial<text:s/>action<text:s/>is<text:s/>required<text:s/>to<text:s/>bring<text:s/>the<text:s/>project<text:s/>back<text:s/>on<text:s/>track,<text:s/>where<text:s/>practical.<text:s/>Remedial<text:s/>actions<text:s/>have<text:s/>not<text:s/>yet<text:s/>been<text:s/>identified<text:s/>or<text:s/>have<text:s/>not<text:s/>worked<text:s/>to<text:s/>resolve<text:s/>the<text:s/>issue<text:s/>and/or<text:s/>are<text:s/>not<text:s/>yet<text:s/>in<text:s/>progress.<text:s/>The<text:s/>risk<text:s/>or<text:s/>issue<text:s/>has<text:s/>not<text:s/>been<text:s/>addressed.</text:span></text:p>
            </table:table-cell>
          </table:table-row>
          <table:table-row table:style-name="Row135">
            <table:table-cell table:style-name="Cell510">
              <text:p text:style-name="P860"/>
            </table:table-cell>
            <table:table-cell table:style-name="Cell511">
              <text:p text:style-name="P861"><text:span text:style-name="T861_1">Amber</text:span><text:span text:style-name="T861_2">:<text:s/>Amber<text:s/>status<text:s/>indicates<text:s/>there<text:s/>is<text:s/>a<text:s/>live<text:s/>risk<text:s/>or<text:s/>issue<text:s/>on<text:s/>the<text:s/>project,<text:s/>which<text:s/>presents<text:s/>a<text:s/>threat<text:s/>to<text:s/>implementation;<text:s/>however<text:s/>remedial<text:s/>action(s)<text:s/>have<text:s/>been<text:s/>identified<text:s/>and/or<text:s/>are<text:s/>in<text:s/>progress<text:s/>to<text:s/>bring<text:s/>the<text:s/>project<text:s/>on<text:s/>track.<text:s/>The<text:s/>risk<text:s/>or<text:s/>issue<text:s/>is<text:s/>being<text:s/>addressed.</text:span></text:p>
            </table:table-cell>
          </table:table-row>
          <table:table-row table:style-name="Row136">
            <table:table-cell table:style-name="Cell512">
              <text:p text:style-name="P862"/>
            </table:table-cell>
            <table:table-cell table:style-name="Cell513">
              <text:p text:style-name="P863"><text:span text:style-name="T863_1">Green</text:span><text:span text:style-name="T863_2">:<text:s/>Green<text:s/>status<text:s/>indicates<text:s/>there<text:s/>is<text:s/>no<text:s/>live<text:s/>risk<text:s/>or<text:s/>issue<text:s/>on<text:s/>the<text:s/>project<text:s/>which<text:s/>presents<text:s/>a<text:s/>threat<text:s/>to<text:s/>implementation,<text:s/>and<text:s/>no<text:s/>action<text:s/>is<text:s/>currently<text:s/>required.<text:s/>The<text:s/>project<text:s/>is<text:s/>on<text:s/>track<text:s/>for<text:s/>delivery<text:s/>as<text:s/>scheduled<text:s/>and<text:s/>within<text:s/>budget<text:s/>tolerances.</text:span></text:p>
            </table:table-cell>
          </table:table-row>
          <table:table-row table:style-name="Row137">
            <table:table-cell table:style-name="Cell514">
              <text:p text:style-name="P864"/>
            </table:table-cell>
            <table:table-cell table:style-name="Cell515">
              <text:p text:style-name="P865"><text:span text:style-name="T865_1">White</text:span><text:span text:style-name="T865_2">:<text:s/>Only<text:s/>the<text:s/>TA<text:s/>phase<text:s/>was<text:s/>completed<text:s/>and<text:s/>then<text:s/>a<text:s/>decision<text:s/>was<text:s/>made<text:s/>not<text:s/>to<text:s/>proceed<text:s/>with<text:s/>the<text:s/>capital<text:s/>phase<text:s/>due<text:s/>to<text:s/>budget<text:s/>limitations.</text:span></text:p>
            </table:table-cell>
          </table:table-row>
          <table:table-row table:style-name="Row138">
            <table:table-cell table:style-name="Cell516">
              <text:p text:style-name="P866"/>
            </table:table-cell>
            <table:table-cell table:style-name="Cell517">
              <text:p text:style-name="P867"><text:span text:style-name="T867_1">Grey:<text:s/></text:span><text:span text:style-name="T867_2">Grey<text:s/>status<text:s/>indicates<text:s/>that<text:s/>the<text:s/>project<text:s/>has<text:s/>been<text:s/>closed,<text:s/>but<text:s/>there<text:s/>are<text:s/>some<text:s/>lingering<text:s/>issues<text:s/>that<text:s/>remain<text:s/>to<text:s/>be<text:s/>resolved<text:s/>(e.g.,<text:s/>outstanding<text:s/>deliverables<text:s/>or<text:s/>payments)<text:s/>before<text:s/>the<text:s/>project<text:s/>can<text:s/>be<text:s/>considered<text:s/>properly<text:s/>closed.</text:span></text:p>
            </table:table-cell>
          </table:table-row>
        </table:table>
        <text:p text:style-name="P86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Aptos Narrow" svg:font-family="Aptos Narrow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Internet_20_link_20__28_user_29_" style:display-name="Internet link (user)" style:family="text" style:parent-style-name="Default_20_Paragraph_20_Font">
      <style:text-properties fo:color="#0563c1" style:text-underline-style="solid" style:text-underline-color="font-color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S6" style:family="paragraph" style:parent-style-name="No_20_List"/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BVI_20_fnr_20_Char_20_Car1_20_Car_20_Char" style:display-name="BVI fnr Char Car1 Car Char" style:family="paragraph" style:parent-style-name="Normal">
      <style:paragraph-properties fo:text-align="justify" fo:line-height="0.423cm" fo:margin-bottom="0.282cm"/>
      <style:text-properties style:text-position="super 58%" style:font-name="Calibri" fo:font-size="11pt" style:font-name-asian="Calibri" style:font-size-asian="11pt" style:font-name-complex="Arial" style:font-size-complex="11pt"/>
    </style:style>
    <style:style style:name="Default" style:family="paragraph">
      <style:paragraph-properties style:text-autospace="none" fo:line-height="100%" fo:margin-bottom="0cm"/>
      <style:text-properties fo:color="#000000" style:font-name="Aptos" fo:font-size="12pt" style:font-size-asian="12pt" style:font-name-complex="Aptos" style:font-size-complex="12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_20_Spacing" style:display-name="No Spacing" style:family="paragraph">
      <style:paragraph-properties fo:line-height="100%" fo:margin-bottom="0cm"/>
      <style:text-properties fo:font-size="11pt" style:font-size-asian="11pt" style:font-size-complex="11pt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List1Level0" style:family="text" style:parent-style-name="LS6">
      <style:text-properties style:font-name="Symbol"/>
    </style:style>
    <style:style style:name="List1Level1" style:family="text" style:parent-style-name="LS6">
      <style:text-properties style:font-name="Courier New" style:font-name-complex="Courier New"/>
    </style:style>
    <style:style style:name="List1Level2" style:family="text" style:parent-style-name="LS6">
      <style:text-properties style:font-name="Wingdings"/>
    </style:style>
    <style:style style:name="List1Level3" style:family="text" style:parent-style-name="LS6">
      <style:text-properties style:font-name="Symbol"/>
    </style:style>
    <style:style style:name="List1Level4" style:family="text" style:parent-style-name="LS6">
      <style:text-properties style:font-name="Courier New" style:font-name-complex="Courier New"/>
    </style:style>
    <style:style style:name="List1Level5" style:family="text" style:parent-style-name="LS6">
      <style:text-properties style:font-name="Wingdings"/>
    </style:style>
    <style:style style:name="List1Level6" style:family="text" style:parent-style-name="LS6">
      <style:text-properties style:font-name="Symbol"/>
    </style:style>
    <style:style style:name="List1Level7" style:family="text" style:parent-style-name="LS6">
      <style:text-properties style:font-name="Courier New" style:font-name-complex="Courier New"/>
    </style:style>
    <style:style style:name="List1Level8" style:family="text" style:parent-style-name="LS6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Courier New" fo:font-size="10pt" style:font-size-asian="10pt"/>
    </style:style>
    <style:style style:name="List17Level2" style:family="text">
      <style:text-properties style:font-name="Wingdings" fo:font-size="10pt" style:font-size-asian="10pt"/>
    </style:style>
    <style:style style:name="List17Level3" style:family="text">
      <style:text-properties style:font-name="Wingdings" fo:font-size="10pt" style:font-size-asian="10pt"/>
    </style:style>
    <style:style style:name="List17Level4" style:family="text">
      <style:text-properties style:font-name="Wingdings" fo:font-size="10pt" style:font-size-asian="10pt"/>
    </style:style>
    <style:style style:name="List17Level5" style:family="text">
      <style:text-properties style:font-name="Wingdings" fo:font-size="10pt" style:font-size-asian="10pt"/>
    </style:style>
    <style:style style:name="List17Level6" style:family="text">
      <style:text-properties style:font-name="Wingdings" fo:font-size="10pt" style:font-size-asian="10pt"/>
    </style:style>
    <style:style style:name="List17Level7" style:family="text">
      <style:text-properties style:font-name="Wingdings" fo:font-size="10pt" style:font-size-asian="10pt"/>
    </style:style>
    <style:style style:name="List17Level8" style:family="text">
      <style:text-properties style:font-name="Wingdings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54cm" fo:padding-right="0cm" fo:margin-right="2.54cm"/>
    </style:page-layout>
    <style:page-layout style:name="pm2">
      <style:page-layout-properties style:print-orientation="landscape" fo:page-width="29.7cm" fo:page-height="21.001cm" fo:padding-top="0cm" fo:margin-top="2.54cm" fo:padding-bottom="0cm" fo:margin-bottom="2.54cm" fo:padding-left="0cm" fo:margin-left="1.251cm" fo:padding-right="0cm" fo:margin-right="1.251cm"/>
    </style:page-layout>
    <style:page-layout style:name="pm3">
      <style:page-layout-properties style:print-orientation="landscape" fo:page-width="29.7cm" fo:page-height="21.001cm" fo:padding-top="0cm" fo:margin-top="1.249cm" fo:padding-bottom="0cm" fo:margin-bottom="1.249cm" fo:padding-left="0cm" fo:margin-left="1.251cm" fo:padding-right="0cm" fo:margin-right="1.251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MasterPage2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T3_1" style:family="text">
      <style:text-properties fo:font-size="8pt" style:font-size-asian="8pt" style:font-size-complex="8pt"/>
    </style:style>
    <style:style style:name="P4" style:family="paragraph" style:parent-style-name="Footer">
      <style:paragraph-properties fo:text-align="center"/>
      <style:text-properties fo:font-size="8pt" style:font-size-asian="8pt" style:font-size-complex="8pt"/>
    </style:style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Mark Anderson</meta:initial-creator>
    <meta:creation-date>2026-05-26T10:45:00</meta:creation-date>
    <dc:creator>Joanna Burton</dc:creator>
    <dc:date>2026-05-26T10:45:00</dc:date>
    <meta:print-date>2026-03-19T03:51:00</meta:print-date>
    <meta:editing-cycles>2</meta:editing-cycles>
    <meta:editing-duration>PT10M</meta:editing-duration>
    <meta:document-statistic meta:page-count="25" meta:paragraph-count="154" meta:row-count="549" meta:word-count="11575" meta:character-count="77404" meta:non-whitespace-character-count="65983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E24326F29062E647B9AA47D21A1DF2E2</meta:user-defined>
    <meta:user-defined meta:name="docLang">en</meta:user-defined>
    <meta:user-defined meta:name="DocumentIdentifier">S20515733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