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png" manifest:full-path="Pictures/image1.png"/>
  <manifest:file-entry manifest:media-type="image/png" manifest:full-path="Pictures/image2.png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6.1.0 --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ＭＳ 明朝" svg:font-family="ＭＳ 明朝"/>
  </office:font-face-decls>
  <office:automatic-styles>
    <style:style style:name="P1" style:family="paragraph" style:parent-style-name="Normal" style:master-page-name="Standard">
      <style:paragraph-properties style:page-number="1"/>
    </style:style>
    <style:style style:name="T1_1" style:family="text">
      <style:text-properties fo:font-size="14pt" style:font-size-asian="14pt" style:font-name-complex="Arial" fo:font-weight="bold" style:font-weight-asian="bold"/>
    </style:style>
    <style:style style:name="T1_2" style:family="text">
      <style:text-properties fo:font-size="14pt" style:font-size-asian="14pt" style:font-name-complex="Arial" fo:font-weight="bold" style:font-weight-asian="bold"/>
    </style:style>
    <style:style style:name="T1_3" style:family="text">
      <style:text-properties fo:font-size="14pt" style:font-size-asian="14pt" style:font-name-complex="Arial" fo:font-weight="bold" style:font-weight-asian="bold"/>
    </style:style>
    <style:style style:name="T1_4" style:family="text">
      <style:text-properties fo:font-size="14pt" style:font-size-asian="14pt" style:font-name-complex="Arial" fo:font-weight="bold" style:font-weight-asian="bold"/>
    </style:style>
    <style:style style:name="P2" style:family="paragraph" style:parent-style-name="Normal">
      <style:text-properties fo:font-style="italic" style:font-style-asian="italic" style:font-name-complex="Arial"/>
    </style:style>
    <style:style style:name="Table1" style:family="table">
      <style:table-properties table:align="left" style:width="17.791cm" fo:margin-left="0.19cm"/>
    </style:style>
    <style:style style:name="Column1" style:family="table-column">
      <style:table-column-properties style:column-width="9.264cm"/>
    </style:style>
    <style:style style:name="Column2" style:family="table-column">
      <style:table-column-properties style:column-width="4.039cm"/>
    </style:style>
    <style:style style:name="Column3" style:family="table-column">
      <style:table-column-properties style:column-width="4.487cm"/>
    </style:style>
    <style:style style:name="Row1" style:family="table-row">
      <style:table-row-properties style:min-row-height="1.217cm"/>
    </style:style>
    <style:style style:name="Cell1" style:family="table-cell">
      <style:table-cell-properties style:vertical-align="top" fo:border-top="#000000 0.018cm solid" fo:border-bottom="#000000 0.009cm dotted" fo:padding-left="0.19cm" fo:border-left="#000000 0.018cm solid" fo:padding-right="0.19cm" fo:border-right="#000000 0.018cm solid" fo:wrap-option="wrap"/>
    </style:style>
    <style:style style:name="P3" style:family="paragraph" style:parent-style-name="Normal"/>
    <style:style style:name="T3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3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3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T3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style:font-weight-complex="bold"/>
    </style:style>
    <style:style style:name="Row2" style:family="table-row">
      <style:table-row-properties style:min-row-height="0.688cm"/>
    </style:style>
    <style:style style:name="Cell2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4" style:family="paragraph" style:parent-style-name="Normal"/>
    <style:style style:name="T4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4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4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6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4_7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3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5" style:family="paragraph" style:parent-style-name="Normal"/>
    <style:style style:name="T5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4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6" style:family="paragraph" style:parent-style-name="Normal"/>
    <style:style style:name="T6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Row3" style:family="table-row">
      <style:table-row-properties style:min-row-height="0.67cm"/>
    </style:style>
    <style:style style:name="Cell5" style:family="table-cell">
      <style:table-cell-properties style:vertical-align="top" fo:border-top="#000000 0.009cm dotted" fo:border-bottom="#000000 0.009cm dotted" fo:padding-left="0.19cm" fo:border-left="#000000 0.018cm solid" fo:padding-right="0.19cm" fo:border-right="#000000 0.009cm dotted" fo:wrap-option="wrap"/>
    </style:style>
    <style:style style:name="P7" style:family="paragraph" style:parent-style-name="Normal"/>
    <style:style style:name="T7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7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6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09cm dotted" fo:wrap-option="wrap"/>
    </style:style>
    <style:style style:name="P8" style:family="paragraph" style:parent-style-name="Normal"/>
    <style:style style:name="T8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8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 style:font-weight-complex="bold"/>
    </style:style>
    <style:style style:name="T8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Cell7" style:family="table-cell">
      <style:table-cell-properties style:vertical-align="top" fo:border-top="#000000 0.009cm dotted" fo:border-bottom="#000000 0.009cm dotted" fo:padding-left="0.19cm" fo:border-left="#000000 0.009cm dotted" fo:padding-right="0.19cm" fo:border-right="#000000 0.018cm solid" fo:wrap-option="wrap"/>
    </style:style>
    <style:style style:name="P9" style:family="paragraph" style:parent-style-name="Normal"/>
    <style:style style:name="T9_1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T9_2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3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4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T9_5" style:family="text">
      <style:text-properties style:font-name="Arial" fo:font-size="11pt" style:font-size-asian="11pt" style:font-name-complex="Arial" style:font-size-complex="11pt" fo:language="en" fo:language-asian="en" fo:language-complex="ar" fo:country="GB" fo:country-asian="US" fo:country-complex="SA"/>
    </style:style>
    <style:style style:name="P10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P11" style:family="paragraph" style:parent-style-name="Normal"/>
    <style:style style:name="T11_1" style:family="text">
      <style:text-properties fo:font-size="11pt" style:font-size-asian="11pt" style:font-name-complex="Arial" style:font-size-complex="11pt" fo:font-weight="bold" style:font-weight-asian="bold"/>
    </style:style>
    <style:style style:name="P12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2" style:family="table">
      <style:table-properties table:align="left" style:width="17.803cm" fo:margin-left="0.19cm"/>
    </style:style>
    <style:style style:name="Column4" style:family="table-column">
      <style:table-column-properties style:column-width="2.665cm"/>
    </style:style>
    <style:style style:name="Column5" style:family="table-column">
      <style:table-column-properties style:column-width="1.081cm"/>
    </style:style>
    <style:style style:name="Column6" style:family="table-column">
      <style:table-column-properties style:column-width="1.081cm"/>
    </style:style>
    <style:style style:name="Column7" style:family="table-column">
      <style:table-column-properties style:column-width="1.081cm"/>
    </style:style>
    <style:style style:name="Column8" style:family="table-column">
      <style:table-column-properties style:column-width="1.081cm"/>
    </style:style>
    <style:style style:name="Column9" style:family="table-column">
      <style:table-column-properties style:column-width="1.081cm"/>
    </style:style>
    <style:style style:name="Column10" style:family="table-column">
      <style:table-column-properties style:column-width="1.081cm"/>
    </style:style>
    <style:style style:name="Column11" style:family="table-column">
      <style:table-column-properties style:column-width="1.081cm"/>
    </style:style>
    <style:style style:name="Column12" style:family="table-column">
      <style:table-column-properties style:column-width="1.081cm"/>
    </style:style>
    <style:style style:name="Column13" style:family="table-column">
      <style:table-column-properties style:column-width="1.081cm"/>
    </style:style>
    <style:style style:name="Column14" style:family="table-column">
      <style:table-column-properties style:column-width="1.081cm"/>
    </style:style>
    <style:style style:name="Column15" style:family="table-column">
      <style:table-column-properties style:column-width="1.081cm"/>
    </style:style>
    <style:style style:name="Column16" style:family="table-column">
      <style:table-column-properties style:column-width="1.081cm"/>
    </style:style>
    <style:style style:name="Column17" style:family="table-column">
      <style:table-column-properties style:column-width="1.081cm"/>
    </style:style>
    <style:style style:name="Column18" style:family="table-column">
      <style:table-column-properties style:column-width="1.081cm"/>
    </style:style>
    <style:style style:name="Row4" style:family="table-row"/>
    <style:style style:name="Cell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center"/>
    </style:style>
    <style:style style:name="T1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center"/>
    </style:style>
    <style:style style:name="T1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center"/>
    </style:style>
    <style:style style:name="T1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center"/>
    </style:style>
    <style:style style:name="T2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center"/>
    </style:style>
    <style:style style:name="T2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Row5" style:family="table-row"/>
    <style:style style:name="Cell2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/>
    <style:style style:name="T28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2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2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36" style:family="paragraph" style:parent-style-name="Normal">
      <style:paragraph-properties fo:text-align="center"/>
    </style:style>
    <style:style style:name="T3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2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38" style:family="paragraph" style:parent-style-name="Normal">
      <style:paragraph-properties fo:text-align="center"/>
    </style:style>
    <style:style style:name="T3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42" style:family="paragraph" style:parent-style-name="Normal">
      <style:paragraph-properties fo:text-align="center"/>
    </style:style>
    <style:style style:name="T4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44" style:family="paragraph" style:parent-style-name="Normal">
      <style:paragraph-properties fo:text-align="center"/>
    </style:style>
    <style:style style:name="T4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46" style:family="paragraph" style:parent-style-name="Normal">
      <style:paragraph-properties fo:text-align="center"/>
    </style:style>
    <style:style style:name="T4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48" style:family="paragraph" style:parent-style-name="Normal">
      <style:paragraph-properties fo:text-align="center"/>
    </style:style>
    <style:style style:name="T48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50" style:family="paragraph" style:parent-style-name="Normal">
      <style:paragraph-properties fo:text-align="center"/>
    </style:style>
    <style:style style:name="T50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54" style:family="paragraph" style:parent-style-name="Normal">
      <style:paragraph-properties fo:text-align="center"/>
    </style:style>
    <style:style style:name="T54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P56" style:family="paragraph" style:parent-style-name="Normal">
      <style:paragraph-properties fo:text-align="center"/>
    </style:style>
    <style:style style:name="T56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 style:font-weight-complex="bold"/>
    </style:style>
    <style:style style:name="Row6" style:family="table-row">
      <style:table-row-properties style:min-row-height="0.926cm"/>
    </style:style>
    <style:style style:name="Cell3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>
      <style:paragraph-properties fo:margin-top="0.423cm"/>
    </style:style>
    <style:style style:name="T57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 fo:font-weight="bold" style:font-weight-asian="bold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59" style:family="paragraph" style:parent-style-name="Normal">
      <style:paragraph-properties fo:text-align="center"/>
    </style:style>
    <style:style style:name="T5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63" style:family="paragraph" style:parent-style-name="Normal">
      <style:paragraph-properties fo:text-align="center"/>
    </style:style>
    <style:style style:name="T6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65" style:family="paragraph" style:parent-style-name="Normal">
      <style:paragraph-properties fo:text-align="center"/>
    </style:style>
    <style:style style:name="T6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67" style:family="paragraph" style:parent-style-name="Normal">
      <style:paragraph-properties fo:text-align="center"/>
    </style:style>
    <style:style style:name="T6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69" style:family="paragraph" style:parent-style-name="Normal">
      <style:paragraph-properties fo:text-align="center"/>
    </style:style>
    <style:style style:name="T6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71" style:family="paragraph" style:parent-style-name="Normal">
      <style:paragraph-properties fo:text-align="center"/>
    </style:style>
    <style:style style:name="T7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73" style:family="paragraph" style:parent-style-name="Normal">
      <style:paragraph-properties fo:text-align="center"/>
    </style:style>
    <style:style style:name="T7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75" style:family="paragraph" style:parent-style-name="Normal">
      <style:paragraph-properties fo:text-align="center"/>
    </style:style>
    <style:style style:name="T7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77" style:family="paragraph" style:parent-style-name="Normal">
      <style:paragraph-properties fo:text-align="center"/>
    </style:style>
    <style:style style:name="T77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79" style:family="paragraph" style:parent-style-name="Normal">
      <style:paragraph-properties fo:text-align="center"/>
    </style:style>
    <style:style style:name="T79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81" style:family="paragraph" style:parent-style-name="Normal">
      <style:paragraph-properties fo:text-align="center"/>
    </style:style>
    <style:style style:name="T81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83" style:family="paragraph" style:parent-style-name="Normal">
      <style:paragraph-properties fo:text-align="center"/>
    </style:style>
    <style:style style:name="T83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Cell5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paragraph-properties fo:text-align="center"/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Arial" fo:font-size="8pt" style:font-size-asian="8pt" style:font-name-complex="Arial" style:font-size-complex="8pt" fo:language="en" fo:language-asian="en" fo:language-complex="ar" fo:country="GB" fo:country-asian="US" fo:country-complex="SA"/>
    </style:style>
    <style:style style:name="P86" style:family="paragraph" style:parent-style-name="Normal">
      <style:text-properties fo:font-size="11pt" style:font-size-asian="11pt" style:font-name-complex="Arial" style:font-size-complex="11pt" fo:font-weight="bold" style:font-weight-asian="bold"/>
    </style:style>
    <style:style style:name="Table3" style:family="table">
      <style:table-properties table:align="left" style:width="17.791cm" fo:margin-left="0.19cm"/>
    </style:style>
    <style:style style:name="Column19" style:family="table-column">
      <style:table-column-properties style:column-width="5.893cm"/>
    </style:style>
    <style:style style:name="Column20" style:family="table-column">
      <style:table-column-properties style:column-width="11.897cm"/>
    </style:style>
    <style:style style:name="Row7" style:family="table-row"/>
    <style:style style:name="Cell5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align="justify"/>
    </style:style>
    <style:style style:name="T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88_7" style:family="text"/>
    <style:style style:name="T88_8" style:family="text" style:parent-style-name="Internet_20_link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88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8" style:family="table-row">
      <style:table-row-properties style:min-row-height="1.062cm"/>
    </style:style>
    <style:style style:name="Cell5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justify"/>
    </style:style>
    <style:style style:name="T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8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90_5" style:family="text"/>
    <style:style style:name="T90_6" style:family="text" style:parent-style-name="Internet_20_link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T90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91" style:family="paragraph" style:parent-style-name="Normal">
      <style:text-properties fo:font-size="11pt" style:font-size-asian="11pt" style:font-name-complex="Arial" style:font-size-complex="11pt"/>
    </style:style>
    <style:style style:name="P92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92_1" style:family="text">
      <style:text-properties style:font-name-complex="Arial" fo:font-weight="bold" style:font-weight-asian="bold"/>
    </style:style>
    <style:style style:name="P93" style:family="paragraph" style:parent-style-name="Normal">
      <style:text-properties fo:font-size="10pt" style:font-size-asian="10pt" style:font-name-complex="Arial" style:font-size-complex="10pt"/>
    </style:style>
    <style:style style:name="P94" style:family="paragraph" style:parent-style-name="Normal">
      <style:paragraph-properties fo:text-align="justify"/>
    </style:style>
    <style:style style:name="T9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94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5" style:family="paragraph" style:parent-style-name="Normal">
      <style:paragraph-properties fo:text-align="justify"/>
    </style:style>
    <style:style style:name="T95_1" style:family="text">
      <style:text-properties fo:font-size="10pt" style:font-size-asian="10pt" style:font-name-complex="Arial" style:font-size-complex="10pt"/>
    </style:style>
    <style:style style:name="T95_2" style:family="text">
      <style:text-properties fo:font-size="10pt" style:font-size-asian="10pt" style:font-name-complex="Arial" style:font-size-complex="10pt"/>
    </style:style>
    <style:style style:name="T95_3" style:family="text">
      <style:text-properties fo:font-size="10pt" style:font-size-asian="10pt" style:font-name-complex="Arial" style:font-size-complex="10pt"/>
    </style:style>
    <style:style style:name="T95_4" style:family="text">
      <style:text-properties fo:font-size="10pt" style:font-size-asian="10pt" style:font-name-complex="Arial" style:font-size-complex="10pt"/>
    </style:style>
    <style:style style:name="T95_5" style:family="text">
      <style:text-properties fo:font-size="10pt" style:font-size-asian="10pt" style:font-name-complex="Arial" style:font-size-complex="10pt"/>
    </style:style>
    <style:style style:name="T95_6" style:family="text">
      <style:text-properties fo:font-size="10pt" style:font-size-asian="10pt" style:font-name-complex="Arial" style:font-size-complex="10pt"/>
    </style:style>
    <style:style style:name="T95_7" style:family="text">
      <style:text-properties fo:font-size="10pt" style:font-size-asian="10pt" style:font-name-complex="Arial" style:font-size-complex="10pt"/>
    </style:style>
    <style:style style:name="T95_8" style:family="text">
      <style:text-properties fo:font-size="10pt" style:font-size-asian="10pt" style:font-name-complex="Arial" style:font-size-complex="10pt"/>
    </style:style>
    <style:style style:name="T95_9" style:family="text">
      <style:text-properties fo:font-size="10pt" style:font-size-asian="10pt" style:font-name-complex="Arial" style:font-size-complex="10pt"/>
    </style:style>
    <style:style style:name="T95_10" style:family="text">
      <style:text-properties fo:font-size="10pt" style:font-size-asian="10pt" style:font-name-complex="Arial" style:font-size-complex="10pt"/>
    </style:style>
    <style:style style:name="T95_11" style:family="text">
      <style:text-properties fo:font-size="10pt" style:font-size-asian="10pt" style:font-name-complex="Arial" style:font-size-complex="10pt"/>
    </style:style>
    <style:style style:name="T95_12" style:family="text">
      <style:text-properties fo:font-size="10pt" style:font-size-asian="10pt" style:font-name-complex="Arial" style:font-size-complex="10pt"/>
    </style:style>
    <style:style style:name="T95_13" style:family="text">
      <style:text-properties fo:font-size="10pt" style:font-size-asian="10pt" style:font-name-complex="Arial" style:font-size-complex="10pt"/>
    </style:style>
    <style:style style:name="T95_14" style:family="text">
      <style:text-properties fo:font-size="10pt" style:font-size-asian="10pt" style:font-name-complex="Arial" style:font-size-complex="10pt"/>
    </style:style>
    <style:style style:name="T95_15" style:family="text">
      <style:text-properties fo:font-size="10pt" style:font-size-asian="10pt" style:font-name-complex="Arial" style:font-size-complex="10pt"/>
    </style:style>
    <style:style style:name="P9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7" style:family="paragraph" style:parent-style-name="Normal">
      <style:paragraph-properties fo:text-align="justify"/>
    </style:style>
    <style:style style:name="T9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9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fo:font-size="10pt" style:font-size-asian="10pt" style:font-name-complex="Arial" style:font-size-complex="10pt"/>
    </style:style>
    <style:style style:name="T99_2" style:family="text">
      <style:text-properties fo:font-size="10pt" style:font-size-asian="10pt" style:font-name-complex="Arial" style:font-size-complex="10pt"/>
    </style:style>
    <style:style style:name="T99_3" style:family="text">
      <style:text-properties fo:font-size="10pt" style:font-size-asian="10pt" style:font-name-complex="Arial" style:font-size-complex="10pt"/>
    </style:style>
    <style:style style:name="T99_4" style:family="text">
      <style:text-properties fo:font-size="10pt" style:font-size-asian="10pt" style:font-name-complex="Arial" style:font-size-complex="10pt"/>
    </style:style>
    <style:style style:name="T99_5" style:family="text">
      <style:text-properties fo:font-size="10pt" style:font-size-asian="10pt" style:font-name-complex="Arial" style:font-size-complex="10pt"/>
    </style:style>
    <style:style style:name="T99_6" style:family="text">
      <style:text-properties fo:font-size="10pt" style:font-size-asian="10pt" style:font-name-complex="Arial" style:font-size-complex="10pt"/>
    </style:style>
    <style:style style:name="T99_7" style:family="text">
      <style:text-properties fo:font-size="10pt" style:font-size-asian="10pt" style:font-name-complex="Arial" style:font-size-complex="10pt"/>
    </style:style>
    <style:style style:name="T99_8" style:family="text">
      <style:text-properties fo:font-size="10pt" style:font-size-asian="10pt" style:font-name-complex="Arial" style:font-size-complex="10pt"/>
    </style:style>
    <style:style style:name="T99_9" style:family="text">
      <style:text-properties fo:font-size="10pt" style:font-size-asian="10pt" style:font-name-complex="Arial" style:font-size-complex="10pt"/>
    </style:style>
    <style:style style:name="T99_10" style:family="text">
      <style:text-properties fo:font-size="10pt" style:font-size-asian="10pt" style:font-name-complex="Arial" style:font-size-complex="10pt"/>
    </style:style>
    <style:style style:name="T99_11" style:family="text">
      <style:text-properties fo:font-size="10pt" style:font-size-asian="10pt" style:font-name-complex="Arial" style:font-size-complex="10pt"/>
    </style:style>
    <style:style style:name="T99_12" style:family="text">
      <style:text-properties fo:font-size="10pt" style:font-size-asian="10pt" style:font-name-complex="Arial" style:font-size-complex="10pt"/>
    </style:style>
    <style:style style:name="T99_13" style:family="text">
      <style:text-properties fo:font-size="10pt" style:font-size-asian="10pt" style:font-name-complex="Arial" style:font-size-complex="10pt"/>
    </style:style>
    <style:style style:name="T99_14" style:family="text">
      <style:text-properties fo:font-size="10pt" style:font-size-asian="10pt" style:font-name-complex="Arial" style:font-size-complex="10pt"/>
    </style:style>
    <style:style style:name="T99_15" style:family="text">
      <style:text-properties fo:font-size="10pt" style:font-size-asian="10pt" style:font-name-complex="Arial" style:font-size-complex="10pt"/>
    </style:style>
    <style:style style:name="T99_16" style:family="text">
      <style:text-properties fo:font-size="10pt" style:font-size-asian="10pt" style:font-name-complex="Arial" style:font-size-complex="10pt"/>
    </style:style>
    <style:style style:name="T99_17" style:family="text">
      <style:text-properties fo:font-size="10pt" style:font-size-asian="10pt" style:font-name-complex="Arial" style:font-size-complex="10pt"/>
    </style:style>
    <style:style style:name="T99_18" style:family="text">
      <style:text-properties fo:font-size="10pt" style:font-size-asian="10pt" style:font-name-complex="Arial" style:font-size-complex="10pt"/>
    </style:style>
    <style:style style:name="T99_19" style:family="text">
      <style:text-properties fo:font-size="10pt" style:font-size-asian="10pt" style:font-name-complex="Arial" style:font-size-complex="10pt"/>
    </style:style>
    <style:style style:name="T99_20" style:family="text">
      <style:text-properties fo:font-size="10pt" style:font-size-asian="10pt" style:font-name-complex="Arial" style:font-size-complex="10pt"/>
    </style:style>
    <style:style style:name="T99_21" style:family="text">
      <style:text-properties fo:font-size="10pt" style:font-size-asian="10pt" style:font-name-complex="Arial" style:font-size-complex="10pt"/>
    </style:style>
    <style:style style:name="T99_22" style:family="text">
      <style:text-properties fo:font-size="10pt" style:font-size-asian="10pt" style:font-name-complex="Arial" style:font-size-complex="10pt"/>
    </style:style>
    <style:style style:name="T99_23" style:family="text">
      <style:text-properties fo:font-size="10pt" style:font-size-asian="10pt" style:font-name-complex="Arial" style:font-size-complex="10pt"/>
    </style:style>
    <style:style style:name="T99_24" style:family="text">
      <style:text-properties fo:font-size="10pt" style:font-size-asian="10pt" style:font-name-complex="Arial" style:font-size-complex="10pt"/>
    </style:style>
    <style:style style:name="T99_25" style:family="text">
      <style:text-properties fo:font-size="10pt" style:font-size-asian="10pt" style:font-name-complex="Arial" style:font-size-complex="10pt"/>
    </style:style>
    <style:style style:name="T99_26" style:family="text">
      <style:text-properties fo:font-size="10pt" style:font-size-asian="10pt" style:font-name-complex="Arial" style:font-size-complex="10pt"/>
    </style:style>
    <style:style style:name="T99_27" style:family="text">
      <style:text-properties fo:font-size="10pt" style:font-size-asian="10pt" style:font-name-complex="Arial" style:font-size-complex="10pt"/>
    </style:style>
    <style:style style:name="T99_28" style:family="text">
      <style:text-properties fo:font-size="10pt" style:font-size-asian="10pt" style:font-name-complex="Arial" style:font-size-complex="10pt"/>
    </style:style>
    <style:style style:name="T99_29" style:family="text">
      <style:text-properties fo:font-size="10pt" style:font-size-asian="10pt" style:font-name-complex="Arial" style:font-size-complex="10pt"/>
    </style:style>
    <style:style style:name="T99_30" style:family="text">
      <style:text-properties fo:font-size="10pt" style:font-size-asian="10pt" style:font-name-complex="Arial" style:font-size-complex="10pt"/>
    </style:style>
    <style:style style:name="T99_31" style:family="text">
      <style:text-properties fo:font-size="10pt" style:font-size-asian="10pt" style:font-name-complex="Arial" style:font-size-complex="10pt"/>
    </style:style>
    <style:style style:name="T99_32" style:family="text">
      <style:text-properties fo:font-size="10pt" style:font-size-asian="10pt" style:font-name-complex="Arial" style:font-size-complex="10pt"/>
    </style:style>
    <style:style style:name="T99_33" style:family="text">
      <style:text-properties fo:font-size="10pt" style:font-size-asian="10pt" style:font-name-complex="Arial" style:font-size-complex="10pt"/>
    </style:style>
    <style:style style:name="T99_34" style:family="text">
      <style:text-properties fo:font-size="10pt" style:font-size-asian="10pt" style:font-name-complex="Arial" style:font-size-complex="10pt"/>
    </style:style>
    <style:style style:name="T99_35" style:family="text">
      <style:text-properties fo:font-size="10pt" style:font-size-asian="10pt" style:font-name-complex="Arial" style:font-size-complex="10pt"/>
    </style:style>
    <style:style style:name="T99_36" style:family="text">
      <style:text-properties fo:font-size="10pt" style:font-size-asian="10pt" style:font-name-complex="Arial" style:font-size-complex="10pt"/>
    </style:style>
    <style:style style:name="T99_37" style:family="text">
      <style:text-properties fo:font-size="10pt" style:font-size-asian="10pt" style:font-name-complex="Arial" style:font-size-complex="10pt"/>
    </style:style>
    <style:style style:name="T99_38" style:family="text">
      <style:text-properties fo:font-size="10pt" style:font-size-asian="10pt" style:font-name-complex="Arial" style:font-size-complex="10pt"/>
    </style:style>
    <style:style style:name="T99_39" style:family="text">
      <style:text-properties fo:font-size="10pt" style:font-size-asian="10pt" style:font-name-complex="Arial" style:font-size-complex="10pt"/>
    </style:style>
    <style:style style:name="P10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01" style:family="paragraph" style:parent-style-name="Normal">
      <style:paragraph-properties fo:text-align="justify"/>
    </style:style>
    <style:style style:name="T101_1" style:family="text">
      <style:text-properties fo:font-size="10pt" style:font-size-asian="10pt" style:font-name-complex="Arial" style:font-size-complex="10pt"/>
    </style:style>
    <style:style style:name="T101_2" style:family="text">
      <style:text-properties fo:font-size="10pt" style:font-size-asian="10pt" style:font-name-complex="Arial" style:font-size-complex="10pt"/>
    </style:style>
    <style:style style:name="T101_3" style:family="text">
      <style:text-properties fo:font-size="10pt" style:font-size-asian="10pt" style:font-name-complex="Arial" style:font-size-complex="10pt"/>
    </style:style>
    <style:style style:name="T101_4" style:family="text">
      <style:text-properties fo:font-size="10pt" style:font-size-asian="10pt" style:font-name-complex="Arial" style:font-size-complex="10pt"/>
    </style:style>
    <style:style style:name="T101_5" style:family="text">
      <style:text-properties fo:font-size="10pt" style:font-size-asian="10pt" style:font-name-complex="Arial" style:font-size-complex="10pt"/>
    </style:style>
    <style:style style:name="T101_6" style:family="text">
      <style:text-properties fo:font-size="10pt" style:font-size-asian="10pt" style:font-name-complex="Arial" style:font-size-complex="10pt"/>
    </style:style>
    <style:style style:name="T101_7" style:family="text">
      <style:text-properties fo:font-size="10pt" style:font-size-asian="10pt" style:font-name-complex="Arial" style:font-size-complex="10pt"/>
    </style:style>
    <style:style style:name="T101_8" style:family="text">
      <style:text-properties fo:font-size="10pt" style:font-size-asian="10pt" style:font-name-complex="Arial" style:font-size-complex="10pt"/>
    </style:style>
    <style:style style:name="T101_9" style:family="text">
      <style:text-properties fo:font-size="10pt" style:font-size-asian="10pt" style:font-name-complex="Arial" style:font-size-complex="10pt"/>
    </style:style>
    <style:style style:name="T101_10" style:family="text">
      <style:text-properties fo:font-size="10pt" style:font-size-asian="10pt" style:font-name-complex="Arial" style:font-size-complex="10pt"/>
    </style:style>
    <style:style style:name="T101_11" style:family="text">
      <style:text-properties fo:font-size="10pt" style:font-size-asian="10pt" style:font-name-complex="Arial" style:font-size-complex="10pt"/>
    </style:style>
    <style:style style:name="T101_12" style:family="text">
      <style:text-properties fo:font-size="10pt" style:font-size-asian="10pt" style:font-name-complex="Arial" style:font-size-complex="10pt"/>
    </style:style>
    <style:style style:name="T101_13" style:family="text">
      <style:text-properties fo:font-size="10pt" style:font-size-asian="10pt" style:font-name-complex="Arial" style:font-size-complex="10pt"/>
    </style:style>
    <style:style style:name="T101_14" style:family="text">
      <style:text-properties fo:font-size="10pt" style:font-size-asian="10pt" style:font-name-complex="Arial" style:font-size-complex="10pt"/>
    </style:style>
    <style:style style:name="T101_15" style:family="text">
      <style:text-properties fo:font-size="10pt" style:font-size-asian="10pt" style:font-name-complex="Arial" style:font-size-complex="10pt"/>
    </style:style>
    <style:style style:name="T101_16" style:family="text">
      <style:text-properties fo:font-size="10pt" style:font-size-asian="10pt" style:font-name-complex="Arial" style:font-size-complex="10pt"/>
    </style:style>
    <style:style style:name="T101_17" style:family="text">
      <style:text-properties fo:font-size="10pt" style:font-size-asian="10pt" style:font-name-complex="Arial" style:font-size-complex="10pt"/>
    </style:style>
    <style:style style:name="T101_18" style:family="text">
      <style:text-properties fo:font-size="10pt" style:font-size-asian="10pt" style:font-name-complex="Arial" style:font-size-complex="10pt"/>
    </style:style>
    <style:style style:name="T101_19" style:family="text">
      <style:text-properties fo:font-size="10pt" style:font-size-asian="10pt" style:font-name-complex="Arial" style:font-size-complex="10pt"/>
    </style:style>
    <style:style style:name="T101_20" style:family="text">
      <style:text-properties fo:font-size="10pt" style:font-size-asian="10pt" style:font-name-complex="Arial" style:font-size-complex="10pt"/>
    </style:style>
    <style:style style:name="T101_21" style:family="text">
      <style:text-properties fo:font-size="10pt" style:font-size-asian="10pt" style:font-name-complex="Arial" style:font-size-complex="10pt"/>
    </style:style>
    <style:style style:name="T101_22" style:family="text">
      <style:text-properties fo:font-size="10pt" style:font-size-asian="10pt" style:font-name-complex="Arial" style:font-size-complex="10pt"/>
    </style:style>
    <style:style style:name="T101_23" style:family="text">
      <style:text-properties fo:font-size="10pt" style:font-size-asian="10pt" style:font-name-complex="Arial" style:font-size-complex="10pt"/>
    </style:style>
    <style:style style:name="T101_24" style:family="text">
      <style:text-properties fo:font-size="10pt" style:font-size-asian="10pt" style:font-name-complex="Arial" style:font-size-complex="10pt"/>
    </style:style>
    <style:style style:name="T101_25" style:family="text">
      <style:text-properties fo:font-size="10pt" style:font-size-asian="10pt" style:font-name-complex="Arial" style:font-size-complex="10pt"/>
    </style:style>
    <style:style style:name="T101_26" style:family="text">
      <style:text-properties fo:font-size="10pt" style:font-size-asian="10pt" style:font-name-complex="Arial" style:font-size-complex="10pt"/>
    </style:style>
    <style:style style:name="T101_27" style:family="text">
      <style:text-properties fo:font-size="10pt" style:font-size-asian="10pt" style:font-name-complex="Arial" style:font-size-complex="10pt"/>
    </style:style>
    <style:style style:name="T101_28" style:family="text">
      <style:text-properties fo:font-size="10pt" style:font-size-asian="10pt" style:font-name-complex="Arial" style:font-size-complex="10pt"/>
    </style:style>
    <style:style style:name="T101_29" style:family="text">
      <style:text-properties fo:font-size="10pt" style:font-size-asian="10pt" style:font-name-complex="Arial" style:font-size-complex="10pt"/>
    </style:style>
    <style:style style:name="T101_30" style:family="text">
      <style:text-properties fo:font-size="10pt" style:font-size-asian="10pt" style:font-name-complex="Arial" style:font-size-complex="10pt"/>
    </style:style>
    <style:style style:name="T101_31" style:family="text">
      <style:text-properties fo:font-size="10pt" style:font-size-asian="10pt" style:font-name-complex="Arial" style:font-size-complex="10pt"/>
    </style:style>
    <style:style style:name="T101_32" style:family="text">
      <style:text-properties fo:font-size="10pt" style:font-size-asian="10pt" style:font-name-complex="Arial" style:font-size-complex="10pt"/>
    </style:style>
    <style:style style:name="T101_33" style:family="text">
      <style:text-properties fo:font-size="10pt" style:font-size-asian="10pt" style:font-name-complex="Arial" style:font-size-complex="10pt"/>
    </style:style>
    <style:style style:name="T101_34" style:family="text">
      <style:text-properties fo:font-size="10pt" style:font-size-asian="10pt" style:font-name-complex="Arial" style:font-size-complex="10pt"/>
    </style:style>
    <style:style style:name="T101_35" style:family="text">
      <style:text-properties fo:font-size="10pt" style:font-size-asian="10pt" style:font-name-complex="Arial" style:font-size-complex="10pt"/>
    </style:style>
    <style:style style:name="T101_36" style:family="text">
      <style:text-properties fo:font-size="10pt" style:font-size-asian="10pt" style:font-name-complex="Arial" style:font-size-complex="10pt"/>
    </style:style>
    <style:style style:name="P10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03" style:family="paragraph" style:parent-style-name="Normal"/>
    <style:style style:name="T103_1" style:family="text">
      <style:text-properties fo:font-size="10pt" style:font-size-asian="10pt" style:font-name-complex="Arial" style:font-size-complex="10pt"/>
    </style:style>
    <style:style style:name="T103_2" style:family="text">
      <style:text-properties fo:font-size="10pt" style:font-size-asian="10pt" style:font-name-complex="Arial" style:font-size-complex="10pt"/>
    </style:style>
    <style:style style:name="T103_3" style:family="text">
      <style:text-properties fo:font-size="10pt" style:font-size-asian="10pt" style:font-name-complex="Arial" style:font-size-complex="10pt"/>
    </style:style>
    <style:style style:name="T103_4" style:family="text">
      <style:text-properties fo:font-size="10pt" style:font-size-asian="10pt" style:font-name-complex="Arial" style:font-size-complex="10pt"/>
    </style:style>
    <style:style style:name="T103_5" style:family="text">
      <style:text-properties fo:font-size="10pt" style:font-size-asian="10pt" style:font-name-complex="Arial" style:font-size-complex="10pt"/>
    </style:style>
    <style:style style:name="T103_6" style:family="text">
      <style:text-properties fo:font-size="10pt" style:font-size-asian="10pt" style:font-name-complex="Arial" style:font-size-complex="10pt"/>
    </style:style>
    <style:style style:name="T103_7" style:family="text">
      <style:text-properties fo:font-size="10pt" style:font-size-asian="10pt" style:font-name-complex="Arial" style:font-size-complex="10pt"/>
    </style:style>
    <style:style style:name="T103_8" style:family="text">
      <style:text-properties fo:font-size="10pt" style:font-size-asian="10pt" style:font-name-complex="Arial" style:font-size-complex="10pt"/>
    </style:style>
    <style:style style:name="T103_9" style:family="text">
      <style:text-properties fo:font-size="10pt" style:font-size-asian="10pt" style:font-name-complex="Arial" style:font-size-complex="10pt"/>
    </style:style>
    <style:style style:name="T103_10" style:family="text">
      <style:text-properties fo:font-size="10pt" style:font-size-asian="10pt" style:font-name-complex="Arial" style:font-size-complex="10pt"/>
    </style:style>
    <style:style style:name="P104" style:family="paragraph" style:parent-style-name="Normal">
      <style:text-properties fo:font-size="10pt" style:font-size-asian="10pt" style:font-name-complex="Arial" style:font-size-complex="10pt"/>
    </style:style>
    <style:style style:name="P105" style:family="paragraph" style:parent-style-name="Normal"/>
    <style:style style:name="T105_1" style:family="text">
      <style:text-properties fo:font-size="10pt" style:font-size-asian="10pt" style:font-name-complex="Arial" style:font-size-complex="10pt" fo:font-weight="bold" style:font-weight-asian="bold"/>
    </style:style>
    <style:style style:name="T105_2" style:family="text">
      <style:text-properties fo:font-size="10pt" style:font-size-asian="10pt" style:font-name-complex="Arial" style:font-size-complex="10pt"/>
    </style:style>
    <style:style style:name="P106" style:family="paragraph" style:parent-style-name="Normal">
      <style:paragraph-properties fo:text-align="justify"/>
    </style:style>
    <style:style style:name="T106_1" style:family="text">
      <style:text-properties fo:font-size="10pt" style:font-size-asian="10pt" style:font-name-complex="Arial" style:font-size-complex="10pt"/>
    </style:style>
    <style:style style:name="P10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able4" style:family="table">
      <style:table-properties table:align="left" style:width="18.244cm" fo:margin-left="0cm"/>
    </style:style>
    <style:style style:name="Column21" style:family="table-column">
      <style:table-column-properties style:column-width="9.243cm"/>
    </style:style>
    <style:style style:name="Column22" style:family="table-column">
      <style:table-column-properties style:column-width="9.001cm"/>
    </style:style>
    <style:style style:name="Row9" style:family="table-row"/>
    <style:style style:name="Cell5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/>
    <style:style style:name="T1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0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5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0" style:family="table-row">
      <style:table-row-properties style:min-row-height="1.058cm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/>
    <style:style style:name="T11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2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1" style:family="table-row"/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4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2" style:family="table-row">
      <style:table-row-properties style:min-row-height="0.658cm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/>
    <style:style style:name="T1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13" style:family="table-row">
      <style:table-row-properties style:min-row-height="0.968cm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List_20_Paragraph">
      <style:paragraph-properties fo:text-indent="-0.635cm" fo:margin-left="1.27cm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11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11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119" style:family="paragraph" style:parent-style-name="Normal">
      <style:text-properties fo:color="#ff0000" fo:font-size="10pt" style:font-size-asian="10pt" style:font-name-complex="Arial" style:font-size-complex="10pt"/>
    </style:style>
    <style:style style:name="P12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0_1" style:family="text">
      <style:text-properties fo:font-size="10pt" style:font-size-asian="10pt" style:font-name-complex="Arial" style:font-size-complex="10pt" fo:font-weight="bold" style:font-weight-asian="bold"/>
    </style:style>
    <style:style style:name="P121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1_1" style:family="text">
      <style:text-properties fo:font-size="10pt" style:font-size-asian="10pt" style:font-name-complex="Arial" style:font-size-complex="10pt"/>
    </style:style>
    <style:style style:name="T121_2" style:family="text">
      <style:text-properties fo:font-size="10pt" style:font-size-asian="10pt" style:font-name-complex="Arial" style:font-size-complex="10pt"/>
    </style:style>
    <style:style style:name="T121_3" style:family="text">
      <style:text-properties fo:font-size="10pt" style:font-size-asian="10pt" style:font-name-complex="Arial" style:font-size-complex="10pt"/>
    </style:style>
    <style:style style:name="T121_4" style:family="text">
      <style:text-properties fo:font-size="10pt" style:font-size-asian="10pt" style:font-name-complex="Arial" style:font-size-complex="10pt"/>
    </style:style>
    <style:style style:name="T121_5" style:family="text">
      <style:text-properties fo:font-size="10pt" style:font-size-asian="10pt" style:font-name-complex="Arial" style:font-size-complex="10pt"/>
    </style:style>
    <style:style style:name="T121_6" style:family="text">
      <style:text-properties fo:font-size="10pt" style:font-size-asian="10pt" style:font-name-complex="Arial" style:font-size-complex="10pt"/>
    </style:style>
    <style:style style:name="T121_7" style:family="text">
      <style:text-properties fo:font-size="10pt" style:font-size-asian="10pt" style:font-name-complex="Arial" style:font-size-complex="10pt"/>
    </style:style>
    <style:style style:name="T121_8" style:family="text">
      <style:text-properties fo:font-size="10pt" style:font-size-asian="10pt" style:font-name-complex="Arial" style:font-size-complex="10pt"/>
    </style:style>
    <style:style style:name="T121_9" style:family="text">
      <style:text-properties fo:font-size="10pt" style:font-size-asian="10pt" style:font-name-complex="Arial" style:font-size-complex="10pt"/>
    </style:style>
    <style:style style:name="T121_10" style:family="text">
      <style:text-properties fo:font-size="10pt" style:font-size-asian="10pt" style:font-name-complex="Arial" style:font-size-complex="10pt"/>
    </style:style>
    <style:style style:name="P122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23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2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3_2" style:family="text">
      <style:text-properties fo:font-size="10pt" style:font-size-asian="10pt" style:font-name-complex="Arial" style:font-size-complex="10pt"/>
    </style:style>
    <style:style style:name="P124" style:family="paragraph" style:parent-style-name="Normal">
      <style:paragraph-properties fo:text-align="justify"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25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2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5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5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5_4" style:family="text">
      <style:text-properties fo:font-size="10pt" style:font-size-asian="10pt" style:font-name-complex="Arial" style:font-size-complex="10pt"/>
    </style:style>
    <style:style style:name="T125_5" style:family="text">
      <style:text-properties fo:font-size="10pt" style:font-size-asian="10pt" style:font-name-complex="Arial" style:font-size-complex="10pt"/>
    </style:style>
    <style:style style:name="T125_6" style:family="text">
      <style:text-properties fo:font-size="10pt" style:font-size-asian="10pt" style:font-name-complex="Arial" style:font-size-complex="10pt"/>
    </style:style>
    <style:style style:name="T125_7" style:family="text">
      <style:text-properties fo:font-size="10pt" style:font-size-asian="10pt" style:font-name-complex="Arial" style:font-size-complex="10pt"/>
    </style:style>
    <style:style style:name="T125_8" style:family="text">
      <style:text-properties fo:font-size="10pt" style:font-size-asian="10pt" style:font-name-complex="Arial" style:font-size-complex="10pt"/>
    </style:style>
    <style:style style:name="T125_9" style:family="text">
      <style:text-properties fo:font-size="10pt" style:font-size-asian="10pt" style:font-name-complex="Arial" style:font-size-complex="10pt"/>
    </style:style>
    <style:style style:name="T125_10" style:family="text">
      <style:text-properties fo:font-size="10pt" style:font-size-asian="10pt" style:font-name-complex="Arial" style:font-size-complex="10pt"/>
    </style:style>
    <style:style style:name="T125_11" style:family="text">
      <style:text-properties fo:font-size="10pt" style:font-size-asian="10pt" style:font-name-complex="Arial" style:font-size-complex="10pt"/>
    </style:style>
    <style:style style:name="T125_12" style:family="text">
      <style:text-properties fo:font-size="10pt" style:font-size-asian="10pt" style:font-name-complex="Arial" style:font-size-complex="10pt"/>
    </style:style>
    <style:style style:name="T125_13" style:family="text">
      <style:text-properties fo:font-size="10pt" style:font-size-asian="10pt" style:font-name-complex="Arial" style:font-size-complex="10pt"/>
    </style:style>
    <style:style style:name="T125_14" style:family="text">
      <style:text-properties fo:font-size="10pt" style:font-size-asian="10pt" style:font-name-complex="Arial" style:font-size-complex="10pt"/>
    </style:style>
    <style:style style:name="T125_15" style:family="text">
      <style:text-properties fo:font-size="10pt" style:font-size-asian="10pt" style:font-name-complex="Arial" style:font-size-complex="10pt"/>
    </style:style>
    <style:style style:name="T125_16" style:family="text">
      <style:text-properties fo:font-size="10pt" style:font-size-asian="10pt" style:font-name-complex="Arial" style:font-size-complex="10pt"/>
    </style:style>
    <style:style style:name="T125_17" style:family="text">
      <style:text-properties fo:font-size="10pt" style:font-size-asian="10pt" style:font-name-complex="Arial" style:font-size-complex="10pt"/>
    </style:style>
    <style:style style:name="T125_18" style:family="text">
      <style:text-properties fo:font-size="10pt" style:font-size-asian="10pt" style:font-name-complex="Arial" style:font-size-complex="10pt"/>
    </style:style>
    <style:style style:name="T125_19" style:family="text">
      <style:text-properties fo:font-size="10pt" style:font-size-asian="10pt" style:font-name-complex="Arial" style:font-size-complex="10pt"/>
    </style:style>
    <style:style style:name="T125_20" style:family="text">
      <style:text-properties fo:font-size="10pt" style:font-size-asian="10pt" style:font-name-complex="Arial" style:font-size-complex="10pt"/>
    </style:style>
    <style:style style:name="T125_21" style:family="text">
      <style:text-properties fo:font-size="10pt" style:font-size-asian="10pt" style:font-name-complex="Arial" style:font-size-complex="10pt"/>
    </style:style>
    <style:style style:name="P12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27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2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7_2" style:family="text">
      <style:text-properties fo:font-size="10pt" style:font-size-asian="10pt" style:font-name-complex="Arial" style:font-size-complex="10pt"/>
    </style:style>
    <style:style style:name="T127_3" style:family="text">
      <style:text-properties fo:font-size="10pt" style:font-size-asian="10pt" style:font-name-complex="Arial" style:font-size-complex="10pt"/>
    </style:style>
    <style:style style:name="T127_4" style:family="text">
      <style:text-properties fo:font-size="10pt" style:font-size-asian="10pt" style:font-name-complex="Arial" style:font-size-complex="10pt"/>
    </style:style>
    <style:style style:name="T127_5" style:family="text">
      <style:text-properties fo:font-size="10pt" style:font-size-asian="10pt" style:font-name-complex="Arial" style:font-size-complex="10pt"/>
    </style:style>
    <style:style style:name="P128" style:family="paragraph" style:parent-style-name="Normal">
      <style:paragraph-properties fo:margin-left="0.635cm"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P129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2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29_2" style:family="text">
      <style:text-properties fo:font-size="10pt" style:font-size-asian="10pt" style:font-name-complex="Arial" style:font-size-complex="10pt"/>
    </style:style>
    <style:style style:name="T129_3" style:family="text">
      <style:text-properties fo:font-size="10pt" style:font-size-asian="10pt" style:font-name-complex="Arial" style:font-size-complex="10pt"/>
    </style:style>
    <style:style style:name="T129_4" style:family="text">
      <style:text-properties fo:font-size="10pt" style:font-size-asian="10pt" style:font-name-complex="Arial" style:font-size-complex="10pt"/>
    </style:style>
    <style:style style:name="T129_5" style:family="text">
      <style:text-properties fo:font-size="10pt" style:font-size-asian="10pt" style:font-name-complex="Arial" style:font-size-complex="10pt"/>
    </style:style>
    <style:style style:name="T129_6" style:family="text">
      <style:text-properties fo:font-size="10pt" style:font-size-asian="10pt" style:font-name-complex="Arial" style:font-size-complex="10pt"/>
    </style:style>
    <style:style style:name="P130" style:family="paragraph" style:parent-style-name="List_20_Paragraph">
      <style:text-properties fo:font-size="10pt" style:font-size-asian="10pt" style:font-name-complex="Arial" style:font-size-complex="10pt"/>
    </style:style>
    <style:style style:name="P131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3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1_4" style:family="text">
      <style:text-properties fo:font-size="10pt" style:font-size-asian="10pt" style:font-name-complex="Arial" style:font-size-complex="10pt"/>
    </style:style>
    <style:style style:name="T131_5" style:family="text">
      <style:text-properties fo:font-size="10pt" style:font-size-asian="10pt" style:font-name-complex="Arial" style:font-size-complex="10pt"/>
    </style:style>
    <style:style style:name="T131_6" style:family="text">
      <style:text-properties fo:font-size="10pt" style:font-size-asian="10pt" style:font-name-complex="Arial" style:font-size-complex="10pt"/>
    </style:style>
    <style:style style:name="T131_7" style:family="text">
      <style:text-properties fo:font-size="10pt" style:font-size-asian="10pt" style:font-name-complex="Arial" style:font-size-complex="10pt"/>
    </style:style>
    <style:style style:name="P132" style:family="paragraph" style:parent-style-name="List_20_Paragraph">
      <style:text-properties fo:font-size="10pt" style:font-size-asian="10pt" style:font-name-complex="Arial" style:font-size-complex="10pt"/>
    </style:style>
    <style:style style:name="P133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</style:style>
    <style:style style:name="T13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3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34" style:family="paragraph" style:parent-style-name="Normal">
      <style:paragraph-properties fo:margin-left="1.27cm">
        <style:tab-stops>
          <style:tab-stop style:type="left" style:leader-style="none" style:position="10.927cm"/>
          <style:tab-stop style:type="left" style:leader-style="none" style:position="15.478cm"/>
        </style:tab-stops>
      </style:paragraph-properties>
      <style:text-properties fo:font-size="10pt" style:font-size-asian="10pt" style:font-name-complex="Arial" style:font-size-complex="10pt"/>
    </style:style>
    <style:style style:name="P135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35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5_2" style:family="text">
      <style:text-properties fo:font-size="10pt" style:font-size-asian="10pt" style:font-name-complex="Arial" style:font-size-complex="10pt"/>
    </style:style>
    <style:style style:name="T135_3" style:family="text">
      <style:text-properties fo:font-size="10pt" style:font-size-asian="10pt" style:font-name-complex="Arial" style:font-size-complex="10pt"/>
    </style:style>
    <style:style style:name="P136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37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3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7_2" style:family="text">
      <style:text-properties fo:font-size="10pt" style:font-size-asian="10pt" style:font-name-complex="Arial" style:font-size-complex="10pt"/>
    </style:style>
    <style:style style:name="T137_3" style:family="text">
      <style:text-properties fo:font-size="10pt" style:font-size-asian="10pt" style:font-name-complex="Arial" style:font-size-complex="10pt"/>
    </style:style>
    <style:style style:name="P138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39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3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39_2" style:family="text">
      <style:text-properties fo:font-size="10pt" style:font-size-asian="10pt" style:font-name-complex="Arial" style:font-size-complex="10pt"/>
    </style:style>
    <style:style style:name="T139_3" style:family="text">
      <style:text-properties fo:font-size="10pt" style:font-size-asian="10pt" style:font-name-complex="Arial" style:font-size-complex="10pt"/>
    </style:style>
    <style:style style:name="T139_4" style:family="text">
      <style:text-properties fo:font-size="10pt" style:font-size-asian="10pt" style:font-name-complex="Arial" style:font-size-complex="10pt"/>
    </style:style>
    <style:style style:name="T139_5" style:family="text">
      <style:text-properties fo:font-size="10pt" style:font-size-asian="10pt" style:font-name-complex="Arial" style:font-size-complex="10pt"/>
    </style:style>
    <style:style style:name="T139_6" style:family="text">
      <style:text-properties fo:font-size="10pt" style:font-size-asian="10pt" style:font-name-complex="Arial" style:font-size-complex="10pt"/>
    </style:style>
    <style:style style:name="T139_7" style:family="text">
      <style:text-properties fo:font-size="10pt" style:font-size-asian="10pt" style:font-name-complex="Arial" style:font-size-complex="10pt"/>
    </style:style>
    <style:style style:name="T139_8" style:family="text">
      <style:text-properties fo:font-size="10pt" style:font-size-asian="10pt" style:font-name-complex="Arial" style:font-size-complex="10pt"/>
    </style:style>
    <style:style style:name="T139_9" style:family="text">
      <style:text-properties fo:font-size="10pt" style:font-size-asian="10pt" style:font-name-complex="Arial" style:font-size-complex="10pt"/>
    </style:style>
    <style:style style:name="P140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41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4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1_2" style:family="text">
      <style:text-properties fo:font-size="10pt" style:font-size-asian="10pt" style:font-name-complex="Arial" style:font-size-complex="10pt"/>
    </style:style>
    <style:style style:name="T141_3" style:family="text">
      <style:text-properties fo:font-size="10pt" style:font-size-asian="10pt" style:font-name-complex="Arial" style:font-size-complex="10pt"/>
    </style:style>
    <style:style style:name="P142" style:family="paragraph" style:parent-style-name="Normal">
      <style:paragraph-properties>
        <style:tab-stops>
          <style:tab-stop style:type="left" style:leader-style="none" style:position="12.197cm"/>
          <style:tab-stop style:type="left" style:leader-style="none" style:position="16.748cm"/>
        </style:tab-stops>
      </style:paragraph-properties>
      <style:text-properties fo:font-size="10pt" style:font-size-asian="10pt" style:font-name-complex="Arial" style:font-size-complex="10pt"/>
    </style:style>
    <style:style style:name="P143" style:family="paragraph" style:parent-style-name="Normal">
      <style:paragraph-properties>
        <style:tab-stops>
          <style:tab-stop style:type="left" style:leader-style="none" style:position="11.562cm"/>
          <style:tab-stop style:type="left" style:leader-style="none" style:position="16.113cm"/>
        </style:tab-stops>
      </style:paragraph-properties>
      <style:text-properties fo:font-size="10pt" style:font-size-asian="10pt" style:font-name-complex="Arial" style:font-size-complex="10pt"/>
    </style:style>
    <style:style style:name="T14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43_2" style:family="text">
      <style:text-properties fo:font-size="10pt" style:font-size-asian="10pt" style:font-name-complex="Arial" style:font-size-complex="10pt"/>
    </style:style>
    <style:style style:name="T143_3" style:family="text">
      <style:text-properties fo:font-size="10pt" style:font-size-asian="10pt" style:font-name-complex="Arial" style:font-size-complex="10pt"/>
    </style:style>
    <style:style style:name="P144" style:family="paragraph" style:parent-style-name="Normal">
      <style:text-properties fo:color="#0070c0" style:font-name-complex="Arial"/>
    </style:style>
    <style:style style:name="P14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4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5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68" style:family="paragraph" style:parent-style-name="Normal">
      <style:paragraph-properties fo:text-align="justify"/>
    </style:style>
    <style:style style:name="T16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16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16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170" style:family="paragraph" style:parent-style-name="Normal">
      <style:paragraph-properties fo:text-indent="-2.54cm" fo:margin-left="2.54cm"/>
    </style:style>
    <style:style style:name="T170_1" style:family="text">
      <style:text-properties fo:font-size="10pt" style:font-size-asian="10pt" style:font-size-complex="10pt"/>
    </style:style>
    <style:style style:name="T170_2" style:family="text">
      <style:text-properties fo:font-size="10pt" style:font-size-asian="10pt" style:font-size-complex="10pt"/>
    </style:style>
    <style:style style:name="T170_3" style:family="text">
      <style:text-properties fo:font-size="10pt" style:font-size-asian="10pt" style:font-size-complex="10pt"/>
    </style:style>
    <style:style style:name="P171" style:family="paragraph" style:parent-style-name="Normal">
      <style:paragraph-properties fo:text-indent="-2.54cm" fo:margin-left="2.54cm"/>
    </style:style>
    <style:style style:name="T171_1" style:family="text">
      <style:text-properties fo:font-size="10pt" style:font-size-asian="10pt" style:font-size-complex="10pt"/>
    </style:style>
    <style:style style:name="T171_2" style:family="text">
      <style:text-properties fo:font-size="10pt" style:font-size-asian="10pt" style:font-size-complex="10pt"/>
    </style:style>
    <style:style style:name="T171_3" style:family="text">
      <style:text-properties fo:font-size="10pt" style:font-size-asian="10pt" style:font-size-complex="10pt"/>
    </style:style>
    <style:style style:name="P172" style:family="paragraph" style:parent-style-name="Normal">
      <style:paragraph-properties fo:text-indent="-2.54cm" fo:margin-left="2.54cm"/>
    </style:style>
    <style:style style:name="T172_1" style:family="text">
      <style:text-properties fo:font-size="10pt" style:font-size-asian="10pt" style:font-size-complex="10pt"/>
    </style:style>
    <style:style style:name="T172_2" style:family="text">
      <style:text-properties fo:font-size="10pt" style:font-size-asian="10pt" style:font-size-complex="10pt"/>
    </style:style>
    <style:style style:name="T172_3" style:family="text">
      <style:text-properties fo:background-color="#ffffff" fo:font-size="10pt" style:font-size-asian="10pt" style:font-name-complex="Arial" style:font-size-complex="10pt"/>
    </style:style>
    <style:style style:name="P173" style:family="paragraph" style:parent-style-name="Normal"/>
    <style:style style:name="T173_1" style:family="text">
      <style:text-properties fo:font-size="10pt" style:font-size-asian="10pt" style:font-size-complex="10pt"/>
    </style:style>
    <style:style style:name="T173_2" style:family="text">
      <style:text-properties fo:font-size="10pt" style:font-size-asian="10pt" style:font-size-complex="10pt"/>
    </style:style>
    <style:style style:name="T173_3" style:family="text">
      <style:text-properties fo:font-size="10pt" style:font-size-asian="10pt" style:font-size-complex="10pt"/>
    </style:style>
    <style:style style:name="T173_4" style:family="text">
      <style:text-properties fo:font-size="10pt" style:font-size-asian="10pt" style:font-size-complex="10pt"/>
    </style:style>
    <style:style style:name="T173_5" style:family="text">
      <style:text-properties fo:font-size="10pt" style:font-size-asian="10pt" style:font-size-complex="10pt" style:font-weight-complex="bold"/>
    </style:style>
    <style:style style:name="P174" style:family="paragraph" style:parent-style-name="Normal"/>
    <style:style style:name="T174_1" style:family="text">
      <style:text-properties fo:font-size="10pt" style:font-size-asian="10pt" style:font-size-complex="10pt"/>
    </style:style>
    <style:style style:name="T174_2" style:family="text">
      <style:text-properties fo:font-size="10pt" style:font-size-asian="10pt" style:font-size-complex="10pt"/>
    </style:style>
    <style:style style:name="T174_3" style:family="text">
      <style:text-properties fo:font-size="10pt" style:font-size-asian="10pt" style:font-size-complex="10pt"/>
    </style:style>
    <style:style style:name="T174_4" style:family="text">
      <style:text-properties fo:font-size="10pt" style:font-size-asian="10pt" style:font-size-complex="10pt"/>
    </style:style>
    <style:style style:name="T174_5" style:family="text">
      <style:text-properties fo:font-size="10pt" style:font-size-asian="10pt" style:font-name-complex="Arial" style:font-size-complex="10pt" style:font-weight-complex="bold"/>
    </style:style>
    <style:style style:name="P175" style:family="paragraph" style:parent-style-name="Normal">
      <style:paragraph-properties fo:text-align="justify"/>
    </style:style>
    <style:style style:name="T175_1" style:family="text">
      <style:text-properties fo:font-size="10pt" style:font-size-asian="10pt" style:font-name-complex="Arial" style:font-size-complex="10pt"/>
    </style:style>
    <style:style style:name="T175_2" style:family="text">
      <style:text-properties fo:font-size="10pt" style:font-size-asian="10pt" style:font-name-complex="Arial" style:font-size-complex="10pt"/>
    </style:style>
    <style:style style:name="T175_3" style:family="text">
      <style:text-properties fo:font-size="10pt" style:font-size-asian="10pt" style:font-name-complex="Arial" style:font-size-complex="10pt"/>
    </style:style>
    <style:style style:name="T175_4" style:family="text">
      <style:text-properties fo:font-size="10pt" style:font-size-asian="10pt" style:font-name-complex="Arial" style:font-size-complex="10pt"/>
    </style:style>
    <style:style style:name="T175_5" style:family="text">
      <style:text-properties fo:font-size="10pt" style:font-size-asian="10pt" style:font-name-complex="Arial" style:font-size-complex="10pt"/>
    </style:style>
    <style:style style:name="T175_6" style:family="text">
      <style:text-properties fo:font-size="10pt" style:font-size-asian="10pt" style:font-name-complex="Arial" style:font-size-complex="10pt"/>
    </style:style>
    <style:style style:name="P176" style:family="paragraph" style:parent-style-name="Normal"/>
    <style:style style:name="T176_1" style:family="text">
      <style:text-properties fo:font-size="10pt" style:font-size-asian="10pt" style:font-size-complex="10pt"/>
    </style:style>
    <style:style style:name="T176_2" style:family="text">
      <style:text-properties fo:font-size="10pt" style:font-size-asian="10pt" style:font-size-complex="10pt"/>
    </style:style>
    <style:style style:name="T176_3" style:family="text">
      <style:text-properties fo:font-size="10pt" style:font-size-asian="10pt" style:font-size-complex="10pt"/>
    </style:style>
    <style:style style:name="T176_4" style:family="text">
      <style:text-properties fo:font-size="10pt" style:font-size-asian="10pt" style:font-size-complex="10pt"/>
    </style:style>
    <style:style style:name="P177" style:family="paragraph" style:parent-style-name="Normal"/>
    <style:style style:name="T177_1" style:family="text">
      <style:text-properties fo:font-size="10pt" style:font-size-asian="10pt" style:font-name-complex="Arial" style:font-size-complex="10pt"/>
    </style:style>
    <style:style style:name="T177_2" style:family="text">
      <style:text-properties fo:font-size="10pt" style:font-size-asian="10pt" style:font-name-complex="Arial" style:font-size-complex="10pt"/>
    </style:style>
    <style:style style:name="T177_3" style:family="text">
      <style:text-properties fo:font-size="10pt" style:font-size-asian="10pt" style:font-name-complex="Arial" style:font-size-complex="10pt"/>
    </style:style>
    <style:style style:name="T177_4" style:family="text">
      <style:text-properties fo:font-size="10pt" style:font-size-asian="10pt" style:font-name-complex="Arial" style:font-size-complex="10pt"/>
    </style:style>
    <style:style style:name="P178" style:family="paragraph" style:parent-style-name="Normal"/>
    <style:style style:name="T178_1" style:family="text">
      <style:text-properties fo:font-size="10pt" style:font-size-asian="10pt" style:font-size-complex="10pt"/>
    </style:style>
    <style:style style:name="T178_2" style:family="text">
      <style:text-properties fo:font-size="10pt" style:font-size-asian="10pt" style:font-size-complex="10pt"/>
    </style:style>
    <style:style style:name="T178_3" style:family="text">
      <style:text-properties fo:font-size="10pt" style:font-size-asian="10pt" style:font-size-complex="10pt"/>
    </style:style>
    <style:style style:name="T178_4" style:family="text">
      <style:text-properties fo:font-size="10pt" style:font-size-asian="10pt" style:font-size-complex="10pt"/>
    </style:style>
    <style:style style:name="T178_5" style:family="text">
      <style:text-properties fo:font-size="10pt" style:font-size-asian="10pt" style:font-size-complex="10pt"/>
    </style:style>
    <style:style style:name="P179" style:family="paragraph" style:parent-style-name="Normal"/>
    <style:style style:name="T179_1" style:family="text">
      <style:text-properties fo:font-size="10pt" style:font-size-asian="10pt" style:font-size-complex="10pt"/>
    </style:style>
    <style:style style:name="T179_2" style:family="text">
      <style:text-properties fo:font-size="10pt" style:font-size-asian="10pt" style:font-size-complex="10pt"/>
    </style:style>
    <style:style style:name="T179_3" style:family="text">
      <style:text-properties fo:font-size="10pt" style:font-size-asian="10pt" style:font-size-complex="10pt"/>
    </style:style>
    <style:style style:name="T179_4" style:family="text">
      <style:text-properties fo:font-size="10pt" style:font-size-asian="10pt" style:font-size-complex="10pt"/>
    </style:style>
    <style:style style:name="P180" style:family="paragraph" style:parent-style-name="Normal"/>
    <style:style style:name="T180_1" style:family="text">
      <style:text-properties fo:font-size="10pt" style:font-size-asian="10pt" style:font-size-complex="10pt"/>
    </style:style>
    <style:style style:name="T180_2" style:family="text">
      <style:text-properties fo:font-size="10pt" style:font-size-asian="10pt" style:font-size-complex="10pt"/>
    </style:style>
    <style:style style:name="T180_3" style:family="text">
      <style:text-properties fo:font-size="10pt" style:font-size-asian="10pt" style:font-size-complex="10pt"/>
    </style:style>
    <style:style style:name="P181" style:family="paragraph" style:parent-style-name="Normal"/>
    <style:style style:name="T181_1" style:family="text">
      <style:text-properties fo:font-size="10pt" style:font-size-asian="10pt" style:font-size-complex="10pt"/>
    </style:style>
    <style:style style:name="T181_2" style:family="text">
      <style:text-properties fo:font-size="10pt" style:font-size-asian="10pt" style:font-size-complex="10pt"/>
    </style:style>
    <style:style style:name="T181_3" style:family="text">
      <style:text-properties fo:font-size="10pt" style:font-size-asian="10pt" style:font-size-complex="10pt"/>
    </style:style>
    <style:style style:name="T181_4" style:family="text">
      <style:text-properties fo:font-size="10pt" style:font-size-asian="10pt" style:font-size-complex="10pt"/>
    </style:style>
    <style:style style:name="P182" style:family="paragraph" style:parent-style-name="Normal">
      <style:paragraph-properties fo:text-indent="-2.54cm" fo:margin-left="2.54cm"/>
    </style:style>
    <style:style style:name="T182_1" style:family="text">
      <style:text-properties fo:font-size="10pt" style:font-size-asian="10pt" style:font-size-complex="10pt"/>
    </style:style>
    <style:style style:name="T182_2" style:family="text">
      <style:text-properties fo:font-size="10pt" style:font-size-asian="10pt" style:font-size-complex="10pt"/>
    </style:style>
    <style:style style:name="T182_3" style:family="text">
      <style:text-properties fo:font-size="10pt" style:font-size-asian="10pt" style:font-size-complex="10pt"/>
    </style:style>
    <style:style style:name="T182_4" style:family="text">
      <style:text-properties fo:font-size="10pt" style:font-size-asian="10pt" style:font-size-complex="10pt"/>
    </style:style>
    <style:style style:name="T182_5" style:family="text">
      <style:text-properties fo:font-size="10pt" style:font-size-asian="10pt" style:font-size-complex="10pt"/>
    </style:style>
    <style:style style:name="T182_6" style:family="text">
      <style:text-properties fo:font-size="10pt" style:font-size-asian="10pt" style:font-size-complex="10pt"/>
    </style:style>
    <style:style style:name="T182_7" style:family="text">
      <style:text-properties fo:font-size="10pt" style:font-size-asian="10pt" style:font-size-complex="10pt"/>
    </style:style>
    <style:style style:name="P183" style:family="paragraph" style:parent-style-name="Normal"/>
    <style:style style:name="T183_1" style:family="text">
      <style:text-properties fo:font-size="10pt" style:font-size-asian="10pt" style:font-size-complex="10pt"/>
    </style:style>
    <style:style style:name="T183_2" style:family="text">
      <style:text-properties fo:font-size="10pt" style:font-size-asian="10pt" style:font-size-complex="10pt"/>
    </style:style>
    <style:style style:name="T183_3" style:family="text">
      <style:text-properties fo:font-size="10pt" style:font-size-asian="10pt" style:font-size-complex="10pt"/>
    </style:style>
    <style:style style:name="T183_4" style:family="text">
      <style:text-properties fo:font-size="10pt" style:font-size-asian="10pt" style:font-size-complex="10pt"/>
    </style:style>
    <style:style style:name="P184" style:family="paragraph" style:parent-style-name="Normal"/>
    <style:style style:name="T184_1" style:family="text">
      <style:text-properties fo:font-size="10pt" style:font-size-asian="10pt" style:font-size-complex="10pt"/>
    </style:style>
    <style:style style:name="T184_2" style:family="text">
      <style:text-properties fo:font-size="10pt" style:font-size-asian="10pt" style:font-size-complex="10pt"/>
    </style:style>
    <style:style style:name="T184_3" style:family="text">
      <style:text-properties fo:font-size="10pt" style:font-size-asian="10pt" style:font-size-complex="10pt"/>
    </style:style>
    <style:style style:name="T184_4" style:family="text">
      <style:text-properties fo:font-size="10pt" style:font-size-asian="10pt" style:font-size-complex="10pt"/>
    </style:style>
    <style:style style:name="T184_5" style:family="text">
      <style:text-properties fo:font-size="10pt" style:font-size-asian="10pt" style:font-size-complex="10pt"/>
    </style:style>
    <style:style style:name="T184_6" style:family="text">
      <style:text-properties fo:font-size="10pt" style:font-size-asian="10pt" style:font-size-complex="10pt"/>
    </style:style>
    <style:style style:name="T184_7" style:family="text">
      <style:text-properties fo:font-size="10pt" style:font-size-asian="10pt" style:font-size-complex="10pt"/>
    </style:style>
    <style:style style:name="P185" style:family="paragraph" style:parent-style-name="Normal"/>
    <style:style style:name="T185_1" style:family="text">
      <style:text-properties fo:font-size="10pt" style:font-size-asian="10pt" style:font-size-complex="10pt"/>
    </style:style>
    <style:style style:name="T185_2" style:family="text">
      <style:text-properties fo:font-size="10pt" style:font-size-asian="10pt" style:font-size-complex="10pt"/>
    </style:style>
    <style:style style:name="T185_3" style:family="text">
      <style:text-properties fo:font-size="10pt" style:font-size-asian="10pt" style:font-size-complex="10pt"/>
    </style:style>
    <style:style style:name="T185_4" style:family="text">
      <style:text-properties fo:font-size="10pt" style:font-size-asian="10pt" style:font-size-complex="10pt"/>
    </style:style>
    <style:style style:name="P186" style:family="paragraph" style:parent-style-name="Normal"/>
    <style:style style:name="T186_1" style:family="text">
      <style:text-properties fo:font-size="10pt" style:font-size-asian="10pt" style:font-size-complex="10pt"/>
    </style:style>
    <style:style style:name="T186_2" style:family="text">
      <style:text-properties fo:font-size="10pt" style:font-size-asian="10pt" style:font-size-complex="10pt"/>
    </style:style>
    <style:style style:name="T186_3" style:family="text">
      <style:text-properties fo:font-size="10pt" style:font-size-asian="10pt" style:font-size-complex="10pt"/>
    </style:style>
    <style:style style:name="T186_4" style:family="text">
      <style:text-properties fo:font-size="10pt" style:font-size-asian="10pt" style:font-size-complex="10pt"/>
    </style:style>
    <style:style style:name="P187" style:family="paragraph" style:parent-style-name="Normal"/>
    <style:style style:name="T187_1" style:family="text">
      <style:text-properties fo:font-size="10pt" style:font-size-asian="10pt" style:font-size-complex="10pt"/>
    </style:style>
    <style:style style:name="T187_2" style:family="text">
      <style:text-properties fo:font-size="10pt" style:font-size-asian="10pt" style:font-size-complex="10pt"/>
    </style:style>
    <style:style style:name="T187_3" style:family="text">
      <style:text-properties fo:font-size="10pt" style:font-size-asian="10pt" style:font-size-complex="10pt"/>
    </style:style>
    <style:style style:name="T187_4" style:family="text">
      <style:text-properties fo:font-size="10pt" style:font-size-asian="10pt" style:font-size-complex="10pt"/>
    </style:style>
    <style:style style:name="P188" style:family="paragraph" style:parent-style-name="Normal"/>
    <style:style style:name="T188_1" style:family="text">
      <style:text-properties fo:font-size="10pt" style:font-size-asian="10pt" style:font-size-complex="10pt"/>
    </style:style>
    <style:style style:name="T188_2" style:family="text">
      <style:text-properties fo:font-size="10pt" style:font-size-asian="10pt" style:font-size-complex="10pt"/>
    </style:style>
    <style:style style:name="T188_3" style:family="text">
      <style:text-properties fo:font-size="10pt" style:font-size-asian="10pt" style:font-size-complex="10pt"/>
    </style:style>
    <style:style style:name="T188_4" style:family="text">
      <style:text-properties fo:font-size="10pt" style:font-size-asian="10pt" style:font-size-complex="10pt"/>
    </style:style>
    <style:style style:name="P189" style:family="paragraph" style:parent-style-name="Normal"/>
    <style:style style:name="T189_1" style:family="text">
      <style:text-properties fo:font-size="10pt" style:font-size-asian="10pt" style:font-size-complex="10pt"/>
    </style:style>
    <style:style style:name="T189_2" style:family="text">
      <style:text-properties fo:font-size="10pt" style:font-size-asian="10pt" style:font-size-complex="10pt"/>
    </style:style>
    <style:style style:name="T189_3" style:family="text">
      <style:text-properties fo:font-size="10pt" style:font-size-asian="10pt" style:font-size-complex="10pt"/>
    </style:style>
    <style:style style:name="T189_4" style:family="text">
      <style:text-properties fo:font-size="10pt" style:font-size-asian="10pt" style:font-size-complex="10pt"/>
    </style:style>
    <style:style style:name="T189_5" style:family="text">
      <style:text-properties fo:font-size="10pt" style:font-size-asian="10pt" style:font-size-complex="10pt"/>
    </style:style>
    <style:style style:name="T189_6" style:family="text">
      <style:text-properties fo:font-size="10pt" style:font-size-asian="10pt" style:font-size-complex="10pt"/>
    </style:style>
    <style:style style:name="T189_7" style:family="text">
      <style:text-properties fo:font-size="10pt" style:font-size-asian="10pt" style:font-size-complex="10pt"/>
    </style:style>
    <style:style style:name="T189_8" style:family="text">
      <style:text-properties fo:font-size="10pt" style:font-size-asian="10pt" style:font-size-complex="10pt"/>
    </style:style>
    <style:style style:name="P190" style:family="paragraph" style:parent-style-name="Normal"/>
    <style:style style:name="T190_1" style:family="text">
      <style:text-properties fo:font-size="10pt" style:font-size-asian="10pt" style:font-size-complex="10pt"/>
    </style:style>
    <style:style style:name="T190_2" style:family="text">
      <style:text-properties fo:font-size="10pt" style:font-size-asian="10pt" style:font-size-complex="10pt"/>
    </style:style>
    <style:style style:name="T190_3" style:family="text">
      <style:text-properties fo:font-size="10pt" style:font-size-asian="10pt" style:font-size-complex="10pt"/>
    </style:style>
    <style:style style:name="T190_4" style:family="text">
      <style:text-properties fo:font-size="10pt" style:font-size-asian="10pt" style:font-size-complex="10pt"/>
    </style:style>
    <style:style style:name="P191" style:family="paragraph" style:parent-style-name="Normal"/>
    <style:style style:name="T191_1" style:family="text">
      <style:text-properties fo:font-size="10pt" style:font-size-asian="10pt" style:font-size-complex="10pt"/>
    </style:style>
    <style:style style:name="T191_2" style:family="text">
      <style:text-properties fo:font-size="10pt" style:font-size-asian="10pt" style:font-size-complex="10pt"/>
    </style:style>
    <style:style style:name="T191_3" style:family="text">
      <style:text-properties fo:font-size="10pt" style:font-size-asian="10pt" style:font-size-complex="10pt"/>
    </style:style>
    <style:style style:name="T191_4" style:family="text">
      <style:text-properties fo:font-size="10pt" style:font-size-asian="10pt" style:font-size-complex="10pt"/>
    </style:style>
    <style:style style:name="P192" style:family="paragraph" style:parent-style-name="Normal"/>
    <style:style style:name="T192_1" style:family="text">
      <style:text-properties fo:font-size="10pt" style:font-size-asian="10pt" style:font-size-complex="10pt"/>
    </style:style>
    <style:style style:name="T192_2" style:family="text">
      <style:text-properties fo:font-size="10pt" style:font-size-asian="10pt" style:font-size-complex="10pt"/>
    </style:style>
    <style:style style:name="T192_3" style:family="text">
      <style:text-properties fo:font-size="10pt" style:font-size-asian="10pt" style:font-size-complex="10pt"/>
    </style:style>
    <style:style style:name="T192_4" style:family="text">
      <style:text-properties fo:font-size="10pt" style:font-size-asian="10pt" style:font-size-complex="10pt"/>
    </style:style>
    <style:style style:name="T192_5" style:family="text">
      <style:text-properties fo:font-size="10pt" style:font-size-asian="10pt" style:font-size-complex="10pt"/>
    </style:style>
    <style:style style:name="T192_6" style:family="text">
      <style:text-properties fo:font-size="10pt" style:font-size-asian="10pt" style:font-size-complex="10pt"/>
    </style:style>
    <style:style style:name="P193" style:family="paragraph" style:parent-style-name="Normal"/>
    <style:style style:name="T193_1" style:family="text">
      <style:text-properties fo:font-size="10pt" style:font-size-asian="10pt" style:font-size-complex="10pt"/>
    </style:style>
    <style:style style:name="T193_2" style:family="text">
      <style:text-properties fo:font-size="10pt" style:font-size-asian="10pt" style:font-size-complex="10pt"/>
    </style:style>
    <style:style style:name="T193_3" style:family="text">
      <style:text-properties fo:font-size="10pt" style:font-size-asian="10pt" style:font-size-complex="10pt"/>
    </style:style>
    <style:style style:name="T193_4" style:family="text">
      <style:text-properties fo:font-size="10pt" style:font-size-asian="10pt" style:font-size-complex="10pt"/>
    </style:style>
    <style:style style:name="T193_5" style:family="text">
      <style:text-properties fo:font-size="10pt" style:font-size-asian="10pt" style:font-size-complex="10pt"/>
    </style:style>
    <style:style style:name="T193_6" style:family="text">
      <style:text-properties fo:font-size="10pt" style:font-size-asian="10pt" style:font-size-complex="10pt"/>
    </style:style>
    <style:style style:name="P194" style:family="paragraph" style:parent-style-name="Normal"/>
    <style:style style:name="T194_1" style:family="text">
      <style:text-properties fo:font-size="10pt" style:font-size-asian="10pt" style:font-size-complex="10pt"/>
    </style:style>
    <style:style style:name="T194_2" style:family="text">
      <style:text-properties fo:font-size="10pt" style:font-size-asian="10pt" style:font-size-complex="10pt"/>
    </style:style>
    <style:style style:name="T194_3" style:family="text">
      <style:text-properties fo:font-size="10pt" style:font-size-asian="10pt" style:font-size-complex="10pt"/>
    </style:style>
    <style:style style:name="T194_4" style:family="text">
      <style:text-properties fo:font-size="10pt" style:font-size-asian="10pt" style:font-size-complex="10pt"/>
    </style:style>
    <style:style style:name="T194_5" style:family="text">
      <style:text-properties fo:font-size="10pt" style:font-size-asian="10pt" style:font-size-complex="10pt"/>
    </style:style>
    <style:style style:name="P195" style:family="paragraph" style:parent-style-name="Normal"/>
    <style:style style:name="T195_1" style:family="text">
      <style:text-properties fo:font-size="10pt" style:font-size-asian="10pt" style:font-size-complex="10pt"/>
    </style:style>
    <style:style style:name="T195_2" style:family="text">
      <style:text-properties fo:font-size="10pt" style:font-size-asian="10pt" style:font-size-complex="10pt"/>
    </style:style>
    <style:style style:name="T195_3" style:family="text">
      <style:text-properties fo:font-size="10pt" style:font-size-asian="10pt" style:font-size-complex="10pt"/>
    </style:style>
    <style:style style:name="T195_4" style:family="text">
      <style:text-properties fo:font-size="10pt" style:font-size-asian="10pt" style:font-size-complex="10pt"/>
    </style:style>
    <style:style style:name="P196" style:family="paragraph" style:parent-style-name="Normal"/>
    <style:style style:name="T196_1" style:family="text">
      <style:text-properties fo:font-size="10pt" style:font-size-asian="10pt" style:font-size-complex="10pt"/>
    </style:style>
    <style:style style:name="T196_2" style:family="text">
      <style:text-properties fo:font-size="10pt" style:font-size-asian="10pt" style:font-size-complex="10pt"/>
    </style:style>
    <style:style style:name="T196_3" style:family="text">
      <style:text-properties fo:font-size="10pt" style:font-size-asian="10pt" style:font-size-complex="10pt"/>
    </style:style>
    <style:style style:name="T196_4" style:family="text">
      <style:text-properties fo:font-size="10pt" style:font-size-asian="10pt" style:font-size-complex="10pt"/>
    </style:style>
    <style:style style:name="P197" style:family="paragraph" style:parent-style-name="Normal"/>
    <style:style style:name="T197_1" style:family="text">
      <style:text-properties fo:font-size="10pt" style:font-size-asian="10pt" style:font-size-complex="10pt"/>
    </style:style>
    <style:style style:name="T197_2" style:family="text">
      <style:text-properties fo:font-size="10pt" style:font-size-asian="10pt" style:font-size-complex="10pt"/>
    </style:style>
    <style:style style:name="T197_3" style:family="text">
      <style:text-properties fo:font-size="10pt" style:font-size-asian="10pt" style:font-size-complex="10pt"/>
    </style:style>
    <style:style style:name="T197_4" style:family="text">
      <style:text-properties fo:font-size="10pt" style:font-size-asian="10pt" style:font-size-complex="10pt"/>
    </style:style>
    <style:style style:name="T197_5" style:family="text">
      <style:text-properties fo:font-size="10pt" style:font-size-asian="10pt" style:font-size-complex="10pt"/>
    </style:style>
    <style:style style:name="P198" style:family="paragraph" style:parent-style-name="Normal"/>
    <style:style style:name="T198_1" style:family="text">
      <style:text-properties fo:font-size="10pt" style:font-size-asian="10pt" style:font-size-complex="10pt"/>
    </style:style>
    <style:style style:name="T198_2" style:family="text">
      <style:text-properties fo:font-size="10pt" style:font-size-asian="10pt" style:font-size-complex="10pt"/>
    </style:style>
    <style:style style:name="T198_3" style:family="text">
      <style:text-properties fo:font-size="10pt" style:font-size-asian="10pt" style:font-size-complex="10pt"/>
    </style:style>
    <style:style style:name="T198_4" style:family="text">
      <style:text-properties fo:font-size="10pt" style:font-size-asian="10pt" style:font-size-complex="10pt"/>
    </style:style>
    <style:style style:name="T198_5" style:family="text">
      <style:text-properties fo:font-size="10pt" style:font-size-asian="10pt" style:font-size-complex="10pt"/>
    </style:style>
    <style:style style:name="P199" style:family="paragraph" style:parent-style-name="Normal"/>
    <style:style style:name="T199_1" style:family="text">
      <style:text-properties fo:font-size="10pt" style:font-size-asian="10pt" style:font-size-complex="10pt"/>
    </style:style>
    <style:style style:name="T199_2" style:family="text">
      <style:text-properties fo:font-size="10pt" style:font-size-asian="10pt" style:font-size-complex="10pt"/>
    </style:style>
    <style:style style:name="T199_3" style:family="text">
      <style:text-properties fo:font-size="10pt" style:font-size-asian="10pt" style:font-size-complex="10pt"/>
    </style:style>
    <style:style style:name="T199_4" style:family="text">
      <style:text-properties fo:font-size="10pt" style:font-size-asian="10pt" style:font-size-complex="10pt"/>
    </style:style>
    <style:style style:name="T199_5" style:family="text">
      <style:text-properties fo:font-size="10pt" style:font-size-asian="10pt" style:font-size-complex="10pt"/>
    </style:style>
    <style:style style:name="P200" style:family="paragraph" style:parent-style-name="Normal"/>
    <style:style style:name="T200_1" style:family="text">
      <style:text-properties fo:font-size="10pt" style:font-size-asian="10pt" style:font-size-complex="10pt"/>
    </style:style>
    <style:style style:name="T200_2" style:family="text">
      <style:text-properties fo:font-size="10pt" style:font-size-asian="10pt" style:font-size-complex="10pt"/>
    </style:style>
    <style:style style:name="T200_3" style:family="text">
      <style:text-properties fo:font-size="10pt" style:font-size-asian="10pt" style:font-size-complex="10pt"/>
    </style:style>
    <style:style style:name="T200_4" style:family="text">
      <style:text-properties fo:font-size="10pt" style:font-size-asian="10pt" style:font-size-complex="10pt"/>
    </style:style>
    <style:style style:name="P201" style:family="paragraph" style:parent-style-name="Normal"/>
    <style:style style:name="T201_1" style:family="text">
      <style:text-properties fo:font-size="10pt" style:font-size-asian="10pt" style:font-size-complex="10pt"/>
    </style:style>
    <style:style style:name="T201_2" style:family="text">
      <style:text-properties fo:font-size="10pt" style:font-size-asian="10pt" style:font-size-complex="10pt"/>
    </style:style>
    <style:style style:name="T201_3" style:family="text">
      <style:text-properties fo:font-size="10pt" style:font-size-asian="10pt" style:font-size-complex="10pt"/>
    </style:style>
    <style:style style:name="T201_4" style:family="text">
      <style:text-properties fo:font-size="10pt" style:font-size-asian="10pt" style:font-size-complex="10pt"/>
    </style:style>
    <style:style style:name="T201_5" style:family="text">
      <style:text-properties style:font-style-complex="italic" fo:font-size="10pt" style:font-size-asian="10pt" style:font-name-complex="Arial" style:font-size-complex="10pt" style:font-weight-complex="bold"/>
    </style:style>
    <style:style style:name="P202" style:family="paragraph" style:parent-style-name="Normal"/>
    <style:style style:name="T202_1" style:family="text">
      <style:text-properties fo:font-size="10pt" style:font-size-asian="10pt" style:font-size-complex="10pt"/>
    </style:style>
    <style:style style:name="T202_2" style:family="text">
      <style:text-properties fo:font-size="10pt" style:font-size-asian="10pt" style:font-size-complex="10pt"/>
    </style:style>
    <style:style style:name="T202_3" style:family="text">
      <style:text-properties fo:font-size="10pt" style:font-size-asian="10pt" style:font-size-complex="10pt"/>
    </style:style>
    <style:style style:name="T202_4" style:family="text">
      <style:text-properties fo:font-size="10pt" style:font-size-asian="10pt" style:font-size-complex="10pt"/>
    </style:style>
    <style:style style:name="P203" style:family="paragraph" style:parent-style-name="Normal"/>
    <style:style style:name="T203_1" style:family="text">
      <style:text-properties fo:font-size="10pt" style:font-size-asian="10pt" style:font-size-complex="10pt"/>
    </style:style>
    <style:style style:name="T203_2" style:family="text">
      <style:text-properties fo:font-size="10pt" style:font-size-asian="10pt" style:font-size-complex="10pt"/>
    </style:style>
    <style:style style:name="T203_3" style:family="text">
      <style:text-properties fo:font-size="10pt" style:font-size-asian="10pt" style:font-size-complex="10pt"/>
    </style:style>
    <style:style style:name="T203_4" style:family="text">
      <style:text-properties fo:font-size="10pt" style:font-size-asian="10pt" style:font-size-complex="10pt"/>
    </style:style>
    <style:style style:name="P204" style:family="paragraph" style:parent-style-name="Normal"/>
    <style:style style:name="T204_1" style:family="text">
      <style:text-properties fo:font-size="10pt" style:font-size-asian="10pt" style:font-size-complex="10pt"/>
    </style:style>
    <style:style style:name="T204_2" style:family="text">
      <style:text-properties fo:font-size="10pt" style:font-size-asian="10pt" style:font-size-complex="10pt"/>
    </style:style>
    <style:style style:name="T204_3" style:family="text">
      <style:text-properties fo:font-size="10pt" style:font-size-asian="10pt" style:font-size-complex="10pt"/>
    </style:style>
    <style:style style:name="T204_4" style:family="text">
      <style:text-properties fo:font-size="10pt" style:font-size-asian="10pt" style:font-size-complex="10pt"/>
    </style:style>
    <style:style style:name="T204_5" style:family="text">
      <style:text-properties fo:font-size="10pt" style:font-size-asian="10pt" style:font-size-complex="10pt"/>
    </style:style>
    <style:style style:name="P205" style:family="paragraph" style:parent-style-name="Normal"/>
    <style:style style:name="T205_1" style:family="text">
      <style:text-properties fo:font-size="10pt" style:font-size-asian="10pt" style:font-size-complex="10pt"/>
    </style:style>
    <style:style style:name="T205_2" style:family="text">
      <style:text-properties fo:font-size="10pt" style:font-size-asian="10pt" style:font-size-complex="10pt"/>
    </style:style>
    <style:style style:name="T205_3" style:family="text">
      <style:text-properties fo:font-size="10pt" style:font-size-asian="10pt" style:font-size-complex="10pt"/>
    </style:style>
    <style:style style:name="T205_4" style:family="text">
      <style:text-properties fo:font-size="10pt" style:font-size-asian="10pt" style:font-size-complex="10pt"/>
    </style:style>
    <style:style style:name="T205_5" style:family="text">
      <style:text-properties fo:font-size="10pt" style:font-size-asian="10pt" style:font-size-complex="10pt"/>
    </style:style>
    <style:style style:name="P206" style:family="paragraph" style:parent-style-name="Heading_20_2">
      <style:paragraph-properties fo:break-before="page"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/>
    </style:style>
    <style:style style:name="T206_1" style:family="text">
      <style:text-properties fo:font-style="normal" style:font-style-asian="normal" fo:font-size="12pt" style:font-size-asian="12pt" style:font-size-complex="12pt"/>
    </style:style>
    <style:style style:name="P207" style:family="paragraph" style:parent-style-name="Normal">
      <style:text-properties fo:color="#ffffff" fo:font-size="10pt" style:font-size-asian="10pt" style:font-name-complex="Arial" style:font-size-complex="10pt" fo:font-weight="bold" style:font-weight-asian="bold"/>
    </style:style>
    <style:style style:name="Table5" style:family="table">
      <style:table-properties table:align="left" style:width="17.791cm" fo:margin-left="0.19cm"/>
    </style:style>
    <style:style style:name="Column23" style:family="table-column">
      <style:table-column-properties style:column-width="2.482cm"/>
    </style:style>
    <style:style style:name="Column24" style:family="table-column">
      <style:table-column-properties style:column-width="7.077cm"/>
    </style:style>
    <style:style style:name="Column25" style:family="table-column">
      <style:table-column-properties style:column-width="8.232cm"/>
    </style:style>
    <style:style style:name="Row14" style:family="table-row">
      <style:table-row-properties style:min-row-height="0.644cm"/>
    </style:style>
    <style:style style:name="Cell67" style:family="table-cell">
      <style:table-cell-properties fo:background-color="#ffffff" style:vertical-align="middle" fo:border-bottom="#000000 0.018cm solid" fo:padding-left="0.19cm" fo:padding-right="0.19cm" fo:border-right="#000000 0.035cm solid" fo:wrap-option="wrap"/>
    </style:style>
    <style:style style:name="P208" style:family="paragraph" style:parent-style-name="Normal">
      <style:text-properties fo:color="#ffffff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Cell68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209" style:family="paragraph" style:parent-style-name="Normal"/>
    <style:style style:name="T2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69" style:family="table-cell">
      <style:table-cell-properties fo:background-color="#d9d9d9" style:vertical-align="middle" fo:border-top="#000000 0.035cm solid" fo:border-bottom="#000000 0.018cm solid" fo:padding-left="0.19cm" fo:padding-right="0.19cm" fo:border-right="#000000 0.035cm solid" fo:wrap-option="wrap"/>
    </style:style>
    <style:style style:name="P210" style:family="paragraph" style:parent-style-name="Normal"/>
    <style:style style:name="T2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5" style:family="table-row">
      <style:table-row-properties style:min-row-height="0.926cm"/>
    </style:style>
    <style:style style:name="Cell70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1" style:family="paragraph" style:parent-style-name="Normal"/>
    <style:style style:name="T2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2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3" style:family="paragraph" style:parent-style-name="Normal">
      <style:paragraph-properties fo:text-align="justify"/>
    </style:style>
    <style:style style:name="T21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4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5" style:family="paragraph" style:parent-style-name="Normal">
      <style:paragraph-properties fo:text-align="justify"/>
    </style:style>
    <style:style style:name="T21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1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1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1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5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6" style:family="table-row">
      <style:table-row-properties style:min-row-height="0.963cm"/>
    </style:style>
    <style:style style:name="Cell73" style:family="table-cell">
      <style:table-cell-properties fo:background-color="#d9d9d9"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6" style:family="paragraph" style:parent-style-name="Normal"/>
    <style:style style:name="T21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7" style:family="paragraph" style:parent-style-name="Normal">
      <style:paragraph-properties fo:text-align="justify"/>
    </style:style>
    <style:style style:name="T217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18" style:family="paragraph" style:parent-style-name="Normal">
      <style:paragraph-properties fo:text-align="justify"/>
    </style:style>
    <style:style style:name="T21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1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1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7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8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9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10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18_1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19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7" style:family="table-row">
      <style:table-row-properties style:min-row-height="2.773cm"/>
    </style:style>
    <style:style style:name="Cell76" style:family="table-cell">
      <style:table-cell-properties fo:background-color="#d9d9d9" style:vertical-align="middle" fo:border-top="#000000 0.018cm solid" fo:padding-left="0.19cm" fo:border-left="#000000 0.018cm solid" fo:padding-right="0.19cm" fo:border-right="#000000 0.018cm solid" fo:wrap-option="wrap"/>
    </style:style>
    <style:style style:name="P220" style:family="paragraph" style:parent-style-name="Normal"/>
    <style:style style:name="T22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1" style:family="paragraph" style:parent-style-name="Normal">
      <style:paragraph-properties fo:text-align="justify"/>
    </style:style>
    <style:style style:name="T22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1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1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22" style:family="paragraph" style:parent-style-name="Normal">
      <style:paragraph-properties fo:text-align="justify"/>
    </style:style>
    <style:style style:name="T222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3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4" style:family="paragraph" style:parent-style-name="Normal">
      <style:paragraph-properties fo:text-align="justify"/>
    </style:style>
    <style:style style:name="T224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24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5" style:family="paragraph" style:parent-style-name="Normal">
      <style:paragraph-properties fo:text-align="justify"/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6" style:family="paragraph" style:parent-style-name="Normal">
      <style:paragraph-properties fo:text-align="justify"/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7" style:family="paragraph" style:parent-style-name="Normal"/>
    <style:style style:name="T22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2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2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2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2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2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28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8" style:family="table-row"/>
    <style:style style:name="Cell79" style:family="table-cell">
      <style:table-cell-properties style:vertical-align="middle" fo:padding-left="0.19cm" fo:padding-right="0.19cm" fo:wrap-option="wrap"/>
    </style:style>
    <style:style style:name="P229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0" style:family="paragraph" style:parent-style-name="Normal">
      <style:paragraph-properties fo:text-align="justify"/>
    </style:style>
    <style:style style:name="T230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0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0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31" style:family="paragraph" style:parent-style-name="Normal">
      <style:paragraph-properties fo:text-align="justify"/>
    </style:style>
    <style:style style:name="T231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2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3" style:family="paragraph" style:parent-style-name="Normal">
      <style:paragraph-properties fo:text-align="justify"/>
    </style:style>
    <style:style style:name="T233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3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4" style:family="paragraph" style:parent-style-name="Normal">
      <style:paragraph-properties fo:text-align="justify"/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5" style:family="paragraph" style:parent-style-name="Normal"/>
    <style:style style:name="T23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36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19" style:family="table-row">
      <style:table-row-properties style:min-row-height="4.48cm"/>
    </style:style>
    <style:style style:name="Cell82" style:family="table-cell">
      <style:table-cell-properties style:vertical-align="middle" fo:padding-left="0.19cm" fo:padding-right="0.19cm" fo:wrap-option="wrap"/>
    </style:style>
    <style:style style:name="P237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8" style:family="paragraph" style:parent-style-name="Normal">
      <style:paragraph-properties fo:text-align="justify"/>
    </style:style>
    <style:style style:name="T23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8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38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39" style:family="paragraph" style:parent-style-name="Normal">
      <style:paragraph-properties fo:text-align="justify"/>
    </style:style>
    <style:style style:name="T239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9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39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0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1" style:family="paragraph" style:parent-style-name="Normal"/>
    <style:style style:name="T241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41_2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2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3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4" style:family="paragraph" style:parent-style-name="Normal"/>
    <style:style style:name="T2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4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5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6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7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8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49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0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1" style:family="paragraph" style:parent-style-name="Normal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Row20" style:family="table-row">
      <style:table-row-properties style:min-row-height="3.814cm"/>
    </style:style>
    <style:style style:name="Cell85" style:family="table-cell">
      <style:table-cell-properties style:vertical-align="middle" fo:padding-left="0.19cm" fo:padding-right="0.19cm" fo:wrap-option="wrap"/>
    </style:style>
    <style:style style:name="P252" style:family="paragraph" style:parent-style-name="Normal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3" style:family="paragraph" style:parent-style-name="Normal">
      <style:paragraph-properties fo:text-align="justify"/>
    </style:style>
    <style:style style:name="T25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254" style:family="paragraph" style:parent-style-name="Normal">
      <style:paragraph-properties fo:text-align="justify"/>
    </style:style>
    <style:style style:name="T254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5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6" style:family="paragraph" style:parent-style-name="Normal">
      <style:paragraph-properties fo:text-align="justify"/>
    </style:style>
    <style:style style:name="T256_1" style:family="text">
      <style:text-properties fo:font-style="italic" style:font-style-asian="italic"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57" style:family="paragraph" style:parent-style-name="Normal">
      <style:paragraph-properties fo:text-align="justify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8" style:family="paragraph" style:parent-style-name="Normal"/>
    <style:style style:name="T2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8_2" style:family="text"/>
    <style:style style:name="T258_3" style:family="text" style:parent-style-name="Internet_20_link">
      <style:text-properties fo:color="#0000ff" style:font-name="Arial" fo:font-size="10pt" style:font-size-asian="10pt" style:font-name-complex="Arial" style:font-size-complex="10pt" fo:language="en" fo:language-asian="en" fo:language-complex="ar" fo:country="GB" fo:country-asian="US" fo:country-complex="SA" style:text-underline-style="solid" style:text-underline-color="font-color"/>
    </style:style>
    <style:style style:name="P259" style:family="paragraph" style:parent-style-name="Normal"/>
    <style:style style:name="T2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25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25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260" style:family="paragraph" style:parent-style-name="Normal">
      <style:text-properties fo:color="#ff0000" fo:font-size="11pt" style:font-size-asian="11pt" style:font-name-complex="Arial" style:font-size-complex="11pt" style:font-weight-complex="bold"/>
    </style:style>
    <style:style style:name="P261" style:family="paragraph" style:parent-style-name="Normal"/>
    <style:style style:name="T261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1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1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1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61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62" style:family="paragraph" style:parent-style-name="Normal"/>
    <style:style style:name="T262_1" style:family="text">
      <style:text-properties fo:font-size="10pt" style:font-size-asian="10pt" style:font-name-complex="Arial" style:font-size-complex="10pt" style:font-weight-complex="bold"/>
    </style:style>
    <style:style style:name="T262_2" style:family="text">
      <style:text-properties fo:font-size="10pt" style:font-size-asian="10pt" style:font-name-complex="Arial" style:font-size-complex="10pt" style:font-weight-complex="bold"/>
    </style:style>
    <style:style style:name="T262_3" style:family="text">
      <style:text-properties fo:font-size="10pt" style:font-size-asian="10pt" style:font-name-complex="Arial" style:font-size-complex="10pt" style:font-weight-complex="bold"/>
    </style:style>
    <style:style style:name="T262_4" style:family="text">
      <style:text-properties fo:font-size="10pt" style:font-size-asian="10pt" style:font-name-complex="Arial" style:font-size-complex="10pt" style:font-weight-complex="bold"/>
    </style:style>
    <style:style style:name="T262_5" style:family="text">
      <style:text-properties fo:font-size="10pt" style:font-size-asian="10pt" style:font-name-complex="Arial" style:font-size-complex="10pt" style:font-weight-complex="bold"/>
    </style:style>
    <style:style style:name="T262_6" style:family="text">
      <style:text-properties fo:font-size="10pt" style:font-size-asian="10pt" style:font-name-complex="Arial" style:font-size-complex="10pt" style:font-weight-complex="bold"/>
    </style:style>
    <style:style style:name="T262_7" style:family="text">
      <style:text-properties fo:font-size="10pt" style:font-size-asian="10pt" style:font-name-complex="Arial" style:font-size-complex="10pt" style:font-weight-complex="bold"/>
    </style:style>
    <style:style style:name="T262_8" style:family="text">
      <style:text-properties fo:font-size="10pt" style:font-size-asian="10pt" style:font-name-complex="Arial" style:font-size-complex="10pt" style:font-weight-complex="bold"/>
    </style:style>
    <style:style style:name="T262_9" style:family="text">
      <style:text-properties fo:font-size="10pt" style:font-size-asian="10pt" style:font-name-complex="Arial" style:font-size-complex="10pt" style:font-weight-complex="bold"/>
    </style:style>
    <style:style style:name="T262_10" style:family="text">
      <style:text-properties fo:font-size="10pt" style:font-size-asian="10pt" style:font-name-complex="Arial" style:font-size-complex="10pt" style:font-weight-complex="bold"/>
    </style:style>
    <style:style style:name="T262_11" style:family="text">
      <style:text-properties fo:font-size="10pt" style:font-size-asian="10pt" style:font-name-complex="Arial" style:font-size-complex="10pt" style:font-weight-complex="bold"/>
    </style:style>
    <style:style style:name="T262_12" style:family="text">
      <style:text-properties fo:font-size="10pt" style:font-size-asian="10pt" style:font-name-complex="Arial" style:font-size-complex="10pt" style:font-weight-complex="bold"/>
    </style:style>
    <style:style style:name="T262_13" style:family="text">
      <style:text-properties fo:font-size="10pt" style:font-size-asian="10pt" style:font-name-complex="Arial" style:font-size-complex="10pt" style:font-weight-complex="bold"/>
    </style:style>
    <style:style style:name="T262_14" style:family="text">
      <style:text-properties fo:font-size="10pt" style:font-size-asian="10pt" style:font-name-complex="Arial" style:font-size-complex="10pt" style:font-weight-complex="bold"/>
    </style:style>
    <style:style style:name="T262_15" style:family="text">
      <style:text-properties fo:font-size="10pt" style:font-size-asian="10pt" style:font-name-complex="Arial" style:font-size-complex="10pt" style:font-weight-complex="bold"/>
    </style:style>
    <style:style style:name="T262_16" style:family="text">
      <style:text-properties fo:font-size="10pt" style:font-size-asian="10pt" style:font-name-complex="Arial" style:font-size-complex="10pt" style:font-weight-complex="bold"/>
    </style:style>
    <style:style style:name="T262_17" style:family="text">
      <style:text-properties fo:font-size="10pt" style:font-size-asian="10pt" style:font-name-complex="Arial" style:font-size-complex="10pt" style:font-weight-complex="bold"/>
    </style:style>
    <style:style style:name="T262_18" style:family="text">
      <style:text-properties fo:font-size="10pt" style:font-size-asian="10pt" style:font-name-complex="Arial" style:font-size-complex="10pt" style:font-weight-complex="bold"/>
    </style:style>
    <style:style style:name="T262_19" style:family="text" style:parent-style-name="eop">
      <style:text-properties fo:font-size="10pt" style:font-size-asian="10pt" style:font-name-complex="Arial" style:font-size-complex="10pt"/>
    </style:style>
    <style:style style:name="T262_20" style:family="text" style:parent-style-name="eop">
      <style:text-properties fo:font-size="10pt" style:font-size-asian="10pt" style:font-name-complex="Arial" style:font-size-complex="10pt"/>
    </style:style>
    <style:style style:name="T262_21" style:family="text" style:parent-style-name="eop">
      <style:text-properties fo:font-size="10pt" style:font-size-asian="10pt" style:font-name-complex="Arial" style:font-size-complex="10pt"/>
    </style:style>
    <style:style style:name="T262_22" style:family="text" style:parent-style-name="eop">
      <style:text-properties fo:font-size="10pt" style:font-size-asian="10pt" style:font-name-complex="Arial" style:font-size-complex="10pt"/>
    </style:style>
    <style:style style:name="T262_23" style:family="text" style:parent-style-name="eop">
      <style:text-properties fo:font-size="10pt" style:font-size-asian="10pt" style:font-name-complex="Arial" style:font-size-complex="10pt"/>
    </style:style>
    <style:style style:name="T262_24" style:family="text" style:parent-style-name="eop">
      <style:text-properties fo:font-size="10pt" style:font-size-asian="10pt" style:font-name-complex="Arial" style:font-size-complex="10pt"/>
    </style:style>
    <style:style style:name="T262_25" style:family="text" style:parent-style-name="eop">
      <style:text-properties fo:font-size="10pt" style:font-size-asian="10pt" style:font-name-complex="Arial" style:font-size-complex="10pt"/>
    </style:style>
    <style:style style:name="P26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3_1" style:family="text">
      <style:text-properties fo:font-size="10pt" style:font-size-asian="10pt" style:font-name-complex="Arial" style:font-size-complex="10pt" style:font-weight-complex="bold"/>
    </style:style>
    <style:style style:name="T263_2" style:family="text">
      <style:text-properties fo:font-size="10pt" style:font-size-asian="10pt" style:font-name-complex="Arial" style:font-size-complex="10pt" style:font-weight-complex="bold"/>
    </style:style>
    <style:style style:name="T263_3" style:family="text">
      <style:text-properties fo:font-size="10pt" style:font-size-asian="10pt" style:font-name-complex="Arial" style:font-size-complex="10pt" style:font-weight-complex="bold"/>
    </style:style>
    <style:style style:name="T263_4" style:family="text">
      <style:text-properties fo:font-size="10pt" style:font-size-asian="10pt" style:font-name-complex="Arial" style:font-size-complex="10pt" style:font-weight-complex="bold"/>
    </style:style>
    <style:style style:name="T263_5" style:family="text">
      <style:text-properties fo:font-size="10pt" style:font-size-asian="10pt" style:font-name-complex="Arial" style:font-size-complex="10pt" style:font-weight-complex="bold"/>
    </style:style>
    <style:style style:name="T263_6" style:family="text">
      <style:text-properties fo:font-size="10pt" style:font-size-asian="10pt" style:font-name-complex="Arial" style:font-size-complex="10pt" style:font-weight-complex="bold"/>
    </style:style>
    <style:style style:name="P264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4_1" style:family="text">
      <style:text-properties fo:font-size="10pt" style:font-size-asian="10pt" style:font-name-complex="Arial" style:font-size-complex="10pt" style:font-weight-complex="bold"/>
    </style:style>
    <style:style style:name="T264_2" style:family="text">
      <style:text-properties fo:font-size="10pt" style:font-size-asian="10pt" style:font-name-complex="Arial" style:font-size-complex="10pt" style:font-weight-complex="bold"/>
    </style:style>
    <style:style style:name="T264_3" style:family="text">
      <style:text-properties fo:font-size="10pt" style:font-size-asian="10pt" style:font-name-complex="Arial" style:font-size-complex="10pt" style:font-weight-complex="bold"/>
    </style:style>
    <style:style style:name="T264_4" style:family="text">
      <style:text-properties fo:font-size="10pt" style:font-size-asian="10pt" style:font-name-complex="Arial" style:font-size-complex="10pt" style:font-weight-complex="bold"/>
    </style:style>
    <style:style style:name="T264_5" style:family="text">
      <style:text-properties fo:font-size="10pt" style:font-size-asian="10pt" style:font-name-complex="Arial" style:font-size-complex="10pt" style:font-weight-complex="bold"/>
    </style:style>
    <style:style style:name="P265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5_1" style:family="text">
      <style:text-properties fo:font-size="10pt" style:font-size-asian="10pt" style:font-name-complex="Arial" style:font-size-complex="10pt" style:font-weight-complex="bold"/>
    </style:style>
    <style:style style:name="T265_2" style:family="text">
      <style:text-properties fo:font-size="10pt" style:font-size-asian="10pt" style:font-name-complex="Arial" style:font-size-complex="10pt" style:font-weight-complex="bold"/>
    </style:style>
    <style:style style:name="T265_3" style:family="text">
      <style:text-properties fo:font-size="10pt" style:font-size-asian="10pt" style:font-name-complex="Arial" style:font-size-complex="10pt" style:font-weight-complex="bold"/>
    </style:style>
    <style:style style:name="P266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6_1" style:family="text">
      <style:text-properties fo:font-size="10pt" style:font-size-asian="10pt" style:font-name-complex="Arial" style:font-size-complex="10pt" style:font-weight-complex="bold"/>
    </style:style>
    <style:style style:name="T266_2" style:family="text">
      <style:text-properties fo:font-size="10pt" style:font-size-asian="10pt" style:font-name-complex="Arial" style:font-size-complex="10pt" style:font-weight-complex="bold"/>
    </style:style>
    <style:style style:name="T266_3" style:family="text">
      <style:text-properties fo:font-size="10pt" style:font-size-asian="10pt" style:font-name-complex="Arial" style:font-size-complex="10pt" style:font-weight-complex="bold"/>
    </style:style>
    <style:style style:name="P26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7_1" style:family="text">
      <style:text-properties fo:font-size="10pt" style:font-size-asian="10pt" style:font-name-complex="Arial" style:font-size-complex="10pt" style:font-weight-complex="bold"/>
    </style:style>
    <style:style style:name="T267_2" style:family="text">
      <style:text-properties fo:font-size="10pt" style:font-size-asian="10pt" style:font-name-complex="Arial" style:font-size-complex="10pt" style:font-weight-complex="bold"/>
    </style:style>
    <style:style style:name="T267_3" style:family="text">
      <style:text-properties fo:font-size="10pt" style:font-size-asian="10pt" style:font-name-complex="Arial" style:font-size-complex="10pt" style:font-weight-complex="bold"/>
    </style:style>
    <style:style style:name="T267_4" style:family="text">
      <style:text-properties fo:font-size="10pt" style:font-size-asian="10pt" style:font-name-complex="Arial" style:font-size-complex="10pt" style:font-weight-complex="bold"/>
    </style:style>
    <style:style style:name="T267_5" style:family="text">
      <style:text-properties fo:font-size="10pt" style:font-size-asian="10pt" style:font-name-complex="Arial" style:font-size-complex="10pt" style:font-weight-complex="bold"/>
    </style:style>
    <style:style style:name="T267_6" style:family="text">
      <style:text-properties fo:font-size="10pt" style:font-size-asian="10pt" style:font-name-complex="Arial" style:font-size-complex="10pt" style:font-weight-complex="bold"/>
    </style:style>
    <style:style style:name="T267_7" style:family="text">
      <style:text-properties fo:font-size="10pt" style:font-size-asian="10pt" style:font-name-complex="Arial" style:font-size-complex="10pt" style:font-weight-complex="bold"/>
    </style:style>
    <style:style style:name="T267_8" style:family="text">
      <style:text-properties fo:font-size="10pt" style:font-size-asian="10pt" style:font-name-complex="Arial" style:font-size-complex="10pt" style:font-weight-complex="bold"/>
    </style:style>
    <style:style style:name="T267_9" style:family="text">
      <style:text-properties fo:font-size="10pt" style:font-size-asian="10pt" style:font-name-complex="Arial" style:font-size-complex="10pt" style:font-weight-complex="bold"/>
    </style:style>
    <style:style style:name="T267_10" style:family="text">
      <style:text-properties fo:font-size="10pt" style:font-size-asian="10pt" style:font-name-complex="Arial" style:font-size-complex="10pt" style:font-weight-complex="bold"/>
    </style:style>
    <style:style style:name="T267_11" style:family="text">
      <style:text-properties fo:font-size="10pt" style:font-size-asian="10pt" style:font-name-complex="Arial" style:font-size-complex="10pt" style:font-weight-complex="bold"/>
    </style:style>
    <style:style style:name="T267_12" style:family="text">
      <style:text-properties fo:font-size="10pt" style:font-size-asian="10pt" style:font-name-complex="Arial" style:font-size-complex="10pt" style:font-weight-complex="bold"/>
    </style:style>
    <style:style style:name="T267_13" style:family="text">
      <style:text-properties fo:font-size="10pt" style:font-size-asian="10pt" style:font-name-complex="Arial" style:font-size-complex="10pt" style:font-weight-complex="bold"/>
    </style:style>
    <style:style style:name="T267_14" style:family="text">
      <style:text-properties fo:font-size="10pt" style:font-size-asian="10pt" style:font-name-complex="Arial" style:font-size-complex="10pt" style:font-weight-complex="bold"/>
    </style:style>
    <style:style style:name="P26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8_1" style:family="text">
      <style:text-properties fo:font-size="10pt" style:font-size-asian="10pt" style:font-name-complex="Arial" style:font-size-complex="10pt" style:font-weight-complex="bold"/>
    </style:style>
    <style:style style:name="T268_2" style:family="text">
      <style:text-properties fo:font-size="10pt" style:font-size-asian="10pt" style:font-name-complex="Arial" style:font-size-complex="10pt" style:font-weight-complex="bold"/>
    </style:style>
    <style:style style:name="T268_3" style:family="text">
      <style:text-properties fo:font-size="10pt" style:font-size-asian="10pt" style:font-name-complex="Arial" style:font-size-complex="10pt" style:font-weight-complex="bold"/>
    </style:style>
    <style:style style:name="T268_4" style:family="text">
      <style:text-properties fo:font-size="10pt" style:font-size-asian="10pt" style:font-name-complex="Arial" style:font-size-complex="10pt" style:font-weight-complex="bold"/>
    </style:style>
    <style:style style:name="T268_5" style:family="text">
      <style:text-properties fo:font-size="10pt" style:font-size-asian="10pt" style:font-name-complex="Arial" style:font-size-complex="10pt" style:font-weight-complex="bold"/>
    </style:style>
    <style:style style:name="T268_6" style:family="text">
      <style:text-properties fo:font-size="10pt" style:font-size-asian="10pt" style:font-name-complex="Arial" style:font-size-complex="10pt" style:font-weight-complex="bold"/>
    </style:style>
    <style:style style:name="P26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T269_1" style:family="text">
      <style:text-properties fo:font-size="10pt" style:font-size-asian="10pt" style:font-name-complex="Arial" style:font-size-complex="10pt" style:font-weight-complex="bold"/>
    </style:style>
    <style:style style:name="T269_2" style:family="text">
      <style:text-properties fo:font-size="10pt" style:font-size-asian="10pt" style:font-name-complex="Arial" style:font-size-complex="10pt" style:font-weight-complex="bold"/>
    </style:style>
    <style:style style:name="T269_3" style:family="text">
      <style:text-properties fo:font-size="10pt" style:font-size-asian="10pt" style:font-name-complex="Arial" style:font-size-complex="10pt" style:font-weight-complex="bold"/>
    </style:style>
    <style:style style:name="T269_4" style:family="text">
      <style:text-properties fo:font-size="10pt" style:font-size-asian="10pt" style:font-name-complex="Arial" style:font-size-complex="10pt" style:font-weight-complex="bold"/>
    </style:style>
    <style:style style:name="T269_5" style:family="text">
      <style:text-properties fo:font-size="10pt" style:font-size-asian="10pt" style:font-name-complex="Arial" style:font-size-complex="10pt" style:font-weight-complex="bold"/>
    </style:style>
    <style:style style:name="T269_6" style:family="text">
      <style:text-properties fo:font-size="10pt" style:font-size-asian="10pt" style:font-name-complex="Arial" style:font-size-complex="10pt" style:font-weight-complex="bold"/>
    </style:style>
    <style:style style:name="T269_7" style:family="text">
      <style:text-properties fo:font-size="10pt" style:font-size-asian="10pt" style:font-name-complex="Arial" style:font-size-complex="10pt" style:font-weight-complex="bold"/>
    </style:style>
    <style:style style:name="T269_8" style:family="text">
      <style:text-properties fo:font-size="10pt" style:font-size-asian="10pt" style:font-name-complex="Arial" style:font-size-complex="10pt" style:font-weight-complex="bold"/>
    </style:style>
    <style:style style:name="T269_9" style:family="text">
      <style:text-properties fo:font-size="10pt" style:font-size-asian="10pt" style:font-name-complex="Arial" style:font-size-complex="10pt" style:font-weight-complex="bold"/>
    </style:style>
    <style:style style:name="T269_10" style:family="text">
      <style:text-properties fo:font-size="10pt" style:font-size-asian="10pt" style:font-name-complex="Arial" style:font-size-complex="10pt" style:font-weight-complex="bold"/>
    </style:style>
    <style:style style:name="T269_11" style:family="text">
      <style:text-properties fo:font-size="10pt" style:font-size-asian="10pt" style:font-name-complex="Arial" style:font-size-complex="10pt" style:font-weight-complex="bold"/>
    </style:style>
    <style:style style:name="T269_12" style:family="text">
      <style:text-properties fo:font-size="10pt" style:font-size-asian="10pt" style:font-name-complex="Arial" style:font-size-complex="10pt" style:font-weight-complex="bold"/>
    </style:style>
    <style:style style:name="T269_13" style:family="text">
      <style:text-properties fo:font-size="10pt" style:font-size-asian="10pt" style:font-name-complex="Arial" style:font-size-complex="10pt" style:font-weight-complex="bold"/>
    </style:style>
    <style:style style:name="T269_14" style:family="text">
      <style:text-properties fo:font-size="10pt" style:font-size-asian="10pt" style:font-name-complex="Arial" style:font-size-complex="10pt" style:font-weight-complex="bold"/>
    </style:style>
    <style:style style:name="P2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1" style:family="paragraph" style:parent-style-name="Normal">
      <style:paragraph-properties fo:text-align="justify"/>
    </style:style>
    <style:style style:name="T271_1" style:family="text">
      <style:text-properties fo:font-size="10pt" style:font-size-asian="10pt" style:font-name-complex="Arial" style:font-size-complex="10pt"/>
    </style:style>
    <style:style style:name="T271_2" style:family="text">
      <style:text-properties fo:font-size="10pt" style:font-size-asian="10pt" style:font-name-complex="Arial" style:font-size-complex="10pt"/>
    </style:style>
    <style:style style:name="T271_3" style:family="text">
      <style:text-properties fo:font-size="10pt" style:font-size-asian="10pt" style:font-name-complex="Arial" style:font-size-complex="10pt"/>
    </style:style>
    <style:style style:name="T271_4" style:family="text">
      <style:text-properties fo:font-size="10pt" style:font-size-asian="10pt" style:font-name-complex="Arial" style:font-size-complex="10pt"/>
    </style:style>
    <style:style style:name="T271_5" style:family="text">
      <style:text-properties fo:font-size="10pt" style:font-size-asian="10pt" style:font-name-complex="Arial" style:font-size-complex="10pt"/>
    </style:style>
    <style:style style:name="T271_6" style:family="text">
      <style:text-properties fo:font-size="10pt" style:font-size-asian="10pt" style:font-name-complex="Arial" style:font-size-complex="10pt"/>
    </style:style>
    <style:style style:name="T271_7" style:family="text">
      <style:text-properties fo:font-size="10pt" style:font-size-asian="10pt" style:font-name-complex="Arial" style:font-size-complex="10pt"/>
    </style:style>
    <style:style style:name="T271_8" style:family="text">
      <style:text-properties fo:font-size="10pt" style:font-size-asian="10pt" style:font-name-complex="Arial" style:font-size-complex="10pt"/>
    </style:style>
    <style:style style:name="T271_9" style:family="text">
      <style:text-properties fo:font-size="10pt" style:font-size-asian="10pt" style:font-name-complex="Arial" style:font-size-complex="10pt"/>
    </style:style>
    <style:style style:name="T271_10" style:family="text">
      <style:text-properties fo:font-size="10pt" style:font-size-asian="10pt" style:font-name-complex="Arial" style:font-size-complex="10pt"/>
    </style:style>
    <style:style style:name="T271_11" style:family="text">
      <style:text-properties fo:font-size="10pt" style:font-size-asian="10pt" style:font-name-complex="Arial" style:font-size-complex="10pt"/>
    </style:style>
    <style:style style:name="P27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3" style:family="paragraph" style:parent-style-name="Normal">
      <style:paragraph-properties fo:text-align="justify"/>
    </style:style>
    <style:style style:name="T273_1" style:family="text">
      <style:text-properties fo:font-size="10pt" style:font-size-asian="10pt" style:font-name-complex="Arial" style:font-size-complex="10pt"/>
    </style:style>
    <style:style style:name="T273_2" style:family="text">
      <style:text-properties fo:font-size="10pt" style:font-size-asian="10pt" style:font-name-complex="Arial" style:font-size-complex="10pt"/>
    </style:style>
    <style:style style:name="T273_3" style:family="text">
      <style:text-properties fo:font-size="10pt" style:font-size-asian="10pt" style:font-name-complex="Arial" style:font-size-complex="10pt"/>
    </style:style>
    <style:style style:name="T273_4" style:family="text">
      <style:text-properties fo:font-size="10pt" style:font-size-asian="10pt" style:font-name-complex="Arial" style:font-size-complex="10pt"/>
    </style:style>
    <style:style style:name="T273_5" style:family="text">
      <style:text-properties fo:font-size="10pt" style:font-size-asian="10pt" style:font-name-complex="Arial" style:font-size-complex="10pt"/>
    </style:style>
    <style:style style:name="T273_6" style:family="text">
      <style:text-properties fo:font-size="10pt" style:font-size-asian="10pt" style:font-name-complex="Arial" style:font-size-complex="10pt"/>
    </style:style>
    <style:style style:name="T273_7" style:family="text">
      <style:text-properties fo:font-size="10pt" style:font-size-asian="10pt" style:font-name-complex="Arial" style:font-size-complex="10pt"/>
    </style:style>
    <style:style style:name="T273_8" style:family="text">
      <style:text-properties fo:font-size="10pt" style:font-size-asian="10pt" style:font-name-complex="Arial" style:font-size-complex="10pt"/>
    </style:style>
    <style:style style:name="T273_9" style:family="text">
      <style:text-properties fo:font-size="10pt" style:font-size-asian="10pt" style:font-name-complex="Arial" style:font-size-complex="10pt"/>
    </style:style>
    <style:style style:name="T273_10" style:family="text">
      <style:text-properties fo:font-size="10pt" style:font-size-asian="10pt" style:font-name-complex="Arial" style:font-size-complex="10pt"/>
    </style:style>
    <style:style style:name="T273_11" style:family="text">
      <style:text-properties fo:font-size="10pt" style:font-size-asian="10pt" style:font-name-complex="Arial" style:font-size-complex="10pt"/>
    </style:style>
    <style:style style:name="T273_12" style:family="text">
      <style:text-properties fo:font-size="10pt" style:font-size-asian="10pt" style:font-name-complex="Arial" style:font-size-complex="10pt"/>
    </style:style>
    <style:style style:name="T273_13" style:family="text">
      <style:text-properties fo:font-size="10pt" style:font-size-asian="10pt" style:font-name-complex="Arial" style:font-size-complex="10pt"/>
    </style:style>
    <style:style style:name="T273_14" style:family="text">
      <style:text-properties fo:font-size="10pt" style:font-size-asian="10pt" style:font-name-complex="Arial" style:font-size-complex="10pt"/>
    </style:style>
    <style:style style:name="T273_15" style:family="text">
      <style:text-properties fo:font-size="10pt" style:font-size-asian="10pt" style:font-name-complex="Arial" style:font-size-complex="10pt"/>
    </style:style>
    <style:style style:name="T273_16" style:family="text">
      <style:text-properties fo:font-size="10pt" style:font-size-asian="10pt" style:font-name-complex="Arial" style:font-size-complex="10pt"/>
    </style:style>
    <style:style style:name="T273_17" style:family="text">
      <style:text-properties fo:font-size="10pt" style:font-size-asian="10pt" style:font-name-complex="Arial" style:font-size-complex="10pt"/>
    </style:style>
    <style:style style:name="T273_18" style:family="text">
      <style:text-properties fo:font-size="10pt" style:font-size-asian="10pt" style:font-name-complex="Arial" style:font-size-complex="10pt"/>
    </style:style>
    <style:style style:name="T273_19" style:family="text">
      <style:text-properties fo:font-size="10pt" style:font-size-asian="10pt" style:font-name-complex="Arial" style:font-size-complex="10pt"/>
    </style:style>
    <style:style style:name="T273_20" style:family="text">
      <style:text-properties fo:font-size="10pt" style:font-size-asian="10pt" style:font-name-complex="Arial" style:font-size-complex="10pt"/>
    </style:style>
    <style:style style:name="T273_21" style:family="text">
      <style:text-properties fo:font-size="10pt" style:font-size-asian="10pt" style:font-name-complex="Arial" style:font-size-complex="10pt"/>
    </style:style>
    <style:style style:name="T273_22" style:family="text">
      <style:text-properties fo:font-size="10pt" style:font-size-asian="10pt" style:font-name-complex="Arial" style:font-size-complex="10pt"/>
    </style:style>
    <style:style style:name="P274" style:family="paragraph" style:parent-style-name="Normal">
      <style:paragraph-properties fo:text-align="justify"/>
    </style:style>
    <style:style style:name="T274_1" style:family="text">
      <style:text-properties fo:font-size="10pt" style:font-size-asian="10pt" style:font-name-complex="Arial" style:font-size-complex="10pt"/>
    </style:style>
    <style:style style:name="P275" style:family="paragraph" style:parent-style-name="Normal">
      <style:paragraph-properties fo:text-align="justify"/>
    </style:style>
    <style:style style:name="T275_1" style:family="text">
      <style:text-properties fo:font-size="10pt" style:font-size-asian="10pt" style:font-name-complex="Arial" style:font-size-complex="10pt" fo:font-weight="bold" style:font-weight-asian="bold"/>
    </style:style>
    <style:style style:name="T275_2" style:family="text"/>
    <style:style style:name="T275_3" style:family="text" style:parent-style-name="Internet_20_link_20__28_user_29_">
      <style:text-properties fo:color="#000000" fo:font-size="10pt" style:font-size-asian="10pt" style:font-name-complex="Arial" style:font-size-complex="10pt" fo:font-weight="bold" style:font-weight-asian="bold"/>
    </style:style>
    <style:style style:name="T275_4" style:family="text">
      <style:text-properties fo:font-size="10pt" style:font-size-asian="10pt" style:font-name-complex="Arial" style:font-size-complex="10pt" fo:font-weight="bold" style:font-weight-asian="bold"/>
    </style:style>
    <style:style style:name="P276" style:family="paragraph" style:parent-style-name="Normal">
      <style:paragraph-properties fo:text-align="justify"/>
    </style:style>
    <style:style style:name="T276_1" style:family="text">
      <style:text-properties fo:font-size="10pt" style:font-size-asian="10pt" style:font-name-complex="Arial" style:font-size-complex="10pt" style:font-weight-complex="bold"/>
    </style:style>
    <style:style style:name="T276_2" style:family="text">
      <style:text-properties fo:font-size="10pt" style:font-size-asian="10pt" style:font-name-complex="Arial" style:font-size-complex="10pt" style:font-weight-complex="bold"/>
    </style:style>
    <style:style style:name="T276_3" style:family="text">
      <style:text-properties fo:font-size="10pt" style:font-size-asian="10pt" style:font-name-complex="Arial" style:font-size-complex="10pt" style:font-weight-complex="bold"/>
    </style:style>
    <style:style style:name="T276_4" style:family="text">
      <style:text-properties fo:font-size="10pt" style:font-size-asian="10pt" style:font-name-complex="Arial" style:font-size-complex="10pt" style:font-weight-complex="bold"/>
    </style:style>
    <style:style style:name="T276_5" style:family="text">
      <style:text-properties fo:font-size="10pt" style:font-size-asian="10pt" style:font-name-complex="Arial" style:font-size-complex="10pt" style:font-weight-complex="bold"/>
    </style:style>
    <style:style style:name="T276_6" style:family="text">
      <style:text-properties fo:font-size="10pt" style:font-size-asian="10pt" style:font-name-complex="Arial" style:font-size-complex="10pt" style:font-weight-complex="bold"/>
    </style:style>
    <style:style style:name="T276_7" style:family="text">
      <style:text-properties fo:font-size="10pt" style:font-size-asian="10pt" style:font-name-complex="Arial" style:font-size-complex="10pt" style:font-weight-complex="bold"/>
    </style:style>
    <style:style style:name="T276_8" style:family="text">
      <style:text-properties fo:font-size="10pt" style:font-size-asian="10pt" style:font-name-complex="Arial" style:font-size-complex="10pt" style:font-weight-complex="bold"/>
    </style:style>
    <style:style style:name="T276_9" style:family="text">
      <style:text-properties fo:font-size="10pt" style:font-size-asian="10pt" style:font-name-complex="Arial" style:font-size-complex="10pt" style:font-weight-complex="bold"/>
    </style:style>
    <style:style style:name="T276_10" style:family="text">
      <style:text-properties fo:font-size="10pt" style:font-size-asian="10pt" style:font-name-complex="Arial" style:font-size-complex="10pt" style:font-weight-complex="bold"/>
    </style:style>
    <style:style style:name="T276_11" style:family="text">
      <style:text-properties fo:font-size="10pt" style:font-size-asian="10pt" style:font-name-complex="Arial" style:font-size-complex="10pt" style:font-weight-complex="bold"/>
    </style:style>
    <style:style style:name="T276_12" style:family="text">
      <style:text-properties fo:font-size="10pt" style:font-size-asian="10pt" style:font-name-complex="Arial" style:font-size-complex="10pt" style:font-weight-complex="bold"/>
    </style:style>
    <style:style style:name="T276_13" style:family="text">
      <style:text-properties fo:font-size="10pt" style:font-size-asian="10pt" style:font-name-complex="Arial" style:font-size-complex="10pt" style:font-weight-complex="bold"/>
    </style:style>
    <style:style style:name="T276_14" style:family="text">
      <style:text-properties fo:font-size="10pt" style:font-size-asian="10pt" style:font-name-complex="Arial" style:font-size-complex="10pt" style:font-weight-complex="bold"/>
    </style:style>
    <style:style style:name="T276_15" style:family="text">
      <style:text-properties fo:font-size="10pt" style:font-size-asian="10pt" style:font-name-complex="Arial" style:font-size-complex="10pt" style:font-weight-complex="bold"/>
    </style:style>
    <style:style style:name="T276_16" style:family="text">
      <style:text-properties fo:font-size="10pt" style:font-size-asian="10pt" style:font-name-complex="Arial" style:font-size-complex="10pt" style:font-weight-complex="bold"/>
    </style:style>
    <style:style style:name="T276_17" style:family="text">
      <style:text-properties fo:font-size="10pt" style:font-size-asian="10pt" style:font-name-complex="Arial" style:font-size-complex="10pt" style:font-weight-complex="bold"/>
    </style:style>
    <style:style style:name="P27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78" style:family="paragraph" style:parent-style-name="Normal">
      <style:paragraph-properties fo:text-align="justify"/>
    </style:style>
    <style:style style:name="T278_1" style:family="text">
      <style:text-properties fo:font-size="10pt" style:font-size-asian="10pt" style:font-name-complex="Arial" style:font-size-complex="10pt"/>
    </style:style>
    <style:style style:name="T278_2" style:family="text">
      <style:text-properties fo:font-size="10pt" style:font-size-asian="10pt" style:font-name-complex="Arial" style:font-size-complex="10pt"/>
    </style:style>
    <style:style style:name="T278_3" style:family="text">
      <style:text-properties fo:font-size="10pt" style:font-size-asian="10pt" style:font-name-complex="Arial" style:font-size-complex="10pt"/>
    </style:style>
    <style:style style:name="T278_4" style:family="text">
      <style:text-properties fo:font-size="10pt" style:font-size-asian="10pt" style:font-name-complex="Arial" style:font-size-complex="10pt"/>
    </style:style>
    <style:style style:name="T278_5" style:family="text">
      <style:text-properties fo:font-size="10pt" style:font-size-asian="10pt" style:font-name-complex="Arial" style:font-size-complex="10pt"/>
    </style:style>
    <style:style style:name="T278_6" style:family="text">
      <style:text-properties fo:font-size="10pt" style:font-size-asian="10pt" style:font-name-complex="Arial" style:font-size-complex="10pt"/>
    </style:style>
    <style:style style:name="T278_7" style:family="text">
      <style:text-properties fo:font-size="10pt" style:font-size-asian="10pt" style:font-name-complex="Arial" style:font-size-complex="10pt"/>
    </style:style>
    <style:style style:name="T278_8" style:family="text">
      <style:text-properties fo:font-size="10pt" style:font-size-asian="10pt" style:font-name-complex="Arial" style:font-size-complex="10pt"/>
    </style:style>
    <style:style style:name="T278_9" style:family="text">
      <style:text-properties fo:font-size="10pt" style:font-size-asian="10pt" style:font-name-complex="Arial" style:font-size-complex="10pt"/>
    </style:style>
    <style:style style:name="T278_10" style:family="text">
      <style:text-properties fo:font-size="10pt" style:font-size-asian="10pt" style:font-name-complex="Arial" style:font-size-complex="10pt"/>
    </style:style>
    <style:style style:name="T278_11" style:family="text">
      <style:text-properties fo:font-size="10pt" style:font-size-asian="10pt" style:font-name-complex="Arial" style:font-size-complex="10pt"/>
    </style:style>
    <style:style style:name="T278_12" style:family="text">
      <style:text-properties fo:font-size="10pt" style:font-size-asian="10pt" style:font-name-complex="Arial" style:font-size-complex="10pt"/>
    </style:style>
    <style:style style:name="T278_13" style:family="text">
      <style:text-properties fo:font-size="10pt" style:font-size-asian="10pt" style:font-name-complex="Arial" style:font-size-complex="10pt"/>
    </style:style>
    <style:style style:name="T278_14" style:family="text">
      <style:text-properties fo:font-size="10pt" style:font-size-asian="10pt" style:font-name-complex="Arial" style:font-size-complex="10pt"/>
    </style:style>
    <style:style style:name="T278_15" style:family="text">
      <style:text-properties fo:font-size="10pt" style:font-size-asian="10pt" style:font-name-complex="Arial" style:font-size-complex="10pt"/>
    </style:style>
    <style:style style:name="T278_16" style:family="text">
      <style:text-properties fo:font-size="10pt" style:font-size-asian="10pt" style:font-name-complex="Arial" style:font-size-complex="10pt"/>
    </style:style>
    <style:style style:name="T278_17" style:family="text">
      <style:text-properties fo:font-size="10pt" style:font-size-asian="10pt" style:font-name-complex="Arial" style:font-size-complex="10pt"/>
    </style:style>
    <style:style style:name="T278_18" style:family="text">
      <style:text-properties fo:font-size="10pt" style:font-size-asian="10pt" style:font-name-complex="Arial" style:font-size-complex="10pt"/>
    </style:style>
    <style:style style:name="T278_19" style:family="text">
      <style:text-properties fo:font-size="10pt" style:font-size-asian="10pt" style:font-name-complex="Arial" style:font-size-complex="10pt"/>
    </style:style>
    <style:style style:name="T278_20" style:family="text">
      <style:text-properties fo:font-size="10pt" style:font-size-asian="10pt" style:font-name-complex="Arial" style:font-size-complex="10pt"/>
    </style:style>
    <style:style style:name="T278_21" style:family="text">
      <style:text-properties fo:font-size="10pt" style:font-size-asian="10pt" style:font-name-complex="Arial" style:font-size-complex="10pt"/>
    </style:style>
    <style:style style:name="T278_22" style:family="text">
      <style:text-properties fo:font-size="10pt" style:font-size-asian="10pt" style:font-name-complex="Arial" style:font-size-complex="10pt"/>
    </style:style>
    <style:style style:name="T278_23" style:family="text">
      <style:text-properties fo:font-size="10pt" style:font-size-asian="10pt" style:font-name-complex="Arial" style:font-size-complex="10pt"/>
    </style:style>
    <style:style style:name="T278_24" style:family="text">
      <style:text-properties fo:font-size="10pt" style:font-size-asian="10pt" style:font-name-complex="Arial" style:font-size-complex="10pt"/>
    </style:style>
    <style:style style:name="T278_25" style:family="text">
      <style:text-properties fo:font-size="10pt" style:font-size-asian="10pt" style:font-name-complex="Arial" style:font-size-complex="10pt"/>
    </style:style>
    <style:style style:name="T278_26" style:family="text">
      <style:text-properties fo:font-size="10pt" style:font-size-asian="10pt" style:font-name-complex="Arial" style:font-size-complex="10pt"/>
    </style:style>
    <style:style style:name="T278_27" style:family="text">
      <style:text-properties fo:font-size="10pt" style:font-size-asian="10pt" style:font-name-complex="Arial" style:font-size-complex="10pt"/>
    </style:style>
    <style:style style:name="T278_28" style:family="text">
      <style:text-properties fo:font-size="10pt" style:font-size-asian="10pt" style:font-name-complex="Arial" style:font-size-complex="10pt"/>
    </style:style>
    <style:style style:name="T278_29" style:family="text">
      <style:text-properties fo:font-size="10pt" style:font-size-asian="10pt" style:font-name-complex="Arial" style:font-size-complex="10pt"/>
    </style:style>
    <style:style style:name="T278_30" style:family="text">
      <style:text-properties fo:font-size="10pt" style:font-size-asian="10pt" style:font-name-complex="Arial" style:font-size-complex="10pt"/>
    </style:style>
    <style:style style:name="T278_31" style:family="text">
      <style:text-properties fo:font-size="10pt" style:font-size-asian="10pt" style:font-name-complex="Arial" style:font-size-complex="10pt"/>
    </style:style>
    <style:style style:name="T278_32" style:family="text">
      <style:text-properties fo:font-size="10pt" style:font-size-asian="10pt" style:font-name-complex="Arial" style:font-size-complex="10pt"/>
    </style:style>
    <style:style style:name="T278_33" style:family="text">
      <style:text-properties fo:font-size="10pt" style:font-size-asian="10pt" style:font-name-complex="Arial" style:font-size-complex="10pt"/>
    </style:style>
    <style:style style:name="T278_34" style:family="text">
      <style:text-properties fo:font-size="10pt" style:font-size-asian="10pt" style:font-name-complex="Arial" style:font-size-complex="10pt"/>
    </style:style>
    <style:style style:name="P279" style:family="paragraph" style:parent-style-name="Normal">
      <style:text-properties fo:font-size="11pt" style:font-size-asian="11pt" style:font-name-complex="Arial" style:font-size-complex="11pt"/>
    </style:style>
    <style:style style:name="P280" style:family="paragraph" style:parent-style-name="Normal">
      <style:paragraph-properties fo:text-align="justify"/>
    </style:style>
    <style:style style:name="T280_1" style:family="text">
      <style:text-properties fo:font-size="10pt" style:font-size-asian="10pt" style:font-name-complex="Arial" style:font-size-complex="10pt"/>
    </style:style>
    <style:style style:name="T280_2" style:family="text">
      <style:text-properties fo:font-size="10pt" style:font-size-asian="10pt" style:font-name-complex="Arial" style:font-size-complex="10pt"/>
    </style:style>
    <style:style style:name="T280_3" style:family="text">
      <style:text-properties fo:font-size="10pt" style:font-size-asian="10pt" style:font-name-complex="Arial" style:font-size-complex="10pt"/>
    </style:style>
    <style:style style:name="T280_4" style:family="text">
      <style:text-properties fo:font-size="10pt" style:font-size-asian="10pt" style:font-name-complex="Arial" style:font-size-complex="10pt"/>
    </style:style>
    <style:style style:name="T280_5" style:family="text">
      <style:text-properties fo:font-size="10pt" style:font-size-asian="10pt" style:font-name-complex="Arial" style:font-size-complex="10pt"/>
    </style:style>
    <style:style style:name="T280_6" style:family="text">
      <style:text-properties fo:font-size="10pt" style:font-size-asian="10pt" style:font-name-complex="Arial" style:font-size-complex="10pt"/>
    </style:style>
    <style:style style:name="T280_7" style:family="text">
      <style:text-properties fo:font-size="10pt" style:font-size-asian="10pt" style:font-name-complex="Arial" style:font-size-complex="10pt"/>
    </style:style>
    <style:style style:name="T280_8" style:family="text">
      <style:text-properties fo:font-size="10pt" style:font-size-asian="10pt" style:font-name-complex="Arial" style:font-size-complex="10pt"/>
    </style:style>
    <style:style style:name="T280_9" style:family="text">
      <style:text-properties fo:font-size="10pt" style:font-size-asian="10pt" style:font-name-complex="Arial" style:font-size-complex="10pt"/>
    </style:style>
    <style:style style:name="T280_10" style:family="text">
      <style:text-properties fo:font-size="10pt" style:font-size-asian="10pt" style:font-name-complex="Arial" style:font-size-complex="10pt"/>
    </style:style>
    <style:style style:name="P2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82" style:family="paragraph" style:parent-style-name="Normal">
      <style:paragraph-properties fo:text-align="justify"/>
    </style:style>
    <style:style style:name="T2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283" style:family="paragraph" style:parent-style-name="Normal">
      <style:text-properties fo:font-size="10pt" style:font-size-asian="10pt" style:font-name-complex="Arial" style:font-size-complex="10pt"/>
    </style:style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84" style:family="paragraph" style:parent-style-name="Normal"/>
    <style:style style:name="T284_1" style:family="text">
      <style:text-properties fo:font-size="10pt" style:font-size-asian="10pt" style:font-name-complex="Arial" style:font-size-complex="10pt"/>
    </style:style>
    <style:style style:name="T284_2" style:family="text">
      <style:text-properties fo:font-size="10pt" style:font-size-asian="10pt" style:font-name-complex="Arial" style:font-size-complex="10pt"/>
    </style:style>
    <style:style style:name="T284_3" style:family="text">
      <style:text-properties fo:font-size="10pt" style:font-size-asian="10pt" style:font-name-complex="Arial" style:font-size-complex="10pt"/>
    </style:style>
    <style:style style:name="T284_4" style:family="text">
      <style:text-properties fo:font-size="10pt" style:font-size-asian="10pt" style:font-name-complex="Arial" style:font-size-complex="10pt"/>
    </style:style>
    <style:style style:name="T284_5" style:family="text">
      <style:text-properties fo:font-size="10pt" style:font-size-asian="10pt" style:font-name-complex="Arial" style:font-size-complex="10pt"/>
    </style:style>
    <style:style style:name="T284_6" style:family="text">
      <style:text-properties fo:font-size="10pt" style:font-size-asian="10pt" style:font-name-complex="Arial" style:font-size-complex="10pt"/>
    </style:style>
    <style:style style:name="T284_7" style:family="text">
      <style:text-properties fo:font-size="10pt" style:font-size-asian="10pt" style:font-name-complex="Arial" style:font-size-complex="10pt"/>
    </style:style>
    <style:style style:name="T284_8" style:family="text">
      <style:text-properties fo:font-size="10pt" style:font-size-asian="10pt" style:font-name-complex="Arial" style:font-size-complex="10pt"/>
    </style:style>
    <style:style style:name="T284_9" style:family="text">
      <style:text-properties fo:font-size="10pt" style:font-size-asian="10pt" style:font-name-complex="Arial" style:font-size-complex="10pt"/>
    </style:style>
    <style:style style:name="T284_10" style:family="text">
      <style:text-properties fo:font-size="10pt" style:font-size-asian="10pt" style:font-name-complex="Arial" style:font-size-complex="10pt"/>
    </style:style>
    <style:style style:name="T284_11" style:family="text">
      <style:text-properties fo:font-size="10pt" style:font-size-asian="10pt" style:font-name-complex="Arial" style:font-size-complex="10pt"/>
    </style:style>
    <style:style style:name="P285" style:family="paragraph" style:parent-style-name="Normal">
      <style:paragraph-properties fo:text-align="justify"/>
    </style:style>
    <style:style style:name="T285_1" style:family="text">
      <style:text-properties fo:font-size="10pt" style:font-size-asian="10pt" style:font-name-complex="Arial" style:font-size-complex="10pt"/>
    </style:style>
    <style:style style:name="P2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286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6_2" style:family="text">
      <style:text-properties fo:font-size="10pt" style:font-size-asian="10pt" style:font-name-complex="Arial" style:font-size-complex="10pt"/>
    </style:style>
    <style:style style:name="P2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287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7_2" style:family="text">
      <style:text-properties fo:font-size="10pt" style:font-size-asian="10pt" style:font-name-complex="Arial" style:font-size-complex="10pt"/>
    </style:style>
    <style:style style:name="P288" style:family="paragraph" style:parent-style-name="Normal">
      <style:paragraph-properties fo:text-align="justify"/>
    </style:style>
    <style:style style:name="T28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8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8_3" style:family="text">
      <style:text-properties fo:font-size="10pt" style:font-size-asian="10pt" style:font-name-complex="Arial" style:font-size-complex="10pt"/>
    </style:style>
    <style:style style:name="T288_4" style:family="text">
      <style:text-properties fo:font-size="10pt" style:font-size-asian="10pt" style:font-name-complex="Arial" style:font-size-complex="10pt"/>
    </style:style>
    <style:style style:name="P28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T289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9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289_3" style:family="text">
      <style:text-properties fo:font-size="10pt" style:font-size-asian="10pt" style:font-name-complex="Arial" style:font-size-complex="10pt"/>
    </style:style>
    <style:style style:name="T289_4" style:family="text">
      <style:text-properties fo:font-size="10pt" style:font-size-asian="10pt" style:font-name-complex="Arial" style:font-size-complex="10pt"/>
    </style:style>
    <style:style style:name="T289_5" style:family="text">
      <style:text-properties fo:font-size="10pt" style:font-size-asian="10pt" style:font-name-complex="Arial" style:font-size-complex="10pt"/>
    </style:style>
    <style:style style:name="T289_6" style:family="text">
      <style:text-properties fo:font-size="10pt" style:font-size-asian="10pt" style:font-name-complex="Arial" style:font-size-complex="10pt"/>
    </style:style>
    <style:style style:name="T289_7" style:family="text">
      <style:text-properties fo:font-size="10pt" style:font-size-asian="10pt" style:font-name-complex="Arial" style:font-size-complex="10pt"/>
    </style:style>
    <style:style style:name="P290" style:family="paragraph" style:parent-style-name="Normal">
      <style:paragraph-properties fo:text-align="justify" fo:margin-left="0.635cm"/>
      <style:text-properties fo:font-size="10pt" style:font-size-asian="10pt" style:font-name-complex="Arial" style:font-size-complex="10pt"/>
    </style:style>
    <style:style style:name="P291" style:family="paragraph" style:parent-style-name="Normal">
      <style:paragraph-properties fo:text-align="justify"/>
    </style:style>
    <style:style style:name="T291_1" style:family="text">
      <style:text-properties fo:font-size="10pt" style:font-size-asian="10pt" style:font-name-complex="Arial" style:font-size-complex="10pt"/>
    </style:style>
    <style:style style:name="T291_2" style:family="text">
      <style:text-properties fo:font-size="10pt" style:font-size-asian="10pt" style:font-name-complex="Arial" style:font-size-complex="10pt"/>
    </style:style>
    <style:style style:name="T291_3" style:family="text">
      <style:text-properties fo:font-size="10pt" style:font-size-asian="10pt" style:font-name-complex="Arial" style:font-size-complex="10pt"/>
    </style:style>
    <style:style style:name="T291_4" style:family="text">
      <style:text-properties fo:font-size="10pt" style:font-size-asian="10pt" style:font-name-complex="Arial" style:font-size-complex="10pt"/>
    </style:style>
    <style:style style:name="T291_5" style:family="text">
      <style:text-properties fo:font-size="10pt" style:font-size-asian="10pt" style:font-name-complex="Arial" style:font-size-complex="10pt"/>
    </style:style>
    <style:style style:name="T291_6" style:family="text">
      <style:text-properties fo:font-size="10pt" style:font-size-asian="10pt" style:font-name-complex="Arial" style:font-size-complex="10pt"/>
    </style:style>
    <style:style style:name="T291_7" style:family="text">
      <style:text-properties fo:font-size="10pt" style:font-size-asian="10pt" style:font-name-complex="Arial" style:font-size-complex="10pt"/>
    </style:style>
    <style:style style:name="T291_8" style:family="text">
      <style:text-properties fo:font-size="10pt" style:font-size-asian="10pt" style:font-name-complex="Arial" style:font-size-complex="10pt"/>
    </style:style>
    <style:style style:name="T291_9" style:family="text">
      <style:text-properties fo:font-size="10pt" style:font-size-asian="10pt" style:font-name-complex="Arial" style:font-size-complex="10pt"/>
    </style:style>
    <style:style style:name="T291_10" style:family="text">
      <style:text-properties fo:font-size="10pt" style:font-size-asian="10pt" style:font-name-complex="Arial" style:font-size-complex="10pt"/>
    </style:style>
    <style:style style:name="T291_11" style:family="text">
      <style:text-properties fo:font-size="10pt" style:font-size-asian="10pt" style:font-name-complex="Arial" style:font-size-complex="10pt"/>
    </style:style>
    <style:style style:name="T291_12" style:family="text">
      <style:text-properties fo:font-size="10pt" style:font-size-asian="10pt" style:font-name-complex="Arial" style:font-size-complex="10pt"/>
    </style:style>
    <style:style style:name="T291_13" style:family="text">
      <style:text-properties fo:font-size="10pt" style:font-size-asian="10pt" style:font-name-complex="Arial" style:font-size-complex="10pt"/>
    </style:style>
    <style:style style:name="T291_14" style:family="text">
      <style:text-properties fo:font-size="10pt" style:font-size-asian="10pt" style:font-name-complex="Arial" style:font-size-complex="10pt"/>
    </style:style>
    <style:style style:name="T291_15" style:family="text">
      <style:text-properties fo:font-size="10pt" style:font-size-asian="10pt" style:font-name-complex="Arial" style:font-size-complex="10pt"/>
    </style:style>
    <style:style style:name="P29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29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0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0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302" style:family="paragraph" style:parent-style-name="Normal">
      <style:text-properties fo:font-size="10pt" style:font-size-asian="10pt"/>
    </style:style>
    <style:style style:name="P303" style:family="paragraph" style:parent-style-name="Heading_20_2">
      <style:paragraph-properties fo:background-color="#dbe5f1" fo:padding-top="0.035cm" fo:border-top="#000000 0.018cm solid" fo:margin-top="0cm" fo:padding-bottom="0.035cm" fo:border-bottom="#000000 0.018cm solid" fo:margin-bottom="0cm" fo:padding-left="0.141cm" fo:border-left="#000000 0.018cm solid" fo:padding-right="0.141cm" fo:border-right="#000000 0.018cm solid">
        <style:tab-stops>
          <style:tab-stop style:type="left" style:leader-style="none" style:position="0.751cm"/>
        </style:tab-stops>
      </style:paragraph-properties>
    </style:style>
    <style:style style:name="T303_1" style:family="text">
      <style:text-properties fo:font-style="normal" style:font-style-asian="normal" fo:font-size="12pt" style:font-size-asian="12pt" style:font-size-complex="12pt"/>
    </style:style>
    <style:style style:name="P304" style:family="paragraph" style:parent-style-name="Normal">
      <style:text-properties fo:font-style="italic" style:font-style-asian="italic" style:font-name-complex="Arial" fo:font-weight="bold" style:font-weight-asian="bold"/>
    </style:style>
    <style:style style:name="Table6" style:family="table">
      <style:table-properties table:align="left" style:width="18.189cm" fo:margin-left="0.19cm"/>
    </style:style>
    <style:style style:name="Column26" style:family="table-column">
      <style:table-column-properties style:column-width="4.253cm"/>
    </style:style>
    <style:style style:name="Column27" style:family="table-column">
      <style:table-column-properties style:column-width="5.749cm"/>
    </style:style>
    <style:style style:name="Column28" style:family="table-column">
      <style:table-column-properties style:column-width="4.06cm"/>
    </style:style>
    <style:style style:name="Column29" style:family="table-column">
      <style:table-column-properties style:column-width="4.127cm"/>
    </style:style>
    <style:style style:name="Row21" style:family="table-row">
      <style:table-row-properties style:min-row-height="0.6cm"/>
    </style:style>
    <style:style style:name="Cell8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5" style:family="paragraph" style:parent-style-name="Normal"/>
    <style:style style:name="T3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89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6" style:family="paragraph" style:parent-style-name="List_20_Paragraph">
      <style:paragraph-properties fo:text-indent="-0.801cm" fo:margin-left="0.801cm"/>
    </style:style>
    <style:style style:name="T306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6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06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2" style:family="table-row">
      <style:table-row-properties style:min-row-height="0.873cm"/>
    </style:style>
    <style:style style:name="Cell9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7" style:family="paragraph" style:parent-style-name="Normal"/>
    <style:style style:name="T3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8" style:family="paragraph" style:parent-style-name="Normal"/>
    <style:style style:name="T3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0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0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3" style:family="table-row">
      <style:table-row-properties style:min-row-height="0.873cm"/>
    </style:style>
    <style:style style:name="Cell9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9" style:family="paragraph" style:parent-style-name="Normal"/>
    <style:style style:name="T3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0" style:family="paragraph" style:parent-style-name="Normal"/>
    <style:style style:name="T31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94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1" style:family="paragraph" style:parent-style-name="Normal"/>
    <style:style style:name="T31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2" style:family="paragraph" style:parent-style-name="Normal"/>
    <style:style style:name="T312_1" style:family="text">
      <style:text-properties style:font-name="Arial" fo:font-size="10pt" style:font-size-asian="10pt" style:font-size-complex="10pt" fo:language="en" fo:language-asian="en" fo:language-complex="ar" fo:country="GB" fo:country-asian="US" fo:country-complex="SA" style:font-weight-complex="bold"/>
    </style:style>
    <style:style style:name="P313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14" style:family="paragraph" style:parent-style-name="Normal">
      <style:paragraph-properties fo:text-align="justify"/>
    </style:style>
    <style:style style:name="T314_1" style:family="text">
      <style:text-properties fo:font-size="10pt" style:font-size-asian="10pt" style:font-name-complex="Arial" style:font-size-complex="10pt" style:font-weight-complex="bold"/>
    </style:style>
    <style:style style:name="T314_2" style:family="text">
      <style:text-properties fo:font-size="10pt" style:font-size-asian="10pt" style:font-name-complex="Arial" style:font-size-complex="10pt" style:font-weight-complex="bold"/>
    </style:style>
    <style:style style:name="T314_3" style:family="text">
      <style:text-properties fo:font-size="10pt" style:font-size-asian="10pt" style:font-name-complex="Arial" style:font-size-complex="10pt" style:font-weight-complex="bold"/>
    </style:style>
    <style:style style:name="T314_4" style:family="text">
      <style:text-properties fo:font-size="10pt" style:font-size-asian="10pt" style:font-name-complex="Arial" style:font-size-complex="10pt" style:font-weight-complex="bold"/>
    </style:style>
    <style:style style:name="T314_5" style:family="text">
      <style:text-properties fo:font-size="10pt" style:font-size-asian="10pt" style:font-name-complex="Arial" style:font-size-complex="10pt" style:font-weight-complex="bold"/>
    </style:style>
    <style:style style:name="T314_6" style:family="text">
      <style:text-properties fo:font-size="10pt" style:font-size-asian="10pt" style:font-name-complex="Arial" style:font-size-complex="10pt" style:font-weight-complex="bold"/>
    </style:style>
    <style:style style:name="T314_7" style:family="text">
      <style:text-properties fo:font-size="10pt" style:font-size-asian="10pt" style:font-name-complex="Arial" style:font-size-complex="10pt" style:font-weight-complex="bold"/>
    </style:style>
    <style:style style:name="T314_8" style:family="text">
      <style:text-properties fo:font-size="10pt" style:font-size-asian="10pt" style:font-name-complex="Arial" style:font-size-complex="10pt" style:font-weight-complex="bold"/>
    </style:style>
    <style:style style:name="T314_9" style:family="text">
      <style:text-properties fo:font-size="10pt" style:font-size-asian="10pt" style:font-name-complex="Arial" style:font-size-complex="10pt" style:font-weight-complex="bold"/>
    </style:style>
    <style:style style:name="T314_10" style:family="text">
      <style:text-properties fo:font-size="10pt" style:font-size-asian="10pt" style:font-name-complex="Arial" style:font-size-complex="10pt" style:font-weight-complex="bold"/>
    </style:style>
    <style:style style:name="T314_11" style:family="text">
      <style:text-properties fo:font-size="10pt" style:font-size-asian="10pt" style:font-name-complex="Arial" style:font-size-complex="10pt" style:font-weight-complex="bold"/>
    </style:style>
    <style:style style:name="T314_12" style:family="text">
      <style:text-properties fo:font-size="10pt" style:font-size-asian="10pt" style:font-name-complex="Arial" style:font-size-complex="10pt" style:font-weight-complex="bold"/>
    </style:style>
    <style:style style:name="T314_13" style:family="text">
      <style:text-properties fo:font-size="10pt" style:font-size-asian="10pt" style:font-name-complex="Arial" style:font-size-complex="10pt" style:font-weight-complex="bold"/>
    </style:style>
    <style:style style:name="T314_14" style:family="text">
      <style:text-properties fo:font-size="10pt" style:font-size-asian="10pt" style:font-name-complex="Arial" style:font-size-complex="10pt" style:font-weight-complex="bold"/>
    </style:style>
    <style:style style:name="T314_15" style:family="text">
      <style:text-properties fo:font-size="10pt" style:font-size-asian="10pt" style:font-name-complex="Arial" style:font-size-complex="10pt" style:font-weight-complex="bold"/>
    </style:style>
    <style:style style:name="T314_16" style:family="text">
      <style:text-properties fo:font-size="10pt" style:font-size-asian="10pt" style:font-name-complex="Arial" style:font-size-complex="10pt" style:font-weight-complex="bold"/>
    </style:style>
    <style:style style:name="T314_17" style:family="text">
      <style:text-properties fo:font-size="10pt" style:font-size-asian="10pt" style:font-name-complex="Arial" style:font-size-complex="10pt" style:font-weight-complex="bold"/>
    </style:style>
    <style:style style:name="T314_18" style:family="text">
      <style:text-properties fo:font-size="10pt" style:font-size-asian="10pt" style:font-name-complex="Arial" style:font-size-complex="10pt" style:font-weight-complex="bold"/>
    </style:style>
    <style:style style:name="T314_19" style:family="text">
      <style:text-properties fo:font-size="10pt" style:font-size-asian="10pt" style:font-name-complex="Arial" style:font-size-complex="10pt" style:font-weight-complex="bold"/>
    </style:style>
    <style:style style:name="T314_20" style:family="text">
      <style:text-properties fo:font-size="10pt" style:font-size-asian="10pt" style:font-name-complex="Arial" style:font-size-complex="10pt" style:font-weight-complex="bold"/>
    </style:style>
    <style:style style:name="T314_21" style:family="text">
      <style:text-properties fo:font-size="10pt" style:font-size-asian="10pt" style:font-name-complex="Arial" style:font-size-complex="10pt" style:font-weight-complex="bold"/>
    </style:style>
    <style:style style:name="T314_22" style:family="text">
      <style:text-properties fo:font-size="10pt" style:font-size-asian="10pt" style:font-name-complex="Arial" style:font-size-complex="10pt" style:font-weight-complex="bold"/>
    </style:style>
    <style:style style:name="T314_23" style:family="text">
      <style:text-properties fo:font-size="10pt" style:font-size-asian="10pt" style:font-name-complex="Arial" style:font-size-complex="10pt" style:font-weight-complex="bold"/>
    </style:style>
    <style:style style:name="T314_24" style:family="text">
      <style:text-properties fo:font-size="10pt" style:font-size-asian="10pt" style:font-name-complex="Arial" style:font-size-complex="10pt" style:font-weight-complex="bold"/>
    </style:style>
    <style:style style:name="T314_25" style:family="text">
      <style:text-properties fo:font-size="10pt" style:font-size-asian="10pt" style:font-name-complex="Arial" style:font-size-complex="10pt" style:font-weight-complex="bold"/>
    </style:style>
    <style:style style:name="T314_26" style:family="text">
      <style:text-properties fo:font-size="10pt" style:font-size-asian="10pt" style:font-name-complex="Arial" style:font-size-complex="10pt" style:font-weight-complex="bold"/>
    </style:style>
    <style:style style:name="T314_27" style:family="text">
      <style:text-properties fo:font-size="10pt" style:font-size-asian="10pt" style:font-name-complex="Arial" style:font-size-complex="10pt" style:font-weight-complex="bold"/>
    </style:style>
    <style:style style:name="T314_28" style:family="text">
      <style:text-properties fo:font-size="10pt" style:font-size-asian="10pt" style:font-name-complex="Arial" style:font-size-complex="10pt" style:font-weight-complex="bold"/>
    </style:style>
    <style:style style:name="T314_29" style:family="text">
      <style:text-properties fo:font-size="10pt" style:font-size-asian="10pt" style:font-name-complex="Arial" style:font-size-complex="10pt" style:font-weight-complex="bold"/>
    </style:style>
    <style:style style:name="T314_30" style:family="text">
      <style:text-properties fo:font-size="10pt" style:font-size-asian="10pt" style:font-name-complex="Arial" style:font-size-complex="10pt" style:font-weight-complex="bold"/>
    </style:style>
    <style:style style:name="T314_31" style:family="text">
      <style:text-properties fo:font-size="10pt" style:font-size-asian="10pt" style:font-name-complex="Arial" style:font-size-complex="10pt" style:font-weight-complex="bold"/>
    </style:style>
    <style:style style:name="T314_32" style:family="text">
      <style:text-properties fo:font-size="10pt" style:font-size-asian="10pt" style:font-name-complex="Arial" style:font-size-complex="10pt" style:font-weight-complex="bold"/>
    </style:style>
    <style:style style:name="T314_33" style:family="text">
      <style:text-properties fo:font-size="10pt" style:font-size-asian="10pt" style:font-name-complex="Arial" style:font-size-complex="10pt" style:font-weight-complex="bold"/>
    </style:style>
    <style:style style:name="T314_34" style:family="text">
      <style:text-properties fo:font-size="10pt" style:font-size-asian="10pt" style:font-name-complex="Arial" style:font-size-complex="10pt" style:font-weight-complex="bold"/>
    </style:style>
    <style:style style:name="T314_35" style:family="text">
      <style:text-properties fo:font-size="10pt" style:font-size-asian="10pt" style:font-name-complex="Arial" style:font-size-complex="10pt" style:font-weight-complex="bold"/>
    </style:style>
    <style:style style:name="T314_36" style:family="text">
      <style:text-properties fo:font-size="10pt" style:font-size-asian="10pt" style:font-name-complex="Arial" style:font-size-complex="10pt" style:font-weight-complex="bold"/>
    </style:style>
    <style:style style:name="T314_37" style:family="text">
      <style:text-properties fo:font-size="10pt" style:font-size-asian="10pt" style:font-name-complex="Arial" style:font-size-complex="10pt" style:font-weight-complex="bold"/>
    </style:style>
    <style:style style:name="T314_38" style:family="text">
      <style:text-properties fo:font-size="10pt" style:font-size-asian="10pt" style:font-name-complex="Arial" style:font-size-complex="10pt" style:font-weight-complex="bold"/>
    </style:style>
    <style:style style:name="T314_39" style:family="text">
      <style:text-properties fo:font-size="10pt" style:font-size-asian="10pt" style:font-name-complex="Arial" style:font-size-complex="10pt" style:font-weight-complex="bold"/>
    </style:style>
    <style:style style:name="T314_40" style:family="text">
      <style:text-properties fo:font-size="10pt" style:font-size-asian="10pt" style:font-name-complex="Arial" style:font-size-complex="10pt" style:font-weight-complex="bold"/>
    </style:style>
    <style:style style:name="T314_41" style:family="text">
      <style:text-properties fo:font-size="10pt" style:font-size-asian="10pt" style:font-name-complex="Arial" style:font-size-complex="10pt" style:font-weight-complex="bold"/>
    </style:style>
    <style:style style:name="T314_42" style:family="text">
      <style:text-properties fo:font-size="10pt" style:font-size-asian="10pt" style:font-name-complex="Arial" style:font-size-complex="10pt" style:font-weight-complex="bold"/>
    </style:style>
    <style:style style:name="T314_43" style:family="text">
      <style:text-properties fo:font-size="10pt" style:font-size-asian="10pt" style:font-name-complex="Arial" style:font-size-complex="10pt" style:font-weight-complex="bold"/>
    </style:style>
    <style:style style:name="T314_44" style:family="text">
      <style:text-properties fo:font-size="10pt" style:font-size-asian="10pt" style:font-name-complex="Arial" style:font-size-complex="10pt" style:font-weight-complex="bold"/>
    </style:style>
    <style:style style:name="T314_45" style:family="text">
      <style:text-properties fo:font-size="10pt" style:font-size-asian="10pt" style:font-name-complex="Arial" style:font-size-complex="10pt" style:font-weight-complex="bold"/>
    </style:style>
    <style:style style:name="T314_46" style:family="text">
      <style:text-properties fo:font-size="10pt" style:font-size-asian="10pt" style:font-name-complex="Arial" style:font-size-complex="10pt" style:font-weight-complex="bold"/>
    </style:style>
    <style:style style:name="T314_47" style:family="text">
      <style:text-properties fo:font-size="10pt" style:font-size-asian="10pt" style:font-name-complex="Arial" style:font-size-complex="10pt" style:font-weight-complex="bold"/>
    </style:style>
    <style:style style:name="T314_48" style:family="text">
      <style:text-properties fo:font-size="10pt" style:font-size-asian="10pt" style:font-name-complex="Arial" style:font-size-complex="10pt" style:font-weight-complex="bold"/>
    </style:style>
    <style:style style:name="T314_49" style:family="text">
      <style:text-properties fo:font-size="10pt" style:font-size-asian="10pt" style:font-name-complex="Arial" style:font-size-complex="10pt" style:font-weight-complex="bold"/>
    </style:style>
    <style:style style:name="T314_50" style:family="text">
      <style:text-properties fo:font-size="10pt" style:font-size-asian="10pt" style:font-name-complex="Arial" style:font-size-complex="10pt" style:font-weight-complex="bold"/>
    </style:style>
    <style:style style:name="P315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16" style:family="paragraph" style:parent-style-name="Normal">
      <style:paragraph-properties fo:text-align="justify"/>
    </style:style>
    <style:style style:name="T316_1" style:family="text">
      <style:text-properties fo:font-size="10pt" style:font-size-asian="10pt" style:font-name-complex="Arial" style:font-size-complex="10pt" style:font-weight-complex="bold"/>
    </style:style>
    <style:style style:name="T316_2" style:family="text">
      <style:text-properties fo:font-size="10pt" style:font-size-asian="10pt" style:font-name-complex="Arial" style:font-size-complex="10pt" style:font-weight-complex="bold"/>
    </style:style>
    <style:style style:name="T316_3" style:family="text">
      <style:text-properties fo:font-size="10pt" style:font-size-asian="10pt" style:font-name-complex="Arial" style:font-size-complex="10pt" style:font-weight-complex="bold"/>
    </style:style>
    <style:style style:name="T316_4" style:family="text">
      <style:text-properties fo:font-size="10pt" style:font-size-asian="10pt" style:font-name-complex="Arial" style:font-size-complex="10pt" style:font-weight-complex="bold"/>
    </style:style>
    <style:style style:name="T316_5" style:family="text">
      <style:text-properties fo:font-size="10pt" style:font-size-asian="10pt" style:font-name-complex="Arial" style:font-size-complex="10pt" style:font-weight-complex="bold"/>
    </style:style>
    <style:style style:name="T316_6" style:family="text">
      <style:text-properties fo:font-size="10pt" style:font-size-asian="10pt" style:font-name-complex="Arial" style:font-size-complex="10pt" style:font-weight-complex="bold"/>
    </style:style>
    <style:style style:name="T316_7" style:family="text">
      <style:text-properties fo:font-size="10pt" style:font-size-asian="10pt" style:font-name-complex="Arial" style:font-size-complex="10pt" style:font-weight-complex="bold"/>
    </style:style>
    <style:style style:name="T316_8" style:family="text">
      <style:text-properties fo:font-size="10pt" style:font-size-asian="10pt" style:font-name-complex="Arial" style:font-size-complex="10pt" style:font-weight-complex="bold"/>
    </style:style>
    <style:style style:name="T316_9" style:family="text">
      <style:text-properties fo:font-size="10pt" style:font-size-asian="10pt" style:font-name-complex="Arial" style:font-size-complex="10pt" style:font-weight-complex="bold"/>
    </style:style>
    <style:style style:name="T316_10" style:family="text">
      <style:text-properties fo:font-size="10pt" style:font-size-asian="10pt" style:font-name-complex="Arial" style:font-size-complex="10pt" style:font-weight-complex="bold"/>
    </style:style>
    <style:style style:name="T316_11" style:family="text">
      <style:text-properties fo:font-size="10pt" style:font-size-asian="10pt" style:font-name-complex="Arial" style:font-size-complex="10pt" style:font-weight-complex="bold"/>
    </style:style>
    <style:style style:name="T316_12" style:family="text">
      <style:text-properties fo:font-size="10pt" style:font-size-asian="10pt" style:font-name-complex="Arial" style:font-size-complex="10pt" style:font-weight-complex="bold"/>
    </style:style>
    <style:style style:name="P317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18" style:family="paragraph" style:parent-style-name="Normal">
      <style:paragraph-properties fo:text-align="justify"/>
    </style:style>
    <style:style style:name="T318_1" style:family="text">
      <style:text-properties fo:font-size="10pt" style:font-size-asian="10pt" style:font-name-complex="Arial" style:font-size-complex="10pt" style:font-weight-complex="bold"/>
    </style:style>
    <style:style style:name="T318_2" style:family="text">
      <style:text-properties fo:font-size="10pt" style:font-size-asian="10pt" style:font-name-complex="Arial" style:font-size-complex="10pt" style:font-weight-complex="bold"/>
    </style:style>
    <style:style style:name="T318_3" style:family="text">
      <style:text-properties fo:font-size="10pt" style:font-size-asian="10pt" style:font-name-complex="Arial" style:font-size-complex="10pt" style:font-weight-complex="bold"/>
    </style:style>
    <style:style style:name="T318_4" style:family="text">
      <style:text-properties fo:font-size="10pt" style:font-size-asian="10pt" style:font-name-complex="Arial" style:font-size-complex="10pt" style:font-weight-complex="bold"/>
    </style:style>
    <style:style style:name="T318_5" style:family="text">
      <style:text-properties fo:font-size="10pt" style:font-size-asian="10pt" style:font-name-complex="Arial" style:font-size-complex="10pt" style:font-weight-complex="bold"/>
    </style:style>
    <style:style style:name="T318_6" style:family="text">
      <style:text-properties fo:font-size="10pt" style:font-size-asian="10pt" style:font-name-complex="Arial" style:font-size-complex="10pt" style:font-weight-complex="bold"/>
    </style:style>
    <style:style style:name="T318_7" style:family="text">
      <style:text-properties fo:font-size="10pt" style:font-size-asian="10pt" style:font-name-complex="Arial" style:font-size-complex="10pt" style:font-weight-complex="bold"/>
    </style:style>
    <style:style style:name="T318_8" style:family="text">
      <style:text-properties fo:font-size="10pt" style:font-size-asian="10pt" style:font-name-complex="Arial" style:font-size-complex="10pt" style:font-weight-complex="bold"/>
    </style:style>
    <style:style style:name="T318_9" style:family="text">
      <style:text-properties fo:font-size="10pt" style:font-size-asian="10pt" style:font-name-complex="Arial" style:font-size-complex="10pt" style:font-weight-complex="bold"/>
    </style:style>
    <style:style style:name="T318_10" style:family="text">
      <style:text-properties fo:font-size="10pt" style:font-size-asian="10pt" style:font-name-complex="Arial" style:font-size-complex="10pt" style:font-weight-complex="bold"/>
    </style:style>
    <style:style style:name="T318_11" style:family="text">
      <style:text-properties fo:font-size="10pt" style:font-size-asian="10pt" style:font-name-complex="Arial" style:font-size-complex="10pt" style:font-weight-complex="bold"/>
    </style:style>
    <style:style style:name="T318_12" style:family="text">
      <style:text-properties fo:font-size="10pt" style:font-size-asian="10pt" style:font-name-complex="Arial" style:font-size-complex="10pt" style:font-weight-complex="bold"/>
    </style:style>
    <style:style style:name="T318_13" style:family="text">
      <style:text-properties fo:font-size="10pt" style:font-size-asian="10pt" style:font-name-complex="Arial" style:font-size-complex="10pt" style:font-weight-complex="bold"/>
    </style:style>
    <style:style style:name="T318_14" style:family="text">
      <style:text-properties fo:font-size="10pt" style:font-size-asian="10pt" style:font-name-complex="Arial" style:font-size-complex="10pt" style:font-weight-complex="bold"/>
    </style:style>
    <style:style style:name="T318_15" style:family="text">
      <style:text-properties fo:font-size="10pt" style:font-size-asian="10pt" style:font-name-complex="Arial" style:font-size-complex="10pt" style:font-weight-complex="bold"/>
    </style:style>
    <style:style style:name="T318_16" style:family="text">
      <style:text-properties fo:font-size="10pt" style:font-size-asian="10pt" style:font-name-complex="Arial" style:font-size-complex="10pt" style:font-weight-complex="bold"/>
    </style:style>
    <style:style style:name="T318_17" style:family="text">
      <style:text-properties fo:font-size="10pt" style:font-size-asian="10pt" style:font-name-complex="Arial" style:font-size-complex="10pt" style:font-weight-complex="bold"/>
    </style:style>
    <style:style style:name="T318_18" style:family="text">
      <style:text-properties fo:font-size="10pt" style:font-size-asian="10pt" style:font-name-complex="Arial" style:font-size-complex="10pt" style:font-weight-complex="bold"/>
    </style:style>
    <style:style style:name="T318_19" style:family="text">
      <style:text-properties fo:font-size="10pt" style:font-size-asian="10pt" style:font-name-complex="Arial" style:font-size-complex="10pt" style:font-weight-complex="bold"/>
    </style:style>
    <style:style style:name="T318_20" style:family="text">
      <style:text-properties fo:font-size="10pt" style:font-size-asian="10pt" style:font-name-complex="Arial" style:font-size-complex="10pt" style:font-weight-complex="bold"/>
    </style:style>
    <style:style style:name="T318_21" style:family="text">
      <style:text-properties fo:font-size="10pt" style:font-size-asian="10pt" style:font-name-complex="Arial" style:font-size-complex="10pt" style:font-weight-complex="bold"/>
    </style:style>
    <style:style style:name="T318_22" style:family="text">
      <style:text-properties fo:font-size="10pt" style:font-size-asian="10pt" style:font-name-complex="Arial" style:font-size-complex="10pt" style:font-weight-complex="bold"/>
    </style:style>
    <style:style style:name="T318_23" style:family="text">
      <style:text-properties fo:font-size="10pt" style:font-size-asian="10pt" style:font-name-complex="Arial" style:font-size-complex="10pt" style:font-weight-complex="bold"/>
    </style:style>
    <style:style style:name="T318_24" style:family="text">
      <style:text-properties fo:font-size="10pt" style:font-size-asian="10pt" style:font-name-complex="Arial" style:font-size-complex="10pt" style:font-weight-complex="bold"/>
    </style:style>
    <style:style style:name="T318_25" style:family="text">
      <style:text-properties fo:font-size="10pt" style:font-size-asian="10pt" style:font-name-complex="Arial" style:font-size-complex="10pt" style:font-weight-complex="bold"/>
    </style:style>
    <style:style style:name="T318_26" style:family="text">
      <style:text-properties fo:font-size="10pt" style:font-size-asian="10pt" style:font-name-complex="Arial" style:font-size-complex="10pt" style:font-weight-complex="bold"/>
    </style:style>
    <style:style style:name="T318_27" style:family="text">
      <style:text-properties fo:font-size="10pt" style:font-size-asian="10pt" style:font-name-complex="Arial" style:font-size-complex="10pt" style:font-weight-complex="bold"/>
    </style:style>
    <style:style style:name="T318_28" style:family="text">
      <style:text-properties fo:font-size="10pt" style:font-size-asian="10pt" style:font-name-complex="Arial" style:font-size-complex="10pt" style:font-weight-complex="bold"/>
    </style:style>
    <style:style style:name="P319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20" style:family="paragraph" style:parent-style-name="Normal">
      <style:paragraph-properties fo:text-align="justify"/>
    </style:style>
    <style:style style:name="T320_1" style:family="text">
      <style:text-properties fo:font-size="10pt" style:font-size-asian="10pt" style:font-name-complex="Arial" style:font-size-complex="10pt" style:font-weight-complex="bold"/>
    </style:style>
    <style:style style:name="T320_2" style:family="text">
      <style:text-properties fo:font-size="10pt" style:font-size-asian="10pt" style:font-name-complex="Arial" style:font-size-complex="10pt" style:font-weight-complex="bold"/>
    </style:style>
    <style:style style:name="T320_3" style:family="text">
      <style:text-properties fo:font-size="10pt" style:font-size-asian="10pt" style:font-name-complex="Arial" style:font-size-complex="10pt" style:font-weight-complex="bold"/>
    </style:style>
    <style:style style:name="T320_4" style:family="text">
      <style:text-properties fo:font-size="10pt" style:font-size-asian="10pt" style:font-name-complex="Arial" style:font-size-complex="10pt" style:font-weight-complex="bold"/>
    </style:style>
    <style:style style:name="T320_5" style:family="text">
      <style:text-properties fo:font-size="10pt" style:font-size-asian="10pt" style:font-name-complex="Arial" style:font-size-complex="10pt" style:font-weight-complex="bold"/>
    </style:style>
    <style:style style:name="T320_6" style:family="text">
      <style:text-properties fo:font-size="10pt" style:font-size-asian="10pt" style:font-name-complex="Arial" style:font-size-complex="10pt" style:font-weight-complex="bold"/>
    </style:style>
    <style:style style:name="T320_7" style:family="text">
      <style:text-properties fo:font-size="10pt" style:font-size-asian="10pt" style:font-name-complex="Arial" style:font-size-complex="10pt" style:font-weight-complex="bold"/>
    </style:style>
    <style:style style:name="T320_8" style:family="text">
      <style:text-properties fo:font-size="10pt" style:font-size-asian="10pt" style:font-name-complex="Arial" style:font-size-complex="10pt" style:font-weight-complex="bold"/>
    </style:style>
    <style:style style:name="T320_9" style:family="text">
      <style:text-properties fo:font-size="10pt" style:font-size-asian="10pt" style:font-name-complex="Arial" style:font-size-complex="10pt" style:font-weight-complex="bold"/>
    </style:style>
    <style:style style:name="T320_10" style:family="text">
      <style:text-properties fo:font-size="10pt" style:font-size-asian="10pt" style:font-name-complex="Arial" style:font-size-complex="10pt" style:font-weight-complex="bold"/>
    </style:style>
    <style:style style:name="T320_11" style:family="text">
      <style:text-properties fo:font-size="10pt" style:font-size-asian="10pt" style:font-name-complex="Arial" style:font-size-complex="10pt" style:font-weight-complex="bold"/>
    </style:style>
    <style:style style:name="T320_12" style:family="text">
      <style:text-properties fo:font-size="10pt" style:font-size-asian="10pt" style:font-name-complex="Arial" style:font-size-complex="10pt" style:font-weight-complex="bold"/>
    </style:style>
    <style:style style:name="T320_13" style:family="text">
      <style:text-properties fo:font-size="10pt" style:font-size-asian="10pt" style:font-name-complex="Arial" style:font-size-complex="10pt" style:font-weight-complex="bold"/>
    </style:style>
    <style:style style:name="T320_14" style:family="text">
      <style:text-properties fo:font-size="10pt" style:font-size-asian="10pt" style:font-name-complex="Arial" style:font-size-complex="10pt" style:font-weight-complex="bold"/>
    </style:style>
    <style:style style:name="T320_15" style:family="text">
      <style:text-properties fo:font-size="10pt" style:font-size-asian="10pt" style:font-name-complex="Arial" style:font-size-complex="10pt" style:font-weight-complex="bold"/>
    </style:style>
    <style:style style:name="T320_16" style:family="text">
      <style:text-properties fo:font-size="10pt" style:font-size-asian="10pt" style:font-name-complex="Arial" style:font-size-complex="10pt" style:font-weight-complex="bold"/>
    </style:style>
    <style:style style:name="T320_17" style:family="text">
      <style:text-properties fo:font-size="10pt" style:font-size-asian="10pt" style:font-name-complex="Arial" style:font-size-complex="10pt" style:font-weight-complex="bold"/>
    </style:style>
    <style:style style:name="T320_18" style:family="text">
      <style:text-properties fo:font-size="10pt" style:font-size-asian="10pt" style:font-name-complex="Arial" style:font-size-complex="10pt" style:font-weight-complex="bold"/>
    </style:style>
    <style:style style:name="T320_19" style:family="text">
      <style:text-properties fo:font-size="10pt" style:font-size-asian="10pt" style:font-name-complex="Arial" style:font-size-complex="10pt" style:font-weight-complex="bold"/>
    </style:style>
    <style:style style:name="T320_20" style:family="text">
      <style:text-properties fo:font-size="10pt" style:font-size-asian="10pt" style:font-name-complex="Arial" style:font-size-complex="10pt" style:font-weight-complex="bold"/>
    </style:style>
    <style:style style:name="T320_21" style:family="text">
      <style:text-properties fo:font-size="10pt" style:font-size-asian="10pt" style:font-name-complex="Arial" style:font-size-complex="10pt" style:font-weight-complex="bold"/>
    </style:style>
    <style:style style:name="T320_22" style:family="text">
      <style:text-properties fo:font-size="10pt" style:font-size-asian="10pt" style:font-name-complex="Arial" style:font-size-complex="10pt" style:font-weight-complex="bold"/>
    </style:style>
    <style:style style:name="T320_23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20_24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20_25" style:family="text">
      <style:text-properties fo:font-size="10pt" style:font-size-asian="10pt" style:font-name-complex="Arial" style:font-size-complex="10pt" style:font-weight-complex="bold"/>
    </style:style>
    <style:style style:name="T320_26" style:family="text">
      <style:text-properties fo:font-style="italic" style:font-style-asian="italic" style:font-style-complex="italic" fo:font-size="10pt" style:font-size-asian="10pt" style:font-name-complex="Arial" style:font-size-complex="10pt" style:font-weight-complex="bold"/>
    </style:style>
    <style:style style:name="T320_27" style:family="text">
      <style:text-properties fo:font-size="10pt" style:font-size-asian="10pt" style:font-name-complex="Arial" style:font-size-complex="10pt" style:font-weight-complex="bold"/>
    </style:style>
    <style:style style:name="T320_28" style:family="text">
      <style:text-properties fo:font-size="10pt" style:font-size-asian="10pt" style:font-name-complex="Arial" style:font-size-complex="10pt" style:font-weight-complex="bold"/>
    </style:style>
    <style:style style:name="T320_29" style:family="text">
      <style:text-properties fo:font-size="10pt" style:font-size-asian="10pt" style:font-name-complex="Arial" style:font-size-complex="10pt" style:font-weight-complex="bold"/>
    </style:style>
    <style:style style:name="T320_30" style:family="text">
      <style:text-properties fo:font-size="10pt" style:font-size-asian="10pt" style:font-name-complex="Arial" style:font-size-complex="10pt" style:font-weight-complex="bold"/>
    </style:style>
    <style:style style:name="T320_31" style:family="text">
      <style:text-properties fo:font-size="10pt" style:font-size-asian="10pt" style:font-name-complex="Arial" style:font-size-complex="10pt" style:font-weight-complex="bold"/>
    </style:style>
    <style:style style:name="T320_32" style:family="text">
      <style:text-properties fo:font-size="10pt" style:font-size-asian="10pt" style:font-name-complex="Arial" style:font-size-complex="10pt" style:font-weight-complex="bold"/>
    </style:style>
    <style:style style:name="T320_33" style:family="text">
      <style:text-properties fo:font-size="10pt" style:font-size-asian="10pt" style:font-name-complex="Arial" style:font-size-complex="10pt" style:font-weight-complex="bold"/>
    </style:style>
    <style:style style:name="T320_34" style:family="text">
      <style:text-properties fo:font-size="10pt" style:font-size-asian="10pt" style:font-name-complex="Arial" style:font-size-complex="10pt" style:font-weight-complex="bold"/>
    </style:style>
    <style:style style:name="T320_35" style:family="text">
      <style:text-properties fo:font-size="10pt" style:font-size-asian="10pt" style:font-name-complex="Arial" style:font-size-complex="10pt" style:font-weight-complex="bold"/>
    </style:style>
    <style:style style:name="P321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322" style:family="paragraph" style:parent-style-name="Normal">
      <style:paragraph-properties fo:text-align="justify"/>
    </style:style>
    <style:style style:name="T322_1" style:family="text">
      <style:text-properties fo:font-size="10pt" style:font-size-asian="10pt" style:font-name-complex="Arial" style:font-size-complex="10pt" style:font-weight-complex="bold"/>
    </style:style>
    <style:style style:name="T322_2" style:family="text">
      <style:text-properties fo:font-size="10pt" style:font-size-asian="10pt" style:font-name-complex="Arial" style:font-size-complex="10pt" style:font-weight-complex="bold"/>
    </style:style>
    <style:style style:name="T322_3" style:family="text">
      <style:text-properties fo:font-size="10pt" style:font-size-asian="10pt" style:font-name-complex="Arial" style:font-size-complex="10pt" style:font-weight-complex="bold"/>
    </style:style>
    <style:style style:name="T322_4" style:family="text">
      <style:text-properties fo:font-size="10pt" style:font-size-asian="10pt" style:font-name-complex="Arial" style:font-size-complex="10pt" style:font-weight-complex="bold"/>
    </style:style>
    <style:style style:name="T322_5" style:family="text">
      <style:text-properties fo:font-size="10pt" style:font-size-asian="10pt" style:font-name-complex="Arial" style:font-size-complex="10pt" style:font-weight-complex="bold"/>
    </style:style>
    <style:style style:name="T322_6" style:family="text">
      <style:text-properties fo:font-size="10pt" style:font-size-asian="10pt" style:font-name-complex="Arial" style:font-size-complex="10pt" style:font-weight-complex="bold"/>
    </style:style>
    <style:style style:name="T322_7" style:family="text">
      <style:text-properties fo:font-size="10pt" style:font-size-asian="10pt" style:font-name-complex="Arial" style:font-size-complex="10pt" style:font-weight-complex="bold"/>
    </style:style>
    <style:style style:name="T322_8" style:family="text">
      <style:text-properties fo:font-size="10pt" style:font-size-asian="10pt" style:font-name-complex="Arial" style:font-size-complex="10pt" style:font-weight-complex="bold"/>
    </style:style>
    <style:style style:name="T322_9" style:family="text">
      <style:text-properties fo:font-size="10pt" style:font-size-asian="10pt" style:font-name-complex="Arial" style:font-size-complex="10pt" style:font-weight-complex="bold"/>
    </style:style>
    <style:style style:name="T322_10" style:family="text">
      <style:text-properties fo:font-size="10pt" style:font-size-asian="10pt" style:font-name-complex="Arial" style:font-size-complex="10pt" style:font-weight-complex="bold"/>
    </style:style>
    <style:style style:name="T322_11" style:family="text">
      <style:text-properties fo:font-size="10pt" style:font-size-asian="10pt" style:font-name-complex="Arial" style:font-size-complex="10pt" style:font-weight-complex="bold"/>
    </style:style>
    <style:style style:name="T322_12" style:family="text">
      <style:text-properties fo:font-size="10pt" style:font-size-asian="10pt" style:font-name-complex="Arial" style:font-size-complex="10pt" style:font-weight-complex="bold"/>
    </style:style>
    <style:style style:name="T322_13" style:family="text">
      <style:text-properties fo:font-size="10pt" style:font-size-asian="10pt" style:font-name-complex="Arial" style:font-size-complex="10pt" style:font-weight-complex="bold"/>
    </style:style>
    <style:style style:name="T322_14" style:family="text">
      <style:text-properties fo:font-size="10pt" style:font-size-asian="10pt" style:font-name-complex="Arial" style:font-size-complex="10pt" style:font-weight-complex="bold"/>
    </style:style>
    <style:style style:name="T322_15" style:family="text">
      <style:text-properties fo:font-size="10pt" style:font-size-asian="10pt" style:font-name-complex="Arial" style:font-size-complex="10pt" style:font-weight-complex="bold"/>
    </style:style>
    <style:style style:name="T322_16" style:family="text">
      <style:text-properties fo:font-size="10pt" style:font-size-asian="10pt" style:font-name-complex="Arial" style:font-size-complex="10pt" style:font-weight-complex="bold"/>
    </style:style>
    <style:style style:name="T322_17" style:family="text">
      <style:text-properties fo:font-size="10pt" style:font-size-asian="10pt" style:font-name-complex="Arial" style:font-size-complex="10pt" style:font-weight-complex="bold"/>
    </style:style>
    <style:style style:name="T322_18" style:family="text">
      <style:text-properties fo:font-size="10pt" style:font-size-asian="10pt" style:font-name-complex="Arial" style:font-size-complex="10pt" style:font-weight-complex="bold"/>
    </style:style>
    <style:style style:name="T322_19" style:family="text">
      <style:text-properties fo:font-size="10pt" style:font-size-asian="10pt" style:font-name-complex="Arial" style:font-size-complex="10pt" style:font-weight-complex="bold"/>
    </style:style>
    <style:style style:name="T322_20" style:family="text">
      <style:text-properties fo:font-size="10pt" style:font-size-asian="10pt" style:font-name-complex="Arial" style:font-size-complex="10pt" style:font-weight-complex="bold"/>
    </style:style>
    <style:style style:name="T322_21" style:family="text">
      <style:text-properties fo:font-size="10pt" style:font-size-asian="10pt" style:font-name-complex="Arial" style:font-size-complex="10pt" style:font-weight-complex="bold"/>
    </style:style>
    <style:style style:name="T322_22" style:family="text">
      <style:text-properties fo:font-size="10pt" style:font-size-asian="10pt" style:font-name-complex="Arial" style:font-size-complex="10pt" style:font-weight-complex="bold"/>
    </style:style>
    <style:style style:name="T322_23" style:family="text">
      <style:text-properties fo:font-size="10pt" style:font-size-asian="10pt" style:font-name-complex="Arial" style:font-size-complex="10pt" style:font-weight-complex="bold"/>
    </style:style>
    <style:style style:name="T322_24" style:family="text">
      <style:text-properties fo:font-size="10pt" style:font-size-asian="10pt" style:font-name-complex="Arial" style:font-size-complex="10pt" style:font-weight-complex="bold"/>
    </style:style>
    <style:style style:name="T322_25" style:family="text">
      <style:text-properties fo:font-size="10pt" style:font-size-asian="10pt" style:font-name-complex="Arial" style:font-size-complex="10pt" style:font-weight-complex="bold"/>
    </style:style>
    <style:style style:name="T322_26" style:family="text">
      <style:text-properties fo:font-size="10pt" style:font-size-asian="10pt" style:font-name-complex="Arial" style:font-size-complex="10pt" style:font-weight-complex="bold"/>
    </style:style>
    <style:style style:name="T322_27" style:family="text">
      <style:text-properties fo:font-size="10pt" style:font-size-asian="10pt" style:font-name-complex="Arial" style:font-size-complex="10pt" style:font-weight-complex="bold"/>
    </style:style>
    <style:style style:name="T322_28" style:family="text">
      <style:text-properties fo:font-size="10pt" style:font-size-asian="10pt" style:font-name-complex="Arial" style:font-size-complex="10pt" style:font-weight-complex="bold"/>
    </style:style>
    <style:style style:name="T322_29" style:family="text">
      <style:text-properties fo:font-size="10pt" style:font-size-asian="10pt" style:font-name-complex="Arial" style:font-size-complex="10pt" style:font-weight-complex="bold"/>
    </style:style>
    <style:style style:name="T322_30" style:family="text">
      <style:text-properties fo:font-size="10pt" style:font-size-asian="10pt" style:font-name-complex="Arial" style:font-size-complex="10pt" style:font-weight-complex="bold"/>
    </style:style>
    <style:style style:name="T322_31" style:family="text">
      <style:text-properties fo:font-size="10pt" style:font-size-asian="10pt" style:font-name-complex="Arial" style:font-size-complex="10pt" style:font-weight-complex="bold"/>
    </style:style>
    <style:style style:name="T322_32" style:family="text">
      <style:text-properties fo:font-size="10pt" style:font-size-asian="10pt" style:font-name-complex="Arial" style:font-size-complex="10pt" style:font-weight-complex="bold"/>
    </style:style>
    <style:style style:name="T322_33" style:family="text">
      <style:text-properties fo:font-size="10pt" style:font-size-asian="10pt" style:font-name-complex="Arial" style:font-size-complex="10pt" style:font-weight-complex="bold"/>
    </style:style>
    <style:style style:name="T322_34" style:family="text">
      <style:text-properties fo:font-size="10pt" style:font-size-asian="10pt" style:font-name-complex="Arial" style:font-size-complex="10pt" style:font-weight-complex="bold"/>
    </style:style>
    <style:style style:name="T322_35" style:family="text">
      <style:text-properties fo:font-size="10pt" style:font-size-asian="10pt" style:font-name-complex="Arial" style:font-size-complex="10pt" style:font-weight-complex="bold"/>
    </style:style>
    <style:style style:name="P323" style:family="paragraph" style:parent-style-name="Normal">
      <style:paragraph-properties fo:text-align="justify"/>
    </style:style>
    <style:style style:name="T323_1" style:family="text">
      <style:text-properties fo:font-size="10pt" style:font-size-asian="10pt" style:font-name-complex="Arial" style:font-size-complex="10pt" style:font-weight-complex="bold"/>
    </style:style>
    <style:style style:name="P324" style:family="paragraph" style:parent-style-name="Normal">
      <style:paragraph-properties fo:text-align="justify"/>
    </style:style>
    <style:style style:name="T324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325" style:family="paragraph" style:parent-style-name="Normal">
      <style:paragraph-properties fo:text-align="justify"/>
    </style:style>
    <style:style style:name="T325_1" style:family="text">
      <style:text-properties fo:font-size="10pt" style:font-size-asian="10pt" style:font-size-complex="10pt"/>
    </style:style>
    <style:style style:name="T325_2" style:family="text">
      <style:text-properties fo:font-size="10pt" style:font-size-asian="10pt" style:font-size-complex="10pt"/>
    </style:style>
    <style:style style:name="T325_3" style:family="text">
      <style:text-properties fo:font-size="10pt" style:font-size-asian="10pt" style:font-size-complex="10pt"/>
    </style:style>
    <style:style style:name="T325_4" style:family="text">
      <style:text-properties fo:font-size="10pt" style:font-size-asian="10pt" style:font-size-complex="10pt"/>
    </style:style>
    <style:style style:name="T325_5" style:family="text">
      <style:text-properties fo:font-size="10pt" style:font-size-asian="10pt" style:font-size-complex="10pt"/>
    </style:style>
    <style:style style:name="T325_6" style:family="text">
      <style:text-properties fo:font-size="10pt" style:font-size-asian="10pt" style:font-size-complex="10pt"/>
    </style:style>
    <style:style style:name="T325_7" style:family="text">
      <style:text-properties fo:font-size="10pt" style:font-size-asian="10pt" style:font-size-complex="10pt"/>
    </style:style>
    <style:style style:name="T325_8" style:family="text">
      <style:text-properties fo:font-size="10pt" style:font-size-asian="10pt" style:font-size-complex="10pt"/>
    </style:style>
    <style:style style:name="T325_9" style:family="text">
      <style:text-properties fo:font-size="10pt" style:font-size-asian="10pt" style:font-size-complex="10pt"/>
    </style:style>
    <style:style style:name="T325_10" style:family="text">
      <style:text-properties fo:font-size="10pt" style:font-size-asian="10pt" style:font-size-complex="10pt"/>
    </style:style>
    <style:style style:name="T325_11" style:family="text">
      <style:text-properties fo:font-size="10pt" style:font-size-asian="10pt" style:font-size-complex="10pt"/>
    </style:style>
    <style:style style:name="T325_12" style:family="text">
      <style:text-properties fo:font-size="10pt" style:font-size-asian="10pt" style:font-size-complex="10pt"/>
    </style:style>
    <style:style style:name="T325_13" style:family="text">
      <style:text-properties fo:font-size="10pt" style:font-size-asian="10pt" style:font-size-complex="10pt"/>
    </style:style>
    <style:style style:name="T325_14" style:family="text">
      <style:text-properties fo:font-size="10pt" style:font-size-asian="10pt" style:font-size-complex="10pt"/>
    </style:style>
    <style:style style:name="T325_15" style:family="text">
      <style:text-properties fo:font-size="10pt" style:font-size-asian="10pt" style:font-size-complex="10pt"/>
    </style:style>
    <style:style style:name="T325_16" style:family="text">
      <style:text-properties fo:font-size="10pt" style:font-size-asian="10pt" style:font-size-complex="10pt"/>
    </style:style>
    <style:style style:name="T325_17" style:family="text">
      <style:text-properties fo:font-size="10pt" style:font-size-asian="10pt" style:font-size-complex="10pt"/>
    </style:style>
    <style:style style:name="T325_18" style:family="text">
      <style:text-properties fo:font-size="10pt" style:font-size-asian="10pt" style:font-size-complex="10pt"/>
    </style:style>
    <style:style style:name="T325_19" style:family="text">
      <style:text-properties fo:font-size="10pt" style:font-size-asian="10pt" style:font-size-complex="10pt"/>
    </style:style>
    <style:style style:name="T325_20" style:family="text">
      <style:text-properties fo:font-size="10pt" style:font-size-asian="10pt" style:font-size-complex="10pt"/>
    </style:style>
    <style:style style:name="T325_21" style:family="text">
      <style:text-properties fo:font-size="10pt" style:font-size-asian="10pt" style:font-size-complex="10pt"/>
    </style:style>
    <style:style style:name="T325_22" style:family="text">
      <style:text-properties fo:font-size="10pt" style:font-size-asian="10pt" style:font-size-complex="10pt"/>
    </style:style>
    <style:style style:name="T325_23" style:family="text">
      <style:text-properties fo:font-size="10pt" style:font-size-asian="10pt" style:font-size-complex="10pt"/>
    </style:style>
    <style:style style:name="T325_24" style:family="text">
      <style:text-properties fo:font-size="10pt" style:font-size-asian="10pt" style:font-size-complex="10pt"/>
    </style:style>
    <style:style style:name="T325_25" style:family="text">
      <style:text-properties fo:font-size="10pt" style:font-size-asian="10pt" style:font-size-complex="10pt"/>
    </style:style>
    <style:style style:name="T325_26" style:family="text">
      <style:text-properties fo:font-size="10pt" style:font-size-asian="10pt" style:font-size-complex="10pt"/>
    </style:style>
    <style:style style:name="T325_27" style:family="text">
      <style:text-properties fo:font-size="10pt" style:font-size-asian="10pt" style:font-size-complex="10pt"/>
    </style:style>
    <style:style style:name="T325_28" style:family="text">
      <style:text-properties fo:font-size="10pt" style:font-size-asian="10pt" style:font-size-complex="10pt"/>
    </style:style>
    <style:style style:name="T325_29" style:family="text">
      <style:text-properties fo:font-size="10pt" style:font-size-asian="10pt" style:font-size-complex="10pt"/>
    </style:style>
    <style:style style:name="T325_30" style:family="text">
      <style:text-properties fo:font-size="10pt" style:font-size-asian="10pt" style:font-size-complex="10pt"/>
    </style:style>
    <style:style style:name="T325_31" style:family="text">
      <style:text-properties fo:font-size="10pt" style:font-size-asian="10pt" style:font-size-complex="10pt"/>
    </style:style>
    <style:style style:name="T325_32" style:family="text">
      <style:text-properties fo:font-size="10pt" style:font-size-asian="10pt" style:font-size-complex="10pt"/>
    </style:style>
    <style:style style:name="T325_33" style:family="text">
      <style:text-properties fo:font-size="10pt" style:font-size-asian="10pt" style:font-size-complex="10pt"/>
    </style:style>
    <style:style style:name="T325_34" style:family="text">
      <style:text-properties fo:font-size="10pt" style:font-size-asian="10pt" style:font-size-complex="10pt"/>
    </style:style>
    <style:style style:name="T325_35" style:family="text">
      <style:text-properties fo:font-size="10pt" style:font-size-asian="10pt" style:font-size-complex="10pt"/>
    </style:style>
    <style:style style:name="T325_36" style:family="text">
      <style:text-properties fo:font-size="10pt" style:font-size-asian="10pt" style:font-size-complex="10pt"/>
    </style:style>
    <style:style style:name="T325_37" style:family="text">
      <style:text-properties fo:font-size="10pt" style:font-size-asian="10pt" style:font-size-complex="10pt"/>
    </style:style>
    <style:style style:name="T325_38" style:family="text">
      <style:text-properties fo:font-size="10pt" style:font-size-asian="10pt" style:font-size-complex="10pt"/>
    </style:style>
    <style:style style:name="T325_39" style:family="text">
      <style:text-properties fo:font-size="10pt" style:font-size-asian="10pt" style:font-size-complex="10pt"/>
    </style:style>
    <style:style style:name="T325_40" style:family="text">
      <style:text-properties fo:font-size="10pt" style:font-size-asian="10pt" style:font-size-complex="10pt"/>
    </style:style>
    <style:style style:name="T325_41" style:family="text">
      <style:text-properties fo:font-size="10pt" style:font-size-asian="10pt" style:font-size-complex="10pt"/>
    </style:style>
    <style:style style:name="T325_42" style:family="text">
      <style:text-properties fo:font-size="10pt" style:font-size-asian="10pt" style:font-size-complex="10pt"/>
    </style:style>
    <style:style style:name="T325_43" style:family="text">
      <style:text-properties fo:font-size="10pt" style:font-size-asian="10pt" style:font-size-complex="10pt"/>
    </style:style>
    <style:style style:name="T325_44" style:family="text">
      <style:text-properties fo:font-size="10pt" style:font-size-asian="10pt" style:font-size-complex="10pt"/>
    </style:style>
    <style:style style:name="T325_45" style:family="text">
      <style:text-properties fo:font-size="10pt" style:font-size-asian="10pt" style:font-size-complex="10pt"/>
    </style:style>
    <style:style style:name="T325_46" style:family="text">
      <style:text-properties fo:font-size="10pt" style:font-size-asian="10pt" style:font-size-complex="10pt"/>
    </style:style>
    <style:style style:name="T325_47" style:family="text">
      <style:text-properties fo:font-size="10pt" style:font-size-asian="10pt" style:font-size-complex="10pt"/>
    </style:style>
    <style:style style:name="T325_48" style:family="text">
      <style:text-properties fo:font-size="10pt" style:font-size-asian="10pt" style:font-size-complex="10pt"/>
    </style:style>
    <style:style style:name="T325_49" style:family="text">
      <style:text-properties fo:font-size="10pt" style:font-size-asian="10pt" style:font-size-complex="10pt"/>
    </style:style>
    <style:style style:name="T325_50" style:family="text">
      <style:text-properties fo:font-size="10pt" style:font-size-asian="10pt" style:font-size-complex="10pt"/>
    </style:style>
    <style:style style:name="P326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27" style:family="paragraph" style:parent-style-name="Normal">
      <style:paragraph-properties fo:text-align="justify"/>
    </style:style>
    <style:style style:name="T327_1" style:family="text">
      <style:text-properties fo:font-size="10pt" style:font-size-asian="10pt" style:font-size-complex="10pt"/>
    </style:style>
    <style:style style:name="T327_2" style:family="text">
      <style:text-properties fo:font-size="10pt" style:font-size-asian="10pt" style:font-size-complex="10pt"/>
    </style:style>
    <style:style style:name="T327_3" style:family="text">
      <style:text-properties fo:font-size="10pt" style:font-size-asian="10pt" style:font-size-complex="10pt"/>
    </style:style>
    <style:style style:name="T327_4" style:family="text">
      <style:text-properties fo:font-size="10pt" style:font-size-asian="10pt" style:font-size-complex="10pt"/>
    </style:style>
    <style:style style:name="T327_5" style:family="text">
      <style:text-properties fo:font-size="10pt" style:font-size-asian="10pt" style:font-size-complex="10pt"/>
    </style:style>
    <style:style style:name="T327_6" style:family="text">
      <style:text-properties fo:font-size="10pt" style:font-size-asian="10pt" style:font-size-complex="10pt"/>
    </style:style>
    <style:style style:name="T327_7" style:family="text">
      <style:text-properties fo:font-size="10pt" style:font-size-asian="10pt" style:font-size-complex="10pt"/>
    </style:style>
    <style:style style:name="T327_8" style:family="text">
      <style:text-properties fo:font-size="10pt" style:font-size-asian="10pt" style:font-size-complex="10pt"/>
    </style:style>
    <style:style style:name="T327_9" style:family="text">
      <style:text-properties fo:font-size="10pt" style:font-size-asian="10pt" style:font-size-complex="10pt"/>
    </style:style>
    <style:style style:name="T327_10" style:family="text">
      <style:text-properties fo:font-size="10pt" style:font-size-asian="10pt" style:font-size-complex="10pt"/>
    </style:style>
    <style:style style:name="T327_11" style:family="text">
      <style:text-properties fo:font-size="10pt" style:font-size-asian="10pt" style:font-size-complex="10pt"/>
    </style:style>
    <style:style style:name="P32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29" style:family="paragraph" style:parent-style-name="Normal">
      <style:paragraph-properties fo:text-align="justify"/>
    </style:style>
    <style:style style:name="T329_1" style:family="text">
      <style:text-properties fo:font-size="10pt" style:font-size-asian="10pt" style:font-size-complex="10pt"/>
    </style:style>
    <style:style style:name="T329_2" style:family="text">
      <style:text-properties fo:font-size="10pt" style:font-size-asian="10pt" style:font-size-complex="10pt"/>
    </style:style>
    <style:style style:name="T329_3" style:family="text">
      <style:text-properties fo:font-size="10pt" style:font-size-asian="10pt" style:font-size-complex="10pt"/>
    </style:style>
    <style:style style:name="T329_4" style:family="text">
      <style:text-properties fo:font-size="10pt" style:font-size-asian="10pt" style:font-size-complex="10pt"/>
    </style:style>
    <style:style style:name="T329_5" style:family="text">
      <style:text-properties fo:font-size="10pt" style:font-size-asian="10pt" style:font-size-complex="10pt"/>
    </style:style>
    <style:style style:name="T329_6" style:family="text">
      <style:text-properties fo:font-size="10pt" style:font-size-asian="10pt" style:font-size-complex="10pt"/>
    </style:style>
    <style:style style:name="T329_7" style:family="text">
      <style:text-properties fo:font-size="10pt" style:font-size-asian="10pt" style:font-size-complex="10pt"/>
    </style:style>
    <style:style style:name="T329_8" style:family="text">
      <style:text-properties fo:font-size="10pt" style:font-size-asian="10pt" style:font-size-complex="10pt"/>
    </style:style>
    <style:style style:name="T329_9" style:family="text">
      <style:text-properties fo:font-size="10pt" style:font-size-asian="10pt" style:font-size-complex="10pt"/>
    </style:style>
    <style:style style:name="T329_10" style:family="text">
      <style:text-properties fo:font-size="10pt" style:font-size-asian="10pt" style:font-size-complex="10pt"/>
    </style:style>
    <style:style style:name="T329_11" style:family="text">
      <style:text-properties fo:font-size="10pt" style:font-size-asian="10pt" style:font-size-complex="10pt"/>
    </style:style>
    <style:style style:name="T329_12" style:family="text">
      <style:text-properties fo:font-size="10pt" style:font-size-asian="10pt" style:font-size-complex="10pt"/>
    </style:style>
    <style:style style:name="T329_13" style:family="text">
      <style:text-properties fo:font-size="10pt" style:font-size-asian="10pt" style:font-size-complex="10pt"/>
    </style:style>
    <style:style style:name="T329_14" style:family="text">
      <style:text-properties fo:font-size="10pt" style:font-size-asian="10pt" style:font-size-complex="10pt"/>
    </style:style>
    <style:style style:name="T329_15" style:family="text">
      <style:text-properties fo:font-size="10pt" style:font-size-asian="10pt" style:font-size-complex="10pt"/>
    </style:style>
    <style:style style:name="T329_16" style:family="text">
      <style:text-properties fo:font-size="10pt" style:font-size-asian="10pt" style:font-size-complex="10pt"/>
    </style:style>
    <style:style style:name="T329_17" style:family="text">
      <style:text-properties fo:font-size="10pt" style:font-size-asian="10pt" style:font-size-complex="10pt"/>
    </style:style>
    <style:style style:name="T329_18" style:family="text">
      <style:text-properties fo:font-size="10pt" style:font-size-asian="10pt" style:font-size-complex="10pt"/>
    </style:style>
    <style:style style:name="T329_19" style:family="text">
      <style:text-properties fo:font-size="10pt" style:font-size-asian="10pt" style:font-size-complex="10pt"/>
    </style:style>
    <style:style style:name="T329_20" style:family="text">
      <style:text-properties fo:font-size="10pt" style:font-size-asian="10pt" style:font-size-complex="10pt"/>
    </style:style>
    <style:style style:name="T329_21" style:family="text">
      <style:text-properties fo:font-size="10pt" style:font-size-asian="10pt" style:font-size-complex="10pt"/>
    </style:style>
    <style:style style:name="T329_22" style:family="text">
      <style:text-properties fo:font-size="10pt" style:font-size-asian="10pt" style:font-size-complex="10pt"/>
    </style:style>
    <style:style style:name="T329_23" style:family="text">
      <style:text-properties fo:font-size="10pt" style:font-size-asian="10pt" style:font-size-complex="10pt"/>
    </style:style>
    <style:style style:name="T329_24" style:family="text">
      <style:text-properties fo:font-size="10pt" style:font-size-asian="10pt" style:font-size-complex="10pt"/>
    </style:style>
    <style:style style:name="T329_25" style:family="text">
      <style:text-properties fo:font-size="10pt" style:font-size-asian="10pt" style:font-size-complex="10pt"/>
    </style:style>
    <style:style style:name="T329_26" style:family="text">
      <style:text-properties fo:font-size="10pt" style:font-size-asian="10pt" style:font-size-complex="10pt"/>
    </style:style>
    <style:style style:name="T329_27" style:family="text">
      <style:text-properties fo:font-size="10pt" style:font-size-asian="10pt" style:font-size-complex="10pt"/>
    </style:style>
    <style:style style:name="T329_28" style:family="text">
      <style:text-properties fo:font-size="10pt" style:font-size-asian="10pt" style:font-size-complex="10pt"/>
    </style:style>
    <style:style style:name="T329_29" style:family="text">
      <style:text-properties fo:font-size="10pt" style:font-size-asian="10pt" style:font-size-complex="10pt"/>
    </style:style>
    <style:style style:name="T329_30" style:family="text">
      <style:text-properties fo:font-size="10pt" style:font-size-asian="10pt" style:font-size-complex="10pt"/>
    </style:style>
    <style:style style:name="T329_31" style:family="text">
      <style:text-properties fo:font-size="10pt" style:font-size-asian="10pt" style:font-size-complex="10pt"/>
    </style:style>
    <style:style style:name="T329_32" style:family="text">
      <style:text-properties fo:font-size="10pt" style:font-size-asian="10pt" style:font-size-complex="10pt"/>
    </style:style>
    <style:style style:name="T329_33" style:family="text">
      <style:text-properties fo:font-size="10pt" style:font-size-asian="10pt" style:font-size-complex="10pt"/>
    </style:style>
    <style:style style:name="T329_34" style:family="text">
      <style:text-properties fo:font-size="10pt" style:font-size-asian="10pt" style:font-size-complex="10pt"/>
    </style:style>
    <style:style style:name="P33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331" style:family="paragraph" style:parent-style-name="Normal">
      <style:paragraph-properties fo:text-align="justify"/>
    </style:style>
    <style:style style:name="T331_1" style:family="text">
      <style:text-properties fo:font-size="10pt" style:font-size-asian="10pt" style:font-size-complex="10pt"/>
    </style:style>
    <style:style style:name="P332" style:family="paragraph" style:parent-style-name="List_20_Paragraph"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T332_1" style:family="text">
      <style:text-properties fo:font-size="10pt" style:font-size-asian="10pt" style:font-size-complex="10pt" fo:font-weight="bold" style:font-weight-asian="bold" style:font-weight-complex="bold"/>
    </style:style>
    <style:style style:name="T332_2" style:family="text">
      <style:text-properties fo:font-size="10pt" style:font-size-asian="10pt" style:font-size-complex="10pt" fo:font-weight="bold" style:font-weight-asian="bold" style:font-weight-complex="bold"/>
    </style:style>
    <style:style style:name="T332_3" style:family="text">
      <style:text-properties fo:font-size="10pt" style:font-size-asian="10pt" style:font-size-complex="10pt" fo:font-weight="bold" style:font-weight-asian="bold" style:font-weight-complex="bold"/>
    </style:style>
    <style:style style:name="T332_4" style:family="text">
      <style:text-properties fo:font-size="10pt" style:font-size-asian="10pt" style:font-size-complex="10pt" fo:font-weight="bold" style:font-weight-asian="bold" style:font-weight-complex="bold"/>
    </style:style>
    <style:style style:name="T332_5" style:family="text">
      <style:text-properties fo:font-size="10pt" style:font-size-asian="10pt" style:font-size-complex="10pt" fo:font-weight="bold" style:font-weight-asian="bold" style:font-weight-complex="bold"/>
    </style:style>
    <style:style style:name="T332_6" style:family="text">
      <style:text-properties fo:font-size="10pt" style:font-size-asian="10pt" style:font-size-complex="10pt" fo:font-weight="bold" style:font-weight-asian="bold" style:font-weight-complex="bold"/>
    </style:style>
    <style:style style:name="P333" style:family="paragraph" style:parent-style-name="List_20_Paragraph">
      <style:paragraph-properties fo:text-align="justify"/>
      <style:text-properties fo:font-size="10pt" style:font-size-asian="10pt" style:font-size-complex="10pt"/>
    </style:style>
    <style:style style:name="T333_1" style:family="text">
      <style:text-properties fo:font-size="10pt" style:font-size-asian="10pt" style:font-size-complex="10pt" fo:font-weight="bold" style:font-weight-asian="bold" style:font-weight-complex="bold"/>
    </style:style>
    <style:style style:name="T333_2" style:family="text">
      <style:text-properties fo:font-size="10pt" style:font-size-asian="10pt" style:font-size-complex="10pt" fo:font-weight="bold" style:font-weight-asian="bold" style:font-weight-complex="bold"/>
    </style:style>
    <style:style style:name="T333_3" style:family="text">
      <style:text-properties fo:font-size="10pt" style:font-size-asian="10pt" style:font-size-complex="10pt" fo:font-weight="bold" style:font-weight-asian="bold" style:font-weight-complex="bold"/>
    </style:style>
    <style:style style:name="T333_4" style:family="text">
      <style:text-properties fo:font-size="10pt" style:font-size-asian="10pt" style:font-size-complex="10pt" fo:font-weight="bold" style:font-weight-asian="bold" style:font-weight-complex="bold"/>
    </style:style>
    <style:style style:name="T333_5" style:family="text">
      <style:text-properties fo:font-size="10pt" style:font-size-asian="10pt" style:font-size-complex="10pt"/>
    </style:style>
    <style:style style:name="T333_6" style:family="text">
      <style:text-properties fo:font-size="10pt" style:font-size-asian="10pt" style:font-size-complex="10pt"/>
    </style:style>
    <style:style style:name="T333_7" style:family="text">
      <style:text-properties fo:font-size="10pt" style:font-size-asian="10pt" style:font-size-complex="10pt"/>
    </style:style>
    <style:style style:name="P334" style:family="paragraph" style:parent-style-name="List_20_Paragraph"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T334_1" style:family="text">
      <style:text-properties fo:font-size="10pt" style:font-size-asian="10pt" style:font-size-complex="10pt" fo:font-weight="bold" style:font-weight-asian="bold" style:font-weight-complex="bold"/>
    </style:style>
    <style:style style:name="P335" style:family="paragraph" style:parent-style-name="List_20_Paragraph"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T335_1" style:family="text">
      <style:text-properties fo:font-size="10pt" style:font-size-asian="10pt" style:font-size-complex="10pt" fo:font-weight="bold" style:font-weight-asian="bold" style:font-weight-complex="bold"/>
    </style:style>
    <style:style style:name="T335_2" style:family="text">
      <style:text-properties fo:font-size="10pt" style:font-size-asian="10pt" style:font-size-complex="10pt" fo:font-weight="bold" style:font-weight-asian="bold" style:font-weight-complex="bold"/>
    </style:style>
    <style:style style:name="P336" style:family="paragraph" style:parent-style-name="Normal">
      <style:paragraph-properties fo:text-align="justify"/>
      <style:text-properties fo:font-size="10pt" style:font-size-asian="10pt" style:font-size-complex="10pt" fo:font-weight="bold" style:font-weight-asian="bold" style:font-weight-complex="bold"/>
    </style:style>
    <style:style style:name="Table7" style:family="table">
      <style:table-properties table:align="left" style:width="17.404cm" fo:margin-left="0.19cm"/>
    </style:style>
    <style:style style:name="Column30" style:family="table-column">
      <style:table-column-properties style:column-width="4.253cm"/>
    </style:style>
    <style:style style:name="Column31" style:family="table-column">
      <style:table-column-properties style:column-width="5.749cm"/>
    </style:style>
    <style:style style:name="Column32" style:family="table-column">
      <style:table-column-properties style:column-width="4.06cm"/>
    </style:style>
    <style:style style:name="Column33" style:family="table-column">
      <style:table-column-properties style:column-width="3.343cm"/>
    </style:style>
    <style:style style:name="Row24" style:family="table-row">
      <style:table-row-properties style:min-row-height="0.714cm"/>
    </style:style>
    <style:style style:name="Cell96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7" style:family="paragraph" style:parent-style-name="Normal"/>
    <style:style style:name="T33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7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8" style:family="paragraph" style:parent-style-name="List_20_Paragraph">
      <style:paragraph-properties fo:text-indent="-0.801cm" fo:margin-left="0.801cm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38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5" style:family="table-row">
      <style:table-row-properties style:min-row-height="0.873cm"/>
    </style:style>
    <style:style style:name="Cell98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9" style:family="paragraph" style:parent-style-name="Normal"/>
    <style:style style:name="T33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9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0" style:family="paragraph" style:parent-style-name="Normal"/>
    <style:style style:name="T34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4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26" style:family="table-row">
      <style:table-row-properties style:min-row-height="0.873cm"/>
    </style:style>
    <style:style style:name="Cell100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1" style:family="paragraph" style:parent-style-name="Normal"/>
    <style:style style:name="T34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2" style:family="paragraph" style:parent-style-name="Normal"/>
    <style:style style:name="T34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02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3" style:family="paragraph" style:parent-style-name="Normal"/>
    <style:style style:name="T34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4" style:family="paragraph" style:parent-style-name="Normal"/>
    <style:style style:name="T34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45" style:family="paragraph" style:parent-style-name="Normal">
      <style:text-properties fo:font-size="10pt" style:font-size-asian="10pt" style:font-size-complex="10pt"/>
    </style:style>
    <style:style style:name="Table8" style:family="table">
      <style:table-properties table:align="left" style:width="18.189cm" fo:margin-left="0.199cm"/>
    </style:style>
    <style:style style:name="Column34" style:family="table-column">
      <style:table-column-properties style:column-width="4.253cm"/>
    </style:style>
    <style:style style:name="Column35" style:family="table-column">
      <style:table-column-properties style:column-width="5.749cm"/>
    </style:style>
    <style:style style:name="Column36" style:family="table-column">
      <style:table-column-properties style:column-width="4.06cm"/>
    </style:style>
    <style:style style:name="Column37" style:family="table-column">
      <style:table-column-properties style:column-width="4.127cm"/>
    </style:style>
    <style:style style:name="Row27" style:family="table-row">
      <style:table-row-properties style:min-row-height="0.217cm"/>
    </style:style>
    <style:style style:name="Cell104" style:family="table-cell">
      <style:table-cell-properties fo:background-color="#ffffff" style:vertical-align="top" fo:padding-left="0.19cm" fo:padding-right="0.19cm" fo:wrap-option="wrap"/>
    </style:style>
    <style:style style:name="P346" style:family="paragraph" style:parent-style-name="Normal">
      <style:paragraph-properties fo:text-align="justify"/>
    </style:style>
    <style:style style:name="T34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2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3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6_3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4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48" style:family="paragraph" style:parent-style-name="Normal">
      <style:paragraph-properties fo:text-align="justify"/>
    </style:style>
    <style:style style:name="T34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4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34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49" style:family="paragraph" style:parent-style-name="Normal">
      <style:paragraph-properties fo:text-align="justify"/>
    </style:style>
    <style:style style:name="T34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49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0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1" style:family="paragraph" style:parent-style-name="Normal">
      <style:paragraph-properties fo:text-align="justify"/>
    </style:style>
    <style:style style:name="T35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3" style:family="paragraph" style:parent-style-name="Normal">
      <style:paragraph-properties fo:text-align="justify"/>
    </style:style>
    <style:style style:name="T35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3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3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3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3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54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55" style:family="paragraph" style:parent-style-name="Normal">
      <style:paragraph-properties fo:text-align="justify"/>
    </style:style>
    <style:style style:name="T35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5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5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5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6" style:family="paragraph" style:parent-style-name="Normal">
      <style:paragraph-properties fo:text-align="justify"/>
    </style:style>
    <style:style style:name="T35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6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56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5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58" style:family="paragraph" style:parent-style-name="Normal">
      <style:paragraph-properties fo:text-align="justify"/>
    </style:style>
    <style:style style:name="T35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59" style:family="paragraph" style:parent-style-name="Normal">
      <style:paragraph-properties fo:text-align="justify"/>
    </style:style>
    <style:style style:name="T35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59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0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1" style:family="paragraph" style:parent-style-name="Normal">
      <style:paragraph-properties fo:text-align="justify"/>
    </style:style>
    <style:style style:name="T36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62" style:family="paragraph" style:parent-style-name="Normal">
      <style:paragraph-properties fo:text-align="justify"/>
    </style:style>
    <style:style style:name="T36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1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2_2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2_2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3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4" style:family="paragraph" style:parent-style-name="Normal">
      <style:paragraph-properties fo:text-align="justify"/>
    </style:style>
    <style:style style:name="T3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4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64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5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66" style:family="paragraph" style:parent-style-name="Normal">
      <style:paragraph-properties fo:text-align="justify"/>
    </style:style>
    <style:style style:name="T3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7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8" style:family="paragraph" style:parent-style-name="Normal">
      <style:paragraph-properties fo:text-align="justify"/>
    </style:style>
    <style:style style:name="T3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8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8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68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69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70" style:family="paragraph" style:parent-style-name="Normal">
      <style:paragraph-properties fo:text-align="justify"/>
    </style:style>
    <style:style style:name="T3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71" style:family="paragraph" style:parent-style-name="Normal">
      <style:paragraph-properties fo:text-align="justify"/>
    </style:style>
    <style:style style:name="T3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1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3" style:family="paragraph" style:parent-style-name="Normal">
      <style:paragraph-properties fo:text-align="justify"/>
    </style:style>
    <style:style style:name="T37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3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4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5" style:family="paragraph" style:parent-style-name="Normal">
      <style:paragraph-properties fo:text-align="justify"/>
    </style:style>
    <style:style style:name="T37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5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6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7" style:family="paragraph" style:parent-style-name="Normal">
      <style:paragraph-properties fo:text-align="justify"/>
    </style:style>
    <style:style style:name="T37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77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8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79" style:family="paragraph" style:parent-style-name="Normal">
      <style:paragraph-properties fo:text-align="justify"/>
    </style:style>
    <style:style style:name="T37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P380" style:family="paragraph" style:parent-style-name="Normal">
      <style:paragraph-properties fo:text-align="justify"/>
    </style:style>
    <style:style style:name="T38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9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0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T380_1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0_18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1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2" style:family="paragraph" style:parent-style-name="Normal">
      <style:paragraph-properties fo:text-align="justify"/>
    </style:style>
    <style:style style:name="T38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P383" style:family="paragraph" style:parent-style-name="Normal">
      <style:paragraph-properties fo:text-align="justify"/>
    </style:style>
    <style:style style:name="T38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4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5" style:family="paragraph" style:parent-style-name="Normal">
      <style:paragraph-properties fo:text-align="justify"/>
    </style:style>
    <style:style style:name="T38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6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7" style:family="paragraph" style:parent-style-name="Normal">
      <style:paragraph-properties fo:text-align="justify"/>
    </style:style>
    <style:style style:name="T38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8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89" style:family="paragraph" style:parent-style-name="Normal">
      <style:paragraph-properties fo:text-align="justify"/>
    </style:style>
    <style:style style:name="T38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89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0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1" style:family="paragraph" style:parent-style-name="Normal">
      <style:paragraph-properties fo:text-align="justify"/>
    </style:style>
    <style:style style:name="T39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2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3" style:family="paragraph" style:parent-style-name="Normal">
      <style:paragraph-properties fo:text-align="justify"/>
    </style:style>
    <style:style style:name="T393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394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4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4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4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5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6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6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6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6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7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8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8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399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39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399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400" style:family="paragraph" style:parent-style-name="Normal">
      <style:paragraph-properties fo:text-align="justify" fo:text-indent="-0.635cm" fo:margin-left="1.27cm">
        <style:tab-stops>
          <style:tab-stop style:type="left" style:leader-style="none" style:position="0cm"/>
        </style:tab-stops>
      </style:paragraph-properties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T40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0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P401" style:family="paragraph" style:parent-style-name="Normal">
      <style:paragraph-properties fo:text-align="justify"/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Row28" style:family="table-row">
      <style:table-row-properties style:min-row-height="0.714cm"/>
    </style:style>
    <style:style style:name="Cell10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2" style:family="paragraph" style:parent-style-name="Normal"/>
    <style:style style:name="T402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6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3" style:family="paragraph" style:parent-style-name="List_20_Paragraph">
      <style:paragraph-properties fo:text-indent="-0.801cm" fo:margin-left="0.801cm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03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03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03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03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29" style:family="table-row">
      <style:table-row-properties style:min-row-height="0.873cm"/>
    </style:style>
    <style:style style:name="Cell10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4" style:family="paragraph" style:parent-style-name="Normal"/>
    <style:style style:name="T40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0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5" style:family="paragraph" style:parent-style-name="Normal"/>
    <style:style style:name="T405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5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05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0" style:family="table-row">
      <style:table-row-properties style:min-row-height="0.873cm"/>
    </style:style>
    <style:style style:name="Cell10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6" style:family="paragraph" style:parent-style-name="Normal"/>
    <style:style style:name="T40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7" style:family="paragraph" style:parent-style-name="Normal"/>
    <style:style style:name="T40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8" style:family="paragraph" style:parent-style-name="Normal"/>
    <style:style style:name="T40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9" style:family="paragraph" style:parent-style-name="Normal"/>
    <style:style style:name="T40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10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11" style:family="paragraph" style:parent-style-name="Normal">
      <style:paragraph-properties fo:text-align="justify"/>
    </style:style>
    <style:style style:name="T411_1" style:family="text">
      <style:text-properties fo:font-size="10pt" style:font-size-asian="10pt" style:font-size-complex="10pt"/>
    </style:style>
    <style:style style:name="T411_2" style:family="text">
      <style:text-properties fo:font-size="10pt" style:font-size-asian="10pt" style:font-size-complex="10pt"/>
    </style:style>
    <style:style style:name="T411_3" style:family="text">
      <style:text-properties fo:font-size="10pt" style:font-size-asian="10pt" style:font-size-complex="10pt"/>
    </style:style>
    <style:style style:name="T411_4" style:family="text">
      <style:text-properties fo:font-size="10pt" style:font-size-asian="10pt" style:font-size-complex="10pt"/>
    </style:style>
    <style:style style:name="T411_5" style:family="text">
      <style:text-properties fo:font-size="10pt" style:font-size-asian="10pt" style:font-name-complex="Arial" style:font-size-complex="10pt" style:font-weight-complex="bold"/>
    </style:style>
    <style:style style:name="T411_6" style:family="text">
      <style:text-properties fo:font-size="10pt" style:font-size-asian="10pt" style:font-size-complex="10pt"/>
    </style:style>
    <style:style style:name="T411_7" style:family="text">
      <style:text-properties fo:font-size="10pt" style:font-size-asian="10pt" style:font-size-complex="10pt"/>
    </style:style>
    <style:style style:name="T411_8" style:family="text">
      <style:text-properties fo:font-size="10pt" style:font-size-asian="10pt" style:font-size-complex="10pt"/>
    </style:style>
    <style:style style:name="T411_9" style:family="text">
      <style:text-properties fo:font-size="10pt" style:font-size-asian="10pt" style:font-size-complex="10pt"/>
    </style:style>
    <style:style style:name="T411_10" style:family="text">
      <style:text-properties fo:font-size="10pt" style:font-size-asian="10pt" style:font-size-complex="10pt"/>
    </style:style>
    <style:style style:name="T411_11" style:family="text">
      <style:text-properties fo:font-size="10pt" style:font-size-asian="10pt" style:font-size-complex="10pt"/>
    </style:style>
    <style:style style:name="T411_12" style:family="text">
      <style:text-properties fo:font-size="10pt" style:font-size-asian="10pt" style:font-size-complex="10pt"/>
    </style:style>
    <style:style style:name="T411_13" style:family="text">
      <style:text-properties fo:font-size="10pt" style:font-size-asian="10pt" style:font-size-complex="10pt"/>
    </style:style>
    <style:style style:name="T411_14" style:family="text">
      <style:text-properties fo:font-size="10pt" style:font-size-asian="10pt" style:font-size-complex="10pt"/>
    </style:style>
    <style:style style:name="T411_15" style:family="text">
      <style:text-properties fo:font-size="10pt" style:font-size-asian="10pt" style:font-size-complex="10pt"/>
    </style:style>
    <style:style style:name="T411_16" style:family="text">
      <style:text-properties fo:font-size="10pt" style:font-size-asian="10pt" style:font-size-complex="10pt"/>
    </style:style>
    <style:style style:name="T411_17" style:family="text">
      <style:text-properties fo:font-size="10pt" style:font-size-asian="10pt" style:font-size-complex="10pt"/>
    </style:style>
    <style:style style:name="T411_18" style:family="text">
      <style:text-properties fo:font-size="10pt" style:font-size-asian="10pt" style:font-size-complex="10pt"/>
    </style:style>
    <style:style style:name="T411_19" style:family="text">
      <style:text-properties fo:font-size="10pt" style:font-size-asian="10pt" style:font-size-complex="10pt"/>
    </style:style>
    <style:style style:name="T411_20" style:family="text">
      <style:text-properties fo:font-size="10pt" style:font-size-asian="10pt" style:font-size-complex="10pt"/>
    </style:style>
    <style:style style:name="T411_21" style:family="text">
      <style:text-properties fo:font-size="10pt" style:font-size-asian="10pt" style:font-size-complex="10pt"/>
    </style:style>
    <style:style style:name="T411_22" style:family="text">
      <style:text-properties fo:font-size="10pt" style:font-size-asian="10pt" style:font-size-complex="10pt"/>
    </style:style>
    <style:style style:name="T411_23" style:family="text">
      <style:text-properties fo:font-size="10pt" style:font-size-asian="10pt" style:font-size-complex="10pt"/>
    </style:style>
    <style:style style:name="T411_24" style:family="text">
      <style:text-properties fo:font-size="10pt" style:font-size-asian="10pt" style:font-size-complex="10pt"/>
    </style:style>
    <style:style style:name="T411_25" style:family="text">
      <style:text-properties fo:font-size="10pt" style:font-size-asian="10pt" style:font-size-complex="10pt"/>
    </style:style>
    <style:style style:name="T411_26" style:family="text">
      <style:text-properties fo:font-size="10pt" style:font-size-asian="10pt" style:font-size-complex="10pt"/>
    </style:style>
    <style:style style:name="T411_27" style:family="text">
      <style:text-properties fo:font-size="10pt" style:font-size-asian="10pt" style:font-size-complex="10pt"/>
    </style:style>
    <style:style style:name="P41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13" style:family="paragraph" style:parent-style-name="Normal">
      <style:paragraph-properties fo:text-align="justify"/>
    </style:style>
    <style:style style:name="T413_1" style:family="text">
      <style:text-properties fo:font-size="10pt" style:font-size-asian="10pt" style:font-size-complex="10pt" fo:font-weight="bold" style:font-weight-asian="bold" style:font-weight-complex="bold"/>
    </style:style>
    <style:style style:name="P414" style:family="paragraph" style:parent-style-name="Normal">
      <style:paragraph-properties fo:text-align="justify"/>
    </style:style>
    <style:style style:name="T414_1" style:family="text">
      <style:text-properties fo:font-size="10pt" style:font-size-asian="10pt" style:font-size-complex="10pt"/>
    </style:style>
    <style:style style:name="T414_2" style:family="text">
      <style:text-properties fo:font-size="10pt" style:font-size-asian="10pt" style:font-size-complex="10pt"/>
    </style:style>
    <style:style style:name="T414_3" style:family="text">
      <style:text-properties fo:font-size="10pt" style:font-size-asian="10pt" style:font-name-complex="Arial" style:font-size-complex="10pt" style:font-weight-complex="bold"/>
    </style:style>
    <style:style style:name="T414_4" style:family="text">
      <style:text-properties fo:font-size="10pt" style:font-size-asian="10pt" style:font-size-complex="10pt"/>
    </style:style>
    <style:style style:name="T414_5" style:family="text">
      <style:text-properties fo:font-size="10pt" style:font-size-asian="10pt" style:font-size-complex="10pt"/>
    </style:style>
    <style:style style:name="T414_6" style:family="text">
      <style:text-properties fo:font-size="10pt" style:font-size-asian="10pt" style:font-size-complex="10pt"/>
    </style:style>
    <style:style style:name="T414_7" style:family="text">
      <style:text-properties fo:font-size="10pt" style:font-size-asian="10pt" style:font-size-complex="10pt"/>
    </style:style>
    <style:style style:name="T414_8" style:family="text">
      <style:text-properties fo:font-size="10pt" style:font-size-asian="10pt" style:font-size-complex="10pt"/>
    </style:style>
    <style:style style:name="T414_9" style:family="text">
      <style:text-properties fo:font-size="10pt" style:font-size-asian="10pt" style:font-size-complex="10pt"/>
    </style:style>
    <style:style style:name="T414_10" style:family="text">
      <style:text-properties fo:font-size="10pt" style:font-size-asian="10pt" style:font-size-complex="10pt"/>
    </style:style>
    <style:style style:name="T414_11" style:family="text">
      <style:text-properties fo:font-size="10pt" style:font-size-asian="10pt" style:font-size-complex="10pt"/>
    </style:style>
    <style:style style:name="T414_12" style:family="text">
      <style:text-properties fo:font-size="10pt" style:font-size-asian="10pt" style:font-size-complex="10pt"/>
    </style:style>
    <style:style style:name="T414_13" style:family="text">
      <style:text-properties fo:font-size="10pt" style:font-size-asian="10pt" style:font-size-complex="10pt"/>
    </style:style>
    <style:style style:name="T414_14" style:family="text">
      <style:text-properties fo:font-size="10pt" style:font-size-asian="10pt" style:font-size-complex="10pt"/>
    </style:style>
    <style:style style:name="T414_15" style:family="text">
      <style:text-properties fo:font-size="10pt" style:font-size-asian="10pt" style:font-size-complex="10pt"/>
    </style:style>
    <style:style style:name="T414_16" style:family="text">
      <style:text-properties fo:font-size="10pt" style:font-size-asian="10pt" style:font-size-complex="10pt"/>
    </style:style>
    <style:style style:name="T414_17" style:family="text">
      <style:text-properties fo:font-size="10pt" style:font-size-asian="10pt" style:font-size-complex="10pt"/>
    </style:style>
    <style:style style:name="T414_18" style:family="text">
      <style:text-properties fo:font-size="10pt" style:font-size-asian="10pt" style:font-size-complex="10pt"/>
    </style:style>
    <style:style style:name="T414_19" style:family="text">
      <style:text-properties fo:font-size="10pt" style:font-size-asian="10pt" style:font-size-complex="10pt"/>
    </style:style>
    <style:style style:name="T414_20" style:family="text">
      <style:text-properties fo:font-size="10pt" style:font-size-asian="10pt" style:font-size-complex="10pt"/>
    </style:style>
    <style:style style:name="T414_21" style:family="text">
      <style:text-properties fo:font-size="10pt" style:font-size-asian="10pt" style:font-size-complex="10pt"/>
    </style:style>
    <style:style style:name="T414_22" style:family="text">
      <style:text-properties fo:font-size="10pt" style:font-size-asian="10pt" style:font-size-complex="10pt"/>
    </style:style>
    <style:style style:name="T414_23" style:family="text">
      <style:text-properties fo:font-size="10pt" style:font-size-asian="10pt" style:font-size-complex="10pt"/>
    </style:style>
    <style:style style:name="T414_24" style:family="text">
      <style:text-properties fo:font-size="10pt" style:font-size-asian="10pt" style:font-size-complex="10pt"/>
    </style:style>
    <style:style style:name="T414_25" style:family="text">
      <style:text-properties fo:font-size="10pt" style:font-size-asian="10pt" style:font-size-complex="10pt"/>
    </style:style>
    <style:style style:name="P415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16" style:family="paragraph" style:parent-style-name="Normal">
      <style:paragraph-properties fo:text-align="justify"/>
    </style:style>
    <style:style style:name="T416_1" style:family="text">
      <style:text-properties fo:font-size="10pt" style:font-size-asian="10pt" style:font-size-complex="10pt"/>
    </style:style>
    <style:style style:name="T416_2" style:family="text">
      <style:text-properties fo:font-size="10pt" style:font-size-asian="10pt" style:font-size-complex="10pt"/>
    </style:style>
    <style:style style:name="T416_3" style:family="text">
      <style:text-properties fo:font-size="10pt" style:font-size-asian="10pt" style:font-size-complex="10pt"/>
    </style:style>
    <style:style style:name="T416_4" style:family="text">
      <style:text-properties fo:font-size="10pt" style:font-size-asian="10pt" style:font-size-complex="10pt"/>
    </style:style>
    <style:style style:name="T416_5" style:family="text">
      <style:text-properties fo:font-size="10pt" style:font-size-asian="10pt" style:font-size-complex="10pt"/>
    </style:style>
    <style:style style:name="P41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18" style:family="paragraph" style:parent-style-name="Normal">
      <style:paragraph-properties fo:text-align="justify"/>
    </style:style>
    <style:style style:name="T418_1" style:family="text">
      <style:text-properties fo:font-size="10pt" style:font-size-asian="10pt" style:font-size-complex="10pt"/>
    </style:style>
    <style:style style:name="T418_2" style:family="text">
      <style:text-properties fo:font-size="10pt" style:font-size-asian="10pt" style:font-size-complex="10pt"/>
    </style:style>
    <style:style style:name="T418_3" style:family="text">
      <style:text-properties fo:font-size="10pt" style:font-size-asian="10pt" style:font-size-complex="10pt"/>
    </style:style>
    <style:style style:name="T418_4" style:family="text">
      <style:text-properties fo:font-size="10pt" style:font-size-asian="10pt" style:font-size-complex="10pt"/>
    </style:style>
    <style:style style:name="T418_5" style:family="text">
      <style:text-properties fo:font-size="10pt" style:font-size-asian="10pt" style:font-size-complex="10pt"/>
    </style:style>
    <style:style style:name="T418_6" style:family="text">
      <style:text-properties fo:font-size="10pt" style:font-size-asian="10pt" style:font-size-complex="10pt"/>
    </style:style>
    <style:style style:name="T418_7" style:family="text">
      <style:text-properties fo:font-size="10pt" style:font-size-asian="10pt" style:font-size-complex="10pt"/>
    </style:style>
    <style:style style:name="P41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20" style:family="paragraph" style:parent-style-name="Normal">
      <style:paragraph-properties fo:text-align="justify"/>
    </style:style>
    <style:style style:name="T420_1" style:family="text">
      <style:text-properties fo:font-size="10pt" style:font-size-asian="10pt" style:font-size-complex="10pt" fo:font-weight="bold" style:font-weight-asian="bold" style:font-weight-complex="bold"/>
    </style:style>
    <style:style style:name="P421" style:family="paragraph" style:parent-style-name="Normal">
      <style:paragraph-properties fo:text-align="justify"/>
    </style:style>
    <style:style style:name="T421_1" style:family="text">
      <style:text-properties fo:font-size="10pt" style:font-size-asian="10pt" style:font-size-complex="10pt"/>
    </style:style>
    <style:style style:name="T421_2" style:family="text">
      <style:text-properties fo:font-size="10pt" style:font-size-asian="10pt" style:font-size-complex="10pt"/>
    </style:style>
    <style:style style:name="T421_3" style:family="text">
      <style:text-properties fo:font-size="10pt" style:font-size-asian="10pt" style:font-size-complex="10pt"/>
    </style:style>
    <style:style style:name="T421_4" style:family="text">
      <style:text-properties fo:font-size="10pt" style:font-size-asian="10pt" style:font-size-complex="10pt"/>
    </style:style>
    <style:style style:name="T421_5" style:family="text">
      <style:text-properties fo:font-size="10pt" style:font-size-asian="10pt" style:font-size-complex="10pt"/>
    </style:style>
    <style:style style:name="T421_6" style:family="text">
      <style:text-properties fo:font-size="10pt" style:font-size-asian="10pt" style:font-size-complex="10pt"/>
    </style:style>
    <style:style style:name="T421_7" style:family="text">
      <style:text-properties fo:font-size="10pt" style:font-size-asian="10pt" style:font-size-complex="10pt"/>
    </style:style>
    <style:style style:name="T421_8" style:family="text">
      <style:text-properties fo:font-size="10pt" style:font-size-asian="10pt" style:font-size-complex="10pt"/>
    </style:style>
    <style:style style:name="T421_9" style:family="text">
      <style:text-properties fo:font-size="10pt" style:font-size-asian="10pt" style:font-size-complex="10pt"/>
    </style:style>
    <style:style style:name="T421_10" style:family="text">
      <style:text-properties fo:font-size="10pt" style:font-size-asian="10pt" style:font-size-complex="10pt"/>
    </style:style>
    <style:style style:name="T421_11" style:family="text">
      <style:text-properties fo:font-size="10pt" style:font-size-asian="10pt" style:font-size-complex="10pt"/>
    </style:style>
    <style:style style:name="T421_12" style:family="text">
      <style:text-properties fo:font-size="10pt" style:font-size-asian="10pt" style:font-size-complex="10pt"/>
    </style:style>
    <style:style style:name="T421_13" style:family="text">
      <style:text-properties fo:font-size="10pt" style:font-size-asian="10pt" style:font-size-complex="10pt"/>
    </style:style>
    <style:style style:name="T421_14" style:family="text">
      <style:text-properties fo:font-size="10pt" style:font-size-asian="10pt" style:font-size-complex="10pt"/>
    </style:style>
    <style:style style:name="T421_15" style:family="text">
      <style:text-properties fo:font-size="10pt" style:font-size-asian="10pt" style:font-size-complex="10pt"/>
    </style:style>
    <style:style style:name="T421_16" style:family="text">
      <style:text-properties fo:font-size="10pt" style:font-size-asian="10pt" style:font-size-complex="10pt"/>
    </style:style>
    <style:style style:name="T421_17" style:family="text">
      <style:text-properties fo:font-size="10pt" style:font-size-asian="10pt" style:font-size-complex="10pt"/>
    </style:style>
    <style:style style:name="T421_18" style:family="text">
      <style:text-properties fo:font-size="10pt" style:font-size-asian="10pt" style:font-size-complex="10pt"/>
    </style:style>
    <style:style style:name="T421_19" style:family="text">
      <style:text-properties fo:font-size="10pt" style:font-size-asian="10pt" style:font-size-complex="10pt"/>
    </style:style>
    <style:style style:name="T421_20" style:family="text">
      <style:text-properties fo:font-size="10pt" style:font-size-asian="10pt" style:font-size-complex="10pt"/>
    </style:style>
    <style:style style:name="P42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23" style:family="paragraph" style:parent-style-name="Normal">
      <style:paragraph-properties fo:text-align="justify"/>
    </style:style>
    <style:style style:name="T423_1" style:family="text">
      <style:text-properties fo:font-size="10pt" style:font-size-asian="10pt" style:font-size-complex="10pt"/>
    </style:style>
    <style:style style:name="T423_2" style:family="text">
      <style:text-properties fo:font-size="10pt" style:font-size-asian="10pt" style:font-size-complex="10pt"/>
    </style:style>
    <style:style style:name="T423_3" style:family="text">
      <style:text-properties fo:font-size="10pt" style:font-size-asian="10pt" style:font-size-complex="10pt"/>
    </style:style>
    <style:style style:name="T423_4" style:family="text">
      <style:text-properties fo:font-size="10pt" style:font-size-asian="10pt" style:font-size-complex="10pt"/>
    </style:style>
    <style:style style:name="T423_5" style:family="text">
      <style:text-properties fo:font-size="10pt" style:font-size-asian="10pt" style:font-size-complex="10pt"/>
    </style:style>
    <style:style style:name="T423_6" style:family="text">
      <style:text-properties fo:font-size="10pt" style:font-size-asian="10pt" style:font-size-complex="10pt"/>
    </style:style>
    <style:style style:name="T423_7" style:family="text">
      <style:text-properties fo:font-size="10pt" style:font-size-asian="10pt" style:font-size-complex="10pt"/>
    </style:style>
    <style:style style:name="T423_8" style:family="text">
      <style:text-properties fo:font-size="10pt" style:font-size-asian="10pt" style:font-size-complex="10pt"/>
    </style:style>
    <style:style style:name="T423_9" style:family="text">
      <style:text-properties fo:font-size="10pt" style:font-size-asian="10pt" style:font-size-complex="10pt"/>
    </style:style>
    <style:style style:name="T423_10" style:family="text"/>
    <style:style style:name="T423_11" style:family="text" style:parent-style-name="Internet_20_link">
      <style:text-properties fo:font-size="10pt" style:font-size-asian="10pt" style:font-size-complex="10pt"/>
    </style:style>
    <style:style style:name="T423_12" style:family="text">
      <style:text-properties fo:font-size="10pt" style:font-size-asian="10pt" style:font-size-complex="10pt"/>
    </style:style>
    <style:style style:name="T423_13" style:family="text">
      <style:text-properties fo:font-size="10pt" style:font-size-asian="10pt" style:font-size-complex="10pt"/>
    </style:style>
    <style:style style:name="T423_14" style:family="text">
      <style:text-properties fo:font-size="10pt" style:font-size-asian="10pt" style:font-size-complex="10pt"/>
    </style:style>
    <style:style style:name="T423_15" style:family="text">
      <style:text-properties fo:font-size="10pt" style:font-size-asian="10pt" style:font-size-complex="10pt"/>
    </style:style>
    <style:style style:name="T423_16" style:family="text">
      <style:text-properties fo:font-size="10pt" style:font-size-asian="10pt" style:font-size-complex="10pt"/>
    </style:style>
    <style:style style:name="T423_17" style:family="text">
      <style:text-properties fo:font-size="10pt" style:font-size-asian="10pt" style:font-size-complex="10pt"/>
    </style:style>
    <style:style style:name="T423_18" style:family="text">
      <style:text-properties fo:font-size="10pt" style:font-size-asian="10pt" style:font-size-complex="10pt"/>
    </style:style>
    <style:style style:name="T423_19" style:family="text">
      <style:text-properties fo:font-size="10pt" style:font-size-asian="10pt" style:font-size-complex="10pt"/>
    </style:style>
    <style:style style:name="T423_20" style:family="text">
      <style:text-properties fo:font-size="10pt" style:font-size-asian="10pt" style:font-size-complex="10pt"/>
    </style:style>
    <style:style style:name="T423_21" style:family="text">
      <style:text-properties fo:font-size="10pt" style:font-size-asian="10pt" style:font-size-complex="10pt"/>
    </style:style>
    <style:style style:name="T423_22" style:family="text">
      <style:text-properties fo:font-size="10pt" style:font-size-asian="10pt" style:font-size-complex="10pt"/>
    </style:style>
    <style:style style:name="T423_23" style:family="text">
      <style:text-properties fo:font-size="10pt" style:font-size-asian="10pt" style:font-size-complex="10pt"/>
    </style:style>
    <style:style style:name="T423_24" style:family="text">
      <style:text-properties fo:font-size="10pt" style:font-size-asian="10pt" style:font-size-complex="10pt"/>
    </style:style>
    <style:style style:name="P42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25" style:family="paragraph" style:parent-style-name="Normal">
      <style:paragraph-properties fo:text-align="justify"/>
    </style:style>
    <style:style style:name="T425_1" style:family="text">
      <style:text-properties fo:font-size="10pt" style:font-size-asian="10pt" style:font-size-complex="10pt" fo:font-weight="bold" style:font-weight-asian="bold" style:font-weight-complex="bold"/>
    </style:style>
    <style:style style:name="P426" style:family="paragraph" style:parent-style-name="Normal">
      <style:paragraph-properties fo:text-align="justify"/>
    </style:style>
    <style:style style:name="T426_1" style:family="text">
      <style:text-properties fo:font-size="10pt" style:font-size-asian="10pt" style:font-size-complex="10pt"/>
    </style:style>
    <style:style style:name="T426_2" style:family="text">
      <style:text-properties fo:font-size="10pt" style:font-size-asian="10pt" style:font-size-complex="10pt"/>
    </style:style>
    <style:style style:name="T426_3" style:family="text">
      <style:text-properties fo:font-size="10pt" style:font-size-asian="10pt" style:font-size-complex="10pt"/>
    </style:style>
    <style:style style:name="T426_4" style:family="text">
      <style:text-properties fo:font-size="10pt" style:font-size-asian="10pt" style:font-size-complex="10pt"/>
    </style:style>
    <style:style style:name="T426_5" style:family="text">
      <style:text-properties fo:font-size="10pt" style:font-size-asian="10pt" style:font-size-complex="10pt"/>
    </style:style>
    <style:style style:name="T426_6" style:family="text">
      <style:text-properties fo:font-size="10pt" style:font-size-asian="10pt" style:font-size-complex="10pt"/>
    </style:style>
    <style:style style:name="T426_7" style:family="text">
      <style:text-properties fo:font-size="10pt" style:font-size-asian="10pt" style:font-size-complex="10pt"/>
    </style:style>
    <style:style style:name="T426_8" style:family="text">
      <style:text-properties fo:font-size="10pt" style:font-size-asian="10pt" style:font-size-complex="10pt"/>
    </style:style>
    <style:style style:name="P42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28" style:family="paragraph" style:parent-style-name="Normal">
      <style:paragraph-properties fo:text-align="justify"/>
    </style:style>
    <style:style style:name="T428_1" style:family="text">
      <style:text-properties fo:font-size="10pt" style:font-size-asian="10pt" style:font-size-complex="10pt"/>
    </style:style>
    <style:style style:name="T428_2" style:family="text">
      <style:text-properties fo:font-size="10pt" style:font-size-asian="10pt" style:font-size-complex="10pt"/>
    </style:style>
    <style:style style:name="T428_3" style:family="text">
      <style:text-properties fo:font-size="10pt" style:font-size-asian="10pt" style:font-size-complex="10pt"/>
    </style:style>
    <style:style style:name="T428_4" style:family="text">
      <style:text-properties fo:font-size="10pt" style:font-size-asian="10pt" style:font-size-complex="10pt"/>
    </style:style>
    <style:style style:name="T428_5" style:family="text">
      <style:text-properties fo:font-size="10pt" style:font-size-asian="10pt" style:font-size-complex="10pt"/>
    </style:style>
    <style:style style:name="T428_6" style:family="text">
      <style:text-properties fo:font-size="10pt" style:font-size-asian="10pt" style:font-size-complex="10pt"/>
    </style:style>
    <style:style style:name="T428_7" style:family="text">
      <style:text-properties fo:font-size="10pt" style:font-size-asian="10pt" style:font-size-complex="10pt"/>
    </style:style>
    <style:style style:name="T428_8" style:family="text">
      <style:text-properties fo:font-size="10pt" style:font-size-asian="10pt" style:font-size-complex="10pt"/>
    </style:style>
    <style:style style:name="T428_9" style:family="text">
      <style:text-properties fo:font-size="10pt" style:font-size-asian="10pt" style:font-size-complex="10pt"/>
    </style:style>
    <style:style style:name="T428_10" style:family="text">
      <style:text-properties fo:font-size="10pt" style:font-size-asian="10pt" style:font-size-complex="10pt"/>
    </style:style>
    <style:style style:name="T428_11" style:family="text">
      <style:text-properties fo:font-size="10pt" style:font-size-asian="10pt" style:font-size-complex="10pt"/>
    </style:style>
    <style:style style:name="T428_12" style:family="text">
      <style:text-properties fo:font-size="10pt" style:font-size-asian="10pt" style:font-size-complex="10pt"/>
    </style:style>
    <style:style style:name="T428_13" style:family="text">
      <style:text-properties fo:font-size="10pt" style:font-size-asian="10pt" style:font-size-complex="10pt"/>
    </style:style>
    <style:style style:name="T428_14" style:family="text">
      <style:text-properties fo:font-size="10pt" style:font-size-asian="10pt" style:font-size-complex="10pt"/>
    </style:style>
    <style:style style:name="T428_15" style:family="text">
      <style:text-properties fo:font-size="10pt" style:font-size-asian="10pt" style:font-size-complex="10pt"/>
    </style:style>
    <style:style style:name="T428_16" style:family="text">
      <style:text-properties fo:font-size="10pt" style:font-size-asian="10pt" style:font-size-complex="10pt"/>
    </style:style>
    <style:style style:name="T428_17" style:family="text">
      <style:text-properties fo:font-size="10pt" style:font-size-asian="10pt" style:font-size-complex="10pt"/>
    </style:style>
    <style:style style:name="T428_18" style:family="text">
      <style:text-properties fo:font-size="10pt" style:font-size-asian="10pt" style:font-name-complex="Arial" style:font-size-complex="10pt" style:font-weight-complex="bold"/>
    </style:style>
    <style:style style:name="T428_19" style:family="text">
      <style:text-properties fo:font-size="10pt" style:font-size-asian="10pt" style:font-size-complex="10pt"/>
    </style:style>
    <style:style style:name="T428_20" style:family="text">
      <style:text-properties fo:font-size="10pt" style:font-size-asian="10pt" style:font-size-complex="10pt"/>
    </style:style>
    <style:style style:name="P42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30" style:family="paragraph" style:parent-style-name="Normal">
      <style:paragraph-properties fo:text-align="justify"/>
    </style:style>
    <style:style style:name="T430_1" style:family="text">
      <style:text-properties fo:font-size="10pt" style:font-size-asian="10pt" style:font-size-complex="10pt" fo:font-weight="bold" style:font-weight-asian="bold" style:font-weight-complex="bold"/>
    </style:style>
    <style:style style:name="T430_2" style:family="text">
      <style:text-properties fo:font-size="10pt" style:font-size-asian="10pt" style:font-size-complex="10pt" fo:font-weight="bold" style:font-weight-asian="bold" style:font-weight-complex="bold"/>
    </style:style>
    <style:style style:name="T430_3" style:family="text">
      <style:text-properties fo:font-size="10pt" style:font-size-asian="10pt" style:font-size-complex="10pt" fo:font-weight="bold" style:font-weight-asian="bold" style:font-weight-complex="bold"/>
    </style:style>
    <style:style style:name="P431" style:family="paragraph" style:parent-style-name="Normal">
      <style:paragraph-properties fo:text-align="justify"/>
    </style:style>
    <style:style style:name="T431_1" style:family="text">
      <style:text-properties fo:font-size="10pt" style:font-size-asian="10pt" style:font-size-complex="10pt"/>
    </style:style>
    <style:style style:name="T431_2" style:family="text">
      <style:text-properties fo:font-size="10pt" style:font-size-asian="10pt" style:font-size-complex="10pt"/>
    </style:style>
    <style:style style:name="T431_3" style:family="text">
      <style:text-properties fo:font-size="10pt" style:font-size-asian="10pt" style:font-name-complex="Arial" style:font-size-complex="10pt" style:font-weight-complex="bold"/>
    </style:style>
    <style:style style:name="T431_4" style:family="text">
      <style:text-properties fo:font-size="10pt" style:font-size-asian="10pt" style:font-size-complex="10pt"/>
    </style:style>
    <style:style style:name="T431_5" style:family="text">
      <style:text-properties fo:font-size="10pt" style:font-size-asian="10pt" style:font-size-complex="10pt"/>
    </style:style>
    <style:style style:name="T431_6" style:family="text">
      <style:text-properties fo:font-size="10pt" style:font-size-asian="10pt" style:font-size-complex="10pt"/>
    </style:style>
    <style:style style:name="T431_7" style:family="text">
      <style:text-properties fo:font-size="10pt" style:font-size-asian="10pt" style:font-size-complex="10pt"/>
    </style:style>
    <style:style style:name="T431_8" style:family="text">
      <style:text-properties fo:font-size="10pt" style:font-size-asian="10pt" style:font-size-complex="10pt"/>
    </style:style>
    <style:style style:name="T431_9" style:family="text">
      <style:text-properties fo:font-size="10pt" style:font-size-asian="10pt" style:font-size-complex="10pt"/>
    </style:style>
    <style:style style:name="T431_10" style:family="text">
      <style:text-properties fo:font-size="10pt" style:font-size-asian="10pt" style:font-size-complex="10pt"/>
    </style:style>
    <style:style style:name="T431_11" style:family="text">
      <style:text-properties fo:font-size="10pt" style:font-size-asian="10pt" style:font-size-complex="10pt"/>
    </style:style>
    <style:style style:name="T431_12" style:family="text">
      <style:text-properties fo:font-size="10pt" style:font-size-asian="10pt" style:font-size-complex="10pt"/>
    </style:style>
    <style:style style:name="P432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33" style:family="paragraph" style:parent-style-name="Normal">
      <style:paragraph-properties fo:text-align="justify"/>
    </style:style>
    <style:style style:name="T433_1" style:family="text">
      <style:text-properties fo:font-size="10pt" style:font-size-asian="10pt" style:font-size-complex="10pt"/>
    </style:style>
    <style:style style:name="T433_2" style:family="text">
      <style:text-properties fo:font-size="10pt" style:font-size-asian="10pt" style:font-size-complex="10pt"/>
    </style:style>
    <style:style style:name="T433_3" style:family="text">
      <style:text-properties fo:font-size="10pt" style:font-size-asian="10pt" style:font-size-complex="10pt"/>
    </style:style>
    <style:style style:name="T433_4" style:family="text">
      <style:text-properties fo:font-size="10pt" style:font-size-asian="10pt" style:font-size-complex="10pt"/>
    </style:style>
    <style:style style:name="T433_5" style:family="text">
      <style:text-properties fo:font-size="10pt" style:font-size-asian="10pt" style:font-size-complex="10pt"/>
    </style:style>
    <style:style style:name="T433_6" style:family="text">
      <style:text-properties fo:font-size="10pt" style:font-size-asian="10pt" style:font-size-complex="10pt"/>
    </style:style>
    <style:style style:name="T433_7" style:family="text">
      <style:text-properties fo:font-size="10pt" style:font-size-asian="10pt" style:font-size-complex="10pt"/>
    </style:style>
    <style:style style:name="T433_8" style:family="text">
      <style:text-properties fo:font-size="10pt" style:font-size-asian="10pt" style:font-size-complex="10pt"/>
    </style:style>
    <style:style style:name="T433_9" style:family="text">
      <style:text-properties fo:font-size="10pt" style:font-size-asian="10pt" style:font-size-complex="10pt"/>
    </style:style>
    <style:style style:name="T433_10" style:family="text">
      <style:text-properties fo:font-size="10pt" style:font-size-asian="10pt" style:font-size-complex="10pt"/>
    </style:style>
    <style:style style:name="T433_11" style:family="text">
      <style:text-properties fo:font-size="10pt" style:font-size-asian="10pt" style:font-size-complex="10pt"/>
    </style:style>
    <style:style style:name="P43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35" style:family="paragraph" style:parent-style-name="Normal">
      <style:paragraph-properties fo:text-align="justify"/>
    </style:style>
    <style:style style:name="T435_1" style:family="text">
      <style:text-properties fo:font-size="10pt" style:font-size-asian="10pt" style:font-size-complex="10pt" fo:font-weight="bold" style:font-weight-asian="bold" style:font-weight-complex="bold"/>
    </style:style>
    <style:style style:name="P436" style:family="paragraph" style:parent-style-name="Normal">
      <style:paragraph-properties fo:text-align="justify"/>
    </style:style>
    <style:style style:name="T436_1" style:family="text">
      <style:text-properties fo:font-size="10pt" style:font-size-asian="10pt" style:font-size-complex="10pt"/>
    </style:style>
    <style:style style:name="T436_2" style:family="text">
      <style:text-properties fo:font-size="10pt" style:font-size-asian="10pt" style:font-size-complex="10pt"/>
    </style:style>
    <style:style style:name="T436_3" style:family="text">
      <style:text-properties fo:font-size="10pt" style:font-size-asian="10pt" style:font-size-complex="10pt"/>
    </style:style>
    <style:style style:name="T436_4" style:family="text">
      <style:text-properties fo:font-size="10pt" style:font-size-asian="10pt" style:font-size-complex="10pt"/>
    </style:style>
    <style:style style:name="T436_5" style:family="text">
      <style:text-properties fo:font-size="10pt" style:font-size-asian="10pt" style:font-size-complex="10pt"/>
    </style:style>
    <style:style style:name="T436_6" style:family="text">
      <style:text-properties fo:font-size="10pt" style:font-size-asian="10pt" style:font-size-complex="10pt"/>
    </style:style>
    <style:style style:name="T436_7" style:family="text">
      <style:text-properties fo:font-size="10pt" style:font-size-asian="10pt" style:font-size-complex="10pt"/>
    </style:style>
    <style:style style:name="T436_8" style:family="text">
      <style:text-properties fo:font-size="10pt" style:font-size-asian="10pt" style:font-size-complex="10pt"/>
    </style:style>
    <style:style style:name="T436_9" style:family="text">
      <style:text-properties fo:font-size="10pt" style:font-size-asian="10pt" style:font-size-complex="10pt"/>
    </style:style>
    <style:style style:name="T436_10" style:family="text">
      <style:text-properties fo:font-size="10pt" style:font-size-asian="10pt" style:font-size-complex="10pt"/>
    </style:style>
    <style:style style:name="T436_11" style:family="text">
      <style:text-properties fo:font-size="10pt" style:font-size-asian="10pt" style:font-size-complex="10pt"/>
    </style:style>
    <style:style style:name="T436_12" style:family="text">
      <style:text-properties fo:font-size="10pt" style:font-size-asian="10pt" style:font-size-complex="10pt"/>
    </style:style>
    <style:style style:name="T436_13" style:family="text">
      <style:text-properties fo:font-size="10pt" style:font-size-asian="10pt" style:font-size-complex="10pt"/>
    </style:style>
    <style:style style:name="P437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38" style:family="paragraph" style:parent-style-name="Normal">
      <style:paragraph-properties fo:text-align="justify"/>
    </style:style>
    <style:style style:name="T438_1" style:family="text">
      <style:text-properties fo:font-size="10pt" style:font-size-asian="10pt" style:font-size-complex="10pt"/>
    </style:style>
    <style:style style:name="T438_2" style:family="text">
      <style:text-properties fo:font-size="10pt" style:font-size-asian="10pt" style:font-size-complex="10pt"/>
    </style:style>
    <style:style style:name="T438_3" style:family="text">
      <style:text-properties fo:font-size="10pt" style:font-size-asian="10pt" style:font-size-complex="10pt"/>
    </style:style>
    <style:style style:name="P439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0" style:family="paragraph" style:parent-style-name="Normal">
      <style:paragraph-properties fo:text-align="justify"/>
    </style:style>
    <style:style style:name="T440_1" style:family="text">
      <style:text-properties fo:font-size="10pt" style:font-size-asian="10pt" style:font-size-complex="10pt"/>
    </style:style>
    <style:style style:name="T440_2" style:family="text">
      <style:text-properties fo:font-size="10pt" style:font-size-asian="10pt" style:font-size-complex="10pt"/>
    </style:style>
    <style:style style:name="T440_3" style:family="text">
      <style:text-properties fo:font-size="10pt" style:font-size-asian="10pt" style:font-size-complex="10pt"/>
    </style:style>
    <style:style style:name="T440_4" style:family="text">
      <style:text-properties fo:font-size="10pt" style:font-size-asian="10pt" style:font-size-complex="10pt"/>
    </style:style>
    <style:style style:name="T440_5" style:family="text">
      <style:text-properties fo:font-size="10pt" style:font-size-asian="10pt" style:font-size-complex="10pt"/>
    </style:style>
    <style:style style:name="T440_6" style:family="text">
      <style:text-properties fo:font-size="10pt" style:font-size-asian="10pt" style:font-size-complex="10pt"/>
    </style:style>
    <style:style style:name="T440_7" style:family="text">
      <style:text-properties fo:font-size="10pt" style:font-size-asian="10pt" style:font-size-complex="10pt"/>
    </style:style>
    <style:style style:name="T440_8" style:family="text">
      <style:text-properties fo:font-size="10pt" style:font-size-asian="10pt" style:font-size-complex="10pt"/>
    </style:style>
    <style:style style:name="P441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2" style:family="paragraph" style:parent-style-name="Normal">
      <style:paragraph-properties fo:text-align="justify"/>
    </style:style>
    <style:style style:name="T442_1" style:family="text">
      <style:text-properties fo:font-size="10pt" style:font-size-asian="10pt" style:font-size-complex="10pt" fo:font-weight="bold" style:font-weight-asian="bold" style:font-weight-complex="bold"/>
    </style:style>
    <style:style style:name="P443" style:family="paragraph" style:parent-style-name="Normal">
      <style:paragraph-properties fo:text-align="justify"/>
    </style:style>
    <style:style style:name="T443_1" style:family="text">
      <style:text-properties fo:font-size="10pt" style:font-size-asian="10pt" style:font-size-complex="10pt"/>
    </style:style>
    <style:style style:name="T443_2" style:family="text">
      <style:text-properties fo:font-size="10pt" style:font-size-asian="10pt" style:font-size-complex="10pt"/>
    </style:style>
    <style:style style:name="T443_3" style:family="text">
      <style:text-properties fo:font-size="10pt" style:font-size-asian="10pt" style:font-size-complex="10pt"/>
    </style:style>
    <style:style style:name="T443_4" style:family="text">
      <style:text-properties fo:font-size="10pt" style:font-size-asian="10pt" style:font-size-complex="10pt"/>
    </style:style>
    <style:style style:name="T443_5" style:family="text">
      <style:text-properties fo:font-size="10pt" style:font-size-asian="10pt" style:font-size-complex="10pt"/>
    </style:style>
    <style:style style:name="T443_6" style:family="text">
      <style:text-properties fo:font-size="10pt" style:font-size-asian="10pt" style:font-size-complex="10pt"/>
    </style:style>
    <style:style style:name="T443_7" style:family="text">
      <style:text-properties fo:font-size="10pt" style:font-size-asian="10pt" style:font-size-complex="10pt"/>
    </style:style>
    <style:style style:name="T443_8" style:family="text">
      <style:text-properties fo:font-size="10pt" style:font-size-asian="10pt" style:font-size-complex="10pt"/>
    </style:style>
    <style:style style:name="T443_9" style:family="text">
      <style:text-properties fo:font-size="10pt" style:font-size-asian="10pt" style:font-size-complex="10pt"/>
    </style:style>
    <style:style style:name="T443_10" style:family="text">
      <style:text-properties fo:font-size="10pt" style:font-size-asian="10pt" style:font-size-complex="10pt"/>
    </style:style>
    <style:style style:name="T443_11" style:family="text">
      <style:text-properties fo:font-size="10pt" style:font-size-asian="10pt" style:font-size-complex="10pt"/>
    </style:style>
    <style:style style:name="T443_12" style:family="text">
      <style:text-properties fo:font-size="10pt" style:font-size-asian="10pt" style:font-size-complex="10pt"/>
    </style:style>
    <style:style style:name="T443_13" style:family="text">
      <style:text-properties fo:font-size="10pt" style:font-size-asian="10pt" style:font-size-complex="10pt"/>
    </style:style>
    <style:style style:name="T443_14" style:family="text">
      <style:text-properties fo:font-size="10pt" style:font-size-asian="10pt" style:font-size-complex="10pt"/>
    </style:style>
    <style:style style:name="T443_15" style:family="text">
      <style:text-properties fo:font-size="10pt" style:font-size-asian="10pt" style:font-size-complex="10pt"/>
    </style:style>
    <style:style style:name="P44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5" style:family="paragraph" style:parent-style-name="Normal">
      <style:paragraph-properties fo:text-align="justify"/>
    </style:style>
    <style:style style:name="T445_1" style:family="text">
      <style:text-properties fo:font-size="10pt" style:font-size-asian="10pt" style:font-size-complex="10pt"/>
    </style:style>
    <style:style style:name="T445_2" style:family="text">
      <style:text-properties fo:font-size="10pt" style:font-size-asian="10pt" style:font-size-complex="10pt"/>
    </style:style>
    <style:style style:name="T445_3" style:family="text">
      <style:text-properties fo:font-size="10pt" style:font-size-asian="10pt" style:font-size-complex="10pt"/>
    </style:style>
    <style:style style:name="T445_4" style:family="text">
      <style:text-properties fo:font-size="10pt" style:font-size-asian="10pt" style:font-size-complex="10pt"/>
    </style:style>
    <style:style style:name="T445_5" style:family="text">
      <style:text-properties fo:font-size="10pt" style:font-size-asian="10pt" style:font-size-complex="10pt"/>
    </style:style>
    <style:style style:name="T445_6" style:family="text">
      <style:text-properties fo:font-size="10pt" style:font-size-asian="10pt" style:font-size-complex="10pt"/>
    </style:style>
    <style:style style:name="T445_7" style:family="text">
      <style:text-properties fo:font-size="10pt" style:font-size-asian="10pt" style:font-size-complex="10pt"/>
    </style:style>
    <style:style style:name="T445_8" style:family="text">
      <style:text-properties fo:font-size="10pt" style:font-size-asian="10pt" style:font-size-complex="10pt"/>
    </style:style>
    <style:style style:name="T445_9" style:family="text">
      <style:text-properties fo:font-size="10pt" style:font-size-asian="10pt" style:font-size-complex="10pt"/>
    </style:style>
    <style:style style:name="T445_10" style:family="text">
      <style:text-properties fo:font-size="10pt" style:font-size-asian="10pt" style:font-size-complex="10pt"/>
    </style:style>
    <style:style style:name="T445_11" style:family="text">
      <style:text-properties fo:font-size="10pt" style:font-size-asian="10pt" style:font-size-complex="10pt"/>
    </style:style>
    <style:style style:name="T445_12" style:family="text">
      <style:text-properties fo:font-size="10pt" style:font-size-asian="10pt" style:font-size-complex="10pt"/>
    </style:style>
    <style:style style:name="T445_13" style:family="text">
      <style:text-properties fo:font-size="10pt" style:font-size-asian="10pt" style:font-size-complex="10pt"/>
    </style:style>
    <style:style style:name="T445_14" style:family="text">
      <style:text-properties fo:font-size="10pt" style:font-size-asian="10pt" style:font-size-complex="10pt"/>
    </style:style>
    <style:style style:name="T445_15" style:family="text">
      <style:text-properties fo:font-size="10pt" style:font-size-asian="10pt" style:font-size-complex="10pt"/>
    </style:style>
    <style:style style:name="T445_16" style:family="text">
      <style:text-properties fo:font-size="10pt" style:font-size-asian="10pt" style:font-size-complex="10pt"/>
    </style:style>
    <style:style style:name="T445_17" style:family="text">
      <style:text-properties fo:font-size="10pt" style:font-size-asian="10pt" style:font-size-complex="10pt"/>
    </style:style>
    <style:style style:name="T445_18" style:family="text">
      <style:text-properties fo:font-size="10pt" style:font-size-asian="10pt" style:font-size-complex="10pt"/>
    </style:style>
    <style:style style:name="P446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7" style:family="paragraph" style:parent-style-name="Normal">
      <style:paragraph-properties fo:text-align="justify"/>
    </style:style>
    <style:style style:name="T447_1" style:family="text">
      <style:text-properties fo:font-size="10pt" style:font-size-asian="10pt" style:font-size-complex="10pt"/>
    </style:style>
    <style:style style:name="T447_2" style:family="text">
      <style:text-properties fo:font-size="10pt" style:font-size-asian="10pt" style:font-size-complex="10pt"/>
    </style:style>
    <style:style style:name="T447_3" style:family="text">
      <style:text-properties fo:font-size="10pt" style:font-size-asian="10pt" style:font-size-complex="10pt"/>
    </style:style>
    <style:style style:name="T447_4" style:family="text">
      <style:text-properties fo:font-size="10pt" style:font-size-asian="10pt" style:font-size-complex="10pt"/>
    </style:style>
    <style:style style:name="T447_5" style:family="text">
      <style:text-properties fo:font-size="10pt" style:font-size-asian="10pt" style:font-size-complex="10pt"/>
    </style:style>
    <style:style style:name="T447_6" style:family="text">
      <style:text-properties fo:font-size="10pt" style:font-size-asian="10pt" style:font-size-complex="10pt"/>
    </style:style>
    <style:style style:name="T447_7" style:family="text">
      <style:text-properties fo:font-size="10pt" style:font-size-asian="10pt" style:font-size-complex="10pt"/>
    </style:style>
    <style:style style:name="T447_8" style:family="text">
      <style:text-properties fo:font-size="10pt" style:font-size-asian="10pt" style:font-size-complex="10pt"/>
    </style:style>
    <style:style style:name="T447_9" style:family="text">
      <style:text-properties fo:font-size="10pt" style:font-size-asian="10pt" style:font-size-complex="10pt"/>
    </style:style>
    <style:style style:name="T447_10" style:family="text">
      <style:text-properties fo:font-size="10pt" style:font-size-asian="10pt" style:font-size-complex="10pt"/>
    </style:style>
    <style:style style:name="T447_11" style:family="text">
      <style:text-properties fo:font-size="10pt" style:font-size-asian="10pt" style:font-size-complex="10pt"/>
    </style:style>
    <style:style style:name="T447_12" style:family="text">
      <style:text-properties fo:font-size="10pt" style:font-size-asian="10pt" style:font-size-complex="10pt"/>
    </style:style>
    <style:style style:name="T447_13" style:family="text">
      <style:text-properties fo:font-size="10pt" style:font-size-asian="10pt" style:font-size-complex="10pt"/>
    </style:style>
    <style:style style:name="T447_14" style:family="text">
      <style:text-properties fo:font-size="10pt" style:font-size-asian="10pt" style:font-size-complex="10pt"/>
    </style:style>
    <style:style style:name="T447_15" style:family="text">
      <style:text-properties fo:font-size="10pt" style:font-size-asian="10pt" style:font-size-complex="10pt"/>
    </style:style>
    <style:style style:name="T447_16" style:family="text">
      <style:text-properties fo:font-size="10pt" style:font-size-asian="10pt" style:font-size-complex="10pt"/>
    </style:style>
    <style:style style:name="P448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49" style:family="paragraph" style:parent-style-name="Normal">
      <style:paragraph-properties fo:text-align="justify"/>
    </style:style>
    <style:style style:name="T449_1" style:family="text">
      <style:text-properties fo:font-size="10pt" style:font-size-asian="10pt" style:font-size-complex="10pt" fo:font-weight="bold" style:font-weight-asian="bold" style:font-weight-complex="bold"/>
    </style:style>
    <style:style style:name="P450" style:family="paragraph" style:parent-style-name="Normal">
      <style:paragraph-properties fo:text-align="justify"/>
    </style:style>
    <style:style style:name="T450_1" style:family="text">
      <style:text-properties fo:font-size="10pt" style:font-size-asian="10pt" style:font-size-complex="10pt"/>
    </style:style>
    <style:style style:name="T450_2" style:family="text">
      <style:text-properties fo:font-size="10pt" style:font-size-asian="10pt" style:font-size-complex="10pt"/>
    </style:style>
    <style:style style:name="T450_3" style:family="text">
      <style:text-properties fo:font-size="10pt" style:font-size-asian="10pt" style:font-size-complex="10pt"/>
    </style:style>
    <style:style style:name="T450_4" style:family="text">
      <style:text-properties fo:font-size="10pt" style:font-size-asian="10pt" style:font-size-complex="10pt"/>
    </style:style>
    <style:style style:name="T450_5" style:family="text">
      <style:text-properties fo:font-size="10pt" style:font-size-asian="10pt" style:font-size-complex="10pt"/>
    </style:style>
    <style:style style:name="T450_6" style:family="text">
      <style:text-properties fo:font-size="10pt" style:font-size-asian="10pt" style:font-size-complex="10pt"/>
    </style:style>
    <style:style style:name="P451" style:family="paragraph" style:parent-style-name="Normal">
      <style:text-properties fo:font-size="10pt" style:font-size-asian="10pt" style:font-size-complex="10pt"/>
    </style:style>
    <style:style style:name="P452" style:family="paragraph" style:parent-style-name="Normal">
      <style:paragraph-properties fo:text-align="justify"/>
    </style:style>
    <style:style style:name="T45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53" style:family="paragraph" style:parent-style-name="Normal">
      <style:paragraph-properties fo:text-align="justify"/>
    </style:style>
    <style:style style:name="T453_1" style:family="text">
      <style:text-properties fo:font-size="10pt" style:font-size-asian="10pt" style:font-size-complex="10pt"/>
    </style:style>
    <style:style style:name="T453_2" style:family="text">
      <style:text-properties fo:font-size="10pt" style:font-size-asian="10pt" style:font-size-complex="10pt"/>
    </style:style>
    <style:style style:name="T453_3" style:family="text">
      <style:text-properties fo:font-size="10pt" style:font-size-asian="10pt" style:font-size-complex="10pt"/>
    </style:style>
    <style:style style:name="T453_4" style:family="text">
      <style:text-properties fo:font-size="10pt" style:font-size-asian="10pt" style:font-size-complex="10pt"/>
    </style:style>
    <style:style style:name="T453_5" style:family="text">
      <style:text-properties fo:font-size="10pt" style:font-size-asian="10pt" style:font-size-complex="10pt"/>
    </style:style>
    <style:style style:name="T453_6" style:family="text">
      <style:text-properties fo:font-size="10pt" style:font-size-asian="10pt" style:font-size-complex="10pt"/>
    </style:style>
    <style:style style:name="T453_7" style:family="text">
      <style:text-properties fo:font-size="10pt" style:font-size-asian="10pt" style:font-size-complex="10pt"/>
    </style:style>
    <style:style style:name="T453_8" style:family="text">
      <style:text-properties fo:font-size="10pt" style:font-size-asian="10pt" style:font-size-complex="10pt"/>
    </style:style>
    <style:style style:name="T453_9" style:family="text">
      <style:text-properties fo:font-size="10pt" style:font-size-asian="10pt" style:font-size-complex="10pt"/>
    </style:style>
    <style:style style:name="T453_10" style:family="text">
      <style:text-properties fo:font-size="10pt" style:font-size-asian="10pt" style:font-size-complex="10pt"/>
    </style:style>
    <style:style style:name="T453_11" style:family="text">
      <style:text-properties fo:font-size="10pt" style:font-size-asian="10pt" style:font-size-complex="10pt"/>
    </style:style>
    <style:style style:name="T453_12" style:family="text">
      <style:text-properties fo:font-size="10pt" style:font-size-asian="10pt" style:font-size-complex="10pt"/>
    </style:style>
    <style:style style:name="T453_13" style:family="text">
      <style:text-properties fo:font-size="10pt" style:font-size-asian="10pt" style:font-size-complex="10pt"/>
    </style:style>
    <style:style style:name="T453_14" style:family="text">
      <style:text-properties fo:font-size="10pt" style:font-size-asian="10pt" style:font-size-complex="10pt"/>
    </style:style>
    <style:style style:name="T453_15" style:family="text">
      <style:text-properties fo:font-size="10pt" style:font-size-asian="10pt" style:font-size-complex="10pt"/>
    </style:style>
    <style:style style:name="T453_16" style:family="text">
      <style:text-properties fo:font-size="10pt" style:font-size-asian="10pt" style:font-size-complex="10pt"/>
    </style:style>
    <style:style style:name="T453_17" style:family="text">
      <style:text-properties fo:font-size="10pt" style:font-size-asian="10pt" style:font-size-complex="10pt"/>
    </style:style>
    <style:style style:name="T453_18" style:family="text">
      <style:text-properties fo:font-size="10pt" style:font-size-asian="10pt" style:font-size-complex="10pt"/>
    </style:style>
    <style:style style:name="T453_19" style:family="text">
      <style:text-properties fo:font-size="10pt" style:font-size-asian="10pt" style:font-size-complex="10pt"/>
    </style:style>
    <style:style style:name="T453_20" style:family="text">
      <style:text-properties fo:font-size="10pt" style:font-size-asian="10pt" style:font-name-complex="Arial" style:font-size-complex="10pt" style:font-weight-complex="bold"/>
    </style:style>
    <style:style style:name="T453_21" style:family="text">
      <style:text-properties fo:font-size="10pt" style:font-size-asian="10pt" style:font-size-complex="10pt"/>
    </style:style>
    <style:style style:name="T453_22" style:family="text">
      <style:text-properties fo:font-size="10pt" style:font-size-asian="10pt" style:font-size-complex="10pt"/>
    </style:style>
    <style:style style:name="T453_23" style:family="text">
      <style:text-properties fo:font-size="10pt" style:font-size-asian="10pt" style:font-size-complex="10pt"/>
    </style:style>
    <style:style style:name="T453_24" style:family="text">
      <style:text-properties fo:font-size="10pt" style:font-size-asian="10pt" style:font-name-complex="Arial" style:font-size-complex="10pt" style:font-weight-complex="bold"/>
    </style:style>
    <style:style style:name="T453_25" style:family="text">
      <style:text-properties fo:font-size="10pt" style:font-size-asian="10pt" style:font-size-complex="10pt"/>
    </style:style>
    <style:style style:name="T453_26" style:family="text">
      <style:text-properties fo:font-size="10pt" style:font-size-asian="10pt" style:font-size-complex="10pt"/>
    </style:style>
    <style:style style:name="T453_27" style:family="text">
      <style:text-properties fo:font-size="10pt" style:font-size-asian="10pt" style:font-size-complex="10pt"/>
    </style:style>
    <style:style style:name="T453_28" style:family="text">
      <style:text-properties fo:font-size="10pt" style:font-size-asian="10pt" style:font-size-complex="10pt"/>
    </style:style>
    <style:style style:name="T453_29" style:family="text">
      <style:text-properties fo:font-size="10pt" style:font-size-asian="10pt" style:font-size-complex="10pt"/>
    </style:style>
    <style:style style:name="T453_30" style:family="text">
      <style:text-properties fo:font-size="10pt" style:font-size-asian="10pt" style:font-size-complex="10pt"/>
    </style:style>
    <style:style style:name="T453_31" style:family="text">
      <style:text-properties fo:font-size="10pt" style:font-size-asian="10pt" style:font-size-complex="10pt"/>
    </style:style>
    <style:style style:name="T453_32" style:family="text">
      <style:text-properties fo:font-size="10pt" style:font-size-asian="10pt" style:font-size-complex="10pt"/>
    </style:style>
    <style:style style:name="T453_33" style:family="text">
      <style:text-properties fo:font-size="10pt" style:font-size-asian="10pt" style:font-size-complex="10pt"/>
    </style:style>
    <style:style style:name="T453_34" style:family="text">
      <style:text-properties fo:font-size="10pt" style:font-size-asian="10pt" style:font-size-complex="10pt"/>
    </style:style>
    <style:style style:name="T453_35" style:family="text">
      <style:text-properties fo:font-size="10pt" style:font-size-asian="10pt" style:font-size-complex="10pt"/>
    </style:style>
    <style:style style:name="T453_36" style:family="text">
      <style:text-properties fo:font-size="10pt" style:font-size-asian="10pt" style:font-size-complex="10pt"/>
    </style:style>
    <style:style style:name="T453_37" style:family="text">
      <style:text-properties fo:font-size="10pt" style:font-size-asian="10pt" style:font-size-complex="10pt"/>
    </style:style>
    <style:style style:name="T453_38" style:family="text">
      <style:text-properties fo:font-size="10pt" style:font-size-asian="10pt" style:font-size-complex="10pt"/>
    </style:style>
    <style:style style:name="T453_39" style:family="text">
      <style:text-properties fo:font-size="10pt" style:font-size-asian="10pt" style:font-size-complex="10pt"/>
    </style:style>
    <style:style style:name="T453_40" style:family="text">
      <style:text-properties fo:font-size="10pt" style:font-size-asian="10pt" style:font-size-complex="10pt"/>
    </style:style>
    <style:style style:name="T453_41" style:family="text">
      <style:text-properties fo:font-size="10pt" style:font-size-asian="10pt" style:font-size-complex="10pt"/>
    </style:style>
    <style:style style:name="T453_42" style:family="text">
      <style:text-properties fo:font-size="10pt" style:font-size-asian="10pt" style:font-size-complex="10pt"/>
    </style:style>
    <style:style style:name="P45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455" style:family="paragraph" style:parent-style-name="Normal">
      <style:paragraph-properties fo:text-align="justify"/>
    </style:style>
    <style:style style:name="T455_1" style:family="text">
      <style:text-properties fo:font-size="10pt" style:font-size-asian="10pt" style:font-size-complex="10pt"/>
    </style:style>
    <style:style style:name="P456" style:family="paragraph" style:parent-style-name="Normal">
      <style:text-properties fo:font-size="10pt" style:font-size-asian="10pt" style:font-size-complex="10pt"/>
    </style:style>
    <style:style style:name="T456_1" style:family="text">
      <style:text-properties fo:font-size="10pt" style:font-size-asian="10pt" style:font-size-complex="10pt" fo:font-weight="bold" style:font-weight-asian="bold" style:font-weight-complex="bold"/>
    </style:style>
    <style:style style:name="T456_2" style:family="text">
      <style:text-properties fo:font-size="10pt" style:font-size-asian="10pt" style:font-size-complex="10pt"/>
    </style:style>
    <style:style style:name="P457" style:family="paragraph" style:parent-style-name="Normal">
      <style:text-properties fo:font-size="10pt" style:font-size-asian="10pt" style:font-size-complex="10pt"/>
    </style:style>
    <style:style style:name="T457_1" style:family="text">
      <style:text-properties fo:font-size="10pt" style:font-size-asian="10pt" style:font-size-complex="10pt" fo:font-weight="bold" style:font-weight-asian="bold" style:font-weight-complex="bold"/>
    </style:style>
    <style:style style:name="T457_2" style:family="text">
      <style:text-properties fo:font-size="10pt" style:font-size-asian="10pt" style:font-size-complex="10pt"/>
    </style:style>
    <style:style style:name="P458" style:family="paragraph" style:parent-style-name="Normal">
      <style:text-properties fo:font-size="10pt" style:font-size-asian="10pt" style:font-size-complex="10pt"/>
    </style:style>
    <style:style style:name="T458_1" style:family="text">
      <style:text-properties fo:font-size="10pt" style:font-size-asian="10pt" style:font-size-complex="10pt" fo:font-weight="bold" style:font-weight-asian="bold" style:font-weight-complex="bold"/>
    </style:style>
    <style:style style:name="T458_2" style:family="text">
      <style:text-properties fo:font-size="10pt" style:font-size-asian="10pt" style:font-size-complex="10pt"/>
    </style:style>
    <style:style style:name="P459" style:family="paragraph" style:parent-style-name="Normal">
      <style:text-properties fo:font-size="10pt" style:font-size-asian="10pt" style:font-size-complex="10pt"/>
    </style:style>
    <style:style style:name="T459_1" style:family="text">
      <style:text-properties fo:font-size="10pt" style:font-size-asian="10pt" style:font-size-complex="10pt" fo:font-weight="bold" style:font-weight-asian="bold" style:font-weight-complex="bold"/>
    </style:style>
    <style:style style:name="T459_2" style:family="text">
      <style:text-properties fo:font-size="10pt" style:font-size-asian="10pt" style:font-size-complex="10pt"/>
    </style:style>
    <style:style style:name="P460" style:family="paragraph" style:parent-style-name="Normal">
      <style:text-properties fo:font-size="10pt" style:font-size-asian="10pt" style:font-size-complex="10pt"/>
    </style:style>
    <style:style style:name="T460_1" style:family="text">
      <style:text-properties fo:font-size="10pt" style:font-size-asian="10pt" style:font-size-complex="10pt" fo:font-weight="bold" style:font-weight-asian="bold" style:font-weight-complex="bold"/>
    </style:style>
    <style:style style:name="T460_2" style:family="text">
      <style:text-properties fo:font-size="10pt" style:font-size-asian="10pt" style:font-size-complex="10pt"/>
    </style:style>
    <style:style style:name="P461" style:family="paragraph" style:parent-style-name="Normal">
      <style:text-properties fo:font-size="10pt" style:font-size-asian="10pt" style:font-size-complex="10pt"/>
    </style:style>
    <style:style style:name="T461_1" style:family="text">
      <style:text-properties fo:font-size="10pt" style:font-size-asian="10pt" style:font-size-complex="10pt" fo:font-weight="bold" style:font-weight-asian="bold" style:font-weight-complex="bold"/>
    </style:style>
    <style:style style:name="T461_2" style:family="text">
      <style:text-properties fo:font-size="10pt" style:font-size-asian="10pt" style:font-size-complex="10pt"/>
    </style:style>
    <style:style style:name="P462" style:family="paragraph" style:parent-style-name="Normal">
      <style:text-properties fo:font-size="10pt" style:font-size-asian="10pt" style:font-size-complex="10pt"/>
    </style:style>
    <style:style style:name="T462_1" style:family="text">
      <style:text-properties fo:font-size="10pt" style:font-size-asian="10pt" style:font-size-complex="10pt" fo:font-weight="bold" style:font-weight-asian="bold" style:font-weight-complex="bold"/>
    </style:style>
    <style:style style:name="T462_2" style:family="text">
      <style:text-properties fo:font-size="10pt" style:font-size-asian="10pt" style:font-size-complex="10pt"/>
    </style:style>
    <style:style style:name="P463" style:family="paragraph" style:parent-style-name="Normal">
      <style:text-properties fo:font-size="10pt" style:font-size-asian="10pt" style:font-size-complex="10pt"/>
    </style:style>
    <style:style style:name="Table9" style:family="table">
      <style:table-properties table:align="left" style:width="18.189cm" fo:margin-left="0.19cm"/>
    </style:style>
    <style:style style:name="Column38" style:family="table-column">
      <style:table-column-properties style:column-width="4.253cm"/>
    </style:style>
    <style:style style:name="Column39" style:family="table-column">
      <style:table-column-properties style:column-width="5.749cm"/>
    </style:style>
    <style:style style:name="Column40" style:family="table-column">
      <style:table-column-properties style:column-width="4.06cm"/>
    </style:style>
    <style:style style:name="Column41" style:family="table-column">
      <style:table-column-properties style:column-width="4.127cm"/>
    </style:style>
    <style:style style:name="Row31" style:family="table-row">
      <style:table-row-properties style:min-row-height="0.714cm"/>
    </style:style>
    <style:style style:name="Cell11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4" style:family="paragraph" style:parent-style-name="Normal"/>
    <style:style style:name="T464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4" style:family="table-cell">
      <style:table-cell-properties fo:background-color="#ffffff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5" style:family="paragraph" style:parent-style-name="List_20_Paragraph">
      <style:paragraph-properties fo:text-indent="-0.801cm" fo:margin-left="0.801cm"/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1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2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3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4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5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T465_6" style:family="text">
      <style:text-properties style:font-style-complex="italic"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/>
    </style:style>
    <style:style style:name="Row32" style:family="table-row">
      <style:table-row-properties style:min-row-height="0.873cm"/>
    </style:style>
    <style:style style:name="Cell115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6" style:family="paragraph" style:parent-style-name="Normal"/>
    <style:style style:name="T466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7" style:family="paragraph" style:parent-style-name="Normal"/>
    <style:style style:name="T467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2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3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4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5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6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T467_7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fo:font-weight="bold" style:font-weight-asian="bold" style:font-weight-complex="bold"/>
    </style:style>
    <style:style style:name="Row33" style:family="table-row">
      <style:table-row-properties style:min-row-height="0.873cm"/>
    </style:style>
    <style:style style:name="Cell117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8" style:family="paragraph" style:parent-style-name="Normal"/>
    <style:style style:name="T468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1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9" style:family="paragraph" style:parent-style-name="Normal"/>
    <style:style style:name="T469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Cell119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0" style:family="paragraph" style:parent-style-name="Normal"/>
    <style:style style:name="T470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 style:font-weight-complex="bold"/>
    </style:style>
    <style:style style:name="Cell12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1" style:family="paragraph" style:parent-style-name="Normal"/>
    <style:style style:name="T471_1" style:family="text">
      <style:text-properties style:font-name="Arial" fo:font-size="10pt" style:font-size-asian="10pt" style:font-name-complex="Arial" style:font-size-complex="10pt" fo:language="en" fo:language-asian="en" fo:language-complex="ar" fo:country="GB" fo:country-asian="US" fo:country-complex="SA"/>
    </style:style>
    <style:style style:name="P472" style:family="paragraph" style:parent-style-name="Normal">
      <style:text-properties fo:font-size="10pt" style:font-size-asian="10pt" style:font-size-complex="10pt"/>
    </style:style>
    <style:style style:name="P473" style:family="paragraph" style:parent-style-name="Normal">
      <style:paragraph-properties fo:text-align="justify"/>
    </style:style>
    <style:style style:name="T47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74" style:family="paragraph" style:parent-style-name="Normal">
      <style:paragraph-properties fo:text-align="justify"/>
    </style:style>
    <style:style style:name="T474_1" style:family="text">
      <style:text-properties fo:font-size="10pt" style:font-size-asian="10pt" style:font-name-complex="Arial" style:font-size-complex="10pt"/>
    </style:style>
    <style:style style:name="T474_2" style:family="text">
      <style:text-properties fo:font-size="10pt" style:font-size-asian="10pt" style:font-name-complex="Arial" style:font-size-complex="10pt"/>
    </style:style>
    <style:style style:name="T474_3" style:family="text">
      <style:text-properties fo:font-size="10pt" style:font-size-asian="10pt" style:font-name-complex="Arial" style:font-size-complex="10pt"/>
    </style:style>
    <style:style style:name="T474_4" style:family="text">
      <style:text-properties fo:font-size="10pt" style:font-size-asian="10pt" style:font-name-complex="Arial" style:font-size-complex="10pt"/>
    </style:style>
    <style:style style:name="T474_5" style:family="text">
      <style:text-properties fo:font-size="10pt" style:font-size-asian="10pt" style:font-name-complex="Arial" style:font-size-complex="10pt"/>
    </style:style>
    <style:style style:name="T474_6" style:family="text">
      <style:text-properties fo:font-size="10pt" style:font-size-asian="10pt" style:font-name-complex="Arial" style:font-size-complex="10pt"/>
    </style:style>
    <style:style style:name="T474_7" style:family="text">
      <style:text-properties fo:font-size="10pt" style:font-size-asian="10pt" style:font-name-complex="Arial" style:font-size-complex="10pt"/>
    </style:style>
    <style:style style:name="T474_8" style:family="text">
      <style:text-properties fo:font-size="10pt" style:font-size-asian="10pt" style:font-name-complex="Arial" style:font-size-complex="10pt"/>
    </style:style>
    <style:style style:name="T474_9" style:family="text">
      <style:text-properties fo:font-size="10pt" style:font-size-asian="10pt" style:font-name-complex="Arial" style:font-size-complex="10pt"/>
    </style:style>
    <style:style style:name="T474_10" style:family="text">
      <style:text-properties fo:font-size="10pt" style:font-size-asian="10pt" style:font-name-complex="Arial" style:font-size-complex="10pt"/>
    </style:style>
    <style:style style:name="T474_11" style:family="text">
      <style:text-properties fo:font-size="10pt" style:font-size-asian="10pt" style:font-name-complex="Arial" style:font-size-complex="10pt"/>
    </style:style>
    <style:style style:name="T474_12" style:family="text">
      <style:text-properties fo:font-size="10pt" style:font-size-asian="10pt" style:font-name-complex="Arial" style:font-size-complex="10pt"/>
    </style:style>
    <style:style style:name="T474_13" style:family="text">
      <style:text-properties fo:font-size="10pt" style:font-size-asian="10pt" style:font-name-complex="Arial" style:font-size-complex="10pt"/>
    </style:style>
    <style:style style:name="P475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75_1" style:family="text">
      <style:text-properties fo:font-size="10pt" style:font-size-asian="10pt" style:font-name-complex="Arial" style:font-size-complex="10pt"/>
    </style:style>
    <style:style style:name="P476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76_1" style:family="text">
      <style:text-properties fo:font-size="10pt" style:font-size-asian="10pt" style:font-name-complex="Arial" style:font-size-complex="10pt"/>
    </style:style>
    <style:style style:name="P477" style:family="paragraph" style:parent-style-name="List_20_Paragraph">
      <style:paragraph-properties fo:text-align="justify"/>
      <style:text-properties fo:font-size="10pt" style:font-size-asian="10pt" style:font-name-complex="Arial" style:font-size-complex="10pt"/>
    </style:style>
    <style:style style:name="T477_1" style:family="text">
      <style:text-properties fo:font-size="10pt" style:font-size-asian="10pt" style:font-name-complex="Arial" style:font-size-complex="10pt"/>
    </style:style>
    <style:style style:name="P47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79" style:family="paragraph" style:parent-style-name="Normal">
      <style:paragraph-properties fo:text-align="justify"/>
    </style:style>
    <style:style style:name="T479_1" style:family="text">
      <style:text-properties fo:font-size="10pt" style:font-size-asian="10pt" style:font-name-complex="Arial" style:font-size-complex="10pt"/>
    </style:style>
    <style:style style:name="T479_2" style:family="text">
      <style:text-properties fo:font-size="10pt" style:font-size-asian="10pt" style:font-name-complex="Arial" style:font-size-complex="10pt"/>
    </style:style>
    <style:style style:name="T479_3" style:family="text">
      <style:text-properties fo:font-size="10pt" style:font-size-asian="10pt" style:font-name-complex="Arial" style:font-size-complex="10pt"/>
    </style:style>
    <style:style style:name="T479_4" style:family="text">
      <style:text-properties fo:font-size="10pt" style:font-size-asian="10pt" style:font-name-complex="Arial" style:font-size-complex="10pt"/>
    </style:style>
    <style:style style:name="T479_5" style:family="text">
      <style:text-properties fo:font-size="10pt" style:font-size-asian="10pt" style:font-name-complex="Arial" style:font-size-complex="10pt"/>
    </style:style>
    <style:style style:name="T479_6" style:family="text">
      <style:text-properties fo:font-size="10pt" style:font-size-asian="10pt" style:font-name-complex="Arial" style:font-size-complex="10pt"/>
    </style:style>
    <style:style style:name="T479_7" style:family="text">
      <style:text-properties fo:font-size="10pt" style:font-size-asian="10pt" style:font-name-complex="Arial" style:font-size-complex="10pt"/>
    </style:style>
    <style:style style:name="T479_8" style:family="text">
      <style:text-properties fo:font-size="10pt" style:font-size-asian="10pt" style:font-name-complex="Arial" style:font-size-complex="10pt"/>
    </style:style>
    <style:style style:name="T479_9" style:family="text">
      <style:text-properties fo:font-size="10pt" style:font-size-asian="10pt" style:font-name-complex="Arial" style:font-size-complex="10pt"/>
    </style:style>
    <style:style style:name="T479_10" style:family="text">
      <style:text-properties fo:font-size="10pt" style:font-size-asian="10pt" style:font-name-complex="Arial" style:font-size-complex="10pt"/>
    </style:style>
    <style:style style:name="T479_11" style:family="text">
      <style:text-properties fo:font-size="10pt" style:font-size-asian="10pt" style:font-name-complex="Arial" style:font-size-complex="10pt"/>
    </style:style>
    <style:style style:name="T479_12" style:family="text">
      <style:text-properties fo:font-size="10pt" style:font-size-asian="10pt" style:font-name-complex="Arial" style:font-size-complex="10pt"/>
    </style:style>
    <style:style style:name="T479_13" style:family="text">
      <style:text-properties fo:font-size="10pt" style:font-size-asian="10pt" style:font-name-complex="Arial" style:font-size-complex="10pt"/>
    </style:style>
    <style:style style:name="T479_14" style:family="text">
      <style:text-properties fo:font-size="10pt" style:font-size-asian="10pt" style:font-name-complex="Arial" style:font-size-complex="10pt"/>
    </style:style>
    <style:style style:name="T479_15" style:family="text">
      <style:text-properties fo:font-size="10pt" style:font-size-asian="10pt" style:font-name-complex="Arial" style:font-size-complex="10pt"/>
    </style:style>
    <style:style style:name="T479_16" style:family="text">
      <style:text-properties fo:font-size="10pt" style:font-size-asian="10pt" style:font-name-complex="Arial" style:font-size-complex="10pt"/>
    </style:style>
    <style:style style:name="T479_17" style:family="text">
      <style:text-properties fo:font-size="10pt" style:font-size-asian="10pt" style:font-name-complex="Arial" style:font-size-complex="10pt"/>
    </style:style>
    <style:style style:name="T479_18" style:family="text">
      <style:text-properties fo:font-size="10pt" style:font-size-asian="10pt" style:font-name-complex="Arial" style:font-size-complex="10pt"/>
    </style:style>
    <style:style style:name="T479_19" style:family="text">
      <style:text-properties fo:font-size="10pt" style:font-size-asian="10pt" style:font-name-complex="Arial" style:font-size-complex="10pt"/>
    </style:style>
    <style:style style:name="T479_20" style:family="text">
      <style:text-properties fo:font-size="10pt" style:font-size-asian="10pt" style:font-name-complex="Arial" style:font-size-complex="10pt"/>
    </style:style>
    <style:style style:name="T479_21" style:family="text">
      <style:text-properties fo:font-size="10pt" style:font-size-asian="10pt" style:font-name-complex="Arial" style:font-size-complex="10pt"/>
    </style:style>
    <style:style style:name="T479_22" style:family="text">
      <style:text-properties fo:font-size="10pt" style:font-size-asian="10pt" style:font-name-complex="Arial" style:font-size-complex="10pt"/>
    </style:style>
    <style:style style:name="T479_23" style:family="text">
      <style:text-properties fo:font-size="10pt" style:font-size-asian="10pt" style:font-name-complex="Arial" style:font-size-complex="10pt"/>
    </style:style>
    <style:style style:name="T479_24" style:family="text">
      <style:text-properties fo:font-size="10pt" style:font-size-asian="10pt" style:font-name-complex="Arial" style:font-size-complex="10pt"/>
    </style:style>
    <style:style style:name="T479_25" style:family="text">
      <style:text-properties fo:font-size="10pt" style:font-size-asian="10pt" style:font-name-complex="Arial" style:font-size-complex="10pt"/>
    </style:style>
    <style:style style:name="T479_26" style:family="text">
      <style:text-properties fo:font-size="10pt" style:font-size-asian="10pt" style:font-name-complex="Arial" style:font-size-complex="10pt"/>
    </style:style>
    <style:style style:name="T479_27" style:family="text">
      <style:text-properties fo:font-size="10pt" style:font-size-asian="10pt" style:font-name-complex="Arial" style:font-size-complex="10pt"/>
    </style:style>
    <style:style style:name="T479_28" style:family="text">
      <style:text-properties fo:font-size="10pt" style:font-size-asian="10pt" style:font-name-complex="Arial" style:font-size-complex="10pt"/>
    </style:style>
    <style:style style:name="T479_29" style:family="text">
      <style:text-properties fo:font-size="10pt" style:font-size-asian="10pt" style:font-name-complex="Arial" style:font-size-complex="10pt"/>
    </style:style>
    <style:style style:name="T479_30" style:family="text">
      <style:text-properties fo:font-size="10pt" style:font-size-asian="10pt" style:font-name-complex="Arial" style:font-size-complex="10pt"/>
    </style:style>
    <style:style style:name="T479_31" style:family="text">
      <style:text-properties fo:font-size="10pt" style:font-size-asian="10pt" style:font-name-complex="Arial" style:font-size-complex="10pt"/>
    </style:style>
    <style:style style:name="T479_32" style:family="text">
      <style:text-properties fo:font-size="10pt" style:font-size-asian="10pt" style:font-name-complex="Arial" style:font-size-complex="10pt"/>
    </style:style>
    <style:style style:name="T479_33" style:family="text">
      <style:text-properties fo:font-size="10pt" style:font-size-asian="10pt" style:font-name-complex="Arial" style:font-size-complex="10pt"/>
    </style:style>
    <style:style style:name="T479_34" style:family="text">
      <style:text-properties fo:font-size="10pt" style:font-size-asian="10pt" style:font-name-complex="Arial" style:font-size-complex="10pt"/>
    </style:style>
    <style:style style:name="T479_35" style:family="text">
      <style:text-properties fo:font-size="10pt" style:font-size-asian="10pt" style:font-name-complex="Arial" style:font-size-complex="10pt"/>
    </style:style>
    <style:style style:name="T479_36" style:family="text">
      <style:text-properties fo:font-size="10pt" style:font-size-asian="10pt" style:font-name-complex="Arial" style:font-size-complex="10pt"/>
    </style:style>
    <style:style style:name="T479_37" style:family="text">
      <style:text-properties fo:font-size="10pt" style:font-size-asian="10pt" style:font-name-complex="Arial" style:font-size-complex="10pt"/>
    </style:style>
    <style:style style:name="T479_38" style:family="text">
      <style:text-properties fo:font-size="10pt" style:font-size-asian="10pt" style:font-name-complex="Arial" style:font-size-complex="10pt"/>
    </style:style>
    <style:style style:name="T479_39" style:family="text">
      <style:text-properties fo:font-size="10pt" style:font-size-asian="10pt" style:font-name-complex="Arial" style:font-size-complex="10pt"/>
    </style:style>
    <style:style style:name="T479_40" style:family="text">
      <style:text-properties fo:font-size="10pt" style:font-size-asian="10pt" style:font-name-complex="Arial" style:font-size-complex="10pt"/>
    </style:style>
    <style:style style:name="T479_41" style:family="text">
      <style:text-properties fo:font-size="10pt" style:font-size-asian="10pt" style:font-name-complex="Arial" style:font-size-complex="10pt"/>
    </style:style>
    <style:style style:name="T479_42" style:family="text">
      <style:text-properties fo:font-size="10pt" style:font-size-asian="10pt" style:font-name-complex="Arial" style:font-size-complex="10pt"/>
    </style:style>
    <style:style style:name="T479_43" style:family="text">
      <style:text-properties fo:font-size="10pt" style:font-size-asian="10pt" style:font-name-complex="Arial" style:font-size-complex="10pt"/>
    </style:style>
    <style:style style:name="T479_44" style:family="text">
      <style:text-properties fo:font-size="10pt" style:font-size-asian="10pt" style:font-name-complex="Arial" style:font-size-complex="10pt"/>
    </style:style>
    <style:style style:name="T479_45" style:family="text">
      <style:text-properties fo:font-size="10pt" style:font-size-asian="10pt" style:font-name-complex="Arial" style:font-size-complex="10pt"/>
    </style:style>
    <style:style style:name="T479_46" style:family="text">
      <style:text-properties fo:font-size="10pt" style:font-size-asian="10pt" style:font-name-complex="Arial" style:font-size-complex="10pt"/>
    </style:style>
    <style:style style:name="T479_47" style:family="text">
      <style:text-properties fo:font-size="10pt" style:font-size-asian="10pt" style:font-name-complex="Arial" style:font-size-complex="10pt"/>
    </style:style>
    <style:style style:name="T479_48" style:family="text">
      <style:text-properties fo:font-size="10pt" style:font-size-asian="10pt" style:font-name-complex="Arial" style:font-size-complex="10pt"/>
    </style:style>
    <style:style style:name="T479_49" style:family="text">
      <style:text-properties fo:font-size="10pt" style:font-size-asian="10pt" style:font-name-complex="Arial" style:font-size-complex="10pt"/>
    </style:style>
    <style:style style:name="T479_50" style:family="text">
      <style:text-properties fo:font-size="10pt" style:font-size-asian="10pt" style:font-name-complex="Arial" style:font-size-complex="10pt"/>
    </style:style>
    <style:style style:name="T479_51" style:family="text">
      <style:text-properties fo:font-size="10pt" style:font-size-asian="10pt" style:font-name-complex="Arial" style:font-size-complex="10pt"/>
    </style:style>
    <style:style style:name="T479_52" style:family="text">
      <style:text-properties fo:font-size="10pt" style:font-size-asian="10pt" style:font-name-complex="Arial" style:font-size-complex="10pt"/>
    </style:style>
    <style:style style:name="T479_53" style:family="text">
      <style:text-properties fo:font-size="10pt" style:font-size-asian="10pt" style:font-name-complex="Arial" style:font-size-complex="10pt"/>
    </style:style>
    <style:style style:name="T479_54" style:family="text">
      <style:text-properties fo:font-size="10pt" style:font-size-asian="10pt" style:font-name-complex="Arial" style:font-size-complex="10pt"/>
    </style:style>
    <style:style style:name="T479_55" style:family="text">
      <style:text-properties fo:font-size="10pt" style:font-size-asian="10pt" style:font-name-complex="Arial" style:font-size-complex="10pt"/>
    </style:style>
    <style:style style:name="P48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2" style:family="paragraph" style:parent-style-name="Normal">
      <style:paragraph-properties fo:text-align="justify"/>
    </style:style>
    <style:style style:name="T48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2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3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4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5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T482_6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48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FR2" style:family="graphic" style:parent-style-name="Normal">
      <style:graphic-properties draw:stroke="none" draw:fill="none" fo:border-top="none" fo:border-bottom="none" fo:border-left="none" fo:margin-left="0.318cm" fo:border-right="none" fo:margin-right="0.318cm" style:horizontal-pos="from-left" style:horizontal-rel="paragraph" style:vertical-pos="from-top" style:vertical-rel="paragraph" fo:clip="rect(0.249cm 0cm 0cm 0cm)" style:flow-with-text="false" style:wrap="parallel" style:run-through="background" draw:auto-grow-height="false" draw:auto-grow-width="false"/>
    </style:style>
    <style:style style:name="P48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8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1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3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5" style:family="paragraph" style:parent-style-name="Normal">
      <style:paragraph-properties fo:text-align="justify"/>
    </style:style>
    <style:style style:name="T495_1" style:family="text">
      <style:text-properties fo:font-size="10pt" style:font-size-asian="10pt" style:font-name-complex="Arial" style:font-size-complex="10pt"/>
    </style:style>
    <style:style style:name="T495_2" style:family="text">
      <style:text-properties fo:font-size="10pt" style:font-size-asian="10pt" style:font-name-complex="Arial" style:font-size-complex="10pt"/>
    </style:style>
    <style:style style:name="T495_3" style:family="text">
      <style:text-properties fo:font-size="10pt" style:font-size-asian="10pt" style:font-name-complex="Arial" style:font-size-complex="10pt"/>
    </style:style>
    <style:style style:name="T495_4" style:family="text">
      <style:text-properties fo:font-size="10pt" style:font-size-asian="10pt" style:font-name-complex="Arial" style:font-size-complex="10pt"/>
    </style:style>
    <style:style style:name="T495_5" style:family="text">
      <style:text-properties fo:font-size="10pt" style:font-size-asian="10pt" style:font-name-complex="Arial" style:font-size-complex="10pt"/>
    </style:style>
    <style:style style:name="T495_6" style:family="text">
      <style:text-properties fo:font-size="10pt" style:font-size-asian="10pt" style:font-name-complex="Arial" style:font-size-complex="10pt"/>
    </style:style>
    <style:style style:name="T495_7" style:family="text">
      <style:text-properties fo:font-size="10pt" style:font-size-asian="10pt" style:font-name-complex="Arial" style:font-size-complex="10pt"/>
    </style:style>
    <style:style style:name="T495_8" style:family="text">
      <style:text-properties fo:font-size="10pt" style:font-size-asian="10pt" style:font-name-complex="Arial" style:font-size-complex="10pt"/>
    </style:style>
    <style:style style:name="T495_9" style:family="text">
      <style:text-properties fo:font-size="10pt" style:font-size-asian="10pt" style:font-name-complex="Arial" style:font-size-complex="10pt"/>
    </style:style>
    <style:style style:name="T495_10" style:family="text">
      <style:text-properties fo:font-size="10pt" style:font-size-asian="10pt" style:font-name-complex="Arial" style:font-size-complex="10pt"/>
    </style:style>
    <style:style style:name="T495_11" style:family="text">
      <style:text-properties fo:font-size="10pt" style:font-size-asian="10pt" style:font-name-complex="Arial" style:font-size-complex="10pt"/>
    </style:style>
    <style:style style:name="T495_12" style:family="text">
      <style:text-properties fo:font-size="10pt" style:font-size-asian="10pt" style:font-name-complex="Arial" style:font-size-complex="10pt"/>
    </style:style>
    <style:style style:name="T495_13" style:family="text">
      <style:text-properties fo:font-size="10pt" style:font-size-asian="10pt" style:font-name-complex="Arial" style:font-size-complex="10pt"/>
    </style:style>
    <style:style style:name="T495_14" style:family="text">
      <style:text-properties fo:font-size="10pt" style:font-size-asian="10pt" style:font-name-complex="Arial" style:font-size-complex="10pt"/>
    </style:style>
    <style:style style:name="T495_15" style:family="text">
      <style:text-properties fo:font-size="10pt" style:font-size-asian="10pt" style:font-name-complex="Arial" style:font-size-complex="10pt"/>
    </style:style>
    <style:style style:name="T495_16" style:family="text">
      <style:text-properties fo:font-size="10pt" style:font-size-asian="10pt" style:font-name-complex="Arial" style:font-size-complex="10pt"/>
    </style:style>
    <style:style style:name="T495_17" style:family="text">
      <style:text-properties fo:font-size="10pt" style:font-size-asian="10pt" style:font-name-complex="Arial" style:font-size-complex="10pt"/>
    </style:style>
    <style:style style:name="T495_18" style:family="text">
      <style:text-properties fo:font-size="10pt" style:font-size-asian="10pt" style:font-name-complex="Arial" style:font-size-complex="10pt"/>
    </style:style>
    <style:style style:name="T495_19" style:family="text">
      <style:text-properties fo:font-size="10pt" style:font-size-asian="10pt" style:font-name-complex="Arial" style:font-size-complex="10pt"/>
    </style:style>
    <style:style style:name="T495_20" style:family="text">
      <style:text-properties fo:font-size="10pt" style:font-size-asian="10pt" style:font-name-complex="Arial" style:font-size-complex="10pt"/>
    </style:style>
    <style:style style:name="T495_21" style:family="text">
      <style:text-properties fo:font-size="10pt" style:font-size-asian="10pt" style:font-name-complex="Arial" style:font-size-complex="10pt"/>
    </style:style>
    <style:style style:name="T495_22" style:family="text">
      <style:text-properties fo:font-size="10pt" style:font-size-asian="10pt" style:font-name-complex="Arial" style:font-size-complex="10pt"/>
    </style:style>
    <style:style style:name="T495_23" style:family="text">
      <style:text-properties fo:font-size="10pt" style:font-size-asian="10pt" style:font-name-complex="Arial" style:font-size-complex="10pt"/>
    </style:style>
    <style:style style:name="T495_24" style:family="text">
      <style:text-properties fo:font-size="10pt" style:font-size-asian="10pt" style:font-name-complex="Arial" style:font-size-complex="10pt"/>
    </style:style>
    <style:style style:name="T495_25" style:family="text">
      <style:text-properties fo:font-size="10pt" style:font-size-asian="10pt" style:font-name-complex="Arial" style:font-size-complex="10pt"/>
    </style:style>
    <style:style style:name="T495_26" style:family="text">
      <style:text-properties fo:font-size="10pt" style:font-size-asian="10pt" style:font-name-complex="Arial" style:font-size-complex="10pt"/>
    </style:style>
    <style:style style:name="T495_27" style:family="text">
      <style:text-properties fo:font-size="10pt" style:font-size-asian="10pt" style:font-name-complex="Arial" style:font-size-complex="10pt"/>
    </style:style>
    <style:style style:name="T495_28" style:family="text">
      <style:text-properties fo:font-size="10pt" style:font-size-asian="10pt" style:font-name-complex="Arial" style:font-size-complex="10pt"/>
    </style:style>
    <style:style style:name="T495_29" style:family="text">
      <style:text-properties fo:font-size="10pt" style:font-size-asian="10pt" style:font-name-complex="Arial" style:font-size-complex="10pt"/>
    </style:style>
    <style:style style:name="T495_30" style:family="text">
      <style:text-properties fo:font-size="10pt" style:font-size-asian="10pt" style:font-name-complex="Arial" style:font-size-complex="10pt"/>
    </style:style>
    <style:style style:name="T495_31" style:family="text">
      <style:text-properties fo:font-size="10pt" style:font-size-asian="10pt" style:font-name-complex="Arial" style:font-size-complex="10pt"/>
    </style:style>
    <style:style style:name="T495_32" style:family="text">
      <style:text-properties fo:font-size="10pt" style:font-size-asian="10pt" style:font-name-complex="Arial" style:font-size-complex="10pt"/>
    </style:style>
    <style:style style:name="T495_33" style:family="text">
      <style:text-properties fo:font-size="10pt" style:font-size-asian="10pt" style:font-name-complex="Arial" style:font-size-complex="10pt"/>
    </style:style>
    <style:style style:name="T495_34" style:family="text">
      <style:text-properties fo:font-size="10pt" style:font-size-asian="10pt" style:font-name-complex="Arial" style:font-size-complex="10pt"/>
    </style:style>
    <style:style style:name="T495_35" style:family="text">
      <style:text-properties fo:font-size="10pt" style:font-size-asian="10pt" style:font-name-complex="Arial" style:font-size-complex="10pt"/>
    </style:style>
    <style:style style:name="T495_36" style:family="text">
      <style:text-properties fo:font-size="10pt" style:font-size-asian="10pt" style:font-name-complex="Arial" style:font-size-complex="10pt"/>
    </style:style>
    <style:style style:name="T495_37" style:family="text">
      <style:text-properties fo:font-size="10pt" style:font-size-asian="10pt" style:font-name-complex="Arial" style:font-size-complex="10pt"/>
    </style:style>
    <style:style style:name="T495_38" style:family="text">
      <style:text-properties fo:font-size="10pt" style:font-size-asian="10pt" style:font-name-complex="Arial" style:font-size-complex="10pt"/>
    </style:style>
    <style:style style:name="T495_39" style:family="text">
      <style:text-properties fo:font-size="10pt" style:font-size-asian="10pt" style:font-name-complex="Arial" style:font-size-complex="10pt"/>
    </style:style>
    <style:style style:name="T495_40" style:family="text">
      <style:text-properties fo:font-size="10pt" style:font-size-asian="10pt" style:font-name-complex="Arial" style:font-size-complex="10pt"/>
    </style:style>
    <style:style style:name="T495_41" style:family="text">
      <style:text-properties fo:font-size="10pt" style:font-size-asian="10pt" style:font-name-complex="Arial" style:font-size-complex="10pt"/>
    </style:style>
    <style:style style:name="T495_42" style:family="text">
      <style:text-properties fo:font-size="10pt" style:font-size-asian="10pt" style:font-name-complex="Arial" style:font-size-complex="10pt"/>
    </style:style>
    <style:style style:name="T495_43" style:family="text">
      <style:text-properties fo:font-size="10pt" style:font-size-asian="10pt" style:font-name-complex="Arial" style:font-size-complex="10pt"/>
    </style:style>
    <style:style style:name="T495_44" style:family="text">
      <style:text-properties fo:font-size="10pt" style:font-size-asian="10pt" style:font-name-complex="Arial" style:font-size-complex="10pt"/>
    </style:style>
    <style:style style:name="T495_45" style:family="text">
      <style:text-properties fo:font-size="10pt" style:font-size-asian="10pt" style:font-name-complex="Arial" style:font-size-complex="10pt"/>
    </style:style>
    <style:style style:name="T495_46" style:family="text">
      <style:text-properties fo:font-size="10pt" style:font-size-asian="10pt" style:font-name-complex="Arial" style:font-size-complex="10pt"/>
    </style:style>
    <style:style style:name="T495_47" style:family="text">
      <style:text-properties fo:font-size="10pt" style:font-size-asian="10pt" style:font-name-complex="Arial" style:font-size-complex="10pt"/>
    </style:style>
    <style:style style:name="T495_48" style:family="text">
      <style:text-properties fo:font-size="10pt" style:font-size-asian="10pt" style:font-name-complex="Arial" style:font-size-complex="10pt"/>
    </style:style>
    <style:style style:name="T495_49" style:family="text">
      <style:text-properties fo:font-size="10pt" style:font-size-asian="10pt" style:font-name-complex="Arial" style:font-size-complex="10pt"/>
    </style:style>
    <style:style style:name="T495_50" style:family="text">
      <style:text-properties fo:font-size="10pt" style:font-size-asian="10pt" style:font-name-complex="Arial" style:font-size-complex="10pt"/>
    </style:style>
    <style:style style:name="T495_51" style:family="text">
      <style:text-properties fo:font-size="10pt" style:font-size-asian="10pt" style:font-name-complex="Arial" style:font-size-complex="10pt"/>
    </style:style>
    <style:style style:name="P49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7" style:family="paragraph" style:parent-style-name="Normal">
      <style:paragraph-properties fo:text-align="justify"/>
    </style:style>
    <style:style style:name="T497_1" style:family="text">
      <style:text-properties fo:font-size="10pt" style:font-size-asian="10pt" style:font-name-complex="Arial" style:font-size-complex="10pt"/>
    </style:style>
    <style:style style:name="T497_2" style:family="text">
      <style:text-properties fo:font-size="10pt" style:font-size-asian="10pt" style:font-name-complex="Arial" style:font-size-complex="10pt"/>
    </style:style>
    <style:style style:name="T497_3" style:family="text">
      <style:text-properties fo:font-size="10pt" style:font-size-asian="10pt" style:font-name-complex="Arial" style:font-size-complex="10pt"/>
    </style:style>
    <style:style style:name="T497_4" style:family="text">
      <style:text-properties fo:font-size="10pt" style:font-size-asian="10pt" style:font-name-complex="Arial" style:font-size-complex="10pt"/>
    </style:style>
    <style:style style:name="T497_5" style:family="text">
      <style:text-properties fo:font-size="10pt" style:font-size-asian="10pt" style:font-name-complex="Arial" style:font-size-complex="10pt"/>
    </style:style>
    <style:style style:name="T497_6" style:family="text">
      <style:text-properties fo:font-size="10pt" style:font-size-asian="10pt" style:font-name-complex="Arial" style:font-size-complex="10pt"/>
    </style:style>
    <style:style style:name="T497_7" style:family="text">
      <style:text-properties fo:font-size="10pt" style:font-size-asian="10pt" style:font-name-complex="Arial" style:font-size-complex="10pt"/>
    </style:style>
    <style:style style:name="T497_8" style:family="text">
      <style:text-properties fo:font-size="10pt" style:font-size-asian="10pt" style:font-name-complex="Arial" style:font-size-complex="10pt"/>
    </style:style>
    <style:style style:name="T497_9" style:family="text">
      <style:text-properties fo:font-size="10pt" style:font-size-asian="10pt" style:font-name-complex="Arial" style:font-size-complex="10pt"/>
    </style:style>
    <style:style style:name="T497_10" style:family="text">
      <style:text-properties fo:font-size="10pt" style:font-size-asian="10pt" style:font-name-complex="Arial" style:font-size-complex="10pt"/>
    </style:style>
    <style:style style:name="T497_11" style:family="text">
      <style:text-properties fo:font-size="10pt" style:font-size-asian="10pt" style:font-name-complex="Arial" style:font-size-complex="10pt"/>
    </style:style>
    <style:style style:name="T497_12" style:family="text">
      <style:text-properties fo:font-size="10pt" style:font-size-asian="10pt" style:font-name-complex="Arial" style:font-size-complex="10pt"/>
    </style:style>
    <style:style style:name="T497_13" style:family="text">
      <style:text-properties fo:font-size="10pt" style:font-size-asian="10pt" style:font-name-complex="Arial" style:font-size-complex="10pt"/>
    </style:style>
    <style:style style:name="T497_14" style:family="text">
      <style:text-properties fo:font-size="10pt" style:font-size-asian="10pt" style:font-name-complex="Arial" style:font-size-complex="10pt"/>
    </style:style>
    <style:style style:name="T497_15" style:family="text">
      <style:text-properties fo:font-size="10pt" style:font-size-asian="10pt" style:font-name-complex="Arial" style:font-size-complex="10pt"/>
    </style:style>
    <style:style style:name="T497_16" style:family="text">
      <style:text-properties fo:font-size="10pt" style:font-size-asian="10pt" style:font-name-complex="Arial" style:font-size-complex="10pt"/>
    </style:style>
    <style:style style:name="T497_17" style:family="text">
      <style:text-properties fo:font-size="10pt" style:font-size-asian="10pt" style:font-name-complex="Arial" style:font-size-complex="10pt"/>
    </style:style>
    <style:style style:name="T497_18" style:family="text">
      <style:text-properties fo:font-size="10pt" style:font-size-asian="10pt" style:font-name-complex="Arial" style:font-size-complex="10pt"/>
    </style:style>
    <style:style style:name="T497_19" style:family="text">
      <style:text-properties fo:font-size="10pt" style:font-size-asian="10pt" style:font-name-complex="Arial" style:font-size-complex="10pt"/>
    </style:style>
    <style:style style:name="T497_20" style:family="text">
      <style:text-properties fo:font-size="10pt" style:font-size-asian="10pt" style:font-name-complex="Arial" style:font-size-complex="10pt"/>
    </style:style>
    <style:style style:name="T497_21" style:family="text">
      <style:text-properties fo:font-size="10pt" style:font-size-asian="10pt" style:font-name-complex="Arial" style:font-size-complex="10pt"/>
    </style:style>
    <style:style style:name="T497_22" style:family="text">
      <style:text-properties fo:font-size="10pt" style:font-size-asian="10pt" style:font-name-complex="Arial" style:font-size-complex="10pt"/>
    </style:style>
    <style:style style:name="T497_23" style:family="text">
      <style:text-properties fo:font-size="10pt" style:font-size-asian="10pt" style:font-name-complex="Arial" style:font-size-complex="10pt"/>
    </style:style>
    <style:style style:name="T497_24" style:family="text">
      <style:text-properties fo:font-size="10pt" style:font-size-asian="10pt" style:font-name-complex="Arial" style:font-size-complex="10pt"/>
    </style:style>
    <style:style style:name="T497_25" style:family="text">
      <style:text-properties fo:font-size="10pt" style:font-size-asian="10pt" style:font-name-complex="Arial" style:font-size-complex="10pt"/>
    </style:style>
    <style:style style:name="T497_26" style:family="text">
      <style:text-properties fo:font-size="10pt" style:font-size-asian="10pt" style:font-name-complex="Arial" style:font-size-complex="10pt"/>
    </style:style>
    <style:style style:name="T497_27" style:family="text">
      <style:text-properties fo:font-size="10pt" style:font-size-asian="10pt" style:font-name-complex="Arial" style:font-size-complex="10pt"/>
    </style:style>
    <style:style style:name="T497_28" style:family="text">
      <style:text-properties fo:font-size="10pt" style:font-size-asian="10pt" style:font-name-complex="Arial" style:font-size-complex="10pt"/>
    </style:style>
    <style:style style:name="T497_29" style:family="text">
      <style:text-properties fo:font-size="10pt" style:font-size-asian="10pt" style:font-name-complex="Arial" style:font-size-complex="10pt"/>
    </style:style>
    <style:style style:name="T497_30" style:family="text">
      <style:text-properties fo:font-size="10pt" style:font-size-asian="10pt" style:font-name-complex="Arial" style:font-size-complex="10pt"/>
    </style:style>
    <style:style style:name="T497_31" style:family="text">
      <style:text-properties fo:font-size="10pt" style:font-size-asian="10pt" style:font-name-complex="Arial" style:font-size-complex="10pt"/>
    </style:style>
    <style:style style:name="T497_32" style:family="text">
      <style:text-properties fo:font-size="10pt" style:font-size-asian="10pt" style:font-name-complex="Arial" style:font-size-complex="10pt"/>
    </style:style>
    <style:style style:name="T497_33" style:family="text">
      <style:text-properties fo:font-size="10pt" style:font-size-asian="10pt" style:font-name-complex="Arial" style:font-size-complex="10pt"/>
    </style:style>
    <style:style style:name="T497_34" style:family="text">
      <style:text-properties fo:font-size="10pt" style:font-size-asian="10pt" style:font-name-complex="Arial" style:font-size-complex="10pt"/>
    </style:style>
    <style:style style:name="T497_35" style:family="text">
      <style:text-properties fo:font-size="10pt" style:font-size-asian="10pt" style:font-name-complex="Arial" style:font-size-complex="10pt"/>
    </style:style>
    <style:style style:name="T497_36" style:family="text">
      <style:text-properties fo:font-size="10pt" style:font-size-asian="10pt" style:font-name-complex="Arial" style:font-size-complex="10pt"/>
    </style:style>
    <style:style style:name="T497_37" style:family="text">
      <style:text-properties fo:font-size="10pt" style:font-size-asian="10pt" style:font-name-complex="Arial" style:font-size-complex="10pt"/>
    </style:style>
    <style:style style:name="T497_38" style:family="text">
      <style:text-properties fo:font-size="10pt" style:font-size-asian="10pt" style:font-name-complex="Arial" style:font-size-complex="10pt"/>
    </style:style>
    <style:style style:name="T497_39" style:family="text">
      <style:text-properties fo:font-size="10pt" style:font-size-asian="10pt" style:font-name-complex="Arial" style:font-size-complex="10pt"/>
    </style:style>
    <style:style style:name="T497_40" style:family="text">
      <style:text-properties fo:font-size="10pt" style:font-size-asian="10pt" style:font-name-complex="Arial" style:font-size-complex="10pt"/>
    </style:style>
    <style:style style:name="T497_41" style:family="text">
      <style:text-properties fo:font-size="10pt" style:font-size-asian="10pt" style:font-name-complex="Arial" style:font-size-complex="10pt"/>
    </style:style>
    <style:style style:name="T497_42" style:family="text">
      <style:text-properties fo:font-size="10pt" style:font-size-asian="10pt" style:font-name-complex="Arial" style:font-size-complex="10pt"/>
    </style:style>
    <style:style style:name="T497_43" style:family="text">
      <style:text-properties fo:font-size="10pt" style:font-size-asian="10pt" style:font-name-complex="Arial" style:font-size-complex="10pt"/>
    </style:style>
    <style:style style:name="T497_44" style:family="text">
      <style:text-properties fo:font-size="10pt" style:font-size-asian="10pt" style:font-name-complex="Arial" style:font-size-complex="10pt"/>
    </style:style>
    <style:style style:name="T497_45" style:family="text">
      <style:text-properties fo:font-size="10pt" style:font-size-asian="10pt" style:font-name-complex="Arial" style:font-size-complex="10pt"/>
    </style:style>
    <style:style style:name="T497_46" style:family="text">
      <style:text-properties fo:font-size="10pt" style:font-size-asian="10pt" style:font-name-complex="Arial" style:font-size-complex="10pt"/>
    </style:style>
    <style:style style:name="T497_47" style:family="text">
      <style:text-properties fo:font-size="10pt" style:font-size-asian="10pt" style:font-name-complex="Arial" style:font-size-complex="10pt"/>
    </style:style>
    <style:style style:name="T497_48" style:family="text">
      <style:text-properties fo:font-size="10pt" style:font-size-asian="10pt" style:font-name-complex="Arial" style:font-size-complex="10pt"/>
    </style:style>
    <style:style style:name="T497_49" style:family="text">
      <style:text-properties fo:font-size="10pt" style:font-size-asian="10pt" style:font-name-complex="Arial" style:font-size-complex="10pt"/>
    </style:style>
    <style:style style:name="T497_50" style:family="text">
      <style:text-properties fo:font-size="10pt" style:font-size-asian="10pt" style:font-name-complex="Arial" style:font-size-complex="10pt"/>
    </style:style>
    <style:style style:name="T497_51" style:family="text">
      <style:text-properties fo:font-size="10pt" style:font-size-asian="10pt" style:font-name-complex="Arial" style:font-size-complex="10pt"/>
    </style:style>
    <style:style style:name="T497_52" style:family="text">
      <style:text-properties fo:font-size="10pt" style:font-size-asian="10pt" style:font-name-complex="Arial" style:font-size-complex="10pt"/>
    </style:style>
    <style:style style:name="T497_53" style:family="text">
      <style:text-properties fo:font-size="10pt" style:font-size-asian="10pt" style:font-name-complex="Arial" style:font-size-complex="10pt"/>
    </style:style>
    <style:style style:name="T497_54" style:family="text">
      <style:text-properties fo:font-size="10pt" style:font-size-asian="10pt" style:font-name-complex="Arial" style:font-size-complex="10pt"/>
    </style:style>
    <style:style style:name="T497_55" style:family="text">
      <style:text-properties fo:font-size="10pt" style:font-size-asian="10pt" style:font-name-complex="Arial" style:font-size-complex="10pt"/>
    </style:style>
    <style:style style:name="T497_56" style:family="text">
      <style:text-properties fo:font-size="10pt" style:font-size-asian="10pt" style:font-name-complex="Arial" style:font-size-complex="10pt"/>
    </style:style>
    <style:style style:name="T497_57" style:family="text">
      <style:text-properties fo:font-size="10pt" style:font-size-asian="10pt" style:font-name-complex="Arial" style:font-size-complex="10pt"/>
    </style:style>
    <style:style style:name="T497_58" style:family="text">
      <style:text-properties fo:font-size="10pt" style:font-size-asian="10pt" style:font-name-complex="Arial" style:font-size-complex="10pt"/>
    </style:style>
    <style:style style:name="T497_59" style:family="text">
      <style:text-properties fo:font-size="10pt" style:font-size-asian="10pt" style:font-name-complex="Arial" style:font-size-complex="10pt"/>
    </style:style>
    <style:style style:name="P49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499" style:family="paragraph" style:parent-style-name="Normal">
      <style:paragraph-properties fo:text-align="justify"/>
    </style:style>
    <style:style style:name="T499_1" style:family="text">
      <style:text-properties fo:font-size="10pt" style:font-size-asian="10pt" style:font-name-complex="Arial" style:font-size-complex="10pt"/>
    </style:style>
    <style:style style:name="T499_2" style:family="text">
      <style:text-properties fo:font-size="10pt" style:font-size-asian="10pt" style:font-name-complex="Arial" style:font-size-complex="10pt"/>
    </style:style>
    <style:style style:name="T499_3" style:family="text">
      <style:text-properties fo:font-size="10pt" style:font-size-asian="10pt" style:font-name-complex="Arial" style:font-size-complex="10pt"/>
    </style:style>
    <style:style style:name="T499_4" style:family="text">
      <style:text-properties fo:font-size="10pt" style:font-size-asian="10pt" style:font-name-complex="Arial" style:font-size-complex="10pt"/>
    </style:style>
    <style:style style:name="T499_5" style:family="text">
      <style:text-properties fo:font-size="10pt" style:font-size-asian="10pt" style:font-name-complex="Arial" style:font-size-complex="10pt"/>
    </style:style>
    <style:style style:name="T499_6" style:family="text">
      <style:text-properties fo:font-size="10pt" style:font-size-asian="10pt" style:font-name-complex="Arial" style:font-size-complex="10pt"/>
    </style:style>
    <style:style style:name="T499_7" style:family="text">
      <style:text-properties fo:font-size="10pt" style:font-size-asian="10pt" style:font-name-complex="Arial" style:font-size-complex="10pt"/>
    </style:style>
    <style:style style:name="T499_8" style:family="text">
      <style:text-properties fo:font-size="10pt" style:font-size-asian="10pt" style:font-name-complex="Arial" style:font-size-complex="10pt"/>
    </style:style>
    <style:style style:name="T499_9" style:family="text">
      <style:text-properties fo:font-size="10pt" style:font-size-asian="10pt" style:font-name-complex="Arial" style:font-size-complex="10pt"/>
    </style:style>
    <style:style style:name="T499_10" style:family="text">
      <style:text-properties fo:font-size="10pt" style:font-size-asian="10pt" style:font-name-complex="Arial" style:font-size-complex="10pt"/>
    </style:style>
    <style:style style:name="T499_11" style:family="text">
      <style:text-properties fo:font-size="10pt" style:font-size-asian="10pt" style:font-name-complex="Arial" style:font-size-complex="10pt"/>
    </style:style>
    <style:style style:name="T499_12" style:family="text">
      <style:text-properties fo:font-size="10pt" style:font-size-asian="10pt" style:font-name-complex="Arial" style:font-size-complex="10pt"/>
    </style:style>
    <style:style style:name="T499_13" style:family="text">
      <style:text-properties fo:font-size="10pt" style:font-size-asian="10pt" style:font-name-complex="Arial" style:font-size-complex="10pt"/>
    </style:style>
    <style:style style:name="T499_14" style:family="text">
      <style:text-properties fo:font-size="10pt" style:font-size-asian="10pt" style:font-name-complex="Arial" style:font-size-complex="10pt"/>
    </style:style>
    <style:style style:name="T499_15" style:family="text">
      <style:text-properties fo:font-size="10pt" style:font-size-asian="10pt" style:font-name-complex="Arial" style:font-size-complex="10pt"/>
    </style:style>
    <style:style style:name="T499_16" style:family="text">
      <style:text-properties fo:font-size="10pt" style:font-size-asian="10pt" style:font-name-complex="Arial" style:font-size-complex="10pt"/>
    </style:style>
    <style:style style:name="T499_17" style:family="text">
      <style:text-properties fo:font-size="10pt" style:font-size-asian="10pt" style:font-name-complex="Arial" style:font-size-complex="10pt"/>
    </style:style>
    <style:style style:name="T499_18" style:family="text">
      <style:text-properties fo:font-size="10pt" style:font-size-asian="10pt" style:font-name-complex="Arial" style:font-size-complex="10pt"/>
    </style:style>
    <style:style style:name="T499_19" style:family="text">
      <style:text-properties fo:font-size="10pt" style:font-size-asian="10pt" style:font-name-complex="Arial" style:font-size-complex="10pt"/>
    </style:style>
    <style:style style:name="T499_20" style:family="text">
      <style:text-properties fo:font-size="10pt" style:font-size-asian="10pt" style:font-name-complex="Arial" style:font-size-complex="10pt"/>
    </style:style>
    <style:style style:name="T499_21" style:family="text">
      <style:text-properties fo:font-size="10pt" style:font-size-asian="10pt" style:font-name-complex="Arial" style:font-size-complex="10pt"/>
    </style:style>
    <style:style style:name="T499_22" style:family="text">
      <style:text-properties fo:font-size="10pt" style:font-size-asian="10pt" style:font-name-complex="Arial" style:font-size-complex="10pt"/>
    </style:style>
    <style:style style:name="T499_23" style:family="text">
      <style:text-properties fo:font-size="10pt" style:font-size-asian="10pt" style:font-name-complex="Arial" style:font-size-complex="10pt"/>
    </style:style>
    <style:style style:name="T499_24" style:family="text">
      <style:text-properties fo:font-size="10pt" style:font-size-asian="10pt" style:font-name-complex="Arial" style:font-size-complex="10pt"/>
    </style:style>
    <style:style style:name="T499_25" style:family="text">
      <style:text-properties fo:font-size="10pt" style:font-size-asian="10pt" style:font-name-complex="Arial" style:font-size-complex="10pt"/>
    </style:style>
    <style:style style:name="T499_26" style:family="text">
      <style:text-properties fo:font-size="10pt" style:font-size-asian="10pt" style:font-name-complex="Arial" style:font-size-complex="10pt"/>
    </style:style>
    <style:style style:name="T499_27" style:family="text">
      <style:text-properties fo:font-size="10pt" style:font-size-asian="10pt" style:font-name-complex="Arial" style:font-size-complex="10pt"/>
    </style:style>
    <style:style style:name="T499_28" style:family="text">
      <style:text-properties fo:font-size="10pt" style:font-size-asian="10pt" style:font-name-complex="Arial" style:font-size-complex="10pt"/>
    </style:style>
    <style:style style:name="T499_29" style:family="text">
      <style:text-properties fo:font-size="10pt" style:font-size-asian="10pt" style:font-name-complex="Arial" style:font-size-complex="10pt"/>
    </style:style>
    <style:style style:name="T499_30" style:family="text">
      <style:text-properties fo:font-size="10pt" style:font-size-asian="10pt" style:font-name-complex="Arial" style:font-size-complex="10pt"/>
    </style:style>
    <style:style style:name="T499_31" style:family="text">
      <style:text-properties fo:font-size="10pt" style:font-size-asian="10pt" style:font-name-complex="Arial" style:font-size-complex="10pt"/>
    </style:style>
    <style:style style:name="T499_32" style:family="text">
      <style:text-properties fo:font-size="10pt" style:font-size-asian="10pt" style:font-name-complex="Arial" style:font-size-complex="10pt"/>
    </style:style>
    <style:style style:name="T499_33" style:family="text">
      <style:text-properties fo:font-size="10pt" style:font-size-asian="10pt" style:font-name-complex="Arial" style:font-size-complex="10pt"/>
    </style:style>
    <style:style style:name="T499_34" style:family="text">
      <style:text-properties fo:font-size="10pt" style:font-size-asian="10pt" style:font-name-complex="Arial" style:font-size-complex="10pt"/>
    </style:style>
    <style:style style:name="T499_35" style:family="text">
      <style:text-properties fo:font-size="10pt" style:font-size-asian="10pt" style:font-name-complex="Arial" style:font-size-complex="10pt"/>
    </style:style>
    <style:style style:name="T499_36" style:family="text">
      <style:text-properties fo:font-size="10pt" style:font-size-asian="10pt" style:font-name-complex="Arial" style:font-size-complex="10pt"/>
    </style:style>
    <style:style style:name="T499_37" style:family="text">
      <style:text-properties fo:font-size="10pt" style:font-size-asian="10pt" style:font-name-complex="Arial" style:font-size-complex="10pt"/>
    </style:style>
    <style:style style:name="T499_38" style:family="text">
      <style:text-properties fo:font-size="10pt" style:font-size-asian="10pt" style:font-name-complex="Arial" style:font-size-complex="10pt"/>
    </style:style>
    <style:style style:name="T499_39" style:family="text">
      <style:text-properties fo:font-size="10pt" style:font-size-asian="10pt" style:font-name-complex="Arial" style:font-size-complex="10pt"/>
    </style:style>
    <style:style style:name="T499_40" style:family="text">
      <style:text-properties fo:font-size="10pt" style:font-size-asian="10pt" style:font-name-complex="Arial" style:font-size-complex="10pt"/>
    </style:style>
    <style:style style:name="T499_41" style:family="text">
      <style:text-properties fo:font-size="10pt" style:font-size-asian="10pt" style:font-name-complex="Arial" style:font-size-complex="10pt"/>
    </style:style>
    <style:style style:name="T499_42" style:family="text">
      <style:text-properties fo:font-size="10pt" style:font-size-asian="10pt" style:font-name-complex="Arial" style:font-size-complex="10pt"/>
    </style:style>
    <style:style style:name="T499_43" style:family="text">
      <style:text-properties fo:font-size="10pt" style:font-size-asian="10pt" style:font-name-complex="Arial" style:font-size-complex="10pt"/>
    </style:style>
    <style:style style:name="T499_44" style:family="text">
      <style:text-properties fo:font-size="10pt" style:font-size-asian="10pt" style:font-name-complex="Arial" style:font-size-complex="10pt"/>
    </style:style>
    <style:style style:name="T499_45" style:family="text">
      <style:text-properties fo:font-size="10pt" style:font-size-asian="10pt" style:font-name-complex="Arial" style:font-size-complex="10pt"/>
    </style:style>
    <style:style style:name="P50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1" style:family="paragraph" style:parent-style-name="Normal">
      <style:paragraph-properties fo:text-align="justify"/>
    </style:style>
    <style:style style:name="T501_1" style:family="text">
      <style:text-properties fo:font-size="10pt" style:font-size-asian="10pt" style:font-name-complex="Arial" style:font-size-complex="10pt"/>
    </style:style>
    <style:style style:name="T501_2" style:family="text">
      <style:text-properties fo:font-size="10pt" style:font-size-asian="10pt" style:font-name-complex="Arial" style:font-size-complex="10pt"/>
    </style:style>
    <style:style style:name="T501_3" style:family="text">
      <style:text-properties fo:font-size="10pt" style:font-size-asian="10pt" style:font-name-complex="Arial" style:font-size-complex="10pt"/>
    </style:style>
    <style:style style:name="T501_4" style:family="text">
      <style:text-properties fo:font-size="10pt" style:font-size-asian="10pt" style:font-name-complex="Arial" style:font-size-complex="10pt"/>
    </style:style>
    <style:style style:name="T501_5" style:family="text">
      <style:text-properties fo:font-size="10pt" style:font-size-asian="10pt" style:font-name-complex="Arial" style:font-size-complex="10pt"/>
    </style:style>
    <style:style style:name="T501_6" style:family="text">
      <style:text-properties fo:font-size="10pt" style:font-size-asian="10pt" style:font-name-complex="Arial" style:font-size-complex="10pt"/>
    </style:style>
    <style:style style:name="T501_7" style:family="text">
      <style:text-properties fo:font-size="10pt" style:font-size-asian="10pt" style:font-name-complex="Arial" style:font-size-complex="10pt"/>
    </style:style>
    <style:style style:name="T501_8" style:family="text">
      <style:text-properties fo:font-size="10pt" style:font-size-asian="10pt" style:font-name-complex="Arial" style:font-size-complex="10pt"/>
    </style:style>
    <style:style style:name="T501_9" style:family="text">
      <style:text-properties fo:font-size="10pt" style:font-size-asian="10pt" style:font-name-complex="Arial" style:font-size-complex="10pt"/>
    </style:style>
    <style:style style:name="T501_10" style:family="text">
      <style:text-properties fo:font-size="10pt" style:font-size-asian="10pt" style:font-name-complex="Arial" style:font-size-complex="10pt"/>
    </style:style>
    <style:style style:name="T501_11" style:family="text">
      <style:text-properties fo:font-size="10pt" style:font-size-asian="10pt" style:font-name-complex="Arial" style:font-size-complex="10pt"/>
    </style:style>
    <style:style style:name="T501_12" style:family="text">
      <style:text-properties fo:font-size="10pt" style:font-size-asian="10pt" style:font-name-complex="Arial" style:font-size-complex="10pt"/>
    </style:style>
    <style:style style:name="T501_13" style:family="text">
      <style:text-properties fo:font-size="10pt" style:font-size-asian="10pt" style:font-name-complex="Arial" style:font-size-complex="10pt"/>
    </style:style>
    <style:style style:name="T501_14" style:family="text">
      <style:text-properties fo:font-size="10pt" style:font-size-asian="10pt" style:font-name-complex="Arial" style:font-size-complex="10pt"/>
    </style:style>
    <style:style style:name="T501_15" style:family="text">
      <style:text-properties fo:font-size="10pt" style:font-size-asian="10pt" style:font-name-complex="Arial" style:font-size-complex="10pt"/>
    </style:style>
    <style:style style:name="T501_16" style:family="text">
      <style:text-properties fo:font-size="10pt" style:font-size-asian="10pt" style:font-name-complex="Arial" style:font-size-complex="10pt"/>
    </style:style>
    <style:style style:name="T501_17" style:family="text">
      <style:text-properties fo:font-size="10pt" style:font-size-asian="10pt" style:font-name-complex="Arial" style:font-size-complex="10pt"/>
    </style:style>
    <style:style style:name="T501_18" style:family="text">
      <style:text-properties fo:font-size="10pt" style:font-size-asian="10pt" style:font-name-complex="Arial" style:font-size-complex="10pt"/>
    </style:style>
    <style:style style:name="T501_19" style:family="text">
      <style:text-properties fo:font-size="10pt" style:font-size-asian="10pt" style:font-name-complex="Arial" style:font-size-complex="10pt"/>
    </style:style>
    <style:style style:name="T501_20" style:family="text">
      <style:text-properties fo:font-size="10pt" style:font-size-asian="10pt" style:font-name-complex="Arial" style:font-size-complex="10pt"/>
    </style:style>
    <style:style style:name="T501_21" style:family="text">
      <style:text-properties fo:font-size="10pt" style:font-size-asian="10pt" style:font-name-complex="Arial" style:font-size-complex="10pt"/>
    </style:style>
    <style:style style:name="T501_22" style:family="text">
      <style:text-properties fo:font-size="10pt" style:font-size-asian="10pt" style:font-name-complex="Arial" style:font-size-complex="10pt"/>
    </style:style>
    <style:style style:name="T501_23" style:family="text">
      <style:text-properties fo:font-size="10pt" style:font-size-asian="10pt" style:font-name-complex="Arial" style:font-size-complex="10pt"/>
    </style:style>
    <style:style style:name="T501_24" style:family="text">
      <style:text-properties fo:font-size="10pt" style:font-size-asian="10pt" style:font-name-complex="Arial" style:font-size-complex="10pt"/>
    </style:style>
    <style:style style:name="T501_25" style:family="text">
      <style:text-properties fo:font-size="10pt" style:font-size-asian="10pt" style:font-name-complex="Arial" style:font-size-complex="10pt"/>
    </style:style>
    <style:style style:name="T501_26" style:family="text">
      <style:text-properties fo:font-size="10pt" style:font-size-asian="10pt" style:font-name-complex="Arial" style:font-size-complex="10pt"/>
    </style:style>
    <style:style style:name="T501_27" style:family="text">
      <style:text-properties fo:font-size="10pt" style:font-size-asian="10pt" style:font-name-complex="Arial" style:font-size-complex="10pt"/>
    </style:style>
    <style:style style:name="T501_28" style:family="text">
      <style:text-properties fo:font-size="10pt" style:font-size-asian="10pt" style:font-name-complex="Arial" style:font-size-complex="10pt"/>
    </style:style>
    <style:style style:name="T501_29" style:family="text">
      <style:text-properties fo:font-size="10pt" style:font-size-asian="10pt" style:font-name-complex="Arial" style:font-size-complex="10pt"/>
    </style:style>
    <style:style style:name="T501_30" style:family="text">
      <style:text-properties fo:font-size="10pt" style:font-size-asian="10pt" style:font-name-complex="Arial" style:font-size-complex="10pt"/>
    </style:style>
    <style:style style:name="T501_31" style:family="text">
      <style:text-properties fo:font-size="10pt" style:font-size-asian="10pt" style:font-name-complex="Arial" style:font-size-complex="10pt"/>
    </style:style>
    <style:style style:name="T501_32" style:family="text">
      <style:text-properties fo:font-size="10pt" style:font-size-asian="10pt" style:font-name-complex="Arial" style:font-size-complex="10pt"/>
    </style:style>
    <style:style style:name="T501_33" style:family="text">
      <style:text-properties fo:font-size="10pt" style:font-size-asian="10pt" style:font-name-complex="Arial" style:font-size-complex="10pt"/>
    </style:style>
    <style:style style:name="T501_34" style:family="text">
      <style:text-properties fo:font-size="10pt" style:font-size-asian="10pt" style:font-name-complex="Arial" style:font-size-complex="10pt"/>
    </style:style>
    <style:style style:name="T501_35" style:family="text">
      <style:text-properties fo:font-size="10pt" style:font-size-asian="10pt" style:font-name-complex="Arial" style:font-size-complex="10pt"/>
    </style:style>
    <style:style style:name="T501_36" style:family="text">
      <style:text-properties fo:font-size="10pt" style:font-size-asian="10pt" style:font-name-complex="Arial" style:font-size-complex="10pt"/>
    </style:style>
    <style:style style:name="T501_37" style:family="text">
      <style:text-properties fo:font-size="10pt" style:font-size-asian="10pt" style:font-name-complex="Arial" style:font-size-complex="10pt"/>
    </style:style>
    <style:style style:name="T501_38" style:family="text">
      <style:text-properties fo:font-size="10pt" style:font-size-asian="10pt" style:font-name-complex="Arial" style:font-size-complex="10pt"/>
    </style:style>
    <style:style style:name="T501_39" style:family="text">
      <style:text-properties fo:font-size="10pt" style:font-size-asian="10pt" style:font-name-complex="Arial" style:font-size-complex="10pt"/>
    </style:style>
    <style:style style:name="T501_40" style:family="text">
      <style:text-properties fo:font-size="10pt" style:font-size-asian="10pt" style:font-name-complex="Arial" style:font-size-complex="10pt"/>
    </style:style>
    <style:style style:name="T501_41" style:family="text">
      <style:text-properties fo:font-size="10pt" style:font-size-asian="10pt" style:font-name-complex="Arial" style:font-size-complex="10pt"/>
    </style:style>
    <style:style style:name="T501_42" style:family="text">
      <style:text-properties fo:font-size="10pt" style:font-size-asian="10pt" style:font-name-complex="Arial" style:font-size-complex="10pt"/>
    </style:style>
    <style:style style:name="T501_43" style:family="text">
      <style:text-properties fo:font-size="10pt" style:font-size-asian="10pt" style:font-name-complex="Arial" style:font-size-complex="10pt"/>
    </style:style>
    <style:style style:name="T501_44" style:family="text">
      <style:text-properties fo:font-size="10pt" style:font-size-asian="10pt" style:font-name-complex="Arial" style:font-size-complex="10pt"/>
    </style:style>
    <style:style style:name="T501_45" style:family="text">
      <style:text-properties fo:font-size="10pt" style:font-size-asian="10pt" style:font-name-complex="Arial" style:font-size-complex="10pt"/>
    </style:style>
    <style:style style:name="T501_46" style:family="text">
      <style:text-properties fo:font-size="10pt" style:font-size-asian="10pt" style:font-name-complex="Arial" style:font-size-complex="10pt"/>
    </style:style>
    <style:style style:name="T501_47" style:family="text">
      <style:text-properties fo:font-size="10pt" style:font-size-asian="10pt" style:font-name-complex="Arial" style:font-size-complex="10pt"/>
    </style:style>
    <style:style style:name="T501_48" style:family="text">
      <style:text-properties fo:font-size="10pt" style:font-size-asian="10pt" style:font-name-complex="Arial" style:font-size-complex="10pt"/>
    </style:style>
    <style:style style:name="T501_49" style:family="text">
      <style:text-properties fo:font-size="10pt" style:font-size-asian="10pt" style:font-name-complex="Arial" style:font-size-complex="10pt"/>
    </style:style>
    <style:style style:name="T501_50" style:family="text">
      <style:text-properties fo:font-size="10pt" style:font-size-asian="10pt" style:font-name-complex="Arial" style:font-size-complex="10pt"/>
    </style:style>
    <style:style style:name="T501_51" style:family="text">
      <style:text-properties fo:font-size="10pt" style:font-size-asian="10pt" style:font-name-complex="Arial" style:font-size-complex="10pt"/>
    </style:style>
    <style:style style:name="T501_52" style:family="text">
      <style:text-properties fo:font-size="10pt" style:font-size-asian="10pt" style:font-name-complex="Arial" style:font-size-complex="10pt"/>
    </style:style>
    <style:style style:name="T501_53" style:family="text">
      <style:text-properties fo:font-size="10pt" style:font-size-asian="10pt" style:font-name-complex="Arial" style:font-size-complex="10pt"/>
    </style:style>
    <style:style style:name="T501_54" style:family="text">
      <style:text-properties fo:font-size="10pt" style:font-size-asian="10pt" style:font-name-complex="Arial" style:font-size-complex="10pt"/>
    </style:style>
    <style:style style:name="T501_55" style:family="text">
      <style:text-properties fo:font-size="10pt" style:font-size-asian="10pt" style:font-name-complex="Arial" style:font-size-complex="10pt"/>
    </style:style>
    <style:style style:name="T501_56" style:family="text">
      <style:text-properties fo:font-size="10pt" style:font-size-asian="10pt" style:font-name-complex="Arial" style:font-size-complex="10pt"/>
    </style:style>
    <style:style style:name="T501_57" style:family="text">
      <style:text-properties fo:font-size="10pt" style:font-size-asian="10pt" style:font-name-complex="Arial" style:font-size-complex="10pt"/>
    </style:style>
    <style:style style:name="T501_58" style:family="text">
      <style:text-properties fo:font-size="10pt" style:font-size-asian="10pt" style:font-name-complex="Arial" style:font-size-complex="10pt"/>
    </style:style>
    <style:style style:name="T501_59" style:family="text">
      <style:text-properties fo:font-size="10pt" style:font-size-asian="10pt" style:font-name-complex="Arial" style:font-size-complex="10pt"/>
    </style:style>
    <style:style style:name="T501_60" style:family="text">
      <style:text-properties fo:font-size="10pt" style:font-size-asian="10pt" style:font-name-complex="Arial" style:font-size-complex="10pt"/>
    </style:style>
    <style:style style:name="T501_61" style:family="text">
      <style:text-properties fo:font-size="10pt" style:font-size-asian="10pt" style:font-name-complex="Arial" style:font-size-complex="10pt"/>
    </style:style>
    <style:style style:name="T501_62" style:family="text">
      <style:text-properties fo:font-size="10pt" style:font-size-asian="10pt" style:font-name-complex="Arial" style:font-size-complex="10pt"/>
    </style:style>
    <style:style style:name="T501_63" style:family="text">
      <style:text-properties fo:font-size="10pt" style:font-size-asian="10pt" style:font-name-complex="Arial" style:font-size-complex="10pt"/>
    </style:style>
    <style:style style:name="T501_64" style:family="text">
      <style:text-properties fo:font-size="10pt" style:font-size-asian="10pt" style:font-name-complex="Arial" style:font-size-complex="10pt"/>
    </style:style>
    <style:style style:name="T501_65" style:family="text">
      <style:text-properties fo:font-size="10pt" style:font-size-asian="10pt" style:font-name-complex="Arial" style:font-size-complex="10pt"/>
    </style:style>
    <style:style style:name="T501_66" style:family="text">
      <style:text-properties fo:font-size="10pt" style:font-size-asian="10pt" style:font-name-complex="Arial" style:font-size-complex="10pt"/>
    </style:style>
    <style:style style:name="T501_67" style:family="text">
      <style:text-properties fo:font-size="10pt" style:font-size-asian="10pt" style:font-name-complex="Arial" style:font-size-complex="10pt"/>
    </style:style>
    <style:style style:name="P50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3" style:family="paragraph" style:parent-style-name="Normal">
      <style:paragraph-properties fo:text-align="justify"/>
    </style:style>
    <style:style style:name="T50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04" style:family="paragraph" style:parent-style-name="Normal">
      <style:paragraph-properties fo:text-align="justify"/>
    </style:style>
    <style:style style:name="T504_1" style:family="text">
      <style:text-properties fo:font-size="10pt" style:font-size-asian="10pt" style:font-name-complex="Arial" style:font-size-complex="10pt"/>
    </style:style>
    <style:style style:name="T504_2" style:family="text">
      <style:text-properties fo:font-size="10pt" style:font-size-asian="10pt" style:font-name-complex="Arial" style:font-size-complex="10pt"/>
    </style:style>
    <style:style style:name="T504_3" style:family="text">
      <style:text-properties fo:font-size="10pt" style:font-size-asian="10pt" style:font-name-complex="Arial" style:font-size-complex="10pt"/>
    </style:style>
    <style:style style:name="T504_4" style:family="text">
      <style:text-properties fo:font-size="10pt" style:font-size-asian="10pt" style:font-name-complex="Arial" style:font-size-complex="10pt"/>
    </style:style>
    <style:style style:name="T504_5" style:family="text">
      <style:text-properties fo:font-size="10pt" style:font-size-asian="10pt" style:font-name-complex="Arial" style:font-size-complex="10pt"/>
    </style:style>
    <style:style style:name="T504_6" style:family="text">
      <style:text-properties fo:font-size="10pt" style:font-size-asian="10pt" style:font-name-complex="Arial" style:font-size-complex="10pt"/>
    </style:style>
    <style:style style:name="T504_7" style:family="text">
      <style:text-properties fo:font-size="10pt" style:font-size-asian="10pt" style:font-name-complex="Arial" style:font-size-complex="10pt"/>
    </style:style>
    <style:style style:name="T504_8" style:family="text">
      <style:text-properties fo:font-size="10pt" style:font-size-asian="10pt" style:font-name-complex="Arial" style:font-size-complex="10pt"/>
    </style:style>
    <style:style style:name="T504_9" style:family="text">
      <style:text-properties fo:font-size="10pt" style:font-size-asian="10pt" style:font-name-complex="Arial" style:font-size-complex="10pt"/>
    </style:style>
    <style:style style:name="T504_10" style:family="text">
      <style:text-properties fo:font-size="10pt" style:font-size-asian="10pt" style:font-name-complex="Arial" style:font-size-complex="10pt"/>
    </style:style>
    <style:style style:name="T504_11" style:family="text">
      <style:text-properties fo:font-size="10pt" style:font-size-asian="10pt" style:font-name-complex="Arial" style:font-size-complex="10pt"/>
    </style:style>
    <style:style style:name="T504_12" style:family="text">
      <style:text-properties fo:font-size="10pt" style:font-size-asian="10pt" style:font-name-complex="Arial" style:font-size-complex="10pt"/>
    </style:style>
    <style:style style:name="T504_13" style:family="text">
      <style:text-properties fo:font-size="10pt" style:font-size-asian="10pt" style:font-name-complex="Arial" style:font-size-complex="10pt"/>
    </style:style>
    <style:style style:name="T504_14" style:family="text">
      <style:text-properties fo:font-size="10pt" style:font-size-asian="10pt" style:font-name-complex="Arial" style:font-size-complex="10pt"/>
    </style:style>
    <style:style style:name="T504_15" style:family="text">
      <style:text-properties fo:font-size="10pt" style:font-size-asian="10pt" style:font-name-complex="Arial" style:font-size-complex="10pt"/>
    </style:style>
    <style:style style:name="T504_16" style:family="text">
      <style:text-properties fo:font-size="10pt" style:font-size-asian="10pt" style:font-name-complex="Arial" style:font-size-complex="10pt"/>
    </style:style>
    <style:style style:name="T504_17" style:family="text">
      <style:text-properties fo:font-size="10pt" style:font-size-asian="10pt" style:font-name-complex="Arial" style:font-size-complex="10pt"/>
    </style:style>
    <style:style style:name="T504_18" style:family="text">
      <style:text-properties fo:font-size="10pt" style:font-size-asian="10pt" style:font-name-complex="Arial" style:font-size-complex="10pt"/>
    </style:style>
    <style:style style:name="T504_19" style:family="text">
      <style:text-properties fo:font-size="10pt" style:font-size-asian="10pt" style:font-name-complex="Arial" style:font-size-complex="10pt"/>
    </style:style>
    <style:style style:name="T504_20" style:family="text">
      <style:text-properties fo:font-size="10pt" style:font-size-asian="10pt" style:font-name-complex="Arial" style:font-size-complex="10pt"/>
    </style:style>
    <style:style style:name="T504_21" style:family="text">
      <style:text-properties fo:font-size="10pt" style:font-size-asian="10pt" style:font-name-complex="Arial" style:font-size-complex="10pt"/>
    </style:style>
    <style:style style:name="T504_22" style:family="text">
      <style:text-properties fo:font-size="10pt" style:font-size-asian="10pt" style:font-name-complex="Arial" style:font-size-complex="10pt"/>
    </style:style>
    <style:style style:name="T504_23" style:family="text">
      <style:text-properties fo:font-size="10pt" style:font-size-asian="10pt" style:font-name-complex="Arial" style:font-size-complex="10pt"/>
    </style:style>
    <style:style style:name="T504_24" style:family="text">
      <style:text-properties fo:font-size="10pt" style:font-size-asian="10pt" style:font-name-complex="Arial" style:font-size-complex="10pt"/>
    </style:style>
    <style:style style:name="T504_25" style:family="text">
      <style:text-properties fo:font-size="10pt" style:font-size-asian="10pt" style:font-name-complex="Arial" style:font-size-complex="10pt"/>
    </style:style>
    <style:style style:name="T504_26" style:family="text">
      <style:text-properties fo:font-size="10pt" style:font-size-asian="10pt" style:font-name-complex="Arial" style:font-size-complex="10pt"/>
    </style:style>
    <style:style style:name="T504_27" style:family="text">
      <style:text-properties fo:font-size="10pt" style:font-size-asian="10pt" style:font-name-complex="Arial" style:font-size-complex="10pt"/>
    </style:style>
    <style:style style:name="T504_28" style:family="text">
      <style:text-properties fo:font-size="10pt" style:font-size-asian="10pt" style:font-name-complex="Arial" style:font-size-complex="10pt"/>
    </style:style>
    <style:style style:name="T504_29" style:family="text">
      <style:text-properties fo:font-size="10pt" style:font-size-asian="10pt" style:font-name-complex="Arial" style:font-size-complex="10pt"/>
    </style:style>
    <style:style style:name="T504_30" style:family="text">
      <style:text-properties fo:font-size="10pt" style:font-size-asian="10pt" style:font-name-complex="Arial" style:font-size-complex="10pt"/>
    </style:style>
    <style:style style:name="T504_31" style:family="text">
      <style:text-properties fo:font-size="10pt" style:font-size-asian="10pt" style:font-name-complex="Arial" style:font-size-complex="10pt"/>
    </style:style>
    <style:style style:name="T504_32" style:family="text">
      <style:text-properties fo:font-size="10pt" style:font-size-asian="10pt" style:font-name-complex="Arial" style:font-size-complex="10pt"/>
    </style:style>
    <style:style style:name="P50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6" style:family="paragraph" style:parent-style-name="Normal">
      <style:paragraph-properties fo:text-align="justify"/>
    </style:style>
    <style:style style:name="T506_1" style:family="text">
      <style:text-properties fo:font-size="10pt" style:font-size-asian="10pt" style:font-name-complex="Arial" style:font-size-complex="10pt"/>
    </style:style>
    <style:style style:name="T506_2" style:family="text">
      <style:text-properties fo:font-size="10pt" style:font-size-asian="10pt" style:font-name-complex="Arial" style:font-size-complex="10pt"/>
    </style:style>
    <style:style style:name="T506_3" style:family="text">
      <style:text-properties fo:font-size="10pt" style:font-size-asian="10pt" style:font-name-complex="Arial" style:font-size-complex="10pt"/>
    </style:style>
    <style:style style:name="T506_4" style:family="text">
      <style:text-properties fo:font-size="10pt" style:font-size-asian="10pt" style:font-name-complex="Arial" style:font-size-complex="10pt"/>
    </style:style>
    <style:style style:name="T506_5" style:family="text">
      <style:text-properties fo:font-size="10pt" style:font-size-asian="10pt" style:font-name-complex="Arial" style:font-size-complex="10pt"/>
    </style:style>
    <style:style style:name="T506_6" style:family="text">
      <style:text-properties fo:font-size="10pt" style:font-size-asian="10pt" style:font-name-complex="Arial" style:font-size-complex="10pt"/>
    </style:style>
    <style:style style:name="T506_7" style:family="text">
      <style:text-properties fo:font-size="10pt" style:font-size-asian="10pt" style:font-name-complex="Arial" style:font-size-complex="10pt" style:font-weight-complex="bold"/>
    </style:style>
    <style:style style:name="T506_8" style:family="text">
      <style:text-properties fo:font-size="10pt" style:font-size-asian="10pt" style:font-name-complex="Arial" style:font-size-complex="10pt"/>
    </style:style>
    <style:style style:name="T506_9" style:family="text">
      <style:text-properties fo:font-size="10pt" style:font-size-asian="10pt" style:font-name-complex="Arial" style:font-size-complex="10pt"/>
    </style:style>
    <style:style style:name="T506_10" style:family="text">
      <style:text-properties fo:font-size="10pt" style:font-size-asian="10pt" style:font-name-complex="Arial" style:font-size-complex="10pt"/>
    </style:style>
    <style:style style:name="T506_11" style:family="text">
      <style:text-properties fo:font-size="10pt" style:font-size-asian="10pt" style:font-name-complex="Arial" style:font-size-complex="10pt"/>
    </style:style>
    <style:style style:name="T506_12" style:family="text">
      <style:text-properties fo:font-size="10pt" style:font-size-asian="10pt" style:font-name-complex="Arial" style:font-size-complex="10pt"/>
    </style:style>
    <style:style style:name="T506_13" style:family="text">
      <style:text-properties fo:font-size="10pt" style:font-size-asian="10pt" style:font-name-complex="Arial" style:font-size-complex="10pt"/>
    </style:style>
    <style:style style:name="T506_14" style:family="text">
      <style:text-properties fo:font-size="10pt" style:font-size-asian="10pt" style:font-name-complex="Arial" style:font-size-complex="10pt"/>
    </style:style>
    <style:style style:name="T506_15" style:family="text">
      <style:text-properties fo:font-size="10pt" style:font-size-asian="10pt" style:font-name-complex="Arial" style:font-size-complex="10pt" style:font-weight-complex="bold"/>
    </style:style>
    <style:style style:name="T506_16" style:family="text">
      <style:text-properties fo:font-size="10pt" style:font-size-asian="10pt" style:font-name-complex="Arial" style:font-size-complex="10pt"/>
    </style:style>
    <style:style style:name="T506_17" style:family="text">
      <style:text-properties fo:font-size="10pt" style:font-size-asian="10pt" style:font-name-complex="Arial" style:font-size-complex="10pt"/>
    </style:style>
    <style:style style:name="T506_18" style:family="text">
      <style:text-properties fo:font-size="10pt" style:font-size-asian="10pt" style:font-name-complex="Arial" style:font-size-complex="10pt"/>
    </style:style>
    <style:style style:name="T506_19" style:family="text">
      <style:text-properties fo:font-size="10pt" style:font-size-asian="10pt" style:font-name-complex="Arial" style:font-size-complex="10pt"/>
    </style:style>
    <style:style style:name="T506_20" style:family="text">
      <style:text-properties fo:font-size="10pt" style:font-size-asian="10pt" style:font-name-complex="Arial" style:font-size-complex="10pt"/>
    </style:style>
    <style:style style:name="T506_21" style:family="text">
      <style:text-properties fo:font-size="10pt" style:font-size-asian="10pt" style:font-name-complex="Arial" style:font-size-complex="10pt"/>
    </style:style>
    <style:style style:name="T506_22" style:family="text">
      <style:text-properties fo:font-size="10pt" style:font-size-asian="10pt" style:font-name-complex="Arial" style:font-size-complex="10pt"/>
    </style:style>
    <style:style style:name="T506_23" style:family="text">
      <style:text-properties fo:font-size="10pt" style:font-size-asian="10pt" style:font-name-complex="Arial" style:font-size-complex="10pt"/>
    </style:style>
    <style:style style:name="P50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08" style:family="paragraph" style:parent-style-name="Normal">
      <style:paragraph-properties fo:text-align="justify"/>
    </style:style>
    <style:style style:name="T508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09" style:family="paragraph" style:parent-style-name="Normal">
      <style:paragraph-properties fo:text-align="justify"/>
    </style:style>
    <style:style style:name="T509_1" style:family="text">
      <style:text-properties fo:font-size="10pt" style:font-size-asian="10pt" style:font-name-complex="Arial" style:font-size-complex="10pt"/>
    </style:style>
    <style:style style:name="T509_2" style:family="text">
      <style:text-properties fo:font-size="10pt" style:font-size-asian="10pt" style:font-name-complex="Arial" style:font-size-complex="10pt"/>
    </style:style>
    <style:style style:name="T509_3" style:family="text">
      <style:text-properties fo:font-size="10pt" style:font-size-asian="10pt" style:font-name-complex="Arial" style:font-size-complex="10pt"/>
    </style:style>
    <style:style style:name="T509_4" style:family="text">
      <style:text-properties fo:font-size="10pt" style:font-size-asian="10pt" style:font-name-complex="Arial" style:font-size-complex="10pt"/>
    </style:style>
    <style:style style:name="T509_5" style:family="text">
      <style:text-properties fo:font-size="10pt" style:font-size-asian="10pt" style:font-name-complex="Arial" style:font-size-complex="10pt"/>
    </style:style>
    <style:style style:name="T509_6" style:family="text">
      <style:text-properties fo:font-size="10pt" style:font-size-asian="10pt" style:font-name-complex="Arial" style:font-size-complex="10pt"/>
    </style:style>
    <style:style style:name="T509_7" style:family="text">
      <style:text-properties fo:font-size="10pt" style:font-size-asian="10pt" style:font-name-complex="Arial" style:font-size-complex="10pt"/>
    </style:style>
    <style:style style:name="T509_8" style:family="text">
      <style:text-properties fo:font-size="10pt" style:font-size-asian="10pt" style:font-name-complex="Arial" style:font-size-complex="10pt"/>
    </style:style>
    <style:style style:name="T509_9" style:family="text">
      <style:text-properties fo:font-size="10pt" style:font-size-asian="10pt" style:font-name-complex="Arial" style:font-size-complex="10pt"/>
    </style:style>
    <style:style style:name="T509_10" style:family="text">
      <style:text-properties fo:font-size="10pt" style:font-size-asian="10pt" style:font-name-complex="Arial" style:font-size-complex="10pt"/>
    </style:style>
    <style:style style:name="T509_11" style:family="text">
      <style:text-properties fo:font-size="10pt" style:font-size-asian="10pt" style:font-name-complex="Arial" style:font-size-complex="10pt"/>
    </style:style>
    <style:style style:name="T509_12" style:family="text">
      <style:text-properties fo:font-size="10pt" style:font-size-asian="10pt" style:font-name-complex="Arial" style:font-size-complex="10pt"/>
    </style:style>
    <style:style style:name="T509_13" style:family="text">
      <style:text-properties fo:font-size="10pt" style:font-size-asian="10pt" style:font-name-complex="Arial" style:font-size-complex="10pt"/>
    </style:style>
    <style:style style:name="T509_14" style:family="text">
      <style:text-properties fo:font-size="10pt" style:font-size-asian="10pt" style:font-name-complex="Arial" style:font-size-complex="10pt"/>
    </style:style>
    <style:style style:name="T509_15" style:family="text">
      <style:text-properties fo:font-size="10pt" style:font-size-asian="10pt" style:font-name-complex="Arial" style:font-size-complex="10pt"/>
    </style:style>
    <style:style style:name="T509_16" style:family="text">
      <style:text-properties fo:font-size="10pt" style:font-size-asian="10pt" style:font-name-complex="Arial" style:font-size-complex="10pt"/>
    </style:style>
    <style:style style:name="T509_17" style:family="text">
      <style:text-properties fo:font-size="10pt" style:font-size-asian="10pt" style:font-name-complex="Arial" style:font-size-complex="10pt"/>
    </style:style>
    <style:style style:name="T509_18" style:family="text">
      <style:text-properties fo:font-size="10pt" style:font-size-asian="10pt" style:font-name-complex="Arial" style:font-size-complex="10pt"/>
    </style:style>
    <style:style style:name="T509_19" style:family="text">
      <style:text-properties fo:font-size="10pt" style:font-size-asian="10pt" style:font-name-complex="Arial" style:font-size-complex="10pt"/>
    </style:style>
    <style:style style:name="T509_20" style:family="text">
      <style:text-properties fo:font-size="10pt" style:font-size-asian="10pt" style:font-name-complex="Arial" style:font-size-complex="10pt"/>
    </style:style>
    <style:style style:name="T509_21" style:family="text">
      <style:text-properties fo:font-size="10pt" style:font-size-asian="10pt" style:font-name-complex="Arial" style:font-size-complex="10pt"/>
    </style:style>
    <style:style style:name="T509_22" style:family="text">
      <style:text-properties fo:font-size="10pt" style:font-size-asian="10pt" style:font-name-complex="Arial" style:font-size-complex="10pt"/>
    </style:style>
    <style:style style:name="T509_23" style:family="text">
      <style:text-properties fo:font-size="10pt" style:font-size-asian="10pt" style:font-name-complex="Arial" style:font-size-complex="10pt"/>
    </style:style>
    <style:style style:name="T509_24" style:family="text">
      <style:text-properties fo:font-size="10pt" style:font-size-asian="10pt" style:font-name-complex="Arial" style:font-size-complex="10pt"/>
    </style:style>
    <style:style style:name="T509_25" style:family="text">
      <style:text-properties fo:font-size="10pt" style:font-size-asian="10pt" style:font-name-complex="Arial" style:font-size-complex="10pt"/>
    </style:style>
    <style:style style:name="T509_26" style:family="text">
      <style:text-properties fo:font-size="10pt" style:font-size-asian="10pt" style:font-name-complex="Arial" style:font-size-complex="10pt"/>
    </style:style>
    <style:style style:name="T509_27" style:family="text">
      <style:text-properties fo:font-size="10pt" style:font-size-asian="10pt" style:font-name-complex="Arial" style:font-size-complex="10pt"/>
    </style:style>
    <style:style style:name="T509_28" style:family="text">
      <style:text-properties fo:font-size="10pt" style:font-size-asian="10pt" style:font-name-complex="Arial" style:font-size-complex="10pt"/>
    </style:style>
    <style:style style:name="T509_29" style:family="text">
      <style:text-properties fo:font-size="10pt" style:font-size-asian="10pt" style:font-name-complex="Arial" style:font-size-complex="10pt"/>
    </style:style>
    <style:style style:name="T509_30" style:family="text">
      <style:text-properties fo:font-size="10pt" style:font-size-asian="10pt" style:font-name-complex="Arial" style:font-size-complex="10pt"/>
    </style:style>
    <style:style style:name="T509_31" style:family="text">
      <style:text-properties fo:font-size="10pt" style:font-size-asian="10pt" style:font-name-complex="Arial" style:font-size-complex="10pt"/>
    </style:style>
    <style:style style:name="T509_32" style:family="text">
      <style:text-properties fo:font-size="10pt" style:font-size-asian="10pt" style:font-name-complex="Arial" style:font-size-complex="10pt"/>
    </style:style>
    <style:style style:name="T509_33" style:family="text">
      <style:text-properties fo:font-size="10pt" style:font-size-asian="10pt" style:font-name-complex="Arial" style:font-size-complex="10pt"/>
    </style:style>
    <style:style style:name="T509_34" style:family="text">
      <style:text-properties fo:font-size="10pt" style:font-size-asian="10pt" style:font-name-complex="Arial" style:font-size-complex="10pt"/>
    </style:style>
    <style:style style:name="T509_35" style:family="text">
      <style:text-properties fo:font-size="10pt" style:font-size-asian="10pt" style:font-name-complex="Arial" style:font-size-complex="10pt"/>
    </style:style>
    <style:style style:name="T509_36" style:family="text">
      <style:text-properties fo:font-size="10pt" style:font-size-asian="10pt" style:font-name-complex="Arial" style:font-size-complex="10pt"/>
    </style:style>
    <style:style style:name="T509_37" style:family="text">
      <style:text-properties fo:font-size="10pt" style:font-size-asian="10pt" style:font-name-complex="Arial" style:font-size-complex="10pt"/>
    </style:style>
    <style:style style:name="T509_38" style:family="text">
      <style:text-properties fo:font-size="10pt" style:font-size-asian="10pt" style:font-name-complex="Arial" style:font-size-complex="10pt"/>
    </style:style>
    <style:style style:name="T509_39" style:family="text">
      <style:text-properties fo:font-size="10pt" style:font-size-asian="10pt" style:font-name-complex="Arial" style:font-size-complex="10pt"/>
    </style:style>
    <style:style style:name="P51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1" style:family="paragraph" style:parent-style-name="Normal">
      <style:paragraph-properties fo:text-align="justify"/>
    </style:style>
    <style:style style:name="T511_1" style:family="text">
      <style:text-properties fo:font-size="10pt" style:font-size-asian="10pt" style:font-name-complex="Arial" style:font-size-complex="10pt"/>
    </style:style>
    <style:style style:name="T511_2" style:family="text">
      <style:text-properties fo:font-size="10pt" style:font-size-asian="10pt" style:font-name-complex="Arial" style:font-size-complex="10pt"/>
    </style:style>
    <style:style style:name="T511_3" style:family="text">
      <style:text-properties fo:font-size="10pt" style:font-size-asian="10pt" style:font-name-complex="Arial" style:font-size-complex="10pt"/>
    </style:style>
    <style:style style:name="T511_4" style:family="text">
      <style:text-properties fo:font-size="10pt" style:font-size-asian="10pt" style:font-name-complex="Arial" style:font-size-complex="10pt"/>
    </style:style>
    <style:style style:name="T511_5" style:family="text">
      <style:text-properties fo:font-size="10pt" style:font-size-asian="10pt" style:font-name-complex="Arial" style:font-size-complex="10pt"/>
    </style:style>
    <style:style style:name="T511_6" style:family="text">
      <style:text-properties fo:font-size="10pt" style:font-size-asian="10pt" style:font-name-complex="Arial" style:font-size-complex="10pt"/>
    </style:style>
    <style:style style:name="T511_7" style:family="text">
      <style:text-properties fo:font-size="10pt" style:font-size-asian="10pt" style:font-name-complex="Arial" style:font-size-complex="10pt"/>
    </style:style>
    <style:style style:name="T511_8" style:family="text">
      <style:text-properties fo:font-size="10pt" style:font-size-asian="10pt" style:font-name-complex="Arial" style:font-size-complex="10pt"/>
    </style:style>
    <style:style style:name="T511_9" style:family="text">
      <style:text-properties fo:font-size="10pt" style:font-size-asian="10pt" style:font-name-complex="Arial" style:font-size-complex="10pt"/>
    </style:style>
    <style:style style:name="T511_10" style:family="text">
      <style:text-properties fo:font-size="10pt" style:font-size-asian="10pt" style:font-name-complex="Arial" style:font-size-complex="10pt"/>
    </style:style>
    <style:style style:name="T511_11" style:family="text">
      <style:text-properties fo:font-size="10pt" style:font-size-asian="10pt" style:font-name-complex="Arial" style:font-size-complex="10pt"/>
    </style:style>
    <style:style style:name="T511_12" style:family="text">
      <style:text-properties fo:font-size="10pt" style:font-size-asian="10pt" style:font-name-complex="Arial" style:font-size-complex="10pt"/>
    </style:style>
    <style:style style:name="T511_13" style:family="text">
      <style:text-properties fo:font-size="10pt" style:font-size-asian="10pt" style:font-name-complex="Arial" style:font-size-complex="10pt"/>
    </style:style>
    <style:style style:name="T511_14" style:family="text">
      <style:text-properties fo:font-size="10pt" style:font-size-asian="10pt" style:font-name-complex="Arial" style:font-size-complex="10pt"/>
    </style:style>
    <style:style style:name="T511_15" style:family="text">
      <style:text-properties fo:font-size="10pt" style:font-size-asian="10pt" style:font-name-complex="Arial" style:font-size-complex="10pt"/>
    </style:style>
    <style:style style:name="T511_16" style:family="text">
      <style:text-properties fo:font-size="10pt" style:font-size-asian="10pt" style:font-name-complex="Arial" style:font-size-complex="10pt"/>
    </style:style>
    <style:style style:name="T511_17" style:family="text">
      <style:text-properties fo:font-size="10pt" style:font-size-asian="10pt" style:font-name-complex="Arial" style:font-size-complex="10pt"/>
    </style:style>
    <style:style style:name="T511_18" style:family="text">
      <style:text-properties fo:font-size="10pt" style:font-size-asian="10pt" style:font-name-complex="Arial" style:font-size-complex="10pt"/>
    </style:style>
    <style:style style:name="T511_19" style:family="text">
      <style:text-properties fo:font-size="10pt" style:font-size-asian="10pt" style:font-name-complex="Arial" style:font-size-complex="10pt"/>
    </style:style>
    <style:style style:name="T511_20" style:family="text">
      <style:text-properties fo:font-size="10pt" style:font-size-asian="10pt" style:font-name-complex="Arial" style:font-size-complex="10pt"/>
    </style:style>
    <style:style style:name="T511_21" style:family="text">
      <style:text-properties fo:font-size="10pt" style:font-size-asian="10pt" style:font-name-complex="Arial" style:font-size-complex="10pt"/>
    </style:style>
    <style:style style:name="T511_22" style:family="text">
      <style:text-properties fo:font-size="10pt" style:font-size-asian="10pt" style:font-name-complex="Arial" style:font-size-complex="10pt"/>
    </style:style>
    <style:style style:name="T511_23" style:family="text">
      <style:text-properties fo:font-size="10pt" style:font-size-asian="10pt" style:font-name-complex="Arial" style:font-size-complex="10pt"/>
    </style:style>
    <style:style style:name="T511_24" style:family="text">
      <style:text-properties fo:font-size="10pt" style:font-size-asian="10pt" style:font-name-complex="Arial" style:font-size-complex="10pt"/>
    </style:style>
    <style:style style:name="T511_25" style:family="text">
      <style:text-properties fo:font-size="10pt" style:font-size-asian="10pt" style:font-name-complex="Arial" style:font-size-complex="10pt"/>
    </style:style>
    <style:style style:name="T511_26" style:family="text">
      <style:text-properties fo:font-size="10pt" style:font-size-asian="10pt" style:font-name-complex="Arial" style:font-size-complex="10pt"/>
    </style:style>
    <style:style style:name="T511_27" style:family="text">
      <style:text-properties fo:font-size="10pt" style:font-size-asian="10pt" style:font-name-complex="Arial" style:font-size-complex="10pt"/>
    </style:style>
    <style:style style:name="T511_28" style:family="text">
      <style:text-properties fo:font-size="10pt" style:font-size-asian="10pt" style:font-name-complex="Arial" style:font-size-complex="10pt"/>
    </style:style>
    <style:style style:name="T511_29" style:family="text">
      <style:text-properties fo:font-size="10pt" style:font-size-asian="10pt" style:font-name-complex="Arial" style:font-size-complex="10pt"/>
    </style:style>
    <style:style style:name="T511_30" style:family="text">
      <style:text-properties fo:font-size="10pt" style:font-size-asian="10pt" style:font-name-complex="Arial" style:font-size-complex="10pt"/>
    </style:style>
    <style:style style:name="T511_31" style:family="text">
      <style:text-properties fo:font-size="10pt" style:font-size-asian="10pt" style:font-name-complex="Arial" style:font-size-complex="10pt"/>
    </style:style>
    <style:style style:name="T511_32" style:family="text">
      <style:text-properties fo:font-size="10pt" style:font-size-asian="10pt" style:font-name-complex="Arial" style:font-size-complex="10pt"/>
    </style:style>
    <style:style style:name="T511_33" style:family="text">
      <style:text-properties fo:font-size="10pt" style:font-size-asian="10pt" style:font-name-complex="Arial" style:font-size-complex="10pt"/>
    </style:style>
    <style:style style:name="T511_34" style:family="text">
      <style:text-properties fo:font-size="10pt" style:font-size-asian="10pt" style:font-name-complex="Arial" style:font-size-complex="10pt"/>
    </style:style>
    <style:style style:name="T511_35" style:family="text">
      <style:text-properties fo:font-size="10pt" style:font-size-asian="10pt" style:font-name-complex="Arial" style:font-size-complex="10pt"/>
    </style:style>
    <style:style style:name="T511_36" style:family="text">
      <style:text-properties fo:font-size="10pt" style:font-size-asian="10pt" style:font-name-complex="Arial" style:font-size-complex="10pt"/>
    </style:style>
    <style:style style:name="T511_37" style:family="text">
      <style:text-properties fo:font-size="10pt" style:font-size-asian="10pt" style:font-name-complex="Arial" style:font-size-complex="10pt"/>
    </style:style>
    <style:style style:name="T511_38" style:family="text">
      <style:text-properties fo:font-size="10pt" style:font-size-asian="10pt" style:font-name-complex="Arial" style:font-size-complex="10pt"/>
    </style:style>
    <style:style style:name="T511_39" style:family="text">
      <style:text-properties fo:font-size="10pt" style:font-size-asian="10pt" style:font-name-complex="Arial" style:font-size-complex="10pt"/>
    </style:style>
    <style:style style:name="T511_40" style:family="text">
      <style:text-properties fo:font-size="10pt" style:font-size-asian="10pt" style:font-name-complex="Arial" style:font-size-complex="10pt"/>
    </style:style>
    <style:style style:name="T511_41" style:family="text">
      <style:text-properties fo:font-size="10pt" style:font-size-asian="10pt" style:font-name-complex="Arial" style:font-size-complex="10pt"/>
    </style:style>
    <style:style style:name="T511_42" style:family="text">
      <style:text-properties fo:font-size="10pt" style:font-size-asian="10pt" style:font-name-complex="Arial" style:font-size-complex="10pt"/>
    </style:style>
    <style:style style:name="T511_43" style:family="text">
      <style:text-properties fo:font-size="10pt" style:font-size-asian="10pt" style:font-name-complex="Arial" style:font-size-complex="10pt"/>
    </style:style>
    <style:style style:name="T511_44" style:family="text">
      <style:text-properties fo:font-size="10pt" style:font-size-asian="10pt" style:font-name-complex="Arial" style:font-size-complex="10pt"/>
    </style:style>
    <style:style style:name="T511_45" style:family="text">
      <style:text-properties fo:font-size="10pt" style:font-size-asian="10pt" style:font-name-complex="Arial" style:font-size-complex="10pt"/>
    </style:style>
    <style:style style:name="T511_46" style:family="text">
      <style:text-properties fo:font-size="10pt" style:font-size-asian="10pt" style:font-name-complex="Arial" style:font-size-complex="10pt"/>
    </style:style>
    <style:style style:name="T511_47" style:family="text">
      <style:text-properties fo:font-size="10pt" style:font-size-asian="10pt" style:font-name-complex="Arial" style:font-size-complex="10pt"/>
    </style:style>
    <style:style style:name="T511_48" style:family="text">
      <style:text-properties fo:font-size="10pt" style:font-size-asian="10pt" style:font-name-complex="Arial" style:font-size-complex="10pt"/>
    </style:style>
    <style:style style:name="T511_49" style:family="text">
      <style:text-properties fo:font-size="10pt" style:font-size-asian="10pt" style:font-name-complex="Arial" style:font-size-complex="10pt"/>
    </style:style>
    <style:style style:name="P512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3" style:family="paragraph" style:parent-style-name="Normal">
      <style:paragraph-properties fo:text-align="justify"/>
    </style:style>
    <style:style style:name="T513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14" style:family="paragraph" style:parent-style-name="Normal">
      <style:paragraph-properties fo:text-align="justify"/>
    </style:style>
    <style:style style:name="T514_1" style:family="text">
      <style:text-properties fo:font-size="10pt" style:font-size-asian="10pt" style:font-name-complex="Arial" style:font-size-complex="10pt"/>
    </style:style>
    <style:style style:name="T514_2" style:family="text">
      <style:text-properties fo:font-size="10pt" style:font-size-asian="10pt" style:font-name-complex="Arial" style:font-size-complex="10pt"/>
    </style:style>
    <style:style style:name="T514_3" style:family="text">
      <style:text-properties fo:font-size="10pt" style:font-size-asian="10pt" style:font-name-complex="Arial" style:font-size-complex="10pt"/>
    </style:style>
    <style:style style:name="T514_4" style:family="text">
      <style:text-properties fo:font-size="10pt" style:font-size-asian="10pt" style:font-name-complex="Arial" style:font-size-complex="10pt"/>
    </style:style>
    <style:style style:name="T514_5" style:family="text">
      <style:text-properties fo:font-size="10pt" style:font-size-asian="10pt" style:font-name-complex="Arial" style:font-size-complex="10pt"/>
    </style:style>
    <style:style style:name="T514_6" style:family="text">
      <style:text-properties fo:font-size="10pt" style:font-size-asian="10pt" style:font-name-complex="Arial" style:font-size-complex="10pt"/>
    </style:style>
    <style:style style:name="T514_7" style:family="text">
      <style:text-properties fo:font-size="10pt" style:font-size-asian="10pt" style:font-name-complex="Arial" style:font-size-complex="10pt"/>
    </style:style>
    <style:style style:name="T514_8" style:family="text">
      <style:text-properties fo:font-size="10pt" style:font-size-asian="10pt" style:font-name-complex="Arial" style:font-size-complex="10pt"/>
    </style:style>
    <style:style style:name="T514_9" style:family="text">
      <style:text-properties fo:font-size="10pt" style:font-size-asian="10pt" style:font-name-complex="Arial" style:font-size-complex="10pt"/>
    </style:style>
    <style:style style:name="T514_10" style:family="text">
      <style:text-properties fo:font-size="10pt" style:font-size-asian="10pt" style:font-name-complex="Arial" style:font-size-complex="10pt"/>
    </style:style>
    <style:style style:name="T514_11" style:family="text">
      <style:text-properties fo:font-size="10pt" style:font-size-asian="10pt" style:font-name-complex="Arial" style:font-size-complex="10pt"/>
    </style:style>
    <style:style style:name="P515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6" style:family="paragraph" style:parent-style-name="Normal">
      <style:paragraph-properties fo:text-align="justify"/>
    </style:style>
    <style:style style:name="T516_1" style:family="text">
      <style:text-properties fo:font-size="10pt" style:font-size-asian="10pt" style:font-name-complex="Arial" style:font-size-complex="10pt"/>
    </style:style>
    <style:style style:name="T516_2" style:family="text">
      <style:text-properties fo:font-size="10pt" style:font-size-asian="10pt" style:font-name-complex="Arial" style:font-size-complex="10pt"/>
    </style:style>
    <style:style style:name="T516_3" style:family="text">
      <style:text-properties fo:font-size="10pt" style:font-size-asian="10pt" style:font-name-complex="Arial" style:font-size-complex="10pt"/>
    </style:style>
    <style:style style:name="T516_4" style:family="text">
      <style:text-properties fo:font-size="10pt" style:font-size-asian="10pt" style:font-name-complex="Arial" style:font-size-complex="10pt"/>
    </style:style>
    <style:style style:name="T516_5" style:family="text">
      <style:text-properties fo:font-size="10pt" style:font-size-asian="10pt" style:font-name-complex="Arial" style:font-size-complex="10pt"/>
    </style:style>
    <style:style style:name="T516_6" style:family="text">
      <style:text-properties fo:font-size="10pt" style:font-size-asian="10pt" style:font-name-complex="Arial" style:font-size-complex="10pt"/>
    </style:style>
    <style:style style:name="T516_7" style:family="text">
      <style:text-properties fo:font-size="10pt" style:font-size-asian="10pt" style:font-name-complex="Arial" style:font-size-complex="10pt"/>
    </style:style>
    <style:style style:name="T516_8" style:family="text">
      <style:text-properties fo:font-size="10pt" style:font-size-asian="10pt" style:font-name-complex="Arial" style:font-size-complex="10pt"/>
    </style:style>
    <style:style style:name="T516_9" style:family="text">
      <style:text-properties fo:font-size="10pt" style:font-size-asian="10pt" style:font-name-complex="Arial" style:font-size-complex="10pt"/>
    </style:style>
    <style:style style:name="T516_10" style:family="text">
      <style:text-properties fo:font-size="10pt" style:font-size-asian="10pt" style:font-name-complex="Arial" style:font-size-complex="10pt"/>
    </style:style>
    <style:style style:name="T516_11" style:family="text">
      <style:text-properties fo:font-size="10pt" style:font-size-asian="10pt" style:font-name-complex="Arial" style:font-size-complex="10pt"/>
    </style:style>
    <style:style style:name="T516_12" style:family="text">
      <style:text-properties fo:font-size="10pt" style:font-size-asian="10pt" style:font-name-complex="Arial" style:font-size-complex="10pt"/>
    </style:style>
    <style:style style:name="T516_13" style:family="text">
      <style:text-properties fo:font-size="10pt" style:font-size-asian="10pt" style:font-name-complex="Arial" style:font-size-complex="10pt"/>
    </style:style>
    <style:style style:name="T516_14" style:family="text">
      <style:text-properties fo:font-size="10pt" style:font-size-asian="10pt" style:font-name-complex="Arial" style:font-size-complex="10pt"/>
    </style:style>
    <style:style style:name="T516_15" style:family="text">
      <style:text-properties fo:font-size="10pt" style:font-size-asian="10pt" style:font-name-complex="Arial" style:font-size-complex="10pt"/>
    </style:style>
    <style:style style:name="T516_16" style:family="text">
      <style:text-properties fo:font-size="10pt" style:font-size-asian="10pt" style:font-name-complex="Arial" style:font-size-complex="10pt"/>
    </style:style>
    <style:style style:name="T516_17" style:family="text">
      <style:text-properties fo:font-size="10pt" style:font-size-asian="10pt" style:font-name-complex="Arial" style:font-size-complex="10pt"/>
    </style:style>
    <style:style style:name="T516_18" style:family="text">
      <style:text-properties fo:font-size="10pt" style:font-size-asian="10pt" style:font-name-complex="Arial" style:font-size-complex="10pt"/>
    </style:style>
    <style:style style:name="T516_19" style:family="text">
      <style:text-properties fo:font-size="10pt" style:font-size-asian="10pt" style:font-name-complex="Arial" style:font-size-complex="10pt"/>
    </style:style>
    <style:style style:name="T516_20" style:family="text">
      <style:text-properties fo:font-size="10pt" style:font-size-asian="10pt" style:font-name-complex="Arial" style:font-size-complex="10pt"/>
    </style:style>
    <style:style style:name="T516_21" style:family="text">
      <style:text-properties fo:font-size="10pt" style:font-size-asian="10pt" style:font-name-complex="Arial" style:font-size-complex="10pt"/>
    </style:style>
    <style:style style:name="T516_22" style:family="text">
      <style:text-properties fo:font-size="10pt" style:font-size-asian="10pt" style:font-name-complex="Arial" style:font-size-complex="10pt"/>
    </style:style>
    <style:style style:name="T516_23" style:family="text">
      <style:text-properties fo:font-size="10pt" style:font-size-asian="10pt" style:font-name-complex="Arial" style:font-size-complex="10pt"/>
    </style:style>
    <style:style style:name="T516_24" style:family="text">
      <style:text-properties fo:font-size="10pt" style:font-size-asian="10pt" style:font-name-complex="Arial" style:font-size-complex="10pt"/>
    </style:style>
    <style:style style:name="T516_25" style:family="text">
      <style:text-properties fo:font-size="10pt" style:font-size-asian="10pt" style:font-name-complex="Arial" style:font-size-complex="10pt"/>
    </style:style>
    <style:style style:name="T516_26" style:family="text">
      <style:text-properties fo:font-size="10pt" style:font-size-asian="10pt" style:font-name-complex="Arial" style:font-size-complex="10pt"/>
    </style:style>
    <style:style style:name="T516_27" style:family="text">
      <style:text-properties fo:font-size="10pt" style:font-size-asian="10pt" style:font-name-complex="Arial" style:font-size-complex="10pt"/>
    </style:style>
    <style:style style:name="T516_28" style:family="text">
      <style:text-properties fo:font-size="10pt" style:font-size-asian="10pt" style:font-name-complex="Arial" style:font-size-complex="10pt"/>
    </style:style>
    <style:style style:name="T516_29" style:family="text">
      <style:text-properties fo:font-size="10pt" style:font-size-asian="10pt" style:font-name-complex="Arial" style:font-size-complex="10pt"/>
    </style:style>
    <style:style style:name="T516_30" style:family="text">
      <style:text-properties fo:font-size="10pt" style:font-size-asian="10pt" style:font-name-complex="Arial" style:font-size-complex="10pt"/>
    </style:style>
    <style:style style:name="T516_31" style:family="text">
      <style:text-properties fo:font-size="10pt" style:font-size-asian="10pt" style:font-name-complex="Arial" style:font-size-complex="10pt"/>
    </style:style>
    <style:style style:name="T516_32" style:family="text">
      <style:text-properties fo:font-size="10pt" style:font-size-asian="10pt" style:font-name-complex="Arial" style:font-size-complex="10pt"/>
    </style:style>
    <style:style style:name="T516_33" style:family="text">
      <style:text-properties fo:font-size="10pt" style:font-size-asian="10pt" style:font-name-complex="Arial" style:font-size-complex="10pt"/>
    </style:style>
    <style:style style:name="T516_34" style:family="text">
      <style:text-properties fo:font-size="10pt" style:font-size-asian="10pt" style:font-name-complex="Arial" style:font-size-complex="10pt"/>
    </style:style>
    <style:style style:name="T516_35" style:family="text">
      <style:text-properties fo:font-size="10pt" style:font-size-asian="10pt" style:font-name-complex="Arial" style:font-size-complex="10pt"/>
    </style:style>
    <style:style style:name="T516_36" style:family="text">
      <style:text-properties fo:font-size="10pt" style:font-size-asian="10pt" style:font-name-complex="Arial" style:font-size-complex="10pt"/>
    </style:style>
    <style:style style:name="T516_37" style:family="text">
      <style:text-properties fo:font-size="10pt" style:font-size-asian="10pt" style:font-name-complex="Arial" style:font-size-complex="10pt"/>
    </style:style>
    <style:style style:name="T516_38" style:family="text">
      <style:text-properties fo:font-size="10pt" style:font-size-asian="10pt" style:font-name-complex="Arial" style:font-size-complex="10pt"/>
    </style:style>
    <style:style style:name="T516_39" style:family="text">
      <style:text-properties fo:font-size="10pt" style:font-size-asian="10pt" style:font-name-complex="Arial" style:font-size-complex="10pt"/>
    </style:style>
    <style:style style:name="T516_40" style:family="text">
      <style:text-properties fo:font-size="10pt" style:font-size-asian="10pt" style:font-name-complex="Arial" style:font-size-complex="10pt"/>
    </style:style>
    <style:style style:name="T516_41" style:family="text">
      <style:text-properties fo:font-size="10pt" style:font-size-asian="10pt" style:font-name-complex="Arial" style:font-size-complex="10pt"/>
    </style:style>
    <style:style style:name="T516_42" style:family="text">
      <style:text-properties fo:font-size="10pt" style:font-size-asian="10pt" style:font-name-complex="Arial" style:font-size-complex="10pt"/>
    </style:style>
    <style:style style:name="T516_43" style:family="text">
      <style:text-properties fo:font-size="10pt" style:font-size-asian="10pt" style:font-name-complex="Arial" style:font-size-complex="10pt"/>
    </style:style>
    <style:style style:name="T516_44" style:family="text">
      <style:text-properties fo:font-size="10pt" style:font-size-asian="10pt" style:font-name-complex="Arial" style:font-size-complex="10pt"/>
    </style:style>
    <style:style style:name="T516_45" style:family="text">
      <style:text-properties fo:font-size="10pt" style:font-size-asian="10pt" style:font-name-complex="Arial" style:font-size-complex="10pt"/>
    </style:style>
    <style:style style:name="T516_46" style:family="text">
      <style:text-properties fo:font-size="10pt" style:font-size-asian="10pt" style:font-name-complex="Arial" style:font-size-complex="10pt"/>
    </style:style>
    <style:style style:name="T516_47" style:family="text">
      <style:text-properties fo:font-size="10pt" style:font-size-asian="10pt" style:font-name-complex="Arial" style:font-size-complex="10pt"/>
    </style:style>
    <style:style style:name="T516_48" style:family="text">
      <style:text-properties fo:font-size="10pt" style:font-size-asian="10pt" style:font-name-complex="Arial" style:font-size-complex="10pt"/>
    </style:style>
    <style:style style:name="T516_49" style:family="text">
      <style:text-properties fo:font-size="10pt" style:font-size-asian="10pt" style:font-name-complex="Arial" style:font-size-complex="10pt"/>
    </style:style>
    <style:style style:name="T516_50" style:family="text">
      <style:text-properties fo:font-size="10pt" style:font-size-asian="10pt" style:font-name-complex="Arial" style:font-size-complex="10pt"/>
    </style:style>
    <style:style style:name="T516_51" style:family="text">
      <style:text-properties fo:font-size="10pt" style:font-size-asian="10pt" style:font-name-complex="Arial" style:font-size-complex="10pt"/>
    </style:style>
    <style:style style:name="T516_52" style:family="text">
      <style:text-properties fo:font-size="10pt" style:font-size-asian="10pt" style:font-name-complex="Arial" style:font-size-complex="10pt"/>
    </style:style>
    <style:style style:name="T516_53" style:family="text">
      <style:text-properties fo:font-size="10pt" style:font-size-asian="10pt" style:font-name-complex="Arial" style:font-size-complex="10pt"/>
    </style:style>
    <style:style style:name="P517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18" style:family="paragraph" style:parent-style-name="Normal">
      <style:paragraph-properties fo:text-align="justify"/>
    </style:style>
    <style:style style:name="T518_1" style:family="text">
      <style:text-properties fo:font-size="10pt" style:font-size-asian="10pt" style:font-name-complex="Arial" style:font-size-complex="10pt"/>
    </style:style>
    <style:style style:name="T518_2" style:family="text">
      <style:text-properties fo:font-size="10pt" style:font-size-asian="10pt" style:font-name-complex="Arial" style:font-size-complex="10pt"/>
    </style:style>
    <style:style style:name="T518_3" style:family="text">
      <style:text-properties fo:font-size="10pt" style:font-size-asian="10pt" style:font-name-complex="Arial" style:font-size-complex="10pt"/>
    </style:style>
    <style:style style:name="T518_4" style:family="text">
      <style:text-properties fo:font-size="10pt" style:font-size-asian="10pt" style:font-name-complex="Arial" style:font-size-complex="10pt"/>
    </style:style>
    <style:style style:name="T518_5" style:family="text">
      <style:text-properties fo:font-size="10pt" style:font-size-asian="10pt" style:font-name-complex="Arial" style:font-size-complex="10pt"/>
    </style:style>
    <style:style style:name="T518_6" style:family="text">
      <style:text-properties fo:font-size="10pt" style:font-size-asian="10pt" style:font-name-complex="Arial" style:font-size-complex="10pt"/>
    </style:style>
    <style:style style:name="T518_7" style:family="text">
      <style:text-properties fo:font-size="10pt" style:font-size-asian="10pt" style:font-name-complex="Arial" style:font-size-complex="10pt"/>
    </style:style>
    <style:style style:name="T518_8" style:family="text">
      <style:text-properties fo:font-size="10pt" style:font-size-asian="10pt" style:font-name-complex="Arial" style:font-size-complex="10pt"/>
    </style:style>
    <style:style style:name="T518_9" style:family="text">
      <style:text-properties fo:font-size="10pt" style:font-size-asian="10pt" style:font-name-complex="Arial" style:font-size-complex="10pt"/>
    </style:style>
    <style:style style:name="T518_10" style:family="text">
      <style:text-properties fo:font-size="10pt" style:font-size-asian="10pt" style:font-name-complex="Arial" style:font-size-complex="10pt"/>
    </style:style>
    <style:style style:name="T518_11" style:family="text">
      <style:text-properties fo:font-size="10pt" style:font-size-asian="10pt" style:font-name-complex="Arial" style:font-size-complex="10pt"/>
    </style:style>
    <style:style style:name="T518_12" style:family="text">
      <style:text-properties fo:font-size="10pt" style:font-size-asian="10pt" style:font-name-complex="Arial" style:font-size-complex="10pt"/>
    </style:style>
    <style:style style:name="T518_13" style:family="text">
      <style:text-properties fo:font-size="10pt" style:font-size-asian="10pt" style:font-name-complex="Arial" style:font-size-complex="10pt"/>
    </style:style>
    <style:style style:name="T518_14" style:family="text">
      <style:text-properties fo:font-size="10pt" style:font-size-asian="10pt" style:font-name-complex="Arial" style:font-size-complex="10pt"/>
    </style:style>
    <style:style style:name="T518_15" style:family="text">
      <style:text-properties fo:font-size="10pt" style:font-size-asian="10pt" style:font-name-complex="Arial" style:font-size-complex="10pt"/>
    </style:style>
    <style:style style:name="T518_16" style:family="text">
      <style:text-properties fo:font-size="10pt" style:font-size-asian="10pt" style:font-name-complex="Arial" style:font-size-complex="10pt"/>
    </style:style>
    <style:style style:name="T518_17" style:family="text">
      <style:text-properties fo:font-size="10pt" style:font-size-asian="10pt" style:font-name-complex="Arial" style:font-size-complex="10pt"/>
    </style:style>
    <style:style style:name="T518_18" style:family="text">
      <style:text-properties fo:font-size="10pt" style:font-size-asian="10pt" style:font-name-complex="Arial" style:font-size-complex="10pt"/>
    </style:style>
    <style:style style:name="T518_19" style:family="text">
      <style:text-properties fo:font-size="10pt" style:font-size-asian="10pt" style:font-name-complex="Arial" style:font-size-complex="10pt"/>
    </style:style>
    <style:style style:name="T518_20" style:family="text">
      <style:text-properties fo:font-size="10pt" style:font-size-asian="10pt" style:font-name-complex="Arial" style:font-size-complex="10pt"/>
    </style:style>
    <style:style style:name="T518_21" style:family="text">
      <style:text-properties fo:font-size="10pt" style:font-size-asian="10pt" style:font-name-complex="Arial" style:font-size-complex="10pt"/>
    </style:style>
    <style:style style:name="T518_22" style:family="text">
      <style:text-properties fo:font-size="10pt" style:font-size-asian="10pt" style:font-name-complex="Arial" style:font-size-complex="10pt"/>
    </style:style>
    <style:style style:name="T518_23" style:family="text">
      <style:text-properties fo:font-size="10pt" style:font-size-asian="10pt" style:font-name-complex="Arial" style:font-size-complex="10pt"/>
    </style:style>
    <style:style style:name="T518_24" style:family="text">
      <style:text-properties fo:font-size="10pt" style:font-size-asian="10pt" style:font-name-complex="Arial" style:font-size-complex="10pt"/>
    </style:style>
    <style:style style:name="T518_25" style:family="text">
      <style:text-properties fo:font-size="10pt" style:font-size-asian="10pt" style:font-name-complex="Arial" style:font-size-complex="10pt"/>
    </style:style>
    <style:style style:name="T518_26" style:family="text">
      <style:text-properties fo:font-size="10pt" style:font-size-asian="10pt" style:font-name-complex="Arial" style:font-size-complex="10pt"/>
    </style:style>
    <style:style style:name="T518_27" style:family="text">
      <style:text-properties fo:font-size="10pt" style:font-size-asian="10pt" style:font-name-complex="Arial" style:font-size-complex="10pt"/>
    </style:style>
    <style:style style:name="T518_28" style:family="text">
      <style:text-properties fo:font-size="10pt" style:font-size-asian="10pt" style:font-name-complex="Arial" style:font-size-complex="10pt"/>
    </style:style>
    <style:style style:name="T518_29" style:family="text">
      <style:text-properties fo:font-size="10pt" style:font-size-asian="10pt" style:font-name-complex="Arial" style:font-size-complex="10pt"/>
    </style:style>
    <style:style style:name="T518_30" style:family="text">
      <style:text-properties fo:font-size="10pt" style:font-size-asian="10pt" style:font-name-complex="Arial" style:font-size-complex="10pt"/>
    </style:style>
    <style:style style:name="T518_31" style:family="text">
      <style:text-properties fo:font-size="10pt" style:font-size-asian="10pt" style:font-name-complex="Arial" style:font-size-complex="10pt"/>
    </style:style>
    <style:style style:name="P519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20" style:family="paragraph" style:parent-style-name="Normal">
      <style:paragraph-properties fo:text-align="justify"/>
    </style:style>
    <style:style style:name="T520_1" style:family="text">
      <style:text-properties fo:font-size="10pt" style:font-size-asian="10pt" style:font-name-complex="Arial" style:font-size-complex="10pt"/>
    </style:style>
    <style:style style:name="T520_2" style:family="text">
      <style:text-properties fo:font-size="10pt" style:font-size-asian="10pt" style:font-name-complex="Arial" style:font-size-complex="10pt"/>
    </style:style>
    <style:style style:name="T520_3" style:family="text">
      <style:text-properties fo:font-size="10pt" style:font-size-asian="10pt" style:font-name-complex="Arial" style:font-size-complex="10pt"/>
    </style:style>
    <style:style style:name="T520_4" style:family="text">
      <style:text-properties fo:font-size="10pt" style:font-size-asian="10pt" style:font-name-complex="Arial" style:font-size-complex="10pt"/>
    </style:style>
    <style:style style:name="T520_5" style:family="text">
      <style:text-properties fo:font-size="10pt" style:font-size-asian="10pt" style:font-name-complex="Arial" style:font-size-complex="10pt"/>
    </style:style>
    <style:style style:name="T520_6" style:family="text">
      <style:text-properties fo:font-size="10pt" style:font-size-asian="10pt" style:font-name-complex="Arial" style:font-size-complex="10pt"/>
    </style:style>
    <style:style style:name="T520_7" style:family="text">
      <style:text-properties fo:font-size="10pt" style:font-size-asian="10pt" style:font-name-complex="Arial" style:font-size-complex="10pt"/>
    </style:style>
    <style:style style:name="T520_8" style:family="text">
      <style:text-properties fo:font-size="10pt" style:font-size-asian="10pt" style:font-name-complex="Arial" style:font-size-complex="10pt"/>
    </style:style>
    <style:style style:name="T520_9" style:family="text">
      <style:text-properties fo:font-size="10pt" style:font-size-asian="10pt" style:font-name-complex="Arial" style:font-size-complex="10pt"/>
    </style:style>
    <style:style style:name="T520_10" style:family="text">
      <style:text-properties fo:font-size="10pt" style:font-size-asian="10pt" style:font-name-complex="Arial" style:font-size-complex="10pt"/>
    </style:style>
    <style:style style:name="T520_11" style:family="text">
      <style:text-properties fo:font-size="10pt" style:font-size-asian="10pt" style:font-name-complex="Arial" style:font-size-complex="10pt"/>
    </style:style>
    <style:style style:name="T520_12" style:family="text">
      <style:text-properties fo:font-size="10pt" style:font-size-asian="10pt" style:font-name-complex="Arial" style:font-size-complex="10pt"/>
    </style:style>
    <style:style style:name="T520_13" style:family="text">
      <style:text-properties fo:font-size="10pt" style:font-size-asian="10pt" style:font-name-complex="Arial" style:font-size-complex="10pt"/>
    </style:style>
    <style:style style:name="T520_14" style:family="text">
      <style:text-properties fo:font-size="10pt" style:font-size-asian="10pt" style:font-name-complex="Arial" style:font-size-complex="10pt"/>
    </style:style>
    <style:style style:name="T520_15" style:family="text">
      <style:text-properties fo:font-size="10pt" style:font-size-asian="10pt" style:font-name-complex="Arial" style:font-size-complex="10pt"/>
    </style:style>
    <style:style style:name="T520_16" style:family="text">
      <style:text-properties fo:font-size="10pt" style:font-size-asian="10pt" style:font-name-complex="Arial" style:font-size-complex="10pt"/>
    </style:style>
    <style:style style:name="T520_17" style:family="text">
      <style:text-properties fo:font-size="10pt" style:font-size-asian="10pt" style:font-name-complex="Arial" style:font-size-complex="10pt"/>
    </style:style>
    <style:style style:name="T520_18" style:family="text">
      <style:text-properties fo:font-size="10pt" style:font-size-asian="10pt" style:font-name-complex="Arial" style:font-size-complex="10pt"/>
    </style:style>
    <style:style style:name="T520_19" style:family="text">
      <style:text-properties fo:font-size="10pt" style:font-size-asian="10pt" style:font-name-complex="Arial" style:font-size-complex="10pt"/>
    </style:style>
    <style:style style:name="T520_20" style:family="text">
      <style:text-properties fo:font-size="10pt" style:font-size-asian="10pt" style:font-name-complex="Arial" style:font-size-complex="10pt"/>
    </style:style>
    <style:style style:name="T520_21" style:family="text">
      <style:text-properties fo:font-size="10pt" style:font-size-asian="10pt" style:font-name-complex="Arial" style:font-size-complex="10pt"/>
    </style:style>
    <style:style style:name="T520_22" style:family="text">
      <style:text-properties fo:font-size="10pt" style:font-size-asian="10pt" style:font-name-complex="Arial" style:font-size-complex="10pt"/>
    </style:style>
    <style:style style:name="T520_23" style:family="text">
      <style:text-properties fo:font-size="10pt" style:font-size-asian="10pt" style:font-name-complex="Arial" style:font-size-complex="10pt"/>
    </style:style>
    <style:style style:name="T520_24" style:family="text">
      <style:text-properties fo:font-size="10pt" style:font-size-asian="10pt" style:font-name-complex="Arial" style:font-size-complex="10pt"/>
    </style:style>
    <style:style style:name="T520_25" style:family="text">
      <style:text-properties fo:font-size="10pt" style:font-size-asian="10pt" style:font-name-complex="Arial" style:font-size-complex="10pt"/>
    </style:style>
    <style:style style:name="T520_26" style:family="text">
      <style:text-properties fo:font-size="10pt" style:font-size-asian="10pt" style:font-name-complex="Arial" style:font-size-complex="10pt"/>
    </style:style>
    <style:style style:name="T520_27" style:family="text">
      <style:text-properties fo:font-size="10pt" style:font-size-asian="10pt" style:font-name-complex="Arial" style:font-size-complex="10pt"/>
    </style:style>
    <style:style style:name="T520_28" style:family="text">
      <style:text-properties fo:font-size="10pt" style:font-size-asian="10pt" style:font-name-complex="Arial" style:font-size-complex="10pt"/>
    </style:style>
    <style:style style:name="P521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22" style:family="paragraph" style:parent-style-name="Normal">
      <style:paragraph-properties fo:text-align="justify"/>
    </style:style>
    <style:style style:name="T522_1" style:family="text">
      <style:text-properties fo:font-size="10pt" style:font-size-asian="10pt" style:font-name-complex="Arial" style:font-size-complex="10pt" fo:font-weight="bold" style:font-weight-asian="bold" style:font-weight-complex="bold"/>
    </style:style>
    <style:style style:name="P523" style:family="paragraph" style:parent-style-name="Normal">
      <style:paragraph-properties fo:text-align="justify"/>
    </style:style>
    <style:style style:name="T523_1" style:family="text">
      <style:text-properties fo:font-size="10pt" style:font-size-asian="10pt" style:font-size-complex="10pt"/>
    </style:style>
    <style:style style:name="T523_2" style:family="text">
      <style:text-properties fo:font-size="10pt" style:font-size-asian="10pt" style:font-size-complex="10pt"/>
    </style:style>
    <style:style style:name="T523_3" style:family="text">
      <style:text-properties fo:font-size="10pt" style:font-size-asian="10pt" style:font-size-complex="10pt"/>
    </style:style>
    <style:style style:name="T523_4" style:family="text">
      <style:text-properties fo:font-size="10pt" style:font-size-asian="10pt" style:font-size-complex="10pt"/>
    </style:style>
    <style:style style:name="T523_5" style:family="text">
      <style:text-properties fo:font-size="10pt" style:font-size-asian="10pt" style:font-size-complex="10pt"/>
    </style:style>
    <style:style style:name="T523_6" style:family="text">
      <style:text-properties fo:font-size="10pt" style:font-size-asian="10pt" style:font-size-complex="10pt"/>
    </style:style>
    <style:style style:name="T523_7" style:family="text">
      <style:text-properties fo:font-size="10pt" style:font-size-asian="10pt" style:font-size-complex="10pt"/>
    </style:style>
    <style:style style:name="T523_8" style:family="text">
      <style:text-properties fo:font-size="10pt" style:font-size-asian="10pt" style:font-size-complex="10pt"/>
    </style:style>
    <style:style style:name="T523_9" style:family="text">
      <style:text-properties fo:font-size="10pt" style:font-size-asian="10pt" style:font-size-complex="10pt"/>
    </style:style>
    <style:style style:name="T523_10" style:family="text">
      <style:text-properties fo:font-size="10pt" style:font-size-asian="10pt" style:font-size-complex="10pt"/>
    </style:style>
    <style:style style:name="T523_11" style:family="text">
      <style:text-properties fo:font-size="10pt" style:font-size-asian="10pt" style:font-size-complex="10pt"/>
    </style:style>
    <style:style style:name="T523_12" style:family="text">
      <style:text-properties fo:font-size="10pt" style:font-size-asian="10pt" style:font-size-complex="10pt"/>
    </style:style>
    <style:style style:name="T523_13" style:family="text">
      <style:text-properties fo:font-size="10pt" style:font-size-asian="10pt" style:font-size-complex="10pt"/>
    </style:style>
    <style:style style:name="T523_14" style:family="text">
      <style:text-properties fo:font-size="10pt" style:font-size-asian="10pt" style:font-size-complex="10pt"/>
    </style:style>
    <style:style style:name="T523_15" style:family="text">
      <style:text-properties fo:font-size="10pt" style:font-size-asian="10pt" style:font-size-complex="10pt"/>
    </style:style>
    <style:style style:name="T523_16" style:family="text">
      <style:text-properties fo:font-size="10pt" style:font-size-asian="10pt" style:font-size-complex="10pt"/>
    </style:style>
    <style:style style:name="T523_17" style:family="text">
      <style:text-properties fo:font-size="10pt" style:font-size-asian="10pt" style:font-size-complex="10pt"/>
    </style:style>
    <style:style style:name="T523_18" style:family="text">
      <style:text-properties fo:font-size="10pt" style:font-size-asian="10pt" style:font-size-complex="10pt"/>
    </style:style>
    <style:style style:name="T523_19" style:family="text">
      <style:text-properties fo:font-size="10pt" style:font-size-asian="10pt" style:font-size-complex="10pt"/>
    </style:style>
    <style:style style:name="T523_20" style:family="text">
      <style:text-properties fo:font-size="10pt" style:font-size-asian="10pt" style:font-size-complex="10pt"/>
    </style:style>
    <style:style style:name="T523_21" style:family="text">
      <style:text-properties fo:font-size="10pt" style:font-size-asian="10pt" style:font-size-complex="10pt"/>
    </style:style>
    <style:style style:name="T523_22" style:family="text">
      <style:text-properties fo:font-size="10pt" style:font-size-asian="10pt" style:font-size-complex="10pt"/>
    </style:style>
    <style:style style:name="T523_23" style:family="text">
      <style:text-properties fo:font-size="10pt" style:font-size-asian="10pt" style:font-size-complex="10pt"/>
    </style:style>
    <style:style style:name="T523_24" style:family="text">
      <style:text-properties fo:font-size="10pt" style:font-size-asian="10pt" style:font-size-complex="10pt"/>
    </style:style>
    <style:style style:name="T523_25" style:family="text">
      <style:text-properties fo:font-size="10pt" style:font-size-asian="10pt" style:font-size-complex="10pt"/>
    </style:style>
    <style:style style:name="P524" style:family="paragraph" style:parent-style-name="Normal">
      <style:paragraph-properties fo:text-align="justify"/>
      <style:text-properties fo:font-size="10pt" style:font-size-asian="10pt" style:font-size-complex="10pt"/>
    </style:style>
    <style:style style:name="P525" style:family="paragraph" style:parent-style-name="Normal"/>
    <style:style style:name="T525_1" style:family="text">
      <style:text-properties fo:font-size="10pt" style:font-size-asian="10pt" style:font-size-complex="10pt"/>
    </style:style>
    <style:style style:name="P526" style:family="paragraph" style:parent-style-name="Normal">
      <style:text-properties fo:font-size="10pt" style:font-size-asian="10pt" style:font-size-complex="10pt"/>
    </style:style>
    <style:style style:name="T526_1" style:family="text">
      <style:text-properties fo:font-size="10pt" style:font-size-asian="10pt" style:font-size-complex="10pt" fo:font-weight="bold" style:font-weight-asian="bold" style:font-weight-complex="bold"/>
    </style:style>
    <style:style style:name="T526_2" style:family="text">
      <style:text-properties fo:font-size="10pt" style:font-size-asian="10pt" style:font-size-complex="10pt"/>
    </style:style>
    <style:style style:name="P527" style:family="paragraph" style:parent-style-name="Normal">
      <style:text-properties fo:font-size="10pt" style:font-size-asian="10pt" style:font-size-complex="10pt"/>
    </style:style>
    <style:style style:name="T527_1" style:family="text">
      <style:text-properties fo:font-size="10pt" style:font-size-asian="10pt" style:font-size-complex="10pt" fo:font-weight="bold" style:font-weight-asian="bold" style:font-weight-complex="bold"/>
    </style:style>
    <style:style style:name="T527_2" style:family="text">
      <style:text-properties fo:font-size="10pt" style:font-size-asian="10pt" style:font-size-complex="10pt"/>
    </style:style>
    <style:style style:name="P528" style:family="paragraph" style:parent-style-name="Normal">
      <style:text-properties fo:font-size="10pt" style:font-size-asian="10pt" style:font-size-complex="10pt"/>
    </style:style>
    <style:style style:name="T528_1" style:family="text">
      <style:text-properties fo:font-size="10pt" style:font-size-asian="10pt" style:font-size-complex="10pt" fo:font-weight="bold" style:font-weight-asian="bold" style:font-weight-complex="bold"/>
    </style:style>
    <style:style style:name="T528_2" style:family="text">
      <style:text-properties fo:font-size="10pt" style:font-size-asian="10pt" style:font-size-complex="10pt"/>
    </style:style>
    <style:style style:name="P529" style:family="paragraph" style:parent-style-name="Normal">
      <style:text-properties fo:font-size="10pt" style:font-size-asian="10pt" style:font-size-complex="10pt"/>
    </style:style>
    <style:style style:name="T529_1" style:family="text">
      <style:text-properties fo:font-size="10pt" style:font-size-asian="10pt" style:font-size-complex="10pt" fo:font-weight="bold" style:font-weight-asian="bold" style:font-weight-complex="bold"/>
    </style:style>
    <style:style style:name="T529_2" style:family="text">
      <style:text-properties fo:font-size="10pt" style:font-size-asian="10pt" style:font-size-complex="10pt"/>
    </style:style>
    <style:style style:name="P530" style:family="paragraph" style:parent-style-name="Normal">
      <style:text-properties fo:font-size="10pt" style:font-size-asian="10pt" style:font-size-complex="10pt"/>
    </style:style>
    <style:style style:name="T530_1" style:family="text">
      <style:text-properties fo:font-size="10pt" style:font-size-asian="10pt" style:font-size-complex="10pt" fo:font-weight="bold" style:font-weight-asian="bold" style:font-weight-complex="bold"/>
    </style:style>
    <style:style style:name="T530_2" style:family="text">
      <style:text-properties fo:font-size="10pt" style:font-size-asian="10pt" style:font-size-complex="10pt"/>
    </style:style>
    <style:style style:name="P531" style:family="paragraph" style:parent-style-name="Normal">
      <style:text-properties fo:font-size="10pt" style:font-size-asian="10pt" style:font-size-complex="10pt"/>
    </style:style>
    <style:style style:name="T531_1" style:family="text">
      <style:text-properties fo:font-size="10pt" style:font-size-asian="10pt" style:font-size-complex="10pt" fo:font-weight="bold" style:font-weight-asian="bold" style:font-weight-complex="bold"/>
    </style:style>
    <style:style style:name="T531_2" style:family="text">
      <style:text-properties fo:font-size="10pt" style:font-size-asian="10pt" style:font-size-complex="10pt"/>
    </style:style>
    <style:style style:name="P532" style:family="paragraph" style:parent-style-name="Normal">
      <style:text-properties fo:font-size="10pt" style:font-size-asian="10pt" style:font-size-complex="10pt"/>
    </style:style>
    <style:style style:name="T532_1" style:family="text">
      <style:text-properties fo:font-size="10pt" style:font-size-asian="10pt" style:font-size-complex="10pt" fo:font-weight="bold" style:font-weight-asian="bold" style:font-weight-complex="bold"/>
    </style:style>
    <style:style style:name="T532_2" style:family="text">
      <style:text-properties fo:font-size="10pt" style:font-size-asian="10pt" style:font-size-complex="10pt"/>
    </style:style>
    <style:style style:name="P533" style:family="paragraph" style:parent-style-name="Normal">
      <style:text-properties fo:font-size="10pt" style:font-size-asian="10pt" style:font-size-complex="10pt"/>
    </style:style>
    <style:style style:name="T533_1" style:family="text">
      <style:text-properties fo:font-size="10pt" style:font-size-asian="10pt" style:font-size-complex="10pt" fo:font-weight="bold" style:font-weight-asian="bold" style:font-weight-complex="bold"/>
    </style:style>
    <style:style style:name="T533_2" style:family="text">
      <style:text-properties fo:font-size="10pt" style:font-size-asian="10pt" style:font-size-complex="10pt"/>
    </style:style>
    <style:style style:name="T533_3" style:family="text">
      <style:text-properties fo:font-size="10pt" style:font-size-asian="10pt" style:font-size-complex="10pt"/>
    </style:style>
    <style:style style:name="T533_4" style:family="text">
      <style:text-properties fo:font-size="10pt" style:font-size-asian="10pt" style:font-size-complex="10pt"/>
    </style:style>
    <style:style style:name="T533_5" style:family="text">
      <style:text-properties fo:font-size="10pt" style:font-size-asian="10pt" style:font-size-complex="10pt"/>
    </style:style>
    <style:style style:name="T533_6" style:family="text">
      <style:text-properties fo:font-size="10pt" style:font-size-asian="10pt" style:font-size-complex="10pt"/>
    </style:style>
    <style:style style:name="P534" style:family="paragraph" style:parent-style-name="Normal">
      <style:text-properties fo:font-size="10pt" style:font-size-asian="10pt" style:font-size-complex="10pt"/>
    </style:style>
    <style:style style:name="P535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35_1" style:family="text">
      <style:text-properties style:font-name-complex="Arial" fo:font-weight="bold" style:font-weight-asian="bold" style:font-weight-complex="bold"/>
    </style:style>
    <style:style style:name="P536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37" style:family="paragraph" style:parent-style-name="paragraph">
      <style:paragraph-properties fo:text-align="justify" fo:margin-top="0cm" fo:margin-bottom="0cm"/>
    </style:style>
    <style:style style:name="T537_1" style:family="text" style:parent-style-name="eop">
      <style:text-properties style:font-name="Arial" fo:font-size="10pt" style:font-size-asian="10pt" style:font-name-complex="Arial" style:font-size-complex="10pt"/>
    </style:style>
    <style:style style:name="T537_2" style:family="text" style:parent-style-name="eop">
      <style:text-properties style:font-name="Arial" fo:font-size="10pt" style:font-size-asian="10pt" style:font-name-complex="Arial" style:font-size-complex="10pt"/>
    </style:style>
    <style:style style:name="T537_3" style:family="text" style:parent-style-name="eop">
      <style:text-properties style:font-name="Arial" fo:font-size="10pt" style:font-size-asian="10pt" style:font-name-complex="Arial" style:font-size-complex="10pt"/>
    </style:style>
    <style:style style:name="T537_4" style:family="text" style:parent-style-name="eop">
      <style:text-properties style:font-name="Arial" fo:font-size="10pt" style:font-size-asian="10pt" style:font-name-complex="Arial" style:font-size-complex="10pt"/>
    </style:style>
    <style:style style:name="T537_5" style:family="text" style:parent-style-name="eop">
      <style:text-properties style:font-name="Arial" fo:font-size="10pt" style:font-size-asian="10pt" style:font-name-complex="Arial" style:font-size-complex="10pt"/>
    </style:style>
    <style:style style:name="T537_6" style:family="text" style:parent-style-name="eop">
      <style:text-properties style:font-name="Arial" fo:font-size="10pt" style:font-size-asian="10pt" style:font-name-complex="Arial" style:font-size-complex="10pt"/>
    </style:style>
    <style:style style:name="T537_7" style:family="text" style:parent-style-name="eop">
      <style:text-properties style:font-name="Arial" fo:font-size="10pt" style:font-size-asian="10pt" style:font-name-complex="Arial" style:font-size-complex="10pt"/>
    </style:style>
    <style:style style:name="T537_8" style:family="text" style:parent-style-name="eop">
      <style:text-properties style:font-name="Arial" fo:font-size="10pt" style:font-size-asian="10pt" style:font-name-complex="Arial" style:font-size-complex="10pt"/>
    </style:style>
    <style:style style:name="T537_9" style:family="text" style:parent-style-name="eop">
      <style:text-properties style:font-name="Arial" fo:font-size="10pt" style:font-size-asian="10pt" style:font-name-complex="Arial" style:font-size-complex="10pt"/>
    </style:style>
    <style:style style:name="T537_10" style:family="text" style:parent-style-name="eop">
      <style:text-properties style:font-name="Arial" fo:font-size="10pt" style:font-size-asian="10pt" style:font-name-complex="Arial" style:font-size-complex="10pt"/>
    </style:style>
    <style:style style:name="T537_11" style:family="text" style:parent-style-name="eop">
      <style:text-properties style:font-name="Arial" fo:font-size="10pt" style:font-size-asian="10pt" style:font-name-complex="Arial" style:font-size-complex="10pt"/>
    </style:style>
    <style:style style:name="T537_12" style:family="text" style:parent-style-name="eop">
      <style:text-properties style:font-name="Arial" fo:font-size="10pt" style:font-size-asian="10pt" style:font-name-complex="Arial" style:font-size-complex="10pt"/>
    </style:style>
    <style:style style:name="T537_13" style:family="text" style:parent-style-name="eop">
      <style:text-properties style:font-name="Arial" fo:font-size="10pt" style:font-size-asian="10pt" style:font-name-complex="Arial" style:font-size-complex="10pt"/>
    </style:style>
    <style:style style:name="T537_14" style:family="text" style:parent-style-name="eop">
      <style:text-properties style:font-name="Arial" fo:font-size="10pt" style:font-size-asian="10pt" style:font-name-complex="Arial" style:font-size-complex="10pt"/>
    </style:style>
    <style:style style:name="T537_15" style:family="text" style:parent-style-name="eop">
      <style:text-properties style:font-name="Arial" fo:font-size="10pt" style:font-size-asian="10pt" style:font-name-complex="Arial" style:font-size-complex="10pt"/>
    </style:style>
    <style:style style:name="T537_16" style:family="text" style:parent-style-name="eop">
      <style:text-properties style:font-name="Arial" fo:font-size="10pt" style:font-size-asian="10pt" style:font-name-complex="Arial" style:font-size-complex="10pt"/>
    </style:style>
    <style:style style:name="T537_17" style:family="text" style:parent-style-name="eop">
      <style:text-properties style:font-name="Arial" fo:font-size="10pt" style:font-size-asian="10pt" style:font-name-complex="Arial" style:font-size-complex="10pt"/>
    </style:style>
    <style:style style:name="T537_18" style:family="text" style:parent-style-name="eop">
      <style:text-properties style:font-name="Arial" fo:font-size="10pt" style:font-size-asian="10pt" style:font-name-complex="Arial" style:font-size-complex="10pt"/>
    </style:style>
    <style:style style:name="T537_19" style:family="text" style:parent-style-name="eop">
      <style:text-properties style:font-name="Arial" fo:font-size="10pt" style:font-size-asian="10pt" style:font-name-complex="Arial" style:font-size-complex="10pt"/>
    </style:style>
    <style:style style:name="T537_20" style:family="text" style:parent-style-name="eop">
      <style:text-properties style:font-name="Arial" fo:font-size="10pt" style:font-size-asian="10pt" style:font-name-complex="Arial" style:font-size-complex="10pt"/>
    </style:style>
    <style:style style:name="T537_21" style:family="text" style:parent-style-name="eop">
      <style:text-properties style:font-name="Arial" fo:font-size="10pt" style:font-size-asian="10pt" style:font-name-complex="Arial" style:font-size-complex="10pt"/>
    </style:style>
    <style:style style:name="T537_22" style:family="text" style:parent-style-name="eop">
      <style:text-properties style:font-name="Arial" fo:font-size="10pt" style:font-size-asian="10pt" style:font-name-complex="Arial" style:font-size-complex="10pt"/>
    </style:style>
    <style:style style:name="T537_23" style:family="text" style:parent-style-name="eop">
      <style:text-properties style:font-name="Arial" fo:font-size="10pt" style:font-size-asian="10pt" style:font-name-complex="Arial" style:font-size-complex="10pt"/>
    </style:style>
    <style:style style:name="T537_24" style:family="text" style:parent-style-name="eop">
      <style:text-properties style:font-name="Arial" fo:font-size="10pt" style:font-size-asian="10pt" style:font-name-complex="Arial" style:font-size-complex="10pt"/>
    </style:style>
    <style:style style:name="T537_25" style:family="text" style:parent-style-name="eop">
      <style:text-properties style:font-name="Arial" fo:font-size="10pt" style:font-size-asian="10pt" style:font-name-complex="Arial" style:font-size-complex="10pt"/>
    </style:style>
    <style:style style:name="T537_26" style:family="text" style:parent-style-name="eop">
      <style:text-properties style:font-name="Arial" fo:font-size="10pt" style:font-size-asian="10pt" style:font-name-complex="Arial" style:font-size-complex="10pt"/>
    </style:style>
    <style:style style:name="T537_27" style:family="text" style:parent-style-name="eop">
      <style:text-properties style:font-name="Arial" fo:font-size="10pt" style:font-size-asian="10pt" style:font-name-complex="Arial" style:font-size-complex="10pt"/>
    </style:style>
    <style:style style:name="T537_28" style:family="text" style:parent-style-name="eop">
      <style:text-properties style:font-name="Arial" fo:font-size="10pt" style:font-size-asian="10pt" style:font-name-complex="Arial" style:font-size-complex="10pt"/>
    </style:style>
    <style:style style:name="T537_29" style:family="text" style:parent-style-name="eop">
      <style:text-properties style:font-name="Arial" fo:font-size="10pt" style:font-size-asian="10pt" style:font-name-complex="Arial" style:font-size-complex="10pt"/>
    </style:style>
    <style:style style:name="P538" style:family="paragraph" style:parent-style-name="Normal">
      <style:text-properties fo:color="#0070c0" fo:font-size="10pt" style:font-size-asian="10pt" style:font-name-complex="Arial" style:font-size-complex="10pt" fo:font-weight="bold" style:font-weight-asian="bold" style:font-weight-complex="bold"/>
    </style:style>
    <style:style style:name="P539" style:family="paragraph" style:parent-style-name="paragraph">
      <style:paragraph-properties fo:text-align="justify" fo:margin-top="0cm"/>
    </style:style>
    <style:style style:name="T539_1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39_2" style:family="text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39_3" style:family="text">
      <style:text-properties style:font-name="Arial" fo:font-size="11pt" style:font-size-asian="11pt" style:font-name-complex="Arial" style:font-size-complex="11pt" fo:font-weight="bold" style:font-weight-asian="bold" style:font-weight-complex="bold"/>
    </style:style>
    <style:style style:name="T539_4" style:family="text">
      <style:text-properties style:font-name="Arial" fo:font-size="10pt" style:font-size-asian="10pt" style:font-name-complex="Arial" style:font-size-complex="10pt"/>
    </style:style>
    <style:style style:name="T539_5" style:family="text">
      <style:text-properties style:font-name="Arial" fo:font-size="10pt" style:font-size-asian="10pt" style:font-name-complex="Arial" style:font-size-complex="10pt"/>
    </style:style>
    <style:style style:name="T539_6" style:family="text">
      <style:text-properties style:font-name="Arial" fo:font-size="10pt" style:font-size-asian="10pt" style:font-name-complex="Arial" style:font-size-complex="10pt"/>
    </style:style>
    <style:style style:name="T539_7" style:family="text">
      <style:text-properties style:font-name="Arial" fo:font-size="10pt" style:font-size-asian="10pt" style:font-name-complex="Arial" style:font-size-complex="10pt"/>
    </style:style>
    <style:style style:name="T539_8" style:family="text">
      <style:text-properties style:font-name="Arial" fo:font-size="10pt" style:font-size-asian="10pt" style:font-name-complex="Arial" style:font-size-complex="10pt"/>
    </style:style>
    <style:style style:name="T539_9" style:family="text">
      <style:text-properties style:font-name="Arial" fo:font-size="10pt" style:font-size-asian="10pt" style:font-name-complex="Arial" style:font-size-complex="10pt"/>
    </style:style>
    <style:style style:name="T539_10" style:family="text">
      <style:text-properties style:font-name="Arial" fo:font-size="10pt" style:font-size-asian="10pt" style:font-name-complex="Arial" style:font-size-complex="10pt"/>
    </style:style>
    <style:style style:name="T539_11" style:family="text">
      <style:text-properties style:font-name="Arial" fo:font-size="10pt" style:font-size-asian="10pt" style:font-name-complex="Arial" style:font-size-complex="10pt"/>
    </style:style>
    <style:style style:name="T539_12" style:family="text">
      <style:text-properties style:font-name="Arial" fo:font-size="10pt" style:font-size-asian="10pt" style:font-name-complex="Arial" style:font-size-complex="10pt"/>
    </style:style>
    <style:style style:name="T539_13" style:family="text">
      <style:text-properties style:font-name="Arial" fo:font-size="10pt" style:font-size-asian="10pt" style:font-name-complex="Arial" style:font-size-complex="10pt"/>
    </style:style>
    <style:style style:name="T539_14" style:family="text">
      <style:text-properties style:font-name="Arial" fo:font-size="10pt" style:font-size-asian="10pt" style:font-name-complex="Arial" style:font-size-complex="10pt"/>
    </style:style>
    <style:style style:name="T539_15" style:family="text">
      <style:text-properties style:font-name="Arial" fo:font-size="10pt" style:font-size-asian="10pt" style:font-name-complex="Arial" style:font-size-complex="10pt"/>
    </style:style>
    <style:style style:name="T539_16" style:family="text">
      <style:text-properties style:font-name="Arial" fo:font-size="10pt" style:font-size-asian="10pt" style:font-name-complex="Arial" style:font-size-complex="10pt"/>
    </style:style>
    <style:style style:name="T539_17" style:family="text">
      <style:text-properties style:font-name="Arial" fo:font-size="10pt" style:font-size-asian="10pt" style:font-name-complex="Arial" style:font-size-complex="10pt"/>
    </style:style>
    <style:style style:name="T539_18" style:family="text">
      <style:text-properties style:font-name="Arial" fo:font-size="10pt" style:font-size-asian="10pt" style:font-name-complex="Arial" style:font-size-complex="10pt"/>
    </style:style>
    <style:style style:name="T539_19" style:family="text">
      <style:text-properties style:font-name="Arial" fo:font-size="10pt" style:font-size-asian="10pt" style:font-name-complex="Arial" style:font-size-complex="10pt"/>
    </style:style>
    <style:style style:name="T539_20" style:family="text">
      <style:text-properties style:font-name="Arial" fo:font-size="10pt" style:font-size-asian="10pt" style:font-name-complex="Arial" style:font-size-complex="10pt"/>
    </style:style>
    <style:style style:name="T539_21" style:family="text">
      <style:text-properties style:font-name="Arial" fo:font-size="10pt" style:font-size-asian="10pt" style:font-name-complex="Arial" style:font-size-complex="10pt"/>
    </style:style>
    <style:style style:name="T539_22" style:family="text">
      <style:text-properties style:font-name="Arial" fo:font-size="10pt" style:font-size-asian="10pt" style:font-name-complex="Arial" style:font-size-complex="10pt"/>
    </style:style>
    <style:style style:name="P540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41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1_1" style:family="text">
      <style:text-properties style:font-name="Arial" fo:font-size="10pt" style:font-size-asian="10pt" style:font-name-complex="Arial" style:font-size-complex="10pt"/>
    </style:style>
    <style:style style:name="T541_2" style:family="text">
      <style:text-properties style:font-name="Arial" fo:font-size="10pt" style:font-size-asian="10pt" style:font-name-complex="Arial" style:font-size-complex="10pt"/>
    </style:style>
    <style:style style:name="T541_3" style:family="text">
      <style:text-properties style:font-name="Arial" fo:font-size="10pt" style:font-size-asian="10pt" style:font-name-complex="Arial" style:font-size-complex="10pt"/>
    </style:style>
    <style:style style:name="P542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2_1" style:family="text">
      <style:text-properties style:font-name="Arial" fo:font-size="10pt" style:font-size-asian="10pt" style:font-name-complex="Arial" style:font-size-complex="10pt"/>
    </style:style>
    <style:style style:name="T542_2" style:family="text">
      <style:text-properties style:font-name="Arial" fo:font-size="10pt" style:font-size-asian="10pt" style:font-name-complex="Arial" style:font-size-complex="10pt"/>
    </style:style>
    <style:style style:name="T542_3" style:family="text">
      <style:text-properties style:font-name="Arial" fo:font-size="10pt" style:font-size-asian="10pt" style:font-name-complex="Arial" style:font-size-complex="10pt"/>
    </style:style>
    <style:style style:name="T542_4" style:family="text">
      <style:text-properties style:font-name="Arial" fo:font-size="10pt" style:font-size-asian="10pt" style:font-name-complex="Arial" style:font-size-complex="10pt"/>
    </style:style>
    <style:style style:name="T542_5" style:family="text">
      <style:text-properties style:font-name="Arial" fo:font-size="10pt" style:font-size-asian="10pt" style:font-name-complex="Arial" style:font-size-complex="10pt"/>
    </style:style>
    <style:style style:name="T542_6" style:family="text">
      <style:text-properties style:font-name="Arial" fo:font-size="10pt" style:font-size-asian="10pt" style:font-name-complex="Arial" style:font-size-complex="10pt"/>
    </style:style>
    <style:style style:name="P543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3_1" style:family="text">
      <style:text-properties style:font-name="Arial" fo:font-size="10pt" style:font-size-asian="10pt" style:font-name-complex="Arial" style:font-size-complex="10pt"/>
    </style:style>
    <style:style style:name="P544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4_1" style:family="text">
      <style:text-properties style:font-name="Arial" fo:font-size="10pt" style:font-size-asian="10pt" style:font-name-complex="Arial" style:font-size-complex="10pt"/>
    </style:style>
    <style:style style:name="P545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5_1" style:family="text">
      <style:text-properties style:font-name="Arial" fo:font-size="10pt" style:font-size-asian="10pt" style:font-name-complex="Arial" style:font-size-complex="10pt"/>
    </style:style>
    <style:style style:name="P546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6_1" style:family="text">
      <style:text-properties style:font-name="Arial" fo:font-size="10pt" style:font-size-asian="10pt" style:font-name-complex="Arial" style:font-size-complex="10pt"/>
    </style:style>
    <style:style style:name="P547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7_1" style:family="text">
      <style:text-properties style:font-name="Arial" fo:font-size="10pt" style:font-size-asian="10pt" style:font-name-complex="Arial" style:font-size-complex="10pt"/>
    </style:style>
    <style:style style:name="T547_2" style:family="text">
      <style:text-properties style:font-name="Arial" fo:font-size="10pt" style:font-size-asian="10pt" style:font-name-complex="Arial" style:font-size-complex="10pt"/>
    </style:style>
    <style:style style:name="T547_3" style:family="text">
      <style:text-properties style:font-name="Arial" fo:font-size="10pt" style:font-size-asian="10pt" style:font-name-complex="Arial" style:font-size-complex="10pt"/>
    </style:style>
    <style:style style:name="P548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48_1" style:family="text" style:parent-style-name="eop">
      <style:text-properties style:font-name="Arial" fo:font-size="10pt" style:font-size-asian="10pt" style:font-name-complex="Arial" style:font-size-complex="10pt"/>
    </style:style>
    <style:style style:name="T548_2" style:family="text" style:parent-style-name="eop">
      <style:text-properties style:font-name="Arial" fo:font-size="10pt" style:font-size-asian="10pt" style:font-name-complex="Arial" style:font-size-complex="10pt"/>
    </style:style>
    <style:style style:name="T548_3" style:family="text" style:parent-style-name="eop">
      <style:text-properties style:font-name="Arial" fo:font-size="10pt" style:font-size-asian="10pt" style:font-name-complex="Arial" style:font-size-complex="10pt"/>
    </style:style>
    <style:style style:name="T548_4" style:family="text" style:parent-style-name="eop">
      <style:text-properties style:font-name="Arial" fo:font-size="10pt" style:font-size-asian="10pt" style:font-name-complex="Arial" style:font-size-complex="10pt"/>
    </style:style>
    <style:style style:name="P549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50" style:family="paragraph" style:parent-style-name="paragraph">
      <style:paragraph-properties fo:text-align="justify" fo:margin-top="0cm"/>
    </style:style>
    <style:style style:name="T550_1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50_2" style:family="text">
      <style:text-properties style:font-name="Arial" fo:font-size="10pt" style:font-size-asian="10pt" style:font-name-complex="Arial" style:font-size-complex="10pt"/>
    </style:style>
    <style:style style:name="T550_3" style:family="text">
      <style:text-properties style:font-name="Arial" fo:font-size="10pt" style:font-size-asian="10pt" style:font-name-complex="Arial" style:font-size-complex="10pt"/>
    </style:style>
    <style:style style:name="T550_4" style:family="text">
      <style:text-properties style:font-name="Arial" fo:font-size="10pt" style:font-size-asian="10pt" style:font-name-complex="Arial" style:font-size-complex="10pt"/>
    </style:style>
    <style:style style:name="T550_5" style:family="text">
      <style:text-properties style:font-name="Arial" fo:font-size="10pt" style:font-size-asian="10pt" style:font-name-complex="Arial" style:font-size-complex="10pt"/>
    </style:style>
    <style:style style:name="T550_6" style:family="text">
      <style:text-properties style:font-name="Arial" fo:font-size="10pt" style:font-size-asian="10pt" style:font-name-complex="Arial" style:font-size-complex="10pt"/>
    </style:style>
    <style:style style:name="T550_7" style:family="text">
      <style:text-properties style:font-name="Arial" fo:font-size="10pt" style:font-size-asian="10pt" style:font-name-complex="Arial" style:font-size-complex="10pt"/>
    </style:style>
    <style:style style:name="T550_8" style:family="text">
      <style:text-properties style:font-name="Arial" fo:font-size="10pt" style:font-size-asian="10pt" style:font-name-complex="Arial" style:font-size-complex="10pt"/>
    </style:style>
    <style:style style:name="T550_9" style:family="text">
      <style:text-properties style:font-name="Arial" fo:font-size="10pt" style:font-size-asian="10pt" style:font-name-complex="Arial" style:font-size-complex="10pt"/>
    </style:style>
    <style:style style:name="T550_10" style:family="text">
      <style:text-properties style:font-name="Arial" fo:font-size="10pt" style:font-size-asian="10pt" style:font-name-complex="Arial" style:font-size-complex="10pt"/>
    </style:style>
    <style:style style:name="T550_11" style:family="text">
      <style:text-properties style:font-name="Arial" fo:font-size="10pt" style:font-size-asian="10pt" style:font-name-complex="Arial" style:font-size-complex="10pt"/>
    </style:style>
    <style:style style:name="T550_12" style:family="text">
      <style:text-properties style:font-name="Arial" fo:font-size="10pt" style:font-size-asian="10pt" style:font-name-complex="Arial" style:font-size-complex="10pt"/>
    </style:style>
    <style:style style:name="T550_13" style:family="text">
      <style:text-properties style:font-name="Arial" fo:font-size="10pt" style:font-size-asian="10pt" style:font-name-complex="Arial" style:font-size-complex="10pt"/>
    </style:style>
    <style:style style:name="T550_14" style:family="text">
      <style:text-properties style:font-name="Arial" fo:font-size="10pt" style:font-size-asian="10pt" style:font-name-complex="Arial" style:font-size-complex="10pt"/>
    </style:style>
    <style:style style:name="T550_15" style:family="text">
      <style:text-properties style:font-name="Arial" fo:font-size="10pt" style:font-size-asian="10pt" style:font-name-complex="Arial" style:font-size-complex="10pt"/>
    </style:style>
    <style:style style:name="T550_16" style:family="text">
      <style:text-properties style:font-name="Arial" fo:font-size="10pt" style:font-size-asian="10pt" style:font-name-complex="Arial" style:font-size-complex="10pt"/>
    </style:style>
    <style:style style:name="T550_17" style:family="text">
      <style:text-properties style:font-name="Arial" fo:font-size="10pt" style:font-size-asian="10pt" style:font-name-complex="Arial" style:font-size-complex="10pt"/>
    </style:style>
    <style:style style:name="T550_18" style:family="text">
      <style:text-properties style:font-name="Arial" fo:font-size="10pt" style:font-size-asian="10pt" style:font-name-complex="Arial" style:font-size-complex="10pt"/>
    </style:style>
    <style:style style:name="T550_19" style:family="text">
      <style:text-properties style:font-name="Arial" fo:font-size="10pt" style:font-size-asian="10pt" style:font-name-complex="Arial" style:font-size-complex="10pt"/>
    </style:style>
    <style:style style:name="T550_20" style:family="text">
      <style:text-properties style:font-name="Arial" fo:font-size="10pt" style:font-size-asian="10pt" style:font-name-complex="Arial" style:font-size-complex="10pt"/>
    </style:style>
    <style:style style:name="T550_21" style:family="text">
      <style:text-properties style:font-name="Arial" fo:font-size="10pt" style:font-size-asian="10pt" style:font-name-complex="Arial" style:font-size-complex="10pt"/>
    </style:style>
    <style:style style:name="T550_22" style:family="text">
      <style:text-properties style:font-name="Arial" fo:font-size="10pt" style:font-size-asian="10pt" style:font-name-complex="Arial" style:font-size-complex="10pt"/>
    </style:style>
    <style:style style:name="T550_23" style:family="text">
      <style:text-properties style:font-name="Arial" fo:font-size="10pt" style:font-size-asian="10pt" style:font-name-complex="Arial" style:font-size-complex="10pt"/>
    </style:style>
    <style:style style:name="T550_24" style:family="text">
      <style:text-properties style:font-name="Arial" fo:font-size="10pt" style:font-size-asian="10pt" style:font-name-complex="Arial" style:font-size-complex="10pt"/>
    </style:style>
    <style:style style:name="T550_25" style:family="text">
      <style:text-properties style:font-name="Arial" fo:font-size="10pt" style:font-size-asian="10pt" style:font-name-complex="Arial" style:font-size-complex="10pt"/>
    </style:style>
    <style:style style:name="T550_26" style:family="text">
      <style:text-properties style:font-name="Arial" fo:font-size="10pt" style:font-size-asian="10pt" style:font-name-complex="Arial" style:font-size-complex="10pt"/>
    </style:style>
    <style:style style:name="T550_27" style:family="text">
      <style:text-properties style:font-name="Arial" fo:font-size="10pt" style:font-size-asian="10pt" style:font-name-complex="Arial" style:font-size-complex="10pt"/>
    </style:style>
    <style:style style:name="T550_28" style:family="text">
      <style:text-properties style:font-name="Arial" fo:font-size="10pt" style:font-size-asian="10pt" style:font-name-complex="Arial" style:font-size-complex="10pt"/>
    </style:style>
    <style:style style:name="T550_29" style:family="text">
      <style:text-properties style:font-name="Arial" fo:font-size="10pt" style:font-size-asian="10pt" style:font-name-complex="Arial" style:font-size-complex="10pt"/>
    </style:style>
    <style:style style:name="T550_30" style:family="text">
      <style:text-properties style:font-name="Arial" fo:font-size="10pt" style:font-size-asian="10pt" style:font-name-complex="Arial" style:font-size-complex="10pt"/>
    </style:style>
    <style:style style:name="T550_31" style:family="text">
      <style:text-properties style:font-name="Arial" fo:font-size="10pt" style:font-size-asian="10pt" style:font-name-complex="Arial" style:font-size-complex="10pt"/>
    </style:style>
    <style:style style:name="T550_32" style:family="text">
      <style:text-properties style:font-name="Arial" fo:font-size="10pt" style:font-size-asian="10pt" style:font-name-complex="Arial" style:font-size-complex="10pt"/>
    </style:style>
    <style:style style:name="T550_33" style:family="text">
      <style:text-properties style:font-name="Arial" fo:font-size="10pt" style:font-size-asian="10pt" style:font-name-complex="Arial" style:font-size-complex="10pt"/>
    </style:style>
    <style:style style:name="T550_34" style:family="text">
      <style:text-properties style:font-name="Arial" fo:font-size="10pt" style:font-size-asian="10pt" style:font-name-complex="Arial" style:font-size-complex="10pt"/>
    </style:style>
    <style:style style:name="P551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52" style:family="paragraph" style:parent-style-name="paragraph">
      <style:paragraph-properties fo:text-align="justify" fo:margin-top="0cm"/>
    </style:style>
    <style:style style:name="T552_1" style:family="text">
      <style:text-properties style:font-name="Arial" fo:font-size="10pt" style:font-size-asian="10pt" style:font-name-complex="Arial" style:font-size-complex="10pt"/>
    </style:style>
    <style:style style:name="T552_2" style:family="text">
      <style:text-properties style:font-name="Arial" fo:font-size="10pt" style:font-size-asian="10pt" style:font-name-complex="Arial" style:font-size-complex="10pt"/>
    </style:style>
    <style:style style:name="T552_3" style:family="text">
      <style:text-properties style:font-name="Arial" fo:font-size="10pt" style:font-size-asian="10pt" style:font-name-complex="Arial" style:font-size-complex="10pt"/>
    </style:style>
    <style:style style:name="T552_4" style:family="text">
      <style:text-properties style:font-name="Arial" fo:font-size="10pt" style:font-size-asian="10pt" style:font-name-complex="Arial" style:font-size-complex="10pt"/>
    </style:style>
    <style:style style:name="T552_5" style:family="text">
      <style:text-properties style:font-name="Arial" fo:font-size="10pt" style:font-size-asian="10pt" style:font-name-complex="Arial" style:font-size-complex="10pt"/>
    </style:style>
    <style:style style:name="T552_6" style:family="text">
      <style:text-properties style:font-name="Arial" fo:font-size="10pt" style:font-size-asian="10pt" style:font-name-complex="Arial" style:font-size-complex="10pt"/>
    </style:style>
    <style:style style:name="T552_7" style:family="text">
      <style:text-properties style:font-name="Arial" fo:font-size="10pt" style:font-size-asian="10pt" style:font-name-complex="Arial" style:font-size-complex="10pt"/>
    </style:style>
    <style:style style:name="T552_8" style:family="text">
      <style:text-properties style:font-name="Arial" fo:font-size="10pt" style:font-size-asian="10pt" style:font-name-complex="Arial" style:font-size-complex="10pt"/>
    </style:style>
    <style:style style:name="T552_9" style:family="text">
      <style:text-properties style:font-name="Arial" fo:font-size="10pt" style:font-size-asian="10pt" style:font-name-complex="Arial" style:font-size-complex="10pt"/>
    </style:style>
    <style:style style:name="T552_10" style:family="text">
      <style:text-properties style:font-name="Arial" fo:font-size="10pt" style:font-size-asian="10pt" style:font-name-complex="Arial" style:font-size-complex="10pt"/>
    </style:style>
    <style:style style:name="T552_11" style:family="text">
      <style:text-properties style:font-name="Arial" fo:font-size="10pt" style:font-size-asian="10pt" style:font-name-complex="Arial" style:font-size-complex="10pt"/>
    </style:style>
    <style:style style:name="T552_12" style:family="text">
      <style:text-properties style:font-name="Arial" fo:font-size="10pt" style:font-size-asian="10pt" style:font-name-complex="Arial" style:font-size-complex="10pt"/>
    </style:style>
    <style:style style:name="T552_13" style:family="text">
      <style:text-properties style:font-name="Arial" fo:font-size="10pt" style:font-size-asian="10pt" style:font-name-complex="Arial" style:font-size-complex="10pt"/>
    </style:style>
    <style:style style:name="T552_14" style:family="text">
      <style:text-properties style:font-name="Arial" fo:font-size="10pt" style:font-size-asian="10pt" style:font-name-complex="Arial" style:font-size-complex="10pt"/>
    </style:style>
    <style:style style:name="T552_15" style:family="text">
      <style:text-properties style:font-name="Arial" fo:font-size="10pt" style:font-size-asian="10pt" style:font-name-complex="Arial" style:font-size-complex="10pt"/>
    </style:style>
    <style:style style:name="T552_16" style:family="text">
      <style:text-properties style:font-name="Arial" fo:font-size="10pt" style:font-size-asian="10pt" style:font-name-complex="Arial" style:font-size-complex="10pt"/>
    </style:style>
    <style:style style:name="T552_17" style:family="text">
      <style:text-properties style:font-name="Arial" fo:font-size="10pt" style:font-size-asian="10pt" style:font-name-complex="Arial" style:font-size-complex="10pt"/>
    </style:style>
    <style:style style:name="T552_18" style:family="text">
      <style:text-properties style:font-name="Arial" fo:font-size="10pt" style:font-size-asian="10pt" style:font-name-complex="Arial" style:font-size-complex="10pt"/>
    </style:style>
    <style:style style:name="T552_19" style:family="text">
      <style:text-properties style:font-name="Arial" fo:font-size="10pt" style:font-size-asian="10pt" style:font-name-complex="Arial" style:font-size-complex="10pt"/>
    </style:style>
    <style:style style:name="T552_20" style:family="text">
      <style:text-properties style:font-name="Arial" fo:font-size="10pt" style:font-size-asian="10pt" style:font-name-complex="Arial" style:font-size-complex="10pt"/>
    </style:style>
    <style:style style:name="T552_21" style:family="text">
      <style:text-properties style:font-name="Arial" fo:font-size="10pt" style:font-size-asian="10pt" style:font-name-complex="Arial" style:font-size-complex="10pt"/>
    </style:style>
    <style:style style:name="T552_22" style:family="text">
      <style:text-properties style:font-name="Arial" fo:font-size="10pt" style:font-size-asian="10pt" style:font-name-complex="Arial" style:font-size-complex="10pt"/>
    </style:style>
    <style:style style:name="T552_23" style:family="text">
      <style:text-properties style:font-name="Arial" fo:font-size="10pt" style:font-size-asian="10pt" style:font-name-complex="Arial" style:font-size-complex="10pt"/>
    </style:style>
    <style:style style:name="T552_24" style:family="text">
      <style:text-properties style:font-name="Arial" fo:font-size="10pt" style:font-size-asian="10pt" style:font-name-complex="Arial" style:font-size-complex="10pt"/>
    </style:style>
    <style:style style:name="P553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54" style:family="paragraph" style:parent-style-name="paragraph">
      <style:paragraph-properties fo:text-align="justify" fo:margin-top="0cm"/>
    </style:style>
    <style:style style:name="T554_1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54_2" style:family="text" style:parent-style-name="eop">
      <style:text-properties style:font-name="Arial" fo:font-size="10pt" style:font-size-asian="10pt" style:font-name-complex="Arial" style:font-size-complex="10pt"/>
    </style:style>
    <style:style style:name="T554_3" style:family="text" style:parent-style-name="eop">
      <style:text-properties style:font-name="Arial" fo:font-size="10pt" style:font-size-asian="10pt" style:font-name-complex="Arial" style:font-size-complex="10pt"/>
    </style:style>
    <style:style style:name="T554_4" style:family="text" style:parent-style-name="eop">
      <style:text-properties style:font-name="Arial" fo:font-size="10pt" style:font-size-asian="10pt" style:font-name-complex="Arial" style:font-size-complex="10pt"/>
    </style:style>
    <style:style style:name="T554_5" style:family="text" style:parent-style-name="eop">
      <style:text-properties style:font-name="Arial" fo:font-size="10pt" style:font-size-asian="10pt" style:font-name-complex="Arial" style:font-size-complex="10pt"/>
    </style:style>
    <style:style style:name="T554_6" style:family="text" style:parent-style-name="eop">
      <style:text-properties style:font-name="Arial" fo:font-size="10pt" style:font-size-asian="10pt" style:font-name-complex="Arial" style:font-size-complex="10pt"/>
    </style:style>
    <style:style style:name="T554_7" style:family="text" style:parent-style-name="eop">
      <style:text-properties style:font-name="Arial" fo:font-size="10pt" style:font-size-asian="10pt" style:font-name-complex="Arial" style:font-size-complex="10pt"/>
    </style:style>
    <style:style style:name="T554_8" style:family="text" style:parent-style-name="eop">
      <style:text-properties style:font-name="Arial" fo:font-size="10pt" style:font-size-asian="10pt" style:font-name-complex="Arial" style:font-size-complex="10pt"/>
    </style:style>
    <style:style style:name="T554_9" style:family="text" style:parent-style-name="eop">
      <style:text-properties style:font-name="Arial" fo:font-size="10pt" style:font-size-asian="10pt" style:font-name-complex="Arial" style:font-size-complex="10pt"/>
    </style:style>
    <style:style style:name="T554_10" style:family="text" style:parent-style-name="eop">
      <style:text-properties style:font-name="Arial" fo:font-size="10pt" style:font-size-asian="10pt" style:font-name-complex="Arial" style:font-size-complex="10pt"/>
    </style:style>
    <style:style style:name="T554_11" style:family="text" style:parent-style-name="eop">
      <style:text-properties style:font-name="Arial" fo:font-size="10pt" style:font-size-asian="10pt" style:font-name-complex="Arial" style:font-size-complex="10pt"/>
    </style:style>
    <style:style style:name="T554_12" style:family="text" style:parent-style-name="eop">
      <style:text-properties style:font-name="Arial" fo:font-size="10pt" style:font-size-asian="10pt" style:font-name-complex="Arial" style:font-size-complex="10pt"/>
    </style:style>
    <style:style style:name="T554_13" style:family="text" style:parent-style-name="eop">
      <style:text-properties style:font-name="Arial" fo:font-size="10pt" style:font-size-asian="10pt" style:font-name-complex="Arial" style:font-size-complex="10pt"/>
    </style:style>
    <style:style style:name="T554_14" style:family="text" style:parent-style-name="eop">
      <style:text-properties style:font-name="Arial" fo:font-size="10pt" style:font-size-asian="10pt" style:font-name-complex="Arial" style:font-size-complex="10pt"/>
    </style:style>
    <style:style style:name="T554_15" style:family="text" style:parent-style-name="eop">
      <style:text-properties style:font-name="Arial" fo:font-size="10pt" style:font-size-asian="10pt" style:font-name-complex="Arial" style:font-size-complex="10pt"/>
    </style:style>
    <style:style style:name="T554_16" style:family="text" style:parent-style-name="eop">
      <style:text-properties style:font-name="Arial" fo:font-size="10pt" style:font-size-asian="10pt" style:font-name-complex="Arial" style:font-size-complex="10pt"/>
    </style:style>
    <style:style style:name="T554_17" style:family="text" style:parent-style-name="eop">
      <style:text-properties style:font-name="Arial" fo:font-size="10pt" style:font-size-asian="10pt" style:font-name-complex="Arial" style:font-size-complex="10pt"/>
    </style:style>
    <style:style style:name="T554_18" style:family="text" style:parent-style-name="eop">
      <style:text-properties style:font-name="Arial" fo:font-size="10pt" style:font-size-asian="10pt" style:font-name-complex="Arial" style:font-size-complex="10pt"/>
    </style:style>
    <style:style style:name="T554_19" style:family="text" style:parent-style-name="eop">
      <style:text-properties style:font-name="Arial" fo:font-size="10pt" style:font-size-asian="10pt" style:font-name-complex="Arial" style:font-size-complex="10pt"/>
    </style:style>
    <style:style style:name="T554_20" style:family="text" style:parent-style-name="eop">
      <style:text-properties style:font-name="Arial" fo:font-size="10pt" style:font-size-asian="10pt" style:font-name-complex="Arial" style:font-size-complex="10pt"/>
    </style:style>
    <style:style style:name="T554_21" style:family="text" style:parent-style-name="eop">
      <style:text-properties style:font-name="Arial" fo:font-size="10pt" style:font-size-asian="10pt" style:font-name-complex="Arial" style:font-size-complex="10pt"/>
    </style:style>
    <style:style style:name="T554_22" style:family="text" style:parent-style-name="eop">
      <style:text-properties style:font-name="Arial" fo:font-size="10pt" style:font-size-asian="10pt" style:font-name-complex="Arial" style:font-size-complex="10pt"/>
    </style:style>
    <style:style style:name="T554_23" style:family="text" style:parent-style-name="eop">
      <style:text-properties style:font-name="Arial" fo:font-size="10pt" style:font-size-asian="10pt" style:font-name-complex="Arial" style:font-size-complex="10pt"/>
    </style:style>
    <style:style style:name="T554_24" style:family="text" style:parent-style-name="eop">
      <style:text-properties style:font-name="Arial" fo:font-size="10pt" style:font-size-asian="10pt" style:font-name-complex="Arial" style:font-size-complex="10pt"/>
    </style:style>
    <style:style style:name="T554_25" style:family="text" style:parent-style-name="eop">
      <style:text-properties style:font-name="Arial" fo:font-size="10pt" style:font-size-asian="10pt" style:font-name-complex="Arial" style:font-size-complex="10pt"/>
    </style:style>
    <style:style style:name="T554_26" style:family="text" style:parent-style-name="eop">
      <style:text-properties style:font-name="Arial" fo:font-size="10pt" style:font-size-asian="10pt" style:font-name-complex="Arial" style:font-size-complex="10pt"/>
    </style:style>
    <style:style style:name="T554_27" style:family="text" style:parent-style-name="eop">
      <style:text-properties style:font-name="Arial" fo:font-size="10pt" style:font-size-asian="10pt" style:font-name-complex="Arial" style:font-size-complex="10pt"/>
    </style:style>
    <style:style style:name="T554_28" style:family="text" style:parent-style-name="eop">
      <style:text-properties style:font-name="Arial" fo:font-size="10pt" style:font-size-asian="10pt" style:font-name-complex="Arial" style:font-size-complex="10pt"/>
    </style:style>
    <style:style style:name="T554_29" style:family="text" style:parent-style-name="eop">
      <style:text-properties style:font-name="Arial" fo:font-size="10pt" style:font-size-asian="10pt" style:font-name-complex="Arial" style:font-size-complex="10pt"/>
    </style:style>
    <style:style style:name="T554_30" style:family="text" style:parent-style-name="eop">
      <style:text-properties style:font-name="Arial" fo:font-size="10pt" style:font-size-asian="10pt" style:font-name-complex="Arial" style:font-size-complex="10pt"/>
    </style:style>
    <style:style style:name="T554_31" style:family="text" style:parent-style-name="eop">
      <style:text-properties style:font-name="Arial" fo:font-size="10pt" style:font-size-asian="10pt" style:font-name-complex="Arial" style:font-size-complex="10pt"/>
    </style:style>
    <style:style style:name="T554_32" style:family="text" style:parent-style-name="eop">
      <style:text-properties style:font-name="Arial" fo:font-size="10pt" style:font-size-asian="10pt" style:font-name-complex="Arial" style:font-size-complex="10pt"/>
    </style:style>
    <style:style style:name="T554_33" style:family="text" style:parent-style-name="eop">
      <style:text-properties style:font-name="Arial" fo:font-size="10pt" style:font-size-asian="10pt" style:font-name-complex="Arial" style:font-size-complex="10pt"/>
    </style:style>
    <style:style style:name="P555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56" style:family="paragraph" style:parent-style-name="paragraph">
      <style:paragraph-properties fo:text-align="justify" fo:margin-top="0cm"/>
    </style:style>
    <style:style style:name="T556_1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56_2" style:family="text" style:parent-style-name="eop">
      <style:text-properties style:font-name="Arial" fo:font-size="10pt" style:font-size-asian="10pt" style:font-name-complex="Arial" style:font-size-complex="10pt"/>
    </style:style>
    <style:style style:name="T556_3" style:family="text" style:parent-style-name="eop">
      <style:text-properties style:font-name="Arial" fo:font-size="10pt" style:font-size-asian="10pt" style:font-name-complex="Arial" style:font-size-complex="10pt"/>
    </style:style>
    <style:style style:name="T556_4" style:family="text" style:parent-style-name="eop">
      <style:text-properties style:font-name="Arial" fo:font-size="10pt" style:font-size-asian="10pt" style:font-name-complex="Arial" style:font-size-complex="10pt"/>
    </style:style>
    <style:style style:name="T556_5" style:family="text" style:parent-style-name="eop">
      <style:text-properties style:font-name="Arial" fo:font-size="10pt" style:font-size-asian="10pt" style:font-name-complex="Arial" style:font-size-complex="10pt"/>
    </style:style>
    <style:style style:name="T556_6" style:family="text" style:parent-style-name="eop">
      <style:text-properties style:font-name="Arial" fo:font-size="10pt" style:font-size-asian="10pt" style:font-name-complex="Arial" style:font-size-complex="10pt"/>
    </style:style>
    <style:style style:name="T556_7" style:family="text" style:parent-style-name="eop">
      <style:text-properties style:font-name="Arial" fo:font-size="10pt" style:font-size-asian="10pt" style:font-name-complex="Arial" style:font-size-complex="10pt"/>
    </style:style>
    <style:style style:name="T556_8" style:family="text" style:parent-style-name="eop">
      <style:text-properties style:font-name="Arial" fo:font-size="10pt" style:font-size-asian="10pt" style:font-name-complex="Arial" style:font-size-complex="10pt"/>
    </style:style>
    <style:style style:name="P557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57_1" style:family="text" style:parent-style-name="eop">
      <style:text-properties style:font-name="Arial" fo:font-size="10pt" style:font-size-asian="10pt" style:font-name-complex="Arial" style:font-size-complex="10pt"/>
    </style:style>
    <style:style style:name="T557_2" style:family="text" style:parent-style-name="eop">
      <style:text-properties style:font-name="Arial" fo:font-size="10pt" style:font-size-asian="10pt" style:font-name-complex="Arial" style:font-size-complex="10pt"/>
    </style:style>
    <style:style style:name="T557_3" style:family="text" style:parent-style-name="eop">
      <style:text-properties style:font-name="Arial" fo:font-size="10pt" style:font-size-asian="10pt" style:font-name-complex="Arial" style:font-size-complex="10pt"/>
    </style:style>
    <style:style style:name="T557_4" style:family="text" style:parent-style-name="eop">
      <style:text-properties style:font-name="Arial" fo:font-size="10pt" style:font-size-asian="10pt" style:font-name-complex="Arial" style:font-size-complex="10pt"/>
    </style:style>
    <style:style style:name="T557_5" style:family="text" style:parent-style-name="eop">
      <style:text-properties style:font-name="Arial" fo:font-size="10pt" style:font-size-asian="10pt" style:font-name-complex="Arial" style:font-size-complex="10pt"/>
    </style:style>
    <style:style style:name="T557_6" style:family="text" style:parent-style-name="eop">
      <style:text-properties style:font-name="Arial" fo:font-size="10pt" style:font-size-asian="10pt" style:font-name-complex="Arial" style:font-size-complex="10pt"/>
    </style:style>
    <style:style style:name="T557_7" style:family="text" style:parent-style-name="eop">
      <style:text-properties style:font-name="Arial" fo:font-size="10pt" style:font-size-asian="10pt" style:font-name-complex="Arial" style:font-size-complex="10pt"/>
    </style:style>
    <style:style style:name="P558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T558_1" style:family="text" style:parent-style-name="eop">
      <style:text-properties style:font-name="Arial" fo:font-size="10pt" style:font-size-asian="10pt" style:font-name-complex="Arial" style:font-size-complex="10pt"/>
    </style:style>
    <style:style style:name="T558_2" style:family="text" style:parent-style-name="eop">
      <style:text-properties style:font-name="Arial" fo:font-size="10pt" style:font-size-asian="10pt" style:font-name-complex="Arial" style:font-size-complex="10pt"/>
    </style:style>
    <style:style style:name="T558_3" style:family="text" style:parent-style-name="eop">
      <style:text-properties style:font-name="Arial" fo:font-size="10pt" style:font-size-asian="10pt" style:font-name-complex="Arial" style:font-size-complex="10pt"/>
    </style:style>
    <style:style style:name="T558_4" style:family="text" style:parent-style-name="eop">
      <style:text-properties style:font-name="Arial" fo:font-size="10pt" style:font-size-asian="10pt" style:font-name-complex="Arial" style:font-size-complex="10pt"/>
    </style:style>
    <style:style style:name="P559" style:family="paragraph" style:parent-style-name="paragraph">
      <style:paragraph-properties fo:text-align="justify" fo:margin-top="0cm"/>
    </style:style>
    <style:style style:name="T559_1" style:family="text" style:parent-style-name="eop">
      <style:text-properties style:font-name="Arial" fo:font-size="10pt" style:font-size-asian="10pt" style:font-name-complex="Arial" style:font-size-complex="10pt"/>
    </style:style>
    <style:style style:name="T559_2" style:family="text" style:parent-style-name="eop">
      <style:text-properties style:font-name="Arial" fo:font-size="10pt" style:font-size-asian="10pt" style:font-name-complex="Arial" style:font-size-complex="10pt"/>
    </style:style>
    <style:style style:name="T559_3" style:family="text" style:parent-style-name="eop">
      <style:text-properties style:font-name="Arial" fo:font-size="10pt" style:font-size-asian="10pt" style:font-name-complex="Arial" style:font-size-complex="10pt"/>
    </style:style>
    <style:style style:name="T559_4" style:family="text" style:parent-style-name="eop">
      <style:text-properties style:font-name="Arial" fo:font-size="10pt" style:font-size-asian="10pt" style:font-name-complex="Arial" style:font-size-complex="10pt"/>
    </style:style>
    <style:style style:name="T559_5" style:family="text" style:parent-style-name="eop">
      <style:text-properties style:font-name="Arial" fo:font-size="10pt" style:font-size-asian="10pt" style:font-name-complex="Arial" style:font-size-complex="10pt"/>
    </style:style>
    <style:style style:name="T559_6" style:family="text" style:parent-style-name="eop">
      <style:text-properties style:font-name="Arial" fo:font-size="10pt" style:font-size-asian="10pt" style:font-name-complex="Arial" style:font-size-complex="10pt"/>
    </style:style>
    <style:style style:name="T559_7" style:family="text" style:parent-style-name="eop">
      <style:text-properties style:font-name="Arial" fo:font-size="10pt" style:font-size-asian="10pt" style:font-name-complex="Arial" style:font-size-complex="10pt"/>
    </style:style>
    <style:style style:name="T559_8" style:family="text" style:parent-style-name="eop">
      <style:text-properties style:font-name="Arial" fo:font-size="10pt" style:font-size-asian="10pt" style:font-name-complex="Arial" style:font-size-complex="10pt"/>
    </style:style>
    <style:style style:name="T559_9" style:family="text" style:parent-style-name="eop">
      <style:text-properties style:font-name="Arial" fo:font-size="10pt" style:font-size-asian="10pt" style:font-name-complex="Arial" style:font-size-complex="10pt"/>
    </style:style>
    <style:style style:name="T559_10" style:family="text" style:parent-style-name="eop">
      <style:text-properties style:font-name="Arial" fo:font-size="10pt" style:font-size-asian="10pt" style:font-name-complex="Arial" style:font-size-complex="10pt"/>
    </style:style>
    <style:style style:name="T559_11" style:family="text" style:parent-style-name="eop">
      <style:text-properties style:font-name="Arial" fo:font-size="10pt" style:font-size-asian="10pt" style:font-name-complex="Arial" style:font-size-complex="10pt"/>
    </style:style>
    <style:style style:name="T559_12" style:family="text" style:parent-style-name="eop">
      <style:text-properties style:font-name="Arial" fo:font-size="10pt" style:font-size-asian="10pt" style:font-name-complex="Arial" style:font-size-complex="10pt"/>
    </style:style>
    <style:style style:name="T559_13" style:family="text" style:parent-style-name="eop">
      <style:text-properties style:font-name="Arial" fo:font-size="10pt" style:font-size-asian="10pt" style:font-name-complex="Arial" style:font-size-complex="10pt"/>
    </style:style>
    <style:style style:name="T559_14" style:family="text" style:parent-style-name="eop">
      <style:text-properties style:font-name="Arial" fo:font-size="10pt" style:font-size-asian="10pt" style:font-name-complex="Arial" style:font-size-complex="10pt"/>
    </style:style>
    <style:style style:name="T559_15" style:family="text" style:parent-style-name="eop">
      <style:text-properties style:font-name="Arial" fo:font-size="10pt" style:font-size-asian="10pt" style:font-name-complex="Arial" style:font-size-complex="10pt"/>
    </style:style>
    <style:style style:name="T559_16" style:family="text" style:parent-style-name="eop">
      <style:text-properties style:font-name="Arial" fo:font-size="10pt" style:font-size-asian="10pt" style:font-name-complex="Arial" style:font-size-complex="10pt"/>
    </style:style>
    <style:style style:name="P560" style:family="paragraph" style:parent-style-name="paragraph">
      <style:paragraph-properties fo:text-align="justify" fo:margin-top="0cm"/>
      <style:text-properties style:font-name="Arial" fo:font-size="10pt" style:font-size-asian="10pt" style:font-name-complex="Arial" style:font-size-complex="10pt"/>
    </style:style>
    <style:style style:name="P561" style:family="paragraph" style:parent-style-name="paragraph">
      <style:paragraph-properties fo:text-align="justify" fo:margin-top="0cm" fo:margin-bottom="0cm"/>
    </style:style>
    <style:style style:name="T561_1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61_2" style:family="text" style:parent-style-name="eop">
      <style:text-properties style:font-name="Arial" fo:font-size="10pt" style:font-size-asian="10pt" style:font-name-complex="Arial" style:font-size-complex="10pt"/>
    </style:style>
    <style:style style:name="T561_3" style:family="text" style:parent-style-name="eop">
      <style:text-properties style:font-name="Arial" fo:font-size="10pt" style:font-size-asian="10pt" style:font-name-complex="Arial" style:font-size-complex="10pt"/>
    </style:style>
    <style:style style:name="T561_4" style:family="text" style:parent-style-name="eop">
      <style:text-properties style:font-name="Arial" fo:font-size="10pt" style:font-size-asian="10pt" style:font-name-complex="Arial" style:font-size-complex="10pt"/>
    </style:style>
    <style:style style:name="T561_5" style:family="text" style:parent-style-name="eop">
      <style:text-properties style:font-name="Arial" fo:font-size="10pt" style:font-size-asian="10pt" style:font-name-complex="Arial" style:font-size-complex="10pt"/>
    </style:style>
    <style:style style:name="T561_6" style:family="text" style:parent-style-name="eop">
      <style:text-properties style:font-name="Arial" fo:font-size="10pt" style:font-size-asian="10pt" style:font-name-complex="Arial" style:font-size-complex="10pt"/>
    </style:style>
    <style:style style:name="T561_7" style:family="text" style:parent-style-name="eop">
      <style:text-properties style:font-name="Arial" fo:font-size="10pt" style:font-size-asian="10pt" style:font-name-complex="Arial" style:font-size-complex="10pt"/>
    </style:style>
    <style:style style:name="T561_8" style:family="text" style:parent-style-name="eop">
      <style:text-properties style:font-name="Arial" fo:font-size="10pt" style:font-size-asian="10pt" style:font-name-complex="Arial" style:font-size-complex="10pt"/>
    </style:style>
    <style:style style:name="T561_9" style:family="text" style:parent-style-name="eop">
      <style:text-properties style:font-name="Arial" fo:font-size="10pt" style:font-size-asian="10pt" style:font-name-complex="Arial" style:font-size-complex="10pt"/>
    </style:style>
    <style:style style:name="T561_10" style:family="text" style:parent-style-name="eop">
      <style:text-properties style:font-name="Arial" fo:font-size="10pt" style:font-size-asian="10pt" style:font-name-complex="Arial" style:font-size-complex="10pt"/>
    </style:style>
    <style:style style:name="T561_11" style:family="text" style:parent-style-name="eop">
      <style:text-properties style:font-name="Arial" fo:font-size="10pt" style:font-size-asian="10pt" style:font-name-complex="Arial" style:font-size-complex="10pt"/>
    </style:style>
    <style:style style:name="T561_12" style:family="text" style:parent-style-name="eop">
      <style:text-properties style:font-name="Arial" fo:font-size="10pt" style:font-size-asian="10pt" style:font-name-complex="Arial" style:font-size-complex="10pt"/>
    </style:style>
    <style:style style:name="T561_13" style:family="text" style:parent-style-name="eop">
      <style:text-properties style:font-name="Arial" fo:font-size="10pt" style:font-size-asian="10pt" style:font-name-complex="Arial" style:font-size-complex="10pt"/>
    </style:style>
    <style:style style:name="T561_14" style:family="text" style:parent-style-name="eop">
      <style:text-properties style:font-name="Arial" fo:font-size="10pt" style:font-size-asian="10pt" style:font-name-complex="Arial" style:font-size-complex="10pt"/>
    </style:style>
    <style:style style:name="T561_15" style:family="text" style:parent-style-name="eop">
      <style:text-properties style:font-name="Arial" fo:font-size="10pt" style:font-size-asian="10pt" style:font-name-complex="Arial" style:font-size-complex="10pt"/>
    </style:style>
    <style:style style:name="T561_16" style:family="text" style:parent-style-name="eop">
      <style:text-properties style:font-name="Arial" fo:font-size="10pt" style:font-size-asian="10pt" style:font-name-complex="Arial" style:font-size-complex="10pt"/>
    </style:style>
    <style:style style:name="T561_17" style:family="text">
      <style:text-properties style:font-name="Arial" fo:font-size="10pt" style:font-size-asian="10pt" style:font-name-complex="Arial" style:font-size-complex="10pt"/>
    </style:style>
    <style:style style:name="T561_18" style:family="text">
      <style:text-properties style:font-name="Arial" fo:font-size="10pt" style:font-size-asian="10pt" style:font-name-complex="Arial" style:font-size-complex="10pt"/>
    </style:style>
    <style:style style:name="T561_19" style:family="text">
      <style:text-properties style:font-name="Arial" fo:font-size="10pt" style:font-size-asian="10pt" style:font-name-complex="Arial" style:font-size-complex="10pt"/>
    </style:style>
    <style:style style:name="T561_20" style:family="text" style:parent-style-name="eop">
      <style:text-properties style:font-name="Arial" fo:font-size="10pt" style:font-size-asian="10pt" style:font-name-complex="Arial" style:font-size-complex="10pt"/>
    </style:style>
    <style:style style:name="T561_21" style:family="text" style:parent-style-name="eop">
      <style:text-properties style:font-name="Arial" fo:font-size="10pt" style:font-size-asian="10pt" style:font-name-complex="Arial" style:font-size-complex="10pt"/>
    </style:style>
    <style:style style:name="T561_22" style:family="text" style:parent-style-name="eop">
      <style:text-properties style:font-name="Arial" fo:font-size="10pt" style:font-size-asian="10pt" style:font-name-complex="Arial" style:font-size-complex="10pt"/>
    </style:style>
    <style:style style:name="T561_23" style:family="text" style:parent-style-name="eop">
      <style:text-properties style:font-name="Arial" fo:font-size="10pt" style:font-size-asian="10pt" style:font-name-complex="Arial" style:font-size-complex="10pt"/>
    </style:style>
    <style:style style:name="T561_24" style:family="text" style:parent-style-name="eop">
      <style:text-properties style:font-name="Arial" fo:font-size="10pt" style:font-size-asian="10pt" style:font-name-complex="Arial" style:font-size-complex="10pt"/>
    </style:style>
    <style:style style:name="T561_25" style:family="text" style:parent-style-name="eop">
      <style:text-properties style:font-name="Arial" fo:font-size="10pt" style:font-size-asian="10pt" style:font-name-complex="Arial" style:font-size-complex="10pt"/>
    </style:style>
    <style:style style:name="T561_26" style:family="text" style:parent-style-name="eop">
      <style:text-properties style:font-name="Arial" fo:font-size="10pt" style:font-size-asian="10pt" style:font-name-complex="Arial" style:font-size-complex="10pt"/>
    </style:style>
    <style:style style:name="T561_27" style:family="text" style:parent-style-name="eop">
      <style:text-properties style:font-name="Arial" fo:font-size="10pt" style:font-size-asian="10pt" style:font-name-complex="Arial" style:font-size-complex="10pt"/>
    </style:style>
    <style:style style:name="T561_28" style:family="text" style:parent-style-name="eop">
      <style:text-properties style:font-name="Arial" fo:font-size="10pt" style:font-size-asian="10pt" style:font-name-complex="Arial" style:font-size-complex="10pt"/>
    </style:style>
    <style:style style:name="T561_29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61_30" style:family="text" style:parent-style-name="eop">
      <style:text-properties style:font-name="Arial" fo:font-size="10pt" style:font-size-asian="10pt" style:font-name-complex="Arial" style:font-size-complex="10pt" fo:font-weight="bold" style:font-weight-asian="bold" style:font-weight-complex="bold"/>
    </style:style>
    <style:style style:name="T561_31" style:family="text" style:parent-style-name="eop">
      <style:text-properties style:font-name="Arial" fo:font-size="10pt" style:font-size-asian="10pt" style:font-name-complex="Arial" style:font-size-complex="10pt"/>
    </style:style>
    <style:style style:name="T561_32" style:family="text" style:parent-style-name="eop">
      <style:text-properties style:font-name="Arial" fo:font-size="10pt" style:font-size-asian="10pt" style:font-name-complex="Arial" style:font-size-complex="10pt"/>
    </style:style>
    <style:style style:name="T561_33" style:family="text" style:parent-style-name="eop">
      <style:text-properties style:font-name="Arial" fo:font-size="10pt" style:font-size-asian="10pt" style:font-name-complex="Arial" style:font-size-complex="10pt"/>
    </style:style>
    <style:style style:name="T561_34" style:family="text" style:parent-style-name="eop">
      <style:text-properties style:font-name="Arial" fo:font-size="10pt" style:font-size-asian="10pt" style:font-name-complex="Arial" style:font-size-complex="10pt"/>
    </style:style>
    <style:style style:name="T561_35" style:family="text" style:parent-style-name="eop">
      <style:text-properties style:font-name="Arial" fo:font-size="10pt" style:font-size-asian="10pt" style:font-name-complex="Arial" style:font-size-complex="10pt"/>
    </style:style>
    <style:style style:name="T561_36" style:family="text" style:parent-style-name="eop">
      <style:text-properties style:font-name="Arial" fo:font-size="10pt" style:font-size-asian="10pt" style:font-name-complex="Arial" style:font-size-complex="10pt"/>
    </style:style>
    <style:style style:name="T561_37" style:family="text" style:parent-style-name="eop">
      <style:text-properties style:font-name="Arial" fo:font-size="10pt" style:font-size-asian="10pt" style:font-name-complex="Arial" style:font-size-complex="10pt"/>
    </style:style>
    <style:style style:name="T561_38" style:family="text" style:parent-style-name="eop">
      <style:text-properties style:font-name="Arial" fo:font-size="10pt" style:font-size-asian="10pt" style:font-name-complex="Arial" style:font-size-complex="10pt"/>
    </style:style>
    <style:style style:name="T561_39" style:family="text" style:parent-style-name="eop">
      <style:text-properties style:font-name="Arial" fo:font-size="10pt" style:font-size-asian="10pt" style:font-name-complex="Arial" style:font-size-complex="10pt"/>
    </style:style>
    <style:style style:name="T561_40" style:family="text" style:parent-style-name="eop">
      <style:text-properties style:font-name="Arial" fo:font-size="10pt" style:font-size-asian="10pt" style:font-name-complex="Arial" style:font-size-complex="10pt"/>
    </style:style>
    <style:style style:name="T561_41" style:family="text" style:parent-style-name="eop">
      <style:text-properties style:font-name="Arial" fo:font-size="10pt" style:font-size-asian="10pt" style:font-name-complex="Arial" style:font-size-complex="10pt"/>
    </style:style>
    <style:style style:name="T561_42" style:family="text" style:parent-style-name="eop">
      <style:text-properties style:font-name="Arial" fo:font-size="10pt" style:font-size-asian="10pt" style:font-name-complex="Arial" style:font-size-complex="10pt"/>
    </style:style>
    <style:style style:name="T561_43" style:family="text" style:parent-style-name="eop">
      <style:text-properties style:font-name="Arial" fo:font-size="10pt" style:font-size-asian="10pt" style:font-name-complex="Arial" style:font-size-complex="10pt"/>
    </style:style>
    <style:style style:name="P562" style:family="paragraph" style:parent-style-name="Normal">
      <style:text-properties fo:font-size="10pt" style:font-size-asian="10pt" style:font-size-complex="10pt"/>
    </style:style>
    <style:style style:name="P563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63_1" style:family="text">
      <style:text-properties style:font-name-complex="Arial" fo:font-weight="bold" style:font-weight-asian="bold" style:font-weight-complex="bold"/>
    </style:style>
    <style:style style:name="P56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5" style:family="paragraph" style:parent-style-name="Normal">
      <style:paragraph-properties fo:text-align="justify"/>
    </style:style>
    <style:style style:name="T565_1" style:family="text">
      <style:text-properties fo:font-size="10pt" style:font-size-asian="10pt" style:font-name-complex="Arial" style:font-size-complex="10pt"/>
    </style:style>
    <style:style style:name="T565_2" style:family="text">
      <style:text-properties fo:font-size="10pt" style:font-size-asian="10pt" style:font-name-complex="Arial" style:font-size-complex="10pt"/>
    </style:style>
    <style:style style:name="T565_3" style:family="text">
      <style:text-properties fo:font-size="10pt" style:font-size-asian="10pt" style:font-name-complex="Arial" style:font-size-complex="10pt"/>
    </style:style>
    <style:style style:name="T565_4" style:family="text">
      <style:text-properties fo:font-size="10pt" style:font-size-asian="10pt" style:font-name-complex="Arial" style:font-size-complex="10pt"/>
    </style:style>
    <style:style style:name="T565_5" style:family="text">
      <style:text-properties fo:font-size="10pt" style:font-size-asian="10pt" style:font-name-complex="Arial" style:font-size-complex="10pt"/>
    </style:style>
    <style:style style:name="T565_6" style:family="text">
      <style:text-properties fo:font-size="10pt" style:font-size-asian="10pt" style:font-name-complex="Arial" style:font-size-complex="10pt"/>
    </style:style>
    <style:style style:name="T565_7" style:family="text">
      <style:text-properties fo:font-size="10pt" style:font-size-asian="10pt" style:font-name-complex="Arial" style:font-size-complex="10pt"/>
    </style:style>
    <style:style style:name="T565_8" style:family="text">
      <style:text-properties fo:font-size="10pt" style:font-size-asian="10pt" style:font-name-complex="Arial" style:font-size-complex="10pt"/>
    </style:style>
    <style:style style:name="T565_9" style:family="text">
      <style:text-properties fo:font-size="10pt" style:font-size-asian="10pt" style:font-name-complex="Arial" style:font-size-complex="10pt"/>
    </style:style>
    <style:style style:name="T565_10" style:family="text">
      <style:text-properties fo:font-size="10pt" style:font-size-asian="10pt" style:font-name-complex="Arial" style:font-size-complex="10pt"/>
    </style:style>
    <style:style style:name="T565_11" style:family="text">
      <style:text-properties fo:font-size="10pt" style:font-size-asian="10pt" style:font-name-complex="Arial" style:font-size-complex="10pt"/>
    </style:style>
    <style:style style:name="T565_12" style:family="text">
      <style:text-properties fo:font-size="10pt" style:font-size-asian="10pt" style:font-name-complex="Arial" style:font-size-complex="10pt"/>
    </style:style>
    <style:style style:name="T565_13" style:family="text">
      <style:text-properties fo:font-size="10pt" style:font-size-asian="10pt" style:font-name-complex="Arial" style:font-size-complex="10pt"/>
    </style:style>
    <style:style style:name="T565_14" style:family="text">
      <style:text-properties fo:font-size="10pt" style:font-size-asian="10pt" style:font-name-complex="Arial" style:font-size-complex="10pt"/>
    </style:style>
    <style:style style:name="T565_15" style:family="text">
      <style:text-properties fo:font-size="10pt" style:font-size-asian="10pt" style:font-name-complex="Arial" style:font-size-complex="10pt"/>
    </style:style>
    <style:style style:name="T565_16" style:family="text">
      <style:text-properties fo:font-size="10pt" style:font-size-asian="10pt" style:font-name-complex="Arial" style:font-size-complex="10pt"/>
    </style:style>
    <style:style style:name="T565_17" style:family="text">
      <style:text-properties fo:font-size="10pt" style:font-size-asian="10pt" style:font-name-complex="Arial" style:font-size-complex="10pt"/>
    </style:style>
    <style:style style:name="T565_18" style:family="text">
      <style:text-properties fo:font-size="10pt" style:font-size-asian="10pt" style:font-name-complex="Arial" style:font-size-complex="10pt"/>
    </style:style>
    <style:style style:name="T565_19" style:family="text">
      <style:text-properties fo:font-size="10pt" style:font-size-asian="10pt" style:font-name-complex="Arial" style:font-size-complex="10pt"/>
    </style:style>
    <style:style style:name="T565_20" style:family="text">
      <style:text-properties fo:font-size="10pt" style:font-size-asian="10pt" style:font-name-complex="Arial" style:font-size-complex="10pt"/>
    </style:style>
    <style:style style:name="T565_21" style:family="text">
      <style:text-properties fo:font-size="10pt" style:font-size-asian="10pt" style:font-name-complex="Arial" style:font-size-complex="10pt"/>
    </style:style>
    <style:style style:name="T565_22" style:family="text">
      <style:text-properties fo:font-size="10pt" style:font-size-asian="10pt" style:font-name-complex="Arial" style:font-size-complex="10pt"/>
    </style:style>
    <style:style style:name="T565_23" style:family="text">
      <style:text-properties fo:font-size="10pt" style:font-size-asian="10pt" style:font-name-complex="Arial" style:font-size-complex="10pt"/>
    </style:style>
    <style:style style:name="T565_24" style:family="text">
      <style:text-properties fo:font-size="10pt" style:font-size-asian="10pt" style:font-name-complex="Arial" style:font-size-complex="10pt"/>
    </style:style>
    <style:style style:name="T565_25" style:family="text">
      <style:text-properties fo:font-size="10pt" style:font-size-asian="10pt" style:font-name-complex="Arial" style:font-size-complex="10pt"/>
    </style:style>
    <style:style style:name="T565_26" style:family="text">
      <style:text-properties fo:font-size="10pt" style:font-size-asian="10pt" style:font-name-complex="Arial" style:font-size-complex="10pt"/>
    </style:style>
    <style:style style:name="T565_27" style:family="text">
      <style:text-properties fo:font-size="10pt" style:font-size-asian="10pt" style:font-name-complex="Arial" style:font-size-complex="10pt"/>
    </style:style>
    <style:style style:name="T565_28" style:family="text">
      <style:text-properties fo:font-size="10pt" style:font-size-asian="10pt" style:font-name-complex="Arial" style:font-size-complex="10pt"/>
    </style:style>
    <style:style style:name="T565_29" style:family="text">
      <style:text-properties fo:font-size="10pt" style:font-size-asian="10pt" style:font-name-complex="Arial" style:font-size-complex="10pt"/>
    </style:style>
    <style:style style:name="T565_30" style:family="text">
      <style:text-properties fo:font-size="10pt" style:font-size-asian="10pt" style:font-name-complex="Arial" style:font-size-complex="10pt"/>
    </style:style>
    <style:style style:name="T565_31" style:family="text">
      <style:text-properties fo:font-size="10pt" style:font-size-asian="10pt" style:font-name-complex="Arial" style:font-size-complex="10pt"/>
    </style:style>
    <style:style style:name="T565_32" style:family="text">
      <style:text-properties fo:font-size="10pt" style:font-size-asian="10pt" style:font-name-complex="Arial" style:font-size-complex="10pt"/>
    </style:style>
    <style:style style:name="T565_33" style:family="text">
      <style:text-properties fo:font-size="10pt" style:font-size-asian="10pt" style:font-name-complex="Arial" style:font-size-complex="10pt"/>
    </style:style>
    <style:style style:name="T565_34" style:family="text">
      <style:text-properties fo:font-size="10pt" style:font-size-asian="10pt" style:font-name-complex="Arial" style:font-size-complex="10pt"/>
    </style:style>
    <style:style style:name="T565_35" style:family="text">
      <style:text-properties fo:font-size="10pt" style:font-size-asian="10pt" style:font-name-complex="Arial" style:font-size-complex="10pt"/>
    </style:style>
    <style:style style:name="T565_36" style:family="text">
      <style:text-properties fo:font-size="10pt" style:font-size-asian="10pt" style:font-name-complex="Arial" style:font-size-complex="10pt"/>
    </style:style>
    <style:style style:name="T565_37" style:family="text">
      <style:text-properties fo:font-size="10pt" style:font-size-asian="10pt" style:font-name-complex="Arial" style:font-size-complex="10pt"/>
    </style:style>
    <style:style style:name="T565_38" style:family="text">
      <style:text-properties fo:font-size="10pt" style:font-size-asian="10pt" style:font-name-complex="Arial" style:font-size-complex="10pt"/>
    </style:style>
    <style:style style:name="T565_39" style:family="text">
      <style:text-properties fo:font-size="10pt" style:font-size-asian="10pt" style:font-name-complex="Arial" style:font-size-complex="10pt"/>
    </style:style>
    <style:style style:name="T565_40" style:family="text">
      <style:text-properties fo:font-size="10pt" style:font-size-asian="10pt" style:font-name-complex="Arial" style:font-size-complex="10pt"/>
    </style:style>
    <style:style style:name="P566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7" style:family="paragraph" style:parent-style-name="Normal">
      <style:paragraph-properties fo:text-align="justify"/>
    </style:style>
    <style:style style:name="T567_1" style:family="text">
      <style:text-properties fo:font-size="10pt" style:font-size-asian="10pt" style:font-name-complex="Arial" style:font-size-complex="10pt"/>
    </style:style>
    <style:style style:name="T567_2" style:family="text">
      <style:text-properties fo:font-size="10pt" style:font-size-asian="10pt" style:font-name-complex="Arial" style:font-size-complex="10pt"/>
    </style:style>
    <style:style style:name="T567_3" style:family="text">
      <style:text-properties fo:font-size="10pt" style:font-size-asian="10pt" style:font-name-complex="Arial" style:font-size-complex="10pt"/>
    </style:style>
    <style:style style:name="T567_4" style:family="text">
      <style:text-properties fo:font-size="10pt" style:font-size-asian="10pt" style:font-name-complex="Arial" style:font-size-complex="10pt"/>
    </style:style>
    <style:style style:name="T567_5" style:family="text">
      <style:text-properties fo:font-size="10pt" style:font-size-asian="10pt" style:font-name-complex="Arial" style:font-size-complex="10pt"/>
    </style:style>
    <style:style style:name="T567_6" style:family="text">
      <style:text-properties fo:font-size="10pt" style:font-size-asian="10pt" style:font-name-complex="Arial" style:font-size-complex="10pt"/>
    </style:style>
    <style:style style:name="T567_7" style:family="text">
      <style:text-properties fo:font-size="10pt" style:font-size-asian="10pt" style:font-name-complex="Arial" style:font-size-complex="10pt"/>
    </style:style>
    <style:style style:name="T567_8" style:family="text">
      <style:text-properties fo:font-size="10pt" style:font-size-asian="10pt" style:font-name-complex="Arial" style:font-size-complex="10pt"/>
    </style:style>
    <style:style style:name="T567_9" style:family="text">
      <style:text-properties fo:font-size="10pt" style:font-size-asian="10pt" style:font-name-complex="Arial" style:font-size-complex="10pt"/>
    </style:style>
    <style:style style:name="T567_10" style:family="text">
      <style:text-properties fo:font-size="10pt" style:font-size-asian="10pt" style:font-name-complex="Arial" style:font-size-complex="10pt"/>
    </style:style>
    <style:style style:name="T567_11" style:family="text">
      <style:text-properties fo:font-size="10pt" style:font-size-asian="10pt" style:font-name-complex="Arial" style:font-size-complex="10pt"/>
    </style:style>
    <style:style style:name="T567_12" style:family="text">
      <style:text-properties fo:font-size="10pt" style:font-size-asian="10pt" style:font-name-complex="Arial" style:font-size-complex="10pt"/>
    </style:style>
    <style:style style:name="T567_13" style:family="text">
      <style:text-properties fo:font-size="10pt" style:font-size-asian="10pt" style:font-name-complex="Arial" style:font-size-complex="10pt"/>
    </style:style>
    <style:style style:name="T567_14" style:family="text">
      <style:text-properties fo:font-size="10pt" style:font-size-asian="10pt" style:font-name-complex="Arial" style:font-size-complex="10pt"/>
    </style:style>
    <style:style style:name="T567_15" style:family="text">
      <style:text-properties fo:font-size="10pt" style:font-size-asian="10pt" style:font-name-complex="Arial" style:font-size-complex="10pt"/>
    </style:style>
    <style:style style:name="T567_16" style:family="text">
      <style:text-properties fo:font-size="10pt" style:font-size-asian="10pt" style:font-name-complex="Arial" style:font-size-complex="10pt"/>
    </style:style>
    <style:style style:name="T567_17" style:family="text">
      <style:text-properties fo:font-size="10pt" style:font-size-asian="10pt" style:font-name-complex="Arial" style:font-size-complex="10pt"/>
    </style:style>
    <style:style style:name="T567_18" style:family="text">
      <style:text-properties fo:font-size="10pt" style:font-size-asian="10pt" style:font-name-complex="Arial" style:font-size-complex="10pt"/>
    </style:style>
    <style:style style:name="T567_19" style:family="text">
      <style:text-properties fo:font-size="10pt" style:font-size-asian="10pt" style:font-name-complex="Arial" style:font-size-complex="10pt"/>
    </style:style>
    <style:style style:name="T567_20" style:family="text">
      <style:text-properties fo:font-size="10pt" style:font-size-asian="10pt" style:font-name-complex="Arial" style:font-size-complex="10pt"/>
    </style:style>
    <style:style style:name="P568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69" style:family="paragraph" style:parent-style-name="Normal">
      <style:paragraph-properties fo:text-align="justify"/>
    </style:style>
    <style:style style:name="T569_1" style:family="text">
      <style:text-properties fo:font-size="10pt" style:font-size-asian="10pt" style:font-name-complex="Arial" style:font-size-complex="10pt"/>
    </style:style>
    <style:style style:name="T569_2" style:family="text">
      <style:text-properties fo:font-size="10pt" style:font-size-asian="10pt" style:font-name-complex="Arial" style:font-size-complex="10pt"/>
    </style:style>
    <style:style style:name="T569_3" style:family="text">
      <style:text-properties fo:font-size="10pt" style:font-size-asian="10pt" style:font-name-complex="Arial" style:font-size-complex="10pt"/>
    </style:style>
    <style:style style:name="T569_4" style:family="text">
      <style:text-properties fo:font-size="10pt" style:font-size-asian="10pt" style:font-size-complex="10pt"/>
    </style:style>
    <style:style style:name="T569_5" style:family="text">
      <style:text-properties fo:font-size="10pt" style:font-size-asian="10pt" style:font-size-complex="10pt"/>
    </style:style>
    <style:style style:name="T569_6" style:family="text">
      <style:text-properties fo:font-size="10pt" style:font-size-asian="10pt" style:font-size-complex="10pt"/>
    </style:style>
    <style:style style:name="T569_7" style:family="text">
      <style:text-properties fo:font-size="10pt" style:font-size-asian="10pt" style:font-name-complex="Arial" style:font-size-complex="10pt"/>
    </style:style>
    <style:style style:name="T569_8" style:family="text">
      <style:text-properties fo:font-size="10pt" style:font-size-asian="10pt" style:font-name-complex="Arial" style:font-size-complex="10pt"/>
    </style:style>
    <style:style style:name="T569_9" style:family="text">
      <style:text-properties fo:font-size="10pt" style:font-size-asian="10pt" style:font-name-complex="Arial" style:font-size-complex="10pt"/>
    </style:style>
    <style:style style:name="T569_10" style:family="text">
      <style:text-properties fo:font-size="10pt" style:font-size-asian="10pt" style:font-name-complex="Arial" style:font-size-complex="10pt"/>
    </style:style>
    <style:style style:name="T569_11" style:family="text">
      <style:text-properties fo:font-size="10pt" style:font-size-asian="10pt" style:font-name-complex="Arial" style:font-size-complex="10pt"/>
    </style:style>
    <style:style style:name="T569_12" style:family="text">
      <style:text-properties fo:font-size="10pt" style:font-size-asian="10pt" style:font-name-complex="Arial" style:font-size-complex="10pt"/>
    </style:style>
    <style:style style:name="T569_13" style:family="text">
      <style:text-properties fo:font-size="10pt" style:font-size-asian="10pt" style:font-name-complex="Arial" style:font-size-complex="10pt"/>
    </style:style>
    <style:style style:name="T569_14" style:family="text">
      <style:text-properties fo:font-size="10pt" style:font-size-asian="10pt" style:font-name-complex="Arial" style:font-size-complex="10pt"/>
    </style:style>
    <style:style style:name="T569_15" style:family="text">
      <style:text-properties fo:font-size="10pt" style:font-size-asian="10pt" style:font-name-complex="Arial" style:font-size-complex="10pt"/>
    </style:style>
    <style:style style:name="T569_16" style:family="text">
      <style:text-properties fo:font-size="10pt" style:font-size-asian="10pt" style:font-name-complex="Arial" style:font-size-complex="10pt"/>
    </style:style>
    <style:style style:name="T569_17" style:family="text">
      <style:text-properties fo:font-size="10pt" style:font-size-asian="10pt" style:font-name-complex="Arial" style:font-size-complex="10pt"/>
    </style:style>
    <style:style style:name="T569_18" style:family="text">
      <style:text-properties fo:color="#000000" fo:font-size="10pt" style:font-size-asian="10pt" style:font-name-complex="Arial" style:font-size-complex="10pt"/>
    </style:style>
    <style:style style:name="T569_19" style:family="text">
      <style:text-properties fo:color="#000000" fo:font-size="10pt" style:font-size-asian="10pt" style:font-name-complex="Arial" style:font-size-complex="10pt"/>
    </style:style>
    <style:style style:name="T569_20" style:family="text">
      <style:text-properties fo:color="#000000" fo:font-size="10pt" style:font-size-asian="10pt" style:font-name-complex="Arial" style:font-size-complex="10pt"/>
    </style:style>
    <style:style style:name="T569_21" style:family="text">
      <style:text-properties fo:color="#000000" fo:font-size="10pt" style:font-size-asian="10pt" style:font-name-complex="Arial" style:font-size-complex="10pt"/>
    </style:style>
    <style:style style:name="T569_22" style:family="text">
      <style:text-properties fo:color="#000000" fo:font-size="10pt" style:font-size-asian="10pt" style:font-size-complex="10pt"/>
    </style:style>
    <style:style style:name="T569_23" style:family="text">
      <style:text-properties fo:color="#000000" fo:font-size="10pt" style:font-size-asian="10pt" style:font-size-complex="10pt"/>
    </style:style>
    <style:style style:name="T569_24" style:family="text">
      <style:text-properties fo:color="#000000" fo:font-size="10pt" style:font-size-asian="10pt" style:font-size-complex="10pt"/>
    </style:style>
    <style:style style:name="T569_25" style:family="text">
      <style:text-properties fo:color="#000000" fo:font-size="10pt" style:font-size-asian="10pt" style:font-size-complex="10pt"/>
    </style:style>
    <style:style style:name="T569_26" style:family="text">
      <style:text-properties fo:color="#000000" fo:font-size="10pt" style:font-size-asian="10pt" style:font-size-complex="10pt"/>
    </style:style>
    <style:style style:name="T569_27" style:family="text">
      <style:text-properties fo:color="#000000" fo:font-size="10pt" style:font-size-asian="10pt" style:font-size-complex="10pt"/>
    </style:style>
    <style:style style:name="T569_28" style:family="text">
      <style:text-properties fo:color="#000000" fo:font-size="10pt" style:font-size-asian="10pt" style:font-size-complex="10pt"/>
    </style:style>
    <style:style style:name="T569_29" style:family="text">
      <style:text-properties fo:color="#000000" fo:font-size="10pt" style:font-size-asian="10pt" style:font-size-complex="10pt"/>
    </style:style>
    <style:style style:name="T569_30" style:family="text">
      <style:text-properties fo:color="#000000" fo:font-size="10pt" style:font-size-asian="10pt" style:font-size-complex="10pt"/>
    </style:style>
    <style:style style:name="P570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1" style:family="paragraph" style:parent-style-name="Normal">
      <style:paragraph-properties fo:text-align="justify"/>
    </style:style>
    <style:style style:name="T571_1" style:family="text">
      <style:text-properties fo:font-size="10pt" style:font-size-asian="10pt" style:font-name-complex="Arial" style:font-size-complex="10pt"/>
    </style:style>
    <style:style style:name="T571_2" style:family="text">
      <style:text-properties fo:font-size="10pt" style:font-size-asian="10pt" style:font-name-complex="Arial" style:font-size-complex="10pt"/>
    </style:style>
    <style:style style:name="T571_3" style:family="text">
      <style:text-properties fo:font-size="10pt" style:font-size-asian="10pt" style:font-name-complex="Arial" style:font-size-complex="10pt"/>
    </style:style>
    <style:style style:name="T571_4" style:family="text">
      <style:text-properties fo:font-size="10pt" style:font-size-asian="10pt" style:font-name-complex="Arial" style:font-size-complex="10pt"/>
    </style:style>
    <style:style style:name="T571_5" style:family="text">
      <style:text-properties fo:font-size="10pt" style:font-size-asian="10pt" style:font-name-complex="Arial" style:font-size-complex="10pt"/>
    </style:style>
    <style:style style:name="T571_6" style:family="text">
      <style:text-properties fo:font-size="10pt" style:font-size-asian="10pt" style:font-name-complex="Arial" style:font-size-complex="10pt"/>
    </style:style>
    <style:style style:name="T571_7" style:family="text">
      <style:text-properties fo:font-size="10pt" style:font-size-asian="10pt" style:font-name-complex="Arial" style:font-size-complex="10pt"/>
    </style:style>
    <style:style style:name="T571_8" style:family="text">
      <style:text-properties fo:font-size="10pt" style:font-size-asian="10pt" style:font-name-complex="Arial" style:font-size-complex="10pt"/>
    </style:style>
    <style:style style:name="T571_9" style:family="text">
      <style:text-properties fo:font-size="10pt" style:font-size-asian="10pt" style:font-name-complex="Arial" style:font-size-complex="10pt"/>
    </style:style>
    <style:style style:name="T571_10" style:family="text">
      <style:text-properties fo:font-size="10pt" style:font-size-asian="10pt" style:font-name-complex="Arial" style:font-size-complex="10pt"/>
    </style:style>
    <style:style style:name="T571_11" style:family="text">
      <style:text-properties fo:font-size="10pt" style:font-size-asian="10pt" style:font-name-complex="Arial" style:font-size-complex="10pt"/>
    </style:style>
    <style:style style:name="T571_12" style:family="text">
      <style:text-properties fo:font-size="10pt" style:font-size-asian="10pt" style:font-name-complex="Arial" style:font-size-complex="10pt"/>
    </style:style>
    <style:style style:name="T571_13" style:family="text">
      <style:text-properties fo:font-size="10pt" style:font-size-asian="10pt" style:font-name-complex="Arial" style:font-size-complex="10pt"/>
    </style:style>
    <style:style style:name="T571_14" style:family="text">
      <style:text-properties fo:font-size="10pt" style:font-size-asian="10pt" style:font-name-complex="Arial" style:font-size-complex="10pt"/>
    </style:style>
    <style:style style:name="T571_15" style:family="text">
      <style:text-properties fo:font-size="10pt" style:font-size-asian="10pt" style:font-name-complex="Arial" style:font-size-complex="10pt"/>
    </style:style>
    <style:style style:name="T571_16" style:family="text">
      <style:text-properties fo:font-size="10pt" style:font-size-asian="10pt" style:font-name-complex="Arial" style:font-size-complex="10pt"/>
    </style:style>
    <style:style style:name="T571_17" style:family="text">
      <style:text-properties fo:font-size="10pt" style:font-size-asian="10pt" style:font-name-complex="Arial" style:font-size-complex="10pt"/>
    </style:style>
    <style:style style:name="T571_18" style:family="text">
      <style:text-properties fo:font-size="10pt" style:font-size-asian="10pt" style:font-name-complex="Arial" style:font-size-complex="10pt"/>
    </style:style>
    <style:style style:name="T571_19" style:family="text">
      <style:text-properties fo:font-size="10pt" style:font-size-asian="10pt" style:font-name-complex="Arial" style:font-size-complex="10pt"/>
    </style:style>
    <style:style style:name="T571_20" style:family="text">
      <style:text-properties fo:font-size="10pt" style:font-size-asian="10pt" style:font-name-complex="Arial" style:font-size-complex="10pt"/>
    </style:style>
    <style:style style:name="T571_21" style:family="text">
      <style:text-properties fo:font-size="10pt" style:font-size-asian="10pt" style:font-name-complex="Arial" style:font-size-complex="10pt"/>
    </style:style>
    <style:style style:name="T571_22" style:family="text">
      <style:text-properties fo:font-size="10pt" style:font-size-asian="10pt" style:font-name-complex="Arial" style:font-size-complex="10pt"/>
    </style:style>
    <style:style style:name="T571_23" style:family="text">
      <style:text-properties fo:font-size="10pt" style:font-size-asian="10pt" style:font-name-complex="Arial" style:font-size-complex="10pt"/>
    </style:style>
    <style:style style:name="T571_24" style:family="text">
      <style:text-properties fo:font-size="10pt" style:font-size-asian="10pt" style:font-name-complex="Arial" style:font-size-complex="10pt"/>
    </style:style>
    <style:style style:name="T571_25" style:family="text">
      <style:text-properties fo:font-size="10pt" style:font-size-asian="10pt" style:font-name-complex="Arial" style:font-size-complex="10pt"/>
    </style:style>
    <style:style style:name="T571_26" style:family="text">
      <style:text-properties fo:font-size="10pt" style:font-size-asian="10pt" style:font-name-complex="Arial" style:font-size-complex="10pt"/>
    </style:style>
    <style:style style:name="T571_27" style:family="text">
      <style:text-properties fo:font-size="10pt" style:font-size-asian="10pt" style:font-name-complex="Arial" style:font-size-complex="10pt"/>
    </style:style>
    <style:style style:name="T571_28" style:family="text">
      <style:text-properties fo:font-size="10pt" style:font-size-asian="10pt" style:font-name-complex="Arial" style:font-size-complex="10pt"/>
    </style:style>
    <style:style style:name="T571_29" style:family="text">
      <style:text-properties fo:font-size="10pt" style:font-size-asian="10pt" style:font-name-complex="Arial" style:font-size-complex="10pt"/>
    </style:style>
    <style:style style:name="T571_30" style:family="text">
      <style:text-properties fo:font-size="10pt" style:font-size-asian="10pt" style:font-name-complex="Arial" style:font-size-complex="10pt"/>
    </style:style>
    <style:style style:name="T571_31" style:family="text">
      <style:text-properties fo:font-size="10pt" style:font-size-asian="10pt" style:font-name-complex="Arial" style:font-size-complex="10pt"/>
    </style:style>
    <style:style style:name="T571_32" style:family="text">
      <style:text-properties fo:font-size="10pt" style:font-size-asian="10pt" style:font-name-complex="Arial" style:font-size-complex="10pt"/>
    </style:style>
    <style:style style:name="T571_33" style:family="text">
      <style:text-properties fo:font-size="10pt" style:font-size-asian="10pt" style:font-name-complex="Arial" style:font-size-complex="10pt"/>
    </style:style>
    <style:style style:name="T571_34" style:family="text">
      <style:text-properties fo:font-size="10pt" style:font-size-asian="10pt" style:font-name-complex="Arial" style:font-size-complex="10pt"/>
    </style:style>
    <style:style style:name="T571_35" style:family="text">
      <style:text-properties fo:font-size="10pt" style:font-size-asian="10pt" style:font-name-complex="Arial" style:font-size-complex="10pt"/>
    </style:style>
    <style:style style:name="T571_36" style:family="text">
      <style:text-properties fo:font-size="10pt" style:font-size-asian="10pt" style:font-name-complex="Arial" style:font-size-complex="10pt"/>
    </style:style>
    <style:style style:name="T571_37" style:family="text">
      <style:text-properties fo:font-size="10pt" style:font-size-asian="10pt" style:font-name-complex="Arial" style:font-size-complex="10pt"/>
    </style:style>
    <style:style style:name="T571_38" style:family="text">
      <style:text-properties fo:font-size="10pt" style:font-size-asian="10pt" style:font-name-complex="Arial" style:font-size-complex="10pt"/>
    </style:style>
    <style:style style:name="T571_39" style:family="text">
      <style:text-properties fo:font-size="10pt" style:font-size-asian="10pt" style:font-name-complex="Arial" style:font-size-complex="10pt"/>
    </style:style>
    <style:style style:name="T571_40" style:family="text">
      <style:text-properties fo:font-size="10pt" style:font-size-asian="10pt" style:font-name-complex="Arial" style:font-size-complex="10pt"/>
    </style:style>
    <style:style style:name="T571_41" style:family="text">
      <style:text-properties fo:font-size="10pt" style:font-size-asian="10pt" style:font-name-complex="Arial" style:font-size-complex="10pt"/>
    </style:style>
    <style:style style:name="T571_42" style:family="text">
      <style:text-properties fo:font-size="10pt" style:font-size-asian="10pt" style:font-name-complex="Arial" style:font-size-complex="10pt"/>
    </style:style>
    <style:style style:name="T571_43" style:family="text">
      <style:text-properties fo:font-size="10pt" style:font-size-asian="10pt" style:font-name-complex="Arial" style:font-size-complex="10pt"/>
    </style:style>
    <style:style style:name="T571_44" style:family="text">
      <style:text-properties fo:font-size="10pt" style:font-size-asian="10pt" style:font-name-complex="Arial" style:font-size-complex="10pt"/>
    </style:style>
    <style:style style:name="T571_45" style:family="text">
      <style:text-properties fo:font-size="10pt" style:font-size-asian="10pt" style:font-name-complex="Arial" style:font-size-complex="10pt"/>
    </style:style>
    <style:style style:name="T571_46" style:family="text">
      <style:text-properties fo:font-size="10pt" style:font-size-asian="10pt" style:font-name-complex="Arial" style:font-size-complex="10pt"/>
    </style:style>
    <style:style style:name="T571_47" style:family="text">
      <style:text-properties fo:font-size="10pt" style:font-size-asian="10pt" style:font-name-complex="Arial" style:font-size-complex="10pt"/>
    </style:style>
    <style:style style:name="T571_48" style:family="text">
      <style:text-properties fo:font-size="10pt" style:font-size-asian="10pt" style:font-name-complex="Arial" style:font-size-complex="10pt"/>
    </style:style>
    <style:style style:name="P572" style:family="paragraph" style:parent-style-name="Normal">
      <style:paragraph-properties fo:text-align="justify"/>
    </style:style>
    <style:style style:name="T572_1" style:family="text">
      <style:text-properties fo:font-size="10pt" style:font-size-asian="10pt" style:font-name-complex="Arial" style:font-size-complex="10pt"/>
    </style:style>
    <style:style style:name="P573" style:family="paragraph" style:parent-style-name="Normal">
      <style:paragraph-properties fo:text-align="justify"/>
    </style:style>
    <style:style style:name="T573_1" style:family="text">
      <style:text-properties fo:font-size="10pt" style:font-size-asian="10pt" style:font-name-complex="Arial" style:font-size-complex="10pt"/>
    </style:style>
    <style:style style:name="T573_2" style:family="text">
      <style:text-properties fo:font-size="10pt" style:font-size-asian="10pt" style:font-name-complex="Arial" style:font-size-complex="10pt"/>
    </style:style>
    <style:style style:name="T573_3" style:family="text">
      <style:text-properties fo:font-size="10pt" style:font-size-asian="10pt" style:font-name-complex="Arial" style:font-size-complex="10pt"/>
    </style:style>
    <style:style style:name="T573_4" style:family="text">
      <style:text-properties fo:font-size="10pt" style:font-size-asian="10pt" style:font-name-complex="Arial" style:font-size-complex="10pt"/>
    </style:style>
    <style:style style:name="T573_5" style:family="text">
      <style:text-properties fo:font-size="10pt" style:font-size-asian="10pt" style:font-name-complex="Arial" style:font-size-complex="10pt"/>
    </style:style>
    <style:style style:name="T573_6" style:family="text">
      <style:text-properties fo:font-size="10pt" style:font-size-asian="10pt" style:font-name-complex="Arial" style:font-size-complex="10pt"/>
    </style:style>
    <style:style style:name="T573_7" style:family="text">
      <style:text-properties fo:font-size="10pt" style:font-size-asian="10pt" style:font-name-complex="Arial" style:font-size-complex="10pt"/>
    </style:style>
    <style:style style:name="T573_8" style:family="text">
      <style:text-properties fo:font-size="10pt" style:font-size-asian="10pt" style:font-name-complex="Arial" style:font-size-complex="10pt"/>
    </style:style>
    <style:style style:name="T573_9" style:family="text">
      <style:text-properties fo:font-size="10pt" style:font-size-asian="10pt" style:font-name-complex="Arial" style:font-size-complex="10pt"/>
    </style:style>
    <style:style style:name="T573_10" style:family="text">
      <style:text-properties fo:font-size="10pt" style:font-size-asian="10pt" style:font-name-complex="Arial" style:font-size-complex="10pt"/>
    </style:style>
    <style:style style:name="T573_11" style:family="text">
      <style:text-properties fo:font-size="10pt" style:font-size-asian="10pt" style:font-name-complex="Arial" style:font-size-complex="10pt"/>
    </style:style>
    <style:style style:name="T573_12" style:family="text">
      <style:text-properties fo:font-size="10pt" style:font-size-asian="10pt" style:font-name-complex="Arial" style:font-size-complex="10pt"/>
    </style:style>
    <style:style style:name="T573_13" style:family="text">
      <style:text-properties fo:font-size="10pt" style:font-size-asian="10pt" style:font-name-complex="Arial" style:font-size-complex="10pt"/>
    </style:style>
    <style:style style:name="T573_14" style:family="text">
      <style:text-properties fo:font-size="10pt" style:font-size-asian="10pt" style:font-name-complex="Arial" style:font-size-complex="10pt"/>
    </style:style>
    <style:style style:name="T573_15" style:family="text">
      <style:text-properties fo:font-size="10pt" style:font-size-asian="10pt" style:font-name-complex="Arial" style:font-size-complex="10pt"/>
    </style:style>
    <style:style style:name="T573_16" style:family="text">
      <style:text-properties fo:font-size="10pt" style:font-size-asian="10pt" style:font-name-complex="Arial" style:font-size-complex="10pt"/>
    </style:style>
    <style:style style:name="T573_17" style:family="text">
      <style:text-properties fo:font-size="10pt" style:font-size-asian="10pt" style:font-name-complex="Arial" style:font-size-complex="10pt"/>
    </style:style>
    <style:style style:name="T573_18" style:family="text">
      <style:text-properties fo:font-size="10pt" style:font-size-asian="10pt" style:font-name-complex="Arial" style:font-size-complex="10pt"/>
    </style:style>
    <style:style style:name="T573_19" style:family="text">
      <style:text-properties fo:font-size="10pt" style:font-size-asian="10pt" style:font-name-complex="Arial" style:font-size-complex="10pt"/>
    </style:style>
    <style:style style:name="T573_20" style:family="text">
      <style:text-properties fo:font-size="10pt" style:font-size-asian="10pt" style:font-name-complex="Arial" style:font-size-complex="10pt"/>
    </style:style>
    <style:style style:name="T573_21" style:family="text">
      <style:text-properties fo:font-size="10pt" style:font-size-asian="10pt" style:font-name-complex="Arial" style:font-size-complex="10pt"/>
    </style:style>
    <style:style style:name="T573_22" style:family="text">
      <style:text-properties fo:font-size="10pt" style:font-size-asian="10pt" style:font-name-complex="Arial" style:font-size-complex="10pt"/>
    </style:style>
    <style:style style:name="T573_23" style:family="text">
      <style:text-properties fo:font-size="10pt" style:font-size-asian="10pt" style:font-name-complex="Arial" style:font-size-complex="10pt"/>
    </style:style>
    <style:style style:name="T573_24" style:family="text">
      <style:text-properties fo:font-size="10pt" style:font-size-asian="10pt" style:font-name-complex="Arial" style:font-size-complex="10pt"/>
    </style:style>
    <style:style style:name="T573_25" style:family="text">
      <style:text-properties fo:font-size="10pt" style:font-size-asian="10pt" style:font-name-complex="Arial" style:font-size-complex="10pt"/>
    </style:style>
    <style:style style:name="T573_26" style:family="text">
      <style:text-properties fo:font-size="10pt" style:font-size-asian="10pt" style:font-name-complex="Arial" style:font-size-complex="10pt"/>
    </style:style>
    <style:style style:name="T573_27" style:family="text">
      <style:text-properties fo:font-size="10pt" style:font-size-asian="10pt" style:font-name-complex="Arial" style:font-size-complex="10pt"/>
    </style:style>
    <style:style style:name="T573_28" style:family="text">
      <style:text-properties fo:font-size="10pt" style:font-size-asian="10pt" style:font-name-complex="Arial" style:font-size-complex="10pt"/>
    </style:style>
    <style:style style:name="P574" style:family="paragraph" style:parent-style-name="Normal">
      <style:paragraph-properties fo:text-align="justify"/>
      <style:text-properties fo:font-size="10pt" style:font-size-asian="10pt" style:font-name-complex="Arial" style:font-size-complex="10pt"/>
    </style:style>
    <style:style style:name="P575" style:family="paragraph" style:parent-style-name="Normal">
      <style:paragraph-properties fo:background-color="#dbe5f1" fo:padding-top="0.035cm" fo:border-top="#000000 0.018cm solid" fo:padding-bottom="0.035cm" fo:border-bottom="#000000 0.018cm solid" fo:padding-left="0.141cm" fo:border-left="#000000 0.018cm solid" fo:padding-right="0.141cm" fo:border-right="#000000 0.018cm solid"/>
    </style:style>
    <style:style style:name="T575_1" style:family="text">
      <style:text-properties style:font-name-complex="Arial" fo:font-weight="bold" style:font-weight-asian="bold"/>
    </style:style>
    <style:style style:name="T575_2" style:family="text">
      <style:text-properties fo:font-weight="bold" style:font-weight-asian="bold"/>
    </style:style>
    <style:style style:name="T575_3" style:family="text">
      <style:text-properties fo:font-weight="bold" style:font-weight-asian="bold"/>
    </style:style>
    <style:style style:name="T575_4" style:family="text">
      <style:text-properties fo:font-weight="bold" style:font-weight-asian="bold"/>
    </style:style>
    <style:style style:name="P576" style:family="paragraph" style:parent-style-name="Normal">
      <style:text-properties style:font-name-complex="Arial" fo:font-weight="bold" style:font-weight-asian="bold"/>
    </style:style>
    <style:style style:name="P577" style:family="paragraph" style:parent-style-name="Normal">
      <style:paragraph-properties fo:text-align="justify"/>
    </style:style>
    <style:style style:name="T577_1" style:family="text">
      <style:text-properties fo:font-size="10pt" style:font-size-asian="10pt" style:font-name-complex="Arial" style:font-size-complex="10pt" style:font-weight-complex="bold"/>
    </style:style>
    <style:style style:name="T577_2" style:family="text">
      <style:text-properties fo:font-size="10pt" style:font-size-asian="10pt" style:font-name-complex="Arial" style:font-size-complex="10pt" style:font-weight-complex="bold"/>
    </style:style>
    <style:style style:name="T577_3" style:family="text">
      <style:text-properties fo:font-size="10pt" style:font-size-asian="10pt" style:font-name-complex="Arial" style:font-size-complex="10pt" style:font-weight-complex="bold"/>
    </style:style>
    <style:style style:name="T577_4" style:family="text">
      <style:text-properties fo:font-size="10pt" style:font-size-asian="10pt" style:font-name-complex="Arial" style:font-size-complex="10pt" style:font-weight-complex="bold"/>
    </style:style>
    <style:style style:name="T577_5" style:family="text">
      <style:text-properties fo:font-size="10pt" style:font-size-asian="10pt" style:font-name-complex="Arial" style:font-size-complex="10pt" style:font-weight-complex="bold"/>
    </style:style>
    <style:style style:name="T577_6" style:family="text">
      <style:text-properties fo:font-size="10pt" style:font-size-asian="10pt" style:font-name-complex="Arial" style:font-size-complex="10pt" style:font-weight-complex="bold"/>
    </style:style>
    <style:style style:name="T577_7" style:family="text">
      <style:text-properties fo:font-size="10pt" style:font-size-asian="10pt" style:font-name-complex="Arial" style:font-size-complex="10pt" style:font-weight-complex="bold"/>
    </style:style>
    <style:style style:name="T577_8" style:family="text">
      <style:text-properties fo:font-size="10pt" style:font-size-asian="10pt" style:font-name-complex="Arial" style:font-size-complex="10pt" style:font-weight-complex="bold"/>
    </style:style>
    <style:style style:name="T577_9" style:family="text">
      <style:text-properties fo:font-size="10pt" style:font-size-asian="10pt" style:font-name-complex="Arial" style:font-size-complex="10pt" style:font-weight-complex="bold"/>
    </style:style>
    <style:style style:name="T577_10" style:family="text">
      <style:text-properties fo:font-size="10pt" style:font-size-asian="10pt" style:font-name-complex="Arial" style:font-size-complex="10pt" style:font-weight-complex="bold"/>
    </style:style>
    <style:style style:name="T577_11" style:family="text">
      <style:text-properties fo:font-size="10pt" style:font-size-asian="10pt" style:font-name-complex="Arial" style:font-size-complex="10pt" style:font-weight-complex="bold"/>
    </style:style>
    <style:style style:name="T577_12" style:family="text">
      <style:text-properties fo:font-size="10pt" style:font-size-asian="10pt" style:font-name-complex="Arial" style:font-size-complex="10pt" style:font-weight-complex="bold"/>
    </style:style>
    <style:style style:name="T577_13" style:family="text">
      <style:text-properties fo:font-size="10pt" style:font-size-asian="10pt" style:font-name-complex="Arial" style:font-size-complex="10pt" style:font-weight-complex="bold"/>
    </style:style>
    <style:style style:name="T577_14" style:family="text">
      <style:text-properties fo:font-size="10pt" style:font-size-asian="10pt" style:font-name-complex="Arial" style:font-size-complex="10pt" style:font-weight-complex="bold"/>
    </style:style>
    <style:style style:name="T577_15" style:family="text">
      <style:text-properties fo:font-size="10pt" style:font-size-asian="10pt" style:font-name-complex="Arial" style:font-size-complex="10pt" style:font-weight-complex="bold"/>
    </style:style>
    <style:style style:name="T577_16" style:family="text">
      <style:text-properties fo:font-size="10pt" style:font-size-asian="10pt" style:font-name-complex="Arial" style:font-size-complex="10pt" style:font-weight-complex="bold"/>
    </style:style>
    <style:style style:name="T577_17" style:family="text">
      <style:text-properties fo:font-size="10pt" style:font-size-asian="10pt" style:font-name-complex="Arial" style:font-size-complex="10pt" style:font-weight-complex="bold"/>
    </style:style>
    <style:style style:name="T577_18" style:family="text">
      <style:text-properties fo:font-size="10pt" style:font-size-asian="10pt" style:font-name-complex="Arial" style:font-size-complex="10pt" style:font-weight-complex="bold"/>
    </style:style>
    <style:style style:name="T577_19" style:family="text">
      <style:text-properties fo:font-size="10pt" style:font-size-asian="10pt" style:font-name-complex="Arial" style:font-size-complex="10pt" style:font-weight-complex="bold"/>
    </style:style>
    <style:style style:name="T577_20" style:family="text">
      <style:text-properties fo:font-size="10pt" style:font-size-asian="10pt" style:font-name-complex="Arial" style:font-size-complex="10pt" style:font-weight-complex="bold"/>
    </style:style>
    <style:style style:name="T577_21" style:family="text">
      <style:text-properties fo:font-size="10pt" style:font-size-asian="10pt" style:font-name-complex="Arial" style:font-size-complex="10pt" style:font-weight-complex="bold"/>
    </style:style>
    <style:style style:name="T577_22" style:family="text">
      <style:text-properties fo:font-size="10pt" style:font-size-asian="10pt" style:font-name-complex="Arial" style:font-size-complex="10pt" style:font-weight-complex="bold"/>
    </style:style>
    <style:style style:name="T577_23" style:family="text">
      <style:text-properties fo:font-size="10pt" style:font-size-asian="10pt" style:font-name-complex="Arial" style:font-size-complex="10pt" style:font-weight-complex="bold"/>
    </style:style>
    <style:style style:name="T577_24" style:family="text">
      <style:text-properties fo:font-size="10pt" style:font-size-asian="10pt" style:font-name-complex="Arial" style:font-size-complex="10pt" style:font-weight-complex="bold"/>
    </style:style>
    <style:style style:name="T577_25" style:family="text">
      <style:text-properties fo:font-size="10pt" style:font-size-asian="10pt" style:font-name-complex="Arial" style:font-size-complex="10pt" style:font-weight-complex="bold"/>
    </style:style>
    <style:style style:name="T577_26" style:family="text">
      <style:text-properties fo:font-size="10pt" style:font-size-asian="10pt" style:font-name-complex="Arial" style:font-size-complex="10pt" style:font-weight-complex="bold"/>
    </style:style>
    <style:style style:name="T577_27" style:family="text">
      <style:text-properties fo:font-size="10pt" style:font-size-asian="10pt" style:font-name-complex="Arial" style:font-size-complex="10pt" style:font-weight-complex="bold"/>
    </style:style>
    <style:style style:name="T577_28" style:family="text">
      <style:text-properties fo:font-size="10pt" style:font-size-asian="10pt" style:font-name-complex="Arial" style:font-size-complex="10pt" style:font-weight-complex="bold"/>
    </style:style>
    <style:style style:name="T577_29" style:family="text">
      <style:text-properties fo:font-size="10pt" style:font-size-asian="10pt" style:font-name-complex="Arial" style:font-size-complex="10pt" style:font-weight-complex="bold"/>
    </style:style>
    <style:style style:name="T577_30" style:family="text">
      <style:text-properties fo:font-size="10pt" style:font-size-asian="10pt" style:font-name-complex="Arial" style:font-size-complex="10pt" style:font-weight-complex="bold"/>
    </style:style>
    <style:style style:name="T577_31" style:family="text">
      <style:text-properties fo:font-size="10pt" style:font-size-asian="10pt" style:font-name-complex="Arial" style:font-size-complex="10pt" style:font-weight-complex="bold"/>
    </style:style>
    <style:style style:name="T577_32" style:family="text">
      <style:text-properties fo:font-size="10pt" style:font-size-asian="10pt" style:font-name-complex="Arial" style:font-size-complex="10pt" style:font-weight-complex="bold"/>
    </style:style>
    <style:style style:name="T577_33" style:family="text">
      <style:text-properties fo:font-size="10pt" style:font-size-asian="10pt" style:font-name-complex="Arial" style:font-size-complex="10pt" style:font-weight-complex="bold"/>
    </style:style>
    <style:style style:name="T577_34" style:family="text">
      <style:text-properties fo:font-size="10pt" style:font-size-asian="10pt" style:font-name-complex="Arial" style:font-size-complex="10pt" style:font-weight-complex="bold"/>
    </style:style>
    <style:style style:name="T577_35" style:family="text">
      <style:text-properties fo:font-size="10pt" style:font-size-asian="10pt" style:font-name-complex="Arial" style:font-size-complex="10pt" style:font-weight-complex="bold"/>
    </style:style>
    <style:style style:name="T577_36" style:family="text">
      <style:text-properties fo:font-size="10pt" style:font-size-asian="10pt" style:font-name-complex="Arial" style:font-size-complex="10pt" style:font-weight-complex="bold"/>
    </style:style>
    <style:style style:name="T577_37" style:family="text">
      <style:text-properties fo:font-size="10pt" style:font-size-asian="10pt" style:font-name-complex="Arial" style:font-size-complex="10pt" style:font-weight-complex="bold"/>
    </style:style>
    <style:style style:name="T577_38" style:family="text">
      <style:text-properties fo:font-size="10pt" style:font-size-asian="10pt" style:font-name-complex="Arial" style:font-size-complex="10pt" style:font-weight-complex="bold"/>
    </style:style>
    <style:style style:name="T577_39" style:family="text">
      <style:text-properties fo:font-size="10pt" style:font-size-asian="10pt" style:font-name-complex="Arial" style:font-size-complex="10pt" style:font-weight-complex="bold"/>
    </style:style>
    <style:style style:name="T577_40" style:family="text">
      <style:text-properties fo:font-size="10pt" style:font-size-asian="10pt" style:font-name-complex="Arial" style:font-size-complex="10pt" style:font-weight-complex="bold"/>
    </style:style>
    <style:style style:name="T577_41" style:family="text">
      <style:text-properties fo:font-size="10pt" style:font-size-asian="10pt" style:font-name-complex="Arial" style:font-size-complex="10pt" style:font-weight-complex="bold"/>
    </style:style>
    <style:style style:name="T577_42" style:family="text">
      <style:text-properties fo:font-size="10pt" style:font-size-asian="10pt" style:font-name-complex="Arial" style:font-size-complex="10pt" style:font-weight-complex="bold"/>
    </style:style>
    <style:style style:name="T577_43" style:family="text">
      <style:text-properties fo:font-size="10pt" style:font-size-asian="10pt" style:font-name-complex="Arial" style:font-size-complex="10pt" style:font-weight-complex="bold"/>
    </style:style>
    <style:style style:name="T577_44" style:family="text">
      <style:text-properties fo:font-size="10pt" style:font-size-asian="10pt" style:font-name-complex="Arial" style:font-size-complex="10pt" style:font-weight-complex="bold"/>
    </style:style>
    <style:style style:name="P578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79" style:family="paragraph" style:parent-style-name="Normal">
      <style:paragraph-properties fo:text-align="justify"/>
    </style:style>
    <style:style style:name="T579_1" style:family="text">
      <style:text-properties fo:font-size="10pt" style:font-size-asian="10pt" style:font-name-complex="Arial" style:font-size-complex="10pt" style:font-weight-complex="bold"/>
    </style:style>
    <style:style style:name="T579_2" style:family="text">
      <style:text-properties fo:font-size="10pt" style:font-size-asian="10pt" style:font-name-complex="Arial" style:font-size-complex="10pt" style:font-weight-complex="bold"/>
    </style:style>
    <style:style style:name="T579_3" style:family="text">
      <style:text-properties fo:font-size="10pt" style:font-size-asian="10pt" style:font-name-complex="Arial" style:font-size-complex="10pt" style:font-weight-complex="bold"/>
    </style:style>
    <style:style style:name="T579_4" style:family="text">
      <style:text-properties fo:font-size="10pt" style:font-size-asian="10pt" style:font-name-complex="Arial" style:font-size-complex="10pt" style:font-weight-complex="bold"/>
    </style:style>
    <style:style style:name="T579_5" style:family="text">
      <style:text-properties fo:font-size="10pt" style:font-size-asian="10pt" style:font-name-complex="Arial" style:font-size-complex="10pt" style:font-weight-complex="bold"/>
    </style:style>
    <style:style style:name="T579_6" style:family="text">
      <style:text-properties fo:font-size="10pt" style:font-size-asian="10pt" style:font-name-complex="Arial" style:font-size-complex="10pt" style:font-weight-complex="bold"/>
    </style:style>
    <style:style style:name="T579_7" style:family="text">
      <style:text-properties fo:font-size="10pt" style:font-size-asian="10pt" style:font-name-complex="Arial" style:font-size-complex="10pt"/>
    </style:style>
    <style:style style:name="T579_8" style:family="text">
      <style:text-properties fo:font-size="10pt" style:font-size-asian="10pt" style:font-name-complex="Arial" style:font-size-complex="10pt"/>
    </style:style>
    <style:style style:name="T579_9" style:family="text">
      <style:text-properties fo:font-size="10pt" style:font-size-asian="10pt" style:font-name-complex="Arial" style:font-size-complex="10pt"/>
    </style:style>
    <style:style style:name="T579_10" style:family="text">
      <style:text-properties fo:font-size="10pt" style:font-size-asian="10pt" style:font-name-complex="Arial" style:font-size-complex="10pt"/>
    </style:style>
    <style:style style:name="T579_11" style:family="text">
      <style:text-properties fo:font-size="10pt" style:font-size-asian="10pt" style:font-name-complex="Arial" style:font-size-complex="10pt"/>
    </style:style>
    <style:style style:name="T579_12" style:family="text">
      <style:text-properties fo:font-size="10pt" style:font-size-asian="10pt" style:font-name-complex="Arial" style:font-size-complex="10pt"/>
    </style:style>
    <style:style style:name="T579_13" style:family="text">
      <style:text-properties fo:font-size="10pt" style:font-size-asian="10pt" style:font-name-complex="Arial" style:font-size-complex="10pt"/>
    </style:style>
    <style:style style:name="T579_14" style:family="text">
      <style:text-properties fo:font-size="10pt" style:font-size-asian="10pt" style:font-name-complex="Arial" style:font-size-complex="10pt"/>
    </style:style>
    <style:style style:name="T579_15" style:family="text">
      <style:text-properties fo:font-size="10pt" style:font-size-asian="10pt" style:font-name-complex="Arial" style:font-size-complex="10pt"/>
    </style:style>
    <style:style style:name="T579_16" style:family="text">
      <style:text-properties fo:font-size="10pt" style:font-size-asian="10pt" style:font-name-complex="Arial" style:font-size-complex="10pt"/>
    </style:style>
    <style:style style:name="T579_17" style:family="text">
      <style:text-properties fo:font-size="10pt" style:font-size-asian="10pt" style:font-name-complex="Arial" style:font-size-complex="10pt"/>
    </style:style>
    <style:style style:name="T579_18" style:family="text">
      <style:text-properties fo:font-size="10pt" style:font-size-asian="10pt" style:font-name-complex="Arial" style:font-size-complex="10pt"/>
    </style:style>
    <style:style style:name="T579_19" style:family="text">
      <style:text-properties fo:font-size="10pt" style:font-size-asian="10pt" style:font-name-complex="Arial" style:font-size-complex="10pt"/>
    </style:style>
    <style:style style:name="T579_20" style:family="text">
      <style:text-properties fo:font-size="10pt" style:font-size-asian="10pt" style:font-name-complex="Arial" style:font-size-complex="10pt"/>
    </style:style>
    <style:style style:name="T579_21" style:family="text">
      <style:text-properties fo:font-size="10pt" style:font-size-asian="10pt" style:font-name-complex="Arial" style:font-size-complex="10pt"/>
    </style:style>
    <style:style style:name="T579_22" style:family="text">
      <style:text-properties fo:font-size="10pt" style:font-size-asian="10pt" style:font-name-complex="Arial" style:font-size-complex="10pt"/>
    </style:style>
    <style:style style:name="T579_23" style:family="text">
      <style:text-properties fo:font-size="10pt" style:font-size-asian="10pt" style:font-name-complex="Arial" style:font-size-complex="10pt"/>
    </style:style>
    <style:style style:name="T579_24" style:family="text">
      <style:text-properties fo:font-size="10pt" style:font-size-asian="10pt" style:font-name-complex="Arial" style:font-size-complex="10pt"/>
    </style:style>
    <style:style style:name="T579_25" style:family="text">
      <style:text-properties fo:font-size="10pt" style:font-size-asian="10pt" style:font-name-complex="Arial" style:font-size-complex="10pt"/>
    </style:style>
    <style:style style:name="T579_26" style:family="text">
      <style:text-properties fo:font-size="10pt" style:font-size-asian="10pt" style:font-name-complex="Arial" style:font-size-complex="10pt"/>
    </style:style>
    <style:style style:name="T579_27" style:family="text">
      <style:text-properties fo:font-size="10pt" style:font-size-asian="10pt" style:font-name-complex="Arial" style:font-size-complex="10pt"/>
    </style:style>
    <style:style style:name="T579_28" style:family="text">
      <style:text-properties fo:font-size="10pt" style:font-size-asian="10pt" style:font-name-complex="Arial" style:font-size-complex="10pt"/>
    </style:style>
    <style:style style:name="T579_29" style:family="text">
      <style:text-properties fo:font-size="10pt" style:font-size-asian="10pt" style:font-name-complex="Arial" style:font-size-complex="10pt"/>
    </style:style>
    <style:style style:name="T579_30" style:family="text">
      <style:text-properties fo:font-size="10pt" style:font-size-asian="10pt" style:font-name-complex="Arial" style:font-size-complex="10pt"/>
    </style:style>
    <style:style style:name="T579_31" style:family="text">
      <style:text-properties fo:font-size="10pt" style:font-size-asian="10pt" style:font-name-complex="Arial" style:font-size-complex="10pt"/>
    </style:style>
    <style:style style:name="T579_32" style:family="text">
      <style:text-properties fo:font-size="10pt" style:font-size-asian="10pt" style:font-name-complex="Arial" style:font-size-complex="10pt"/>
    </style:style>
    <style:style style:name="T579_33" style:family="text">
      <style:text-properties fo:font-size="10pt" style:font-size-asian="10pt" style:font-name-complex="Arial" style:font-size-complex="10pt"/>
    </style:style>
    <style:style style:name="T579_34" style:family="text">
      <style:text-properties fo:font-size="10pt" style:font-size-asian="10pt" style:font-name-complex="Arial" style:font-size-complex="10pt"/>
    </style:style>
    <style:style style:name="T579_35" style:family="text">
      <style:text-properties fo:font-size="10pt" style:font-size-asian="10pt" style:font-name-complex="Arial" style:font-size-complex="10pt"/>
    </style:style>
    <style:style style:name="T579_36" style:family="text">
      <style:text-properties fo:font-size="10pt" style:font-size-asian="10pt" style:font-name-complex="Arial" style:font-size-complex="10pt"/>
    </style:style>
    <style:style style:name="T579_37" style:family="text">
      <style:text-properties fo:font-size="10pt" style:font-size-asian="10pt" style:font-name-complex="Arial" style:font-size-complex="10pt" style:font-weight-complex="bold"/>
    </style:style>
    <style:style style:name="T579_38" style:family="text">
      <style:text-properties fo:font-size="10pt" style:font-size-asian="10pt" style:font-name-complex="Arial" style:font-size-complex="10pt" style:font-weight-complex="bold"/>
    </style:style>
    <style:style style:name="T579_39" style:family="text">
      <style:text-properties fo:font-size="10pt" style:font-size-asian="10pt" style:font-name-complex="Arial" style:font-size-complex="10pt" style:font-weight-complex="bold"/>
    </style:style>
    <style:style style:name="T579_40" style:family="text">
      <style:text-properties fo:font-size="10pt" style:font-size-asian="10pt" style:font-name-complex="Arial" style:font-size-complex="10pt" style:font-weight-complex="bold"/>
    </style:style>
    <style:style style:name="T579_41" style:family="text">
      <style:text-properties fo:font-size="10pt" style:font-size-asian="10pt" style:font-name-complex="Arial" style:font-size-complex="10pt" style:font-weight-complex="bold"/>
    </style:style>
    <style:style style:name="T579_42" style:family="text">
      <style:text-properties fo:font-size="10pt" style:font-size-asian="10pt" style:font-name-complex="Arial" style:font-size-complex="10pt" style:font-weight-complex="bold"/>
    </style:style>
    <style:style style:name="T579_43" style:family="text">
      <style:text-properties fo:font-size="10pt" style:font-size-asian="10pt" style:font-name-complex="Arial" style:font-size-complex="10pt" style:font-weight-complex="bold"/>
    </style:style>
    <style:style style:name="T579_44" style:family="text">
      <style:text-properties fo:font-size="10pt" style:font-size-asian="10pt" style:font-name-complex="Arial" style:font-size-complex="10pt" style:font-weight-complex="bold"/>
    </style:style>
    <style:style style:name="T579_45" style:family="text">
      <style:text-properties fo:font-size="10pt" style:font-size-asian="10pt" style:font-name-complex="Arial" style:font-size-complex="10pt" style:font-weight-complex="bold"/>
    </style:style>
    <style:style style:name="P580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81" style:family="paragraph" style:parent-style-name="Normal">
      <style:paragraph-properties fo:text-align="justify"/>
    </style:style>
    <style:style style:name="T581_1" style:family="text">
      <style:text-properties fo:font-size="10pt" style:font-size-asian="10pt" style:font-name-complex="Arial" style:font-size-complex="10pt" style:font-weight-complex="bold"/>
    </style:style>
    <style:style style:name="T581_2" style:family="text">
      <style:text-properties fo:font-size="10pt" style:font-size-asian="10pt" style:font-name-complex="Arial" style:font-size-complex="10pt" style:font-weight-complex="bold"/>
    </style:style>
    <style:style style:name="T581_3" style:family="text">
      <style:text-properties fo:font-size="10pt" style:font-size-asian="10pt" style:font-name-complex="Arial" style:font-size-complex="10pt" style:font-weight-complex="bold"/>
    </style:style>
    <style:style style:name="T581_4" style:family="text">
      <style:text-properties fo:font-size="10pt" style:font-size-asian="10pt" style:font-name-complex="Arial" style:font-size-complex="10pt" style:font-weight-complex="bold"/>
    </style:style>
    <style:style style:name="T581_5" style:family="text">
      <style:text-properties fo:font-size="10pt" style:font-size-asian="10pt" style:font-name-complex="Arial" style:font-size-complex="10pt" style:font-weight-complex="bold"/>
    </style:style>
    <style:style style:name="T581_6" style:family="text">
      <style:text-properties fo:font-size="10pt" style:font-size-asian="10pt" style:font-name-complex="Arial" style:font-size-complex="10pt" style:font-weight-complex="bold"/>
    </style:style>
    <style:style style:name="T581_7" style:family="text">
      <style:text-properties fo:font-size="10pt" style:font-size-asian="10pt" style:font-name-complex="Arial" style:font-size-complex="10pt" style:font-weight-complex="bold"/>
    </style:style>
    <style:style style:name="T581_8" style:family="text">
      <style:text-properties fo:font-size="10pt" style:font-size-asian="10pt" style:font-name-complex="Arial" style:font-size-complex="10pt" style:font-weight-complex="bold"/>
    </style:style>
    <style:style style:name="T581_9" style:family="text">
      <style:text-properties fo:font-size="10pt" style:font-size-asian="10pt" style:font-name-complex="Arial" style:font-size-complex="10pt" style:font-weight-complex="bold"/>
    </style:style>
    <style:style style:name="T581_10" style:family="text">
      <style:text-properties fo:font-size="10pt" style:font-size-asian="10pt" style:font-name-complex="Arial" style:font-size-complex="10pt" style:font-weight-complex="bold"/>
    </style:style>
    <style:style style:name="T581_11" style:family="text">
      <style:text-properties fo:font-size="10pt" style:font-size-asian="10pt" style:font-name-complex="Arial" style:font-size-complex="10pt" style:font-weight-complex="bold"/>
    </style:style>
    <style:style style:name="T581_12" style:family="text">
      <style:text-properties fo:font-size="10pt" style:font-size-asian="10pt" style:font-name-complex="Arial" style:font-size-complex="10pt" style:font-weight-complex="bold"/>
    </style:style>
    <style:style style:name="T581_13" style:family="text">
      <style:text-properties fo:font-size="10pt" style:font-size-asian="10pt" style:font-name-complex="Arial" style:font-size-complex="10pt" style:font-weight-complex="bold"/>
    </style:style>
    <style:style style:name="T581_14" style:family="text">
      <style:text-properties fo:font-size="10pt" style:font-size-asian="10pt" style:font-name-complex="Arial" style:font-size-complex="10pt" style:font-weight-complex="bold"/>
    </style:style>
    <style:style style:name="T581_15" style:family="text">
      <style:text-properties fo:font-size="10pt" style:font-size-asian="10pt" style:font-name-complex="Arial" style:font-size-complex="10pt" style:font-weight-complex="bold"/>
    </style:style>
    <style:style style:name="T581_16" style:family="text">
      <style:text-properties fo:font-size="10pt" style:font-size-asian="10pt" style:font-name-complex="Arial" style:font-size-complex="10pt" style:font-weight-complex="bold"/>
    </style:style>
    <style:style style:name="T581_17" style:family="text">
      <style:text-properties fo:font-size="10pt" style:font-size-asian="10pt" style:font-name-complex="Arial" style:font-size-complex="10pt" style:font-weight-complex="bold"/>
    </style:style>
    <style:style style:name="T581_18" style:family="text">
      <style:text-properties fo:font-size="10pt" style:font-size-asian="10pt" style:font-name-complex="Arial" style:font-size-complex="10pt" style:font-weight-complex="bold"/>
    </style:style>
    <style:style style:name="P582" style:family="paragraph" style:parent-style-name="Normal">
      <style:paragraph-properties fo:text-align="justify">
        <style:tab-stops>
          <style:tab-stop style:type="left" style:leader-style="none" style:position="16.281cm"/>
        </style:tab-stops>
      </style:paragraph-properties>
    </style:style>
    <style:style style:name="T582_1" style:family="text">
      <style:text-properties fo:font-size="10pt" style:font-size-asian="10pt" style:font-name-complex="Arial" style:font-size-complex="10pt" style:font-weight-complex="bold"/>
    </style:style>
    <style:style style:name="P583" style:family="paragraph" style:parent-style-name="Normal">
      <style:paragraph-properties fo:text-align="justify"/>
    </style:style>
    <style:style style:name="T583_1" style:family="text">
      <style:text-properties fo:font-size="10pt" style:font-size-asian="10pt" style:font-name-complex="Arial" style:font-size-complex="10pt" style:font-weight-complex="bold"/>
    </style:style>
    <style:style style:name="T583_2" style:family="text">
      <style:text-properties fo:font-size="10pt" style:font-size-asian="10pt" style:font-name-complex="Arial" style:font-size-complex="10pt" style:font-weight-complex="bold"/>
    </style:style>
    <style:style style:name="T583_3" style:family="text">
      <style:text-properties fo:font-size="10pt" style:font-size-asian="10pt" style:font-name-complex="Arial" style:font-size-complex="10pt" style:font-weight-complex="bold"/>
    </style:style>
    <style:style style:name="T583_4" style:family="text">
      <style:text-properties fo:font-size="10pt" style:font-size-asian="10pt" style:font-name-complex="Arial" style:font-size-complex="10pt" style:font-weight-complex="bold"/>
    </style:style>
    <style:style style:name="T583_5" style:family="text">
      <style:text-properties fo:font-size="10pt" style:font-size-asian="10pt" style:font-name-complex="Arial" style:font-size-complex="10pt" style:font-weight-complex="bold"/>
    </style:style>
    <style:style style:name="T583_6" style:family="text">
      <style:text-properties fo:font-size="10pt" style:font-size-asian="10pt" style:font-name-complex="Arial" style:font-size-complex="10pt" style:font-weight-complex="bold"/>
    </style:style>
    <style:style style:name="T583_7" style:family="text">
      <style:text-properties fo:font-size="10pt" style:font-size-asian="10pt" style:font-name-complex="Arial" style:font-size-complex="10pt" style:font-weight-complex="bold"/>
    </style:style>
    <style:style style:name="T583_8" style:family="text">
      <style:text-properties fo:font-size="10pt" style:font-size-asian="10pt" style:font-name-complex="Arial" style:font-size-complex="10pt" style:font-weight-complex="bold"/>
    </style:style>
    <style:style style:name="T583_9" style:family="text">
      <style:text-properties fo:font-size="10pt" style:font-size-asian="10pt" style:font-name-complex="Arial" style:font-size-complex="10pt" style:font-weight-complex="bold"/>
    </style:style>
    <style:style style:name="T583_10" style:family="text">
      <style:text-properties fo:font-size="10pt" style:font-size-asian="10pt" style:font-name-complex="Arial" style:font-size-complex="10pt" style:font-weight-complex="bold"/>
    </style:style>
    <style:style style:name="T583_11" style:family="text">
      <style:text-properties fo:font-size="10pt" style:font-size-asian="10pt" style:font-name-complex="Arial" style:font-size-complex="10pt" style:font-weight-complex="bold"/>
    </style:style>
    <style:style style:name="T583_12" style:family="text">
      <style:text-properties fo:font-size="10pt" style:font-size-asian="10pt" style:font-name-complex="Arial" style:font-size-complex="10pt" style:font-weight-complex="bold"/>
    </style:style>
    <style:style style:name="T583_13" style:family="text">
      <style:text-properties fo:font-size="10pt" style:font-size-asian="10pt" style:font-name-complex="Arial" style:font-size-complex="10pt" style:font-weight-complex="bold"/>
    </style:style>
    <style:style style:name="T583_14" style:family="text">
      <style:text-properties fo:font-size="10pt" style:font-size-asian="10pt" style:font-name-complex="Arial" style:font-size-complex="10pt" style:font-weight-complex="bold"/>
    </style:style>
    <style:style style:name="T583_15" style:family="text">
      <style:text-properties fo:font-size="10pt" style:font-size-asian="10pt" style:font-name-complex="Arial" style:font-size-complex="10pt" style:font-weight-complex="bold"/>
    </style:style>
    <style:style style:name="T583_16" style:family="text">
      <style:text-properties fo:font-size="10pt" style:font-size-asian="10pt" style:font-name-complex="Arial" style:font-size-complex="10pt" style:font-weight-complex="bold"/>
    </style:style>
    <style:style style:name="T583_17" style:family="text">
      <style:text-properties fo:font-size="10pt" style:font-size-asian="10pt" style:font-name-complex="Arial" style:font-size-complex="10pt" style:font-weight-complex="bold"/>
    </style:style>
    <style:style style:name="T583_18" style:family="text">
      <style:text-properties fo:font-size="10pt" style:font-size-asian="10pt" style:font-name-complex="Arial" style:font-size-complex="10pt" style:font-weight-complex="bold"/>
    </style:style>
    <style:style style:name="T583_19" style:family="text">
      <style:text-properties fo:font-size="10pt" style:font-size-asian="10pt" style:font-name-complex="Arial" style:font-size-complex="10pt" style:font-weight-complex="bold"/>
    </style:style>
    <style:style style:name="T583_20" style:family="text">
      <style:text-properties fo:font-size="10pt" style:font-size-asian="10pt" style:font-name-complex="Arial" style:font-size-complex="10pt" style:font-weight-complex="bold"/>
    </style:style>
    <style:style style:name="T583_21" style:family="text">
      <style:text-properties fo:font-size="10pt" style:font-size-asian="10pt" style:font-name-complex="Arial" style:font-size-complex="10pt" style:font-weight-complex="bold"/>
    </style:style>
    <style:style style:name="T583_22" style:family="text">
      <style:text-properties fo:font-size="10pt" style:font-size-asian="10pt" style:font-name-complex="Arial" style:font-size-complex="10pt" style:font-weight-complex="bold"/>
    </style:style>
    <style:style style:name="T583_23" style:family="text">
      <style:text-properties fo:font-size="10pt" style:font-size-asian="10pt" style:font-name-complex="Arial" style:font-size-complex="10pt" style:font-weight-complex="bold"/>
    </style:style>
    <style:style style:name="T583_24" style:family="text">
      <style:text-properties fo:font-size="10pt" style:font-size-asian="10pt" style:font-name-complex="Arial" style:font-size-complex="10pt"/>
    </style:style>
    <style:style style:name="T583_25" style:family="text">
      <style:text-properties fo:font-size="10pt" style:font-size-asian="10pt" style:font-name-complex="Arial" style:font-size-complex="10pt"/>
    </style:style>
    <style:style style:name="T583_26" style:family="text">
      <style:text-properties fo:font-size="10pt" style:font-size-asian="10pt" style:font-name-complex="Arial" style:font-size-complex="10pt"/>
    </style:style>
    <style:style style:name="T583_27" style:family="text">
      <style:text-properties fo:font-size="10pt" style:font-size-asian="10pt" style:font-name-complex="Arial" style:font-size-complex="10pt"/>
    </style:style>
    <style:style style:name="T583_28" style:family="text">
      <style:text-properties fo:font-size="10pt" style:font-size-asian="10pt" style:font-name-complex="Arial" style:font-size-complex="10pt"/>
    </style:style>
    <style:style style:name="T583_29" style:family="text">
      <style:text-properties fo:font-size="10pt" style:font-size-asian="10pt" style:font-name-complex="Arial" style:font-size-complex="10pt"/>
    </style:style>
    <style:style style:name="T583_30" style:family="text">
      <style:text-properties fo:font-size="10pt" style:font-size-asian="10pt" style:font-name-complex="Arial" style:font-size-complex="10pt"/>
    </style:style>
    <style:style style:name="T583_31" style:family="text">
      <style:text-properties fo:font-size="10pt" style:font-size-asian="10pt" style:font-name-complex="Arial" style:font-size-complex="10pt"/>
    </style:style>
    <style:style style:name="P584" style:family="paragraph" style:parent-style-name="Normal">
      <style:paragraph-properties fo:text-align="justify"/>
      <style:text-properties fo:font-size="10pt" style:font-size-asian="10pt" style:font-name-complex="Arial" style:font-size-complex="10pt" style:font-weight-complex="bold"/>
    </style:style>
    <style:style style:name="P585" style:family="paragraph" style:parent-style-name="Normal">
      <style:paragraph-properties fo:text-align="justify"/>
    </style:style>
    <style:style style:name="T585_1" style:family="text">
      <style:text-properties fo:font-size="10pt" style:font-size-asian="10pt" style:font-name-complex="Arial" style:font-size-complex="10pt" fo:font-weight="bold" style:font-weight-asian="bold"/>
    </style:style>
    <style:style style:name="P586" style:family="paragraph" style:parent-style-name="Normal">
      <style:paragraph-properties fo:text-align="justify"/>
    </style:style>
    <style:style style:name="T586_1" style:family="text">
      <style:text-properties fo:font-size="10pt" style:font-size-asian="10pt" style:font-name-complex="Arial" style:font-size-complex="10pt" style:font-weight-complex="bold"/>
    </style:style>
    <style:style style:name="T586_2" style:family="text">
      <style:text-properties fo:font-size="10pt" style:font-size-asian="10pt" style:font-name-complex="Arial" style:font-size-complex="10pt" style:font-weight-complex="bold"/>
    </style:style>
    <style:style style:name="T586_3" style:family="text">
      <style:text-properties fo:font-size="10pt" style:font-size-asian="10pt" style:font-name-complex="Arial" style:font-size-complex="10pt" style:font-weight-complex="bold"/>
    </style:style>
    <style:style style:name="T586_4" style:family="text">
      <style:text-properties fo:font-size="10pt" style:font-size-asian="10pt" style:font-name-complex="Arial" style:font-size-complex="10pt" style:font-weight-complex="bold"/>
    </style:style>
    <style:style style:name="T586_5" style:family="text">
      <style:text-properties fo:font-size="10pt" style:font-size-asian="10pt" style:font-name-complex="Arial" style:font-size-complex="10pt" style:font-weight-complex="bold"/>
    </style:style>
    <style:style style:name="T586_6" style:family="text">
      <style:text-properties fo:font-size="10pt" style:font-size-asian="10pt" style:font-name-complex="Arial" style:font-size-complex="10pt" style:font-weight-complex="bold"/>
    </style:style>
    <style:style style:name="T586_7" style:family="text">
      <style:text-properties fo:font-size="10pt" style:font-size-asian="10pt" style:font-name-complex="Arial" style:font-size-complex="10pt" style:font-weight-complex="bold"/>
    </style:style>
    <style:style style:name="T586_8" style:family="text">
      <style:text-properties fo:font-size="10pt" style:font-size-asian="10pt" style:font-name-complex="Arial" style:font-size-complex="10pt" style:font-weight-complex="bold"/>
    </style:style>
    <style:style style:name="T586_9" style:family="text">
      <style:text-properties fo:font-size="10pt" style:font-size-asian="10pt" style:font-name-complex="Arial" style:font-size-complex="10pt" style:font-weight-complex="bold"/>
    </style:style>
    <style:style style:name="T586_10" style:family="text">
      <style:text-properties fo:font-size="10pt" style:font-size-asian="10pt" style:font-name-complex="Arial" style:font-size-complex="10pt" style:font-weight-complex="bold"/>
    </style:style>
    <style:style style:name="T586_11" style:family="text">
      <style:text-properties fo:font-size="10pt" style:font-size-asian="10pt" style:font-name-complex="Arial" style:font-size-complex="10pt" style:font-weight-complex="bold"/>
    </style:style>
    <style:style style:name="T586_12" style:family="text">
      <style:text-properties fo:font-size="10pt" style:font-size-asian="10pt" style:font-name-complex="Arial" style:font-size-complex="10pt" style:font-weight-complex="bold"/>
    </style:style>
    <style:style style:name="T586_13" style:family="text">
      <style:text-properties fo:font-size="10pt" style:font-size-asian="10pt" style:font-name-complex="Arial" style:font-size-complex="10pt" style:font-weight-complex="bold"/>
    </style:style>
    <style:style style:name="T586_14" style:family="text">
      <style:text-properties fo:font-size="10pt" style:font-size-asian="10pt" style:font-name-complex="Arial" style:font-size-complex="10pt" style:font-weight-complex="bold"/>
    </style:style>
    <style:style style:name="T586_15" style:family="text">
      <style:text-properties fo:font-size="10pt" style:font-size-asian="10pt" style:font-name-complex="Arial" style:font-size-complex="10pt" style:font-weight-complex="bold"/>
    </style:style>
    <style:style style:name="T586_16" style:family="text">
      <style:text-properties fo:font-size="10pt" style:font-size-asian="10pt" style:font-name-complex="Arial" style:font-size-complex="10pt" style:font-weight-complex="bold"/>
    </style:style>
    <style:style style:name="T586_17" style:family="text">
      <style:text-properties fo:font-size="10pt" style:font-size-asian="10pt" style:font-name-complex="Arial" style:font-size-complex="10pt" style:font-weight-complex="bold"/>
    </style:style>
    <style:style style:name="T586_18" style:family="text">
      <style:text-properties fo:font-size="10pt" style:font-size-asian="10pt" style:font-name-complex="Arial" style:font-size-complex="10pt" style:font-weight-complex="bold"/>
    </style:style>
    <style:style style:name="T586_19" style:family="text">
      <style:text-properties fo:font-size="10pt" style:font-size-asian="10pt" style:font-name-complex="Arial" style:font-size-complex="10pt" style:font-weight-complex="bold"/>
    </style:style>
    <style:style style:name="T586_20" style:family="text">
      <style:text-properties fo:font-size="10pt" style:font-size-asian="10pt" style:font-name-complex="Arial" style:font-size-complex="10pt" style:font-weight-complex="bold"/>
    </style:style>
    <style:style style:name="T586_21" style:family="text">
      <style:text-properties fo:font-size="10pt" style:font-size-asian="10pt" style:font-name-complex="Arial" style:font-size-complex="10pt" style:font-weight-complex="bold"/>
    </style:style>
    <style:style style:name="T586_22" style:family="text">
      <style:text-properties fo:font-size="10pt" style:font-size-asian="10pt" style:font-name-complex="Arial" style:font-size-complex="10pt" style:font-weight-complex="bold"/>
    </style:style>
    <style:style style:name="T586_23" style:family="text">
      <style:text-properties fo:font-size="10pt" style:font-size-asian="10pt" style:font-name-complex="Arial" style:font-size-complex="10pt" style:font-weight-complex="bold"/>
    </style:style>
    <style:style style:name="T586_24" style:family="text">
      <style:text-properties fo:font-size="10pt" style:font-size-asian="10pt" style:font-name-complex="Arial" style:font-size-complex="10pt" style:font-weight-complex="bold"/>
    </style:style>
    <style:style style:name="T586_25" style:family="text">
      <style:text-properties fo:font-size="10pt" style:font-size-asian="10pt" style:font-name-complex="Arial" style:font-size-complex="10pt" style:font-weight-complex="bold"/>
    </style:style>
    <style:style style:name="T586_26" style:family="text">
      <style:text-properties fo:font-size="10pt" style:font-size-asian="10pt" style:font-name-complex="Arial" style:font-size-complex="10pt" style:font-weight-complex="bold"/>
    </style:style>
    <style:style style:name="T586_27" style:family="text">
      <style:text-properties fo:font-size="10pt" style:font-size-asian="10pt" style:font-name-complex="Arial" style:font-size-complex="10pt" style:font-weight-complex="bold"/>
    </style:style>
    <style:style style:name="T586_28" style:family="text">
      <style:text-properties fo:font-size="10pt" style:font-size-asian="10pt" style:font-name-complex="Arial" style:font-size-complex="10pt" style:font-weight-complex="bold"/>
    </style:style>
    <style:style style:name="T586_29" style:family="text">
      <style:text-properties fo:font-size="10pt" style:font-size-asian="10pt" style:font-name-complex="Arial" style:font-size-complex="10pt" style:font-weight-complex="bold"/>
    </style:style>
    <style:style style:name="T586_30" style:family="text">
      <style:text-properties fo:font-size="10pt" style:font-size-asian="10pt" style:font-name-complex="Arial" style:font-size-complex="10pt" style:font-weight-complex="bold"/>
    </style:style>
    <style:style style:name="T586_31" style:family="text">
      <style:text-properties fo:font-size="10pt" style:font-size-asian="10pt" style:font-name-complex="Arial" style:font-size-complex="10pt" style:font-weight-complex="bold"/>
    </style:style>
    <style:style style:name="T586_32" style:family="text">
      <style:text-properties fo:font-size="10pt" style:font-size-asian="10pt" style:font-name-complex="Arial" style:font-size-complex="10pt" style:font-weight-complex="bold"/>
    </style:style>
    <style:style style:name="T586_33" style:family="text">
      <style:text-properties fo:font-size="10pt" style:font-size-asian="10pt" style:font-name-complex="Arial" style:font-size-complex="10pt" style:font-weight-complex="bold"/>
    </style:style>
    <style:style style:name="T586_34" style:family="text">
      <style:text-properties fo:font-size="10pt" style:font-size-asian="10pt" style:font-name-complex="Arial" style:font-size-complex="10pt" style:font-weight-complex="bold"/>
    </style:style>
    <style:style style:name="T586_35" style:family="text">
      <style:text-properties fo:font-size="10pt" style:font-size-asian="10pt" style:font-name-complex="Arial" style:font-size-complex="10pt" style:font-weight-complex="bold"/>
    </style:style>
    <style:style style:name="T586_36" style:family="text">
      <style:text-properties fo:font-size="10pt" style:font-size-asian="10pt" style:font-name-complex="Arial" style:font-size-complex="10pt" style:font-weight-complex="bold"/>
    </style:style>
    <style:style style:name="T586_37" style:family="text">
      <style:text-properties fo:font-size="10pt" style:font-size-asian="10pt" style:font-name-complex="Arial" style:font-size-complex="10pt" style:font-weight-complex="bold"/>
    </style:style>
    <style:style style:name="P587" style:family="paragraph" style:parent-style-name="Normal">
      <style:text-properties fo:font-size="10pt" style:font-size-asian="10pt" style:font-name-complex="Arial" style:font-size-complex="10pt"/>
    </style:style>
    <style:style style:name="Table10" style:family="table">
      <style:table-properties table:align="left" style:width="18.452cm" fo:margin-left="-0.009cm"/>
    </style:style>
    <style:style style:name="Column42" style:family="table-column">
      <style:table-column-properties style:column-width="4.251cm"/>
    </style:style>
    <style:style style:name="Column43" style:family="table-column">
      <style:table-column-properties style:column-width="4.701cm"/>
    </style:style>
    <style:style style:name="Column44" style:family="table-column">
      <style:table-column-properties style:column-width="2.801cm"/>
    </style:style>
    <style:style style:name="Column45" style:family="table-column">
      <style:table-column-properties style:column-width="6.699cm"/>
    </style:style>
    <style:style style:name="Row34" style:family="table-row"/>
    <style:style style:name="Cell121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8" style:family="paragraph" style:parent-style-name="Normal"/>
    <style:style style:name="T588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2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9" style:family="paragraph" style:parent-style-name="Normal"/>
    <style:style style:name="T589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589_2" style:family="text">
      <style:text-properties style:text-position="super 58%"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589_3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589_4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23" style:family="table-cell">
      <style:table-cell-properties fo:background-color="#dbe5f1"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0" style:family="paragraph" style:parent-style-name="Normal"/>
    <style:style style:name="T590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Cell12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1" style:family="paragraph" style:parent-style-name="Normal"/>
    <style:style style:name="T591_1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T591_2" style:family="text">
      <style:text-properties style:font-name="Arial" fo:font-size="10pt" style:font-size-asian="10pt" style:font-name-complex="Arial" style:font-size-complex="11pt" fo:language="en" fo:language-asian="en" fo:language-complex="ar" fo:country="GB" fo:country-asian="US" fo:country-complex="SA"/>
    </style:style>
    <style:style style:name="P592" style:family="paragraph" style:parent-style-name="Normal">
      <style:text-properties fo:font-size="11pt" style:font-size-asian="11pt" style:font-name-complex="Arial" style:font-size-complex="11pt" fo:font-weight="bold" style:font-weight-asian="bold" style:font-weight-complex="bold"/>
    </style:style>
    <style:style style:name="P593" style:family="paragraph" style:parent-style-name="Normal">
      <style:paragraph-properties fo:keep-with-next="always"/>
      <style:text-properties fo:font-style="italic" style:font-style-asian="italic" fo:font-size="11pt" style:font-size-asian="11pt" style:font-name-complex="Arial" style:font-size-complex="11pt"/>
    </style:style>
    <style:style style:name="P594" style:family="paragraph" style:parent-style-name="Normal"/>
  </office:automatic-styles>
  <office:body>
    <office:text>
      <text:p text:style-name="P1"><text:span text:style-name="T1_1">Programme<text:s/>Completion<text:s/></text:span><text:span text:style-name="T1_2">Review</text:span><text:span text:style-name="T1_3"><text:s/></text:span><text:span text:style-name="T1_4">–<text:s/>Unitaid<text:s/></text:span></text:p>
      <text:p text:style-name="P2"/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 table:number-columns-spanned="3">
            <text:p text:style-name="P3"><text:span text:style-name="T3_1">Title:<text:s text:c="2"/></text:span><text:span text:style-name="T3_2">Unit</text:span><text:span text:style-name="T3_3">ai</text:span><text:span text:style-name="T3_4">d</text:span></text:p>
          </table:table-cell>
          <table:covered-table-cell/>
          <table:covered-table-cell/>
        </table:table-row>
        <table:table-row table:style-name="Row2">
          <table:table-cell table:style-name="Cell2">
            <text:p text:style-name="P4"><text:span text:style-name="T4_1">Final<text:s/>Programme<text:s/>Spend</text:span><text:span text:style-name="T4_2">:</text:span><text:span text:style-name="T4_3"><text:s/></text:span><text:span text:style-name="T4_4">£6</text:span><text:span text:style-name="T4_5">14</text:span><text:span text:style-name="T4_6">m</text:span><text:span text:style-name="T4_7"><text:s/></text:span></text:p>
          </table:table-cell>
          <table:table-cell table:style-name="Cell3">
            <text:p text:style-name="P5"><text:span text:style-name="T5_1">Review<text:s/>Date:</text:span></text:p>
          </table:table-cell>
          <table:table-cell table:style-name="Cell4">
            <text:p text:style-name="P6"><text:span text:style-name="T6_1">30/06/2026</text:span></text:p>
          </table:table-cell>
        </table:table-row>
        <table:table-row table:style-name="Row3">
          <table:table-cell table:style-name="Cell5">
            <text:p text:style-name="P7"><text:span text:style-name="T7_1">Programm</text:span><text:span text:style-name="T7_2">e</text:span><text:span text:style-name="T7_3"><text:s/>Code:<text:s/></text:span><text:span text:style-name="T7_4">111074</text:span></text:p>
          </table:table-cell>
          <table:table-cell table:style-name="Cell6">
            <text:p text:style-name="P8"><text:span text:style-name="T8_1">Start<text:s/>Date</text:span><text:span text:style-name="T8_2">:</text:span><text:span text:style-name="T8_3"><text:s/></text:span><text:span text:style-name="T8_4">March<text:s/>2007</text:span></text:p>
          </table:table-cell>
          <table:table-cell table:style-name="Cell7">
            <text:p text:style-name="P9"><text:span text:style-name="T9_1">End<text:s/>Date:<text:s/></text:span><text:span text:style-name="T9_2">3</text:span><text:span text:style-name="T9_3">1</text:span><text:span text:style-name="T9_4">/</text:span><text:span text:style-name="T9_5">03/2026</text:span></text:p>
          </table:table-cell>
        </table:table-row>
      </table:table>
      <text:p text:style-name="P10"/>
      <text:p text:style-name="P11"><text:span text:style-name="T11_1">Summary<text:s/>of<text:s/>Programme<text:s/>Performance</text:span></text:p>
      <text:p text:style-name="P12"/>
      <table:table table:style-name="Table2"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row table:style-name="Row4">
          <table:table-cell table:style-name="Cell8">
            <text:p text:style-name="P13"><text:span text:style-name="T13_1">Year</text:span></text:p>
          </table:table-cell>
          <table:table-cell table:style-name="Cell9">
            <text:p text:style-name="P14"><text:span text:style-name="T14_1">2012</text:span></text:p>
          </table:table-cell>
          <table:table-cell table:style-name="Cell10">
            <text:p text:style-name="P15"><text:span text:style-name="T15_1">2013</text:span></text:p>
          </table:table-cell>
          <table:table-cell table:style-name="Cell11">
            <text:p text:style-name="P16"><text:span text:style-name="T16_1">2014</text:span></text:p>
          </table:table-cell>
          <table:table-cell table:style-name="Cell12">
            <text:p text:style-name="P17"><text:span text:style-name="T17_1">2015</text:span></text:p>
          </table:table-cell>
          <table:table-cell table:style-name="Cell13">
            <text:p text:style-name="P18"><text:span text:style-name="T18_1">2016</text:span></text:p>
          </table:table-cell>
          <table:table-cell table:style-name="Cell14">
            <text:p text:style-name="P19"><text:span text:style-name="T19_1">2017</text:span></text:p>
          </table:table-cell>
          <table:table-cell table:style-name="Cell15">
            <text:p text:style-name="P20"><text:span text:style-name="T20_1">2018</text:span></text:p>
          </table:table-cell>
          <table:table-cell table:style-name="Cell16">
            <text:p text:style-name="P21"><text:span text:style-name="T21_1">2019</text:span></text:p>
          </table:table-cell>
          <table:table-cell table:style-name="Cell17">
            <text:p text:style-name="P22"><text:span text:style-name="T22_1">2020</text:span></text:p>
          </table:table-cell>
          <table:table-cell table:style-name="Cell18">
            <text:p text:style-name="P23"><text:span text:style-name="T23_1">2021</text:span></text:p>
          </table:table-cell>
          <table:table-cell table:style-name="Cell19">
            <text:p text:style-name="P24"><text:span text:style-name="T24_1">2022</text:span></text:p>
          </table:table-cell>
          <table:table-cell table:style-name="Cell20">
            <text:p text:style-name="P25"><text:span text:style-name="T25_1">2023</text:span></text:p>
          </table:table-cell>
          <table:table-cell table:style-name="Cell21">
            <text:p text:style-name="P26"><text:span text:style-name="T26_1">2024</text:span></text:p>
          </table:table-cell>
          <table:table-cell table:style-name="Cell22">
            <text:p text:style-name="P27"><text:span text:style-name="T27_1">2025</text:span></text:p>
          </table:table-cell>
        </table:table-row>
        <table:table-row table:style-name="Row5">
          <table:table-cell table:style-name="Cell23">
            <text:p text:style-name="P28"><text:span text:style-name="T28_1">Programme<text:s/>Score</text:span></text:p>
          </table:table-cell>
          <table:table-cell table:style-name="Cell24">
            <text:p text:style-name="P29"/>
            <text:p text:style-name="P30"><text:span text:style-name="T30_1">A</text:span></text:p>
          </table:table-cell>
          <table:table-cell table:style-name="Cell25">
            <text:p text:style-name="P31"/>
            <text:p text:style-name="P32"><text:span text:style-name="T32_1">A</text:span></text:p>
          </table:table-cell>
          <table:table-cell table:style-name="Cell26">
            <text:p text:style-name="P33"/>
            <text:p text:style-name="P34"><text:span text:style-name="T34_1">A</text:span></text:p>
          </table:table-cell>
          <table:table-cell table:style-name="Cell27">
            <text:p text:style-name="P35"/>
            <text:p text:style-name="P36"><text:span text:style-name="T36_1">A</text:span></text:p>
          </table:table-cell>
          <table:table-cell table:style-name="Cell28">
            <text:p text:style-name="P37"/>
            <text:p text:style-name="P38"><text:span text:style-name="T38_1">A+</text:span></text:p>
          </table:table-cell>
          <table:table-cell table:style-name="Cell29">
            <text:p text:style-name="P39"/>
            <text:p text:style-name="P40"><text:span text:style-name="T40_1">A+</text:span></text:p>
          </table:table-cell>
          <table:table-cell table:style-name="Cell30">
            <text:p text:style-name="P41"/>
            <text:p text:style-name="P42"><text:span text:style-name="T42_1">A</text:span></text:p>
          </table:table-cell>
          <table:table-cell table:style-name="Cell31">
            <text:p text:style-name="P43"/>
            <text:p text:style-name="P44"><text:span text:style-name="T44_1">A</text:span></text:p>
          </table:table-cell>
          <table:table-cell table:style-name="Cell32">
            <text:p text:style-name="P45"/>
            <text:p text:style-name="P46"><text:span text:style-name="T46_1">A</text:span></text:p>
          </table:table-cell>
          <table:table-cell table:style-name="Cell33">
            <text:p text:style-name="P47"/>
            <text:p text:style-name="P48"><text:span text:style-name="T48_1">A</text:span></text:p>
          </table:table-cell>
          <table:table-cell table:style-name="Cell34">
            <text:p text:style-name="P49"/>
            <text:p text:style-name="P50"><text:span text:style-name="T50_1">A</text:span></text:p>
          </table:table-cell>
          <table:table-cell table:style-name="Cell35">
            <text:p text:style-name="P51"/>
            <text:p text:style-name="P52"><text:span text:style-name="T52_1">A</text:span></text:p>
          </table:table-cell>
          <table:table-cell table:style-name="Cell36">
            <text:p text:style-name="P53"/>
            <text:p text:style-name="P54"><text:span text:style-name="T54_1">A+</text:span></text:p>
          </table:table-cell>
          <table:table-cell table:style-name="Cell37">
            <text:p text:style-name="P55"/>
            <text:p text:style-name="P56"><text:span text:style-name="T56_1">A+</text:span></text:p>
          </table:table-cell>
        </table:table-row>
        <table:table-row table:style-name="Row6">
          <table:table-cell table:style-name="Cell38">
            <text:p text:style-name="P57"><text:span text:style-name="T57_1">Residual<text:s/>Risk<text:s/>Exposure<text:s/>Rating</text:span></text:p>
          </table:table-cell>
          <table:table-cell table:style-name="Cell39">
            <text:p text:style-name="P58"/>
            <text:p text:style-name="P59"><text:span text:style-name="T59_1">Mod</text:span></text:p>
          </table:table-cell>
          <table:table-cell table:style-name="Cell40">
            <text:p text:style-name="P60"/>
            <text:p text:style-name="P61"><text:span text:style-name="T61_1">Mod</text:span></text:p>
          </table:table-cell>
          <table:table-cell table:style-name="Cell41">
            <text:p text:style-name="P62"/>
            <text:p text:style-name="P63"><text:span text:style-name="T63_1">Mod</text:span></text:p>
          </table:table-cell>
          <table:table-cell table:style-name="Cell42">
            <text:p text:style-name="P64"/>
            <text:p text:style-name="P65"><text:span text:style-name="T65_1">Mod</text:span></text:p>
          </table:table-cell>
          <table:table-cell table:style-name="Cell43">
            <text:p text:style-name="P66"/>
            <text:p text:style-name="P67"><text:span text:style-name="T67_1">Mod</text:span></text:p>
          </table:table-cell>
          <table:table-cell table:style-name="Cell44">
            <text:p text:style-name="P68"/>
            <text:p text:style-name="P69"><text:span text:style-name="T69_1">Mod</text:span></text:p>
          </table:table-cell>
          <table:table-cell table:style-name="Cell45">
            <text:p text:style-name="P70"/>
            <text:p text:style-name="P71"><text:span text:style-name="T71_1">Mod</text:span></text:p>
          </table:table-cell>
          <table:table-cell table:style-name="Cell46">
            <text:p text:style-name="P72"/>
            <text:p text:style-name="P73"><text:span text:style-name="T73_1">Mod</text:span></text:p>
          </table:table-cell>
          <table:table-cell table:style-name="Cell47">
            <text:p text:style-name="P74"/>
            <text:p text:style-name="P75"><text:span text:style-name="T75_1">Mod</text:span></text:p>
          </table:table-cell>
          <table:table-cell table:style-name="Cell48">
            <text:p text:style-name="P76"/>
            <text:p text:style-name="P77"><text:span text:style-name="T77_1">Mod</text:span></text:p>
          </table:table-cell>
          <table:table-cell table:style-name="Cell49">
            <text:p text:style-name="P78"/>
            <text:p text:style-name="P79"><text:span text:style-name="T79_1">Mod</text:span></text:p>
          </table:table-cell>
          <table:table-cell table:style-name="Cell50">
            <text:p text:style-name="P80"/>
            <text:p text:style-name="P81"><text:span text:style-name="T81_1">Mod</text:span></text:p>
          </table:table-cell>
          <table:table-cell table:style-name="Cell51">
            <text:p text:style-name="P82"/>
            <text:p text:style-name="P83"><text:span text:style-name="T83_1">Mod</text:span></text:p>
          </table:table-cell>
          <table:table-cell table:style-name="Cell52">
            <text:p text:style-name="P84"/>
            <text:p text:style-name="P85"><text:span text:style-name="T85_1">Mod</text:span></text:p>
          </table:table-cell>
        </table:table-row>
      </table:table>
      <text:p text:style-name="P86"/>
      <table:table table:style-name="Table3">
        <table:table-column table:style-name="Column19"/>
        <table:table-column table:style-name="Column20"/>
        <table:table-row table:style-name="Row7">
          <table:table-cell table:style-name="Cell53">
            <text:p text:style-name="P87"><text:span text:style-name="T87_1">DevTracker</text:span><text:span text:style-name="T87_2"><text:s/>Link<text:s/>to<text:s/>Business<text:s/>Case<text:s/>(and<text:s/>any<text:s/>addendum):<text:s/></text:span></text:p>
          </table:table-cell>
          <table:table-cell table:style-name="Cell54">
            <text:p text:style-name="P88"><text:span text:style-name="T88_1">Project<text:s/>approved<text:s/>without<text:s/>a<text:s/>Business<text:s/>Case<text:s/>in<text:s/></text:span><text:span text:style-name="T88_2">2006</text:span><text:span text:style-name="T88_3">,</text:span><text:span text:style-name="T88_4"><text:s/>original<text:s/></text:span><text:span text:style-name="T88_5">2007<text:s/></text:span><text:span text:style-name="T88_6">Project<text:s/>Memorandum<text:s/>published<text:s/>on<text:s/></text:span><text:span text:style-name="T88_7"><text:a xlink:type="simple" xlink:href="https://iati.fcdo.gov.uk/iati_documents/D0006737.odt"><text:span text:style-name="T88_8">Development<text:s/>Tracker</text:span></text:a></text:span><text:span text:style-name="T88_9"><text:s/></text:span></text:p>
          </table:table-cell>
        </table:table-row>
        <table:table-row table:style-name="Row8">
          <table:table-cell table:style-name="Cell55">
            <text:p text:style-name="P89"><text:span text:style-name="T89_1">DevTracker</text:span><text:span text:style-name="T89_2"><text:s/>Links<text:s/>to<text:s/>all<text:s/>logframes<text:s/>used<text:s/>during<text:s/>programme<text:s/>lifetime:<text:s/></text:span></text:p>
          </table:table-cell>
          <table:table-cell table:style-name="Cell56">
            <text:p text:style-name="P90"><text:span text:style-name="T90_1">Logframes</text:span><text:span text:style-name="T90_2"><text:s/>and<text:s/>Annual<text:s/>Reviews</text:span><text:span text:style-name="T90_3"><text:s/>have<text:s/>been<text:s/>published<text:s/></text:span><text:span text:style-name="T90_4">on<text:s/></text:span><text:span text:style-name="T90_5"><text:a xlink:type="simple" xlink:href="https://devtracker.fcdo.gov.uk/programme/GB-1-111074/summary"><text:span text:style-name="T90_6">Development<text:s/>Tracker</text:span></text:a></text:span><text:span text:style-name="T90_7"><text:s/></text:span></text:p>
          </table:table-cell>
        </table:table-row>
      </table:table>
      <text:p text:style-name="P91"/>
      <text:p text:style-name="P92"><text:span text:style-name="T92_1">A.<text:s/>Summary<text:s/>and<text:s/>Overview<text:s/></text:span></text:p>
      <text:p text:style-name="P93"/>
      <text:p text:style-name="P94"><text:span text:style-name="T94_1">Description<text:s/>of<text:s/>the<text:s/>programme<text:s/>and<text:s/>what<text:s/>it<text:s/>has<text:s/>achieved</text:span><text:span text:style-name="T94_2"><text:s/></text:span></text:p>
      <text:p text:style-name="P95"><text:span text:style-name="T95_1">Unitaid,<text:s/>a<text:s/>global<text:s/>health<text:s/>initiative<text:s/>hosted<text:s/>by<text:s/>the<text:s/>World<text:s/>Health<text:s/>Organisation<text:s/>(WHO),<text:s/>was<text:s/>established<text:s/>in<text:s/>2006<text:s/>and<text:s/>has,<text:s/>over<text:s/>two<text:s/>decades,<text:s/>become<text:s/>a<text:s/>highly<text:s/>effective<text:s/>and<text:s/>influential<text:s/></text:span><text:span text:style-name="T95_2">multilateral<text:s/>market-shaping<text:s/></text:span><text:span text:style-name="T95_3">actor<text:s/>in<text:s/>the<text:s/>global<text:s/>health<text:s/>landscape.<text:s/>Its<text:s/>core<text:s/>mission<text:s/>is<text:s/>to<text:s/>expand<text:s/>and<text:s/>accelerate<text:s/>access<text:s/>to<text:s/>innovative<text:s/>health<text:s/>products<text:s/>in<text:s/>low-<text:s/>and<text:s/>middle-income<text:s/>countries.</text:span><text:span text:style-name="T95_4"><text:s/>Unitaid</text:span><text:span text:style-name="T95_5"><text:s/>identifies<text:s/>high-impact<text:s/>health<text:s/>innovations,<text:s/>analyses<text:s/>the<text:s/>barriers<text:s/>to<text:s/>their<text:s/>uptake</text:span><text:span text:style-name="T95_6"><text:s/>-<text:s/></text:span><text:span text:style-name="T95_7">including<text:s/>affordability,<text:s/>regulatory<text:s/>constraints,<text:s/>weak<text:s/>demand,<text:s/>supply<text:s/>limitations<text:s/>and<text:s/>health<text:s/>system<text:s/>gaps</text:span><text:span text:style-name="T95_8"><text:s/>-<text:s/></text:span><text:span text:style-name="T95_9">and<text:s/>supports<text:s/>practical<text:s/>pathways<text:s/>to<text:s/>overcome<text:s/>them.<text:s/>Through<text:s/>targeted<text:s/>catalytic<text:s/>funding,<text:s/>technical<text:s/>analysis<text:s/>and<text:s/>close<text:s/>coordination<text:s/>with<text:s/>global<text:s/>partners,<text:s/>Unitaid<text:s/></text:span><text:span text:style-name="T95_10">implements<text:s/>a<text:s/>range<text:s/>of<text:s/>market-shaping<text:s/>interventions<text:s/>that<text:s/>help</text:span><text:span text:style-name="T95_11"><text:s/>promising<text:s/>technologies<text:s/>move<text:s/>beyond<text:s/>pilots<text:s/>and<text:s/></text:span><text:span text:style-name="T95_12">become<text:s/></text:span><text:span text:style-name="T95_13">integrated<text:s/>into<text:s/>real-world<text:s/>delivery<text:s/>systems.</text:span><text:span text:style-name="T95_14"><text:s/></text:span><text:span text:style-name="T95_15">In<text:s/>doing<text:s/>so,<text:s/>Unitaid<text:s/>plays<text:s/>a<text:s/>critical<text:s/>bridging<text:s/>role<text:s/>between<text:s/>innovation<text:s/>and<text:s/>large-scale<text:s/>implementation.<text:s/>Its<text:s/>work<text:s/>enables<text:s/>partners<text:s/>such<text:s/>as<text:s/>the<text:s/>Global<text:s/>Fund,<text:s/>WHO<text:s/>and<text:s/>national<text:s/>governments<text:s/>to<text:s/>deploy<text:s/>innovations<text:s/>at<text:s/>scale.<text:s/>This<text:s/>catalytic<text:s/>positioning<text:s/>is<text:s/>central<text:s/>to<text:s/>its<text:s/>value:<text:s/>rather<text:s/>than<text:s/>delivering<text:s/>programmes<text:s/>directly,<text:s/>Unitaid<text:s/>amplifies<text:s/>the<text:s/>effectiveness<text:s/>and<text:s/>efficiency<text:s/>of<text:s/>much<text:s/>larger<text:s/>global<text:s/>health<text:s/>financing<text:s/>flows.</text:span></text:p>
      <text:p text:style-name="P96"/>
      <text:p text:style-name="P97"><text:span text:style-name="T97_1">Unitaid<text:s/>scores<text:s/>an<text:s/>A<text:s/>overall<text:s/>in<text:s/>this<text:s/>Programme<text:s/>Completion<text:s/>Review,<text:s/>meeting<text:s/>expectations<text:s/>for<text:s/>the<text:s/>20-year<text:s/>period<text:s/>from<text:s/>2006<text:s/>to<text:s/>2026.<text:s/></text:span></text:p>
      <text:p text:style-name="P98"/>
      <text:p text:style-name="P99"><text:span text:style-name="T99_1">Over<text:s/>time,<text:s/>Unitaid<text:s/>has<text:s/>matured<text:s/>into<text:s/>a<text:s/></text:span><text:span text:style-name="T99_2">more<text:s/></text:span><text:span text:style-name="T99_3">credible,<text:s/>technically<text:s/>strong<text:s/>and<text:s/>strategically<text:s/>focused<text:s/>organisation.<text:s/>Early<text:s/>gains<text:s/>focused<text:s/>on<text:s/>rapid<text:s/>market-shaping<text:s/>results,<text:s/>including<text:s/>major<text:s/>price<text:s/>reductions<text:s/>for<text:s/>paediatric<text:s/>HIV<text:s/>treatments<text:s/>and<text:s/>second-line<text:s/>antiretrovirals</text:span><text:span text:style-name="T99_4"><text:s/>(ARVs)</text:span><text:span text:style-name="T99_5">,<text:s/>as<text:s/>well<text:s/>as<text:s/>the<text:s/>establishment<text:s/>of<text:s/>key<text:s/>access<text:s/>mechanisms<text:s/>such<text:s/>as<text:s/>WHO<text:s/>Prequalification<text:s/>support<text:s/>and<text:s/>the<text:s/>Medicines<text:s/>Patent<text:s/>Pool.<text:s/></text:span><text:span text:style-name="T99_6">However</text:span><text:span text:style-name="T99_7">,</text:span><text:span text:style-name="T99_8"><text:s/></text:span><text:span text:style-name="T99_9">in</text:span><text:span text:style-name="T99_10"><text:s/>these<text:s/>early<text:s/>years<text:s/>from<text:s/>2006<text:s/>to<text:s/>2012,<text:s/>Unitaid<text:s/>lacked<text:s/>coherent<text:s/>and<text:s/>comprehensive<text:s/>processes<text:s/>and<text:s/>frameworks<text:s/>for<text:s/>internal<text:s/>governance,<text:s/>performance<text:s/>and<text:s/>grant<text:s/>management,<text:s/></text:span><text:span text:style-name="T99_11">risk<text:s/>management,<text:s/>sustainability<text:s/>and<text:s/>transition,<text:s/>and<text:s/>partnerships.<text:s/>Internal<text:s/>Functional<text:s/>Reviews<text:s/>in<text:s/>2014<text:s/>and<text:s/>then<text:s/>again<text:s/>in<text:s/>2022-23<text:s/>both<text:s/>resulted<text:s/>in<text:s/>important<text:s/></text:span><text:span text:style-name="T99_12">improvements<text:s/>in<text:s/>Unitaid’s<text:s/>operating<text:s/>model<text:s/>and<text:s/>implementation,<text:s/>reflecting<text:s/>a<text:s/>transition<text:s/>to<text:s/>a<text:s/>higher-performing<text:s/>organisation</text:span><text:span text:style-name="T99_13"><text:s/>–<text:s/>as<text:s/>evidenced<text:s/>by<text:s/>a<text:s/>recent<text:s/>improvement<text:s/>in<text:s/></text:span><text:span text:style-name="T99_14">FCDO<text:s/>Annual<text:s/>Reviews<text:s/>(A+<text:s/>for<text:s/>2024<text:s/>and<text:s/>2025)<text:s/>and<text:s/></text:span><text:span text:style-name="T99_15">broadly<text:s/>positive<text:s/>findings<text:s/>from<text:s/>Unitaid’s<text:s/>recent<text:s/>2025<text:s/>Mid-Term<text:s/>Review<text:s/>of<text:s/>their<text:s/>2023-2027<text:s/>Strategy.</text:span><text:span text:style-name="T99_16"><text:s/></text:span><text:span text:style-name="T99_17">Over<text:s/>the<text:s/>past<text:s/>20<text:s/>years<text:s/>t</text:span><text:span text:style-name="T99_18">he<text:s/>UK<text:s/>has<text:s/>played<text:s/>an<text:s/>important<text:s/>role</text:span><text:span text:style-name="T99_19"><text:s/>as<text:s/>a<text:s/>critical<text:s/>friend<text:s/>and<text:s/>funding<text:s/>partner</text:span><text:span text:style-name="T99_20"><text:s/>and<text:s/>has<text:s/></text:span><text:span text:style-name="T99_21">significantly<text:s/>shap</text:span><text:span text:style-name="T99_22">ed</text:span><text:span text:style-name="T99_23"><text:s/>Unitaid’s<text:s/>strategy<text:s/>and<text:s/>governance</text:span><text:span text:style-name="T99_24"><text:s/></text:span><text:span text:style-name="T99_25">systems,<text:s/></text:span><text:span text:style-name="T99_26">through</text:span><text:span text:style-name="T99_27"><text:s/>a<text:s/>combination<text:s/>of</text:span><text:span text:style-name="T99_28"><text:s/>leadership<text:s/>roles<text:s/>in<text:s/>Executive<text:s/>Board<text:s/>committees<text:s/>a</text:span><text:span text:style-name="T99_29">longside</text:span><text:span text:style-name="T99_30"><text:s/></text:span><text:span text:style-name="T99_31">a</text:span><text:span text:style-name="T99_32"><text:s/>strong</text:span><text:span text:style-name="T99_33"><text:s/>UK</text:span><text:span text:style-name="T99_34"><text:s/>emphasis</text:span><text:span text:style-name="T99_35"><text:s/>on</text:span><text:span text:style-name="T99_36"><text:s/>results<text:s/>and<text:s/>monitoring<text:s/>and<text:s/>evaluation</text:span><text:span text:style-name="T99_37">.</text:span><text:span text:style-name="T99_38"><text:s/></text:span><text:span text:style-name="T99_39"><text:s/></text:span></text:p>
      <text:p text:style-name="P100"/>
      <text:p text:style-name="P101"><text:span text:style-name="T101_1">Unitaid<text:s/>demonstrated<text:s/>significant<text:s/>agility<text:s/>and<text:s/>responsiveness<text:s/>to<text:s/>the<text:s/>challenges<text:s/>of<text:s/>the<text:s/>COVID-19<text:s/>pandemic</text:span><text:span text:style-name="T101_2"><text:s/>and<text:s/>have<text:s/>sustained<text:s/>this<text:s/>through<text:s/>ongoing<text:s/>market-shaping<text:s/>interventions<text:s/>for<text:s/>medical<text:s/>oxygen,<text:s/>as<text:s/>well<text:s/>as<text:s/>adding<text:s/>important<text:s/>value<text:s/></text:span><text:span text:style-name="T101_3">to</text:span><text:span text:style-name="T101_4"><text:s/></text:span><text:span text:style-name="T101_5">the<text:s/>area<text:s/>of<text:s/></text:span><text:span text:style-name="T101_6">regional<text:s/>manufacturing<text:s/>of<text:s/>health<text:s/>products.<text:s/></text:span><text:span text:style-name="T101_7">Unitaid<text:s/>now<text:s/>have<text:s/>a<text:s/>broader<text:s/></text:span><text:span text:style-name="T101_8">portfolio<text:s/>than<text:s/>their<text:s/>early<text:s/>focus<text:s/>on<text:s/>HIV/AIDS,<text:s/>TB<text:s/>and<text:s/>malaria,</text:span><text:span text:style-name="T101_9"><text:s/>expanding<text:s/>to</text:span><text:span text:style-name="T101_10"><text:s/>includ</text:span><text:span text:style-name="T101_11">e</text:span><text:span text:style-name="T101_12"><text:s/>HIV/</text:span><text:span text:style-name="T101_13">AIDs</text:span><text:span text:style-name="T101_14">’</text:span><text:span text:style-name="T101_15"><text:s/>co-infections,<text:s/>maternal<text:s/>and<text:s/>child<text:s/>health,<text:s/>medical<text:s/></text:span><text:span text:style-name="T101_16">oxygen,<text:s/>regional<text:s/>manufacturing<text:s/>in<text:s/>Africa<text:s/>and<text:s/>climate</text:span><text:span text:style-name="T101_17">-</text:span><text:span text:style-name="T101_18">smart<text:s/>health<text:s/>products.<text:s/>This<text:s/>brings<text:s/>additional<text:s/>complexity<text:s/>but<text:s/>has<text:s/>allowed<text:s/>Unitaid<text:s/>to<text:s/>add<text:s/>further<text:s/>value<text:s/>through<text:s/>market-shaping<text:s/>in<text:s/>underserved<text:s/>areas.<text:s/></text:span><text:span text:style-name="T101_19">Unitaid</text:span><text:span text:style-name="T101_20">’s<text:s/>maturity<text:s/>as<text:s/>an<text:s/>organisation<text:s/></text:span><text:span text:style-name="T101_21">-<text:s/></text:span><text:span text:style-name="T101_22">with<text:s/>stronger<text:s/>governance,<text:s/>prioritisation,<text:s/>and<text:s/>enhanced<text:s/>grant<text:s/>and<text:s/>performance<text:s/>management</text:span><text:span text:style-name="T101_23"><text:s/>-<text:s/></text:span><text:span text:style-name="T101_24">is<text:s/>being<text:s/>tested<text:s/>in<text:s/>the</text:span><text:span text:style-name="T101_25"><text:s/>current</text:span><text:span text:style-name="T101_26"><text:s/>context<text:s/>of<text:s/>significant<text:s/>ODA<text:s/>reductions<text:s/>and<text:s/>a<text:s/>constrained<text:s/>and<text:s/>fragmenting<text:s/>global<text:s/>health<text:s/>ecosystem.<text:s/></text:span><text:span text:style-name="T101_27">To<text:s/>date</text:span><text:span text:style-name="T101_28"><text:s/>over<text:s/>2025<text:s/>and<text:s/>2026</text:span><text:span text:style-name="T101_29">,</text:span><text:span text:style-name="T101_30"><text:s/>Unitaid<text:s/>ha</text:span><text:span text:style-name="T101_31">ve</text:span><text:span text:style-name="T101_32"><text:s/>responded<text:s/>effectively<text:s/>and<text:s/>proactively</text:span><text:span text:style-name="T101_33">,<text:s/>but<text:s/>this<text:s/>will<text:s/>be<text:s/>a<text:s/>key<text:s/>challenge<text:s/>going<text:s/>forward<text:s/>and<text:s/>brings<text:s/>important<text:s/>questions<text:s/>for<text:s/>Unitaid’s<text:s/>next<text:s/>strategy<text:s/></text:span><text:span text:style-name="T101_34">for<text:s/>2028<text:s/>and<text:s/>beyond</text:span><text:span text:style-name="T101_35">.<text:s/></text:span><text:span text:style-name="T101_36"><text:s/></text:span></text:p>
      <text:p text:style-name="P102"/>
      <text:p text:style-name="P103"><text:span text:style-name="T103_1">Despite<text:s/></text:span><text:span text:style-name="T103_2">some<text:s/></text:span><text:span text:style-name="T103_3">persistent<text:s/>challenges<text:s/>and<text:s/></text:span><text:span text:style-name="T103_4">the</text:span><text:span text:style-name="T103_5"><text:s/>need<text:s/>for</text:span><text:span text:style-name="T103_6"><text:s/>further</text:span><text:span text:style-name="T103_7"><text:s/>improvements<text:s/>(see<text:s/>lessons<text:s/>below),<text:s/>a</text:span><text:span text:style-name="T103_8">cross<text:s/>a<text:s/>20-year<text:s/>horizon,<text:s/>Unitaid<text:s/>demonstrates<text:s/>a<text:s/>strong<text:s/>value<text:s/>for<text:s/>money<text:s/>proposition.<text:s/>Its<text:s/>catalytic,<text:s/>innovation-focused<text:s/>model<text:s/>delivers<text:s/>high<text:s/></text:span><text:span text:style-name="T103_9">health<text:s/>and<text:s/>socio-economic<text:s/></text:span><text:span text:style-name="T103_10">returns,<text:s/>supports<text:s/>equitable<text:s/>access<text:s/>and<text:s/>amplifies<text:s/>the<text:s/>effectiveness<text:s/>of<text:s/>global<text:s/>health<text:s/>investments.<text:s/>In<text:s/>a<text:s/>context<text:s/>of<text:s/>declining<text:s/>ODA<text:s/>and<text:s/>increasing<text:s/>pressure<text:s/>on<text:s/>resources,<text:s/>Unitaid<text:s/>represents<text:s/>a<text:s/>highly<text:s/>cost-effective<text:s/>use<text:s/>of<text:s/>UK<text:s/>funding<text:s/>and<text:s/>remains<text:s/>a<text:s/>critical<text:s/>enabler<text:s/>of<text:s/>progress<text:s/>against<text:s/>HIV,<text:s/>TB,<text:s/>malaria<text:s/>and<text:s/>emerging<text:s/>global<text:s/>health<text:s/>challenges.</text:span></text:p>
      <text:p text:style-name="P104"/>
      <text:p text:style-name="P105"><text:span text:style-name="T105_1">How<text:s/>this<text:s/>report<text:s/>was<text:s/>conducted</text:span><text:span text:style-name="T105_2"><text:s/></text:span></text:p>
      <text:p text:style-name="P106"><text:span text:style-name="T106_1">This<text:s/>Programme<text:s/>Completion<text:s/>Review<text:s/>(PCR)<text:s/>was<text:s/>prepared<text:s/>by<text:s/>the<text:s/>FCDO<text:s/>programme<text:s/>team<text:s/>through<text:s/>a<text:s/>desk<text:s/>review<text:s/>to<text:s/>provide<text:s/>an<text:s/>assessment<text:s/>of<text:s/>Unitaid’s<text:s/>overall<text:s/>performance<text:s/>over<text:s/>a<text:s/>20-year<text:s/>period<text:s/>(2006<text:s/>to<text:s/>2026).<text:s/>Due<text:s/>to<text:s/>the<text:s/>unique<text:s/>nature<text:s/>of<text:s/>this<text:s/>PCR<text:s/>covering<text:s/>20<text:s/>years<text:s/>-<text:s/>covering<text:s/>multiple<text:s/>different<text:s/>sets<text:s/>of<text:s/>logframes,<text:s/>KPIs<text:s/>and<text:s/>output<text:s/>indicators<text:s/>–<text:s/>the<text:s/>report<text:s/>is<text:s/>structured<text:s/>through<text:s/>a<text:s/>sequential,<text:s/>historic,<text:s/>narrative<text:s/>review<text:s/>of<text:s/>Unitaid’s<text:s/>work<text:s/>and<text:s/>evolution<text:s/>as<text:s/>an<text:s/>organisation<text:s/>across<text:s/>key<text:s/>multi-year<text:s/>strategic<text:s/>periods,<text:s/>with<text:s/>4<text:s/>outputs<text:s/>covering<text:s/>the<text:s/>following<text:s/>multi-year<text:s/>periods:<text:s/>2006-2012,<text:s/>2013-2016,<text:s/>2017-2021,<text:s/>and<text:s/>the<text:s/>transition<text:s/>(including<text:s/>2022)<text:s/>to<text:s/>the<text:s/>current<text:s/>2023-2027<text:s/>period.<text:s/>This<text:s/>draws<text:s/>on<text:s/>a<text:s/>range<text:s/>of<text:s/>existing<text:s/>evidence,<text:s/>including<text:s/>all<text:s/>previous<text:s/>FCDO<text:s/>annual<text:s/>reviews,<text:s/>historic<text:s/>KPI<text:s/>reporting,<text:s/>Unitaid<text:s/>Board<text:s/>and<text:s/>governance<text:s/>documents,<text:s/>as<text:s/>well<text:s/>as<text:s/>external<text:s/>evaluations<text:s/>of<text:s/>Unitaid.<text:s/>This<text:s/>was<text:s/>complemented<text:s/>by<text:s/>the<text:s/>FCDO<text:s/>programme<text:s/>team’s<text:s/>institutional<text:s/>knowledge.<text:s/></text:span></text:p>
      <text:p text:style-name="P107"/>
      <table:table table:style-name="Table4">
        <table:table-column table:style-name="Column21"/>
        <table:table-column table:style-name="Column22"/>
        <table:table-row table:style-name="Row9">
          <table:table-cell table:style-name="Cell57">
            <text:p text:style-name="P108"><text:span text:style-name="T108_1">Output</text:span></text:p>
            <text:p text:style-name="P109"/>
          </table:table-cell>
          <table:table-cell table:style-name="Cell58">
            <text:p text:style-name="P110"><text:span text:style-name="T110_1">Score</text:span></text:p>
          </table:table-cell>
        </table:table-row>
        <table:table-row table:style-name="Row10">
          <table:table-cell table:style-name="Cell59">
            <text:list text:style-name="LS22" xml:id="list0">
              <text:list-item>
                <text:p text:style-name="P111"><text:span text:style-name="T111_1">2006-2012</text:span><text:span text:style-name="T111_2">:<text:s/></text:span><text:span text:style-name="T111_3">Unitaid<text:s/>establishment<text:s/>and<text:s/>early<text:s/>years</text:span></text:p>
              </text:list-item>
            </text:list>
          </table:table-cell>
          <table:table-cell table:style-name="Cell60">
            <text:p text:style-name="P112"><text:span text:style-name="T112_1">B</text:span><text:span text:style-name="T112_2">:</text:span><text:span text:style-name="T112_3"><text:s/>Moderately<text:s/>did<text:s/>not<text:s/>meet<text:s/></text:span><text:span text:style-name="T112_4">e</text:span><text:span text:style-name="T112_5">xpectations</text:span></text:p>
          </table:table-cell>
        </table:table-row>
        <table:table-row table:style-name="Row11">
          <table:table-cell table:style-name="Cell61">
            <text:list text:style-name="LS22" xml:id="list1" text:continue-list="list0">
              <text:list-item>
                <text:p text:style-name="P113"><text:span text:style-name="T113_1">2013-2016<text:s/>Strategy:<text:s/>consolidation<text:s/>and<text:s/>Secretariat<text:s/>reform</text:span></text:p>
              </text:list-item>
            </text:list>
          </table:table-cell>
          <table:table-cell table:style-name="Cell62">
            <text:p text:style-name="P114"><text:span text:style-name="T114_1">A</text:span><text:span text:style-name="T114_2">:</text:span><text:span text:style-name="T114_3"><text:s/>Met<text:s/></text:span><text:span text:style-name="T114_4">e</text:span><text:span text:style-name="T114_5">xpectations</text:span></text:p>
          </table:table-cell>
        </table:table-row>
        <table:table-row table:style-name="Row12">
          <table:table-cell table:style-name="Cell63">
            <text:list text:style-name="LS22" xml:id="list2" text:continue-list="list0">
              <text:list-item>
                <text:p text:style-name="P115"><text:span text:style-name="T115_1">2017-2021:<text:s/>Maturity<text:s/>and<text:s/>COVID-19<text:s/>shock</text:span></text:p>
              </text:list-item>
            </text:list>
          </table:table-cell>
          <table:table-cell table:style-name="Cell64">
            <text:p text:style-name="P116"><text:span text:style-name="T116_1">A:<text:s/>Met<text:s/></text:span><text:span text:style-name="T116_2">e</text:span><text:span text:style-name="T116_3">xpectations</text:span></text:p>
          </table:table-cell>
        </table:table-row>
        <table:table-row table:style-name="Row13">
          <table:table-cell table:style-name="Cell65">
            <text:list text:style-name="LS22" xml:id="list3" text:continue-list="list0">
              <text:list-item>
                <text:p text:style-name="P117"><text:span text:style-name="T117_1">2022<text:s/>onwards:<text:s/>2023-2027<text:s/>Strategy,<text:s/>high-performing<text:s/>GHI<text:s/>and<text:s/>portfolio<text:s/>expansion</text:span></text:p>
              </text:list-item>
            </text:list>
          </table:table-cell>
          <table:table-cell table:style-name="Cell66">
            <text:p text:style-name="P118"><text:span text:style-name="T118_1">A+:<text:s/>Moderately<text:s/></text:span><text:span text:style-name="T118_2">e</text:span><text:span text:style-name="T118_3">xceeded<text:s/></text:span><text:span text:style-name="T118_4">e</text:span><text:span text:style-name="T118_5">xpectations</text:span></text:p>
          </table:table-cell>
        </table:table-row>
      </table:table>
      <text:p text:style-name="P119"/>
      <text:p text:style-name="P120"><text:span text:style-name="T120_1">Major<text:s/>lessons<text:s/>learned,<text:s/>evidence<text:s/>generated<text:s/>and<text:s/>recommendations</text:span></text:p>
      <text:p text:style-name="P121"><text:span text:style-name="T121_1">Over<text:s/>20<text:s/>years<text:s/>of<text:s/>implementation,<text:s/>Unitaid<text:s/>has<text:s/>generated<text:s/>a<text:s/>substantial<text:s/>body<text:s/>of<text:s/>operational<text:s/>and<text:s/>strategic<text:s/>learning,<text:s/>drawing<text:s/>on<text:s/>external<text:s/>evaluations,<text:s/>internal<text:s/>reviews<text:s/>and<text:s/>grant-level<text:s/>evidence.</text:span><text:span text:style-name="T121_2"><text:s/></text:span><text:span text:style-name="T121_3">Within<text:s/></text:span><text:span text:style-name="T121_4">these</text:span><text:span text:style-name="T121_5"><text:s/>lessons</text:span><text:span text:style-name="T121_6">,<text:s/>future<text:s/>FCDO<text:s/>programming<text:s/>and<text:s/>Unitaid’s<text:s/>next<text:s/>Strategy<text:s/>beyond<text:s/>2027<text:s/>should<text:s/>prioritise</text:span><text:span text:style-name="T121_7">:<text:s/>simplifying<text:s/>and<text:s/>speeding<text:s/>up<text:s/>Unitaid’s<text:s/>operating<text:s/>model<text:s/>to<text:s/>enable<text:s/>faster<text:s/>grant<text:s/>agreement;<text:s/>and<text:s/>strengthening<text:s/>partnerships<text:s/>with<text:s/>countries<text:s/>and<text:s/>communities<text:s/>and<text:s/>civil<text:s/>society.<text:s/>These<text:s/>2<text:s/>areas<text:s/>have<text:s/>seen<text:s/>important<text:s/>improvements<text:s/>over<text:s/>Unitaid’s<text:s/>20<text:s/>years</text:span><text:span text:style-name="T121_8"><text:s/></text:span><text:span text:style-name="T121_9">but<text:s/>remain</text:span><text:span text:style-name="T121_10"><text:s/>persistent<text:s/>challenges<text:s/>and<text:s/>will<text:s/>require<text:s/>continued<text:s/>prioritisation.</text:span></text:p>
      <text:p text:style-name="P122"/>
      <text:p text:style-name="P123"><text:span text:style-name="T123_1">Priority<text:s/>lessons<text:s/>and<text:s/>recommendations</text:span><text:span text:style-name="T123_2">:<text:s/></text:span></text:p>
      <text:p text:style-name="P124"/>
      <text:list text:style-name="LS38" xml:id="list4">
        <text:list-item>
          <text:p text:style-name="P125"><text:span text:style-name="T125_1">Agility<text:s/>and<text:s/>speed<text:s/>add<text:s/></text:span><text:span text:style-name="T125_2">high<text:s/></text:span><text:span text:style-name="T125_3">value</text:span><text:span text:style-name="T125_4">:<text:s/></text:span><text:span text:style-name="T125_5">Unitaid’s<text:s/>impact<text:s/>is<text:s/>significantly<text:s/>enhanced<text:s/>when<text:s/>it<text:s/>can<text:s/>respond<text:s/>rapidly<text:s/>to<text:s/>emerging<text:s/>opportunities<text:s/>and<text:s/>shocks.<text:s/>The<text:s/>COVID-19<text:s/>response<text:s/>demonstrated<text:s/>the<text:s/>organisation’s<text:s/>ability<text:s/>to<text:s/>pivot<text:s/>quickly,<text:s/>deploy<text:s/>flexible<text:s/>financing<text:s/>and<text:s/>engage<text:s/>partners<text:s/>at<text:s/>speed,<text:s/>delivering<text:s/>both<text:s/>immediate<text:s/>impact<text:s/>and<text:s/>longer-term<text:s/>system<text:s/>benefits.<text:s/></text:span><text:span text:style-name="T125_6">This</text:span><text:span text:style-name="T125_7"><text:s/>agility</text:span><text:span text:style-name="T125_8"><text:s/>has<text:s/>been<text:s/>demonstrated<text:s/></text:span><text:span text:style-name="T125_9">again<text:s/></text:span><text:span text:style-name="T125_10">in<text:s/>Unitaid’s<text:s/>recent<text:s/>rapid<text:s/>work<text:s/>on<text:s/></text:span><text:span text:style-name="T125_11">the<text:s/></text:span><text:span text:style-name="T125_12">twice-yearly<text:s/></text:span><text:span text:style-name="T125_13">injectable<text:s/></text:span><text:span text:style-name="T125_14">medicine<text:s/></text:span><text:span text:style-name="T125_15">lenacapavir<text:s/>for<text:s/>HIV<text:s/>prevention.</text:span><text:span text:style-name="T125_16"><text:s/>But<text:s/>this<text:s/>agility<text:s/>and<text:s/>speed<text:s/>is<text:s/>not<text:s/>consistent<text:s/></text:span><text:span text:style-name="T125_17">across<text:s/>all<text:s/></text:span><text:span text:style-name="T125_18">Unitaid</text:span><text:span text:style-name="T125_19"><text:s/></text:span><text:span text:style-name="T125_20">work.<text:s/>Enhancing</text:span><text:span text:style-name="T125_21"><text:s/>this<text:s/>agility<text:s/>will<text:s/>remain<text:s/>critical,<text:s/>particularly<text:s/>as<text:s/>external<text:s/>conditions<text:s/>become<text:s/>more<text:s/>volatile.</text:span></text:p>
        </text:list-item>
      </text:list>
      <text:p text:style-name="P126"/>
      <text:list text:style-name="LS38" xml:id="list5">
        <text:list-item>
          <text:p text:style-name="P127"><text:span text:style-name="T127_1">Operational<text:s/>efficiency<text:s/>must<text:s/>translate<text:s/>into<text:s/>faster<text:s/>decisions</text:span><text:span text:style-name="T127_2">:<text:s/></text:span><text:span text:style-name="T127_3">Improvements<text:s/>in<text:s/>delivery<text:s/>processes<text:s/>generate<text:s/>value<text:s/>only<text:s/>when<text:s/>they<text:s/>effectively<text:s/>reduce<text:s/>burden,<text:s/>streamline<text:s/>requirements<text:s/>and<text:s/>accelerate<text:s/>decision-making.<text:s/>Experience<text:s/>highlights<text:s/>the<text:s/>importance<text:s/>of<text:s/>proportionate<text:s/>grant<text:s/>development<text:s/>processes,<text:s/>clear<text:s/>guidance<text:s/>and<text:s/>strong<text:s/>relationships<text:s/>with<text:s/>implementers<text:s/>in<text:s/>achieving<text:s/>both<text:s/>efficiency<text:s/>and<text:s/>quality</text:span><text:span text:style-name="T127_4"><text:s/>in<text:s/>Unitaid’s<text:s/>operating<text:s/>model</text:span><text:span text:style-name="T127_5">.</text:span></text:p>
        </text:list-item>
      </text:list>
      <text:p text:style-name="P128"/>
      <text:list text:style-name="LS38" xml:id="list6">
        <text:list-item>
          <text:p text:style-name="P129"><text:span text:style-name="T129_1">Partnerships<text:s/>are<text:s/>the<text:s/>core<text:s/>delivery<text:s/>mechanism</text:span><text:span text:style-name="T129_2">:<text:s/></text:span><text:span text:style-name="T129_3">Unitaid’s<text:s/>effectiveness<text:s/>depends<text:s/>fundamentally<text:s/>on<text:s/>strong,<text:s/>well-coordinated<text:s/>partnerships<text:s/>across<text:s/>the<text:s/>innovation-to-scale<text:s/>pathway.<text:s/>This<text:s/>includes<text:s/>close<text:s/>collaboration<text:s/>with<text:s/>scale-up<text:s/>actors,<text:s/>technical<text:s/>agencies,<text:s/>communities<text:s/>and<text:s/>the<text:s/>private<text:s/>sector.<text:s/>Learning<text:s/>highlights<text:s/>the<text:s/>need<text:s/>for<text:s/>more<text:s/></text:span><text:span text:style-name="T129_4">structured,<text:s/>predictable<text:s/>and<text:s/>strategic<text:s/>partnerships</text:span><text:span text:style-name="T129_5"><text:s/></text:span><text:span text:style-name="T129_6">to<text:s/>ensure<text:s/>that<text:s/>innovations<text:s/>move<text:s/>efficiently<text:s/>from<text:s/>pilot<text:s/>to<text:s/>large-scale<text:s/>adoption.</text:span></text:p>
        </text:list-item>
      </text:list>
      <text:p text:style-name="P130"/>
      <text:list text:style-name="LS38" xml:id="list7">
        <text:list-item>
          <text:p text:style-name="P131"><text:span text:style-name="T131_1">Country<text:s/></text:span><text:span text:style-name="T131_2">and<text:s/>civil<text:s/>society<text:s/></text:span><text:span text:style-name="T131_3">engagement<text:s/>is<text:s/>critical<text:s/>for<text:s/>scale<text:s/>and<text:s/>sustainability</text:span><text:span text:style-name="T131_4">:<text:s/></text:span><text:span text:style-name="T131_5">Evidence<text:s/>consistently<text:s/>shows<text:s/>that<text:s/>addressing<text:s/>product-level<text:s/>barriers<text:s/>is<text:s/>necessary<text:s/>but<text:s/>not<text:s/>sufficient<text:s/>for<text:s/>achieving<text:s/>large-scale<text:s/>impact.<text:s/>Scale-up<text:s/>is<text:s/>often<text:s/>constrained<text:s/>by<text:s/>country-level<text:s/>factors,<text:s/>including<text:s/>financing,<text:s/>health<text:s/>system<text:s/>capacity<text:s/>and<text:s/>policy<text:s/>uptake.<text:s/>Variability<text:s/>in<text:s/>scale-up<text:s/>across<text:s/>countries<text:s/>highlights<text:s/>the<text:s/>need<text:s/>for<text:s/>more<text:s/>systematic<text:s/>and<text:s/>earlier<text:s/>engagement<text:s/>with<text:s/>country<text:s/></text:span><text:span text:style-name="T131_6">and<text:s/>community<text:s/></text:span><text:span text:style-name="T131_7">stakeholders,<text:s/>as<text:s/>well<text:s/>as<text:s/>clearer<text:s/>pathways<text:s/>to<text:s/>transition<text:s/>and<text:s/>sustainability<text:s/>embedded<text:s/>from<text:s/>the<text:s/>outset.</text:span></text:p>
        </text:list-item>
      </text:list>
      <text:p text:style-name="P132"/>
      <text:p text:style-name="P133"><text:span text:style-name="T133_1">Broader<text:s/>lessons</text:span><text:span text:style-name="T133_2"><text:s/>and<text:s/>recommendations:<text:s/></text:span></text:p>
      <text:p text:style-name="P134"/>
      <text:list text:style-name="LS38" xml:id="list8">
        <text:list-item>
          <text:p text:style-name="P135"><text:span text:style-name="T135_1">Prioritisation<text:s/>is<text:s/>essential<text:s/>in<text:s/>a<text:s/>constrained<text:s/>environment</text:span><text:span text:style-name="T135_2">:<text:s/></text:span><text:span text:style-name="T135_3">As<text:s/>ODA<text:s/>declines<text:s/>and<text:s/>financing<text:s/>becomes<text:s/>more<text:s/>uncertain,<text:s/>Unitaid’s<text:s/>ability<text:s/>to<text:s/>prioritise<text:s/>strategically<text:s/>across<text:s/>its<text:s/>portfolio<text:s/>is<text:s/>increasingly<text:s/>important.<text:s/>Evidence<text:s/>shows<text:s/>that<text:s/>clear<text:s/>trade-offs<text:s/>and<text:s/>explicit<text:s/>prioritisation,<text:s/>aligned<text:s/>with<text:s/>realistic<text:s/>funding<text:s/>expectations,<text:s/>are<text:s/>necessary<text:s/>to<text:s/>maximise<text:s/>impact.<text:s/>This<text:s/>includes<text:s/>prioritising<text:s/>not<text:s/>only<text:s/>between<text:s/>investments,<text:s/>but<text:s/>across<text:s/>strategic<text:s/>initiatives,<text:s/>partnerships<text:s/>and<text:s/>organisational<text:s/>processes.</text:span></text:p>
        </text:list-item>
      </text:list>
      <text:p text:style-name="P136"/>
      <text:list text:style-name="LS38" xml:id="list9">
        <text:list-item>
          <text:p text:style-name="P137"><text:span text:style-name="T137_1">Performance<text:s/>management<text:s/>is<text:s/>stronger<text:s/>at<text:s/>portfolio<text:s/>level</text:span><text:span text:style-name="T137_2">:<text:s/></text:span><text:span text:style-name="T137_3">Moving<text:s/>from<text:s/>grant-by-grant<text:s/>monitoring<text:s/>to<text:s/>portfolio-level<text:s/>performance<text:s/>management<text:s/>has<text:s/>improved<text:s/>Unitaid’s<text:s/>ability<text:s/>to<text:s/>identify<text:s/>synergies,<text:s/>manage<text:s/>risks<text:s/>and<text:s/>generate<text:s/>cross-cutting<text:s/>learning.<text:s/>This<text:s/>shift<text:s/>has<text:s/>strengthened<text:s/>strategic<text:s/>decision-making<text:s/>and<text:s/>improved<text:s/>the<text:s/>organisation’s<text:s/>ability<text:s/>to<text:s/>communicate<text:s/>results.<text:s/>Continued<text:s/>emphasis<text:s/>on<text:s/>portfolio-level<text:s/>analysis<text:s/>will<text:s/>be<text:s/>critical<text:s/>as<text:s/>the<text:s/>complexity<text:s/>of<text:s/>investments<text:s/>increases.</text:span></text:p>
        </text:list-item>
      </text:list>
      <text:p text:style-name="P138"/>
      <text:list text:style-name="LS38" xml:id="list10">
        <text:list-item>
          <text:p text:style-name="P139"><text:span text:style-name="T139_1">Equity<text:s/>must<text:s/>be<text:s/>explicit,<text:s/>measurable<text:s/>and<text:s/>embedded<text:s/>in<text:s/>delivery</text:span><text:span text:style-name="T139_2">:<text:s/></text:span><text:span text:style-name="T139_3">While<text:s/>equity<text:s/>has<text:s/>always<text:s/>been<text:s/>central<text:s/>to<text:s/>Unitaid’s<text:s/>mandate,<text:s/>experience<text:s/>shows<text:s/>that<text:s/>it<text:s/>requires<text:s/>clear<text:s/>articulation<text:s/>in<text:s/>strategy,<text:s/>measurable<text:s/>targets<text:s/>and<text:s/>systematic<text:s/>tracking.<text:s/>The<text:s/>introduction<text:s/>of<text:s/>tools<text:s/>such<text:s/>as<text:s/>Target<text:s/></text:span><text:span text:style-name="T139_4">Access<text:s/>Profiles</text:span><text:span text:style-name="T139_5"><text:s/>represents<text:s/>progress</text:span><text:span text:style-name="T139_6">.</text:span><text:span text:style-name="T139_7"><text:s/></text:span><text:span text:style-name="T139_8">But</text:span><text:span text:style-name="T139_9"><text:s/>continued<text:s/>strengthening<text:s/>of<text:s/>disaggregated<text:s/>data<text:s/>and<text:s/>accountability<text:s/>for<text:s/>equity<text:s/>outcomes<text:s/>remains<text:s/>essential<text:s/>to<text:s/>ensure<text:s/>that<text:s/>the<text:s/>most<text:s/>underserved<text:s/>populations<text:s/>benefit<text:s/>from<text:s/>investments.</text:span></text:p>
        </text:list-item>
      </text:list>
      <text:p text:style-name="P140"/>
      <text:list text:style-name="LS38" xml:id="list11">
        <text:list-item>
          <text:p text:style-name="P141"><text:span text:style-name="T141_1">Resource<text:s/>mobilisation<text:s/>must<text:s/>be<text:s/>strategic<text:s/>and<text:s/>diversified</text:span><text:span text:style-name="T141_2">:<text:s/></text:span><text:span text:style-name="T141_3">Sustained<text:s/>impact<text:s/>depends<text:s/>on<text:s/>moving<text:s/>beyond<text:s/>traditional<text:s/>donor<text:s/>funding.<text:s/>Learning<text:s/>highlights<text:s/>the<text:s/>importance<text:s/>of<text:s/>a<text:s/>diversification<text:s/>of<text:s/>funding<text:s/>sources,<text:s/>stronger<text:s/>alignment<text:s/>with<text:s/>communications<text:s/>and<text:s/>development<text:s/>of<text:s/>a<text:s/>compelling<text:s/>value<text:s/>proposition<text:s/>for<text:s/>partners<text:s/>and<text:s/>investors.</text:span></text:p>
        </text:list-item>
      </text:list>
      <text:p text:style-name="P142"/>
      <text:list text:style-name="LS38" xml:id="list12">
        <text:list-item>
          <text:p text:style-name="P143"><text:span text:style-name="T143_1">Risk<text:s/>management<text:s/>and<text:s/>safeguarding<text:s/>require<text:s/>continuous<text:s/>strengthening</text:span><text:span text:style-name="T143_2">:<text:s/></text:span><text:span text:style-name="T143_3">Effective<text:s/>risk<text:s/>management<text:s/>depends<text:s/>on<text:s/>robust<text:s/>systems<text:s/>that<text:s/>are<text:s/>consistently<text:s/>applied<text:s/>across<text:s/>a<text:s/>diverse<text:s/>partner<text:s/>base.<text:s/>As<text:s/>the<text:s/>external<text:s/>risk<text:s/>environment<text:s/>has<text:s/>intensified,<text:s/>learning<text:s/>highlights<text:s/>the<text:s/>need<text:s/>for<text:s/>continued<text:s/>investment<text:s/>in<text:s/>risk<text:s/>identification,<text:s/>monitoring<text:s/>and<text:s/>mitigation,<text:s/>including<text:s/>safeguarding<text:s/>systems<text:s/>and<text:s/>assurance<text:s/>processes<text:s/>to<text:s/>maintain<text:s/>high<text:s/>standards<text:s/>across<text:s/>the<text:s/>portfolio.</text:span></text:p>
        </text:list-item>
      </text:list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p text:style-name="P154"/>
      <text:p text:style-name="P155"/>
      <text:p text:style-name="P156"/>
      <text:p text:style-name="P157"/>
      <text:p text:style-name="P158"/>
      <text:p text:style-name="P159"/>
      <text:p text:style-name="P160"/>
      <text:p text:style-name="P161"/>
      <text:p text:style-name="P162"/>
      <text:p text:style-name="P163"/>
      <text:p text:style-name="P164"/>
      <text:p text:style-name="P165"/>
      <text:p text:style-name="P166"/>
      <text:p text:style-name="P167"/>
      <text:p text:style-name="P168"><text:span text:style-name="T168_1">Glossary</text:span><text:span text:style-name="T168_2"><text:s/>and<text:s/>abbreviations<text:s/></text:span></text:p>
      <text:p text:style-name="P169"/>
      <text:p text:style-name="P170"><text:span text:style-name="T170_1">ACT-A:<text:s/></text:span><text:span text:style-name="T170_2"><text:tab/></text:span><text:span text:style-name="T170_3">Access<text:s/>to<text:s/>COVID-19<text:s/>Tools<text:s/>Accelerator<text:s/></text:span></text:p>
      <text:p text:style-name="P171"><text:span text:style-name="T171_1">ACT:<text:s/></text:span><text:span text:style-name="T171_2"><text:tab/></text:span><text:span text:style-name="T171_3">Artemisinin-based<text:s/>Combination<text:s/>Therapy</text:span></text:p>
      <text:p text:style-name="P172"><text:span text:style-name="T172_1">AIDs:<text:s/></text:span><text:span text:style-name="T172_2"><text:tab/></text:span><text:span text:style-name="T172_3">Acquired<text:s/>immune<text:s/>deficiency<text:s/>syndrome</text:span></text:p>
      <text:p text:style-name="P173"><text:span text:style-name="T173_1">AM</text:span><text:span text:style-name="T173_2">R:<text:s/></text:span><text:span text:style-name="T173_3"><text:tab/></text:span><text:span text:style-name="T173_4"><text:tab/></text:span><text:span text:style-name="T173_5">Antimicrobial<text:s/>resistance</text:span></text:p>
      <text:p text:style-name="P174"><text:span text:style-name="T174_1">API</text:span><text:span text:style-name="T174_2">:<text:s/></text:span><text:span text:style-name="T174_3"><text:tab/></text:span><text:span text:style-name="T174_4"><text:tab/></text:span><text:span text:style-name="T174_5">Active<text:s/>Pharmaceutical<text:s/>Ingredient</text:span></text:p>
      <text:p text:style-name="P175"><text:span text:style-name="T175_1">ARV:<text:s/></text:span><text:span text:style-name="T175_2"><text:tab/></text:span><text:span text:style-name="T175_3"><text:tab/></text:span><text:span text:style-name="T175_4">A</text:span><text:span text:style-name="T175_5">nti-retrovirals<text:s/></text:span><text:span text:style-name="T175_6"><text:s/></text:span></text:p>
      <text:p text:style-name="P176"><text:span text:style-name="T176_1">CHAI:<text:s/></text:span><text:span text:style-name="T176_2"><text:tab/></text:span><text:span text:style-name="T176_3"><text:tab/></text:span><text:span text:style-name="T176_4">Clinton<text:s/>Health<text:s/>Access<text:s/>Initiative</text:span></text:p>
      <text:p text:style-name="P177"><text:span text:style-name="T177_1">CCSE:<text:s/></text:span><text:span text:style-name="T177_2"><text:tab/></text:span><text:span text:style-name="T177_3"><text:tab/></text:span><text:span text:style-name="T177_4">Community<text:s/>and<text:s/>Civil<text:s/>Society<text:s/>Engagement<text:s/></text:span></text:p>
      <text:p text:style-name="P178"><text:span text:style-name="T178_1">FAC:<text:s/></text:span><text:span text:style-name="T178_2"><text:tab/></text:span><text:span text:style-name="T178_3"><text:tab/></text:span><text:span text:style-name="T178_4">Finance<text:s/>and<text:s/>Accountability<text:s/>Committee</text:span><text:span text:style-name="T178_5">,<text:s/>Unitaid<text:s/>Executive<text:s/>Board<text:s/></text:span></text:p>
      <text:p text:style-name="P179"><text:span text:style-name="T179_1">Gavi:<text:s/></text:span><text:span text:style-name="T179_2"><text:tab/></text:span><text:span text:style-name="T179_3"><text:tab/></text:span><text:span text:style-name="T179_4">Gavi,<text:s/>the<text:s/>Vaccine<text:s/>Alliance</text:span></text:p>
      <text:p text:style-name="P180"><text:span text:style-name="T180_1">Global<text:s/>Fund:<text:s/></text:span><text:span text:style-name="T180_2"><text:tab/></text:span><text:span text:style-name="T180_3">The<text:s/>Global<text:s/>Fund<text:s/>to<text:s/>Fight<text:s/>AIDS,<text:s/>Tuberculosis<text:s/>and<text:s/>Malaria</text:span></text:p>
      <text:p text:style-name="P181"><text:span text:style-name="T181_1">HCV:<text:s/></text:span><text:span text:style-name="T181_2"><text:tab/></text:span><text:span text:style-name="T181_3"><text:tab/></text:span><text:span text:style-name="T181_4">Hepatitis<text:s/>C<text:s/>virus</text:span></text:p>
      <text:p text:style-name="P182"><text:span text:style-name="T182_1">HIV:<text:s text:c="2"/></text:span><text:span text:style-name="T182_2"><text:tab/></text:span><text:span text:style-name="T182_3">Human<text:s/></text:span><text:span text:style-name="T182_4">I</text:span><text:span text:style-name="T182_5">mmunodeficiency<text:s/></text:span><text:span text:style-name="T182_6">V</text:span><text:span text:style-name="T182_7">iruses</text:span></text:p>
      <text:p text:style-name="P183"><text:span text:style-name="T183_1">HPV:<text:s/></text:span><text:span text:style-name="T183_2"><text:tab/></text:span><text:span text:style-name="T183_3"><text:tab/></text:span><text:span text:style-name="T183_4">Human<text:s/>Papillomavirus<text:s/></text:span></text:p>
      <text:p text:style-name="P184"><text:span text:style-name="T184_1">IVCC</text:span><text:span text:style-name="T184_2">:<text:s/></text:span><text:span text:style-name="T184_3"><text:tab/></text:span><text:span text:style-name="T184_4"><text:tab/></text:span><text:span text:style-name="T184_5">In</text:span><text:span text:style-name="T184_6">novative</text:span><text:span text:style-name="T184_7"><text:s/>Vector<text:s/>Control<text:s/>Consortium</text:span></text:p>
      <text:p text:style-name="P185"><text:span text:style-name="T185_1">LMICs:<text:s/></text:span><text:span text:style-name="T185_2"><text:tab/></text:span><text:span text:style-name="T185_3"><text:tab/></text:span><text:span text:style-name="T185_4">Low-<text:s/>and<text:s/>Middle-income<text:s/>Countries</text:span></text:p>
      <text:p text:style-name="P186"><text:span text:style-name="T186_1">M&amp;E:<text:s/></text:span><text:span text:style-name="T186_2"><text:tab/></text:span><text:span text:style-name="T186_3"><text:tab/></text:span><text:span text:style-name="T186_4">Monitoring<text:s/>and<text:s/>Evaluation<text:s/></text:span></text:p>
      <text:p text:style-name="P187"><text:span text:style-name="T187_1">MoU:<text:s/></text:span><text:span text:style-name="T187_2"><text:tab/></text:span><text:span text:style-name="T187_3"><text:tab/></text:span><text:span text:style-name="T187_4">Memorandum<text:s/>of<text:s/>Understanding</text:span></text:p>
      <text:p text:style-name="P188"><text:span text:style-name="T188_1">MPP:<text:s/></text:span><text:span text:style-name="T188_2"><text:tab/></text:span><text:span text:style-name="T188_3"><text:tab/></text:span><text:span text:style-name="T188_4">Medicines<text:s/>Patent<text:s/>Pool<text:s/></text:span></text:p>
      <text:p text:style-name="P189"><text:span text:style-name="T189_1">PCR:<text:s/></text:span><text:span text:style-name="T189_2"><text:tab/></text:span><text:span text:style-name="T189_3"><text:tab/></text:span><text:span text:style-name="T189_4">Programme<text:s/></text:span><text:span text:style-name="T189_5">C</text:span><text:span text:style-name="T189_6">ompletion<text:s/></text:span><text:span text:style-name="T189_7">R</text:span><text:span text:style-name="T189_8">eview</text:span></text:p>
      <text:p text:style-name="P190"><text:span text:style-name="T190_1">PRC:<text:s/></text:span><text:span text:style-name="T190_2"><text:tab/></text:span><text:span text:style-name="T190_3"><text:tab/></text:span><text:span text:style-name="T190_4">Proposal<text:s/>Review<text:s/>Committee,<text:s/>Unitaid<text:s/></text:span></text:p>
      <text:p text:style-name="P191"><text:span text:style-name="T191_1">PSC:<text:s/></text:span><text:span text:style-name="T191_2"><text:tab/></text:span><text:span text:style-name="T191_3"><text:tab/></text:span><text:span text:style-name="T191_4">Policy<text:s/>and<text:s/>Strategy<text:s/>Committee,<text:s/>Unitaid<text:s/>Executive<text:s/>Board<text:s/></text:span></text:p>
      <text:p text:style-name="P192"><text:span text:style-name="T192_1">PSEAH:<text:s/></text:span><text:span text:style-name="T192_2"><text:tab/></text:span><text:span text:style-name="T192_3">Protection<text:s/>from<text:s/></text:span><text:span text:style-name="T192_4">sexual<text:s/></text:span><text:span text:style-name="T192_5">exploitatio</text:span><text:span text:style-name="T192_6">n<text:s/>and<text:s/>abuse<text:s/>and<text:s/>harassment</text:span></text:p>
      <text:p text:style-name="P193"><text:span text:style-name="T193_1">P</text:span><text:span text:style-name="T193_2">Q:<text:s/></text:span><text:span text:style-name="T193_3"><text:tab/></text:span><text:span text:style-name="T193_4"><text:tab/></text:span><text:span text:style-name="T193_5">Prequalification</text:span><text:span text:style-name="T193_6"><text:s/>(WHO<text:s/>regulatory<text:s/>approval<text:s/>of<text:s/>products)<text:s/></text:span></text:p>
      <text:p text:style-name="P194"><text:span text:style-name="T194_1">R&amp;D</text:span><text:span text:style-name="T194_2">:<text:s/></text:span><text:span text:style-name="T194_3"><text:tab/></text:span><text:span text:style-name="T194_4"><text:tab/></text:span><text:span text:style-name="T194_5">Research<text:s/>and<text:s/>development</text:span></text:p>
      <text:p text:style-name="P195"><text:span text:style-name="T195_1">ROI:<text:s/></text:span><text:span text:style-name="T195_2"><text:tab/></text:span><text:span text:style-name="T195_3"><text:tab/></text:span><text:span text:style-name="T195_4">Return<text:s/>on<text:s/>Investment</text:span></text:p>
      <text:p text:style-name="P196"><text:span text:style-name="T196_1">RPQ:<text:s/></text:span><text:span text:style-name="T196_2"><text:tab/></text:span><text:span text:style-name="T196_3"><text:tab/></text:span><text:span text:style-name="T196_4">Regulation<text:s/>and<text:s/>Prequalification<text:s/>department,<text:s/>WHO<text:s/></text:span></text:p>
      <text:p text:style-name="P197"><text:span text:style-name="T197_1">SDG:<text:s/></text:span><text:span text:style-name="T197_2"><text:tab/></text:span><text:span text:style-name="T197_3"><text:tab/></text:span><text:span text:style-name="T197_4">UN<text:s/></text:span><text:span text:style-name="T197_5">Sustainable<text:s/>Development<text:s/>Goal</text:span></text:p>
      <text:p text:style-name="P198"><text:span text:style-name="T198_1">TAP:<text:s/></text:span><text:span text:style-name="T198_2"><text:tab/></text:span><text:span text:style-name="T198_3"><text:tab/></text:span><text:span text:style-name="T198_4">Target<text:s/>Access<text:s/>Profile<text:s/></text:span><text:span text:style-name="T198_5">(Unitaid<text:s/>product<text:s/>measure)<text:s/></text:span></text:p>
      <text:p text:style-name="P199"><text:span text:style-name="T199_1">TB</text:span><text:span text:style-name="T199_2">:<text:s/></text:span><text:span text:style-name="T199_3"><text:tab/></text:span><text:span text:style-name="T199_4"><text:tab/></text:span><text:span text:style-name="T199_5">Tuberculosis<text:s/></text:span></text:p>
      <text:p text:style-name="P200"><text:span text:style-name="T200_1">TEC:<text:s/></text:span><text:span text:style-name="T200_2"><text:tab/></text:span><text:span text:style-name="T200_3"><text:tab/></text:span><text:span text:style-name="T200_4">Target<text:s/>Equity<text:s/>Conditions<text:s/>(Unitaid<text:s/>product<text:s/>measure)<text:s/></text:span></text:p>
      <text:p text:style-name="P201"><text:span text:style-name="T201_1">ToC</text:span><text:span text:style-name="T201_2">:<text:s/></text:span><text:span text:style-name="T201_3"><text:tab/></text:span><text:span text:style-name="T201_4"><text:tab/></text:span><text:span text:style-name="T201_5">Theory<text:s/>of<text:s/>Change</text:span></text:p>
      <text:p text:style-name="P202"><text:span text:style-name="T202_1">UNFPA</text:span><text:span text:style-name="T202_2">:<text:s/></text:span><text:span text:style-name="T202_3"><text:tab/></text:span><text:span text:style-name="T202_4">United<text:s/>Nations<text:s/>Population<text:s/>Fund</text:span></text:p>
      <text:p text:style-name="P203"><text:span text:style-name="T203_1">UNICEF</text:span><text:span text:style-name="T203_2">:<text:s/></text:span><text:span text:style-name="T203_3"><text:tab/></text:span><text:span text:style-name="T203_4">United<text:s/>Nations<text:s/>Children's<text:s/>Fund</text:span></text:p>
      <text:p text:style-name="P204"><text:span text:style-name="T204_1">VfM</text:span><text:span text:style-name="T204_2">:<text:s/></text:span><text:span text:style-name="T204_3"><text:tab/></text:span><text:span text:style-name="T204_4"><text:tab/></text:span><text:span text:style-name="T204_5">Value<text:s/>for<text:s/>Money</text:span></text:p>
      <text:p text:style-name="P205"><text:span text:style-name="T205_1">WH</text:span><text:span text:style-name="T205_2">O:<text:s/></text:span><text:span text:style-name="T205_3"><text:tab/></text:span><text:span text:style-name="T205_4"><text:tab/></text:span><text:span text:style-name="T205_5">World<text:s/>Health<text:s/>Organisation</text:span></text:p>
      <text:h text:style-name="P206" text:outline-level="2"><text:span text:style-name="T206_1">B:<text:s/>Theory<text:s/>of<text:s/>Change<text:s/>and<text:s/>Outcome<text:s/>Assessment</text:span></text:h>
      <text:p text:style-name="P207"/>
      <table:table table:style-name="Table5">
        <table:table-column table:style-name="Column23"/>
        <table:table-column table:style-name="Column24"/>
        <table:table-column table:style-name="Column25"/>
        <table:table-row table:style-name="Row14">
          <table:table-cell table:style-name="Cell67">
            <text:p text:style-name="P208"/>
          </table:table-cell>
          <table:table-cell table:style-name="Cell68">
            <text:p text:style-name="P209"><text:span text:style-name="T209_1">Starting<text:s/>point</text:span></text:p>
          </table:table-cell>
          <table:table-cell table:style-name="Cell69">
            <text:p text:style-name="P210"><text:span text:style-name="T210_1">Final<text:s/>result</text:span><text:span text:style-name="T210_2"><text:s/></text:span></text:p>
          </table:table-cell>
        </table:table-row>
        <table:table-row table:style-name="Row15">
          <table:table-cell table:style-name="Cell70">
            <text:p text:style-name="P211"><text:span text:style-name="T211_1">Budget</text:span></text:p>
          </table:table-cell>
          <table:table-cell table:style-name="Cell71">
            <text:p text:style-name="P212"/>
            <text:p text:style-name="P213"><text:span text:style-name="T213_1">£790m<text:s/>(full-life<text:s/>planned<text:s/>UK<text:s/>commitment<text:s/>under<text:s/>the<text:s/>20</text:span><text:span text:style-name="T213_2">‑year<text:s/>agreement)</text:span></text:p>
            <text:p text:style-name="P214"/>
          </table:table-cell>
          <table:table-cell table:style-name="Cell72">
            <text:p text:style-name="P215"><text:span text:style-name="T215_1">£6</text:span><text:span text:style-name="T215_2">14</text:span><text:span text:style-name="T215_3">m<text:s/>disbursed</text:span><text:span text:style-name="T215_4"><text:s/>(78%<text:s/>of<text:s/>the<text:s/>original<text:s/>commitment),<text:s/>reflecting<text:s/>ODA<text:s/>reductions</text:span><text:span text:style-name="T215_5"><text:s/>from<text:s/>2021<text:s/>onwards.<text:s/></text:span></text:p>
          </table:table-cell>
        </table:table-row>
        <table:table-row table:style-name="Row16">
          <table:table-cell table:style-name="Cell73">
            <text:p text:style-name="P216"><text:span text:style-name="T216_1">Timeframe</text:span></text:p>
          </table:table-cell>
          <table:table-cell table:style-name="Cell74">
            <text:p text:style-name="P217"><text:span text:style-name="T217_1">2006<text:s/>-<text:s/>2026</text:span></text:p>
          </table:table-cell>
          <table:table-cell table:style-name="Cell75">
            <text:p text:style-name="P218"><text:span text:style-name="T218_1">20</text:span><text:span text:style-name="T218_2">‑year<text:s/>agreement<text:s/>completed<text:s/>March<text:s/>2026.</text:span><text:span text:style-name="T218_3"><text:s/>The<text:s/>programme<text:s/>was<text:s/>approved<text:s/>in<text:s/>2006<text:s/>without<text:s/>a<text:s/>formal<text:s/>Business<text:s/>Case</text:span><text:span text:style-name="T218_4"><text:s/>but<text:s/>with<text:s/>a<text:s/>2007<text:s/>P</text:span><text:span text:style-name="T218_5">roject<text:s/>Memorandum<text:s/>(published<text:s/>on<text:s/></text:span><text:span text:style-name="T218_6">DevTracker</text:span><text:span text:style-name="T218_7">)</text:span><text:span text:style-name="T218_8">,<text:s/>consistent<text:s/>with<text:s/>practice<text:s/></text:span><text:span text:style-name="T218_9">at<text:s/>the<text:s/>time<text:s/>for</text:span><text:span text:style-name="T218_10"><text:s/>multilateral<text:s/>agreements</text:span><text:span text:style-name="T218_11">.<text:s/></text:span></text:p>
            <text:p text:style-name="P219"/>
          </table:table-cell>
        </table:table-row>
        <table:table-row table:style-name="Row17">
          <table:table-cell table:style-name="Cell76" table:number-rows-spanned="4">
            <text:p text:style-name="P220"><text:span text:style-name="T220_1">Outcomes</text:span></text:p>
          </table:table-cell>
          <table:table-cell table:style-name="Cell77">
            <text:p text:style-name="P221"><text:span text:style-name="T221_1">Impact<text:s/>Indicator<text:s/>1:</text:span><text:span text:style-name="T221_2"><text:s/></text:span><text:span text:style-name="T221_3">Public<text:s/>Health<text:s/>Impact</text:span></text:p>
            <text:p text:style-name="P222"><text:span text:style-name="T222_1">The<text:s/>additional<text:s/>public<text:s/>health<text:s/>impact<text:s/>of<text:s/>key<text:s/>health<text:s/>products<text:s/>supported<text:s/>by<text:s/>Unitaid.</text:span></text:p>
            <text:p text:style-name="P223"/>
            <text:p text:style-name="P224"><text:span text:style-name="T224_1">Total<text:s/>infections<text:s/>or<text:s/>cases<text:s/>averted<text:s/>and/or<text:s/>Total<text:s/>deaths<text:s/>averted<text:s/>from<text:s/>key<text:s/>health<text:s/>products<text:s/>supported<text:s/>by<text:s/>Unitai</text:span><text:span text:style-name="T224_2">d.<text:s/></text:span></text:p>
            <text:p text:style-name="P225"/>
            <text:p text:style-name="P226"/>
          </table:table-cell>
          <table:table-cell table:style-name="Cell78">
            <text:p text:style-name="P227"><text:span text:style-name="T227_1">Approximately<text:s/>930,000<text:s/>additional<text:s/>lives<text:s/>saved<text:s/>(from<text:s/>ROI<text:s/>analysis),<text:s/>and<text:s/>an<text:s/>additional<text:s/>86<text:s/>million<text:s/>infections<text:s/>or<text:s/>cases<text:s/>averted<text:s/>overall</text:span><text:span text:style-name="T227_2">.</text:span><text:span text:style-name="T227_3"><text:s/>In<text:s/>line<text:s/>with<text:s/>target<text:s/>of<text:s/></text:span><text:span text:style-name="T227_4">s</text:span><text:span text:style-name="T227_5">trong<text:s/>evidence<text:s/>of<text:s/>additional<text:s/>public<text:s/>health<text:s/>impact<text:s/></text:span><text:span text:style-name="T227_6">through<text:s/>cumulative<text:s/>public<text:s/>health<text:s/>impact<text:s/>of<text:s/>Unitaid<text:s/>investments.<text:s/></text:span></text:p>
            <text:p text:style-name="P228"/>
          </table:table-cell>
        </table:table-row>
        <table:table-row table:style-name="Row18">
          <table:covered-table-cell table:style-name="Cell79">
            <text:p text:style-name="P229"/>
          </table:covered-table-cell>
          <table:table-cell table:style-name="Cell80">
            <text:p text:style-name="P230"><text:span text:style-name="T230_1">Out</text:span><text:span text:style-name="T230_2">come</text:span><text:span text:style-name="T230_3"><text:s/>Indicator<text:s/>1:<text:s/>Economic<text:s/>Savings<text:s/>or<text:s/>Efficiencies</text:span></text:p>
            <text:p text:style-name="P231"><text:span text:style-name="T231_1">The<text:s/>additional<text:s/>economic<text:s/>savings<text:s/>or<text:s/>efficiencies<text:s/>generated<text:s/>by<text:s/>key<text:s/>health<text:s/>products<text:s/>supported<text:s/>by<text:s/>Unitaid.</text:span></text:p>
            <text:p text:style-name="P232"/>
            <text:p text:style-name="P233"><text:span text:style-name="T233_1">Total<text:s/>economic<text:s/>savings<text:s/>and<text:s/>Efficiencies<text:s/>generated<text:s/>by<text:s/>key<text:s/>health<text:s/>products<text:s/>supported<text:s/>by<text:s/>Unitaid</text:span><text:span text:style-name="T233_2">.</text:span></text:p>
            <text:p text:style-name="P234"/>
          </table:table-cell>
          <table:table-cell table:style-name="Cell81">
            <text:p text:style-name="P235"><text:span text:style-name="T235_1">Estimated<text:s/>savings<text:s/>of<text:s/>more<text:s/>than<text:s/>US$<text:s/>10<text:s/>billion<text:s/>(&gt;£7<text:s/>billion)<text:s/>by<text:s/>2030,<text:s/>mainly<text:s/>driven<text:s/>by<text:s/>savings<text:s/>from<text:s/>scale<text:s/>up<text:s/>of<text:s/>optimal<text:s/>HIV<text:s/>regimens</text:span><text:span text:style-name="T235_2">.</text:span></text:p>
            <text:p text:style-name="P236"/>
          </table:table-cell>
        </table:table-row>
        <table:table-row table:style-name="Row19">
          <table:covered-table-cell table:style-name="Cell82">
            <text:p text:style-name="P237"/>
          </table:covered-table-cell>
          <table:table-cell table:style-name="Cell83">
            <text:p text:style-name="P238"><text:span text:style-name="T238_1">Out</text:span><text:span text:style-name="T238_2">come</text:span><text:span text:style-name="T238_3"><text:s/>Indicator<text:s/>2:<text:s/>Return<text:s/>on<text:s/>Investment<text:s text:c="2"/></text:span></text:p>
            <text:p text:style-name="P239"><text:span text:style-name="T239_1">The<text:s/>return<text:s/>on<text:s/>investment</text:span><text:span text:style-name="T239_2"><text:s/>(ROI)</text:span><text:span text:style-name="T239_3"><text:s/>to<text:s/>the<text:s/>global<text:s/>health<text:s/>response<text:s/>from<text:s/>key<text:s/>health<text:s/>products<text:s/>supported<text:s/>by<text:s/>Unitaid.<text:s text:c="3"/></text:span></text:p>
            <text:p text:style-name="P240"/>
            <text:p text:style-name="P241"><text:span text:style-name="T241_1">Return<text:s/>on<text:s/>Investment<text:s/>=<text:s/>Total<text:s/>Projected<text:s/>Benefits<text:s/>realized<text:s/>from<text:s/>Unitaid<text:s/>investment<text:s/>/<text:s/>Total<text:s/>Projected<text:s/>Costs<text:s/>of<text:s/>Unitaid<text:s/>investment<text:s/>+<text:s/>scale-up<text:s/>costs</text:span><text:span text:style-name="T241_2">.</text:span></text:p>
            <text:p text:style-name="P242"/>
            <text:p text:style-name="P243"/>
          </table:table-cell>
          <table:table-cell table:style-name="Cell84">
            <text:p text:style-name="P244"><text:span text:style-name="T244_1">Overall<text:s/>ROI<text:s/>estimated<text:s/>at<text:s/>46:1<text:s/>for<text:s/>16<text:s/>products<text:s/>included<text:s/>in<text:s/>2024<text:s/>analysis.<text:s/>Range<text:s/>of<text:s/>return<text:s/>from<text:s/>162:1<text:s/>to<text:s/>1:1.</text:span><text:span text:style-name="T244_2"><text:s/>Drivers<text:s/>of<text:s/>return<text:s/>include<text:s/>speed<text:s/>and<text:s/>scale<text:s/>of<text:s/>uptake,<text:s/>scale<text:s/>of<text:s/>incremental<text:s/>benefit<text:s/>and<text:s/>cost,<text:s/>and<text:s/>Unitaid<text:s/>contribution<text:s/>to<text:s/>progress.<text:s/></text:span></text:p>
            <text:p text:style-name="P245"/>
            <text:p text:style-name="P246"/>
            <text:p text:style-name="P247"/>
            <text:p text:style-name="P248"/>
            <text:p text:style-name="P249"/>
            <text:p text:style-name="P250"/>
            <text:p text:style-name="P251"/>
          </table:table-cell>
        </table:table-row>
        <table:table-row table:style-name="Row20">
          <table:covered-table-cell table:style-name="Cell85">
            <text:p text:style-name="P252"/>
          </table:covered-table-cell>
          <table:table-cell table:style-name="Cell86">
            <text:p text:style-name="P253"><text:span text:style-name="T253_1">Output<text:s/>Indicator<text:s/>3:<text:s/>Accelerating<text:s/>the<text:s/>Global<text:s/>Health<text:s/>Response</text:span></text:p>
            <text:p text:style-name="P254"><text:span text:style-name="T254_1">The<text:s/>extent<text:s/>to<text:s/>which<text:s/>key<text:s/>health<text:s/>products<text:s/>supported<text:s/>by<text:s/>Unitaid<text:s/>accelerate<text:s/>the<text:s/>delivery<text:s/>of<text:s/>global<text:s/>health<text:s/>objectives.</text:span></text:p>
            <text:p text:style-name="P255"/>
            <text:p text:style-name="P256"><text:span text:style-name="T256_1">[Acceleration<text:s/>time<text:s/>=<text:s/>Date<text:s/>of<text:s/>achieving<text:s/>reduction<text:s/>of<text:s/>mortality<text:s/>in<text:s/>global<text:s/>disease<text:s/>projections<text:s/>–<text:s/>Date<text:s/>of<text:s/>achieving<text:s/>reduction<text:s/>of<text:s/>mortality<text:s/>without<text:s/>access<text:s/>to<text:s/>innovation<text:s/>supported<text:s/>by<text:s/>Unitaid]</text:span></text:p>
            <text:p text:style-name="P257"/>
          </table:table-cell>
          <table:table-cell table:style-name="Cell87">
            <text:p text:style-name="P258"><text:span text:style-name="T258_1">In<text:s/>2025,<text:s/>the<text:s/>Global<text:s/>Fund<text:s/></text:span><text:span text:style-name="T258_2"><text:a xlink:type="simple" xlink:href="https://www.theglobalfund.org/en/investment-case/"><text:span text:style-name="T258_3">Investment<text:s/>Case</text:span></text:a></text:span></text:p>
            <text:p text:style-name="P259"><text:span text:style-name="T259_1">modelling<text:s/>team<text:s/>concluded<text:s/>an<text:s/>updated<text:s/>analysis<text:s/>of<text:s/>the<text:s/>impact<text:s/>of<text:s/>innovation,<text:s/>based<text:s/>on<text:s/>the<text:s/>2027-2029<text:s/>Global<text:s/>Fund<text:s/>investment<text:s/>case<text:s/>models.<text:s/></text:span><text:span text:style-name="T259_2">In<text:s/>line<text:s/>with<text:s/>previous<text:s/>iteration</text:span><text:span text:style-name="T259_3">s</text:span><text:span text:style-name="T259_4">,<text:s/>this<text:s/>analysis<text:s/>yielded<text:s/>the<text:s/>key<text:s/>finding<text:s/>that<text:s/>without<text:s/>the<text:s/>availability<text:s/>of<text:s/>innovative<text:s/>health<text:s/>technologies<text:s/>it<text:s/>would<text:s/>take<text:s/>an<text:s/>additional<text:s/>three<text:s/>years<text:s/>to<text:s/>achieve<text:s/>the<text:s/>same<text:s/>reduced<text:s/>level<text:s/>of<text:s/>HIV,<text:s/>TB<text:s/>and<text:s/>malaria<text:s/>deaths<text:s/>as<text:s/>projected<text:s/>in<text:s/>the<text:s/>Global<text:s/>Fund<text:s/>Investment<text:s/>Case</text:span><text:span text:style-name="T259_5">.<text:s/></text:span></text:p>
          </table:table-cell>
        </table:table-row>
      </table:table>
      <text:p text:style-name="P260"/>
      <text:p text:style-name="P261"><text:span text:style-name="T261_1">Overall<text:s/>assessment<text:s/>of<text:s/></text:span><text:span text:style-name="T261_2">programme<text:s/></text:span><text:span text:style-name="T261_3">outcomes</text:span><text:span text:style-name="T261_4">,<text:s/>sustainability<text:s/>and<text:s/></text:span><text:span text:style-name="T261_5">VfM</text:span></text:p>
      <text:p text:style-name="P262"><text:span text:style-name="T262_1">Over<text:s/>the<text:s/>2006-2026<text:s/>period,<text:s/>Unitaid<text:s/>delivered<text:s/>substantial<text:s/>results,<text:s/>achieving<text:s/>significant<text:s/>public<text:s/>health<text:s/>impact,<text:s/>strong<text:s/>value<text:s/>for<text:s/>money,<text:s/>and<text:s/>measurable<text:s/>system-wide<text:s/>efficiencies.</text:span><text:span text:style-name="T262_2"><text:s/></text:span><text:span text:style-name="T262_3">As<text:s/>shown<text:s/>above,<text:s/>p</text:span><text:span text:style-name="T262_4">erformance<text:s/>across<text:s/>the<text:s/>impact<text:s/>and<text:s/>outcome<text:s/>indicators<text:s/>has<text:s/>been<text:s/>strong</text:span><text:span text:style-name="T262_5">.</text:span><text:span text:style-name="T262_6"><text:s/></text:span><text:span text:style-name="T262_7">I</text:span><text:span text:style-name="T262_8">n<text:s/>addition</text:span><text:span text:style-name="T262_9">,<text:s/></text:span><text:span text:style-name="T262_10">Unitaid<text:s/>has<text:s/>helped</text:span><text:span text:style-name="T262_11"><text:s/>introduce<text:s/>more<text:s/>than<text:s/>1</text:span><text:span text:style-name="T262_12">5</text:span><text:span text:style-name="T262_13">0<text:s/>health<text:s/>innovations<text:s/></text:span><text:span text:style-name="T262_14">since<text:s/>2006,<text:s/>with<text:s/>Unitaid-supported<text:s/>products<text:s/>successfully<text:s/>scaling<text:s/>globally<text:s/>to<text:s/>now<text:s/>reach<text:s/>approximately<text:s/>3</text:span><text:span text:style-name="T262_15">9</text:span><text:span text:style-name="T262_16">0<text:s/>million<text:s/>people<text:s/>per<text:s/>year<text:s/>across<text:s/>more<text:s/>than<text:s/>100<text:s/>countries</text:span><text:span text:style-name="T262_17"><text:s/>–<text:s/>including<text:s/>53<text:s/>million<text:s/>children</text:span><text:span text:style-name="T262_18">.<text:s/></text:span><text:span text:style-name="T262_19">For<text:s/>example,<text:s/>dolutegravir<text:s/>for<text:s/>HIV<text:s/>is<text:s/>now<text:s/>used<text:s/>by<text:s/>more<text:s/>than<text:s/>24<text:s/>million<text:s/>people<text:s/>per<text:s/>year.<text:s/></text:span><text:span text:style-name="T262_20">Unitaid<text:s/>has<text:s/>consistently<text:s/></text:span><text:span text:style-name="T262_21">focused<text:s/>on<text:s/>innovations<text:s/>for<text:s/>underserved<text:s/>and<text:s/>marginalised<text:s/>populations,</text:span><text:span text:style-name="T262_22"><text:s/>and<text:s/>under-resourced<text:s/>areas<text:s/>of<text:s/>global<text:s/>health:</text:span><text:span text:style-name="T262_23"><text:s/>from<text:s/>paediatric<text:s/>and<text:s/>second-line<text:s/>formulations<text:s/>across<text:s/>HIV,<text:s/>TB<text:s/>and<text:s/>malaria<text:s/>in<text:s/>its<text:s/>early<text:s/>years,<text:s/>to<text:s/>more<text:s/>recently<text:s/></text:span><text:span text:style-name="T262_24">playing<text:s/>a<text:s/>key<text:s/>role<text:s/>in<text:s/>new<text:s/>diagnostic<text:s/>and<text:s/>treatment<text:s/>tools<text:s/>for<text:s/>cervical<text:s/>cancer,<text:s/>long-acting<text:s/>HIV<text:s/>prevention<text:s/>and<text:s/>medical<text:s/>oxygen<text:s/>innovations.<text:s/></text:span><text:span text:style-name="T262_25">Beyond<text:s/>the<text:s/>overall<text:s/>headline<text:s/>outcome<text:s/>and<text:s/>impact<text:s/>results,<text:s/>particular<text:s/>product<text:s/>access<text:s/>achievements<text:s/>over<text:s/>the<text:s/>last<text:s/>10<text:s/>years<text:s/>include:<text:s/></text:span></text:p>
      <text:list text:style-name="LS25" xml:id="list13">
        <text:list-item>
          <text:p text:style-name="P263"><text:span text:style-name="T263_1">Dolutegravir<text:s/>(DTG)<text:s/>HIV<text:s/>treatment<text:s/>scale-up</text:span><text:span text:style-name="T263_2"><text:s/>has<text:s/>delivered<text:s/>major<text:s/>system-wide<text:s/>savings<text:s/>and<text:s/>health<text:s/>gains</text:span><text:span text:style-name="T263_3">;</text:span><text:span text:style-name="T263_4"><text:s/>annual<text:s/>treatment<text:s/>costs<text:s/>have<text:s/>fallen<text:s/>from<text:s/>$75<text:s/>to<text:s/>$3</text:span><text:span text:style-name="T263_5">3</text:span><text:span text:style-name="T263_6"><text:s/>per<text:s/>patient,<text:s/>enabling<text:s/>rapid<text:s/>adoption<text:s/>across<text:s/>LMICs<text:s/>and<text:s/>contributing<text:s/>to<text:s/>large-scale<text:s/>reductions<text:s/>in<text:s/>HIV-related<text:s/>mortality<text:s/>and<text:s/>transmission.<text:s/></text:span></text:p>
        </text:list-item>
        <text:list-item>
          <text:p text:style-name="P264"><text:span text:style-name="T264_1">HIV<text:s/>self-testing<text:s/>and<text:s/>diagnostics<text:s/>market</text:span><text:span text:style-name="T264_2">-</text:span><text:span text:style-name="T264_3">shaping</text:span><text:span text:style-name="T264_4"><text:s/>has<text:s/>reduced<text:s/>unit<text:s/>costs<text:s/>to<text:s/>under<text:s/>$2<text:s/>per<text:s/>test<text:s/>and<text:s/>enabled<text:s/>testing<text:s/>of<text:s/>previously<text:s/>underserved<text:s/>populations</text:span><text:span text:style-name="T264_5">.</text:span></text:p>
        </text:list-item>
        <text:list-item>
          <text:p text:style-name="P265"><text:span text:style-name="T265_1">TB<text:s/>GeneXpert<text:s/>diagnostics</text:span><text:span text:style-name="T265_2"><text:s/>saw<text:s/>price<text:s/>reductions<text:s/>of<text:s/>around<text:s/>40%,<text:s/>allowing<text:s/>wider<text:s/>deployment<text:s/>of<text:s/>rapid,<text:s/>accurate<text:s/>TB<text:s/>diagnosis</text:span><text:span text:style-name="T265_3">.</text:span></text:p>
        </text:list-item>
        <text:list-item>
          <text:p text:style-name="P266"><text:span text:style-name="T266_1">Medical<text:s/>oxygen<text:s/>market<text:s/>shaping<text:s/>in<text:s/>East<text:s/>Africa<text:s/></text:span><text:span text:style-name="T266_2">has<text:s/>reduced<text:s/>prices<text:s/>and<text:s/>expanded<text:s/>regional<text:s/>supply<text:s/>through<text:s/>improved<text:s/>procurement<text:s/>models,<text:s/>generating<text:s/>both<text:s/>immediate<text:s/>cost<text:s/>savings<text:s/>and<text:s/>longer-term<text:s/>efficiency<text:s/>gains<text:s/>in<text:s/>critical<text:s/>care<text:s/>delivery</text:span><text:span text:style-name="T266_3">.</text:span></text:p>
        </text:list-item>
        <text:list-item>
          <text:p text:style-name="P267"><text:span text:style-name="T267_1">Lenacap</text:span><text:span text:style-name="T267_2">a</text:span><text:span text:style-name="T267_3">vir<text:s/>HIV<text:s/>prevention</text:span><text:span text:style-name="T267_4"><text:s/>investments<text:s/>demonstrate<text:s/>high-value<text:s/>returns<text:s/>due<text:s/>to<text:s/>a<text:s/>dramatically<text:s/>lower<text:s/>price<text:s/>–<text:s/>from<text:s/>$28,000</text:span><text:span text:style-name="T267_5"><text:s/>(US<text:s/>list<text:s/>price)</text:span><text:span text:style-name="T267_6"><text:s/>to<text:s/>$40<text:s/>per<text:s/>person</text:span><text:span text:style-name="T267_7"><text:s/>per<text:s/></text:span><text:span text:style-name="T267_8">year</text:span><text:span text:style-name="T267_9"><text:s/></text:span><text:span text:style-name="T267_10">(</text:span><text:span text:style-name="T267_11">for<text:s/>LMIC<text:s/>generics<text:s/>from<text:s/>2027</text:span><text:span text:style-name="T267_12">)</text:span><text:span text:style-name="T267_13">,<text:s/>unlocking<text:s/>the<text:s/>potential<text:s/>for<text:s/>large-scale<text:s/>prevention<text:s/>impact<text:s/>while<text:s/>significantly<text:s/>reducing<text:s/>lifetime<text:s/>treatment<text:s/>cost</text:span><text:span text:style-name="T267_14">s.</text:span></text:p>
        </text:list-item>
        <text:list-item>
          <text:p text:style-name="P268"><text:span text:style-name="T268_1">High<text:s/>performing<text:s/>tests<text:s/>to<text:s/>identify<text:s/>HPV<text:s/>infection</text:span><text:span text:style-name="T268_2"><text:s/>and<text:s/>portable<text:s/>treatment<text:s/>devices<text:s/>for<text:s/>removing<text:s/>precancerous<text:s/>lesions<text:s/>have<text:s/>been<text:s/>integrated<text:s/>into<text:s/></text:span><text:span text:style-name="T268_3">LMIC<text:s/></text:span><text:span text:style-name="T268_4">national<text:s/>guidelines<text:s/>to<text:s/>expand<text:s/>cervical<text:s/>cancer<text:s/>screening<text:s/></text:span><text:span text:style-name="T268_5">and<text:s/>treatment.</text:span><text:span text:style-name="T268_6"><text:s/></text:span></text:p>
        </text:list-item>
        <text:list-item>
          <text:p text:style-name="P269"><text:span text:style-name="T269_1">The<text:s/></text:span><text:span text:style-name="T269_2">New<text:s/>Nets<text:s/>Project</text:span><text:span text:style-name="T269_3"><text:s/></text:span><text:span text:style-name="T269_4">in<text:s/>malaria<text:s/></text:span><text:span text:style-name="T269_5">with<text:s/>dual<text:s/>active<text:s/>ingredient<text:s/>nets<text:s/>is<text:s/>expected<text:s/>to<text:s/></text:span><text:span text:style-name="T269_6">avert<text:s/>51<text:s/>million<text:s/>malaria</text:span><text:span text:style-name="T269_7"><text:s/></text:span><text:span text:style-name="T269_8">cases<text:s/>and<text:s/>nearly<text:s/>100,000<text:s/>deaths</text:span><text:span text:style-name="T269_9"><text:s/></text:span><text:span text:style-name="T269_10">by<text:s/>2027</text:span><text:span text:style-name="T269_11">,<text:s/>with<text:s/>protection<text:s/>projected<text:s/>to<text:s/>expand<text:s/>significantly<text:s/></text:span><text:span text:style-name="T269_12">to</text:span><text:span text:style-name="T269_13"><text:s/>more<text:s/>than<text:s/>100m<text:s/>people<text:s/>per<text:s/>year<text:s/>by<text:s/>2030</text:span><text:span text:style-name="T269_14">.<text:s/></text:span></text:p>
        </text:list-item>
      </text:list>
      <text:p text:style-name="P270"/>
      <text:p text:style-name="P271"><text:span text:style-name="T271_1">VfM</text:span><text:span text:style-name="T271_2"><text:s/>for<text:s/>the<text:s/>programme<text:s/>is<text:s/>covered<text:s/>in<text:s/>detail<text:s/>in<text:s/>Section<text:s/>D,<text:s/>overall<text:s/></text:span><text:span text:style-name="T271_3">VfM</text:span><text:span text:style-name="T271_4"><text:s/></text:span><text:span text:style-name="T271_5">is<text:s/>judged<text:s/>to<text:s/>be<text:s/>excellent<text:s/>for<text:s/>this<text:s/>programme<text:s/>and<text:s/>exceeding<text:s/>expectations<text:s/>from<text:s/>Unitaid’s<text:s/>inception<text:s/>in<text:s/>2006.<text:s/>Going<text:s/>forward<text:s/>in<text:s/>an<text:s/>era<text:s/>of<text:s/>constrained<text:s/>global<text:s/>health<text:s/>financing,<text:s/></text:span><text:span text:style-name="T271_6">VfM</text:span><text:span text:style-name="T271_7"><text:s/>will<text:s/>need<text:s/>to<text:s/>be<text:s/>a<text:s/>continued<text:s/>focus<text:s/>for<text:s/>Unitaid,<text:s/>particularly<text:s/>for<text:s/>their<text:s/>next<text:s/>strategic<text:s/>period<text:s/>beyond<text:s/>2027<text:s/></text:span><text:span text:style-name="T271_8">where<text:s/>important<text:s/>prioritisation<text:s/>decisions<text:s/>will<text:s/>need<text:s/>to<text:s/>be<text:s/>made<text:s/>on<text:s/>the<text:s/>best<text:s/>use<text:s/>of<text:s/>limited<text:s/>funding<text:s/>and<text:s/></text:span><text:span text:style-name="T271_9">trade-offs<text:s/>considered<text:s/></text:span><text:span text:style-name="T271_10">on</text:span><text:span text:style-name="T271_11"><text:s/>the<text:s/>benefits<text:s/>of<text:s/>a<text:s/>continued<text:s/>portfolio<text:s/>expansion<text:s/>versus<text:s/>consolidation.<text:s/></text:span></text:p>
      <text:p text:style-name="P272"/>
      <text:p text:style-name="P273"><text:span text:style-name="T273_1">Unitaid<text:s/>has<text:s/>historically<text:s/>achieved<text:s/>sustainability<text:s/>of<text:s/>its<text:s/>interventions<text:s/></text:span><text:span text:style-name="T273_2">through<text:s/>its<text:s/>innovations<text:s/>being<text:s/>scaled<text:s/>up<text:s/>by<text:s/>major<text:s/>delivery<text:s/>partners<text:s/>including<text:s/>the<text:s/>Global<text:s/>Fund,<text:s/>PEPFAR,<text:s/>and<text:s/>the<text:s/>President’s<text:s/>Malaria<text:s/>Initiative,<text:s/>alongside<text:s/>incorporation<text:s/>into<text:s/>WHO<text:s/>guidance<text:s/>and<text:s/>policies,<text:s/>with<text:s/>gradual<text:s/>transition<text:s/>to<text:s/>being<text:s/>embedded<text:s/>in<text:s/>LMIC<text:s/>national<text:s/>essential<text:s/>medicines<text:s/>lists,<text:s/>procurement<text:s/>frameworks<text:s/>and<text:s/>policies.<text:s/>Overall</text:span><text:span text:style-name="T273_3">,</text:span><text:span text:style-name="T273_4"><text:s/>this<text:s/>has<text:s/>been<text:s/>successful<text:s/>at<text:s/>a<text:s/>portfolio<text:s/>level<text:s/>to<text:s/>date</text:span><text:span text:style-name="T273_5">,<text:s/>as<text:s/>evidenced<text:s/>by<text:s/>the<text:s/>significant<text:s/>impact<text:s/>and<text:s/>outcome<text:s/>level<text:s/>results.<text:s/>Inevitably<text:s/>at<text:s/>a<text:s/>portfolio<text:s/>level<text:s/>this<text:s/>involves<text:s/>risk-taking,<text:s/>given<text:s/>Unitaid</text:span><text:span text:style-name="T273_6"><text:s/>focus<text:s/>on<text:s/></text:span><text:span text:style-name="T273_7">transitioning</text:span><text:span text:style-name="T273_8"><text:s/>innovative</text:span><text:span text:style-name="T273_9"><text:s/>earlier-stage</text:span><text:span text:style-name="T273_10"><text:s/>products</text:span><text:span text:style-name="T273_11"><text:s/>and<text:s/></text:span><text:span text:style-name="T273_12">care<text:s/></text:span><text:span text:style-name="T273_13">models<text:s/>into<text:s/>implementation<text:s/>settings<text:s/>and<text:s/></text:span><text:span text:style-name="T273_14">pilot<text:s/>studie</text:span><text:span text:style-name="T273_15">s,<text:s/>and<text:s/>not<text:s/>all<text:s/>Unitaid<text:s/>grants<text:s/>deliver<text:s/>impact.<text:s/>For<text:s/>example</text:span><text:span text:style-name="T273_16">,</text:span><text:span text:style-name="T273_17"><text:s/>this<text:s/>has<text:s/>been<text:s/>evident<text:s/>in<text:s/>recent<text:s/>years<text:s/>with<text:s/>mixed<text:s/>results<text:s/>across<text:s/>Unitaid’s</text:span><text:span text:style-name="T273_18"><text:s/>long-acting<text:s/>products<text:s/>portfolio.<text:s/>This<text:s/>is<text:s/>an<text:s/>inherent<text:s/>part<text:s/>of<text:s/>Unitaid’s<text:s/>market-shaping<text:s/>model,<text:s/>and<text:s/>a<text:s/>key<text:s/>lesson<text:s/>from<text:s/>our<text:s/>20<text:s/>years<text:s/>of<text:s/>support<text:s/>is<text:s/>the<text:s/>need<text:s/>for<text:s/>long-term,<text:s/>patient<text:s/>capital,<text:s/>which<text:s/>will<text:s/>overall<text:s/>deliver<text:s/>significant<text:s/>outcomes<text:s/>even<text:s/>if<text:s/>some<text:s/>grants<text:s/>under-perform.<text:s/>However</text:span><text:span text:style-name="T273_19">,</text:span><text:span text:style-name="T273_20"><text:s/>going<text:s/>forward<text:s/>Unitaid’s<text:s/>sustainability<text:s/>will<text:s/>be<text:s/>tested<text:s/>in<text:s/>a<text:s/>more<text:s/>constrained<text:s/>global<text:s/>health<text:s/>financing<text:s/>environment,<text:s/>with<text:s/>major<text:s/>scale-up<text:s/>partners<text:s/>like<text:s/>PEPFAR<text:s/>significantly<text:s/>reduced<text:s/>in<text:s/>scale<text:s/>and<text:s/>scope,<text:s/>and<text:s/>Unitaid<text:s/>will<text:s/>increasingly<text:s/>need<text:s/>to<text:s/>achieve<text:s/>scale-up<text:s/>and<text:s/>sustainability<text:s/>through<text:s/>LMIC<text:s/>country-<text:s/>and<text:s/>regional-level<text:s/>adoption.<text:s/>This<text:s/>will<text:s/>require<text:s/>a<text:s/>strengthened<text:s/>approaching<text:s/>to<text:s/>community,<text:s/>civil<text:s/>society<text:s/>and<text:s/>country<text:s/>engagement.<text:s/></text:span><text:span text:style-name="T273_21"><text:s/></text:span><text:span text:style-name="T273_22"><text:s/></text:span></text:p>
      <text:p text:style-name="P274"><text:span text:style-name="T274_1"><text:s/></text:span></text:p>
      <text:p text:style-name="P275"><text:span text:style-name="T275_1">Summarise<text:s/>the<text:s/>programme’s<text:s/></text:span><text:span text:style-name="T275_2"><text:a xlink:type="simple" xlink:href="https://fcogovuk.sharepoint.com/:w:/r/teams/prof/Shared%20Documents/General/2.%20PrOF%20Guides/PrOF%20Guide_Theory%20of%20Change.docx?d=we730d961222b456aa1b3de32308f404e&amp;csf=1&amp;web=1&amp;e=RBVtnA"><text:span text:style-name="T275_3">theory<text:s/>of<text:s/>change</text:span></text:a></text:span><text:span text:style-name="T275_4"><text:s/>and<text:s/>results<text:s/>framework,<text:s/>including<text:s/>any<text:s/>changes<text:s/>to<text:s/>outcome<text:s/>indicators.</text:span></text:p>
      <text:p text:style-name="P276"><text:span text:style-name="T276_1">Over<text:s/>Unitaid’s<text:s/>20-year<text:s/>history,<text:s/></text:span><text:span text:style-name="T276_2">Unitaid’s</text:span><text:span text:style-name="T276_3"><text:s/>approach<text:s/>to<text:s/>a</text:span><text:span text:style-name="T276_4"><text:s/>Theory<text:s/>of<text:s/>Change</text:span><text:span text:style-name="T276_5"><text:s/>(</text:span><text:span text:style-name="T276_6">ToC</text:span><text:span text:style-name="T276_7">)</text:span><text:span text:style-name="T276_8"><text:s/>has<text:s/>evolved<text:s/>from<text:s/>an<text:s/>implicit,<text:s/>experience-based<text:s/>model<text:s/>into<text:s/>a<text:s/>structured<text:s/>and<text:s/>robust<text:s/>framework<text:s/>that<text:s/>effectively<text:s/>links<text:s/>innovation,<text:s/>market<text:s/>shaping<text:s/>and<text:s/>large-scale<text:s/>impact.<text:s/>While<text:s/></text:span><text:span text:style-name="T276_9">some<text:s/></text:span><text:span text:style-name="T276_10">further<text:s/>strengthening<text:s/>is<text:s/>needed</text:span><text:span text:style-name="T276_11"><text:s/>-<text:s/></text:span><text:span text:style-name="T276_12">particularly<text:s/>in<text:s/>capturing<text:s/>transition<text:s/>pathways,<text:s/>country-level<text:s/>adoption<text:s/>and<text:s/>long-term<text:s/>system<text:s/>sustainability</text:span><text:span text:style-name="T276_13"><text:s/>-</text:span><text:span text:style-name="T276_14"><text:s/></text:span><text:span text:style-name="T276_15">the<text:s/>current<text:s/>framework</text:span><text:span text:style-name="T276_16">,<text:s/>which<text:s/>functions<text:s/>until<text:s/>2027,<text:s/></text:span><text:span text:style-name="T276_17">provides<text:s/>a<text:s/>strong<text:s/>basis<text:s/>for<text:s/>demonstrating<text:s/>impact<text:s/>and<text:s/>guiding<text:s/>strategic<text:s/>decision-making<text:s/>in<text:s/>an<text:s/>increasingly<text:s/>constrained<text:s/>global<text:s/>health<text:s/>environment.</text:span></text:p>
      <text:p text:style-name="P277"/>
      <text:p text:style-name="P278"><text:span text:style-name="T278_1">At<text:s/></text:span><text:span text:style-name="T278_2">Unitaid’s</text:span><text:span text:style-name="T278_3"><text:s/>inception<text:s/>in<text:s/>2006/07,<text:s/>there<text:s/>was<text:s/></text:span><text:span text:style-name="T278_4">not<text:s/>an</text:span><text:span text:style-name="T278_5"><text:s/>explicitly<text:s/>articulated<text:s/></text:span><text:span text:style-name="T278_6">organisation-wide</text:span><text:span text:style-name="T278_7"><text:s/></text:span><text:span text:style-name="T278_8">ToC</text:span><text:span text:style-name="T278_9">.<text:s/>Instead,<text:s/>Unitaid<text:s/>operated<text:s/>on<text:s/>a<text:s/>practical,<text:s/>experience-driven<text:s/>model<text:s/>focused<text:s/>on<text:s/>addressing<text:s/>critical<text:s/>market<text:s/>failures<text:s/>and<text:s/>accelerating<text:s/>access<text:s/>to<text:s/>life-saving<text:s/>products</text:span><text:span text:style-name="T278_10">,<text:s/></text:span><text:span text:style-name="T278_11">primarily<text:s/>through<text:s/></text:span><text:span text:style-name="T278_12">procurement</text:span><text:span text:style-name="T278_13"><text:s/>and<text:s/>price<text:s/>reduction<text:s/>mechanisms.<text:s/>There<text:s/>was<text:s/>a<text:s/>clear<text:s/>strategic<text:s/>framework<text:s/>for<text:s/>funding<text:s/>allocation:<text:s/>targeting<text:s/>85%<text:s/>of<text:s/>grant<text:s/>funds<text:s/>providing<text:s/>health<text:s/>commodities<text:s/>to<text:s/>low-income<text:s/>countries,<text:s/></text:span><text:span text:style-name="T278_14">a<text:s/>maximum<text:s/>of</text:span><text:span text:style-name="T278_15"><text:s/>10%<text:s/>of<text:s/>grant<text:s/>funds<text:s/>for<text:s/>lower<text:s/></text:span><text:span text:style-name="T278_16">middle-income</text:span><text:span text:style-name="T278_17"><text:s/>countries,<text:s/>and<text:s/></text:span><text:span text:style-name="T278_18">a<text:s/>maximum<text:s/>of</text:span><text:span text:style-name="T278_19"><text:s/>5%<text:s/>for<text:s/>upper-</text:span><text:span text:style-name="T278_20">middle<text:s/>income<text:s/>countries.<text:s/></text:span><text:span text:style-name="T278_21">A<text:s/>significant<text:s/>step<text:s/></text:span><text:span text:style-name="T278_22">which<text:s/>contributed<text:s/>to<text:s/></text:span><text:span text:style-name="T278_23">strengthening<text:s/></text:span><text:span text:style-name="T278_24">Unitaid’s</text:span><text:span text:style-name="T278_25"><text:s/></text:span><text:span text:style-name="T278_26">organisation-wide<text:s/></text:span><text:span text:style-name="T278_27">ToC</text:span><text:span text:style-name="T278_28"><text:s/>emerged<text:s/>from<text:s/>the<text:s/>independent<text:s/>ITAD<text:s/>evaluation<text:s/>of<text:s/>the<text:s/>2017–2021<text:s/>Strategy.<text:s/>The<text:s/>evaluation<text:s/>found<text:s/>that,<text:s/>although<text:s/></text:span><text:span text:style-name="T278_29">ToCs</text:span><text:span text:style-name="T278_30"><text:s/>were<text:s/>used<text:s/>effectively<text:s/>at<text:s/>the<text:s/>grant<text:s/>level,<text:s/>a<text:s/>portfolio-level<text:s/></text:span><text:span text:style-name="T278_31">ToC</text:span><text:span text:style-name="T278_32"><text:s/>was<text:s/>not<text:s/>formalised.<text:s/>This<text:s/>limited<text:s/>Unitaid’s<text:s/>ability<text:s/>to<text:s/>clearly<text:s/>communicate<text:s/>its<text:s/>intervention<text:s/>logic<text:s/>and<text:s/>demonstrate<text:s/>how<text:s/>individual<text:s/>investments<text:s/>collectively<text:s/>contributed<text:s/>to<text:s/>strategic<text:s/>outcomes.<text:s/>ITAD<text:s/>recommended<text:s/>developing<text:s/>a<text:s/>clearer<text:s/>overarching<text:s/></text:span><text:span text:style-name="T278_33">ToC</text:span><text:span text:style-name="T278_34"><text:s/>to<text:s/>strengthen<text:s/>strategic<text:s/>coherence,<text:s/>clarify<text:s/>trade-offs<text:s/>and<text:s/>improve<text:s/>communication<text:s/>with<text:s/>partners<text:s/>and<text:s/>stakeholders.</text:span></text:p>
      <text:p text:style-name="P279"/>
      <text:p text:style-name="P280"><text:span text:style-name="T280_1">Building<text:s/>on<text:s/>these<text:s/>lessons,<text:s/>Unitaid’s<text:s/></text:span><text:span text:style-name="T280_2">current<text:s/>2023-2027<text:s/></text:span><text:span text:style-name="T280_3">Strategy<text:s/>represents<text:s/>a<text:s/>more<text:s/>explicit<text:s/>and<text:s/>structured<text:s/>articulation<text:s/>of<text:s/>its<text:s/></text:span><text:span text:style-name="T280_4">Theory<text:s/>of<text:s/>Change</text:span><text:span text:style-name="T280_5"><text:s/>(picture<text:s/>below)</text:span><text:span text:style-name="T280_6">.<text:s/></text:span><text:span text:style-name="T280_7">The<text:s/>strategy<text:s/>formalises<text:s/>the<text:s/>link<text:s/>between<text:s/>catalytic<text:s/>investments<text:s/>in<text:s/>innovation<text:s/>and<text:s/>their<text:s/>intended<text:s/>system-level<text:s/>outcomes,<text:s/>including<text:s/>improved<text:s/>access,<text:s/>strengthened<text:s/>market<text:s/>dynamics</text:span><text:span text:style-name="T280_8"><text:s/></text:span><text:span text:style-name="T280_9">and<text:s/>accelerated<text:s/>scale-up</text:span><text:span text:style-name="T280_10">.</text:span></text:p>
      <text:p text:style-name="P281"/>
      <text:p text:style-name="P282"><text:span text:style-name="T282_1">Figure<text:s/>1:<text:s/>Unitaid’s<text:s/>Strategic<text:s/>Framework<text:s/>2023-2027</text:span></text:p>
      <text:p text:style-name="P283"><draw:frame svg:x="0cm" svg:y="0cm" svg:width="17.999cm" svg:height="7.936cm" draw:style-name="FR1" text:anchor-type="as-char" draw:z-index="0"><draw:image xlink:href="Pictures/image1.png" xlink:type="simple" xlink:show="embed" xlink:actuate="onLoad"/></draw:frame></text:p>
      <text:p text:style-name="P284"><text:span text:style-name="T284_1">At<text:s/>its<text:s/>core,<text:s/>the<text:s/>current<text:s/>strategy<text:s/>aims<text:s/>to<text:s/>accelerate<text:s/>access<text:s/>to<text:s/>30<text:s/>priority<text:s/>health<text:s/>products<text:s/>by<text:s/>2030</text:span><text:span text:style-name="T284_2"><text:s/>(‘30<text:s/>by<text:s/>2030’<text:s/>as<text:s/>a<text:s/>cornerstone<text:s/>objective</text:span><text:span text:style-name="T284_3">).</text:span><text:span text:style-name="T284_4"><text:s/></text:span><text:span text:style-name="T284_5">This<text:s/>is<text:s/>supported<text:s/>by<text:s/>an<text:s/>updated<text:s/></text:span><text:span text:style-name="T284_6">and<text:s/>more<text:s/>comprehensive<text:s/></text:span><text:span text:style-name="T284_7">performance<text:s/>framework<text:s/>and<text:s/>logframe,<text:s/>aligning<text:s/>outcome-level<text:s/>indicators<text:s/>with<text:s/>the<text:s/>organisation’s<text:s/></text:span><text:span text:style-name="T284_8">mission<text:s/>and<text:s/>strategic<text:s/>objectives</text:span><text:span text:style-name="T284_9">,<text:s/>including</text:span><text:span text:style-name="T284_10"><text:s/>four<text:s/>impact-level<text:s/>KPIs</text:span><text:span text:style-name="T284_11">:</text:span></text:p>
      <text:p text:style-name="P285"><text:span text:style-name="T285_1"><text:s/></text:span></text:p>
      <text:list text:style-name="LS24" xml:id="list20">
        <text:list-item>
          <text:p text:style-name="P286"><text:span text:style-name="T286_1">public<text:s/>health<text:s/>impact</text:span><text:span text:style-name="T286_2"><text:s/>(e.g.<text:s/>additional<text:s/>lives<text:s/>saved,<text:s/>disease<text:s/>burden<text:s/>reduced)</text:span></text:p>
        </text:list-item>
        <text:list-item>
          <text:p text:style-name="P287"><text:span text:style-name="T287_1">economic<text:s/>outcomes</text:span><text:span text:style-name="T287_2"><text:s/>(e.g.<text:s/>cost<text:s/>savings<text:s/>and<text:s/>efficiencies)</text:span></text:p>
        </text:list-item>
        <text:list-item>
          <text:p text:style-name="P288"><text:span text:style-name="T288_1">return<text:s/>on<text:s/>investment</text:span><text:span text:style-name="T288_2"><text:s/></text:span><text:span text:style-name="T288_3">(e.g.<text:s/>the<text:s/>total<text:s/>health<text:s/>and<text:s/>economic<text:s/>benefits<text:s/>generated<text:s/>at<text:s/>scale<text:s/>compared<text:s/>to<text:s/>the<text:s/>total<text:s/>cost<text:s/>of<text:s/>Unitaid<text:s/>investment<text:s/>and<text:s/>subsequent<text:s/>scale-up</text:span><text:span text:style-name="T288_4">)</text:span></text:p>
        </text:list-item>
        <text:list-item>
          <text:p text:style-name="P289"><text:span text:style-name="T289_1">acceleration<text:s/>of<text:s/>the<text:s/>global<text:s/>health<text:s/>response</text:span><text:span text:style-name="T289_2"><text:s/></text:span><text:span text:style-name="T289_3">(How<text:s/>much<text:s/>faster<text:s/>health<text:s/>outcomes</text:span><text:span text:style-name="T289_4">,</text:span><text:span text:style-name="T289_5"><text:s/>e.g.<text:s/>reduced<text:s/>mortality</text:span><text:span text:style-name="T289_6">,<text:s/></text:span><text:span text:style-name="T289_7">are<text:s/>achieved<text:s/>because<text:s/>of<text:s/>Unitaid-supported<text:s/>innovation,<text:s/>compared<text:s/>to<text:s/>a<text:s/>world<text:s/>without<text:s/>it).</text:span></text:p>
        </text:list-item>
      </text:list>
      <text:p text:style-name="P290"/>
      <text:p text:style-name="P291"><text:span text:style-name="T291_1">The<text:s/>strategy<text:s/>also<text:s/>incorporates</text:span><text:span text:style-name="T291_2"><text:s/></text:span><text:span text:style-name="T291_3">thematic</text:span><text:span text:style-name="T291_4"><text:s/>Theories<text:s/>of<text:s/>Change</text:span><text:span text:style-name="T291_5"><text:s/>for<text:s/></text:span><text:span text:style-name="T291_6">newer<text:s/>areas<text:s/>of<text:s/>work</text:span><text:span text:style-name="T291_7"><text:s/>following<text:s/>the<text:s/>expansion<text:s/>of<text:s/>Unitaid’s<text:s/>portfolio</text:span><text:span text:style-name="T291_8">,<text:s/>including</text:span><text:span text:style-name="T291_9"><text:s/>for<text:s/>regional<text:s/>manufacturing,<text:s/>health<text:s/>and<text:s/>climate,<text:s/>and<text:s/>partnerships</text:span><text:span text:style-name="T291_10">.</text:span><text:span text:style-name="T291_11"><text:s/></text:span><text:span text:style-name="T291_12">As<text:s/>part<text:s/>of<text:s/>its<text:s/>broader<text:s/>institutional<text:s/>maturation,<text:s/>Unitaid<text:s/>has<text:s/>also<text:s/>strengthened<text:s/>how<text:s/>it<text:s/>measures<text:s/>and<text:s/>articulates<text:s/>impact.<text:s/>Under<text:s/>the<text:s/>2023–2027<text:s/>Strategy,<text:s/>the<text:s/>organisation<text:s/>has<text:s/>introduced<text:s/>a<text:s/>more<text:s/>structured<text:s/>approach<text:s/>to<text:s/>assessing<text:s/>long-term<text:s/>outcomes,<text:s/>including<text:s/>a<text:s/>mid-point<text:s/>review<text:s/>of<text:s/>Key<text:s/>Performance<text:s/>Indicators<text:s/>(KPIs)<text:s/>in<text:s/>202</text:span><text:span text:style-name="T291_13">5</text:span><text:span text:style-name="T291_14"><text:s/>and<text:s/>a<text:s/>planned<text:s/>final<text:s/>evaluation<text:s/>in<text:s/>2027.<text:s/>This<text:s/>reflects<text:s/>a<text:s/>deliberate<text:s/>shift<text:s/>towards<text:s/>capturing<text:s/>sustained,<text:s/>system-wide<text:s/>effects<text:s/>alongside<text:s/>annual<text:s/>performance<text:s/>monitoring.</text:span><text:span text:style-name="T291_15"><text:s/></text:span></text:p>
      <text:p text:style-name="P292"/>
      <text:p text:style-name="P293"/>
      <text:p text:style-name="P294"/>
      <text:p text:style-name="P295"/>
      <text:p text:style-name="P296"/>
      <text:p text:style-name="P297"/>
      <text:p text:style-name="P298"/>
      <text:p text:style-name="P299"/>
      <text:p text:style-name="P300"/>
      <text:p text:style-name="P301"/>
      <text:p text:style-name="P302"/>
      <text:h text:style-name="P303" text:outline-level="2"><text:span text:style-name="T303_1">C:<text:s/>Detailed<text:s/>Output<text:s/>Assessment<text:s/></text:span></text:h>
      <text:p text:style-name="P304"/>
      <table:table table:style-name="Table6">
        <table:table-column table:style-name="Column26"/>
        <table:table-column table:style-name="Column27"/>
        <table:table-column table:style-name="Column28"/>
        <table:table-column table:style-name="Column29"/>
        <table:table-row table:style-name="Row21">
          <table:table-cell table:style-name="Cell88">
            <text:p text:style-name="P305"><text:span text:style-name="T305_1">Output<text:s/>Number<text:s/>and<text:s/>Title<text:s/></text:span></text:p>
          </table:table-cell>
          <table:table-cell table:style-name="Cell89" table:number-columns-spanned="3">
            <text:list text:style-name="LS40" xml:id="list24">
              <text:list-item>
                <text:p text:style-name="P306"><text:span text:style-name="T306_1">2006-2012:<text:s/></text:span><text:span text:style-name="T306_2">Unitaid<text:s/></text:span><text:span text:style-name="T306_3">establishment<text:s/>and<text:s/>early<text:s/>years<text:s/></text:span></text:p>
              </text:list-item>
            </text:list>
          </table:table-cell>
          <table:covered-table-cell/>
          <table:covered-table-cell/>
        </table:table-row>
        <table:table-row table:style-name="Row22">
          <table:table-cell table:style-name="Cell90">
            <text:p text:style-name="P307"><text:span text:style-name="T307_1">Output<text:s/>Score<text:s/></text:span></text:p>
          </table:table-cell>
          <table:table-cell table:style-name="Cell91" table:number-columns-spanned="3">
            <text:p text:style-name="P308"><text:span text:style-name="T308_1">B</text:span><text:span text:style-name="T308_2"><text:s/></text:span><text:span text:style-name="T308_3">–<text:s/></text:span><text:span text:style-name="T308_4">Moderately<text:s/>did<text:s/>not<text:s/>meet<text:s/>expectations</text:span></text:p>
          </table:table-cell>
          <table:covered-table-cell/>
          <table:covered-table-cell/>
        </table:table-row>
        <table:table-row table:style-name="Row23">
          <table:table-cell table:style-name="Cell92">
            <text:p text:style-name="P309"><text:span text:style-name="T309_1">Impact<text:s/>weighting<text:s/>(%)</text:span></text:p>
          </table:table-cell>
          <table:table-cell table:style-name="Cell93">
            <text:p text:style-name="P310"><text:span text:style-name="T310_1">25%</text:span></text:p>
          </table:table-cell>
          <table:table-cell table:style-name="Cell94">
            <text:p text:style-name="P311"><text:span text:style-name="T311_1">Impact<text:s/>weighting<text:s/>revised<text:s/>since<text:s/>last<text:s/>AR?</text:span></text:p>
          </table:table-cell>
          <table:table-cell table:style-name="Cell95">
            <text:p text:style-name="P312"><text:span text:style-name="T312_1">No</text:span></text:p>
          </table:table-cell>
        </table:table-row>
      </table:table>
      <text:p text:style-name="P313"/>
      <text:p text:style-name="P314"><text:span text:style-name="T314_1">U</text:span><text:span text:style-name="T314_2">nitaid<text:s/></text:span><text:span text:style-name="T314_3">was<text:s/>created<text:s/>in<text:s/>2006<text:s/>to<text:s/>reduce<text:s/>the<text:s/>costs<text:s/>of,<text:s/>and<text:s/>speed<text:s/>up<text:s/>access<text:s/>to,<text:s/>high<text:s/>quality<text:s/>drugs<text:s/>and<text:s/>diagnostics<text:s/>in<text:s/>the<text:s/>fight<text:s/>against<text:s/>HIV/AIDS,<text:s/>TB<text:s/>and<text:s/>Malaria</text:span><text:span text:style-name="T314_4"><text:s/>(</text:span><text:span text:style-name="T314_5">referenced<text:s/></text:span><text:span text:style-name="T314_6">as<text:s/>‘the<text:s/>3<text:s/>diseases’)</text:span><text:span text:style-name="T314_7">.<text:s/></text:span><text:span text:style-name="T314_8">This<text:s/>was<text:s/>in<text:s/>response<text:s/>to<text:s/>the<text:s/>well-known<text:s/></text:span><text:span text:style-name="T314_9">health<text:s/>and<text:s/>market<text:s/>challenges<text:s/>surrounding<text:s/>the<text:s/>three<text:s/>disease</text:span><text:span text:style-name="T314_10">s,<text:s/>including:<text:s/></text:span><text:span text:style-name="T314_11">unmet<text:s/>need<text:s/>for<text:s/>drugs,<text:s/>high<text:s/>prices,<text:s/>poor<text:s/>access,<text:s/>fragmented<text:s/>markets,<text:s/>inadequate<text:s/>diagnostics,<text:s/></text:span><text:span text:style-name="T314_12">and<text:s/></text:span><text:span text:style-name="T314_13">poor<text:s/>forecasting<text:s/>of<text:s/>demand.<text:s/></text:span><text:span text:style-name="T314_14">During</text:span><text:span text:style-name="T314_15"><text:s/>these<text:s/>early<text:s/>years</text:span><text:span text:style-name="T314_16">,<text:s/></text:span><text:span text:style-name="T314_17">Unitaid<text:s/>and<text:s/>donors<text:s/>focused<text:s/>on<text:s/>the<text:s/>establishment<text:s/>of<text:s/>the<text:s/>Unitaid<text:s/>Secretariat,<text:s/>clarifying<text:s/>its<text:s/>purpose<text:s/>and<text:s/>ways<text:s/>of<text:s/>working,<text:s/>and<text:s/>developing<text:s/>partner<text:s/>relationships</text:span><text:span text:style-name="T314_18">.<text:s/></text:span><text:span text:style-name="T314_19">Unitaid’s<text:s/>portfolio<text:s/></text:span><text:span text:style-name="T314_20">for<text:s/>this<text:s/>period<text:s/></text:span><text:span text:style-name="T314_21">covered</text:span><text:span text:style-name="T314_22"><text:s/>solely<text:s/>the<text:s/>3<text:s/>diseases<text:s/>as<text:s/>a<text:s/>vehicle<text:s/>for<text:s/>accelerating<text:s/>access<text:s/>to<text:s/>innovation<text:s/>in<text:s/>alignment<text:s/>with<text:s/>the<text:s/>Global<text:s/>Fund’s<text:s/>mandate.<text:s/></text:span><text:span text:style-name="T314_23">Unitaid’s<text:s/>strategic<text:s/>focus<text:s/>was<text:s/>more<text:s/>strongly<text:s/>geared<text:s/>to<text:s/>procurement<text:s/>work<text:s/>and<text:s/>price<text:s/>reductions</text:span><text:span text:style-name="T314_24"><text:s/>compared<text:s/>to<text:s/>its<text:s/></text:span><text:span text:style-name="T314_25">current</text:span><text:span text:style-name="T314_26"><text:s/></text:span><text:span text:style-name="T314_27">broader</text:span><text:span text:style-name="T314_28"><text:s/>set<text:s/>of</text:span><text:span text:style-name="T314_29"><text:s/>market-shaping<text:s/>tools,<text:s/></text:span><text:span text:style-name="T314_30">with<text:s/>a<text:s/>mandate<text:s/>to<text:s/>reduce<text:s/>prices<text:s/>and<text:s/>increase<text:s/>access<text:s/>to<text:s/>treatments</text:span><text:span text:style-name="T314_31">.<text:s/>This</text:span><text:span text:style-name="T314_32"><text:s/>includ</text:span><text:span text:style-name="T314_33">ed</text:span><text:span text:style-name="T314_34"><text:s/>being<text:s/>a<text:s/>lead<text:s/>organisation<text:s/>and<text:s/>$130m<text:s/>investor<text:s/>in<text:s/>establishing<text:s/></text:span><text:span text:style-name="T314_35">(alongside<text:s/></text:span><text:span text:style-name="T314_36">the<text:s/>Global<text:s/>Fund</text:span><text:span text:style-name="T314_37">)</text:span><text:span text:style-name="T314_38"><text:s/>the<text:s/>Affordable<text:s/>Medicines<text:s/>Facility<text:s/>for<text:s/>Malaria<text:s/>(</text:span><text:span text:style-name="T314_39">AMFm</text:span><text:span text:style-name="T314_40">)<text:s/>–<text:s/>an<text:s/>innovative<text:s/>global<text:s/>subsidy<text:s/>mechanism<text:s/>to<text:s/>make<text:s/></text:span><text:span text:style-name="T314_41">A</text:span><text:span text:style-name="T314_42">rtemisinin-based<text:s/></text:span><text:span text:style-name="T314_43">C</text:span><text:span text:style-name="T314_44">ombination<text:s/></text:span><text:span text:style-name="T314_45">T</text:span><text:span text:style-name="T314_46">herapies<text:s/></text:span><text:span text:style-name="T314_47">(</text:span><text:span text:style-name="T314_48">ACTs</text:span><text:span text:style-name="T314_49">)</text:span><text:span text:style-name="T314_50"><text:s/>more<text:s/>affordable<text:s/>and<text:s/>widely<text:s/>available.</text:span></text:p>
      <text:p text:style-name="P315"/>
      <text:p text:style-name="P316"><text:span text:style-name="T316_1">Unitaid’s<text:s/>portfolio<text:s/>was<text:s/>heavily<text:s/>skewed<text:s/>towards<text:s/>HIV,<text:s/>with<text:s/>50%<text:s/>of<text:s/>funding<text:s/>allocated<text:s/>to<text:s/>HIV<text:s/>from<text:s/>2006-2010,<text:s/>26%<text:s/>to<text:s/>malaria,<text:s/>16%<text:s/>to<text:s/>TB<text:s/>and<text:s/>the<text:s/>remaining<text:s/>8%<text:s/>to<text:s/>cross-cutting<text:s/>initiatives.</text:span><text:span text:style-name="T316_2"><text:s/>Unitaid<text:s/>achieved<text:s/>some<text:s/>of<text:s/>its<text:s/>biggest<text:s/>headline<text:s/>impact<text:s/>results<text:s/>in<text:s/>the<text:s/>HIV/AIDs<text:s/>space,<text:s/></text:span><text:span text:style-name="T316_3">including<text:s/>delivering<text:s/>in<text:s/>its<text:s/>first<text:s/>operational<text:s/>year<text:s/>in<text:s/>2007</text:span><text:span text:style-name="T316_4"><text:s/>a<text:s/>40%<text:s/>price<text:s/>reduction<text:s/>for<text:s/>paediatric<text:s/>HIV<text:s/>treatments,<text:s/>25-50%<text:s/>price<text:s/>reductions<text:s/>for<text:s/>second-line<text:s/>anti-retroviral<text:s/>drugs<text:s/>and<text:s/>delivering<text:s/>over<text:s/>33,000<text:s/>paediatric<text:s/>HIV<text:s/>treatments.<text:s/></text:span><text:span text:style-name="T316_5"><text:s/>In<text:s/>malaria,<text:s/>Unitaid<text:s/>focused<text:s/>on<text:s/>scaling<text:s/>up<text:s/>access<text:s/>to<text:s/>ACTs<text:s/>and<text:s/>strengthening<text:s/></text:span><text:span text:style-name="T316_6">malaria<text:s/></text:span><text:span text:style-name="T316_7">prevention<text:s/>through<text:s/>long-lasting<text:s/>insecticide-treated<text:s/>bed<text:s/>nets<text:s/>–<text:s/>working<text:s/>with<text:s/>UNICEF<text:s/>and<text:s/>Global<text:s/>Fund<text:s/>to<text:s/>support<text:s/>the<text:s/>procurement<text:s/>and<text:s/>distribution<text:s/>of<text:s/></text:span><text:span text:style-name="T316_8">20<text:s/>million<text:s/>bed<text:s/>nets<text:s/>in<text:s/>high-burden<text:s/>countries.<text:s/></text:span><text:span text:style-name="T316_9">In<text:s/>TB</text:span><text:span text:style-name="T316_10">,</text:span><text:span text:style-name="T316_11"><text:s/>Unitaid<text:s/>concentrated<text:s/>on<text:s/>addressing<text:s/>multidrug<text:s/>resistant<text:s/>TB,<text:s/>paediatric<text:s/>TB<text:s/>and<text:s/>weaknesses<text:s/>in<text:s/>supply<text:s/>chains<text:s/>for<text:s/>first-line<text:s/>drugs</text:span><text:span text:style-name="T316_12">;<text:s/>alongside<text:s/>supporting<text:s/>the<text:s/>development<text:s/>of<text:s/>child-friendly<text:s/>TB<text:s/>formulations,<text:s/>establishing<text:s/>strategic<text:s/>rotating<text:s/>stockpiles<text:s/>to<text:s/>reduce<text:s/>treatment<text:s/>delays<text:s/>and<text:s/>rolling<text:s/>out<text:s/>new<text:s/>rapid<text:s/>diagnostic<text:s/>tests<text:s/>to<text:s/>reduce<text:s/>diagnosis<text:s/>times.<text:s/></text:span></text:p>
      <text:p text:style-name="P317"/>
      <text:p text:style-name="P318"><text:span text:style-name="T318_1">Unitaid’s<text:s/>cross-cutting<text:s/>access<text:s/>initiatives<text:s/>were<text:s/>more<text:s/>nascent<text:s/>in<text:s/>these<text:s/>early<text:s/>years,<text:s/>consisting<text:s/>mainly<text:s/>of<text:s/>a<text:s/>substantial<text:s/>investment<text:s/>in<text:s/>WHO’s<text:s/>prequalification<text:s/>programme<text:s/>(</text:span><text:span text:style-name="T318_2">PQ,<text:s/></text:span><text:span text:style-name="T318_3">which<text:s/>continues<text:s/>to<text:s/>this<text:s/>day)<text:s/>–<text:s/>helping<text:s/>to<text:s/>double<text:s/>the<text:s/>number<text:s/>of<text:s/>quality-assured<text:s/>priority<text:s/>medicines<text:s/>from<text:s/>2007<text:s/>to<text:s/>2008,<text:s/>with<text:s/>66%<text:s/>of<text:s/>these<text:s/>being<text:s/>priority<text:s/>medicines<text:s/>for<text:s/>Unitaid.<text:s/></text:span><text:span text:style-name="T318_4">The<text:s/>other<text:s/>key</text:span><text:span text:style-name="T318_5"><text:s/>cross-cutting</text:span><text:span text:style-name="T318_6"><text:s/>access<text:s/>initiative<text:s/>championed<text:s/>by<text:s/>Unitaid,<text:s/>on<text:s/>the<text:s/>back<text:s/>of<text:s/>civil<text:s/>society<text:s/>lobbying,<text:s/>was<text:s/>establishing<text:s/>the<text:s/>Medicines<text:s/>Patent<text:s/>Pool<text:s/></text:span><text:span text:style-name="T318_7">(MPP)<text:s/></text:span><text:span text:style-name="T318_8">through<text:s/>2009<text:s/>and<text:s/>2010</text:span><text:span text:style-name="T318_9">.<text:s/></text:span><text:span text:style-name="T318_10">MPP<text:s/>has<text:s/>since<text:s/>proven<text:s/>to<text:s/>be<text:s/>an<text:s/>impactful<text:s/>global<text:s/>public<text:s/>good<text:s/>by<text:s/>establishing<text:s/>pooled<text:s/>voluntary<text:s/>licenses<text:s/>that<text:s/>expand<text:s/>access<text:s/>to<text:s/></text:span><text:span text:style-name="T318_11">lower-cost,<text:s/></text:span><text:span text:style-name="T318_12">generic</text:span><text:span text:style-name="T318_13"><text:s/>pharmaceutical<text:s/>drugs<text:s/>(compared<text:s/>to<text:s/>branded<text:s/>originator<text:s/>drugs)</text:span><text:span text:style-name="T318_14"><text:s/>for<text:s/>LMICs</text:span><text:span text:style-name="T318_15">.<text:s/></text:span><text:span text:style-name="T318_16">Establishing<text:s/>MPP<text:s/>from<text:s/>scratch,<text:s/>on<text:s/>the<text:s/>back<text:s/>of<text:s/>establishing<text:s/>the<text:s/>Unitaid<text:s/>Secretariat<text:s/>itself,<text:s/>was<text:s/>no<text:s/>mean<text:s/>feat<text:s/>given<text:s/>the<text:s/>major<text:s/>legal<text:s/>(intellectual<text:s/>property<text:s/>law<text:s/>and<text:s/>politics)<text:s/>and<text:s/>financial<text:s/>implications</text:span><text:span text:style-name="T318_17">.<text:s/>With<text:s/>a<text:s/>$4m<text:s/></text:span><text:span text:style-name="T318_18">set-up<text:s/>budget,<text:s/></text:span><text:span text:style-name="T318_19">initial<text:s/>MPP<text:s/>activities<text:s/>focused<text:s/>on<text:s/>establishing<text:s/>governance<text:s/>procedures,<text:s/>producing<text:s/>a<text:s/>list<text:s/>of<text:s/>target<text:s/>medicines,<text:s/>a<text:s/>searchable<text:s/>databa</text:span><text:span text:style-name="T318_20">s</text:span><text:span text:style-name="T318_21">e<text:s/></text:span><text:span text:style-name="T318_22">of<text:s/>the<text:s/></text:span><text:span text:style-name="T318_23">patent<text:s/>status<text:s/>o</text:span><text:span text:style-name="T318_24">f<text:s/></text:span><text:span text:style-name="T318_25">24<text:s/>ARVs,<text:s/>and<text:s/>by<text:s/>September<text:s/>2010<text:s/>MPP’s<text:s/>first<text:s/>licence<text:s/>was<text:s/>agreed<text:s/>with<text:s/>the<text:s/>US<text:s/>National<text:s/>Institutes<text:s/>of<text:s/>Hea</text:span><text:span text:style-name="T318_26">l</text:span><text:span text:style-name="T318_27">th<text:s/>for<text:s/>HIV<text:s/>darunavir-related<text:s/>patents.<text:s/></text:span><text:span text:style-name="T318_28">Beyond<text:s/>this,<text:s/>Unitaid<text:s/>also<text:s/>successfully<text:s/>introduced<text:s/>a<text:s/>market<text:s/>intelligence<text:s/>system<text:s/>tool<text:s/>for<text:s/>reporting<text:s/>on<text:s/>commodity<text:s/>prices<text:s/>and<text:s/>supply<text:s/>health.<text:s/></text:span></text:p>
      <text:p text:style-name="P319"/>
      <text:p text:style-name="P320"><text:span text:style-name="T320_1">Overall</text:span><text:span text:style-name="T320_2">,</text:span><text:span text:style-name="T320_3"><text:s/>this<text:s/>period<text:s/></text:span><text:span text:style-name="T320_4">produced</text:span><text:span text:style-name="T320_5"><text:s/>some<text:s/>significant,<text:s/>impactful<text:s/>early<text:s/>achievements<text:s/>in<text:s/>catalytic<text:s/>market-shaping,<text:s/>commodity<text:s/>price<text:s/>reduction<text:s/>and<text:s/>access<text:s/>to<text:s/>innovation.<text:s/>K</text:span><text:span text:style-name="T320_6">ey<text:s/>impact<text:s/>results</text:span><text:span text:style-name="T320_7"><text:s/>by<text:s/>2012</text:span><text:span text:style-name="T320_8"><text:s/></text:span><text:span text:style-name="T320_9">include</text:span><text:span text:style-name="T320_10">d</text:span><text:span text:style-name="T320_11"><text:s/>65,000<text:s/>new<text:s/>children<text:s/>being<text:s/>on<text:s/>ARV<text:s/>treatment,<text:s/>paediatric<text:s/>ARVs<text:s/>at<text:s/>nearly<text:s/>50%<text:s/>of<text:s/>2006<text:s/>prices,<text:s/></text:span><text:span text:style-name="T320_12">and<text:s/></text:span><text:span text:style-name="T320_13">over<text:s/>1<text:s/>million</text:span><text:span text:style-name="T320_14"><text:s/>TB</text:span><text:span text:style-name="T320_15"><text:s/>treatments<text:s/>provided<text:s/>to<text:s/>children<text:s/>across<text:s/>57<text:s/>countries</text:span><text:span text:style-name="T320_16">.</text:span><text:span text:style-name="T320_17"><text:s/>Indeed<text:s/>a<text:s/>2012<text:s/>Mid-Term<text:s/>Review</text:span><text:span text:style-name="T320_18"><text:s/>by<text:s/></text:span><text:span text:style-name="T320_19">Itad</text:span><text:span text:style-name="T320_20"><text:s/></text:span><text:span text:style-name="T320_21">of<text:s/>the<text:s/>2007-2012<text:s/>period<text:s/></text:span><text:span text:style-name="T320_22">concluded<text:s/>that<text:s/></text:span><text:span text:style-name="T320_23">“Unitaid<text:s/>has<text:s/>validated<text:s/>its<text:s/>business<text:s/>model<text:s/>of<text:s/>identifying,<text:s/>selecting<text:s/>and<text:s/>funding<text:s/>market-shaping<text:s/>interventions</text:span><text:span text:style-name="T320_24">”</text:span><text:span text:style-name="T320_25"><text:s/>and<text:s/>that<text:s/></text:span><text:span text:style-name="T320_26">“many<text:s/>of<text:s/>these<text:s/>projects<text:s/>achieve<text:s/>better<text:s/>outcomes<text:s/>than<text:s/>those<text:s/>of<text:s/>traditional<text:s/>investments<text:s/>in<text:s/>public<text:s/>health<text:s/>service<text:s/>delivery<text:s/>because<text:s/>of<text:s/>a<text:s/>multiplier<text:s/>effect”</text:span><text:span text:style-name="T320_27">.<text:s/></text:span><text:span text:style-name="T320_28">Similarly,</text:span><text:span text:style-name="T320_29"><text:s/>the<text:s/>UK’s<text:s/>2011<text:s/>Multi</text:span><text:span text:style-name="T320_30">l</text:span><text:span text:style-name="T320_31">ateral<text:s/>Aid<text:s/>Review<text:s/></text:span><text:span text:style-name="T320_32">assessed<text:s/>Unitaid<text:s/>as<text:s/>providing<text:s/>good<text:s/>value<text:s/>for<text:s/>money</text:span><text:span text:style-name="T320_33"><text:s/>for<text:s/>UK<text:s/>aid,<text:s/></text:span><text:span text:style-name="T320_34">with<text:s/>significant<text:s/>price<text:s/>reductions<text:s/>achieved<text:s/>that<text:s/>should<text:s/>lead<text:s/>to<text:s/>sustainable<text:s/>benefit<text:s/>for<text:s/>partners,<text:s/>and<text:s/>the<text:s/>views<text:s/>of<text:s/>partners<text:s/>and<text:s/>intended<text:s/>beneficiaries<text:s/>being<text:s/>built<text:s/>into<text:s/>Unitaid’s<text:s/>decision-making<text:s/>structures</text:span><text:span text:style-name="T320_35">.<text:s/></text:span></text:p>
      <text:p text:style-name="P321"/>
      <text:p text:style-name="P322"><text:span text:style-name="T322_1">In<text:s/>terms<text:s/>of<text:s/>its<text:s/>operational<text:s/>footprint,<text:s/>Unitaid<text:s/>started</text:span><text:span text:style-name="T322_2"><text:s/>from<text:s/>a<text:s/>baseline<text:s/>of<text:s/>30<text:s/>staff<text:s/>in<text:s/>2007</text:span><text:span text:style-name="T322_3"><text:s/>and<text:s/></text:span><text:span text:style-name="T322_4">b</text:span><text:span text:style-name="T322_5">y<text:s/></text:span><text:span text:style-name="T322_6">2012<text:s/></text:span><text:span text:style-name="T322_7">Unitaid<text:s/>was<text:s/>a<text:s/>comparatively<text:s/>small<text:s/>organisation<text:s/>of<text:s/>48<text:s/>staff<text:s/>(compared<text:s/>to<text:s/></text:span><text:span text:style-name="T322_8">c.</text:span><text:span text:style-name="T322_9"><text:s/>1</text:span><text:span text:style-name="T322_10">1</text:span><text:span text:style-name="T322_11">0<text:s/>toda</text:span><text:span text:style-name="T322_12">y).<text:s/>There<text:s/>was<text:s/>an</text:span><text:span text:style-name="T322_13"><text:s/>initial<text:s/>monitoring<text:s/>and<text:s/>evaluation<text:s/>framework<text:s/>in<text:s/>p</text:span><text:span text:style-name="T322_14">lace</text:span><text:span text:style-name="T322_15"><text:s/>across<text:s/>access,<text:s/></text:span><text:span text:style-name="T322_16">a</text:span><text:span text:style-name="T322_17">vaila</text:span><text:span text:style-name="T322_18">b</text:span><text:span text:style-name="T322_19">ility,<text:s/>quality,<text:s/>price<text:s/>and<text:s/>delivery.<text:s/></text:span><text:span text:style-name="T322_20">Unitaid’s<text:s/>annual<text:s/>budget<text:s/></text:span><text:span text:style-name="T322_21">in<text:s/>its<text:s/>early<text:s/>years<text:s/>was<text:s/>consisten</text:span><text:span text:style-name="T322_22">t,<text:s/>with<text:s/>a<text:s/>budget<text:s/>averaging<text:s/>approximately<text:s/>$300m<text:s/>from<text:s/>2017<text:s/>to<text:s/>2012<text:s/>and<text:s/>by<text:s/>the<text:s/>end<text:s/>of<text:s/>this<text:s/>period</text:span><text:span text:style-name="T322_23"><text:s/>Unitaid<text:s/>ha</text:span><text:span text:style-name="T322_24">d</text:span><text:span text:style-name="T322_25"><text:s/>committed<text:s/>$1.5bn<text:s/>in<text:s/>grants</text:span><text:span text:style-name="T322_26">.<text:s/></text:span><text:span text:style-name="T322_27">UK</text:span><text:span text:style-name="T322_28"><text:s/>financial</text:span><text:span text:style-name="T322_29"><text:s/>contributions</text:span><text:span text:style-name="T322_30"><text:s/>to<text:s/>Unitaid<text:s/>steadily<text:s/>increased<text:s/>over<text:s/>this<text:s/></text:span><text:span text:style-name="T322_31">period,<text:s/>from<text:s/></text:span><text:span text:style-name="T322_32">£15m<text:s/>in<text:s/>2007<text:s/>to<text:s/></text:span><text:span text:style-name="T322_33">£53m<text:s/>in<text:s/>2012</text:span><text:span text:style-name="T322_34">,<text:s/>with<text:s/>the<text:s/>UK<text:s/>being<text:s/>the<text:s/>second<text:s/>largest<text:s/>donor<text:s/>after<text:s/>France<text:s/>throughout<text:s/>this<text:s/>time</text:span><text:span text:style-name="T322_35"><text:s/>(providing<text:s/>approximately<text:s/>30%<text:s/>of<text:s/>Unitaid’s<text:s/>annual<text:s/>funding<text:s/>by<text:s/>2011/2012).<text:s/></text:span></text:p>
      <text:p text:style-name="P323"><text:span text:style-name="T323_1"><text:s text:c="2"/></text:span></text:p>
      <text:p text:style-name="P324"><text:span text:style-name="T324_1">Lessons<text:s/>learned<text:s/>through<text:s/>this<text:s/>output,<text:s/>and<text:s/>recommendations<text:s/>for<text:s/>future<text:s/>programming<text:s/></text:span></text:p>
      <text:p text:style-name="P325"><text:span text:style-name="T325_1">Despite<text:s/></text:span><text:span text:style-name="T325_2">headline<text:s/></text:span><text:span text:style-name="T325_3">successes,<text:s/></text:span><text:span text:style-name="T325_4">Unitaid’s<text:s/>internal<text:s/>operational<text:s/>and<text:s/>governance<text:s/>processes<text:s/>were<text:s/>still<text:s/>being<text:s/>established,<text:s/></text:span><text:span text:style-name="T325_5">and</text:span><text:span text:style-name="T325_6"><text:s/></text:span><text:span text:style-name="T325_7">Unitaid’s</text:span><text:span text:style-name="T325_8"><text:s/>2012<text:s/>Mid-Term<text:s/>Review<text:s/>identified<text:s/>that<text:s/></text:span><text:span text:style-name="T325_9">Unitaid<text:s/>had</text:span><text:span text:style-name="T325_10"><text:s/>not<text:s/></text:span><text:span text:style-name="T325_11">established<text:s/>robust<text:s/>decision-making<text:s/>procedures.<text:s/>A<text:s/>key<text:s/>recommendation<text:s/>was<text:s/>therefore<text:s/>strengthening<text:s/>governance<text:s/>processes</text:span><text:span text:style-name="T325_12">,<text:s/>particularly</text:span><text:span text:style-name="T325_13"><text:s/>on<text:s/>investment<text:s/>prioritisation<text:s/>frameworks<text:s/></text:span><text:span text:style-name="T325_14">–<text:s/>this<text:s/>aligned<text:s/>with<text:s/>the<text:s/>UK’s</text:span><text:span text:style-name="T325_15"><text:s/></text:span><text:span text:style-name="T325_16">Multilateral<text:s/>Aid<text:s/>Review<text:s/></text:span><text:span text:style-name="T325_17">identifying</text:span><text:span text:style-name="T325_18"><text:s/>that<text:s/>investments<text:s/>had<text:s/>weak<text:s/>strategic<text:s/>and<text:s/>performance<text:s/>management,<text:s/>lacked<text:s/>clear<text:s/>strategy<text:s/>and<text:s/>financing<text:s/>choices<text:s/>weren’t<text:s/>strategically<text:s/>aligned.<text:s/>This<text:s/>was<text:s/>recognised<text:s/>within<text:s/>the<text:s/>Secretariat,<text:s/>with<text:s/>Unitaid<text:s/></text:span><text:span text:style-name="T325_19">establishing<text:s/>interim<text:s/>expert<text:s/>review<text:s/>processes<text:s/>in<text:s/>2009<text:s/></text:span><text:span text:style-name="T325_20">through</text:span><text:span text:style-name="T325_21"><text:s/>a<text:s/>formal,<text:s/>independent<text:s/>technical<text:s/>review<text:s/>group<text:s/>to<text:s/>strengthen<text:s/>decision-making<text:s/>and<text:s/>investment<text:s/>prioritisation</text:span><text:span text:style-name="T325_22"><text:s/>(now<text:s/>known<text:s/>as<text:s/>the<text:s/>Proposals<text:s/>Review<text:s/>Committee)</text:span><text:span text:style-name="T325_23">.<text:s/></text:span><text:span text:style-name="T325_24">A<text:s/>Communications<text:s/>Strategy<text:s/>was<text:s/></text:span><text:span text:style-name="T325_25">al</text:span><text:span text:style-name="T325_26">so<text:s/>introduced<text:s/>in<text:s/>2011,<text:s/></text:span><text:span text:style-name="T325_27">and<text:s/>a<text:s/>performance<text:s/>management<text:s/>process<text:s/>including<text:s/>360</text:span><text:span text:style-name="T325_28">-</text:span><text:span text:style-name="T325_29">degree<text:s/>feedback<text:s/>and<text:s/>Board<text:s/>involvement<text:s/>was<text:s/>introduced<text:s/>for<text:s/>the<text:s/>Executive<text:s/>Director.<text:s/>Partnerships<text:s/>were<text:s/>more<text:s/>ad-hoc<text:s/>and<text:s/>less<text:s/>strategic<text:s/>than<text:s/>under<text:s/>Unitaid’s<text:s/>current<text:s/>operating<text:s/>model</text:span><text:span text:style-name="T325_30">,<text:s/>with<text:s/>a<text:s/>narrow<text:s/>pool<text:s/>of<text:s/>just<text:s/>4<text:s/>partners<text:s/>receiving<text:s/>80%<text:s/>of<text:s/>Unitaid’s<text:s/>funding</text:span><text:span text:style-name="T325_31">,<text:s/>and<text:s/>there<text:s/>were<text:s/>challenges<text:s/>with<text:s/>transitioning<text:s/>Unitaid<text:s/>programme</text:span><text:span text:style-name="T325_32">s<text:s/>and<text:s/>grants<text:s/>to<text:s/>larger<text:s/>scale-up<text:s/>partners.<text:s/></text:span><text:span text:style-name="T325_33">Monitoring<text:s/>and<text:s/>evaluation</text:span><text:span text:style-name="T325_34"><text:s/>(M&amp;E)</text:span><text:span text:style-name="T325_35"><text:s/></text:span><text:span text:style-name="T325_36">were</text:span><text:span text:style-name="T325_37"><text:s/>also<text:s/>recognised<text:s/>as<text:s/></text:span><text:span text:style-name="T325_38">needing</text:span><text:span text:style-name="T325_39"><text:s/>strengthening,<text:s/>with<text:s/></text:span><text:span text:style-name="T325_40">externally<text:s/>contracted</text:span><text:span text:style-name="T325_41"><text:s/>M&amp;E<text:s/>only<text:s/>introduced<text:s/>in<text:s/>2011<text:s/>and<text:s/>2012,<text:s/>and<text:s/>the<text:s/>need<text:s/>for<text:s/>stronger<text:s/>financial<text:s/>and<text:s/>accounting<text:s/>systems.</text:span><text:span text:style-name="T325_42"><text:s/>Grant<text:s/>performance<text:s/>management<text:s/>was<text:s/>lacking,<text:s/>with<text:s/>1<text:s/>in<text:s/>3<text:s/>projects<text:s/></text:span><text:span text:style-name="T325_43">performing<text:s/>poorly<text:s/>in<text:s/>attaining<text:s/>good<text:s/>market<text:s/>outcomes.</text:span><text:span text:style-name="T325_44"><text:s/></text:span><text:span text:style-name="T325_45">Internal<text:s/>Secretariat<text:s/>performance<text:s/>measures<text:s/>and<text:s/>KPIs<text:s/>began<text:s/>towards<text:s/>the<text:s/>end<text:s/>of<text:s/>this<text:s/>period,<text:s/>including<text:s/></text:span><text:span text:style-name="T325_46">tracking<text:s/>operating<text:s/>expenditures<text:s/>relative<text:s/>to<text:s/>grant<text:s/>disbursements<text:s/>(2.4%<text:s/>at<text:s/>the<text:s/>time),<text:s/>the<text:s/>median<text:s/>time<text:s/>between<text:s/>Board<text:s/>approval<text:s/>and<text:s/>first<text:s/>disbursements<text:s/>of<text:s/>a<text:s/>grant,</text:span><text:span text:style-name="T325_47"><text:s/>and<text:s/>the<text:s/>n</text:span><text:span text:style-name="T325_48">umber</text:span><text:span text:style-name="T325_49"><text:s/>of<text:s/>new<text:s/>donors<text:s/>and<text:s/>multi-year<text:s/>donors.</text:span><text:span text:style-name="T325_50"><text:s/></text:span></text:p>
      <text:p text:style-name="P326"/>
      <text:p text:style-name="P327"><text:span text:style-name="T327_1">The<text:s/>UK’s<text:s/></text:span><text:span text:style-name="T327_2">2011<text:s/></text:span><text:span text:style-name="T327_3">Multilateral<text:s/>Aid<text:s/>Review<text:s/>recognised<text:s/>that<text:s/>efforts<text:s/>were<text:s/>already<text:s/>underway<text:s/>to<text:s/></text:span><text:span text:style-name="T327_4">address<text:s/>these<text:s/>issues,<text:s/>with<text:s/>the<text:s/>Executive<text:s/>Board<text:s/>receptive<text:s/>to<text:s/></text:span><text:span text:style-name="T327_5">re</text:span><text:span text:style-name="T327_6">form</text:span><text:span text:style-name="T327_7"><text:s/>and<text:s/>high</text:span><text:span text:style-name="T327_8">-</text:span><text:span text:style-name="T327_9">quality<text:s/>senior<text:s/>personnel<text:s/>recruited<text:s/>to<text:s/>strengthen<text:s/>financial<text:s/>management</text:span><text:span text:style-name="T327_10">.<text:s/></text:span><text:span text:style-name="T327_11">Unitaid’s<text:s/>transparency<text:s/>was<text:s/>also<text:s/>identified<text:s/>by<text:s/>the<text:s/>Multilateral<text:s/>Aid<text:s/>Review<text:s/>as<text:s/>requiring<text:s/>improvement,<text:s/>with<text:s/>documentation<text:s/>publication<text:s/>patchy<text:s/>and<text:s/>slow.</text:span></text:p>
      <text:p text:style-name="P328"/>
      <text:p text:style-name="P329"><text:span text:style-name="T329_1">Key<text:s/>lessons<text:s/>from<text:s/>these<text:s/>early<text:s/>years<text:s/>emphasi</text:span><text:span text:style-name="T329_2">s</text:span><text:span text:style-name="T329_3">ed<text:s/>the<text:s/>importance<text:s/>of<text:s/>predictable,<text:s/>multi-year<text:s/>financing<text:s/>for<text:s/>effectively<text:s/>influencing<text:s/>manufactu</text:span><text:span text:style-name="T329_4">r</text:span><text:span text:style-name="T329_5">er<text:s/>beh</text:span><text:span text:style-name="T329_6">av</text:span><text:span text:style-name="T329_7">iour<text:s/>and<text:s/>being<text:s/>able<text:s/>to<text:s/>take<text:s/>higher-risk<text:s/>and<text:s/>impactful<text:s/>market-shaping<text:s/>investments,<text:s/></text:span><text:span text:style-name="T329_8">alongside<text:s/>Unitaid’s<text:s/>value-add<text:s/>coming<text:s/>through<text:s/>targeting<text:s/>specific<text:s/>market<text:s/>niches<text:s/>and<text:s/>underserved<text:s/></text:span><text:span text:style-name="T329_9">area</text:span><text:span text:style-name="T329_10">s<text:s/>like<text:s/>paediatric<text:s/>formulations<text:s/>and<text:s/>second-line<text:s/>therapies.</text:span><text:span text:style-name="T329_11"><text:s/>These<text:s/>2<text:s/>learnings<text:s/>became<text:s/>key<text:s/>to<text:s/>Unitaid’s<text:s/></text:span><text:span text:style-name="T329_12">DNA<text:s/>and<text:s/>remain<text:s/>with<text:s/>the<text:s/>organisation.<text:s/>Alongside<text:s/>this,<text:s/>the<text:s/>Secretariat<text:s/>recognised<text:s/>t</text:span><text:span text:style-name="T329_13">h</text:span><text:span text:style-name="T329_14">e<text:s/>value<text:s/>of<text:s/>cross-cu</text:span><text:span text:style-name="T329_15">t</text:span><text:span text:style-name="T329_16">ting<text:s/>investments<text:s/>in<text:s/>mechanisms<text:s/>like<text:s/>WHO<text:s/>P</text:span><text:span text:style-name="T329_17">re</text:span><text:span text:style-name="T329_18">qualification<text:s/>(PQ)</text:span><text:span text:style-name="T329_19">,<text:s/>and<text:s/>that<text:s/></text:span><text:span text:style-name="T329_20">innovati</text:span><text:span text:style-name="T329_21">ve</text:span><text:span text:style-name="T329_22"><text:s/>financing<text:s/>mechanisms<text:s/>like<text:s/>air<text:s/>levies<text:s/>provide</text:span><text:span text:style-name="T329_23">d</text:span><text:span text:style-name="T329_24"><text:s/>a<text:s/>resilient</text:span><text:span text:style-name="T329_25"><text:s/>source<text:s/>of</text:span><text:span text:style-name="T329_26"><text:s/>funding<text:s/>even<text:s/>through<text:s/>a<text:s/>period<text:s/>of<text:s/>significant<text:s/>global<text:s/>economic<text:s/>turbulence</text:span><text:span text:style-name="T329_27"><text:s/>(post-2008<text:s/>global<text:s/>financial<text:s/>crisis)</text:span><text:span text:style-name="T329_28"><text:s/></text:span><text:span text:style-name="T329_29">with<text:s/>airline<text:s/>taxes<text:s/>providing<text:s/>70</text:span><text:span text:style-name="T329_30">%</text:span><text:span text:style-name="T329_31"><text:s/>of<text:s/>Unitaid’s<text:s/>funding<text:s/>at<text:s/>this<text:s/>time<text:s/></text:span><text:span text:style-name="T329_32">(</text:span><text:span text:style-name="T329_33">primarily<text:s/>via<text:s/>France</text:span><text:span text:style-name="T329_34">).<text:s/></text:span></text:p>
      <text:p text:style-name="P330"/>
      <text:p text:style-name="P331"><text:span text:style-name="T331_1">Key<text:s/>recommendations<text:s/>and<text:s/>reform<text:s/>priorities<text:s/>coming<text:s/>out<text:s/>of<text:s/>these<text:s/>early<text:s/>years<text:s/>are<text:s/>summarised<text:s/>as:<text:s/></text:span></text:p>
      <text:list text:style-name="LS41" xml:id="list25">
        <text:list-item>
          <text:p text:style-name="P332"><text:span text:style-name="T332_1">Strengthening<text:s/>grant<text:s/>performance<text:s/>management</text:span><text:span text:style-name="T332_2">,</text:span><text:span text:style-name="T332_3"><text:s/>M&amp;E</text:span><text:span text:style-name="T332_4"><text:s/></text:span><text:span text:style-name="T332_5">of<text:s/>grants,<text:s/>and<text:s/>internal<text:s/>performance<text:s/>measures<text:s/>and<text:s/>KPIs</text:span><text:span text:style-name="T332_6">.</text:span></text:p>
        </text:list-item>
        <text:list-item>
          <text:p text:style-name="P333"><text:span text:style-name="T333_1">Development<text:s/>of<text:s/>internal<text:s/></text:span><text:span text:style-name="T333_2">decision-making</text:span><text:span text:style-name="T333_3"><text:s/>and<text:s/>prioritisation<text:s/>frameworks<text:s/>for<text:s/>grants</text:span><text:span text:style-name="T333_4">,<text:s/></text:span><text:span text:style-name="T333_5">with<text:s/>improved<text:s/>arrangements<text:s/>for<text:s/>appraising<text:s/>proposals<text:s/>that<text:s/>offer<text:s/>the<text:s/>greatest<text:s/>value<text:s/>for<text:s/>money</text:span><text:span text:style-name="T333_6">.</text:span><text:span text:style-name="T333_7"><text:s/></text:span></text:p>
        </text:list-item>
        <text:list-item>
          <text:p text:style-name="P334"><text:span text:style-name="T334_1">Stronger<text:s/>leadership<text:s/>and<text:s/>management<text:s/>capacity<text:s/>delivering<text:s/>an<text:s/>efficient<text:s/>and<text:s/>well-led<text:s/>Secretariat.<text:s/></text:span></text:p>
        </text:list-item>
        <text:list-item>
          <text:p text:style-name="P335"><text:span text:style-name="T335_1">A<text:s/>more<text:s/>purposeful<text:s/></text:span><text:span text:style-name="T335_2">and<text:s/>diversified<text:s/>Partnerships<text:s/>model.</text:span></text:p>
        </text:list-item>
      </text:list>
      <text:p text:style-name="P336"/>
      <table:table table:style-name="Table7">
        <table:table-column table:style-name="Column30"/>
        <table:table-column table:style-name="Column31"/>
        <table:table-column table:style-name="Column32"/>
        <table:table-column table:style-name="Column33"/>
        <table:table-row table:style-name="Row24">
          <table:table-cell table:style-name="Cell96">
            <text:p text:style-name="P337"><text:span text:style-name="T337_1">Output<text:s/>Number<text:s/>and<text:s/>Title</text:span></text:p>
          </table:table-cell>
          <table:table-cell table:style-name="Cell97" table:number-columns-spanned="3">
            <text:list text:style-name="LS40" xml:id="list29" text:continue-list="list24">
              <text:list-item>
                <text:p text:style-name="P338"><text:span text:style-name="T338_1">2013-2016<text:s/>Strategy:<text:s/>consolidation<text:s/>and<text:s/>Secretariat<text:s/>reform</text:span></text:p>
              </text:list-item>
            </text:list>
          </table:table-cell>
          <table:covered-table-cell/>
          <table:covered-table-cell/>
        </table:table-row>
        <table:table-row table:style-name="Row25">
          <table:table-cell table:style-name="Cell98">
            <text:p text:style-name="P339"><text:span text:style-name="T339_1">Output<text:s/>Score</text:span></text:p>
          </table:table-cell>
          <table:table-cell table:style-name="Cell99" table:number-columns-spanned="3">
            <text:p text:style-name="P340"><text:span text:style-name="T340_1">A</text:span><text:span text:style-name="T340_2"><text:s/></text:span><text:span text:style-name="T340_3">–<text:s/></text:span><text:span text:style-name="T340_4">Met<text:s/>Expectations<text:s/></text:span></text:p>
          </table:table-cell>
          <table:covered-table-cell/>
          <table:covered-table-cell/>
        </table:table-row>
        <table:table-row table:style-name="Row26">
          <table:table-cell table:style-name="Cell100">
            <text:p text:style-name="P341"><text:span text:style-name="T341_1">Impact<text:s/>weighting<text:s/>(%)</text:span></text:p>
          </table:table-cell>
          <table:table-cell table:style-name="Cell101">
            <text:p text:style-name="P342"><text:span text:style-name="T342_1">25%</text:span></text:p>
          </table:table-cell>
          <table:table-cell table:style-name="Cell102">
            <text:p text:style-name="P343"><text:span text:style-name="T343_1">Impact<text:s/>weighting<text:s/>revised<text:s/>since<text:s/>last<text:s/>AR?</text:span></text:p>
          </table:table-cell>
          <table:table-cell table:style-name="Cell103">
            <text:p text:style-name="P344"><text:span text:style-name="T344_1">N/A</text:span></text:p>
          </table:table-cell>
        </table:table-row>
      </table:table>
      <text:p text:style-name="P345"/>
      <table:table table:style-name="Table8">
        <table:table-column table:style-name="Column34"/>
        <table:table-column table:style-name="Column35"/>
        <table:table-column table:style-name="Column36"/>
        <table:table-column table:style-name="Column37"/>
        <table:table-row table:style-name="Row27">
          <table:table-cell table:style-name="Cell104" table:number-columns-spanned="4">
            <text:p text:style-name="P346"><text:span text:style-name="T346_1">The<text:s/>2013<text:s/>to<text:s/>2016<text:s/>period<text:s/>can<text:s/>be<text:s/>characteris</text:span><text:span text:style-name="T346_2">ed<text:s/>as<text:s/>a<text:s/>key<text:s/>consolidation<text:s/>period,<text:s/></text:span><text:span text:style-name="T346_3">during<text:s/>which<text:s/></text:span><text:span text:style-name="T346_4">Unitaid<text:s/>transitioned<text:s/>from<text:s/>a<text:s/>technically<text:s/>strong<text:s/>but<text:s/>institutionally<text:s/>uneven<text:s/>organisation<text:s/>into<text:s/>a<text:s/>more<text:s/>strategic,<text:s/>system-focused<text:s/>and<text:s/>partner-integrated<text:s/>market-shaping<text:s/>actor</text:span><text:span text:style-name="T346_5">,</text:span><text:span text:style-name="T346_6"><text:s/>supported<text:s/>by<text:s/>a</text:span><text:span text:style-name="T346_7"><text:s/>stronger<text:s/>operating<text:s/>model<text:s/>and<text:s/>internal<text:s/>systems.<text:s/></text:span><text:span text:style-name="T346_8">The<text:s/>UK’s<text:s/>2016<text:s/>Multilateral<text:s/>Development<text:s/>Review<text:s/></text:span><text:span text:style-name="T346_9">described<text:s/>Unitaid’s<text:s/>reform<text:s/>journey<text:s/>since<text:s/>the<text:s/>previous<text:s/>2013<text:s/>Multilateral<text:s/>Aid<text:s/>Review<text:s/>as<text:s/></text:span><text:span text:style-name="T346_10">“</text:span><text:span text:style-name="T346_11">transformational</text:span><text:span text:style-name="T346_12">”</text:span><text:span text:style-name="T346_13"><text:s/>through<text:s/>a<text:s/></text:span><text:span text:style-name="T346_14">set<text:s/>of<text:s/>far-reaching<text:s/>reforms.<text:s/></text:span><text:span text:style-name="T346_15">Unitaid<text:s/>strengthened<text:s/>its<text:s/>ability<text:s/>to<text:s/>shape<text:s/>markets<text:s/>beyond<text:s/>procurement<text:s/>and<text:s/>price<text:s/>reductions,<text:s/>through<text:s/>a<text:s/></text:span><text:span text:style-name="T346_16">broader<text:s/>set<text:s/>of<text:s/>market-shaping<text:s/>tools,<text:s/>and<text:s/>better<text:s/>aligned<text:s/>these<text:s/>tools<text:s/>with<text:s/></text:span><text:span text:style-name="T346_17">scale-up<text:s/>actors<text:s/>(including<text:s/>Global<text:s/>Fund<text:s/>and<text:s/>PEPFAR)</text:span><text:span text:style-name="T346_18"><text:s/>and<text:s/>global<text:s/>access<text:s/>pathways.<text:s/></text:span><text:span text:style-name="T346_19">However</text:span><text:span text:style-name="T346_20">,<text:s/></text:span><text:span text:style-name="T346_21">Unitaid<text:s/>faced<text:s/>challenges<text:s/>in<text:s/>demonstrating<text:s/>and<text:s/>quantifying<text:s/>impact,<text:s/>ensuring</text:span><text:span text:style-name="T346_22"><text:s/>the</text:span><text:span text:style-name="T346_23"><text:s/>sustainability</text:span><text:span text:style-name="T346_24"><text:s/></text:span><text:span text:style-name="T346_25">of<text:s/>its<text:s/>work</text:span><text:span text:style-name="T346_26"><text:s/></text:span><text:span text:style-name="T346_27">through</text:span><text:span text:style-name="T346_28"><text:s/>country<text:s/>engagement<text:s/>and<text:s/>ownership<text:s/>mechanisms</text:span><text:span text:style-name="T346_29">,<text:s/></text:span><text:span text:style-name="T346_30">inefficiencies<text:s/>and<text:s/>delays<text:s/>in<text:s/>grant-making<text:s/>processes,<text:s/></text:span><text:span text:style-name="T346_31">and<text:s/>securing<text:s/>a<text:s/>diversified<text:s/>and<text:s/>predictable<text:s/>funding<text:s/>base.<text:s/></text:span></text:p>
            <text:p text:style-name="P347"/>
            <text:p text:style-name="P348"><text:span text:style-name="T348_1">Strateg</text:span><text:span text:style-name="T348_2">y<text:s/>and<text:s/>Portfolio</text:span><text:span text:style-name="T348_3"><text:s/></text:span></text:p>
            <text:p text:style-name="P349"><text:span text:style-name="T349_1">Unitaid’s<text:s/>2013–2016<text:s/>Strategy<text:s/></text:span><text:span text:style-name="T349_2">defined<text:s/>a<text:s/>shift<text:s/>from<text:s/>Unitaid’s<text:s/>predominantly<text:s/>procurement-focused<text:s/>model<text:s/>towards<text:s/>a<text:s/>more<text:s/>comprehensive<text:s/>market-shaping<text:s/>approach</text:span><text:span text:style-name="T349_3">.<text:s/>This<text:s/>involve</text:span><text:span text:style-name="T349_4">d</text:span><text:span text:style-name="T349_5"><text:s/>Unitaid<text:s/></text:span><text:span text:style-name="T349_6">expan</text:span><text:span text:style-name="T349_7">ding</text:span><text:span text:style-name="T349_8"><text:s/>its<text:s/>role<text:s/>across<text:s/>the<text:s/>full<text:s/>product<text:s/>lifecycle</text:span><text:span text:style-name="T349_9"><text:s/>–<text:s/></text:span><text:span text:style-name="T349_10">from<text:s/>market<text:s/>intelligence<text:s/>and<text:s/>product<text:s/>development<text:s/>through<text:s/>to<text:s/>market<text:s/>entry,<text:s/>price<text:s/>reduction<text:s/>and<text:s/>transition<text:s/>to<text:s/>scale<text:s/>by<text:s/>partners.<text:s/></text:span><text:span text:style-name="T349_11">Through<text:s/>this</text:span><text:span text:style-name="T349_12"><text:s/>Unitaid<text:s/>increasingly<text:s/>positioned<text:s/>itself<text:s/></text:span><text:span text:style-name="T349_13">as<text:s/>a<text:s/>catalytic<text:s/>investor<text:s/>addressing<text:s/>structural<text:s/>market<text:s/>failures<text:s/>across<text:s/>the<text:s/>value<text:s/>chain.</text:span></text:p>
            <text:p text:style-name="P350"/>
            <text:p text:style-name="P351"><text:span text:style-name="T351_1">This<text:s/>broadening<text:s/>was<text:s/>operationalised<text:s/>through<text:s/>a<text:s/>diversification<text:s/>of<text:s/>grant<text:s/>types<text:s/>and<text:s/>interventions.<text:s/>In<text:s/>addition<text:s/>to<text:s/>traditional<text:s/>market-entry<text:s/>and<text:s/>price-reduction<text:s/>programmes,<text:s/>Unitaid<text:s/>increasingly<text:s/>supported<text:s/>product<text:s/>development<text:s/>partnerships<text:s/>(for<text:s/>example<text:s/>with<text:s/>the<text:s/>TB<text:s/>Alliance<text:s/>on<text:s/>paediatric<text:s/>formulations),<text:s/>market<text:s/>entry<text:s/>and<text:s/>introduction<text:s/>grants<text:s/>for<text:s/>new<text:s/>diagnostics,<text:s/>demand<text:s/>forecasting<text:s/>and<text:s/>supply-shaping<text:s/>work<text:s/>(including<text:s/>ACT<text:s/>and<text:s/>API<text:s/>forecasting),<text:s/>and<text:s/>interventions<text:s/>targeting<text:s/>intellectual<text:s/>property<text:s/>barriers<text:s/>through<text:s/>licensing<text:s/>mechanisms<text:s/>led<text:s/>by<text:s/>the<text:s/>Medicines<text:s/>Patent<text:s/>Pool.<text:s/>This<text:s/>reflected<text:s/>a<text:s/>deliberate<text:s/>shift<text:s/>to<text:s/>address<text:s/>both<text:s/>upstream<text:s/>constraints<text:s/>such<text:s/>as<text:s/>R&amp;D<text:s/>and<text:s/>regulatory<text:s/>barriers,<text:s/>and<text:s/>downstream<text:s/>challenges<text:s/>such<text:s/>as<text:s/>uptake,<text:s/>scale-up<text:s/>and<text:s/>market<text:s/>sustainability.</text:span></text:p>
            <text:p text:style-name="P352"/>
            <text:p text:style-name="P353"><text:span text:style-name="T353_1">While<text:s/>Unitaid<text:s/>remained<text:s/>focused<text:s/>on<text:s/>HIV/AIDS,<text:s/>TB<text:s/>and<text:s/>malaria,<text:s/>its<text:s/>portfolio<text:s/>broadened<text:s/></text:span><text:span text:style-name="T353_2">to<text:s/>encompass<text:s/>adjacent<text:s/>areas<text:s/>and<text:s/>cross-cutting<text:s/>platforms,</text:span><text:span text:style-name="T353_3"><text:s/>particularly<text:s/>HIV/HCV<text:s/>co-infection,<text:s/>hepatitis<text:s/>C<text:s/>treatments<text:s/>and<text:s/>diagnostics,<text:s/>and<text:s/>platform<text:s/>technologies<text:s/>such<text:s/>as<text:s/>viral<text:s/>load<text:s/>and<text:s/>point-of-care<text:s/>diagnostic<text:s/>systems.<text:s/>As<text:s/>in<text:s/>the<text:s/>previous<text:s/>period,<text:s/>investments<text:s/>retained<text:s/>a<text:s/>strong<text:s/>focus<text:s/>on<text:s/>underserved<text:s/>populations<text:s/>and<text:s/>market<text:s/>segments,<text:s/>including<text:s/></text:span><text:span text:style-name="T353_4">paediatric<text:s/>formulations,<text:s/>second-line<text:s/>therapies,<text:s/>and<text:s/>drug-resistant<text:s/>TB,<text:s/>but<text:s/>increasingly<text:s/>emphasised</text:span><text:span text:style-name="T353_5"><text:s/>platform</text:span><text:span text:style-name="T353_6"><text:s/>technologies<text:s/>and<text:s/>interventions<text:s/>that<text:s/>could<text:s/>operate<text:s/>across<text:s/></text:span><text:span text:style-name="T353_7">the<text:s/>3<text:s/></text:span><text:span text:style-name="T353_8">diseases.</text:span></text:p>
            <text:p text:style-name="P354"/>
            <text:p text:style-name="P355"><text:span text:style-name="T355_1">Across<text:s/>this<text:s/>period,<text:s/>Unitaid<text:s/>achieved<text:s/>significant<text:s/>results<text:s/>in<text:s/>accelerating<text:s/>access<text:s/>to<text:s/>innovation<text:s/>and<text:s/>shaping<text:s/>global<text:s/>health<text:s/>markets.<text:s/>In<text:s/>HIV,<text:s/>it<text:s/></text:span><text:span text:style-name="T355_2">contributed<text:s/>to<text:s/>sustained<text:s/>price<text:s/>reductions<text:s/>in<text:s/>paediatric<text:s/>and<text:s/>second-line<text:s/>antiretroviral<text:s/>medicines,<text:s/>improving<text:s/>affordability<text:s/>across<text:s/>global<text:s/>procurement<text:s/>markets<text:s/>and</text:span><text:span text:style-name="T355_3"><text:s/>increas</text:span><text:span text:style-name="T355_4">ing</text:span><text:span text:style-name="T355_5"><text:s/>supplier<text:s/>competition.<text:s/>In<text:s/>TB,<text:s/>Unitaid<text:s/>played<text:s/>a<text:s/>catalytic<text:s/>role<text:s/>in<text:s/>scaling<text:s/>up<text:s/>the<text:s/></text:span><text:span text:style-name="T355_6">GeneXpert<text:s/>diagnostic<text:s/>platform,</text:span><text:span text:style-name="T355_7"><text:s/>which<text:s/>by<text:s/>2015<text:s/>had<text:s/>been<text:s/>adopted<text:s/>in<text:s/>over<text:s/>140<text:s/>countries,<text:s/>contributing<text:s/>to<text:s/>faster<text:s/>diagnosis,<text:s/>increased<text:s/>detection<text:s/>rates<text:s/>and<text:s/>substantial<text:s/>price<text:s/>reductions</text:span><text:span text:style-name="T355_8"><text:s/>–<text:s/>including<text:s/>an<text:s/>approximate<text:s/>40%<text:s/>reduction<text:s/>in<text:s/>the<text:s/>price<text:s/>of<text:s/>GeneXpert<text:s/>TB<text:s/>diagnostic<text:s/>cartridges</text:span><text:span text:style-name="T355_9">.</text:span><text:span text:style-name="T355_10"><text:s/>This<text:s/>helped<text:s/>support<text:s/>the<text:s/>procurement<text:s/>of<text:s/>1.4<text:s/>million<text:s/>tests<text:s/>and<text:s/>the<text:s/>detection<text:s/>of<text:s/>over<text:s/>50,000<text:s/>drug-resistant<text:s/>TB<text:s/>case</text:span><text:span text:style-name="T355_11">s</text:span><text:span text:style-name="T355_12">.</text:span><text:span text:style-name="T355_13"><text:s/>In<text:s/>malaria,<text:s/>Unitaid<text:s/>accelerated<text:s/>the<text:s/>uptake<text:s/>of<text:s/></text:span><text:span text:style-name="T355_14">injectable<text:s/>artesunate<text:s/>for<text:s/>severe<text:s/>ma</text:span><text:span text:style-name="T355_15">laria,</text:span><text:span text:style-name="T355_16"><text:s/>treating<text:s/>more<text:s/>than<text:s/>580,000<text:s/>children<text:s/>with<text:s/>severe<text:s/>malaria<text:s/>and</text:span><text:span text:style-name="T355_17"><text:s/>improving<text:s/>survival<text:s/>rates<text:s/>among<text:s/>children,<text:s/>while<text:s/>continuing<text:s/>to<text:s/>support<text:s/>ACT<text:s/>markets<text:s/>and<text:s/>diagnostic<text:s/>tools.</text:span></text:p>
            <text:p text:style-name="P356"><text:span text:style-name="T356_1">These<text:s/>results<text:s/>reflected<text:s/>a<text:s/>continued<text:s/>ability<text:s/>to<text:s/>deliver<text:s/>on<text:s/>core<text:s/>market<text:s/>outcomes</text:span><text:span text:style-name="T356_2"><text:s/></text:span><text:span text:style-name="T356_3">–</text:span><text:span text:style-name="T356_4"><text:s/></text:span><text:span text:style-name="T356_5">such<text:s/>as<text:s/>price<text:s/>reductions,<text:s/>increased<text:s/>availability<text:s/>and<text:s/>supplier<text:s/>entry</text:span><text:span text:style-name="T356_6"><text:s/></text:span><text:span text:style-name="T356_7">–<text:s/></text:span><text:span text:style-name="T356_8">while<text:s/>also<text:s/>demonstrating<text:s/>increasing<text:s/>influence<text:s/>on<text:s/>market<text:s/>structure,<text:s/>innovation<text:s/>pathways<text:s/>and<text:s/>global<text:s/>policy<text:s/>uptake.</text:span></text:p>
            <text:p text:style-name="P357"/>
            <text:p text:style-name="P358"><text:span text:style-name="T358_1">Cross-cutting<text:s/>access<text:s/>mechanisms<text:s/></text:span></text:p>
            <text:p text:style-name="P359"><text:span text:style-name="T359_1">During<text:s/>this<text:s/>period,<text:s/>MPP<text:s/>demonstrated<text:s/>tangible<text:s/>and<text:s/>growing<text:s/>impact.<text:s/>It<text:s/>negotiated<text:s/>voluntary<text:s/>licensing<text:s/>agreements<text:s/>with<text:s/>originator<text:s/>companies,<text:s/>including<text:s/>ViiV<text:s/>Healthcare<text:s/>and<text:s/>the<text:s/>US<text:s/>National<text:s/>Institutes<text:s/>of<text:s/>Health,<text:s/>enabling<text:s/>generic<text:s/>production<text:s/>of<text:s/>key<text:s/>HIV<text:s/>medicines<text:s/>across<text:s/></text:span><text:span text:style-name="T359_2">LMICs</text:span><text:span text:style-name="T359_3">.</text:span><text:span text:style-name="T359_4"><text:s/></text:span><text:span text:style-name="T359_5">These<text:s/>agreements<text:s/>supported<text:s/>competition<text:s/>for<text:s/></text:span><text:span text:style-name="T359_6">second</text:span><text:span text:style-name="T359_7">-</text:span><text:span text:style-name="T359_8">line</text:span><text:span text:style-name="T359_9"><text:s/>and<text:s/>paediatric<text:s/>ARVs,<text:s/>reduced<text:s/>prices<text:s/>and<text:s/>enabled<text:s/>large-scale<text:s/>access.<text:s/>MPP’s<text:s/>work<text:s/>also<text:s/>expanded<text:s/>beyond<text:s/>HIV<text:s/>into<text:s/>hepatitis<text:s/>C,<text:s/>marking<text:s/>an<text:s/>important<text:s/>broadening<text:s/>of<text:s/>its<text:s/>scope</text:span><text:span text:style-name="T359_10">,<text:s/>which<text:s/>aligned<text:s/>nicely<text:s/>with<text:s/>Unitaid’s<text:s/></text:span><text:span text:style-name="T359_11">additional<text:s/></text:span><text:span text:style-name="T359_12">strategic<text:s/>focus<text:s/></text:span><text:span text:style-name="T359_13">of</text:span><text:span text:style-name="T359_14"><text:s/>aligned<text:s/>co-infections<text:s/>of<text:s/>HIV/AIDS.<text:s/></text:span><text:span text:style-name="T359_15">In<text:s/>addition,<text:s/>MPP<text:s/>contributed<text:s/>to<text:s/>improve</text:span><text:span text:style-name="T359_16">d</text:span><text:span text:style-name="T359_17"><text:s/>transparency<text:s/>in<text:s/>patent<text:s/>landscapes<text:s/>and<text:s/>supported<text:s/>the<text:s/>development<text:s/>of<text:s/>licensing<text:s/>frameworks<text:s/>that<text:s/>facilitated<text:s/>the<text:s/>entry<text:s/>of<text:s/>generics<text:s/>into<text:s/>constrained<text:s/>markets.<text:s/>Collectively,<text:s/>its<text:s/>activities<text:s/>were<text:s/>estimated<text:s/>to<text:s/>have<text:s/>generated</text:span><text:span text:style-name="T359_18"><text:s/>$79<text:s/>million<text:s/>in<text:s/>savings</text:span><text:span text:style-name="T359_19"><text:s/>by<text:s/>2015</text:span><text:span text:style-name="T359_20">,<text:s/>equivalent<text:s/>to</text:span><text:span text:style-name="T359_21"><text:s/>one-year<text:s/>of<text:s/>ARV<text:s/>treatment<text:s/>for<text:s/>625,000<text:s/></text:span><text:span text:style-name="T359_22">people</text:span><text:span text:style-name="T359_23">.<text:s/>Through<text:s/>this,<text:s/>MPP<text:s/>reinforced<text:s/>Unitaid’s<text:s/>role<text:s/>not<text:s/>only<text:s/>as<text:s/>a<text:s/>grant-maker<text:s/>but<text:s/>as</text:span><text:span text:style-name="T359_24"><text:s/>a<text:s/>contributor<text:s/>to</text:span><text:span text:style-name="T359_25"><text:s/>global<text:s/>public<text:s/>goods<text:s/>addressing<text:s/>structural<text:s/>barriers<text:s/>to<text:s/>access,<text:s/>particularly<text:s/>in<text:s/>relation<text:s/>to<text:s/>intellectual<text:s/>property.</text:span></text:p>
            <text:p text:style-name="P360"/>
            <text:p text:style-name="P361"><text:span text:style-name="T361_1">Strengthened<text:s/>partnership<text:s/>model<text:s/></text:span></text:p>
            <text:p text:style-name="P362"><text:span text:style-name="T362_1">A<text:s/>defining<text:s/>feature<text:s/>of<text:s/>the<text:s/>2013–2016<text:s/>period<text:s/></text:span><text:span text:style-name="T362_2">was<text:s/>the<text:s/>strengthening<text:s/>of<text:s/>Unitaid’s<text:s/>partnership<text:s/>model.<text:s/></text:span><text:span text:style-name="T362_3">As<text:s/>outlined<text:s/>in<text:s/>output<text:s/>1</text:span><text:span text:style-name="T362_4">,</text:span><text:span text:style-name="T362_5"><text:s/>earlier</text:span><text:span text:style-name="T362_6"><text:s/>partnerships<text:s/>had<text:s/>been<text:s/>relatively<text:s/>concentrated</text:span><text:span text:style-name="T362_7"><text:s/>(just<text:s/>4<text:s/>implementing<text:s/>partners<text:s/>receiving<text:s/>80%<text:s/>of<text:s/>Unitaid<text:s/>funding)</text:span><text:span text:style-name="T362_8">,<text:s/></text:span><text:span text:style-name="T362_9">and<text:s/>transactiona</text:span><text:span text:style-name="T362_10">l,<text:s/></text:span><text:span text:style-name="T362_11">but<text:s/>during<text:s/>this<text:s/>period<text:s/>Unitaid<text:s/>moved<text:s/>towards<text:s/>a<text:s/>more<text:s/>systematic,<text:s/>strategic<text:s/>and<text:s/>co-investment-based<text:s/>approach.<text:s/>The<text:s/>formal<text:s/>Memorandum<text:s/>of<text:s/>Understanding<text:s/>with<text:s/>the<text:s/>Global<text:s/>Fund<text:s/>in<text:s/>2014<text:s/>marked<text:s/></text:span><text:span text:style-name="T362_12">an<text:s/>important</text:span><text:span text:style-name="T362_13"><text:s/>point,<text:s/>establishing<text:s/>a<text:s/>clearer<text:s/>division<text:s/>of<text:s/>labour<text:s/>whereby<text:s/>Unitaid<text:s/>focused<text:s/>on<text:s/>upstream,<text:s/>catalytic<text:s/>interventions<text:s/>and<text:s/>the<text:s/>Global<text:s/>Fund<text:s/>on<text:s/>financing<text:s/>and<text:s/>scaling<text:s/>successful<text:s/>products<text:s/>and<text:s/>approaches.</text:span><text:span text:style-name="T362_14"><text:s/>Unitaid-Global<text:s/>Fund<text:s/>c</text:span><text:span text:style-name="T362_15">ollaboration<text:s/>extended<text:s/>across<text:s/>paediatric<text:s/>HIV,<text:s/>TB<text:s/>diagnostics<text:s/>and<text:s/>market-shaping<text:s/>strategies,<text:s/>as<text:s/>well<text:s/>as<text:s/>procurement<text:s/>and<text:s/>supply<text:s/>chain<text:s/>alignment.<text:s/>A</text:span><text:span text:style-name="T362_16">n<text:s/></text:span><text:span text:style-name="T362_17">important<text:s/>development<text:s/>was<text:s/>Unitaid’s<text:s/>role<text:s/>in<text:s/>the<text:s/>development<text:s/>of</text:span><text:span text:style-name="T362_18"><text:s/>Global<text:s/>Fund’s</text:span><text:span text:style-name="T362_19"><text:s/></text:span><text:span text:style-name="T362_20">WAMBO<text:s/>procurement<text:s/>platform,<text:s/></text:span><text:span text:style-name="T362_21">where<text:s/>it<text:s/>co-led<text:s/>the<text:s/>innovation<text:s/>workstream.<text:s/>Through<text:s/>this<text:s/>Unitaid<text:s/>helped<text:s/>ensure<text:s/>that<text:s/>new<text:s/>and<text:s/>innovative<text:s/>products</text:span><text:span text:style-name="T362_22"><text:s/>–<text:s/></text:span><text:span text:style-name="T362_23">particularly<text:s/>those<text:s/>supported<text:s/>through<text:s/>its<text:s/>own<text:s/>investments</text:span><text:span text:style-name="T362_24"><text:s/>–<text:s/></text:span><text:span text:style-name="T362_25">could<text:s/>be<text:s/>integrated<text:s/>into<text:s/>global<text:s/>procurement<text:s/>systems,<text:s/>made<text:s/>visible<text:s/>to<text:s/>countries,<text:s/>and<text:s/>accessed<text:s/>at<text:s/>competitive<text:s/>prices.<text:s/>This<text:s/>addressed<text:s/>a<text:s/>key<text:s/>gap<text:s/>between<text:s/>early<text:s/>market<text:s/>entry<text:s/>and<text:s/>large-scale<text:s/>procurement,<text:s/>strengthening<text:s/>the<text:s/>overall<text:s/>access<text:s/>pathway.</text:span></text:p>
            <text:p text:style-name="P363"/>
            <text:p text:style-name="P364"><text:span text:style-name="T364_1">Beyond<text:s/>the<text:s/>Global<text:s/>Fund,<text:s/>Unitaid<text:s/>expanded<text:s/>and<text:s/>deepened<text:s/>collaboration<text:s/>with<text:s/>a<text:s/>wider<text:s/>range<text:s/>of<text:s/></text:span><text:span text:style-name="T364_2">scale-up<text:s/></text:span><text:span text:style-name="T364_3">partners.<text:s/>This<text:s/>included<text:s/>engagement<text:s/>with<text:s/></text:span><text:span text:style-name="T364_4">PEPFAR<text:s/>and<text:s/>USAID<text:s/>on<text:s/>HIV<text:s/>supply<text:s/>chains<text:s/>and<text:s/>commodity<text:s/>markets,<text:s/>with<text:s/>the<text:s/>President’s<text:s/>Malaria<text:s/>Initiative<text:s/>on<text:s/>malaria<text:s/>interventions,<text:s/>and<text:s/>with<text:s/>the<text:s/>TB</text:span><text:span text:style-name="T364_5"><text:s/>Global</text:span><text:span text:style-name="T364_6"><text:s/>Drug<text:s/>Facility<text:s/>on<text:s/>procurement<text:s/>and<text:s/>supply<text:s/>of<text:s/>TB<text:s/>medicines.<text:s/>The<text:s/>organisation<text:s/>also<text:s/>worked<text:s/>closely<text:s/>with<text:s/>the<text:s/>Gates<text:s/>Foundation<text:s/>and<text:s/>other<text:s/>donors<text:s/>as<text:s/>co-investors<text:s/>and<text:s/>strategic<text:s/>partners.<text:s/>By<text:s/>the<text:s/>end<text:s/>of<text:s/>the<text:s/>period,<text:s/>a<text:s/>substantial<text:s/>share<text:s/>of<text:s/>Unitaid’s<text:s/>grants<text:s/>involved<text:s/>some<text:s/>form<text:s/>of<text:s/>co-investment<text:s/>or<text:s/>collaboration,<text:s/>reflecting<text:s/>a<text:s/>shift<text:s/>towards<text:s/>more<text:s/>coordinated<text:s/>and<text:s/>aligned<text:s/>global<text:s/>health<text:s/>interventions.</text:span></text:p>
            <text:p text:style-name="P365"/>
            <text:p text:style-name="P366"><text:span text:style-name="T366_1">Unitaid<text:s/>placed<text:s/>increasing<text:s/>emphasis<text:s/>on<text:s/>engagement<text:s/>with<text:s/>countries,<text:s/>civil<text:s/>society<text:s/>and<text:s/>implementing<text:s/>partners,<text:s/>although<text:s/>this<text:s/>remained<text:s/>an<text:s/>evolving<text:s/>aspect<text:s/>of<text:s/>its<text:s/>operating<text:s/>model.<text:s/>At<text:s/>country<text:s/>level,<text:s/>Unitaid<text:s/>worked<text:s/>primarily<text:s/>through<text:s/>ministries<text:s/>of<text:s/>health,<text:s/>national<text:s/>programmes<text:s/>and<text:s/>implementing<text:s/>partners<text:s/>to<text:s/>support<text:s/>the<text:s/>introduction<text:s/>of<text:s/>new<text:s/>products,<text:s/>particularly<text:s/>in<text:s/>diagnostics<text:s/>and<text:s/>paediatric<text:s/>treatments<text:s/>such<text:s/>as<text:s/>GeneXpert<text:s/>and<text:s/>paediatric<text:s/>HIV<text:s/>formulations.<text:s/>This<text:s/>engagement<text:s/>was<text:s/>largely<text:s/>indirect,<text:s/>with<text:s/>delivery<text:s/>mediated<text:s/>through<text:s/>partners<text:s/>rather<text:s/>than<text:s/>through<text:s/>a<text:s/>direct<text:s/>country<text:s/>presence.<text:s/>As<text:s/>a<text:s/>result,<text:s/>levels<text:s/>of<text:s/>country<text:s/>ownership<text:s/>and<text:s/>uptake<text:s/>varied,<text:s/>with<text:s/>some<text:s/>innovations<text:s/>successfully<text:s/>embedded<text:s/>in<text:s/>national<text:s/>systems,<text:s/>while<text:s/>others<text:s/>experienced<text:s/>delays<text:s/>due<text:s/>to<text:s/>health<text:s/>system<text:s/>constraints<text:s/>or<text:s/>limited<text:s/>alignment<text:s/>with<text:s/>national<text:s/>priorities.<text:s/>The<text:s/>absence<text:s/>of<text:s/>in-country<text:s/>presence<text:s/>was<text:s/>consistently<text:s/>identified<text:s/>as<text:s/>a<text:s/>constraint<text:s/>on<text:s/>Unitaid’s<text:s/>ability<text:s/>to<text:s/>influence<text:s/>policy<text:s/>decisions<text:s/>and<text:s/>ensure<text:s/>consistent<text:s/>adoption<text:s/>at<text:s/>scale.</text:span></text:p>
            <text:p text:style-name="P367"/>
            <text:p text:style-name="P368"><text:span text:style-name="T368_1">Despite<text:s/>an<text:s/>overall<text:s/>strengthened<text:s/>approach<text:s/>to<text:s/>partnerships,<text:s/></text:span><text:span text:style-name="T368_2">Unitaid’s<text:s/>delivery<text:s/>model<text:s/>continued<text:s/>to<text:s/>rely<text:s/>heavily<text:s/>on<text:s/>a<text:s/>relatively<text:s/>small<text:s/>group<text:s/>of<text:s/>international<text:s/>NGOs,<text:s/>technical<text:s/>agencies<text:s/>and<text:s/>multilateral<text:s/>implementers,<text:s/>including<text:s/>organisations<text:s/>such<text:s/>as<text:s/>CHAI<text:s/>and<text:s/>UNICEF,<text:s/>which<text:s/>played<text:s/>central<text:s/>roles<text:s/>in<text:s/>programme<text:s/>design<text:s/>and<text:s/>execution.<text:s/>While<text:s/>this<text:s/>enabled<text:s/>access<text:s/>to<text:s/>strong<text:s/>technical<text:s/>expertise<text:s/>and<text:s/>facilitated<text:s/>delivery<text:s/>in<text:s/>complex<text:s/>markets,<text:s/></text:span><text:span text:style-name="T368_3">UK<text:s/></text:span><text:span text:style-name="T368_4">Annual<text:s/>Reviews<text:s/>highlighted<text:s/>ongoing<text:s/>challenges,<text:s/>including<text:s/>variable<text:s/>partner<text:s/>performance,<text:s/>delays<text:s/>in<text:s/>implementation,<text:s/>and<text:s/>a<text:s/>continued<text:s/>concentration<text:s/>of<text:s/>funding<text:s/>among<text:s/>a<text:s/>limited<text:s/>number<text:s/>of<text:s/>partners.<text:s/>Engagement<text:s/>with<text:s/>civil<text:s/>society<text:s/>and<text:s/>affected<text:s/>communities<text:s/>strengthened,<text:s/>particularly<text:s/>at<text:s/>the<text:s/>global<text:s/>level,<text:s/>where<text:s/>advocacy<text:s/>influenced<text:s/>priorities<text:s/>such<text:s/>as<text:s/>paediatric<text:s/>HIV<text:s/>and<text:s/>underserved<text:s/>populations.<text:s/>However,<text:s/>this<text:s/>engagement<text:s/>was<text:s/>less<text:s/>consistently<text:s/>embedded<text:s/>at<text:s/>country<text:s/>level<text:s/>and<text:s/>often<text:s/>remained<text:s/>consultative<text:s/>rather<text:s/>than<text:s/>fully<text:s/>integrated<text:s/>into<text:s/>implementation.<text:s/></text:span><text:span text:style-name="T368_5">As<text:s/>a<text:s/>result,<text:s/>while<text:s/>Unitaid’s<text:s/>global<text:s/>engagement<text:s/>with<text:s/>civil<text:s/>society<text:s/>was<text:s/>strong,<text:s/>its<text:s/>integration<text:s/>into<text:s/>country-level<text:s/>delivery<text:s/>remained<text:s/>uneven.</text:span></text:p>
            <text:p text:style-name="P369"/>
            <text:p text:style-name="P370"><text:span text:style-name="T370_1">Organisational<text:s/>reform<text:s/>and<text:s/>operating<text:s/>model<text:s/></text:span></text:p>
            <text:p text:style-name="P371"><text:span text:style-name="T371_1">Internally,<text:s/>this<text:s/>period<text:s/>saw<text:s/>significant<text:s/>organisational<text:s/>reform</text:span><text:span text:style-name="T371_2"><text:s/>for<text:s/>the<text:s/>Unitaid<text:s/>Secretariat</text:span><text:span text:style-name="T371_3">.<text:s/>Following<text:s/></text:span><text:span text:style-name="T371_4">the<text:s/>arrival<text:s/>of<text:s/>a<text:s/>new<text:s/>Executive<text:s/>Director<text:s/>in<text:s/>2014</text:span><text:span text:style-name="T371_5"><text:s/>and<text:s/>a</text:span><text:span text:style-name="T371_6"><text:s/>comprehensive<text:s/></text:span><text:span text:style-name="T371_7">Functional<text:s/>Review,<text:s/>Unitaid<text:s/>introduced<text:s/></text:span><text:span text:style-name="T371_8">a<text:s/>New<text:s/>Operating<text:s/>Model<text:s/>(NOM)<text:s/>in<text:s/>2015.</text:span><text:span text:style-name="T371_9"><text:s/></text:span><text:span text:style-name="T371_10">Th</text:span><text:span text:style-name="T371_11">e<text:s/>NOM</text:span><text:span text:style-name="T371_12"><text:s/>aimed<text:s/>to<text:s/>improve<text:s/>agility,<text:s/>clarify<text:s/>strategic<text:s/>priorities,<text:s/>strengthen<text:s/>alignment<text:s/>with<text:s/>partners,<text:s/>and<text:s/>deliver<text:s/>more<text:s/>sustainable<text:s/>impact.<text:s/></text:span><text:span text:style-name="T371_13"><text:s/></text:span><text:span text:style-name="T371_14">This<text:s/>included<text:s/>the<text:s/>introduction<text:s/>of<text:s/>clearly<text:s/>defined<text:s/>Areas<text:s/>for<text:s/>Intervention<text:s/>to<text:s/>guide<text:s/>prioritisation,<text:s/>structured<text:s/>and<text:s/>competitive<text:s/>calls<text:s/>for<text:s/>proposals,<text:s/>strengthened<text:s/>grant<text:s/>design<text:s/>and<text:s/>risk<text:s/>management<text:s/>processes,<text:s/>and<text:s/>the<text:s/>development<text:s/>of<text:s/>a<text:s/></text:span><text:span text:style-name="T371_15">formal<text:s/>value<text:s/>for<text:s/>money<text:s/>framework.</text:span><text:span text:style-name="T371_16"><text:s/>Market<text:s/>intelligence<text:s/>was<text:s/>also<text:s/>more<text:s/>systematically<text:s/>integrated<text:s/>into<text:s/>investment<text:s/>decisions.</text:span></text:p>
            <text:p text:style-name="P372"/>
            <text:p text:style-name="P373"><text:span text:style-name="T373_1">By<text:s/>2016,<text:s/>these<text:s/>reforms<text:s/>had<text:s/>been<text:s/>largely<text:s/>operationalised.<text:s/>The<text:s/>Secretariat<text:s/>was<text:s/>restructured<text:s/>to<text:s/>increase<text:s/>its<text:s/>focus<text:s/>on<text:s/>grant<text:s/>management,<text:s/>with<text:s/>a<text:s/>significantly<text:s/>larger<text:s/>proportion<text:s/>of<text:s/>staff<text:s/>engaged<text:s/>in<text:s/>programme<text:s/>delivery<text:s/>than<text:s/>in<text:s/>earlier<text:s/>years</text:span><text:span text:style-name="T373_2"><text:s/>(70%<text:s/>by<text:s/>2016<text:s/>compared<text:s/>to<text:s/>under<text:s/>40%<text:s/>in<text:s/>2014)</text:span><text:span text:style-name="T373_3">.<text:s/>Risk<text:s/>management<text:s/>processes<text:s/>were<text:s/>embedded<text:s/>across<text:s/>the<text:s/>organisation,<text:s/>and<text:s/>value<text:s/>for<text:s/>money<text:s/>considerations<text:s/>were<text:s/>incorporated<text:s/>into<text:s/>decision-making.</text:span><text:span text:style-name="T373_4"><text:s/></text:span><text:span text:style-name="T373_5">Unitaid<text:s/>maintained<text:s/>a<text:s/>relatively<text:s/>lean<text:s/>operating<text:s/>model</text:span><text:span text:style-name="T373_6"><text:s/>and<text:s/>strong<text:s/>performance<text:s/>on<text:s/>efficiency<text:s/>metrics</text:span><text:span text:style-name="T373_7">,<text:s/>with<text:s/>low<text:s/>administrative<text:s/>costs<text:s/>relative<text:s/>to<text:s/>its<text:s/>portfolio</text:span><text:span text:style-name="T373_8"><text:s/>(consistently<text:s/>around<text:s/>1.7-2%<text:s/>of<text:s/>active<text:s/>grant<text:s/>portfolio).<text:s/></text:span></text:p>
            <text:p text:style-name="P374"/>
            <text:p text:style-name="P375"><text:span text:style-name="T375_1">The<text:s/>Secretariat<text:s/>faced<text:s/>capacity<text:s/>constraints<text:s/>during<text:s/>the<text:s/>reform<text:s/>period,<text:s/>with<text:s/>recruitment<text:s/>delays<text:s/>linked<text:s/>to<text:s/>WHO<text:s/>hosting<text:s/>arrangements<text:s/>and<text:s/></text:span><text:span text:style-name="T375_2">related<text:s/></text:span><text:span text:style-name="T375_3">high<text:s/>workloads<text:s/>affecting<text:s/>staff<text:s/>morale</text:span><text:span text:style-name="T375_4">,<text:s/>including<text:s/>low<text:s/>staff<text:s/>satisfaction<text:s/>surveys<text:s/></text:span><text:span text:style-name="T375_5">in<text:s/>the<text:s/>middle<text:s/>of<text:s/>this<text:s/>period.</text:span><text:span text:style-name="T375_6"><text:s/>As<text:s/>part<text:s/>of<text:s/>the<text:s/>transition<text:s/>to<text:s/>a<text:s/>new<text:s/>operating<text:s/>model<text:s/>and<text:s/>expanded<text:s/>portfolio<text:s/>and<text:s/>set<text:s/>of<text:s/>tools,<text:s/>Unitaid’s<text:s/>Secretariat<text:s/>grew<text:s/>from<text:s/>48<text:s/>staff<text:s/>in<text:s/>2012<text:s/>to<text:s/>55-65<text:s/>staff<text:s/>by<text:s/>2016,<text:s/>with</text:span><text:span text:style-name="T375_7"><text:s/>most<text:s/></text:span><text:span text:style-name="T375_8">vacant<text:s/>posts<text:s/>filled</text:span><text:span text:style-name="T375_9"><text:s/>by<text:s/>the<text:s/>end<text:s/>of<text:s/>this<text:s/>period.<text:s/></text:span></text:p>
            <text:p text:style-name="P376"/>
            <text:p text:style-name="P377"><text:span text:style-name="T377_1">Despite<text:s/>overall<text:s/>improvements<text:s/>to<text:s/>the<text:s/>operating<text:s/>model,<text:s/>some</text:span><text:span text:style-name="T377_2"><text:s/>challenges<text:s/>persisted.<text:s/>Early<text:s/>in<text:s/>the<text:s/>period,<text:s/>Unitaid<text:s/>struggled<text:s/>to<text:s/>clearly<text:s/>articulate<text:s/>its<text:s/>role<text:s/>and<text:s/>comparative<text:s/>advantage<text:s/>within<text:s/>the<text:s/>global<text:s/>health<text:s/>architecture,<text:s/>although<text:s/>this<text:s/>improved<text:s/>as<text:s/>the<text:s/>strategy<text:s/>and<text:s/>operating<text:s/>model<text:s/>matured.<text:s/>The<text:s/>organisation<text:s/>also<text:s/>continued<text:s/>to<text:s/>face<text:s/>difficulties<text:s/></text:span><text:span text:style-name="T377_3">in<text:s/>measuring<text:s/>impact<text:s/>and<text:s/>demonstrating<text:s/>attribution,</text:span><text:span text:style-name="T377_4"><text:s/>given<text:s/>the<text:s/>long<text:s/>and<text:s/>complex<text:s/>causal<text:s/>chains<text:s/>between<text:s/>its<text:s/>market-shaping<text:s/>interventions<text:s/>and<text:s/>final<text:s/>health<text:s/>outcomes.<text:s/>While<text:s/>clear<text:s/>progress<text:s/>was<text:s/>made<text:s/>in<text:s/>strengthening<text:s/>grant<text:s/>management,<text:s/>delays<text:s/>in<text:s/>approval<text:s/>and<text:s/>negotiation<text:s/>processes<text:s/>remained<text:s/>an<text:s/>issue</text:span><text:span text:style-name="T377_5"><text:s/></text:span><text:span text:style-name="T377_6">with<text:s/>average<text:s/>times<text:s/>from<text:s/>Board<text:s/>approval<text:s/>to<text:s/>grant<text:s/>signature<text:s/>often<text:s/>exceeding<text:s/>targets.</text:span><text:span text:style-name="T377_7"><text:s/>Transition<text:s/>planning—ensuring<text:s/>that<text:s/>successful<text:s/>interventions<text:s/>were<text:s/>consistently<text:s/>taken<text:s/>to<text:s/>scale—was<text:s/>initially<text:s/>uneven,<text:s/>although<text:s/>it<text:s/>improved<text:s/>following<text:s/>the<text:s/>implementation<text:s/>of<text:s/>the<text:s/></text:span><text:span text:style-name="T377_8">2015<text:s/>N</text:span><text:span text:style-name="T377_9">ew<text:s/></text:span><text:span text:style-name="T377_10">O</text:span><text:span text:style-name="T377_11">perating<text:s/></text:span><text:span text:style-name="T377_12">M</text:span><text:span text:style-name="T377_13">odel.</text:span></text:p>
            <text:p text:style-name="P378"/>
            <text:p text:style-name="P379"><text:span text:style-name="T379_1">Donor<text:s/>base<text:s/>and<text:s/>financing<text:s/></text:span></text:p>
            <text:p text:style-name="P380"><text:span text:style-name="T380_1">Financial<text:s/>sustainability<text:s/>remained<text:s/>another<text:s/>important<text:s/>concern.<text:s/>Unitaid<text:s/>continued<text:s/>to<text:s/>rely<text:s/>heavily<text:s/>on<text:s/>a<text:s/></text:span><text:span text:style-name="T380_2">narrow<text:s/>donor<text:s/>base,<text:s/>with<text:s/>France<text:s/>and<text:s/>the<text:s/>UK<text:s/>providing<text:s/></text:span><text:span text:style-name="T380_3">most</text:span><text:span text:style-name="T380_4"><text:s/>funding</text:span><text:span text:style-name="T380_5"><text:s/>(75-85%)</text:span><text:span text:style-name="T380_6">.<text:s/></text:span><text:span text:style-name="T380_7">UK<text:s/>funding<text:s/></text:span><text:span text:style-name="T380_8">was</text:span><text:span text:style-name="T380_9"><text:s/>£44m<text:s/>per<text:s/>year<text:s/>for<text:s/>2015<text:s/>and<text:s/>2016,<text:s/>with<text:s/>20%<text:s/>of<text:s/>this<text:s/>conditional<text:s/>on<text:s/>the<text:s/>achievement<text:s/>of<text:s/>Board-approved<text:s/>reform<text:s/>priorities.<text:s/></text:span><text:span text:style-name="T380_10">While<text:s/>contributions<text:s/>from<text:s/></text:span><text:span text:style-name="T380_11">Norway,<text:s/>the<text:s/>Gates<text:s/>Foundation<text:s/>and<text:s/>Brazil<text:s/>provided<text:s/>some<text:s/>diversification,<text:s/>this<text:s/>remained<text:s/>limited.<text:s/>At<text:s/>the<text:s/>same<text:s/>time,<text:s/>the<text:s/>organisation’s<text:s/>ambitions<text:s/>and<text:s/>portfolio<text:s/>complexity<text:s/>were<text:s/>increasing,<text:s/>creating<text:s/>pressure<text:s/>to<text:s/>expand<text:s/>and<text:s/>diversify<text:s/>its<text:s/>funding<text:s/>base.<text:s/>The<text:s/>continued<text:s/>reliance<text:s/></text:span><text:span text:style-name="T380_12">on</text:span><text:span text:style-name="T380_13"><text:s/>airline<text:s/>levies</text:span><text:span text:style-name="T380_14"><text:s/>(still<text:s/>mainly<text:s/>via<text:s/>France)</text:span><text:span text:style-name="T380_15"><text:s/>provided<text:s/>a<text:s/>degree<text:s/>of<text:s/></text:span><text:span text:style-name="T380_16">stability</text:span><text:span text:style-name="T380_17"><text:s/>but</text:span><text:span text:style-name="T380_18"><text:s/>did<text:s/>not<text:s/>fully<text:s/>resolve<text:s/>longer-term<text:s/>sustainability<text:s/>concerns.</text:span></text:p>
            <text:p text:style-name="P381"/>
            <text:p text:style-name="P382"><text:span text:style-name="T382_1">Lessons<text:s/>learned<text:s/>through<text:s/>this<text:s/>output,<text:s/>and<text:s/>recommendations<text:s/>for<text:s/>future<text:s/>programming<text:s/></text:span></text:p>
            <text:p text:style-name="P383"><text:span text:style-name="T383_1">The<text:s/>2013–2016<text:s/>period<text:s/>demonstrated<text:s/>that<text:s/>Unitaid’s<text:s/>comparative<text:s/>advantage<text:s/>lies<text:s/>in<text:s/>its<text:s/>ability<text:s/>to<text:s/>act<text:s/>as<text:s/>a<text:s/>catalytic<text:s/>market-shaping<text:s/>organisation,<text:s/>intervening<text:s/>at<text:s/>critical<text:s/>points<text:s/>in<text:s/>the<text:s/>product<text:s/>lifecycle<text:s/>to<text:s/>address<text:s/>market<text:s/>failures<text:s/>and<text:s/>unlock<text:s/>access<text:s/>to<text:s/>innovation.<text:s/>Its<text:s/>strongest<text:s/>results<text:s/>were<text:s/>achieved<text:s/>where<text:s/>investments<text:s/>were<text:s/>explicitly<text:s/>designed<text:s/>to<text:s/>link<text:s/>upstream<text:s/>market<text:s/>interventions<text:s/>with<text:s/>downstream<text:s/>scale-up<text:s/>by<text:s/>partners<text:s/>such<text:s/>as<text:s/>the<text:s/>Global<text:s/>Fund<text:s/>and<text:s/>other<text:s/>major<text:s/>financing<text:s/>mechanisms.<text:s/>This<text:s/>reinforced<text:s/>the<text:s/>importance<text:s/>of<text:s/>embedding<text:s/>clear<text:s/>transition<text:s/>pathways<text:s/>and<text:s/>partner<text:s/>alignment<text:s/>at<text:s/>the<text:s/>outset<text:s/>of<text:s/>programme<text:s/>design.</text:span></text:p>
            <text:p text:style-name="P384"/>
            <text:p text:style-name="P385"><text:span text:style-name="T385_1">The<text:s/>period<text:s/>also<text:s/>highlighted<text:s/>the<text:s/>importance<text:s/>of<text:s/>robust<text:s/>institutional<text:s/>systems,<text:s/>with<text:s/>the<text:s/>introduction<text:s/>of<text:s/>the<text:s/>New<text:s/>Operating<text:s/>Model,<text:s/>Areas<text:s/>for<text:s/>Intervention<text:s/>and<text:s/>strengthened<text:s/>value<text:s/>for<text:s/>money<text:s/>and<text:s/>risk<text:s/>frameworks<text:s/>representing<text:s/>a<text:s/>significant<text:s/>improvement<text:s/>in<text:s/>strategic<text:s/>focus,<text:s/>investment<text:s/>prioritisation<text:s/>and<text:s/>operational<text:s/>effectiveness.<text:s/>However,<text:s/>it<text:s/>also<text:s/>demonstrated<text:s/>that<text:s/>continued<text:s/>refinement<text:s/>of<text:s/>these<text:s/>systems<text:s/></text:span><text:span text:style-name="T385_2">is</text:span><text:span text:style-name="T385_3"><text:s/>required<text:s/>to<text:s/>ensure<text:s/>consistency,<text:s/>efficiency<text:s/>and<text:s/>responsiveness<text:s/>across<text:s/>an<text:s/>increasingly<text:s/>complex<text:s/>portfolio.</text:span></text:p>
            <text:p text:style-name="P386"/>
            <text:p text:style-name="P387"><text:span text:style-name="T387_1">A<text:s/>persistent<text:s/>challenge<text:s/>remained<text:s/>in<text:s/>measuring<text:s/>and<text:s/>demonstrating<text:s/>impact,<text:s/>particularly<text:s/>given<text:s/>the<text:s/>indirect<text:s/>and<text:s/>long-term<text:s/>nature<text:s/>of<text:s/>market-shaping<text:s/>interventions.<text:s/>While<text:s/>Unitaid<text:s/>delivered<text:s/>clearly<text:s/>attributable<text:s/>market<text:s/>outcomes</text:span><text:span text:style-name="T387_2"><text:s/>–<text:s/></text:span><text:span text:style-name="T387_3">such<text:s/>as<text:s/>price<text:s/>reductions,<text:s/>product<text:s/>entry<text:s/>and<text:s/>improved<text:s/>availability</text:span><text:span text:style-name="T387_4"><text:s/>–<text:s/></text:span><text:span text:style-name="T387_5">it<text:s/>was<text:s/>more<text:s/>difficult<text:s/>to<text:s/>quantify<text:s/>its<text:s/>contribution<text:s/>to<text:s/>downstream<text:s/>health<text:s/>outcomes.<text:s/>This<text:s/>underscored<text:s/>the<text:s/>need<text:s/>for<text:s/>stronger<text:s/>monitoring,<text:s/>evaluation<text:s/>and<text:s/>attribution<text:s/>approaches,<text:s/>particularly<text:s/>in<text:s/>demonstrating<text:s/>value<text:s/>for<text:s/>money.</text:span></text:p>
            <text:p text:style-name="P388"/>
            <text:p text:style-name="P389"><text:span text:style-name="T389_1">The<text:s/>period<text:s/>further<text:s/>reinforced<text:s/>the<text:s/>centrality<text:s/>of<text:s/>strategic<text:s/>partnerships<text:s/>to<text:s/>Unitaid’s<text:s/>model.<text:s/>Progress<text:s/>was<text:s/>made<text:s/>in<text:s/>moving<text:s/>from<text:s/>ad<text:s/>hoc<text:s/>collaboration<text:s/>to<text:s/>more<text:s/>structured,<text:s/>co-investment</text:span><text:span text:style-name="T389_2">-</text:span><text:span text:style-name="T389_3">based<text:s/>partnerships,<text:s/>particularly<text:s/>with<text:s/>the<text:s/>Global<text:s/>Fund<text:s/>and<text:s/>major<text:s/>bilateral<text:s/>programmes.<text:s/>However,<text:s/>reliance<text:s/>on<text:s/>partners<text:s/>for<text:s/>implementation<text:s/>and<text:s/>scale<text:s/>continued<text:s/>to<text:s/>introduce<text:s/>risks,<text:s/>including<text:s/>variable<text:s/>uptake<text:s/>and<text:s/>limited<text:s/>control<text:s/>over<text:s/>downstream<text:s/>outcomes.</text:span></text:p>
            <text:p text:style-name="P390"/>
            <text:p text:style-name="P391"><text:span text:style-name="T391_1">Finally,<text:s/>the<text:s/>experience<text:s/>highlighted<text:s/>two<text:s/>structural<text:s/>challenges:<text:s/>first,<text:s/>the<text:s/>need<text:s/>for<text:s/>stronger<text:s/>engagement<text:s/>with<text:s/>countries<text:s/>and<text:s/>implementers<text:s/>to<text:s/>ensure<text:s/>consistent<text:s/>adoption<text:s/>and<text:s/>sustainability<text:s/>of<text:s/>innovations;<text:s/>and<text:s/>second,<text:s/>the<text:s/>continued<text:s/>reliance<text:s/>on<text:s/>a<text:s/>highly<text:s/>concentrated<text:s/>donor<text:s/>base,<text:s/>which<text:s/>posed<text:s/>risks<text:s/>to<text:s/>long-term<text:s/>financial<text:s/>sustainability<text:s/>despite<text:s/>providing<text:s/>short-term<text:s/>predictability.</text:span></text:p>
            <text:p text:style-name="P392"/>
            <text:p text:style-name="P393"><text:span text:style-name="T393_1">Key<text:s/>recommendations<text:s/>and<text:s/>reform<text:s/>priorities<text:s/>from<text:s/>this<text:s/>period<text:s/>can<text:s/>be<text:s/>summarised<text:s/>as:<text:s/></text:span></text:p>
            <text:list text:style-name="LS94" xml:id="list30">
              <text:list-item>
                <text:p text:style-name="P394"><text:span text:style-name="T394_1">Strengthen<text:s/>impact<text:s/>measurement<text:s/>and<text:s/>value<text:s/>for<text:s/>money<text:s/>frameworks</text:span><text:span text:style-name="T394_2">,<text:s/>including<text:s/>more<text:s/>robust<text:s/>methodologies<text:s/>for<text:s/>attributing<text:s/></text:span><text:span text:style-name="T394_3">downstream<text:s/>health<text:s/>outcomes<text:s/>to<text:s/></text:span><text:span text:style-name="T394_4">market-shaping<text:s/>interventions.</text:span></text:p>
              </text:list-item>
              <text:list-item>
                <text:p text:style-name="P395"><text:span text:style-name="T395_1">Improve<text:s/>grant<text:s/>management<text:s/>efficiency<text:s/>and<text:s/>timelines</text:span><text:span text:style-name="T395_2">,<text:s/>particularly<text:s/>reducing<text:s/>delays<text:s/>in<text:s/>approval,<text:s/>negotiation<text:s/>and<text:s/>implementation.</text:span></text:p>
              </text:list-item>
              <text:list-item>
                <text:p text:style-name="P396"><text:span text:style-name="T396_1">Further<text:s/>deepen<text:s/>and<text:s/>formalise<text:s/>strategic<text:s/>partnerships</text:span><text:span text:style-name="T396_2">,<text:s/>especially<text:s/>with<text:s/>the<text:s/>Global<text:s/></text:span><text:span text:style-name="T396_3">Fund,</text:span><text:span text:style-name="T396_4"><text:s/>PEPFAR<text:s/>and<text:s/>other<text:s/>major<text:s/>scale-up<text:s/>actors,<text:s/>ensuring<text:s/>clearer<text:s/>roles<text:s/>and<text:s/>stronger<text:s/>alignment<text:s/>across<text:s/>the<text:s/>product<text:s/>lifecycle.</text:span></text:p>
              </text:list-item>
              <text:list-item>
                <text:p text:style-name="P397"><text:span text:style-name="T397_1">Embed<text:s/>transition<text:s/>and<text:s/>scale-up<text:s/>planning<text:s/>systematically<text:s/>across<text:s/>all<text:s/>investments</text:span><text:span text:style-name="T397_2">,<text:s/>with<text:s/>explicit<text:s/>strategies<text:s/>for<text:s/>handover<text:s/>to<text:s/>partners<text:s/>and<text:s/>national<text:s/>systems<text:s/>from<text:s/>the<text:s/>outset.</text:span></text:p>
              </text:list-item>
              <text:list-item>
                <text:p text:style-name="P398"><text:span text:style-name="T398_1">Strengthen<text:s/>engagement<text:s/>with<text:s/>countries,<text:s/>civil<text:s/>society<text:s/>and<text:s/>implementers</text:span><text:span text:style-name="T398_2">,<text:s/>to<text:s/>improve<text:s/>ownership,<text:s/>uptake<text:s/>and<text:s/>sustainability<text:s/>of<text:s/>innovations<text:s/>at<text:s/>country<text:s/>level.</text:span></text:p>
              </text:list-item>
              <text:list-item>
                <text:p text:style-name="P399"><text:span text:style-name="T399_1">Develop<text:s/>and<text:s/>implement<text:s/>a<text:s/>robust<text:s/>resource<text:s/>mobilisation<text:s/>strategy</text:span><text:span text:style-name="T399_2">,<text:s/>aimed<text:s/>at<text:s/>diversifying<text:s/>the<text:s/>donor<text:s/>base<text:s/>and<text:s/>reducing<text:s/>reliance<text:s/>on<text:s/>a<text:s/>small<text:s/>number<text:s/>of<text:s/>major<text:s/>contributors.</text:span></text:p>
              </text:list-item>
              <text:list-item>
                <text:p text:style-name="P400"><text:span text:style-name="T400_1">Continue<text:s/>strengthening<text:s/>Secretariat<text:s/>capacity,<text:s/>governance<text:s/>and<text:s/>operational<text:s/>systems</text:span><text:span text:style-name="T400_2">,<text:s/>ensuring<text:s/>the<text:s/>organisation<text:s/>is<text:s/>equipped<text:s/>to<text:s/>manage<text:s/>a<text:s/>more<text:s/>complex<text:s/>and<text:s/>strategic<text:s/>market-shaping<text:s/>portfolio.</text:span></text:p>
              </text:list-item>
            </text:list>
            <text:p text:style-name="P401"/>
          </table:table-cell>
          <table:covered-table-cell/>
          <table:covered-table-cell/>
          <table:covered-table-cell/>
        </table:table-row>
        <table:table-row table:style-name="Row28">
          <table:table-cell table:style-name="Cell105">
            <text:p text:style-name="P402"><text:span text:style-name="T402_1">Output<text:s/>Number<text:s/>and<text:s/>Title<text:s/></text:span></text:p>
          </table:table-cell>
          <table:table-cell table:style-name="Cell106" table:number-columns-spanned="3">
            <text:list text:style-name="LS40" xml:id="list37" text:continue-list="list24">
              <text:list-item>
                <text:p text:style-name="P403"><text:span text:style-name="T403_1">20</text:span><text:span text:style-name="T403_2">17-2021</text:span><text:span text:style-name="T403_3">:<text:s/></text:span><text:span text:style-name="T403_4">Maturity<text:s/>and<text:s/>COVID-19<text:s/>shock</text:span></text:p>
              </text:list-item>
            </text:list>
          </table:table-cell>
          <table:covered-table-cell/>
          <table:covered-table-cell/>
        </table:table-row>
        <table:table-row table:style-name="Row29">
          <table:table-cell table:style-name="Cell107">
            <text:p text:style-name="P404"><text:span text:style-name="T404_1">Output<text:s/>Score<text:s/></text:span></text:p>
          </table:table-cell>
          <table:table-cell table:style-name="Cell108" table:number-columns-spanned="3">
            <text:p text:style-name="P405"><text:span text:style-name="T405_1">A<text:s/></text:span><text:span text:style-name="T405_2">–<text:s/></text:span><text:span text:style-name="T405_3">Met<text:s/>Expectations<text:s/></text:span></text:p>
          </table:table-cell>
          <table:covered-table-cell/>
          <table:covered-table-cell/>
        </table:table-row>
        <table:table-row table:style-name="Row30">
          <table:table-cell table:style-name="Cell109">
            <text:p text:style-name="P406"><text:span text:style-name="T406_1">Impact<text:s/>weighting<text:s/>(%)</text:span></text:p>
          </table:table-cell>
          <table:table-cell table:style-name="Cell110">
            <text:p text:style-name="P407"><text:span text:style-name="T407_1">25%<text:s/></text:span></text:p>
          </table:table-cell>
          <table:table-cell table:style-name="Cell111">
            <text:p text:style-name="P408"><text:span text:style-name="T408_1">Impact<text:s/>weighting<text:s/>revised<text:s/>since<text:s/>last<text:s/>AR?</text:span></text:p>
          </table:table-cell>
          <table:table-cell table:style-name="Cell112">
            <text:p text:style-name="P409"><text:span text:style-name="T409_1">N/A<text:s/></text:span></text:p>
          </table:table-cell>
        </table:table-row>
      </table:table>
      <text:p text:style-name="P410"/>
      <text:p text:style-name="P411"><text:span text:style-name="T411_1">The<text:s/>2017–2021<text:s/>period<text:s/>represent</text:span><text:span text:style-name="T411_2">ed</text:span><text:span text:style-name="T411_3"><text:s/>a<text:s/>phase<text:s/>of<text:s/>strategic<text:s/>maturation<text:s/>and<text:s/>expansion,<text:s/>during<text:s/>which<text:s/>Unitaid<text:s/>consolidated<text:s/>its<text:s/>market-shaping<text:s/>model,<text:s/>strengthened<text:s/>its<text:s/>results<text:s/>frameworks<text:s/>and<text:s/>partnerships,<text:s/>and<text:s/>demonstrated<text:s/>increasing<text:s/>catalytic<text:s/>impact</text:span><text:span text:style-name="T411_4"><text:s/></text:span><text:span text:style-name="T411_5">–</text:span><text:span text:style-name="T411_6"><text:s/></text:span><text:span text:style-name="T411_7">while<text:s/>also<text:s/>responding<text:s/>to<text:s/>the<text:s/>COVID-19<text:s/>pandemic.<text:s/></text:span><text:span text:style-name="T411_8">UK<text:s/></text:span><text:span text:style-name="T411_9">Annual<text:s/>Reviews<text:s/>consistently<text:s/>assessed<text:s/>Unitaid<text:s/>as<text:s/>performing</text:span><text:span text:style-name="T411_10"><text:s/>well</text:span><text:span text:style-name="T411_11"><text:s/>(A</text:span><text:span text:style-name="T411_12"><text:s/>rating</text:span><text:span text:style-name="T411_13">s</text:span><text:span text:style-name="T411_14"><text:s/>across<text:s/>the<text:s/>period,<text:s/>with<text:s/>an<text:s/></text:span><text:span text:style-name="T411_15">A+</text:span><text:span text:style-name="T411_16"><text:s/>for<text:s/>2017</text:span><text:span text:style-name="T411_17">),<text:s/>reflecting<text:s/>strong<text:s/>delivery,<text:s/>robust<text:s/>systems<text:s/>and<text:s/>continued<text:s/>value<text:s/>for<text:s/>money.<text:s/></text:span><text:span text:style-name="T411_18">Itad</text:span><text:span text:style-name="T411_19">’s</text:span><text:span text:style-name="T411_20"><text:s/>2021<text:s/>evaluation<text:s/></text:span><text:span text:style-name="T411_21">for<text:s/>the<text:s/>end<text:s/>of<text:s/>the<text:s/>2017-2021<text:s/>strategy</text:span><text:span text:style-name="T411_22"><text:s/>reinforce</text:span><text:span text:style-name="T411_23">d</text:span><text:span text:style-name="T411_24"><text:s/>this,<text:s/></text:span><text:span text:style-name="T411_25">describing<text:s/>Unitaid<text:s/>as<text:s/>occupying<text:s/>a<text:s/>distinctive<text:s/>role<text:s/>in<text:s/>the<text:s/>"missing<text:s/>middle"<text:s/>between<text:s/>innovation<text:s/>and<text:s/>scale,<text:s/>while<text:s/>also<text:s/>identifying<text:s/>challenges<text:s/>around<text:s/>prioritisation,<text:s/>scalability<text:s/>and<text:s/>stakeholder<text:s/>engagement<text:s/>that<text:s/>signal</text:span><text:span text:style-name="T411_26">led</text:span><text:span text:style-name="T411_27"><text:s/>the<text:s/>need<text:s/>for<text:s/>a<text:s/>clearer<text:s/>strategic<text:s/>framework<text:s/>going<text:s/>forward.</text:span></text:p>
      <text:p text:style-name="P412"/>
      <text:p text:style-name="P413"><text:span text:style-name="T413_1">Strategy<text:s/>and<text:s/>portfolio<text:s/></text:span></text:p>
      <text:p text:style-name="P414"><text:span text:style-name="T414_1">The<text:s/>2017–2021<text:s/>Strategy<text:s/>introduced<text:s/>a<text:s/>more<text:s/>structured,<text:s/>results-oriented<text:s/>model<text:s/>focused<text:s/>on<text:s/>three<text:s/>core<text:s/>objectives:<text:s/>innovation,<text:s/>access<text:s/>and<text:s/>scalability,<text:s/>supported<text:s/>by<text:s/>Strategic<text:s/>KPIs<text:s/>and<text:s/>strengthened<text:s/>results<text:s/>frameworks.<text:s/>This<text:s/>coincided<text:s/>with<text:s/>a<text:s/>major<text:s/>expansion<text:s/>in<text:s/>both<text:s/>the<text:s/>size<text:s/>and<text:s/>scope<text:s/>of<text:s/>the<text:s/>portfolio.<text:s/>In<text:s/>2016,<text:s/>Unitaid's<text:s/>portfolio<text:s/>stood<text:s/>at<text:s/>approximately<text:s/>$762<text:s/>million<text:s/>across<text:s/>32<text:s/>grants.<text:s/>By<text:s/>2019<text:s/>it<text:s/>had<text:s/>reached<text:s/>approximately<text:s/>$1.3<text:s/>billion<text:s/>across<text:s/>49<text:s/>grants</text:span><text:span text:style-name="T414_2"><text:s/></text:span><text:span text:style-name="T414_3">–</text:span><text:span text:style-name="T414_4"><text:s/></text:span><text:span text:style-name="T414_5">a<text:s/>near-doubling<text:s/>in<text:s/></text:span><text:span text:style-name="T414_6">value<text:s/>in<text:s/></text:span><text:span text:style-name="T414_7">three<text:s/>years.</text:span><text:span text:style-name="T414_8"><text:s/></text:span><text:span text:style-name="T414_9">Unit</text:span><text:span text:style-name="T414_10">ai</text:span><text:span text:style-name="T414_11">d’s<text:s/>portfolio<text:s/>continued<text:s/>to<text:s/>expand<text:s/>in<text:s/>disease<text:s/>scope,<text:s/>alongside<text:s/>some</text:span><text:span text:style-name="T414_12"><text:s/></text:span><text:span text:style-name="T414_13">more<text:s/>integrated,</text:span><text:span text:style-name="T414_14"><text:s/>cross-cutting<text:s/>approaches.<text:s/>While<text:s/>HIV,<text:s/>TB<text:s/>and<text:s/>malaria<text:s/>remained<text:s/>at<text:s/>the<text:s/>core,<text:s/>investments<text:s/>expanded<text:s/>into</text:span><text:span text:style-name="T414_15"><text:s/>a<text:s/>broader<text:s/>range<text:s/>of<text:s/>HIV/AIDs<text:s/>co-infections</text:span><text:span text:style-name="T414_16"><text:s/>(including<text:s/>HPV)</text:span><text:span text:style-name="T414_17">,</text:span><text:span text:style-name="T414_18"><text:s/>childhood<text:s/>fever<text:s/>management,<text:s/>cervical<text:s/>cancer,<text:s/>long-acting<text:s/>technologies<text:s/>and<text:s/>antimicrobial<text:s/>resistance</text:span><text:span text:style-name="T414_19"><text:s/>(although<text:s/>focused<text:s/>on<text:s/>resistance<text:s/>in<text:s/>the<text:s/>3<text:s/>diseases)</text:span><text:span text:style-name="T414_20">.<text:s/>By<text:s/>2019,<text:s/>73%<text:s/>of<text:s/>the<text:s/>portfolio<text:s/>supported<text:s/>integrated<text:s/>approaches<text:s/>and<text:s/>approximately<text:s/>60–69%<text:s/>of<text:s/>grants<text:s/>addressed<text:s/></text:span><text:span text:style-name="T414_21">disease<text:s/>resistance<text:s/>issues<text:s/>across<text:s/>HIV,<text:s/>TB<text:s/>and<text:s/>malaria</text:span><text:span text:style-name="T414_22">.<text:s/>This<text:s/>expansion<text:s/>improved<text:s/>Unitaid's<text:s/>relevance<text:s/>within<text:s/>the<text:s/>evolving<text:s/>global<text:s/>health<text:s/>landscape<text:s/>and<text:s/>enabled<text:s/></text:span><text:span text:style-name="T414_23">some<text:s/></text:span><text:span text:style-name="T414_24">system-wide<text:s/>efficiencies,<text:s/>particularly<text:s/>through<text:s/>multi-disease<text:s/>diagnostics<text:s/>platforms.<text:s/>Annual<text:s/>Reviews<text:s/>also<text:s/>highlight<text:s/>strong<text:s/>allocative<text:s/>efficiency,<text:s/>with<text:s/>100%<text:s/>of<text:s/>new<text:s/>projects<text:s/>designed<text:s/>to<text:s/>benefit<text:s/>the<text:s/>poorest<text:s/>and<text:s/>underserved<text:s/>populations<text:s/>from<text:s/>2017<text:s/>onwards</text:span><text:span text:style-name="T414_25">.<text:s/></text:span></text:p>
      <text:p text:style-name="P415"/>
      <text:p text:style-name="P416"><text:span text:style-name="T416_1">Performance<text:s/>remained<text:s/>strong<text:s/>across<text:s/>this<text:s/>expanded<text:s/>portfolio.<text:s/>By<text:s/>2020,<text:s/>7</text:span><text:span text:style-name="T416_2">8</text:span><text:span text:style-name="T416_3">%<text:s/>of<text:s/>critical<text:s/>access<text:s/>barriers<text:s/>had<text:s/>been<text:s/>overcome<text:s/>(32<text:s/>of<text:s/>41),<text:s/>100%<text:s/>of<text:s/>supported<text:s/>products<text:s/>had<text:s/>met<text:s/>development<text:s/>targets,<text:s/>and<text:s/>around<text:s/>80%<text:s/>of<text:s/>project<text:s/>countries<text:s/>had<text:s/>secured<text:s/>scale-up<text:s/>funding<text:s/>at<text:s/>grant<text:s/>closure.<text:s/>Impact<text:s/>projections<text:s/>strengthened<text:s/>considerably:<text:s/>projects<text:s/>completing<text:s/>by<text:s/>2020<text:s/>were<text:s/>estimated<text:s/>to<text:s/>deliver<text:s/>145,000<text:s/>additional<text:s/>lives<text:s/>saved<text:s/>and<text:s/>$2.2<text:s/>billion<text:s/>in<text:s/>economic<text:s/>benefits<text:s/>over<text:s/>five<text:s/>years,<text:s/>with<text:s/>broader<text:s/>portfolio-level<text:s/>estimates<text:s/>of<text:s/></text:span><text:span text:style-name="T416_4">a<text:s/></text:span><text:span text:style-name="T416_5">$7–20<text:s/>return<text:s/>per<text:s/>dollar<text:s/>invested<text:s/>and<text:s/>longer-term<text:s/>projections<text:s/>of<text:s/>1.2<text:s/>million<text:s/>lives<text:s/>saved<text:s/>and<text:s/>$3.4<text:s/>billion<text:s/>in<text:s/>savings<text:s/>by<text:s/>2028.</text:span></text:p>
      <text:p text:style-name="P417"/>
      <text:p text:style-name="P418"><text:span text:style-name="T418_1">However,<text:s/>both<text:s/>Annual<text:s/>Reviews<text:s/>and<text:s/>the</text:span><text:span text:style-name="T418_2"><text:s/>2021</text:span><text:span text:style-name="T418_3"><text:s/></text:span><text:span text:style-name="T418_4">Itad</text:span><text:span text:style-name="T418_5"><text:s/>evaluation<text:s/>highlight<text:s/>trade-offs<text:s/>emerging<text:s/>from<text:s/>this<text:s/>expansion.<text:s/>The<text:s/>growing<text:s/>breadth<text:s/>and<text:s/>complexity<text:s/>of<text:s/>the<text:s/>portfolio<text:s/>created<text:s/>challenges<text:s/>in<text:s/>maintaining<text:s/>strategic<text:s/>coherence,<text:s/>with<text:s/>the<text:s/></text:span><text:span text:style-name="T418_6">Itad</text:span><text:span text:style-name="T418_7"><text:s/>evaluation<text:s/>noting<text:s/>insufficient<text:s/>articulation<text:s/>of<text:s/>trade-offs<text:s/>between<text:s/>impact,<text:s/>risk<text:s/>and<text:s/>cost-effectiveness<text:s/>across<text:s/>investments,<text:s/>and<text:s/>a<text:s/>lack<text:s/>of<text:s/>overarching<text:s/>portfolio-level<text:s/>strategy<text:s/>linking<text:s/>individual<text:s/>Areas<text:s/>for<text:s/>Intervention.<text:s/>Annual<text:s/>Reviews<text:s/>similarly<text:s/>note<text:s/>that<text:s/>while<text:s/>individual<text:s/>grants<text:s/>performed<text:s/>well,<text:s/>Unitaid<text:s/>could<text:s/>achieve<text:s/>greater<text:s/>impact<text:s/>through<text:s/>a<text:s/>more<text:s/>strategic,<text:s/>portfolio-level<text:s/>approach<text:s/>to<text:s/>investment<text:s/>choices.</text:span></text:p>
      <text:p text:style-name="P419"/>
      <text:p text:style-name="P420"><text:span text:style-name="T420_1">Cross-cutting<text:s/>access<text:s/>mechanisms</text:span></text:p>
      <text:p text:style-name="P421"><text:span text:style-name="T421_1">Cross-cutting<text:s/>mechanisms<text:s/>remained<text:s/></text:span><text:span text:style-name="T421_2">important</text:span><text:span text:style-name="T421_3">,<text:s/>with<text:s/>continued<text:s/>investment<text:s/>in<text:s/>established<text:s/>global<text:s/>public<text:s/>goods<text:s/>alongside<text:s/>expansion<text:s/>into<text:s/>broader<text:s/>intellectual<text:s/>property,<text:s/>market<text:s/>intelligence<text:s/>and<text:s/>demand-shaping<text:s/>interventions.</text:span><text:span text:style-name="T421_4"><text:s/>Unitaid’s<text:s/>partnership<text:s/>with,<text:s/>and<text:s/>funding<text:s/>of,<text:s/></text:span><text:span text:style-name="T421_5">WHO<text:s/>Prequalification<text:s/>continued<text:s/>to<text:s/>play<text:s/>a<text:s/>critical<text:s/>enabling<text:s/>role,<text:s/>ensuring<text:s/>that<text:s/>quality-assured<text:s/>medicines<text:s/>and<text:s/>diagnostics<text:s/>could<text:s/>reach<text:s/>markets<text:s/>in<text:s/>low-<text:s/>and<text:s/>middle-income<text:s/>countries.<text:s/>By<text:s/>2018,<text:s/>Unitaid<text:s/>had<text:s/>supported<text:s/>the<text:s/>prequalification<text:s/>of<text:s/>42<text:s/>medicines<text:s/>and<text:s/>diagnostics</text:span><text:span text:style-name="T421_6"><text:s/>through<text:s/>WHO<text:s/>RPQ</text:span><text:span text:style-name="T421_7">,<text:s/>including<text:s/>several<text:s/>landmark<text:s/>products</text:span><text:span text:style-name="T421_8"><text:s/>as</text:span><text:span text:style-name="T421_9"><text:s/>firsts<text:s/>for<text:s/>prequalification</text:span><text:span text:style-name="T421_10">:<text:s/>HIV<text:s/>self-test<text:s/>kit</text:span><text:span text:style-name="T421_11">s</text:span><text:span text:style-name="T421_12">,<text:s/>generic<text:s/>dolutegravir<text:s/>for<text:s/>HIV<text:s/>treatment,<text:s/>generic<text:s/>sofosbuvir<text:s/>for<text:s/>hepatitis<text:s/>C,<text:s/>and<text:s/>child-friendly<text:s/>fixed-dose<text:s/>TB<text:s/>formulations.<text:s/>Unitaid<text:s/>remained<text:s/></text:span><text:span text:style-name="T421_13">RPQ’s</text:span><text:span text:style-name="T421_14"><text:s/>principal<text:s/>funder<text:s/>alongside<text:s/>the<text:s/>Gates<text:s/>Foundation.<text:s/>The<text:s/>Medicines<text:s/>Patent<text:s/>Pool<text:s/></text:span><text:span text:style-name="T421_15">also<text:s/>expanded</text:span><text:span text:style-name="T421_16"><text:s/>its<text:s/></text:span><text:span text:style-name="T421_17">reach</text:span><text:span text:style-name="T421_18">,<text:s/>supporting<text:s/>voluntary<text:s/>licensing<text:s/>and<text:s/>generic<text:s/>production<text:s/>across<text:s/>HIV,<text:s/>HCV<text:s/>and<text:s/>increasingly<text:s/>TB,<text:s/>with<text:s/>its<text:s/>impact<text:s/>methodology<text:s/>strengthened<text:s/>through<text:s/>collaboration<text:s/>with<text:s/>the</text:span><text:span text:style-name="T421_19"><text:s/>Unitaid</text:span><text:span text:style-name="T421_20"><text:s/>Secretariat.</text:span></text:p>
      <text:p text:style-name="P422"/>
      <text:p text:style-name="P423"><text:span text:style-name="T423_1">Beyond<text:s/>PQ<text:s/>and<text:s/>MPP,<text:s/>Unitaid<text:s/></text:span><text:span text:style-name="T423_2">funded<text:s/>a<text:s/>broader<text:s/>range<text:s/>of</text:span><text:span text:style-name="T423_3"><text:s/>cross-cutting<text:s/>access<text:s/></text:span><text:span text:style-name="T423_4">grants</text:span><text:span text:style-name="T423_5">,<text:s/>including<text:s/>WHO<text:s/>Enabler<text:s/>grants<text:s/>across<text:s/>the<text:s/>3<text:s/>diseases</text:span><text:span text:style-name="T423_6"><text:s/>to<text:s/>support<text:s/>the<text:s/>pathway<text:s/>of<text:s/>products<text:s/>into<text:s/>WHO<text:s/>guidance<text:s/>and<text:s/>recommendations</text:span><text:span text:style-name="T423_7">.<text:s/>In<text:s/>intellectual<text:s/>property,<text:s/></text:span><text:span text:style-name="T423_8">Unitaid</text:span><text:span text:style-name="T423_9"><text:s/>funded<text:s/>projects<text:s/>supporting<text:s/>the<text:s/>use<text:s/>of<text:s/></text:span><text:span text:style-name="T423_10"><text:a xlink:type="simple" xlink:href="https://www.wto.org/english/tratop_e/trips_e/tripsfacsheet_e.htm"><text:span text:style-name="T423_11">TRIPS<text:s/>flexibilities</text:span></text:a></text:span><text:span text:style-name="T423_12"><text:s/></text:span><text:span text:style-name="T423_13">(</text:span><text:span text:style-name="T423_14">Trade-Related<text:s/>Aspects<text:s/>of<text:s/>Intellectual<text:s/>Property<text:s/>Rights</text:span><text:span text:style-name="T423_15">)</text:span><text:span text:style-name="T423_16">,<text:s/>produced<text:s/>patent<text:s/>landscape<text:s/>analyses<text:s/>for<text:s/>key<text:s/>commodities<text:s/>including<text:s/>hepatitis<text:s/>C<text:s/>antivirals,<text:s/>and<text:s/>published<text:s/>an<text:s/>institutional<text:s/>I</text:span><text:span text:style-name="T423_17">ntellectual<text:s/></text:span><text:span text:style-name="T423_18">P</text:span><text:span text:style-name="T423_19">roperty</text:span><text:span text:style-name="T423_20"><text:s/>strategy.</text:span><text:span text:style-name="T423_21"><text:s/></text:span><text:span text:style-name="T423_22">Market<text:s/>intelligence<text:s/>outputs,<text:s/>including<text:s/>disease<text:s/>landscapes,<text:s/>demand<text:s/>forecasts<text:s/>and<text:s/>investment<text:s/>cases,<text:s/>were<text:s/>recognised<text:s/>by<text:s/>the<text:s/></text:span><text:span text:style-name="T423_23">Itad</text:span><text:span text:style-name="T423_24"><text:s/>evaluation<text:s/>as<text:s/>high-quality<text:s/>and<text:s/>influential<text:s/>across<text:s/>the<text:s/>global<text:s/>health<text:s/>ecosystem,<text:s/>helping<text:s/>to<text:s/>shape<text:s/>policy<text:s/>and<text:s/>investment<text:s/>decisions<text:s/>beyond<text:s/>Unitaid's<text:s/>own<text:s/>portfolio.<text:s/>However,<text:s/>the<text:s/>evaluation<text:s/>also<text:s/>notes<text:s/>insufficient<text:s/>articulation<text:s/>of<text:s/>how<text:s/>these<text:s/>different<text:s/>market-shaping<text:s/>tools<text:s/>fit<text:s/>together<text:s/>strategically,<text:s/>and<text:s/>limited<text:s/>measurement<text:s/>of<text:s/>long-term<text:s/>market<text:s/>sustainability<text:s/>effects.</text:span></text:p>
      <text:p text:style-name="P424"/>
      <text:p text:style-name="P425"><text:span text:style-name="T425_1">Strengthened<text:s/>partnership<text:s/>model</text:span></text:p>
      <text:p text:style-name="P426"><text:span text:style-name="T426_1">By<text:s/>2018,<text:s/>approximately<text:s/>20<text:s/>active<text:s/>grants<text:s/>involved<text:s/>co-financing<text:s/>with<text:s/>global<text:s/>partners<text:s/>and<text:s/>national<text:s/>governments,<text:s/>including<text:s/>the<text:s/>Global<text:s/>Fund,<text:s/>the<text:s/>Gates<text:s/>Foundation,<text:s/>USAID<text:s/>and<text:s/>national<text:s/>ministries<text:s/>of<text:s/>health.<text:s/>Collaboration<text:s/>with<text:s/>the<text:s/>Global<text:s/>Fund<text:s/>was</text:span><text:span text:style-name="T426_2"><text:s/>update</text:span><text:span text:style-name="T426_3">d<text:s/>through<text:s/>a<text:s/>Strategic<text:s/>Framework<text:s/>in<text:s/>2019<text:s/>and<text:s/>included<text:s/>joint<text:s/>work<text:s/>on<text:s/>initiatives<text:s/>such<text:s/>as<text:s/>the<text:s/></text:span><text:span text:style-name="T426_4">malaria<text:s/></text:span><text:span text:style-name="T426_5">New<text:s/>Nets<text:s/>project<text:s/>($70<text:s/>million,<text:s/>led<text:s/>by<text:s/>IVCC),<text:s/>continued<text:s/>collaboration<text:s/>on<text:s/>the<text:s/>Wambo<text:s/>procurement<text:s/>platform,<text:s/>and<text:s/>alignment<text:s/>on<text:s/>procurement<text:s/>and<text:s/>market-shaping<text:s/>strategies.<text:s/>Partnerships<text:s/>also<text:s/>expanded<text:s/>with<text:s/>PEPFAR<text:s/>(including<text:s/>investment<text:s/>cases<text:s/>for<text:s/>advanced<text:s/>HIV<text:s/>disease<text:s/>that<text:s/>informed<text:s/>PEPFAR<text:s/>funding<text:s/>decisions),<text:s/>UNICEF<text:s/>(through<text:s/>a<text:s/>2019<text:s/>MoU<text:s/>covering<text:s/>malaria,<text:s/>HIV,<text:s/>cervical<text:s/>cancer<text:s/>and<text:s/>diagnostics),<text:s/>and<text:s/>private<text:s/>sector<text:s/>actors<text:s/>including<text:s/>pharmaceutical<text:s/>manufacturers<text:s/>and<text:s/>MedAccess.<text:s/>New<text:s/>implementing<text:s/>partnerships<text:s/>were<text:s/>established<text:s/>with<text:s/>organisations<text:s/>such<text:s/>as<text:s/>the<text:s/></text:span><text:span text:style-name="T426_6">University<text:s/>of<text:s/>Bordeaux<text:s/>and<text:s/>the<text:s/>MTV<text:s/>Staying<text:s/>Alive<text:s/>Foundation,<text:s/>reflecting<text:s/>efforts<text:s/>to<text:s/>diversify<text:s/>the<text:s/>partner<text:s/>base<text:s/>beyond<text:s/>traditional<text:s/>global<text:s/>health<text:s/>implementers</text:span><text:span text:style-name="T426_7"><text:s/>(CHAI,<text:s/>PATH,<text:s/>WHO)</text:span><text:span text:style-name="T426_8">.</text:span></text:p>
      <text:p text:style-name="P427"/>
      <text:p text:style-name="P428"><text:span text:style-name="T428_1">The<text:s/></text:span><text:span text:style-name="T428_2">2021<text:s/></text:span><text:span text:style-name="T428_3">Itad</text:span><text:span text:style-name="T428_4"><text:s/>evaluation<text:s/>confirm</text:span><text:span text:style-name="T428_5">ed</text:span><text:span text:style-name="T428_6"><text:s/>that<text:s/>Unitaid's<text:s/>effectiveness<text:s/>depend</text:span><text:span text:style-name="T428_7">ed</text:span><text:span text:style-name="T428_8"><text:s/>critically<text:s/>on<text:s/>these<text:s/>partnerships</text:span><text:span text:style-name="T428_9"><text:s/></text:span><text:span text:style-name="T428_10">but<text:s/>identifie</text:span><text:span text:style-name="T428_11">d</text:span><text:span text:style-name="T428_12"><text:s/>persistent<text:s/>weaknesses.</text:span><text:span text:style-name="T428_13"><text:s/></text:span><text:span text:style-name="T428_14">Arrangements<text:s/>often<text:s/>relied<text:s/>on<text:s/>informal<text:s/>relationships<text:s/>rather<text:s/>than<text:s/>fully<text:s/>institutionalised<text:s/>mechanisms,<text:s/>scale-up<text:s/>outcomes<text:s/>varied<text:s/>across<text:s/>countries<text:s/>and<text:s/>products,<text:s/>and<text:s/>engagement<text:s/>with<text:s/>key<text:s/>scale</text:span><text:span text:style-name="T428_15">-up</text:span><text:span text:style-name="T428_16"><text:s/>partners<text:s/>was<text:s/>not<text:s/>always<text:s/>sufficiently<text:s/>early<text:s/>or<text:s/>systematic</text:span><text:span text:style-name="T428_17"><text:s/></text:span><text:span text:style-name="T428_18">–</text:span><text:span text:style-name="T428_19"><text:s/></text:span><text:span text:style-name="T428_20">particularly<text:s/>in<text:s/>ensuring<text:s/>innovations<text:s/>could<text:s/>transition<text:s/>smoothly<text:s/>from<text:s/>pilot<text:s/>to<text:s/>sustained<text:s/>adoption.</text:span></text:p>
      <text:p text:style-name="P429"/>
      <text:p text:style-name="P430"><text:span text:style-name="T430_1">Country,<text:s/>civil<text:s/>society,<text:s/></text:span><text:span text:style-name="T430_2">and<text:s/>community</text:span><text:span text:style-name="T430_3"><text:s/>engagement</text:span></text:p>
      <text:p text:style-name="P431"><text:span text:style-name="T431_1">Engagement<text:s/>with<text:s/>countries,<text:s/>civil<text:s/>society<text:s/>and<text:s/>communities<text:s/>strengthened<text:s/>but<text:s/>remained<text:s/>uneven.<text:s/>At<text:s/>country<text:s/>level,<text:s/>Unitaid<text:s/>increasingly<text:s/>engaged<text:s/>through<text:s/>co-financing,<text:s/>investment<text:s/>case<text:s/>development<text:s/>and<text:s/>transition<text:s/>planning</text:span><text:span text:style-name="T431_2"><text:s/></text:span><text:span text:style-name="T431_3">–</text:span><text:span text:style-name="T431_4"><text:s/></text:span><text:span text:style-name="T431_5">for<text:s/>example,<text:s/>collaborating<text:s/>with<text:s/>the<text:s/>South<text:s/>African<text:s/>government<text:s/>on<text:s/>an<text:s/>HIV<text:s/>self-testing<text:s/>investment<text:s/>case<text:s/>in<text:s/>2018,<text:s/>which<text:s/>provided<text:s/>lessons<text:s/>for<text:s/>similar<text:s/>exercises<text:s/>elsewhere</text:span><text:span text:style-name="T431_6">,<text:s/>and<text:s/>partnering<text:s/>with<text:s/></text:span><text:span text:style-name="T431_7">Rwanda's<text:s/>Ministry<text:s/>of<text:s/>Health</text:span><text:span text:style-name="T431_8">.</text:span><text:span text:style-name="T431_9"><text:s/></text:span><text:span text:style-name="T431_10">However,<text:s/>engagement<text:s/>remained<text:s/>largely<text:s/>indirect,<text:s/>mediated<text:s/>through<text:s/>implementing<text:s/>partners,<text:s/>and<text:s/>the<text:s/></text:span><text:span text:style-name="T431_11">Itad</text:span><text:span text:style-name="T431_12"><text:s/>evaluation<text:s/>highlights<text:s/>that<text:s/>awareness<text:s/>of<text:s/>Unitaid<text:s/>among<text:s/>governments<text:s/>and<text:s/>communities<text:s/>in<text:s/>LMICs<text:s/>was<text:s/>limited<text:s/>in<text:s/>many<text:s/>settings,<text:s/>with<text:s/>engagement<text:s/>often<text:s/>occurring<text:s/>late<text:s/>in<text:s/>the<text:s/>investment<text:s/>cycle<text:s/>rather<text:s/>than<text:s/>at<text:s/>the<text:s/>point<text:s/>of<text:s/>defining<text:s/>priorities.<text:s/>This<text:s/>created<text:s/>risks<text:s/>for<text:s/>ownership<text:s/>and<text:s/>sustainability,<text:s/>particularly<text:s/>where<text:s/>innovations<text:s/>required<text:s/>policy<text:s/>changes<text:s/>or<text:s/>health<text:s/>system<text:s/>adaptations<text:s/>to<text:s/>be<text:s/>adopted<text:s/>at<text:s/>scale.</text:span></text:p>
      <text:p text:style-name="P432"/>
      <text:p text:style-name="P433"><text:span text:style-name="T433_1">Civil<text:s/>society<text:s/>engagement<text:s/>strengthened<text:s/>at<text:s/>the<text:s/>global<text:s/>level,<text:s/>with<text:s/>advocacy<text:s/>groups<text:s/>and<text:s/>affected<text:s/>communities<text:s/>influencing<text:s/>priorities<text:s/>around<text:s/>equity<text:s/>and<text:s/>underserved<text:s/>populations.<text:s/>Grantee<text:s/>forums<text:s/>held<text:s/>in<text:s/>2018<text:s/>and<text:s/>2019<text:s/>provided<text:s/>platforms<text:s/>for<text:s/>mutual<text:s/>learning<text:s/>and<text:s/>feedback.<text:s/>However,<text:s/>country-level<text:s/>engagement</text:span><text:span text:style-name="T433_2"><text:s/>with<text:s/>affected<text:s/>communities</text:span><text:span text:style-name="T433_3"><text:s/>remained<text:s/>more<text:s/>consultative<text:s/>than<text:s/>integrated<text:s/>into<text:s/>delivery,<text:s/>and<text:s/>the<text:s/></text:span><text:span text:style-name="T433_4">Itad</text:span><text:span text:style-name="T433_5"><text:s/>evaluation<text:s/>recommend</text:span><text:span text:style-name="T433_6">ed</text:span><text:span text:style-name="T433_7"><text:s/>that<text:s/>governments<text:s/>and<text:s/>communities<text:s/>should<text:s/>be<text:s/>engaged<text:s/>prior<text:s/>to<text:s/>Areas<text:s/>for<text:s/>Intervention<text:s/>being<text:s/>selected,<text:s/>to<text:s/>ensure<text:s/>sufficient<text:s/>ownership<text:s/>and<text:s/>commitment<text:s/>from<text:s/>the<text:s/>outset.</text:span><text:span text:style-name="T433_8"><text:s/>The<text:s/>exception<text:s/>to<text:s/>this<text:s/>was<text:s/></text:span><text:span text:style-name="T433_9">the<text:s/>use<text:s/>of<text:s/>Community<text:s/></text:span><text:span text:style-name="T433_10">Advisory<text:s/>Boards,<text:s/>for<text:s/>example<text:s/>for<text:s/>optimal<text:s/>HIV<text:s/>treatment,<text:s/>which<text:s/>were<text:s/>a<text:s/>more<text:s/>positive<text:s/>step<text:s/>toward<text:s/></text:span><text:span text:style-name="T433_11">substantive<text:s/>community<text:s/>and<text:s/>civil<text:s/>society<text:s/>engagement.<text:s/></text:span></text:p>
      <text:p text:style-name="P434"/>
      <text:p text:style-name="P435"><text:span text:style-name="T435_1">Secretariat<text:s/>operating<text:s/>model<text:s/>and<text:s/>organisational<text:s/>consolidation</text:span></text:p>
      <text:p text:style-name="P436"><text:span text:style-name="T436_1">Internally,<text:s/>the<text:s/>Secretariat<text:s/>grew</text:span><text:span text:style-name="T436_2"><text:s/>significantly<text:s/>by<text:s/>nearly<text:s/>50%,</text:span><text:span text:style-name="T436_3"><text:s/>from<text:s/>approximately<text:s/>5</text:span><text:span text:style-name="T436_4">5-65</text:span><text:span text:style-name="T436_5"><text:s/>staff<text:s/>in<text:s/>201</text:span><text:span text:style-name="T436_6">6</text:span><text:span text:style-name="T436_7"><text:s/>to<text:s/>93<text:s/>by<text:s/>2018,<text:s/>reflecting<text:s/>portfolio<text:s/>expansion<text:s/>and<text:s/>the<text:s/>introduction<text:s/>of<text:s/>new<text:s/>functions<text:s/>in<text:s/>results,<text:s/>risk<text:s/>and<text:s/>strategy.<text:s/>Despite<text:s/>this<text:s/>growth,<text:s/>Unitaid<text:s/>maintained<text:s/>a<text:s/>consistently<text:s/>lean<text:s/>operating<text:s/>model,<text:s/>with<text:s/>Secretariat<text:s/>costs<text:s/>below<text:s/>the<text:s/>2%<text:s/>target<text:s/>throughout<text:s/>the<text:s/>period<text:s/>(</text:span><text:span text:style-name="T436_8">varying<text:s/>across<text:s/>1.74-1.95<text:s/></text:span><text:span text:style-name="T436_9">in<text:s/></text:span><text:span text:style-name="T436_10">2017-2020</text:span><text:span text:style-name="T436_11">).<text:s/></text:span><text:span text:style-name="T436_12">Outside<text:s/>of<text:s/>COVID-19,<text:s/>g</text:span><text:span text:style-name="T436_13">rant<text:s/>development<text:s/>timelines<text:s/>improved<text:s/>from<text:s/>6.9<text:s/>months<text:s/>in<text:s/>2017<text:s/>to<text:s/>5.6<text:s/>months<text:s/>in<text:s/>2018<text:s/>and<text:s/>5.8<text:s/>months<text:s/>in<text:s/>2019,<text:s/>supported<text:s/>by<text:s/>clearer<text:s/>guidance<text:s/>and<text:s/>streamlined<text:s/>processes.<text:s/>Disbursement<text:s/>efficiency<text:s/>also<text:s/>improved,<text:s/>with<text:s/>average<text:s/>execution<text:s/>times<text:s/>falling<text:s/>from<text:s/>6.5<text:s/>weeks<text:s/>in<text:s/>2017<text:s/>to<text:s/>5.2<text:s/>weeks<text:s/>in<text:s/>2019,<text:s/>and<text:s/>all<text:s/>disbursements<text:s/>completed<text:s/>within<text:s/>12<text:s/>weeks.</text:span></text:p>
      <text:p text:style-name="P437"/>
      <text:p text:style-name="P438"><text:span text:style-name="T438_1">Risk<text:s/>management<text:s/>was<text:s/>fully<text:s/>embedded,<text:s/>with<text:s/>100%<text:s/>of<text:s/>grants<text:s/>subject<text:s/>to<text:s/>regular<text:s/>risk<text:s/>review<text:s/>by<text:s/>2019–2020,<text:s/>supported<text:s/>by<text:s/>new<text:s/>tools<text:s/>including<text:s/>a<text:s/>risk<text:s/>library<text:s/>and<text:s/>an<text:s/>Impact,<text:s/>Cost<text:s/>and<text:s/>Risk<text:s/>portfolio<text:s/>analysis<text:s/>tool.<text:s/>Value<text:s/>for<text:s/>money<text:s/>frameworks<text:s/>were<text:s/>strengthened<text:s/>and<text:s/>applied<text:s/>consistently<text:s/>across<text:s/>the<text:s/>portfolio.<text:s/>Unitaid<text:s/>also<text:s/>introduced<text:s/>the<text:s/></text:span><text:span text:style-name="T438_2">UnitaidExplore</text:span><text:span text:style-name="T438_3"><text:s/>agility<text:s/>mechanism<text:s/>in<text:s/>2019,<text:s/>enabling<text:s/>faster<text:s/>decision-making<text:s/>on<text:s/>smaller,<text:s/>time-limited<text:s/>opportunities<text:s/>outside<text:s/>the<text:s/>standard<text:s/>grant<text:s/>cycle,<text:s/>demonstrating<text:s/>willingness<text:s/>to<text:s/>adapt<text:s/>the<text:s/>operating<text:s/>model<text:s/>in<text:s/>response<text:s/>to<text:s/>earlier<text:s/>critiques<text:s/>around<text:s/>speed<text:s/>and<text:s/>flexibility.</text:span></text:p>
      <text:p text:style-name="P439"/>
      <text:p text:style-name="P440"><text:span text:style-name="T440_1">The<text:s/></text:span><text:span text:style-name="T440_2">2021<text:s/></text:span><text:span text:style-name="T440_3">Itad</text:span><text:span text:style-name="T440_4"><text:s/>evaluation<text:s/>acknowledges<text:s/>these<text:s/>improvements<text:s/>as<text:s/>substantial,<text:s/>noting<text:s/>that<text:s/></text:span><text:span text:style-name="T440_5">Unitaid's</text:span><text:span text:style-name="T440_6"><text:s/></text:span><text:span text:style-name="T440_7">VfM</text:span><text:span text:style-name="T440_8"><text:s/>framework<text:s/>compares<text:s/>well<text:s/>to<text:s/>other<text:s/>global<text:s/>health<text:s/>organisations<text:s/>and<text:s/>that<text:s/>risk<text:s/>management<text:s/>is<text:s/>close<text:s/>to<text:s/>best<text:s/>practice.<text:s/>However,<text:s/>it<text:s/>also<text:s/>identifies<text:s/>remaining<text:s/>structural<text:s/>constraints:<text:s/>grant<text:s/>processes<text:s/>were<text:s/>sometimes<text:s/>perceived<text:s/>as<text:s/>complex<text:s/>and<text:s/>bureaucratic,<text:s/>governance<text:s/>structures<text:s/>could<text:s/>limit<text:s/>agility,<text:s/>and<text:s/>Unitaid's<text:s/>risk<text:s/>appetite<text:s/>was<text:s/>considered<text:s/>relatively<text:s/>conservative<text:s/>for<text:s/>a<text:s/>catalytic<text:s/>organisation—potentially<text:s/>constraining<text:s/>more<text:s/>transformative<text:s/>investments.</text:span></text:p>
      <text:p text:style-name="P441"/>
      <text:p text:style-name="P442"><text:span text:style-name="T442_1">COVID-19<text:s/>and<text:s/>adaptive<text:s/>capacity</text:span></text:p>
      <text:p text:style-name="P443"><text:span text:style-name="T443_1">As<text:s/>part<text:s/>of<text:s/>the<text:s/>2020<text:s/></text:span><text:span text:style-name="T443_2">global<text:s/>pandemic<text:s/>response,<text:s/></text:span><text:span text:style-name="T443_3">Unitaid<text:s/></text:span><text:span text:style-name="T443_4">co-led<text:s/>the<text:s/>A</text:span><text:span text:style-name="T443_5">ccess<text:s/>to<text:s/>COVID-19<text:s/>Tools<text:s/>Accelerator<text:s/>(A</text:span><text:span text:style-name="T443_6">CT-A</text:span><text:span text:style-name="T443_7">)</text:span><text:span text:style-name="T443_8"><text:s/>Therapeutics<text:s/>pillar<text:s/>and<text:s/>subsequently<text:s/></text:span><text:span text:style-name="T443_9">co-led</text:span><text:span text:style-name="T443_10"><text:s/>the<text:s/>Oxygen<text:s/>Emergency<text:s/>Task<text:s/>Force</text:span><text:span text:style-name="T443_11"><text:s/>in<text:s/>2021<text:s/>with<text:s/></text:span><text:span text:style-name="T443_12">Wellcome</text:span><text:span text:style-name="T443_13">,<text:s/>while<text:s/>also<text:s/>playing<text:s/>a<text:s/>role<text:s/>in<text:s/>diagnostics<text:s/>market<text:s/>readiness.<text:s/>These<text:s/>roles<text:s/>leveraged<text:s/>Unitaid's<text:s/>core<text:s/>competencies<text:s/>in<text:s/>market<text:s/>shaping,<text:s/>procurement<text:s/>coordination<text:s/>and<text:s/>access<text:s/>acceleration,<text:s/>extending<text:s/>them<text:s/>into<text:s/>new<text:s/>disease</text:span><text:span text:style-name="T443_14"><text:s/>areas<text:s/>(both<text:s/>COVID-19<text:s/>and<text:s/>medical<text:s/>oxygen)</text:span><text:span text:style-name="T443_15"><text:s/>at<text:s/>unprecedented<text:s/>speed.</text:span></text:p>
      <text:p text:style-name="P444"/>
      <text:p text:style-name="P445"><text:span text:style-name="T445_1">The<text:s/>organisation<text:s/>demonstrated<text:s/></text:span><text:span text:style-name="T445_2">strong</text:span><text:span text:style-name="T445_3"><text:s/>agility</text:span><text:span text:style-name="T445_4"><text:s/>and<text:s/>unprecedented<text:s/>speed<text:s/>of<text:s/>grant<text:s/>development<text:s/>compared<text:s/>to<text:s/>its<text:s/>standard<text:s/>benchmarks</text:span><text:span text:style-name="T445_5">:<text:s/>in<text:s/>2020,<text:s/>14<text:s/>COVID-specific<text:s/>grants<text:s/>were<text:s/>developed<text:s/>with<text:s/>an<text:s/>average<text:s/>timeline<text:s/>of<text:s/>approximately<text:s/>1.4<text:s/>months,<text:s/>compared<text:s/>to<text:s/>~6<text:s/>months<text:s/>for<text:s/>standard<text:s/>grants.<text:s/>The<text:s/>Board<text:s/>approved<text:s/>$65<text:s/>million<text:s/>for<text:s/>COVID-19<text:s/>programming,<text:s/>including<text:s/>agreements<text:s/>with<text:s/>UNICEF<text:s/>to<text:s/>co-fund<text:s/>deployment<text:s/>of<text:s/>therapeutics<text:s/>such<text:s/>as<text:s/>dexamethasone<text:s/>($4<text:s/>million)<text:s/>and<text:s/>the<text:s/>ANTICOV<text:s/>clinical<text:s/>trial<text:s/>($17<text:s/>million).<text:s/>Unitaid<text:s/>also<text:s/>supported<text:s/>accelerated<text:s/>development<text:s/>and<text:s/>manufacturing<text:s/>of<text:s/>antigen<text:s/>rapid<text:s/>diagnostic<text:s/></text:span><text:span text:style-name="T445_6">tests<text:s/>and</text:span><text:span text:style-name="T445_7"><text:s/>worked<text:s/>through<text:s/>ACT-A<text:s/>to<text:s/></text:span><text:span text:style-name="T445_8">mitigate</text:span><text:span text:style-name="T445_9"><text:s/>COVID-19<text:s/>production<text:s/>divert</text:span><text:span text:style-name="T445_10">ing</text:span><text:span text:style-name="T445_11"><text:s/>capacity<text:s/>from<text:s/>HIV,<text:s/>TB<text:s/>and<text:s/>malaria<text:s/>commodities.</text:span><text:span text:style-name="T445_12"><text:s/>This<text:s/>relatively<text:s/>agile<text:s/>response<text:s/>to<text:s/>the<text:s/>pandemic<text:s/></text:span><text:span text:style-name="T445_13">may<text:s/>provide</text:span><text:span text:style-name="T445_14"><text:s/></text:span><text:span text:style-name="T445_15">important<text:s/>lesso</text:span><text:span text:style-name="T445_16">n-</text:span><text:span text:style-name="T445_17">learning<text:s/></text:span><text:span text:style-name="T445_18">for<text:s/>Unitaid<text:s/>going<text:s/>forward<text:s/>into<text:s/>their<text:s/>next<text:s/>strategy<text:s/>beyond<text:s/>2027,<text:s/>as<text:s/>they<text:s/>review<text:s/>their<text:s/>operating<text:s/>model<text:s/>with<text:s/>a<text:s/>view<text:s/>to<text:s/>being<text:s/>more<text:s/>agile,<text:s/>flexible<text:s/>and<text:s/>speeding<text:s/>up<text:s/>grant<text:s/>development<text:s/></text:span></text:p>
      <text:p text:style-name="P446"/>
      <text:p text:style-name="P447"><text:span text:style-name="T447_1">T</text:span><text:span text:style-name="T447_2">he<text:s/>pandemic<text:s/>disrupted<text:s/>over<text:s/>half</text:span><text:span text:style-name="T447_3"><text:s/>of<text:s/>Unitaid’s</text:span><text:span text:style-name="T447_4"><text:s/>core<text:s/>portfolio,<text:s/>with<text:s/>delays<text:s/>of<text:s/>one<text:s/>to<text:s/>two<text:s/>years<text:s/>for<text:s/>some<text:s/>projects</text:span><text:span text:style-name="T447_5">,<text:s/>aligned<text:s/>with<text:s/>broader<text:s/>global<text:s/>health<text:s/>system<text:s/>impacts</text:span><text:span text:style-name="T447_6">.<text:s/></text:span><text:span text:style-name="T447_7">This<text:s/>was<text:s/>accompanied<text:s/>by<text:s/>f</text:span><text:span text:style-name="T447_8">unding<text:s/>pressures<text:s/>following<text:s/>UK<text:s/>ODA<text:s/>reductions</text:span><text:span text:style-name="T447_9"><text:s/>from<text:s/>2021<text:s/>onwards</text:span><text:span text:style-name="T447_10">,<text:s/></text:span><text:span text:style-name="T447_11">alongside</text:span><text:span text:style-name="T447_12"><text:s/>difficult<text:s/>trade-offs<text:s/>between<text:s/>COVID-19<text:s/>work<text:s/>and<text:s/>existing<text:s/></text:span><text:span text:style-name="T447_13">portfolio<text:s/></text:span><text:span text:style-name="T447_14">commitments.<text:s/>Overall,<text:s/>the<text:s/>response<text:s/>highlighted<text:s/>both<text:s/>the<text:s/></text:span><text:span text:style-name="T447_15">potential<text:s/>greater<text:s/></text:span><text:span text:style-name="T447_16">flexibility<text:s/>of<text:s/>Unitaid's<text:s/>model<text:s/>and<text:s/>its<text:s/>dependence<text:s/>on<text:s/>clear<text:s/>prioritisation<text:s/>and<text:s/>strong<text:s/>partnership<text:s/>systems.</text:span></text:p>
      <text:p text:style-name="P448"/>
      <text:p text:style-name="P449"><text:span text:style-name="T449_1">Donor<text:s/>base<text:s/>and<text:s/>financing</text:span></text:p>
      <text:p text:style-name="P450"><text:span text:style-name="T450_1">Financial<text:s/>sustainability<text:s/>remained<text:s/>a<text:s/>structural<text:s/>concern.<text:s/>While<text:s/>additional<text:s/>funding<text:s/>was<text:s/>secured<text:s/>through<text:s/>co-financing<text:s/>(e.g.<text:s/>New<text:s/>Nets,<text:s/>additional<text:s/>UK<text:s/>malaria<text:s/>funding</text:span><text:span text:style-name="T450_2"><text:s/>early<text:s/>in<text:s/>the<text:s/>period</text:span><text:span text:style-name="T450_3">),<text:s/>these<text:s/>were<text:s/>largely<text:s/>project-specific<text:s/>rather<text:s/>than<text:s/>reflective<text:s/>of<text:s/>a<text:s/>broadening<text:s/>donor<text:s/>base.<text:s/>France<text:s/>and<text:s/>the<text:s/>UK<text:s/>continued<text:s/>to<text:s/>dominate,<text:s/>contributing<text:s/>approximately<text:s/>58%<text:s/>and<text:s/>21%<text:s/>respectively<text:s/>by<text:s/>2019.<text:s/>Resource<text:s/>mobilisation<text:s/>was<text:s/>consistently<text:s/>identified<text:s/>as<text:s/>a<text:s/>critical<text:s/>priority,<text:s/>with<text:s/>the<text:s/></text:span><text:span text:style-name="T450_4">Itad</text:span><text:span text:style-name="T450_5"><text:s/>evaluation<text:s/>noting<text:s/>that<text:s/>limited<text:s/>visibility<text:s/>of<text:s/>long-term<text:s/>impact<text:s/>and<text:s/>insufficient<text:s/>strategic<text:s/>clarity<text:s/>could<text:s/>constrain<text:s/>future<text:s/>fundraising.<text:s/>The<text:s/>COVID-19<text:s/>period<text:s/>further<text:s/>intensified<text:s/>these<text:s/>challenges,<text:s/>reinforcing<text:s/>the<text:s/>need<text:s/>for<text:s/>a<text:s/>more<text:s/>diversified<text:s/>and<text:s/>resilient<text:s/>funding<text:s/>model</text:span><text:span text:style-name="T450_6"><text:s/>–COVID-19<text:s/>was<text:s/>the<text:s/>start<text:s/>of<text:s/>an<text:s/>expansion<text:s/>of<text:s/>specified,<text:s/>earmarked<text:s/>funding<text:s/>from<text:s/>new<text:s/>donors,<text:s/>a<text:s/>growth<text:s/>area<text:s/>going<text:s/>forward.<text:s/></text:span></text:p>
      <text:p text:style-name="P451"/>
      <text:p text:style-name="P452"><text:span text:style-name="T452_1">Lessons<text:s/>learned<text:s/>through<text:s/>this<text:s/>output,<text:s/>and<text:s/>recommendations<text:s/>for<text:s/>future<text:s/>programming<text:s/></text:span></text:p>
      <text:p text:style-name="P453"><text:span text:style-name="T453_1">Overall</text:span><text:span text:style-name="T453_2"><text:s/>t</text:span><text:span text:style-name="T453_3">he<text:s/>2017–2021<text:s/>period<text:s/>demonstrated<text:s/>that<text:s/>Unitaid's<text:s/>model<text:s/></text:span><text:span text:style-name="T453_4">had<text:s/></text:span><text:span text:style-name="T453_5">reached<text:s/>a<text:s/>high<text:s/>level<text:s/>of<text:s/>maturity,<text:s/>with<text:s/>a<text:s/>clearly<text:s/>defined<text:s/>comparative<text:s/>advantage<text:s/>in<text:s/>catalytic<text:s/>market<text:s/>shaping<text:s/>and<text:s/>a<text:s/>strong<text:s/>track<text:s/>record<text:s/>across<text:s/>innovation,<text:s/>access<text:s/>and<text:s/>early-stage<text:s/>scale.<text:s/>Its<text:s/>most<text:s/>impactful<text:s/>results<text:s/>were<text:s/>achieved<text:s/>where<text:s/>investments<text:s/>were<text:s/>tightly<text:s/>aligned<text:s/>with<text:s/>downstream<text:s/>partners<text:s/>and<text:s/>embedded<text:s/>within<text:s/>broader<text:s/>financing<text:s/>and<text:s/>delivery<text:s/>systems.<text:s/>The<text:s/>COVID-19<text:s/>response<text:s/>demonstrated<text:s/></text:span><text:span text:style-name="T453_6">Unitaid’s<text:s/></text:span><text:span text:style-name="T453_7">agility<text:s/>and<text:s/></text:span><text:span text:style-name="T453_8">growing</text:span><text:span text:style-name="T453_9"><text:s/></text:span><text:span text:style-name="T453_10">relevance<text:s/>beyond<text:s/>the<text:s/>core<text:s/></text:span><text:span text:style-name="T453_11">3<text:s/></text:span><text:span text:style-name="T453_12">disease</text:span><text:span text:style-name="T453_13">s</text:span><text:span text:style-name="T453_14"><text:s/>mandate.</text:span><text:span text:style-name="T453_15"><text:s/></text:span><text:span text:style-name="T453_16">At<text:s/>the<text:s/>same<text:s/>time,<text:s/>the<text:s/>expansion<text:s/>of<text:s/>the<text:s/>portfolio<text:s/>introduced<text:s/>challenges<text:s/>around<text:s/>coherence<text:s/>and<text:s/>prioritisation<text:s/>that<text:s/>require</text:span><text:span text:style-name="T453_17">d</text:span><text:span text:style-name="T453_18"><text:s/>stronger<text:s/>strategic<text:s/>frameworks.<text:s/>Measuring<text:s/>long-term<text:s/>impact</text:span><text:span text:style-name="T453_19"><text:s/></text:span><text:span text:style-name="T453_20">–</text:span><text:span text:style-name="T453_21"><text:s/></text:span><text:span text:style-name="T453_22">particularly<text:s/>beyond<text:s/>grant<text:s/>closure</text:span><text:span text:style-name="T453_23"><text:s/></text:span><text:span text:style-name="T453_24">–</text:span><text:span text:style-name="T453_25"><text:s/></text:span><text:span text:style-name="T453_26">remained<text:s/>a<text:s/>persistent<text:s/>limitation.<text:s/>The<text:s/></text:span><text:span text:style-name="T453_27">Itad</text:span><text:span text:style-name="T453_28"><text:s/>evaluation<text:s/>highlights<text:s/>that<text:s/>Unitaid<text:s/>d</text:span><text:span text:style-name="T453_29">id</text:span><text:span text:style-name="T453_30"><text:s/>not<text:s/>systematically<text:s/>track<text:s/>effectiveness<text:s/>beyond<text:s/>one<text:s/>year<text:s/>after<text:s/>grant<text:s/>closure,<text:s/>meaning<text:s/>outcomes<text:s/>of<text:s/>catalytic<text:s/>investments<text:s/>are<text:s/>often<text:s/>projected<text:s/>rather<text:s/>than<text:s/>observed.<text:s/></text:span><text:span text:style-name="T453_31">This<text:s/>also<text:s/>highlighted</text:span><text:span text:style-name="T453_32"><text:s/>that<text:s/>scale-up<text:s/>and<text:s/>sustainability</text:span><text:span text:style-name="T453_33"><text:s/>of<text:s/>innovation-adoption</text:span><text:span text:style-name="T453_34"><text:s/>depend<text:s/>heavily<text:s/>on<text:s/>factors<text:s/>beyond<text:s/>Unitaid's<text:s/>direct<text:s/>control,<text:s/>and<text:s/>that<text:s/>engagement<text:s/>with<text:s/>countries<text:s/>and<text:s/>communities<text:s/></text:span><text:span text:style-name="T453_35">needed<text:s/>to<text:s/>be</text:span><text:span text:style-name="T453_36"><text:s/>earl</text:span><text:span text:style-name="T453_37">ier</text:span><text:span text:style-name="T453_38"><text:s/>and<text:s/></text:span><text:span text:style-name="T453_39">more<text:s/></text:span><text:span text:style-name="T453_40">systematic</text:span><text:span text:style-name="T453_41"><text:s/>in<text:s/>response</text:span><text:span text:style-name="T453_42">.<text:s/>While<text:s/>organisational<text:s/>systems<text:s/>strengthened<text:s/>considerably,<text:s/>there<text:s/>remained<text:s/>trade-offs<text:s/>between<text:s/>efficiency,<text:s/>agility<text:s/>and<text:s/>risk<text:s/>appetite<text:s/>that<text:s/>will<text:s/>need<text:s/>to<text:s/>be<text:s/>addressed<text:s/>in<text:s/>the<text:s/>next<text:s/>strategic<text:s/>period.</text:span></text:p>
      <text:p text:style-name="P454"/>
      <text:p text:style-name="P455"><text:span text:style-name="T455_1">Key<text:s/>recommendations<text:s/>and<text:s/>reform<text:s/>priorities<text:s/>from<text:s/>this<text:s/>period<text:s/>can<text:s/>be<text:s/>summarised<text:s/>as:</text:span></text:p>
      <text:list text:style-name="LS98" xml:id="list38">
        <text:list-item>
          <text:p text:style-name="P456"><text:span text:style-name="T456_1">Strengthen<text:s/>strategic<text:s/>prioritisation<text:s/>and<text:s/>portfolio<text:s/>coherence</text:span><text:span text:style-name="T456_2">,<text:s/>including<text:s/>clearer<text:s/>articulation<text:s/>of<text:s/>trade-offs<text:s/>across<text:s/>Areas<text:s/>for<text:s/>Intervention.</text:span></text:p>
        </text:list-item>
        <text:list-item>
          <text:p text:style-name="P457"><text:span text:style-name="T457_1">Enhance<text:s/>impact<text:s/>measurement<text:s/>and<text:s/>attribution</text:span><text:span text:style-name="T457_2">,<text:s/>including<text:s/>investment<text:s/>in<text:s/>tracking<text:s/>outcomes<text:s/>beyond<text:s/>grant<text:s/>closure.</text:span></text:p>
        </text:list-item>
        <text:list-item>
          <text:p text:style-name="P458"><text:span text:style-name="T458_1">Embed<text:s/>scalability<text:s/>and<text:s/>transition<text:s/>planning<text:s/>more<text:s/>systematically</text:span><text:span text:style-name="T458_2">,<text:s/>with<text:s/>earlier<text:s/>engagement<text:s/>with<text:s/>scale-up<text:s/>partners.</text:span></text:p>
        </text:list-item>
        <text:list-item>
          <text:p text:style-name="P459"><text:span text:style-name="T459_1">Deepen<text:s/>engagement<text:s/>with<text:s/>countries,<text:s/>civil<text:s/>society<text:s/>and<text:s/>communities</text:span><text:span text:style-name="T459_2"><text:s/>to<text:s/>strengthen<text:s/>ownership<text:s/>and<text:s/>sustainability.</text:span></text:p>
        </text:list-item>
        <text:list-item>
          <text:p text:style-name="P460"><text:span text:style-name="T460_1">Further<text:s/>institutionalise<text:s/>strategic<text:s/>partnerships,</text:span><text:span text:style-name="T460_2"><text:s/>reducing<text:s/>reliance<text:s/>on<text:s/>informal<text:s/>relationships.</text:span></text:p>
        </text:list-item>
        <text:list-item>
          <text:p text:style-name="P461"><text:span text:style-name="T461_1">Maintain<text:s/>operational<text:s/>efficiency<text:s/>while<text:s/>enabling<text:s/>sufficient<text:s/>flexibility<text:s/>and<text:s/>risk<text:s/>appetite</text:span><text:span text:style-name="T461_2"><text:s/>for<text:s/>more<text:s/>transformative<text:s/>investments.</text:span></text:p>
        </text:list-item>
        <text:list-item>
          <text:p text:style-name="P462"><text:span text:style-name="T462_1">Develop<text:s/>a<text:s/>more<text:s/>robust<text:s/>and<text:s/>diversified<text:s/>resource<text:s/>mobilisation<text:s/>strategy</text:span><text:span text:style-name="T462_2"><text:s/>to<text:s/>ensure<text:s/>long-term<text:s/>financial<text:s/>sustainability.</text:span></text:p>
        </text:list-item>
      </text:list>
      <text:p text:style-name="P463"/>
      <table:table table:style-name="Table9">
        <table:table-column table:style-name="Column38"/>
        <table:table-column table:style-name="Column39"/>
        <table:table-column table:style-name="Column40"/>
        <table:table-column table:style-name="Column41"/>
        <table:table-row table:style-name="Row31">
          <table:table-cell table:style-name="Cell113">
            <text:p text:style-name="P464"><text:span text:style-name="T464_1">Output<text:s/>Number<text:s/>and<text:s/>Title<text:s/></text:span></text:p>
          </table:table-cell>
          <table:table-cell table:style-name="Cell114" table:number-columns-spanned="3">
            <text:list text:style-name="LS40" xml:id="list45" text:continue-list="list24">
              <text:list-item>
                <text:p text:style-name="P465"><text:span text:style-name="T465_1">2022<text:s/>onwards</text:span><text:span text:style-name="T465_2">:<text:s/></text:span><text:span text:style-name="T465_3">2023-2027<text:s/>Strategy</text:span><text:span text:style-name="T465_4">,<text:s/></text:span><text:span text:style-name="T465_5">high-performing<text:s/>GHI<text:s/></text:span><text:span text:style-name="T465_6">and<text:s/>portfolio<text:s/>expansion</text:span></text:p>
              </text:list-item>
            </text:list>
          </table:table-cell>
          <table:covered-table-cell/>
          <table:covered-table-cell/>
        </table:table-row>
        <table:table-row table:style-name="Row32">
          <table:table-cell table:style-name="Cell115">
            <text:p text:style-name="P466"><text:span text:style-name="T466_1">Output<text:s/>Score<text:s/></text:span></text:p>
          </table:table-cell>
          <table:table-cell table:style-name="Cell116" table:number-columns-spanned="3">
            <text:p text:style-name="P467"><text:span text:style-name="T467_1">A+</text:span><text:span text:style-name="T467_2"><text:s/>-<text:s/></text:span><text:span text:style-name="T467_3">Moderately<text:s/>e</text:span><text:span text:style-name="T467_4">xceeded<text:s/></text:span><text:span text:style-name="T467_5">e</text:span><text:span text:style-name="T467_6">xpectations</text:span><text:span text:style-name="T467_7"><text:s/></text:span></text:p>
          </table:table-cell>
          <table:covered-table-cell/>
          <table:covered-table-cell/>
        </table:table-row>
        <table:table-row table:style-name="Row33">
          <table:table-cell table:style-name="Cell117">
            <text:p text:style-name="P468"><text:span text:style-name="T468_1">Impact<text:s/>weighting<text:s/>(%)</text:span></text:p>
          </table:table-cell>
          <table:table-cell table:style-name="Cell118">
            <text:p text:style-name="P469"><text:span text:style-name="T469_1">25%<text:s/></text:span></text:p>
          </table:table-cell>
          <table:table-cell table:style-name="Cell119">
            <text:p text:style-name="P470"><text:span text:style-name="T470_1">Impact<text:s/>weighting<text:s/>revised<text:s/>since<text:s/>last<text:s/>AR?</text:span></text:p>
          </table:table-cell>
          <table:table-cell table:style-name="Cell120">
            <text:p text:style-name="P471"><text:span text:style-name="T471_1">N/A<text:s/></text:span></text:p>
          </table:table-cell>
        </table:table-row>
      </table:table>
      <text:p text:style-name="P472"/>
      <text:p text:style-name="P473"><text:span text:style-name="T473_1">Strategy<text:s/>and<text:s/>portfolio<text:s/>expansion<text:s/></text:span></text:p>
      <text:p text:style-name="P474"><text:span text:style-name="T474_1">Since<text:s/>2022,<text:s/>Unitaid<text:s/>has<text:s/>entered<text:s/>a<text:s/>more<text:s/></text:span><text:span text:style-name="T474_2">high-performing</text:span><text:span text:style-name="T474_3"><text:s/>and<text:s/>strategically<text:s/>coherent<text:s/>phase,<text:s/>anchored<text:s/>in<text:s/>its<text:s/>2023–2027<text:s/>Strategy</text:span><text:span text:style-name="T474_4"><text:s/>and<text:s/>getting<text:s/>back<text:s/>on<text:s/>track<text:s/></text:span><text:span text:style-name="T474_5">after<text:s/>COVID-19<text:s/>setbacks<text:s/>to<text:s/>global<text:s/>health<text:s/>progress</text:span><text:span text:style-name="T474_6">.<text:s/>Agreed<text:s/>by<text:s/>the<text:s/>Executive<text:s/>Board<text:s/>in<text:s/>2022<text:s/>with<text:s/>strong<text:s/>UK<text:s/>engagement<text:s/>through<text:s/>the<text:s/>Policy<text:s/>and<text:s/>Strategy<text:s/>Committee,<text:s/>the<text:s/>Strategy<text:s/></text:span><text:span text:style-name="T474_7">maintain</text:span><text:span text:style-name="T474_8">s</text:span><text:span text:style-name="T474_9"><text:s/></text:span><text:span text:style-name="T474_10">Unitaid’</text:span><text:span text:style-name="T474_11">s<text:s/>core<text:s/>strength<text:s/>as<text:s/>a<text:s/>catalytic<text:s/>market<text:s/>shaper,<text:s/></text:span><text:span text:style-name="T474_12">while<text:s/>being</text:span><text:span text:style-name="T474_13"><text:s/>more<text:s/>explicitly<text:s/>organised<text:s/>around<text:s/>three<text:s/>priorities:</text:span></text:p>
      <text:list text:style-name="LS30" xml:id="list46">
        <text:list-item>
          <text:p text:style-name="P475"><text:span text:style-name="T475_1">Accelerating<text:s/>the<text:s/>introduction<text:s/>and<text:s/>adoption<text:s/>of<text:s/>critical<text:s/>health<text:s/>products;</text:span></text:p>
        </text:list-item>
        <text:list-item>
          <text:p text:style-name="P476"><text:span text:style-name="T476_1">Creating<text:s/>the<text:s/>systemic<text:s/>conditions<text:s/>for<text:s/>sustainable<text:s/>and<text:s/>equitable<text:s/>access;<text:s/>and</text:span></text:p>
        </text:list-item>
        <text:list-item>
          <text:p text:style-name="P477"><text:span text:style-name="T477_1">Deepening<text:s/>country,<text:s/>community<text:s/>and<text:s/>partner<text:s/>engagement.</text:span></text:p>
        </text:list-item>
      </text:list>
      <text:p text:style-name="P478"/>
      <text:p text:style-name="P479"><text:span text:style-name="T479_1">A<text:s/>defining<text:s/>feature<text:s/>of<text:s/>th</text:span><text:span text:style-name="T479_2">is</text:span><text:span text:style-name="T479_3"><text:s/></text:span><text:span text:style-name="T479_4">current</text:span><text:span text:style-name="T479_5"><text:s/>strategy<text:s/>is<text:s/></text:span><text:span text:style-name="T479_6">a<text:s/>significant</text:span><text:span text:style-name="T479_7"><text:s/>broadening<text:s/>of<text:s/>Unitaid’s<text:s/>disease<text:s/>and<text:s/>product<text:s/>focus</text:span><text:span text:style-name="T479_8">.<text:s/></text:span><text:span text:style-name="T479_9">Firstly,</text:span><text:span text:style-name="T479_10"><text:s/>t</text:span><text:span text:style-name="T479_11">his<text:s/>reflects<text:s/></text:span><text:span text:style-name="T479_12">a<text:s/>move<text:s/>towards<text:s/>a<text:s/>more<text:s/>people-centred,<text:s/>integrated<text:s/>model<text:s/></text:span><text:span text:style-name="T479_13">that<text:s/>recognises<text:s/>how<text:s/>multiple<text:s/>disease<text:s/>burdens<text:s/>affect<text:s/>communities<text:s/>and<text:s/>interact,<text:s/></text:span><text:span text:style-name="T479_14">with<text:s/>Unitaid<text:s/></text:span><text:span text:style-name="T479_15">supporting<text:s/></text:span><text:span text:style-name="T479_16">a<text:s/>wider<text:s/>range<text:s/>of<text:s/></text:span><text:span text:style-name="T479_17">innovations</text:span><text:span text:style-name="T479_18"><text:s/>across</text:span><text:span text:style-name="T479_19"><text:s/>affected<text:s/>communities’</text:span><text:span text:style-name="T479_20"><text:s/>life<text:s/>course</text:span><text:span text:style-name="T479_21">s</text:span><text:span text:style-name="T479_22"><text:s/></text:span><text:span text:style-name="T479_23">–</text:span><text:span text:style-name="T479_24"><text:s/></text:span><text:span text:style-name="T479_25">particularly</text:span><text:span text:style-name="T479_26"><text:s/>for</text:span><text:span text:style-name="T479_27"><text:s/></text:span><text:span text:style-name="T479_28">maternal<text:s/></text:span><text:span text:style-name="T479_29">and<text:s/>children<text:s/>health</text:span><text:span text:style-name="T479_30"><text:s/>as<text:s/>illustrated<text:s/></text:span><text:span text:style-name="T479_31">in<text:s/>the<text:s/></text:span><text:span text:style-name="T479_32">below</text:span><text:span text:style-name="T479_33"><text:s/>diagram</text:span><text:span text:style-name="T479_34">.</text:span><text:span text:style-name="T479_35"><text:s/>The<text:s/>portfolio<text:s/>expansion<text:s/></text:span><text:span text:style-name="T479_36">also<text:s/></text:span><text:span text:style-name="T479_37">reflects<text:s/>Unitaid<text:s/>identifying<text:s/>previously<text:s/>underserved<text:s/>areas<text:s/>and<text:s/>niches<text:s/>where<text:s/>they<text:s/>can<text:s/>add<text:s/></text:span><text:span text:style-name="T479_38">catalytic<text:s/>value,<text:s/>partly<text:s/></text:span><text:span text:style-name="T479_39">from</text:span><text:span text:style-name="T479_40"><text:s/>the<text:s/>gaps<text:s/>in<text:s/>global<text:s/>health<text:s/>systems<text:s/>exposed<text:s/>during<text:s/></text:span><text:span text:style-name="T479_41">the<text:s/>COVID-19<text:s/>pandemic<text:s/>and<text:s/>in<text:s/>response<text:s/>to<text:s/></text:span><text:span text:style-name="T479_42">emerging</text:span><text:span text:style-name="T479_43"><text:s/>global<text:s/>challenges</text:span><text:span text:style-name="T479_44"><text:s/>–<text:s/>resulting<text:s/>in<text:s/>expansions<text:s/>into<text:s/>medical<text:s/>oxygen<text:s/>and<text:s/>pandemic<text:s/>preparedness,<text:s/>regional<text:s/>manufacturing,<text:s/>and<text:s/>climate<text:s/>and<text:s/>health.<text:s/>Taken<text:s/>together<text:s/>Unitaid’s<text:s/>current<text:s/>portfolio<text:s/></text:span><text:span text:style-name="T479_45">consists<text:s/>of<text:s/>its<text:s/>core</text:span><text:span text:style-name="T479_46"><text:s/>established<text:s/>work<text:s/>on<text:s/>HIV,<text:s/>TB<text:s/>and<text:s/>malaria,<text:s/></text:span><text:span text:style-name="T479_47">but<text:s/>now<text:s/>also</text:span><text:span text:style-name="T479_48"><text:s/>include</text:span><text:span text:style-name="T479_49">s</text:span><text:span text:style-name="T479_50"><text:s/>maternal<text:s/>and<text:s/>child<text:s/>health,<text:s/>cervical<text:s/>cancer,<text:s/>hepatitis<text:s/>C,<text:s/>integrated<text:s/>diagnostics,<text:s/></text:span><text:span text:style-name="T479_51">medical<text:s/></text:span><text:span text:style-name="T479_52">oxygen</text:span><text:span text:style-name="T479_53">,<text:s/></text:span><text:span text:style-name="T479_54">pandemic<text:s/>preparedness</text:span><text:span text:style-name="T479_55">,<text:s/>climate<text:s/>and<text:s/>health,<text:s/>and<text:s/>regional<text:s/>manufacturing.</text:span></text:p>
      <text:p text:style-name="P480"/>
      <text:p text:style-name="P481"/>
      <text:p text:style-name="P482"><text:span text:style-name="T482_1">Fig</text:span><text:span text:style-name="T482_2">ure</text:span><text:span text:style-name="T482_3"><text:s/></text:span><text:span text:style-name="T482_4">2</text:span><text:span text:style-name="T482_5">:<text:s/></text:span><text:span text:style-name="T482_6">Illustrative<text:s/>Unitaid<text:s/>diagram<text:s/>reflecting<text:s/>more<text:s/>integrated,<text:s/>people-centred<text:s/>model</text:span></text:p>
      <text:p text:style-name="P483"><draw:frame svg:x="0cm" svg:y="0.404cm" svg:width="10.656cm" svg:height="4.101cm" draw:style-name="FR2" text:anchor-type="char" draw:z-index="0"><draw:image xlink:href="Pictures/image2.png" xlink:type="simple" xlink:show="embed" xlink:actuate="onLoad"/><svg:desc>A diagram of a pregnant person

AI-generated content may be incorrect.</svg:desc></draw:frame></text:p>
      <text:p text:style-name="P484"/>
      <text:p text:style-name="P485"/>
      <text:p text:style-name="P486"/>
      <text:p text:style-name="P487"/>
      <text:p text:style-name="P488"/>
      <text:p text:style-name="P489"/>
      <text:p text:style-name="P490"/>
      <text:p text:style-name="P491"/>
      <text:p text:style-name="P492"/>
      <text:p text:style-name="P493"/>
      <text:p text:style-name="P494"/>
      <text:p text:style-name="P495"><text:span text:style-name="T495_1">As<text:s/>part<text:s/>of<text:s/>this<text:s/>expansion</text:span><text:span text:style-name="T495_2">,<text:s/>t</text:span><text:span text:style-name="T495_3">he<text:s/>2023–2027<text:s/>Strategy<text:s/>has<text:s/>been<text:s/>built<text:s/>around<text:s/></text:span><text:span text:style-name="T495_4">a<text:s/>headline</text:span><text:span text:style-name="T495_5"><text:s/>ambition<text:s/>to<text:s/>support<text:s/>30<text:s/>priority<text:s/>products<text:s/>by<text:s/>2030<text:s/>(“30<text:s/>by<text:s/>2030”)</text:span><text:span text:style-name="T495_6"><text:s/>–<text:s/>introducing<text:s/>and<text:s/>scaling<text:s/>30<text:s/>life-saving<text:s/>innovations<text:s/></text:span><text:span text:style-name="T495_7">across<text:s/>their<text:s/>portfolio</text:span><text:span text:style-name="T495_8">.<text:s/>Strong<text:s/>progress<text:s/>has<text:s/>already<text:s/>been<text:s/>achieved,<text:s/>with<text:s/>27<text:s/>products<text:s/>(and/or<text:s/>their<text:s/>classes)<text:s/>supported<text:s/>by<text:s/>2025,<text:s/>placing<text:s/>Unitaid<text:s/>ahead<text:s/>of<text:s/></text:span><text:span text:style-name="T495_9">their<text:s/></text:span><text:span text:style-name="T495_10">trajectory<text:s/>despite<text:s/>constrained<text:s/>finances.<text:s/></text:span><text:span text:style-name="T495_11">P</text:span><text:span text:style-name="T495_12">erformance<text:s/>across<text:s/>the<text:s/>portfolio<text:s/>has<text:s/>been<text:s/>strong<text:s/></text:span><text:span text:style-name="T495_13">even<text:s/>as<text:s/></text:span><text:span text:style-name="T495_14">the<text:s/>strategy</text:span><text:span text:style-name="T495_15"><text:s/>has<text:s/>become<text:s/>more<text:s/>ambitious.</text:span><text:span text:style-name="T495_16"><text:s/>Unitaid<text:s/></text:span><text:span text:style-name="T495_17">achieved<text:s/>A+<text:s/>ratings</text:span><text:span text:style-name="T495_18"><text:s/>in<text:s/>the<text:s/>most<text:s/>recent<text:s/>2024<text:s/>and<text:s/>2025<text:s/></text:span><text:span text:style-name="T495_19">FCDO<text:s/></text:span><text:span text:style-name="T495_20">Annual<text:s/>Reviews</text:span><text:span text:style-name="T495_21">,<text:s/>moderately<text:s/>exceeding<text:s/>expectations</text:span><text:span text:style-name="T495_22">.</text:span><text:span text:style-name="T495_23"><text:s/>In<text:s/>2023</text:span><text:span text:style-name="T495_24"><text:s/>and<text:s/>2024</text:span><text:span text:style-name="T495_25">,</text:span><text:span text:style-name="T495_26"><text:s/>Unitaid<text:s/></text:span><text:span text:style-name="T495_27">broadly<text:s/></text:span><text:span text:style-name="T495_28">met<text:s/></text:span><text:span text:style-name="T495_29">their<text:s/></text:span><text:span text:style-name="T495_30">target<text:s/>of</text:span><text:span text:style-name="T495_31"><text:s/>80%<text:s/>of</text:span><text:span text:style-name="T495_32"><text:s/>their</text:span><text:span text:style-name="T495_33"><text:s/>products<text:s/>meeting</text:span><text:span text:style-name="T495_34"><text:s/>their</text:span><text:span text:style-name="T495_35"><text:s/>Target<text:s/>Access<text:s/>Profiles</text:span><text:span text:style-name="T495_36"><text:s/></text:span><text:span text:style-name="T495_37">(</text:span><text:span text:style-name="T495_38">TAPs</text:span><text:span text:style-name="T495_39">)</text:span><text:span text:style-name="T495_40">,<text:s/>despite<text:s/>a<text:s/>major<text:s/>expansion<text:s/>from<text:s/>12<text:s/>products<text:s/>in<text:s/>2022<text:s/></text:span><text:span text:style-name="T495_41">to<text:s/>28<text:s/>products<text:s/>by<text:s/>202</text:span><text:span text:style-name="T495_42">4</text:span><text:span text:style-name="T495_43"><text:s/></text:span><text:span text:style-name="T495_44">and<text:s/>the<text:s/>inclusion<text:s/>for<text:s/>the<text:s/>first<text:s/>time<text:s/>of<text:s/></text:span><text:span text:style-name="T495_45">a</text:span><text:span text:style-name="T495_46"><text:s/>higher-risk<text:s/>long-acting<text:s/>portfolio.<text:s/>At<text:s/>the<text:s/>same<text:s/>time,<text:s/>equity<text:s/>performance<text:s/>has<text:s/></text:span><text:span text:style-name="T495_47">been<text:s/>strong</text:span><text:span text:style-name="T495_48"><text:s/>and<text:s/>in<text:s/>line<text:s/>with<text:s/>the<text:s/>80%<text:s/>goal<text:s/>for<text:s/>products<text:s/>on<text:s/>track<text:s/>to<text:s/>meet<text:s/>their<text:s/>target<text:s/>equity<text:s/>conditions<text:s/>(75%<text:s/>2022,<text:s/></text:span><text:span text:style-name="T495_49">74%<text:s/>2023,<text:s/>79%<text:s/>202</text:span><text:span text:style-name="T495_50">4</text:span><text:span text:style-name="T495_51">).<text:s/></text:span></text:p>
      <text:p text:style-name="P496"/>
      <text:p text:style-name="P497"><text:span text:style-name="T497_1">One<text:s/>of<text:s/>the<text:s/>clearest<text:s/>examples<text:s/>of<text:s/>Unitaid’s<text:s/>added<text:s/>value<text:s/>on<text:s/></text:span><text:span text:style-name="T497_2">maternal<text:s/>and<text:s/>child<text:s/>health</text:span><text:span text:style-name="T497_3"><text:s/>and<text:s/>addressing<text:s/>under-served<text:s/>areas</text:span><text:span text:style-name="T497_4"><text:s/></text:span><text:span text:style-name="T497_5">is<text:s/>its<text:s/>growing</text:span><text:span text:style-name="T497_6"><text:s/>work<text:s/>on<text:s/>cervical<text:s/>cancer</text:span><text:span text:style-name="T497_7"><text:s/></text:span><text:span text:style-name="T497_8">under<text:s/>this<text:s/>stra</text:span><text:span text:style-name="T497_9">t</text:span><text:span text:style-name="T497_10">egy</text:span><text:span text:style-name="T497_11">.<text:s/>Unitaid<text:s/>is<text:s/>supporting<text:s/>innovations<text:s/></text:span><text:span text:style-name="T497_12">focused<text:s/>on<text:s/>screening<text:s/>and<text:s/>treatment<text:s/>services<text:s/>that<text:s/>can<text:s/>be<text:s/>used<text:s/>in<text:s/>low-</text:span><text:span text:style-name="T497_13">resource</text:span><text:span text:style-name="T497_14"><text:s/>settings,<text:s/></text:span><text:span text:style-name="T497_15">including</text:span><text:span text:style-name="T497_16"><text:s/>more<text:s/>accurate<text:s/>and<text:s/>affordable</text:span><text:span text:style-name="T497_17"><text:s/>HPV<text:s/>test</text:span><text:span text:style-name="T497_18">s</text:span><text:span text:style-name="T497_19">,<text:s/>self-collection<text:s/>methods<text:s/>and<text:s/>portable<text:s/>thermal<text:s/>ablation<text:s/>devices</text:span><text:span text:style-name="T497_20"><text:s/>for<text:s/>treating<text:s/>precancerous<text:s/>lesions</text:span><text:span text:style-name="T497_21">.<text:s/></text:span><text:span text:style-name="T497_22">Together<text:s/>t</text:span><text:span text:style-name="T497_23">hese<text:s/>efforts<text:s/>have</text:span><text:span text:style-name="T497_24"><text:s/>screened<text:s/>over<text:s/>1.6<text:s/>million<text:s/>women<text:s/>in<text:s/>14<text:s/>countries,</text:span><text:span text:style-name="T497_25"><text:s/>reduced<text:s/>the<text:s/>price</text:span><text:span text:style-name="T497_26">s</text:span><text:span text:style-name="T497_27"><text:s/>of<text:s/>thermal<text:s/>ablation<text:s/>devices</text:span><text:span text:style-name="T497_28"><text:s/>and<text:s/>HPV<text:s/>tests</text:span><text:span text:style-name="T497_29"><text:s/>by<text:s/>45%</text:span><text:span text:style-name="T497_30"><text:s/>and<text:s/>40%<text:s/>respectively,</text:span><text:span text:style-name="T497_31"><text:s/>and<text:s/>through<text:s/>catalytic<text:s/>procurement<text:s/>supported<text:s/>the<text:s/>adoption<text:s/>of<text:s/>thermal<text:s/>ablation<text:s/>devices<text:s/>in<text:s/>28<text:s/>LMICs.</text:span><text:span text:style-name="T497_32"><text:s/></text:span><text:span text:style-name="T497_33"><text:s/></text:span><text:span text:style-name="T497_34">Another<text:s/>flagship<text:s/>initiative<text:s/>under<text:s/>this<text:s/>Strategy<text:s/>has<text:s/>been<text:s/>Unitaid’s</text:span><text:span text:style-name="T497_35"><text:s/>work<text:s/>on<text:s/></text:span><text:span text:style-name="T497_36">lenacapavir,<text:s/>a<text:s/>landmark<text:s/></text:span><text:span text:style-name="T497_37">long-acting<text:s/>HIV<text:s/>prevention</text:span><text:span text:style-name="T497_38"><text:s/>tool</text:span><text:span text:style-name="T497_39">.<text:s/>By<text:s/>investing<text:s/>early<text:s/>to<text:s/>shape<text:s/>access<text:s/>pathways,<text:s/>regulatory<text:s/>readiness<text:s/>and<text:s/>delivery<text:s/>models,<text:s/>Unitaid<text:s/></text:span><text:span text:style-name="T497_40">have<text:s/>been<text:s/>a<text:s/>leading<text:s/>actor<text:s/>in<text:s/>accelerating</text:span><text:span text:style-name="T497_41"><text:s/>equitable<text:s/>access</text:span><text:span text:style-name="T497_42"><text:s/>to<text:s/>this<text:s/>innovation</text:span><text:span text:style-name="T497_43">.<text:s/>This<text:s/></text:span><text:span text:style-name="T497_44">has<text:s/></text:span><text:span text:style-name="T497_45">include</text:span><text:span text:style-name="T497_46">d</text:span><text:span text:style-name="T497_47"><text:s/>catalytic<text:s/>investments<text:s/>in<text:s/>Brazil,<text:s/>South<text:s/>Africa<text:s/>and<text:s/>Zambia</text:span><text:span text:style-name="T497_48">,<text:s/>generating<text:s/></text:span><text:span text:style-name="T497_49">early<text:s/>lessons<text:s/>on<text:s/>delivery<text:s/>models,<text:s/>acceptability<text:s/>and<text:s/>integration<text:s/>into<text:s/>existing<text:s/>HIV<text:s/>prevention<text:s/>programmes,</text:span><text:span text:style-name="T497_50"><text:s/>alongside<text:s/>engagement<text:s/>with<text:s/>WHO<text:s/>and<text:s/>the<text:s/>Medicines<text:s/>Patent<text:s/>Pool.</text:span><text:span text:style-name="T497_51"><text:s/>In<text:s/>September<text:s/>2025</text:span><text:span text:style-name="T497_52"><text:s/>Unitaid<text:s/>demonstrated<text:s/>their<text:s/>critical<text:s/>role<text:s/>in<text:s/>the<text:s/>ecosystem</text:span><text:span text:style-name="T497_53"><text:s/>for<text:s/>promoting<text:s/>affordability<text:s/>in<text:s/>a<text:s/>constrained<text:s/>financing<text:s/>context<text:s/></text:span><text:span text:style-name="T497_54">through<text:s/>a<text:s/>price<text:s/>agreement<text:s/>that<text:s/>will<text:s/>make<text:s/>generic<text:s/>lenacapavir<text:s/>available<text:s/>for<text:s/>just<text:s/>$40<text:s/></text:span><text:span text:style-name="T497_55">per<text:s/>person<text:s/></text:span><text:span text:style-name="T497_56">per<text:s/>year<text:s/>in<text:s/>120<text:s/>low-income<text:s/>countries<text:s/>from<text:s/>early<text:s/>202</text:span><text:span text:style-name="T497_57">7</text:span><text:span text:style-name="T497_58">.<text:s/></text:span><text:span text:style-name="T497_59"><text:s/></text:span></text:p>
      <text:p text:style-name="P498"/>
      <text:p text:style-name="P499"><text:span text:style-name="T499_1">Unitaid<text:s/>has<text:s/></text:span><text:span text:style-name="T499_2">continued</text:span><text:span text:style-name="T499_3"><text:s/>strengthening<text:s/>the<text:s/>enabling<text:s/>environment<text:s/>for<text:s/>access</text:span><text:span text:style-name="T499_4"><text:s/>to<text:s/>innovation</text:span><text:span text:style-name="T499_5">,<text:s/>including<text:s/>ongoing</text:span><text:span text:style-name="T499_6"><text:s/></text:span><text:span text:style-name="T499_7">funding<text:s/>to</text:span><text:span text:style-name="T499_8"><text:s/>WHO</text:span><text:span text:style-name="T499_9"><text:s/>PQ,<text:s/>MPP<text:s/>and<text:s/></text:span><text:span text:style-name="T499_10">grants<text:s/>to<text:s/>help<text:s/>countries<text:s/>use<text:s/>TRIPs<text:s/>flexibilities<text:s/>for<text:s/>intellectual<text:s/>property<text:s/>access</text:span><text:span text:style-name="T499_11">,<text:s/>although<text:s/>th</text:span><text:span text:style-name="T499_12">ese</text:span><text:span text:style-name="T499_13"><text:s/>areas<text:s/>have<text:s/>seen<text:s/>funding<text:s/>cuts</text:span><text:span text:style-name="T499_14"><text:s/>from<text:s/></text:span><text:span text:style-name="T499_15">constrained<text:s/>financing</text:span><text:span text:style-name="T499_16">.</text:span><text:span text:style-name="T499_17"><text:s/></text:span><text:span text:style-name="T499_18">The<text:s/>most<text:s/>notable<text:s/>shift<text:s/></text:span><text:span text:style-name="T499_19">for<text:s/>broader<text:s/>access<text:s/>initiatives</text:span><text:span text:style-name="T499_20"><text:s/>has<text:s/>been<text:s/>Unitaid’s<text:s/>support<text:s/>to<text:s/>r</text:span><text:span text:style-name="T499_21">egional<text:s/>manufacturing<text:s/></text:span><text:span text:style-name="T499_22">of<text:s/>health<text:s/>products,<text:s/>focused<text:s/></text:span><text:span text:style-name="T499_23">in</text:span><text:span text:style-name="T499_24"><text:s/>Africa,</text:span><text:span text:style-name="T499_25"><text:s/>with<text:s/>implementation<text:s/>of<text:s/>2<text:s/>major<text:s/>grants<text:s/>(MADE,<text:s/></text:span><text:span text:style-name="T499_26">MedSuRe</text:span><text:span text:style-name="T499_27">)<text:s/>providing<text:s/></text:span><text:span text:style-name="T499_28">US$</text:span><text:span text:style-name="T499_29">48</text:span><text:span text:style-name="T499_30"> million</text:span><text:span text:style-name="T499_31"><text:s/>in<text:s/>catalytic<text:s/>support<text:s/></text:span><text:span text:style-name="T499_32">for<text:s/>expanding<text:s/></text:span><text:span text:style-name="T499_33">local<text:s/>production<text:s/>of<text:s/>Unitaid<text:s/>priority<text:s/>products<text:s/>across<text:s/>HIV,<text:s/>malaria<text:s/>and<text:s/>maternal<text:s/>health.<text:s/></text:span><text:span text:style-name="T499_34">The<text:s/>regional<text:s/>manufacturing<text:s/>initiative<text:s/>provides<text:s/>coherent<text:s/>support</text:span><text:span text:style-name="T499_35"><text:s/></text:span><text:span text:style-name="T499_36">across<text:s/>the<text:s/>barriers<text:s/></text:span><text:span text:style-name="T499_37">facing<text:s/>African<text:s/>health<text:s/>manufacturing</text:span><text:span text:style-name="T499_38">:<text:s/></text:span><text:span text:style-name="T499_39"><text:s/>regulation,<text:s/>technology<text:s/>transfer,<text:s/>supply<text:s/>and<text:s/>demand<text:s/>forecasting,<text:s/>access<text:s/>to<text:s/>finance,<text:s/>contract<text:s/>research<text:s/>organisation<text:s/>capacity,<text:s/>API<text:s/>production,</text:span><text:span text:style-name="T499_40"><text:s/>and</text:span><text:span text:style-name="T499_41"><text:s/>biotechnology<text:s/>education<text:s/>and<text:s/>training<text:s/>programmes</text:span><text:span text:style-name="T499_42">.</text:span><text:span text:style-name="T499_43"><text:s/></text:span><text:span text:style-name="T499_44">This<text:s/></text:span><text:span text:style-name="T499_45">integrates<text:s/>well<text:s/>with<text:s/>Unitaid’s<text:s/>broader<text:s/>portfolio<text:s/>(including<text:s/>on<text:s/>climate<text:s/>and<text:s/>health,<text:s/>pandemic<text:s/>preparedness,<text:s/>maternal<text:s/>health,<text:s/>3<text:s/>diseases).<text:s/></text:span></text:p>
      <text:p text:style-name="P500"/>
      <text:p text:style-name="P501"><text:span text:style-name="T501_1">Medical<text:s/>oxygen<text:s/>and<text:s/>climate<text:s/>and<text:s/>health<text:s/>are<text:s/>the<text:s/>t</text:span><text:span text:style-name="T501_2">wo<text:s/>other</text:span><text:span text:style-name="T501_3"><text:s/></text:span><text:span text:style-name="T501_4">new<text:s/>areas<text:s/></text:span><text:span text:style-name="T501_5">of<text:s/>Unit</text:span><text:span text:style-name="T501_6">aid</text:span><text:span text:style-name="T501_7">’s</text:span><text:span text:style-name="T501_8"><text:s/>current</text:span><text:span text:style-name="T501_9"><text:s/>portfolio<text:s/></text:span><text:span text:style-name="T501_10">that<text:s/>reflect<text:s/>them<text:s/></text:span><text:span text:style-name="T501_11">stepping<text:s/>in<text:s/>to<text:s/>underserved<text:s/>areas<text:s/>of<text:s/>the<text:s/>global<text:s/>health<text:s/>ecosystem</text:span><text:span text:style-name="T501_12">.<text:s/></text:span><text:span text:style-name="T501_13">Unitaid’s<text:s/>leadership<text:s/>of<text:s/>the<text:s/>pandemic’s<text:s/>ACT-A<text:s/>Oxygen<text:s/>Taskforce<text:s/>has<text:s/>translated<text:s/>into<text:s/>a<text:s/>focus<text:s/>on<text:s/>longer-term<text:s/>system<text:s/>strengthening</text:span><text:span text:style-name="T501_14"><text:s/>and<text:s/>sustained<text:s/>capacity-building</text:span><text:span text:style-name="T501_15">,<text:s/>as<text:s/>part<text:s/>of<text:s/>embedding<text:s/>medical<text:s/>oxygen<text:s/>as<text:s/>an<text:s/>important<text:s/>commodity<text:s/>in<text:s/>LMIC<text:s/>health<text:s/>systems.</text:span><text:span text:style-name="T501_16"><text:s/></text:span><text:span text:style-name="T501_17">Grant<text:s/>investments<text:s/>have<text:s/></text:span><text:span text:style-name="T501_18">catalysed<text:s/>public-private<text:s/>partnerships<text:s/>for<text:s/>liquid<text:s/>oxygen<text:s/>production<text:s/>in<text:s/>East<text:s/>Africa</text:span><text:span text:style-name="T501_19"><text:s/>(</text:span><text:span text:style-name="T501_20">securing<text:s/>22%<text:s/>price<text:s/>reductions<text:s/>for<text:s/>liquid<text:s/>oxygen</text:span><text:span text:style-name="T501_21">)</text:span><text:span text:style-name="T501_22"><text:s/>and<text:s/>introduc</text:span><text:span text:style-name="T501_23">ed</text:span><text:span text:style-name="T501_24"><text:s/>innovative,<text:s/>cost-effective<text:s/>oxygen<text:s/>delivery<text:s/>products<text:s/>such<text:s/>as</text:span><text:span text:style-name="T501_25"><text:s/>Vayu<text:s/>Global<text:s/>Health’s<text:s/></text:span><text:span text:style-name="T501_26">bCPAP</text:span><text:span text:style-name="T501_27"><text:s/>for<text:s/>non-electric,<text:s/>low-mainten</text:span><text:span text:style-name="T501_28">a</text:span><text:span text:style-name="T501_29">nce<text:s/>and<text:s/>affordable<text:s/>infant<text:s/>respiratory<text:s/>care.</text:span><text:span text:style-name="T501_30"><text:s/></text:span><text:span text:style-name="T501_31">Unitaid’s<text:s/>climate<text:s/>and<text:s/>health<text:s/></text:span><text:span text:style-name="T501_32">strategy<text:s/></text:span><text:span text:style-name="T501_33">identifies<text:s/>a<text:s/>clear<text:s/></text:span><text:span text:style-name="T501_34">focus<text:s/>on<text:s/>promoting<text:s/>climate-smart<text:s/>health<text:s/>products<text:s/></text:span><text:span text:style-name="T501_35">that<text:s/>support<text:s/>climate<text:s/>mitigation<text:s/>and<text:s/>adaptation</text:span><text:span text:style-name="T501_36"><text:s/>and</text:span><text:span text:style-name="T501_37"><text:s/>are<text:s/>more<text:s/>sustainable<text:s/>than<text:s/>current<text:s/>products</text:span><text:span text:style-name="T501_38"><text:s/>(</text:span><text:span text:style-name="T501_39">i.e.<text:s/></text:span><text:span text:style-name="T501_40">reducing<text:s/>carbon<text:s/>emissions<text:s/>in<text:s/>production<text:s/>and<text:s/>lifecycle</text:span><text:span text:style-name="T501_41"><text:s/>and<text:s/>making<text:s/>them</text:span><text:span text:style-name="T501_42"><text:s/>more<text:s/>resilient<text:s/>to<text:s/>climate<text:s/>risks).<text:s/></text:span><text:span text:style-name="T501_43">While<text:s/>l</text:span><text:span text:style-name="T501_44">arger-scale<text:s/>implementation<text:s/>of<text:s/>this<text:s/>climate<text:s/>and<text:s/>health<text:s/>work<text:s/></text:span><text:span text:style-name="T501_45">has<text:s/>been<text:s/>pushed<text:s/>back<text:s/>due<text:s/>to<text:s/>funding<text:s/>constrains,</text:span><text:span text:style-name="T501_46"><text:s/>there<text:s/>has<text:s/>been<text:s/>encouraging</text:span><text:span text:style-name="T501_47"><text:s/>progress<text:s/>towards</text:span><text:span text:style-name="T501_48"><text:s/>an<text:s/>expected</text:span><text:span text:style-name="T501_49"><text:s/>significant</text:span><text:span text:style-name="T501_50"><text:s/>specified<text:s/>funding<text:s/>contribution</text:span><text:span text:style-name="T501_51"><text:s/>from<text:s/>2027<text:s/>onwards</text:span><text:span text:style-name="T501_52">.</text:span><text:span text:style-name="T501_53"><text:s/></text:span><text:span text:style-name="T501_54">I</text:span><text:span text:style-name="T501_55">n<text:s/>the<text:s/>meantime</text:span><text:span text:style-name="T501_56">,</text:span><text:span text:style-name="T501_57"><text:s/>Unitaid</text:span><text:span text:style-name="T501_58"><text:s/></text:span><text:span text:style-name="T501_59">are<text:s/></text:span><text:span text:style-name="T501_60">integrating<text:s/>climate<text:s/>considerations<text:s/>across<text:s/></text:span><text:span text:style-name="T501_61">their</text:span><text:span text:style-name="T501_62"><text:s/>portfolio<text:s/></text:span><text:span text:style-name="T501_63">(e.g.<text:s/>including<text:s/>climate<text:s/>criterion<text:s/>in<text:s/>proposal<text:s/>review</text:span><text:span text:style-name="T501_64">;</text:span><text:span text:style-name="T501_65"><text:s/></text:span><text:span text:style-name="T501_66">heat-stable<text:s/>products<text:s/>for<text:s/>pre-eclampsia<text:s/>and<text:s/>anaemia<text:s/>as<text:s/>part<text:s/>of<text:s/>the<text:s/>maternal<text:s/>health<text:s/>portfolio).<text:s/></text:span><text:span text:style-name="T501_67"><text:s/></text:span></text:p>
      <text:p text:style-name="P502"/>
      <text:p text:style-name="P503"><text:span text:style-name="T503_1">Secretariat<text:s/>and<text:s/>operating<text:s/>model<text:s/></text:span></text:p>
      <text:p text:style-name="P504"><text:span text:style-name="T504_1">Internally,<text:s/>the<text:s/>period<text:s/>was<text:s/>shaped<text:s/>by<text:s/></text:span><text:span text:style-name="T504_2">a<text:s/></text:span><text:span text:style-name="T504_3">Functional<text:s/>Review<text:s/>(2022–23)</text:span><text:span text:style-name="T504_4">,<text:s/>the<text:s/>most<text:s/>comprehensive<text:s/>review<text:s/>of<text:s/>Unitaid’s<text:s/>organisational<text:s/>model<text:s/>since<text:s/>the<text:s/>2015<text:s/>New<text:s/>Operating<text:s/>Model</text:span><text:span text:style-name="T504_5">,<text:s/>focused<text:s/>on<text:s/>assessing<text:s/>whether<text:s/>Unitaid’s<text:s/>structure,<text:s/>staffing<text:s/>and<text:s/>processes<text:s/>were<text:s/>fit<text:s/>to<text:s/>deliver<text:s/>the<text:s/>expanded<text:s/></text:span><text:span text:style-name="T504_6">new</text:span><text:span text:style-name="T504_7"><text:s/>Strategy.<text:s/></text:span><text:span text:style-name="T504_8">The<text:s/>Review<text:s/>found<text:s/>that<text:s/></text:span><text:span text:style-name="T504_9">5</text:span><text:span text:style-name="T504_10"><text:s/>areas<text:s/>critical<text:s/>to<text:s/>the<text:s/>new<text:s/>strategy—<text:s/>access,<text:s/>partnerships,<text:s/>climate<text:s/>and<text:s/>health,<text:s/>pandemic<text:s/>preparedness,<text:s/>and<text:s/>regional<text:s/>manufacturing—had<text:s/>been<text:s/>prioritised<text:s/></text:span><text:span text:style-name="T504_11">strategically<text:s/>but<text:s/></text:span><text:span text:style-name="T504_12">without<text:s/>dedicated<text:s/>resourcing,<text:s/>with<text:s/>staff<text:s/>working<text:s/>beyond<text:s/>capacity<text:s/>to<text:s/>advance<text:s/>these<text:s/>agendas</text:span><text:span text:style-name="T504_13">.<text:s/></text:span><text:span text:style-name="T504_14">This<text:s/>led<text:s/>to<text:s/>the<text:s/>establishment<text:s/>of<text:s/>these<text:s/></text:span><text:span text:style-name="T504_15">as<text:s/>5<text:s/>Strategic<text:s/>Initiatives<text:s/>involving<text:s/>dedic</text:span><text:span text:style-name="T504_16">ated</text:span><text:span text:style-name="T504_17"><text:s/>workstreams,<text:s/>each<text:s/>with<text:s/>a<text:s/>Senior<text:s/>Management<text:s/>lead,<text:s/>theory<text:s/>of<text:s/>change,<text:s/>workplan<text:s/>and<text:s/>small<text:s/>dedicated<text:s/>team,<text:s/>accompanied<text:s/>by<text:s/>the</text:span><text:span text:style-name="T504_18"><text:s/>addition<text:s/>of<text:s/>14<text:s/>additional<text:s/>new<text:s/>staff<text:s/>posts<text:s/>(increasing<text:s/>Unitaid’s<text:s/>total<text:s/>staffing<text:s/>footprint<text:s/>to<text:s/></text:span><text:span text:style-name="T504_19">110</text:span><text:span text:style-name="T504_20"><text:s/>posts</text:span><text:span text:style-name="T504_21">).</text:span><text:span text:style-name="T504_22"><text:s/>A<text:s/>2025<text:s/>Mid-Term<text:s/>Review<text:s/>of<text:s/></text:span><text:span text:style-name="T504_23">the<text:s/>current<text:s/>Strategy,<text:s/></text:span><text:span text:style-name="T504_24">undertaken<text:s/>by<text:s/>Agulhas<text:s/>consultants,<text:s/>concluded<text:s/>that<text:s/>t</text:span><text:span text:style-name="T504_25">he<text:s/>Strategic<text:s/>Initiatives<text:s/>have<text:s/>expanded<text:s/>Unitaid's<text:s/>visibility,<text:s/>credibility<text:s/>and<text:s/>partnership<text:s/>networks,<text:s/>but</text:span><text:span text:style-name="T504_26"><text:s/></text:span><text:span text:style-name="T504_27">with<text:s/></text:span><text:span text:style-name="T504_28">results<text:s/>vary</text:span><text:span text:style-name="T504_29">ing</text:span><text:span text:style-name="T504_30"><text:s/>across<text:s/>the<text:s/>Initiatives</text:span><text:span text:style-name="T504_31"><text:s/>and</text:span><text:span text:style-name="T504_32"><text:s/>their<text:s/>semi-autonomous<text:s/>positioning<text:s/>has<text:s/>created<text:s/>internal<text:s/>complexity<text:s/>and,<text:s/>in<text:s/>some<text:s/>cases,<text:s/>limited<text:s/>coherence<text:s/>with<text:s/>core<text:s/>operations.<text:s/></text:span></text:p>
      <text:p text:style-name="P505"/>
      <text:p text:style-name="P506"><text:span text:style-name="T506_1">The<text:s/>Functional<text:s/>Review’s<text:s/>findings<text:s/>also<text:s/>led<text:s/>to<text:s/></text:span><text:span text:style-name="T506_2">a<text:s/>series<text:s/>of<text:s/>operational<text:s/>reforms</text:span><text:span text:style-name="T506_3"><text:s/></text:span><text:span text:style-name="T506_4">including<text:s/>more<text:s/>structured<text:s/>organisational<text:s/>planning,<text:s/>with<text:s/>an<text:s/>Objectives<text:s/>and<text:s/>Key<text:s/>Results<text:s/>(OKR)<text:s/>methodology<text:s/>adopted<text:s/>from<text:s/>2024<text:s/>to<text:s/>set<text:s/>time-bound<text:s/>priorities<text:s/>and<text:s/>align<text:s/>teams.<text:s/></text:span><text:span text:style-name="T506_5">Quarterly<text:s/>internal<text:s/>investment<text:s/>reviews<text:s/>were<text:s/>introduced<text:s/>to<text:s/>support<text:s/>portfolio-level<text:s/>oversight<text:s/>and<text:s/>strategic<text:s/>decision-making.<text:s/>A<text:s/>new<text:s/>performance<text:s/>framework</text:span><text:span text:style-name="T506_6"><text:s/></text:span><text:span text:style-name="T506_7">–</text:span><text:span text:style-name="T506_8"><text:s/></text:span><text:span text:style-name="T506_9">built<text:s/>around<text:s/>Strategic<text:s/>KPIs,<text:s/></text:span><text:span text:style-name="T506_10">more<text:s/>systematic<text:s/>use<text:s/>of<text:s/></text:span><text:span text:style-name="T506_11">Target<text:s/>Access<text:s/>Profiles</text:span><text:span text:style-name="T506_12"><text:s/>and<text:s/>Target<text:s/>Equity<text:s/>Conditions,</text:span><text:span text:style-name="T506_13"><text:s/>and<text:s/>Programmatic<text:s/>Priority<text:s/>Reports</text:span><text:span text:style-name="T506_14"><text:s/></text:span><text:span text:style-name="T506_15">–</text:span><text:span text:style-name="T506_16"><text:s/></text:span><text:span text:style-name="T506_17">has<text:s/></text:span><text:span text:style-name="T506_18">provided<text:s/>significantly<text:s/>stronger<text:s/>tools<text:s/>for<text:s/>monitoring<text:s/>outcomes,<text:s/>managing<text:s/>trade-offs<text:s/>and<text:s/>communicating<text:s/>results<text:s/>than<text:s/>in<text:s/>previous<text:s/>periods</text:span><text:span text:style-name="T506_19">.<text:s/></text:span><text:span text:style-name="T506_20">This<text:s/></text:span><text:span text:style-name="T506_21">has</text:span><text:span text:style-name="T506_22"><text:s/>also</text:span><text:span text:style-name="T506_23"><text:s/>helped<text:s/>formalise<text:s/>this<text:s/>results<text:s/>architecture<text:s/>and<text:s/>shift<text:s/>portfolio<text:s/>management<text:s/>further<text:s/>towards<text:s/>access<text:s/>and<text:s/>equity<text:s/>outcomes,<text:s/>rather<text:s/>than<text:s/>supporting<text:s/>product<text:s/>development<text:s/>in<text:s/>isolation.</text:span></text:p>
      <text:p text:style-name="P507"/>
      <text:p text:style-name="P508"><text:span text:style-name="T508_1">Donor<text:s/>base<text:s/>and<text:s/>financing<text:s/></text:span></text:p>
      <text:p text:style-name="P509"><text:span text:style-name="T509_1">S</text:span><text:span text:style-name="T509_2">ignificant<text:s/>reductions<text:s/>to<text:s/>global<text:s/>ODA<text:s/>s</text:span><text:span text:style-name="T509_3">ince<text:s/>2023</text:span><text:span text:style-name="T509_4"><text:s/></text:span><text:span text:style-name="T509_5">have<text:s/></text:span><text:span text:style-name="T509_6">result</text:span><text:span text:style-name="T509_7">ed</text:span><text:span text:style-name="T509_8"><text:s/>in<text:s/>financial<text:s/>sustainability<text:s/>becoming<text:s/>one<text:s/>of<text:s/>the<text:s/>most<text:s/>pressing<text:s/>structural<text:s/>challenges<text:s/>of<text:s/>this<text:s/>period<text:s/>(in<text:s/>line<text:s/>with<text:s/>other<text:s/>global<text:s/>health<text:s/>multilaterals).<text:s/></text:span><text:span text:style-name="T509_9">While<text:s/>the<text:s/>US<text:s/>have<text:s/>never<text:s/>been<text:s/></text:span><text:span text:style-name="T509_10">a<text:s/>direct<text:s/>funder<text:s/>of<text:s/>Unitaid,<text:s/>the</text:span><text:span text:style-name="T509_11"><text:s/>withdrawal<text:s/>of<text:s/>USAID<text:s/></text:span><text:span text:style-name="T509_12">has</text:span><text:span text:style-name="T509_13"><text:s/>had</text:span><text:span text:style-name="T509_14"><text:s/></text:span><text:span text:style-name="T509_15">knock-on<text:s/>impacts<text:s/>on<text:s/></text:span><text:span text:style-name="T509_16">Unitaid’s</text:span><text:span text:style-name="T509_17"><text:s/>operating<text:s/>ecosystem<text:s/>with</text:span><text:span text:style-name="T509_18"><text:s/>disruptions<text:s/>across</text:span><text:span text:style-name="T509_19"><text:s/>partner</text:span><text:span text:style-name="T509_20"><text:s/>global<text:s/>health<text:s/>programmes</text:span><text:span text:style-name="T509_21">,</text:span><text:span text:style-name="T509_22"><text:s/>supply<text:s/>chains</text:span><text:span text:style-name="T509_23">,<text:s/>health<text:s/>commodity<text:s/>markets</text:span><text:span text:style-name="T509_24"><text:s/>and<text:s/>implementing<text:s/>partners.<text:s/></text:span><text:span text:style-name="T509_25">Consequently,</text:span><text:span text:style-name="T509_26"><text:s/>Unitaid<text:s/></text:span><text:span text:style-name="T509_27">are</text:span><text:span text:style-name="T509_28"><text:s/></text:span><text:span text:style-name="T509_29">significantly<text:s/>off-track<text:s/>against</text:span><text:span text:style-name="T509_30"><text:s/>the<text:s/></text:span><text:span text:style-name="T509_31">$300m<text:s/>per<text:s/>year<text:s/>targeted</text:span><text:span text:style-name="T509_32"><text:s/>for<text:s/>the<text:s/></text:span><text:span text:style-name="T509_33">2023-2027</text:span><text:span text:style-name="T509_34"><text:s/></text:span><text:span text:style-name="T509_35">period</text:span><text:span text:style-name="T509_36">,<text:s/></text:span><text:span text:style-name="T509_37">with</text:span><text:span text:style-name="T509_38"><text:s/>annual<text:s/>contributions<text:s/>averaging<text:s/>$170.3m</text:span><text:span text:style-name="T509_39">.<text:s/></text:span></text:p>
      <text:p text:style-name="P510"/>
      <text:p text:style-name="P511"><text:span text:style-name="T511_1">However</text:span><text:span text:style-name="T511_2">,</text:span><text:span text:style-name="T511_3"><text:s/>since<text:s/>2022<text:s/>Unitaid<text:s/>have<text:s/></text:span><text:span text:style-name="T511_4">effectively<text:s/>diversified<text:s/>their<text:s/>funding<text:s/>base,<text:s/>helping<text:s/></text:span><text:span text:style-name="T511_5">reduce<text:s/></text:span><text:span text:style-name="T511_6">longstanding<text:s/>reliance<text:s/>on<text:s/>funding<text:s/>from<text:s/>France<text:s/>and<text:s/>the<text:s/>UK</text:span><text:span text:style-name="T511_7"><text:s/>(from<text:s/></text:span><text:span text:style-name="T511_8">approximately<text:s/></text:span><text:span text:style-name="T511_9">75-85%<text:s/>of<text:s/>budget<text:s/>to</text:span><text:span text:style-name="T511_10"><text:s/>c.<text:s/></text:span><text:span text:style-name="T511_11">60%)</text:span><text:span text:style-name="T511_12">,<text:s/></text:span><text:span text:style-name="T511_13">with<text:s/>a<text:s/>major<text:s/>multi-year<text:s/>contribution<text:s/>from<text:s/>the<text:s/>Gates<text:s/>Foundation,<text:s/>as<text:s/>well<text:s/>as<text:s/>significant<text:s/>specified<text:s/>funding<text:s/>commitments<text:s/>from<text:s/>South<text:s/>Korea,<text:s/>Japan</text:span><text:span text:style-name="T511_14"><text:s/>and</text:span><text:span text:style-name="T511_15"><text:s/>the<text:s/>European<text:s/>Commission</text:span><text:span text:style-name="T511_16">.</text:span><text:span text:style-name="T511_17"><text:s/></text:span><text:span text:style-name="T511_18">This<text:s/>means<text:s/>that<text:s/>over</text:span><text:span text:style-name="T511_19"><text:s/>this<text:s/>period<text:s/>Unitaid</text:span><text:span text:style-name="T511_20"><text:s/>has</text:span><text:span text:style-name="T511_21"><text:s/>transitioned<text:s/></text:span><text:span text:style-name="T511_22">fr</text:span><text:span text:style-name="T511_23">o</text:span><text:span text:style-name="T511_24">m<text:s/>being<text:s/>nearly<text:s/>completely<text:s/>core-funded<text:s/>to</text:span><text:span text:style-name="T511_25"><text:s/>receiving<text:s/>significant<text:s/>specified<text:s/>funding</text:span><text:span text:style-name="T511_26"><text:s/>(approximately<text:s/></text:span><text:span text:style-name="T511_27">25%<text:s/>of<text:s/>its<text:s/>funding<text:s/></text:span><text:span text:style-name="T511_28">is<text:s/>now<text:s/>earmarked)</text:span><text:span text:style-name="T511_29">.<text:s/></text:span><text:span text:style-name="T511_30">In<text:s/>response<text:s/>to<text:s/>th</text:span><text:span text:style-name="T511_31">e</text:span><text:span text:style-name="T511_32"><text:s/>tightening<text:s/>funding<text:s/>environment,<text:s/></text:span><text:span text:style-name="T511_33">Unitaid<text:s/></text:span><text:span text:style-name="T511_34">also<text:s/></text:span><text:span text:style-name="T511_35">undertook<text:s/>a</text:span><text:span text:style-name="T511_36"><text:s/>structured<text:s/>portfolio<text:s/>prioritisation<text:s/>exercise,<text:s/>identifying<text:s/>flagship<text:s/>investments<text:s/>to<text:s/>protect,<text:s/>areas<text:s/>to<text:s/>pause<text:s/>or<text:s/>rescope,<text:s/>and<text:s/>clear<text:s/>principles<text:s/>for<text:s/>working<text:s/>going<text:s/>forward.<text:s text:c="2"/>The<text:s/>organisation<text:s/>is<text:s/>also<text:s/>exploring<text:s/>innovative<text:s/>financing<text:s/>mechanisms,<text:s/>including<text:s/>catalytic</text:span><text:span text:style-name="T511_37">-</text:span><text:span text:style-name="T511_38">blended<text:s/>finance,<text:s/>philanthropic<text:s/>platforms<text:s/>and<text:s/>results-based<text:s/>financing</text:span><text:span text:style-name="T511_39"><text:s/>–<text:s/>with<text:s/>the</text:span><text:span text:style-name="T511_40"><text:s/>Executive<text:s/>Board</text:span><text:span text:style-name="T511_41"><text:s/></text:span><text:span text:style-name="T511_42">approving</text:span><text:span text:style-name="T511_43"><text:s/>a<text:s/>pilot<text:s/>envelope<text:s/>of<text:s/>approximately<text:s/>US$</text:span><text:span text:style-name="T511_44">2 million</text:span><text:span text:style-name="T511_45"><text:s/>over<text:s/>2026–2027<text:s/>to<text:s/>test<text:s/>these</text:span><text:span text:style-name="T511_46"><text:s/></text:span><text:span text:style-name="T511_47">approaches</text:span><text:span text:style-name="T511_48">.</text:span><text:span text:style-name="T511_49"><text:s/></text:span></text:p>
      <text:p text:style-name="P512"/>
      <text:p text:style-name="P513"><text:span text:style-name="T513_1">Partnerships</text:span></text:p>
      <text:p text:style-name="P514"><text:span text:style-name="T514_1">Collaboration<text:s/>with<text:s/>the<text:s/>Global<text:s/>Fund<text:s/></text:span><text:span text:style-name="T514_2">ha</text:span><text:span text:style-name="T514_3">s</text:span><text:span text:style-name="T514_4"><text:s/>been</text:span><text:span text:style-name="T514_5"><text:s/>reinforced<text:s/>through<text:s/>a<text:s/>new<text:s/>three-year<text:s/>Strategic<text:s/>Framework<text:s/>signed<text:s/>in<text:s/>2024,<text:s/>operationalised<text:s/>through<text:s/>structured<text:s/>bi-annual<text:s/>pipeline<text:s/>reviews<text:s/>that<text:s/>clearly<text:s/>delineate<text:s/>complementary<text:s/>roles.<text:s/>Joint<text:s/>work<text:s/>on<text:s/>lenacapavir,<text:s/>next-generation<text:s/>bed<text:s/>nets<text:s/>and<text:s/>TB<text:s/>diagnostics<text:s/>demonstrates<text:s/>the<text:s/>partnership's<text:s/>continued<text:s/>effectiveness.<text:s/>However</text:span><text:span text:style-name="T514_6">,</text:span><text:span text:style-name="T514_7"><text:s/></text:span><text:span text:style-name="T514_8">the</text:span><text:span text:style-name="T514_9"><text:s/>external<text:s/>narrative<text:s/>risks<text:s/>confusion<text:s/>between<text:s/>the<text:s/>two<text:s/>organisations'<text:s/>overlapping<text:s/>market-shaping<text:s/></text:span><text:span text:style-name="T514_10">functions</text:span><text:span text:style-name="T514_11">,<text:s/>particularly<text:s/>for<text:s/>audiences<text:s/>unfamiliar<text:s/>with<text:s/>the<text:s/>distinction<text:s/>between<text:s/>Unitaid's<text:s/>catalytic<text:s/>upstream<text:s/>role<text:s/>and<text:s/>the<text:s/>Global<text:s/>Fund's<text:s/>procurement-driven<text:s/>downstream<text:s/>function.</text:span></text:p>
      <text:p text:style-name="P515"/>
      <text:p text:style-name="P516"><text:span text:style-name="T516_1">T</text:span><text:span text:style-name="T516_2">he<text:s/>Strategy’s<text:s/>third<text:s/>pillar</text:span><text:span text:style-name="T516_3"><text:s/></text:span><text:span text:style-name="T516_4">‘C</text:span><text:span text:style-name="T516_5">ountry,<text:s/>community<text:s/>and<text:s/>partner<text:s/>engagement</text:span><text:span text:style-name="T516_6">’</text:span><text:span text:style-name="T516_7"><text:s/></text:span><text:span text:style-name="T516_8">shows<text:s/>an</text:span><text:span text:style-name="T516_9"><text:s/>increasingly<text:s/>central<text:s/></text:span><text:span text:style-name="T516_10">emphasis<text:s/>on</text:span><text:span text:style-name="T516_11"><text:s/>these</text:span><text:span text:style-name="T516_12"><text:s/>partnerships<text:s/></text:span><text:span text:style-name="T516_13">for</text:span><text:span text:style-name="T516_14"><text:s/></text:span><text:span text:style-name="T516_15">effective<text:s/></text:span><text:span text:style-name="T516_16">delivery<text:s/>across<text:s/>the<text:s/>portfolio</text:span><text:span text:style-name="T516_17">.<text:s/>T</text:span><text:span text:style-name="T516_18">his<text:s/>is</text:span><text:span text:style-name="T516_19"><text:s/>a</text:span><text:span text:style-name="T516_20"><text:s/>more<text:s/>targeted<text:s/>and<text:s/>explicit<text:s/>approach<text:s/>than<text:s/>any<text:s/>previous<text:s/>strateg</text:span><text:span text:style-name="T516_21">y</text:span><text:span text:style-name="T516_22">,</text:span><text:span text:style-name="T516_23"><text:s/></text:span><text:span text:style-name="T516_24">but<text:s/></text:span><text:span text:style-name="T516_25">it's</text:span><text:span text:style-name="T516_26"><text:s/>still<text:s/>an<text:s/>area<text:s/>with</text:span><text:span text:style-name="T516_27"><text:s/></text:span><text:span text:style-name="T516_28">persistent<text:s/>challenges</text:span><text:span text:style-name="T516_29"><text:s/>and<text:s/>gaps</text:span><text:span text:style-name="T516_30">.<text:s/></text:span><text:span text:style-name="T516_31">Regional<text:s/>partnerships<text:s/>in<text:s/>Africa<text:s/></text:span><text:span text:style-name="T516_32">have<text:s/></text:span><text:span text:style-name="T516_33">deepened</text:span><text:span text:style-name="T516_34">,<text:s/>including<text:s/>a</text:span><text:span text:style-name="T516_35">n<text:s/>MoU<text:s/>with<text:s/>Africa-CDC<text:s/>(May<text:s/>2025)<text:s/></text:span><text:span text:style-name="T516_36">establishing<text:s/>a<text:s/>joint<text:s/>action<text:s/>plan</text:span><text:span text:style-name="T516_37">,<text:s/>as<text:s/>well<text:s/>as<text:s/>dedicated<text:s/>funding<text:s/>to<text:s/>Africa-CDC<text:s/>and<text:s/>AUDA<text:s/>NEPAD<text:s/></text:span><text:span text:style-name="T516_38">(Africa<text:s/>Union<text:s/>Development<text:s/>Agency)<text:s/>this<text:s/>year<text:s/>linked<text:s/>to<text:s/>regional<text:s/>manufacturing</text:span><text:span text:style-name="T516_39">.<text:s/>Active<text:s/>participation<text:s/>at<text:s/>the<text:s/>2024<text:s/>and<text:s/>2025<text:s/>WHO<text:s/>AFRO<text:s/>Regional<text:s/>Committee<text:s/>meetings<text:s/>resulted<text:s/>in<text:s/>a<text:s/>Declaration<text:s/>by<text:s/>African<text:s/>Health<text:s/>Ministers<text:s/>on<text:s/>the<text:s/>principles<text:s/>of<text:s/>partnership<text:s/>with<text:s/>Unitaid,<text:s/>building<text:s/>on<text:s/>the<text:s/>Lusaka<text:s/>Agenda</text:span><text:span text:style-name="T516_40">.<text:s/></text:span><text:span text:style-name="T516_41">Unitaid<text:s/>also<text:s/>strengthened<text:s/>their<text:s/>regional<text:s/>engagement<text:s/>i</text:span><text:span text:style-name="T516_42">n<text:s/>Latin<text:s/>America<text:s/>and<text:s/>the<text:s/>Caribbean</text:span><text:span text:style-name="T516_43"><text:s/>through</text:span><text:span text:style-name="T516_44"><text:s/>Enabler<text:s/>grants<text:s/>and<text:s/>agreements<text:s/>with<text:s/>PAHO</text:span><text:span text:style-name="T516_45">.<text:s/></text:span><text:span text:style-name="T516_46">At<text:s/>country<text:s/>level,<text:s/>formal<text:s/>government<text:s/>partnerships</text:span><text:span text:style-name="T516_47"><text:s/>have</text:span><text:span text:style-name="T516_48"><text:s/>progressed,<text:s/>albeit<text:s/>at<text:s/>different<text:s/>speeds</text:span><text:span text:style-name="T516_49"><text:s/>–<text:s/>a<text:s/>signed<text:s/>MoU<text:s/>with<text:s/>South<text:s/>Africa<text:s/>while<text:s/></text:span><text:span text:style-name="T516_50">MoUs</text:span><text:span text:style-name="T516_51"><text:s/>with<text:s/>Kenya<text:s/>and<text:s/>Nigeria<text:s/>are<text:s/>still<text:s/></text:span><text:span text:style-name="T516_52">being<text:s/>negotiated.</text:span><text:span text:style-name="T516_53"><text:s/></text:span></text:p>
      <text:p text:style-name="P517"/>
      <text:p text:style-name="P518"><text:span text:style-name="T518_1">The<text:s/></text:span><text:span text:style-name="T518_2">Mid-Term<text:s/></text:span><text:span text:style-name="T518_3">review<text:s/>highlights<text:s/>that<text:s/>reliance<text:s/>on<text:s/>implementing<text:s/>partners<text:s/>for<text:s/>country-level<text:s/>engagement<text:s/></text:span><text:span text:style-name="T518_4">continues<text:s/>to<text:s/></text:span><text:span text:style-name="T518_5">limit<text:s/>Unitaid's<text:s/>visibility,<text:s/>contextual<text:s/>understanding<text:s/>and<text:s/>ability<text:s/>to<text:s/>build<text:s/>direct<text:s/>relationships<text:s/>with<text:s/>governments</text:span><text:span text:style-name="T518_6">,<text:s/>civil<text:s/>society</text:span><text:span text:style-name="T518_7"><text:s/>and<text:s/>communities.<text:s/></text:span><text:span text:style-name="T518_8">However</text:span><text:span text:style-name="T518_9">,</text:span><text:span text:style-name="T518_10"><text:s/>the<text:s/>establishment<text:s/>of<text:s/>a<text:s/>dedicated<text:s/>Partnerships<text:s/>Team<text:s/>in<text:s/>2024<text:s/>was<text:s/>an<text:s/>important<text:s/>step</text:span><text:span text:style-name="T518_11"><text:s/>and<text:s/>there<text:s/>are<text:s/>other<text:s/>positive<text:s/>signs</text:span><text:span text:style-name="T518_12">.</text:span><text:span text:style-name="T518_13"><text:s/></text:span><text:span text:style-name="T518_14">The<text:s/>proportion<text:s/>of<text:s/>programmatic<text:s/>priorities<text:s/>demonstrating<text:s/>strong<text:s/>or<text:s/>good<text:s/>community<text:s/>and<text:s/>civil<text:s/>society<text:s/>engagement<text:s/>rose<text:s/>from<text:s/>40%<text:s/>in<text:s/>2022<text:s/>to<text:s/>77%<text:s/>by<text:s/>2024,<text:s/>driven<text:s/>by<text:s/>the<text:s/>introduction<text:s/>of<text:s/>a<text:s/>Community<text:s/>Engagement<text:s/>Framework<text:s/>Community<text:s/>Advisory<text:s/>Boards,<text:s/>small<text:s/>grants<text:s/>mechanisms,<text:s/>and<text:s/>clearer<text:s/></text:span><text:span text:style-name="T518_15">community<text:s/>and<text:s/>civil<text:s/>society<text:s/>engagement<text:s/>(</text:span><text:span text:style-name="T518_16">CCSE</text:span><text:span text:style-name="T518_17">)</text:span><text:span text:style-name="T518_18"><text:s/>requirements<text:s/>in<text:s/>calls<text:s/>for<text:s/>proposals</text:span><text:span text:style-name="T518_19">.</text:span><text:span text:style-name="T518_20"><text:s/>Partner<text:s/>survey<text:s/>results<text:s/>also<text:s/>improved,<text:s/>with<text:s/>78%<text:s/>of<text:s/>respondents<text:s/>in<text:s/>2025<text:s/>reporting<text:s/>that<text:s/>Unitaid<text:s/>fosters<text:s/>inclusive,<text:s/>demand-driven<text:s/>partnerships,<text:s/>up<text:s/>from<text:s/>57%<text:s/>in<text:s/>2023</text:span><text:span text:style-name="T518_21">.</text:span><text:span text:style-name="T518_22"><text:s/></text:span><text:span text:style-name="T518_23"><text:s/></text:span><text:span text:style-name="T518_24">Global<text:s/>South<text:s/>leadership<text:s/>of<text:s/>grant<text:s/>implementation</text:span><text:span text:style-name="T518_25"><text:s/>is<text:s/></text:span><text:span text:style-name="T518_26">on<text:s/>the<text:s/>right<text:s/>trajectory,<text:s/>with<text:s/>36%<text:s/>of</text:span><text:span text:style-name="T518_27"><text:s/>new</text:span><text:span text:style-name="T518_28"><text:s/>grants<text:s/>signed<text:s/>since<text:s/>2023<text:s/></text:span><text:span text:style-name="T518_29">led<text:s/>by<text:s/>Global<text:s/>South<text:s/>implementing<text:s/>partners<text:s/>–<text:s/>in<text:s/>line<text:s/>with<text:s/>the</text:span><text:span text:style-name="T518_30"><text:s/>40%<text:s/>target<text:s/>for<text:s/>2027</text:span><text:span text:style-name="T518_31">.<text:s/></text:span></text:p>
      <text:p text:style-name="P519"/>
      <text:p text:style-name="P520"><text:span text:style-name="T520_1">Despite<text:s/>this<text:s/>progress,</text:span><text:span text:style-name="T520_2"><text:s/></text:span><text:span text:style-name="T520_3">g</text:span><text:span text:style-name="T520_4">rant-making<text:s/>processes<text:s/>are<text:s/>perceived<text:s/>as<text:s/>complex<text:s/>and<text:s/>burdensome,<text:s/>creating<text:s/></text:span><text:span text:style-name="T520_5">potential<text:s/></text:span><text:span text:style-name="T520_6"><text:s/>barriers</text:span><text:span text:style-name="T520_7"><text:s/>for<text:s/>smaller</text:span><text:span text:style-name="T520_8">,</text:span><text:span text:style-name="T520_9"><text:s/></text:span><text:span text:style-name="T520_10">Global<text:s/></text:span><text:span text:style-name="T520_11">South-based<text:s/>organisations.<text:s/></text:span><text:span text:style-name="T520_12">These<text:s/>challenges<text:s/>are<text:s/>reflected<text:s/>in<text:s/>Unitaid’s<text:s/>commissioned<text:s/>review<text:s/>of<text:s/></text:span><text:span text:style-name="T520_13">CCSE<text:s/></text:span><text:span text:style-name="T520_14">through<text:s/>2024<text:s/>and<text:s/>2025<text:s/></text:span><text:span text:style-name="T520_15">which<text:s/>highlighted<text:s/>the<text:s/>need<text:s/>for<text:s/>more<text:s/>systematic,<text:s/>sustained<text:s/>and<text:s/>better<text:s/>coordinated<text:s/>engagement<text:s/>across<text:s/>the<text:s/>investment<text:s/>lifecycle,<text:s/>particularly<text:s/>as<text:s/>funding<text:s/>constraints<text:s/>risk<text:s/>weakening<text:s/>local<text:s/>actors<text:s/>and<text:s/>fragmenting<text:s/>delivery.</text:span><text:span text:style-name="T520_16"><text:s/>Linked<text:s/>to<text:s/>the<text:s/>2025<text:s/>Mid-Term<text:s/>Review,<text:s/>Unitaid’s<text:s/>appr</text:span><text:span text:style-name="T520_17">oach<text:s/>in<text:s/>some<text:s/>cases<text:s/>is<text:s/>perceived<text:s/>as<text:s/>consultative<text:s/>or<text:s/>project-bound<text:s/>rather<text:s/>than<text:s/>genuinely<text:s/>participatory<text:s/>or<text:s/>sustained.</text:span><text:span text:style-name="T520_18"><text:s/>These<text:s/>findings<text:s/>translated<text:s/>into<text:s/>decisions<text:s/>at<text:s/>the<text:s/>December<text:s/>2025</text:span><text:span text:style-name="T520_19"><text:s/>Executive<text:s/>Board</text:span><text:span text:style-name="T520_20"><text:s/></text:span><text:span text:style-name="T520_21">to<text:s/>implement</text:span><text:span text:style-name="T520_22"><text:s/>an<text:s/>“enhanced<text:s/>approach”<text:s/>to<text:s/></text:span><text:span text:style-name="T520_23">CCSE<text:s/></text:span><text:span text:style-name="T520_24">engagement,<text:s/></text:span><text:span text:style-name="T520_25">to<text:s/>be<text:s/>undertaken</text:span><text:span text:style-name="T520_26"><text:s/>in<text:s/>a<text:s/>phased<text:s/>manner,<text:s/>with<text:s/>additional<text:s/>dedicated<text:s/>funding<text:s/>of<text:s/>US$150,000<text:s/>for<text:s/>Country<text:s/>Stakeholder<text:s/>Engagement<text:s/>and<text:s/>US$150,000<text:s/>for<text:s/></text:span><text:span text:style-name="T520_27">CCSE<text:s/></text:span><text:span text:style-name="T520_28">in<text:s/>2026.<text:s/>These<text:s/>resources<text:s/>are<text:s/>supporting<text:s/>practical<text:s/>measures<text:s/>such<text:s/>as<text:s/>ministerial<text:s/>platforms,<text:s/>structured<text:s/>regional<text:s/>dialogue,<text:s/>South–South<text:s/>learning,<text:s/>accountability<text:s/>mechanisms<text:s/>and<text:s/>strengthened<text:s/>community<text:s/>participation<text:s/>in<text:s/>programme<text:s/>design<text:s/>and<text:s/>delivery.<text:s/></text:span></text:p>
      <text:p text:style-name="P521"/>
      <text:p text:style-name="P522"><text:span text:style-name="T522_1">Lessons<text:s/>learned<text:s/>through<text:s/>this<text:s/>output,<text:s/>and<text:s/>recommendations<text:s/>for<text:s/>future<text:s/>programming<text:s/></text:span></text:p>
      <text:p text:style-name="P523"><text:span text:style-name="T523_1">During<text:s/>this<text:s/>period,<text:s/>Unitaid</text:span><text:span text:style-name="T523_2"><text:s/>has<text:s/>demonstrated<text:s/></text:span><text:span text:style-name="T523_3">the<text:s/>continued<text:s/>relevance<text:s/>of<text:s/>its<text:s/>market-shaping<text:s/>model,<text:s/>particularly<text:s/>its<text:s/>ability<text:s/>to<text:s/>identify<text:s/>and<text:s/>intervene<text:s/>at<text:s/>critical<text:s/>bottlenecks<text:s/>between<text:s/>innovation<text:s/>and<text:s/>access,<text:s/>as<text:s/>demonstrated<text:s/>by<text:s/>the<text:s/>rapid<text:s/>progression<text:s/>of<text:s/>products<text:s/></text:span><text:span text:style-name="T523_4">like</text:span><text:span text:style-name="T523_5"><text:s/>lenacapavir<text:s/>from<text:s/>development<text:s/>to<text:s/>affordable<text:s/>global<text:s/>access.</text:span><text:span text:style-name="T523_6"><text:s/></text:span><text:span text:style-name="T523_7">Diversification<text:s/>into<text:s/>areas<text:s/>such<text:s/>as<text:s/>climate,<text:s/>manufacturing,<text:s/>and<text:s/>maternal<text:s/>health<text:s/>has<text:s/>strengthened<text:s/>the<text:s/>organisation’s<text:s/>strategic<text:s/>relevance,<text:s/>but<text:s/>has<text:s/>also<text:s/>increased<text:s/>complexity<text:s/>and<text:s/>pressure<text:s/>on<text:s/>delivery<text:s/>systems.</text:span><text:span text:style-name="T523_8"><text:s/>T</text:span><text:span text:style-name="T523_9">he<text:s/>period<text:s/>has<text:s/>exposed<text:s/>the<text:s/>tension<text:s/>between<text:s/>strategic<text:s/>ambition<text:s/>and<text:s/>available<text:s/>resources</text:span><text:span text:style-name="T523_10"><text:s/>with<text:s/>a</text:span><text:span text:style-name="T523_11"><text:s/>broader<text:s/>and<text:s/>more<text:s/>complex</text:span><text:span text:style-name="T523_12"><text:s/>portfolio<text:s/>in<text:s/>a<text:s/>now<text:s/>rapidly<text:s/>contracting<text:s/>funding<text:s/>environment<text:s/>and<text:s/>within<text:s/>a</text:span><text:span text:style-name="T523_13"><text:s/>global<text:s/>health<text:s/>ecosystem<text:s/>undergoing<text:s/>unprecedented<text:s/>disruption</text:span><text:span text:style-name="T523_14">.<text:s/></text:span><text:span text:style-name="T523_15">This<text:s/>has<text:s/>underscored<text:s/>the<text:s/>importance<text:s/>of<text:s/></text:span><text:span text:style-name="T523_16">improving<text:s/>Unitaid’s</text:span><text:span text:style-name="T523_17"><text:s/></text:span><text:span text:style-name="T523_18">operational<text:s/>agility,<text:s/>including<text:s/>streamlining<text:s/>grant<text:s/>processes<text:s/>and<text:s/>ensuring<text:s/>that<text:s/>internal<text:s/>capacity<text:s/>keeps<text:s/>pace<text:s/>with<text:s/>portfolio<text:s/>growth.</text:span><text:span text:style-name="T523_19"><text:s/></text:span><text:span text:style-name="T523_20">It<text:s/>also<text:s/>points<text:s/>to<text:s/>the<text:s/>importance<text:s/>of<text:s/>sharper<text:s/>prioritisation<text:s/>and<text:s/>consolidation<text:s/>of<text:s/>investments,<text:s/>with<text:s/>stronger<text:s/>alignment<text:s/>to<text:s/>country<text:s/>and<text:s/>regional<text:s/>needs,<text:s/>and<text:s/>a<text:s/>continued<text:s/>shift<text:s/>towards<text:s/>integrated,<text:s/>system-oriented<text:s/>approaches.<text:s/>In<text:s/>parallel,<text:s/>there<text:s/>is<text:s/>an<text:s/>increasing<text:s/>emphasis<text:s/>on<text:s/>regionalisation<text:s/>and<text:s/>country<text:s/>ownership,<text:s/>including<text:s/>closer<text:s/>collaboration<text:s/>with<text:s/>regional<text:s/>institutions<text:s/>and<text:s/>more<text:s/>co-created<text:s/>pathways<text:s/>to<text:s/>scale.</text:span><text:span text:style-name="T523_21"><text:s/>This<text:s/>will<text:s/></text:span><text:span text:style-name="T523_22">require<text:s/>deeper<text:s/>and<text:s/>earlier<text:s/>engagement<text:s/>with<text:s/>countries,<text:s/>communities<text:s/></text:span><text:span text:style-name="T523_23">and<text:s/>civil<text:s/>society<text:s/></text:span><text:span text:style-name="T523_24">to<text:s/>ensure<text:s/>that<text:s/>innovations<text:s/>are<text:s/>not<text:s/>only<text:s/>introduced<text:s/>but<text:s/>effectively<text:s/>adopted<text:s/>at<text:s/>scale.</text:span><text:span text:style-name="T523_25"><text:s/></text:span></text:p>
      <text:p text:style-name="P524"/>
      <text:p text:style-name="P525"><text:span text:style-name="T525_1">Key<text:s/>recommendations<text:s/>and<text:s/>reform<text:s/>priorities<text:s/>from<text:s/>this<text:s/>period<text:s/>can<text:s/>be<text:s/>summarised<text:s/>as:</text:span></text:p>
      <text:list text:style-name="LS99" xml:id="list49">
        <text:list-item>
          <text:p text:style-name="P526"><text:span text:style-name="T526_1">Sharpen<text:s/>strategic<text:s/>prioritisation<text:s/>and<text:s/>portfolio<text:s/>coherence</text:span><text:span text:style-name="T526_2">,<text:s/>concentrating<text:s/>on<text:s/>areas<text:s/>where<text:s/>Unitaid's<text:s/>catalytic<text:s/>role<text:s/>adds<text:s/>the<text:s/>greatest<text:s/>value<text:s/>and<text:s/>aligning<text:s/>ambition<text:s/>with<text:s/>realistic<text:s/>funding<text:s/>scenarios.</text:span></text:p>
        </text:list-item>
        <text:list-item>
          <text:p text:style-name="P527"><text:span text:style-name="T527_1">Address<text:s/>delays<text:s/>and<text:s/>administrative<text:s/>complexity<text:s/>in<text:s/>the<text:s/>grant<text:s/>agreement<text:s/>development<text:s/>process</text:span><text:span text:style-name="T527_2">,<text:s/>with<text:s/>both<text:s/>near-term<text:s/>fixes<text:s/>and<text:s/>more<text:s/>structural<text:s/>changes<text:s/>for<text:s/>the<text:s/>next<text:s/>strategic<text:s/>period.</text:span></text:p>
        </text:list-item>
        <text:list-item>
          <text:p text:style-name="P528"><text:span text:style-name="T528_1">Deepen<text:s/>country<text:s/>and<text:s/>community<text:s/>engagement<text:s/>through<text:s/>a<text:s/>clearer,<text:s/>costed<text:s/>operating<text:s/>model</text:span><text:span text:style-name="T528_2"><text:s/>that<text:s/>strengthens<text:s/>direct<text:s/>relationships<text:s/>with<text:s/>governments,<text:s/>civil<text:s/>society<text:s/>and<text:s/>communities,<text:s/>including<text:s/>consideration<text:s/>of<text:s/>some<text:s/>form<text:s/>of<text:s/>regional<text:s/>presence.</text:span></text:p>
        </text:list-item>
        <text:list-item>
          <text:p text:style-name="P529"><text:span text:style-name="T529_1">Integrate<text:s/>the<text:s/>Strategic<text:s/>Initiatives<text:s/>into<text:s/>core<text:s/>operations</text:span><text:span text:style-name="T529_2">,<text:s/>ensuring<text:s/>approaches<text:s/>and<text:s/>expertise<text:s/>are<text:s/>mainstreamed<text:s/>rather<text:s/>than<text:s/>operating<text:s/>as<text:s/>parallel<text:s/>workstreams.</text:span></text:p>
        </text:list-item>
        <text:list-item>
          <text:p text:style-name="P530"><text:span text:style-name="T530_1">Strengthen<text:s/>scalability<text:s/>and<text:s/>transition<text:s/>planning</text:span><text:span text:style-name="T530_2">,<text:s/>including<text:s/>earlier<text:s/>engagement<text:s/>with<text:s/>scale-up<text:s/>partners<text:s/>and<text:s/>clearer<text:s/>assessment<text:s/>of<text:s/>the<text:s/>political,<text:s/>financial<text:s/>and<text:s/>health<text:s/>landscape<text:s/>in<text:s/>focus<text:s/>countries.</text:span></text:p>
        </text:list-item>
        <text:list-item>
          <text:p text:style-name="P531"><text:span text:style-name="T531_1">Clearly<text:s/>communicate<text:s/>Unitaid's<text:s/>distinctive<text:s/>market-shaping<text:s/>role</text:span><text:span text:style-name="T531_2"><text:s/>within<text:s/>the<text:s/>global<text:s/>health<text:s/>architecture,<text:s/>particularly<text:s/>in<text:s/>the<text:s/>context<text:s/>of<text:s/>overlapping<text:s/>narratives<text:s/>with<text:s/>the<text:s/>Global<text:s/>Fund<text:s/>and<text:s/>discussions<text:s/>on<text:s/>global<text:s/>health<text:s/>reform.</text:span></text:p>
        </text:list-item>
        <text:list-item>
          <text:p text:style-name="P532"><text:span text:style-name="T532_1">Continue<text:s/>to<text:s/>diversify<text:s/>and<text:s/>strengthen<text:s/>the<text:s/>funding<text:s/>base<text:s/>through<text:s/>structured<text:s/>resource<text:s/>mobilisation</text:span><text:span text:style-name="T532_2">,<text:s/>innovative<text:s/>financing<text:s/>mechanisms<text:s/>and<text:s/>proactive<text:s/>management<text:s/>of<text:s/>specified<text:s/>funding<text:s/>to<text:s/>protect<text:s/>strategic<text:s/>coherence.</text:span></text:p>
        </text:list-item>
        <text:list-item>
          <text:p text:style-name="P533"><text:span text:style-name="T533_1">Implement<text:s/>a<text:s/>coordinated<text:s/>change<text:s/>management<text:s/>process<text:s/>to<text:s/>bring<text:s/>together<text:s/>fragmented<text:s/>reform<text:s/>initiatives</text:span><text:span text:style-name="T533_2"><text:s/>and<text:s/></text:span><text:span text:style-name="T533_3">protect<text:s/></text:span><text:span text:style-name="T533_4">staff<text:s/>wellbeing</text:span><text:span text:style-name="T533_5"><text:s/>and<text:s/>any</text:span><text:span text:style-name="T533_6"><text:s/>workload<text:s/>concerns.</text:span></text:p>
        </text:list-item>
      </text:list>
      <text:p text:style-name="P534"/>
      <text:p text:style-name="P535"><text:span text:style-name="T535_1">D:<text:s/>Value<text:s/>for<text:s/>Money<text:s/></text:span></text:p>
      <text:p text:style-name="P536"/>
      <text:p text:style-name="P537"><text:span text:style-name="T537_1">The<text:s/>original<text:s/>2007<text:s/>project<text:s/>memorandum<text:s/>with<text:s/>Unitaid<text:s/>didn’t<text:s/>have<text:s/></text:span><text:span text:style-name="T537_2">a<text:s/>value<text:s/>for<text:s/>money<text:s/>proposition,<text:s/>beyond</text:span><text:span text:style-name="T537_3"><text:s/>alignment<text:s/>with<text:s/>WHO’s<text:s/>principles<text:s/>at<text:s/>the<text:s/>time<text:s/>for<text:s/>best<text:s/>value<text:s/>for<text:s/>money<text:s/>in<text:s/>contracting<text:s/>and<text:s/>procurement.<text:s/></text:span><text:span text:style-name="T537_4">A</text:span><text:span text:style-name="T537_5">n<text:s/>important<text:s/></text:span><text:span text:style-name="T537_6">recommendation<text:s/>from<text:s/>Unitaid’s<text:s/>first<text:s/>8<text:s/>years<text:s/>was<text:s/>the<text:s/>need<text:s/>for<text:s/>a<text:s/>clearer,<text:s/>stronger</text:span><text:span text:style-name="T537_7"><text:s/>measurement<text:s/>and</text:span><text:span text:style-name="T537_8"><text:s/>articulation<text:s/>of<text:s/>it</text:span><text:span text:style-name="T537_9">s</text:span><text:span text:style-name="T537_10"><text:s/>value<text:s/>for<text:s/>money</text:span><text:span text:style-name="T537_11">,<text:s/>and<text:s/></text:span><text:span text:style-name="T537_12">a<text:s/></text:span><text:span text:style-name="T537_13">formal<text:s/></text:span><text:span text:style-name="T537_14">framework<text:s/>and<text:s/>measurement<text:s/>approach<text:s/>was<text:s/>first<text:s/>introduced<text:s/>under<text:s/>Unitaid’s<text:s/>2015<text:s/>New<text:s/>Operating<text:s/>Model.<text:s/></text:span><text:span text:style-name="T537_15">This<text:s/>was<text:s/>adjusted<text:s/>and<text:s/>strengthened<text:s/>over<text:s/>the<text:s/>following</text:span><text:span text:style-name="T537_16"><text:s/></text:span><text:span text:style-name="T537_17">3-5<text:s/>years,<text:s/>with<text:s/>initial<text:s/>inconsistencies<text:s/>in<text:s/>its<text:s/>application<text:s/>and<text:s/>measurement<text:s/>across<text:s/>Unitaid’s<text:s/>investments,<text:s/>which<text:s/>became<text:s/>more<text:s/>systematic<text:s/>and<text:s/>cross-cutting<text:s/>in<text:s/>the<text:s/>2017-2021<text:s/>Strategy<text:s/>thanks<text:s/>to<text:s/>a<text:s/>more<text:s/>comprehensive<text:s/>results<text:s/>and<text:s/>performance<text:s/>framework.<text:s/>This<text:s/>approach<text:s/>to<text:s/>value<text:s/>for<text:s/>money<text:s/>has<text:s/>further<text:s/>improved<text:s/>in<text:s/>the<text:s/>last<text:s/>3<text:s/>years<text:s/>(as<text:s/>per<text:s/>the<text:s/>cost-effectiveness<text:s/>section).<text:s/>Overall<text:s/></text:span><text:span text:style-name="T537_18">Unitaid<text:s/>now<text:s/>represents<text:s/>strong<text:s/>value<text:s/>for<text:s/>money<text:s/>across<text:s/>the<text:s/>5<text:s/>Es</text:span><text:span text:style-name="T537_19"><text:s/></text:span><text:span text:style-name="T537_20">of<text:s/>FCDO’s<text:s/>Value<text:s/>for<text:s/>Money<text:s/>framework<text:s/></text:span><text:span text:style-name="T537_21">through</text:span><text:span text:style-name="T537_22"><text:s/></text:span><text:span text:style-name="T537_23">i</text:span><text:span text:style-name="T537_24">ts<text:s/>distinctive<text:s/>role<text:s/>within<text:s/>the<text:s/>global<text:s/>health</text:span><text:span text:style-name="T537_25"><text:s/>architecture</text:span><text:span text:style-name="T537_26">,</text:span><text:span text:style-name="T537_27"><text:s/>by<text:s/>bridging<text:s/>the<text:s/>gap<text:s/>between<text:s/>innovation<text:s/>and<text:s/>large-scale<text:s/>adoption<text:s/>of<text:s/>life-saving<text:s/>health<text:s/>products</text:span><text:span text:style-name="T537_28"><text:s/>and<text:s/>undertaking<text:s/>a<text:s/>range<text:s/>of<text:s/>catalytic<text:s/>market-shaping<text:s/>interventions<text:s/>that<text:s/>no<text:s/>other<text:s/>health<text:s/>multilateral<text:s/>does.</text:span><text:span text:style-name="T537_29"><text:s/></text:span></text:p>
      <text:p text:style-name="P538"/>
      <text:p text:style-name="P539"><text:span text:style-name="T539_1">Economy</text:span><text:span text:style-name="T539_2">:</text:span><text:span text:style-name="T539_3"><text:s/></text:span><text:span text:style-name="T539_4">Unitaid<text:s/>has</text:span><text:span text:style-name="T539_5"><text:s/>consistently</text:span><text:span text:style-name="T539_6"><text:s/></text:span><text:span text:style-name="T539_7">attained</text:span><text:span text:style-name="T539_8"><text:s/>effective</text:span><text:span text:style-name="T539_9"><text:s/></text:span><text:span text:style-name="T539_10">econom</text:span><text:span text:style-name="T539_11">ies<text:s/>of<text:s/>scale</text:span><text:span text:style-name="T539_12"><text:s/>over<text:s/></text:span><text:span text:style-name="T539_13">the<text:s/>last<text:s/>20<text:s/>years</text:span><text:span text:style-name="T539_14"><text:s/>through<text:s/>achieving</text:span><text:span text:style-name="T539_15"><text:s/>substantial<text:s/>and<text:s/>sustained<text:s/>price<text:s/>reductions<text:s/>for<text:s/>key<text:s/>health<text:s/>commodities<text:s/>and<text:s/>innovations,<text:s/>which<text:s/>are<text:s/>subsequently<text:s/>taken<text:s/>to<text:s/>scale<text:s/>by<text:s/></text:span><text:span text:style-name="T539_16">delivery<text:s/>partners<text:s/>including<text:s/>Global<text:s/>Fund,<text:s/>PEPFAR,<text:s/>and<text:s/>national<text:s/>governments.</text:span><text:span text:style-name="T539_17"><text:s/></text:span><text:span text:style-name="T539_18">This<text:s/>has<text:s/>remained<text:s/>consistent<text:s/>from<text:s/>Unitaid’s<text:s/>early<text:s/>years<text:s/></text:span><text:span text:style-name="T539_19">where<text:s/>it<text:s/>focused<text:s/>mainly<text:s/>on<text:s/>procurement<text:s/>work<text:s/>–<text:s/>including<text:s/></text:span><text:span text:style-name="T539_20">delivering<text:s/>in<text:s/>its<text:s/>first<text:s/>operational<text:s/>year<text:s/>in<text:s/>2007<text:s/>a<text:s/>40%<text:s/>price<text:s/>reduction<text:s/>for<text:s/>paediatric<text:s/>HIV<text:s/>treatments</text:span><text:span text:style-name="T539_21"><text:s/>–<text:s/>through<text:s/>to<text:s/>its<text:s/>broadened<text:s/>portfolio<text:s/>of<text:s/>disease<text:s/>areas<text:s/>and<text:s/>its<text:s/>wider<text:s/>set<text:s/>of<text:s/>market-shaping<text:s/>tools.<text:s/></text:span><text:span text:style-name="T539_22">Key<text:s/>examples<text:s/>include:</text:span></text:p>
      <text:p text:style-name="P540"/>
      <text:list text:style-name="LS36" xml:id="list57">
        <text:list-item>
          <text:p text:style-name="P541"><text:span text:style-name="T541_1">HIV<text:s/>treatment:<text:s/>Dolutegravir-based<text:s/>regimens<text:s/>reduced<text:s/>from<text:s/>US$75<text:s/>(2017)<text:s/>to<text:s/>US$3</text:span><text:span text:style-name="T541_2">3</text:span><text:span text:style-name="T541_3"><text:s/>per<text:s/>person<text:s/>per<text:s/>year</text:span></text:p>
        </text:list-item>
        <text:list-item>
          <text:p text:style-name="P542"><text:span text:style-name="T542_1">HIV<text:s/>prevention:<text:s/></text:span><text:span text:style-name="T542_2">Long-acting</text:span><text:span text:style-name="T542_3"><text:s/>lenacapavir<text:s/>reduced<text:s/>from<text:s/>US$28,000<text:s/></text:span><text:span text:style-name="T542_4">(US<text:s/>list<text:s/>price)<text:s/></text:span><text:span text:style-name="T542_5">to<text:s/>US$40<text:s/>per<text:s/>person<text:s/>per<text:s/>year<text:s/>in<text:s/>LMICs</text:span><text:span text:style-name="T542_6"><text:s/>from<text:s/>2027</text:span></text:p>
        </text:list-item>
        <text:list-item>
          <text:p text:style-name="P543"><text:span text:style-name="T543_1">HIV<text:s/>diagnostics:<text:s/>Self-tests<text:s/>reduced<text:s/>to<text:s/>under<text:s/>US$2<text:s/>per<text:s/>unit</text:span></text:p>
        </text:list-item>
        <text:list-item>
          <text:p text:style-name="P544"><text:span text:style-name="T544_1">Cervical<text:s/>cancer:<text:s/>40–45%<text:s/>price<text:s/>reductions<text:s/>in<text:s/>screening<text:s/>and<text:s/>treatment<text:s/>technologies</text:span></text:p>
        </text:list-item>
        <text:list-item>
          <text:p text:style-name="P545"><text:span text:style-name="T545_1">TB<text:s/>diagnostics:<text:s/>40%<text:s/>reduction<text:s/>in<text:s/>GeneXpert<text:s/>cartridge<text:s/>prices</text:span></text:p>
        </text:list-item>
        <text:list-item>
          <text:p text:style-name="P546"><text:span text:style-name="T546_1">Oxygen<text:s/>markets:<text:s/>22%<text:s/>reduction<text:s/>in<text:s/>liquid<text:s/>oxygen<text:s/>prices<text:s/>and<text:s/>43%<text:s/>for<text:s/>cylinders,<text:s/>alongside<text:s/>longer-term<text:s/>supply<text:s/>agreements</text:span></text:p>
        </text:list-item>
        <text:list-item>
          <text:p text:style-name="P547"><text:span text:style-name="T547_1">Unitaid’s<text:s/>investments<text:s/>in<text:s/>the<text:s/>Medicines<text:s/>Patent<text:s/>Pool<text:s/></text:span><text:span text:style-name="T547_2">are<text:s/>estimated<text:s/>to<text:s/>have</text:span><text:span text:style-name="T547_3"><text:s/>generated<text:s/>US$193 million<text:s/>in<text:s/>direct<text:s/>savings<text:s/></text:span></text:p>
        </text:list-item>
        <text:list-item>
          <text:p text:style-name="P548"><text:span text:style-name="T548_1">Current<text:s/>p</text:span><text:span text:style-name="T548_2">ortfolio-wide<text:s/>projections</text:span><text:span text:style-name="T548_3"><text:s/>of</text:span><text:span text:style-name="T548_4"><text:s/>US$10<text:s/>billion<text:s/>in<text:s/>global<text:s/>savings<text:s/>by<text:s/>2030</text:span></text:p>
        </text:list-item>
      </text:list>
      <text:p text:style-name="P549"/>
      <text:p text:style-name="P550"><text:span text:style-name="T550_1">Efficiency</text:span><text:span text:style-name="T550_2">:<text:s/></text:span><text:span text:style-name="T550_3">Over<text:s/>the<text:s/>last<text:s/>10<text:s/>years<text:s/>Unitaid<text:s/>has<text:s/>demonstrated<text:s/></text:span><text:span text:style-name="T550_4">good</text:span><text:span text:style-name="T550_5"><text:s/>operational<text:s/>efficiency</text:span><text:span text:style-name="T550_6"><text:s/>on<text:s/></text:span><text:span text:style-name="T550_7">operating</text:span><text:span text:style-name="T550_8"><text:s/>costs</text:span><text:span text:style-name="T550_9"><text:s/></text:span><text:span text:style-name="T550_10">thanks<text:s/>to<text:s/>the<text:s/>introduction<text:s/>of<text:s/>the<text:s/>New<text:s/>Operating<text:s/>Model<text:s/>in<text:s/>2015<text:s/>and<text:s/>subsequent<text:s/></text:span><text:span text:style-name="T550_11">operating<text:s/>model<text:s/></text:span><text:span text:style-name="T550_12">improvements</text:span><text:span text:style-name="T550_13">.<text:s/>Where</text:span><text:span text:style-name="T550_14">as</text:span><text:span text:style-name="T550_15"><text:s/>operating<text:s/>expenditures<text:s/>relative<text:s/>to<text:s/>grant<text:s/>disbursements<text:s/>were<text:s/>at<text:s/>2.4%<text:s/>in<text:s/>2011/12,<text:s/></text:span><text:span text:style-name="T550_16">since<text:s/>2016<text:s/>the<text:s/>Secretariat’s<text:s/>operating<text:s/>costs<text:s/>have<text:s/>remained<text:s/>consistently<text:s/></text:span><text:span text:style-name="T550_17">below<text:s/>their<text:s/>2%<text:s/>target</text:span><text:span text:style-name="T550_18"><text:s/>–<text:s/>notably<text:s/>this<text:s/>has<text:s/>remained<text:s/>the<text:s/>case<text:s/>despite<text:s/></text:span><text:span text:style-name="T550_19">significant<text:s/>portfolio<text:s/>expansion<text:s/>into<text:s/>areas<text:s/>such<text:s/>as<text:s/>oxygen,</text:span><text:span text:style-name="T550_20"><text:s/>maternal<text:s/>health</text:span><text:span text:style-name="T550_21"><text:s/>and<text:s/>regional<text:s/>manufacturing.</text:span><text:span text:style-name="T550_22"><text:s/></text:span><text:span text:style-name="T550_23">Allocative<text:s/>efficiency<text:s/>is<text:s/>evident<text:s/>in</text:span><text:span text:style-name="T550_24"><text:s/>Unitaid’</text:span><text:span text:style-name="T550_25">s</text:span><text:span text:style-name="T550_26"><text:s/>consistent</text:span><text:span text:style-name="T550_27"><text:s/>focus<text:s/>on<text:s/>areas<text:s/>of<text:s/></text:span><text:span text:style-name="T550_28">significant</text:span><text:span text:style-name="T550_29"><text:s/>market<text:s/>failure<text:s/>and<text:s/>highest<text:s/>potential<text:s/>return,<text:s/>including<text:s/>drug-resistant<text:s/>diseases</text:span><text:span text:style-name="T550_30"><text:s/></text:span><text:span text:style-name="T550_31">and<text:s/>integrated<text:s/>health<text:s/>approaches.<text:s/>A<text:s/>growing<text:s/>share<text:s/>of<text:s/>the<text:s/>portfolio,<text:s/></text:span><text:span text:style-name="T550_32">approximately</text:span><text:span text:style-name="T550_33"><text:s/>60%<text:s/>in<text:s/>recent<text:s/>years,<text:s/>targets<text:s/></text:span><text:span text:style-name="T550_34">issues<text:s/>related<text:s/>to<text:s/>disease<text:s/>resistance<text:s/>(primarily<text:s/>in<text:s/>the<text:s/>3<text:s/>diseases).</text:span></text:p>
      <text:p text:style-name="P551"/>
      <text:p text:style-name="P552"><text:span text:style-name="T552_1">However</text:span><text:span text:style-name="T552_2">,</text:span><text:span text:style-name="T552_3"><text:s/>the<text:s/>speed<text:s/>of<text:s/>grant<text:s/>development<text:s/>is<text:s/>an<text:s/>area<text:s/>of<text:s/>operational<text:s/>efficiency<text:s/>where<text:s/>Unitaid<text:s/>have<text:s/></text:span><text:span text:style-name="T552_4">had<text:s/>persistent<text:s/>challenges</text:span><text:span text:style-name="T552_5">.<text:s/>Various<text:s/>initiatives<text:s/>and<text:s/>targets<text:s/>for<text:s/>grant<text:s/>development<text:s/>timelines<text:s/>have<text:s/>been<text:s/>implemented,<text:s/>and<text:s/>in<text:s/>some<text:s/></text:span><text:span text:style-name="T552_6">years,</text:span><text:span text:style-name="T552_7"><text:s/>this<text:s/>has<text:s/>achieved<text:s/>significant<text:s/>success<text:s/>–<text:s/>for<text:s/>example<text:s/>in<text:s/>2023<text:s/></text:span><text:span text:style-name="T552_8">the<text:s/>average<text:s/>grant<text:s/>timeline<text:s/>was<text:s/>5.3<text:s/>months<text:s/>against<text:s/>a<text:s/>6</text:span><text:span text:style-name="T552_9">-</text:span><text:span text:style-name="T552_10">month<text:s/>target<text:s/></text:span><text:span text:style-name="T552_11">–</text:span><text:span text:style-name="T552_12"><text:s/></text:span><text:span text:style-name="T552_13">however<text:s/>these<text:s/>successes<text:s/>have<text:s/>not<text:s/>been<text:s/>sustained<text:s/>and<text:s/>consistent</text:span><text:span text:style-name="T552_14">,<text:s/>with<text:s/>some<text:s/>grants</text:span><text:span text:style-name="T552_15"><text:s/>and<text:s/>some<text:s/>years</text:span><text:span text:style-name="T552_16"><text:s/>still<text:s/>significantly</text:span><text:span text:style-name="T552_17"><text:s/>over</text:span><text:span text:style-name="T552_18"><text:s/></text:span><text:span text:style-name="T552_19">the<text:s/></text:span><text:span text:style-name="T552_20">6<text:s/>month</text:span><text:span text:style-name="T552_21"><text:s/>average<text:s/>target</text:span><text:span text:style-name="T552_22">.<text:s/>This<text:s/>area<text:s/>of<text:s/>operational<text:s/>inefficiency<text:s/>was<text:s/>highlighted<text:s/>as<text:s/>a<text:s/>priority<text:s/>to<text:s/>address<text:s/>from<text:s/>the<text:s/>2025<text:s/>Mid-Term<text:s/>review.<text:s/></text:span><text:span text:style-name="T552_23">During<text:s/>COVID-19<text:s/>Unitaid<text:s/>demonstrated<text:s/>significantly<text:s/>improved<text:s/>speed<text:s/>and<text:s/>agility</text:span><text:span text:style-name="T552_24"><text:s/>for<text:s/>its<text:s/>grant<text:s/>development,<text:s/>which<text:s/>may<text:s/>provide<text:s/>lessons<text:s/>for<text:s/>greater<text:s/>efficiency<text:s/>in<text:s/>the<text:s/>future.<text:s/></text:span></text:p>
      <text:p text:style-name="P553"/>
      <text:p text:style-name="P554"><text:span text:style-name="T554_1">Equity</text:span><text:span text:style-name="T554_2">:<text:s/></text:span><text:span text:style-name="T554_3">Unitaid’s<text:s/>original<text:s/>mandate<text:s/>inherently<text:s/></text:span><text:span text:style-name="T554_4">included<text:s/>equity<text:s/>considerations<text:s/>by<text:s/>focusing<text:s/>on<text:s/>HIV,<text:s/>TB<text:s/>and<text:s/>malaria,<text:s/>as<text:s/>these<text:s/>diseases<text:s/>disproportionately<text:s/>affect<text:s/>people<text:s/>and<text:s/>communities<text:s/>globally<text:s/>who<text:s/>are<text:s/>marginalised<text:s/>or<text:s/>living<text:s/>in<text:s/>poverty.<text:s/></text:span><text:span text:style-name="T554_5">But<text:s/>beyond<text:s/>this</text:span><text:span text:style-name="T554_6"><text:s/>Unitaid’s<text:s/>model<text:s/>has<text:s/>focused<text:s/>on<text:s/>marginalised<text:s/>and<text:s/>underserved<text:s/>populations,<text:s/>market<text:s/>segments<text:s/>and<text:s/>unaddressed<text:s/></text:span><text:span text:style-name="T554_7">health<text:s/>commodity<text:s/>needs<text:s/>–<text:s/>evident<text:s/>from<text:s/>its<text:s/>early<text:s/>years<text:s/>period<text:s/>focusing<text:s/>on<text:s/>paediatric<text:s/>formulations,<text:s/>second-line<text:s/>therapies<text:s/>and<text:s/>drug-resistant<text:s/>TB.</text:span><text:span text:style-name="T554_8"><text:s/></text:span><text:span text:style-name="T554_9">In<text:s/></text:span><text:span text:style-name="T554_10">Unitaid’s<text:s/></text:span><text:span text:style-name="T554_11"><text:s/>2017</text:span><text:span text:style-name="T554_12">-2021<text:s/>Strategy<text:s/>they</text:span><text:span text:style-name="T554_13"><text:s/>aimed<text:s/>to<text:s/>have<text:s/>100%<text:s/>of<text:s/>new<text:s/>projects<text:s/></text:span><text:span text:style-name="T554_14">explicitly<text:s/>designed<text:s/>to<text:s/>benefit<text:s/>the<text:s/>poorest<text:s/>and<text:s/>most<text:s/>underserved<text:s/>populations<text:s/>in<text:s/>low-and-lower-income<text:s/>countries.</text:span><text:span text:style-name="T554_15"><text:s/>Under<text:s/>the<text:s/>current<text:s/>Strategy<text:s/>Unitaid<text:s/>have<text:s/>significantly<text:s/></text:span><text:span text:style-name="T554_16">strengthened<text:s/>how<text:s/>equity<text:s/>is<text:s/>defined<text:s/>and<text:s/>measured,<text:s/>introducing<text:s/></text:span><text:span text:style-name="T554_17">cross-cutting<text:s/></text:span><text:span text:style-name="T554_18">dedicated<text:s/>equity<text:s/>KPIs</text:span><text:span text:style-name="T554_19"><text:s/>(target<text:s/>access<text:s/>profiles<text:s/>and<text:s/>target<text:s/>equity<text:s/>conditions)</text:span><text:span text:style-name="T554_20"><text:s/>and<text:s/>disaggregated<text:s/>reporting</text:span><text:span text:style-name="T554_21">.</text:span><text:span text:style-name="T554_22"><text:s/>Unitaid<text:s/>has<text:s/>performed<text:s/>strongly<text:s/>against<text:s/>these<text:s/>targets<text:s/>for<text:s/>the<text:s/>last<text:s/>3<text:s/>years,<text:s/>and<text:s/>some<text:s/>of<text:s/>these<text:s/>ways<text:s/>of<text:s/>measuring<text:s/>equity<text:s/>have<text:s/>been<text:s/>taken<text:s/>up<text:s/>more<text:s/>broadly<text:s/>beyond<text:s/>Unitaid<text:s/>by<text:s/>other<text:s/>actors<text:s/></text:span><text:span text:style-name="T554_23">using</text:span><text:span text:style-name="T554_24"><text:s/></text:span><text:span text:style-name="T554_25">target<text:s/>access<text:s/>profiles</text:span><text:span text:style-name="T554_26">.<text:s/></text:span><text:span text:style-name="T554_27">Unitaid<text:s/>have<text:s/>consistently</text:span><text:span text:style-name="T554_28"><text:s/>engaged<text:s/>civil<text:s/>society<text:s/>and<text:s/>affected<text:s/>communities</text:span><text:span text:style-name="T554_29"><text:s/>(often<text:s/>marginalised<text:s/>groups)</text:span><text:span text:style-name="T554_30"><text:s/>at<text:s/>the<text:s/>global<text:s/>level,<text:s/>including<text:s/>effective<text:s/>incorporation<text:s/>of<text:s/>community<text:s/>voices<text:s/>into<text:s/>its<text:s/>Executive<text:s/>Board<text:s/>and<text:s/>decision-making<text:s/>on<text:s/>portfolio<text:s/>priority<text:s/>products.<text:s/>However</text:span><text:span text:style-name="T554_31">,</text:span><text:span text:style-name="T554_32"><text:s/></text:span><text:span text:style-name="T554_33">engagement<text:s/>of<text:s/>affected<text:s/>communities<text:s/>has<text:s/>been<text:s/>more<text:s/>inconsistent<text:s/>at<text:s/>country<text:s/>and<text:s/>community-level,<text:s/>and<text:s/>this<text:s/>is<text:s/>another<text:s/>area<text:s/>of<text:s/>persistent<text:s/>challenge<text:s/>which<text:s/>emerges<text:s/>from<text:s/>the<text:s/>2025<text:s/>Mid-Term<text:s/>Review.<text:s/></text:span></text:p>
      <text:p text:style-name="P555"/>
      <text:p text:style-name="P556"><text:span text:style-name="T556_1">Effectiveness</text:span><text:span text:style-name="T556_2">:<text:s/></text:span><text:span text:style-name="T556_3">Unitaid’s<text:s/>overall<text:s/></text:span><text:span text:style-name="T556_4">effectiveness<text:s/>is<text:s/>strongly<text:s/>evidenced<text:s/>by<text:s/>both<text:s/>health<text:s/>impact<text:s/>and<text:s/></text:span><text:span text:style-name="T556_5">sustained</text:span><text:span text:style-name="T556_6"><text:s/>system-level<text:s/>change.<text:s/></text:span><text:span text:style-name="T556_7">At<text:s/>the<text:s/>midpoint<text:s/>of<text:s/>the<text:s/>current<text:s/>Strategy<text:s/>2023-202</text:span><text:span text:style-name="T556_8">7,<text:s/>Unitaid-supported<text:s/>products<text:s/>have:</text:span></text:p>
      <text:list text:style-name="LS4" xml:id="list65">
        <text:list-item>
          <text:p text:style-name="P557"><text:span text:style-name="T557_1">Averted<text:s/></text:span><text:span text:style-name="T557_2">930,000<text:s/></text:span><text:span text:style-name="T557_3">additional<text:s/></text:span><text:span text:style-name="T557_4">deaths<text:s/>and<text:s/>86<text:s/>million</text:span><text:span text:style-name="T557_5"><text:s/>additional</text:span><text:span text:style-name="T557_6"><text:s/>cases<text:s/>or<text:s/>infections</text:span><text:span text:style-name="T557_7">.</text:span></text:p>
        </text:list-item>
        <text:list-item>
          <text:p text:style-name="P558"><text:span text:style-name="T558_1">Projected<text:s/>to<text:s/>generate</text:span><text:span text:style-name="T558_2"><text:s/>$10<text:s/>billion<text:s/></text:span><text:span text:style-name="T558_3">in<text:s/>global<text:s/>cost<text:s/>savings</text:span><text:span text:style-name="T558_4"><text:s/>by<text:s/>2030.</text:span></text:p>
        </text:list-item>
      </text:list>
      <text:p text:style-name="P559"><text:span text:style-name="T559_1">Unitaid-supported<text:s/>health<text:s/>products<text:s/>now<text:s/>reach<text:s/>approximately<text:s/>3</text:span><text:span text:style-name="T559_2">9</text:span><text:span text:style-name="T559_3">0<text:s/>million<text:s/>people<text:s/>annually,<text:s/>including<text:s/>53<text:s/>million<text:s/>children</text:span><text:span text:style-name="T559_4">,<text:s/>with</text:span><text:span text:style-name="T559_5"><text:s/></text:span><text:span text:style-name="T559_6">Unitaid<text:s/>having<text:s/>introduced<text:s/>more<text:s/>than<text:s/>1</text:span><text:span text:style-name="T559_7">5</text:span><text:span text:style-name="T559_8">0<text:s/>innovations<text:s/>in<text:s/>health<text:s/>since<text:s/>2006.<text:s/></text:span><text:span text:style-name="T559_9">For<text:s/>example</text:span><text:span text:style-name="T559_10">,</text:span><text:span text:style-name="T559_11"><text:s/>dolutegravir<text:s/>for<text:s/>HIV<text:s/>is<text:s/>now<text:s/>used<text:s/>by<text:s/>more<text:s/>than<text:s/>24<text:s/>million<text:s/>people<text:s/>per<text:s/>year.<text:s/></text:span><text:span text:style-name="T559_12">Analysis<text:s/>done<text:s/>with<text:s/>the<text:s/>Global<text:s/>Fund<text:s/>has<text:s/>consistently<text:s/>shown<text:s/>that<text:s/></text:span><text:span text:style-name="T559_13">Unitaid-supported<text:s/>innovations<text:s/></text:span><text:span text:style-name="T559_14">accelerate<text:s/>the<text:s/>global<text:s/>response<text:s/>against<text:s/>HIV,<text:s/>TB<text:s/>and<text:s/>malaria<text:s/>by<text:s/>3<text:s/>years</text:span><text:span text:style-name="T559_15">.<text:s/></text:span><text:span text:style-name="T559_16"><text:s/></text:span></text:p>
      <text:p text:style-name="P560"/>
      <text:p text:style-name="P561"><text:span text:style-name="T561_1">Cost-effectiveness:<text:s/></text:span><text:span text:style-name="T561_2">in<text:s/>2024<text:s/>Unitaid<text:s/>commissioned<text:s/>Cambridge<text:s/>Economic<text:s/>Policy<text:s/>Associates<text:s/>(CEPA)<text:s/>to<text:s/>undertake<text:s/>a</text:span><text:span text:style-name="T561_3"><text:s/>comprehensive,</text:span><text:span text:style-name="T561_4"><text:s/>independent<text:s/>analysis</text:span><text:span text:style-name="T561_5"><text:s/>of<text:s/>Unitaid’s<text:s/>return<text:s/>on<text:s/>investment,<text:s/></text:span><text:span text:style-name="T561_6">in<text:s/>line<text:s/>with<text:s/></text:span><text:span text:style-name="T561_7">comparable<text:s/>methodologies</text:span><text:span text:style-name="T561_8"><text:s/>taken<text:s/>for<text:s/>other<text:s/>global<text:s/>health<text:s/>multilaterals<text:s/>(</text:span><text:span text:style-name="T561_9">particularly<text:s/>vis-à-vis<text:s/></text:span><text:span text:style-name="T561_10">Global<text:s/>Fund<text:s/>and<text:s/>Gavi)</text:span><text:span text:style-name="T561_11">.<text:s/>This<text:s/></text:span><text:span text:style-name="T561_12">found<text:s/>that<text:s/>Unitaid<text:s/>generates<text:s/>approximately<text:s/>£46<text:s/>in<text:s/>health<text:s/>and<text:s/>socio-economic<text:s/>benefit</text:span><text:span text:style-name="T561_13">s</text:span><text:span text:style-name="T561_14"><text:s/>for<text:s/>every<text:s/>£1<text:s/>invested<text:s/>(the<text:s/>second<text:s/>highest<text:s/>of<text:s/>any<text:s/>health<text:s/>organisation<text:s/>after<text:s/>Gavi)</text:span><text:span text:style-name="T561_15"><text:s/>–<text:s/>through<text:s/>an<text:s/>intrinsic<text:s/>evaluation<text:s/></text:span><text:span text:style-name="T561_16">of<text:s/>the<text:s/>health<text:s/>benefits<text:s/>Unitaid<text:s/>generates<text:s/>across<text:s/>its<text:s/>portfolio.<text:s/></text:span><text:span text:style-name="T561_17">This<text:s/>reduces<text:s/>to<text:s/>a<text:s/>£5<text:s/>return<text:s/>when<text:s/>purely<text:s/>considering<text:s/>the<text:s/>instrumental,<text:s/>‘cost-of-illness’<text:s/>valuation,<text:s/>i.e.<text:s/>reduced<text:s/>treatment<text:s/>costs<text:s/>and<text:s/>averted<text:s/>wage</text:span><text:span text:style-name="T561_18"><text:s/>and<text:s/></text:span><text:span text:style-name="T561_19">productivity<text:s/>losses.<text:s/>The<text:s/>specific<text:s/>return<text:s/>on<text:s/>investment<text:s/>varies<text:s/>considerably<text:s/>for<text:s/>different<text:s/>areas<text:s/>of<text:s/>Unitaid<text:s/>intervention<text:s/>–<text:s/>i.e.<text:s/>different<text:s/>product<text:s/>classes<text:s/>such<text:s/>as<text:s/>malaria<text:s/>bed<text:s/>nets,<text:s/>childhood<text:s/>HIV<text:s/>anti-retrovirals<text:s/>–<text:s/>ranging<text:s/>from<text:s/>162:1<text:s/>to<text:s/>1:1.</text:span><text:span text:style-name="T561_20"><text:s/>Overall<text:s/>t</text:span><text:span text:style-name="T561_21">his<text:s/>places<text:s/>Unitaid<text:s/>among<text:s/>the<text:s/>highest-performing<text:s/>global<text:s/>health<text:s/>organisations<text:s/></text:span><text:span text:style-name="T561_22">based<text:s/>on<text:s/></text:span><text:span text:style-name="T561_23">return<text:s/>on<text:s/>investment<text:s/></text:span><text:span text:style-name="T561_24">and<text:s/>reflects<text:s/>both<text:s/></text:span><text:span text:style-name="T561_25">i</text:span><text:span text:style-name="T561_26">t</text:span><text:span text:style-name="T561_27">s</text:span><text:span text:style-name="T561_28"><text:s/>efficiency<text:s/>and<text:s/>its<text:s/>catalytic<text:s/>positioning<text:s/>within<text:s/>the<text:s/>broader<text:s/>ecosystem</text:span><text:span text:style-name="T561_29">.</text:span><text:span text:style-name="T561_30"><text:s/></text:span><text:span text:style-name="T561_31">Broader<text:s/>evidence<text:s/>of<text:s/>Unitaid’s<text:s/>cost-effectiveness<text:s/>is<text:s/>clear<text:s/>from<text:s/>the<text:s/></text:span><text:span text:style-name="T561_32">large<text:s/>number<text:s/>of<text:s/>Unitaid-supported<text:s/>innovations<text:s/>and<text:s/>product</text:span><text:span text:style-name="T561_33"><text:s/>areas</text:span><text:span text:style-name="T561_34"><text:s/>included<text:s/>in<text:s/></text:span><text:span text:style-name="T561_35">the<text:s/>latest<text:s/>Disease<text:s/>Control<text:s/>Priorities<text:s/>4’s<text:s/>(DCP4)<text:s/>–<text:s/>published<text:s/>by<text:s/>the<text:s/>World<text:s/>Bank</text:span><text:span text:style-name="T561_36"><text:s/>it<text:s/>outlines<text:s/></text:span><text:span text:style-name="T561_37">priority-setting<text:s/>guidelines<text:s/>and<text:s/>clinical<text:s/>interventions<text:s/>for<text:s/>universal<text:s/>health<text:s/>coverage</text:span><text:span text:style-name="T561_38">.</text:span><text:span text:style-name="T561_39"><text:s/></text:span><text:span text:style-name="T561_40">T</text:span><text:span text:style-name="T561_41">his<text:s/>includes<text:s/></text:span><text:span text:style-name="T561_42">optimal<text:s/>HIV<text:s/>treatments</text:span><text:span text:style-name="T561_43">,<text:s/>malaria<text:s/>intervention<text:s/>tools,<text:s/>TB<text:s/>innovations<text:s/>and<text:s/>medical<text:s/>oxygen<text:s/>ecosystems.<text:s/></text:span></text:p>
      <text:p text:style-name="P562"/>
      <text:p text:style-name="P563"><text:span text:style-name="T563_1">E:<text:s/>Risk</text:span></text:p>
      <text:p text:style-name="P564"/>
      <text:p text:style-name="P565"><text:span text:style-name="T565_1">Across<text:s/>multiple<text:s/>programme<text:s/>cycles<text:s/>and<text:s/>over<text:s/></text:span><text:span text:style-name="T565_2">twenty<text:s/>years<text:s/>of<text:s/>delivery,<text:s/>Unitaid<text:s/>has<text:s/>consistently<text:s/>been<text:s/>assessed<text:s/></text:span><text:span text:style-name="T565_3">and<text:s/>remained<text:s/></text:span><text:span text:style-name="T565_4">within<text:s/>the<text:s/>UK’s<text:s/>risk<text:s/>appetite</text:span><text:span text:style-name="T565_5">.<text:s/></text:span><text:span text:style-name="T565_6">The<text:s/></text:span><text:span text:style-name="T565_7">FCDO’s<text:s/></text:span><text:span text:style-name="T565_8">most<text:s/>recent<text:s/>Due<text:s/>Diligence<text:s/>Assessment</text:span><text:span text:style-name="T565_9">,<text:s/>completed<text:s/>September</text:span><text:span text:style-name="T565_10"><text:s/>2025</text:span><text:span text:style-name="T565_11">,</text:span><text:span text:style-name="T565_12"><text:s/>assesses<text:s/>Unitaid<text:s/>as<text:s/></text:span><text:span text:style-name="T565_13">overall<text:s/>having</text:span><text:span text:style-name="T565_14">:</text:span><text:span text:style-name="T565_15"><text:s/>moderate<text:s/>net<text:s/>risk<text:s/>for<text:s/>governance<text:s/>and<text:s/>internal<text:s/>control,<text:s/></text:span><text:span text:style-name="T565_16">and<text:s/></text:span><text:span text:style-name="T565_17">financial<text:s/></text:span><text:span text:style-name="T565_18">management<text:s/>and<text:s/>stability;<text:s/>minor<text:s/>risk<text:s/>for<text:s/>downstream<text:s/>delivery<text:s/>and<text:s/>safeguarding;<text:s/>and<text:s/>major<text:s/>risk<text:s/>for<text:s/>ability<text:s/>to<text:s/>deliver<text:s/>as<text:s/>a<text:s/>result<text:s/>of<text:s/></text:span><text:span text:style-name="T565_19">the</text:span><text:span text:style-name="T565_20"><text:s/>significantly<text:s/>constrained<text:s/>global<text:s/>funding<text:s/>environment<text:s/>and<text:s/>health<text:s/>ecosystem<text:s/>since<text:s/>2025<text:s/>major<text:s/>US<text:s/>and<text:s/>broader<text:s/>ODA<text:s/>cuts.<text:s/>Overall</text:span><text:span text:style-name="T565_21">,</text:span><text:span text:style-name="T565_22"><text:s/>this<text:s/>latest<text:s/>DDA<text:s/>assessed<text:s/>Unitaid<text:s/></text:span><text:span text:style-name="T565_23">as<text:s/>remaining<text:s/>within</text:span><text:span text:style-name="T565_24"><text:s/>FCDO’s<text:s/>risk<text:s/>appetite</text:span><text:span text:style-name="T565_25"><text:s/>and<text:s/>going<text:s/>forward<text:s/></text:span><text:span text:style-name="T565_26">FCDO<text:s/></text:span><text:span text:style-name="T565_27">rates</text:span><text:span text:style-name="T565_28"><text:s/>overall<text:s/>programme<text:s/>risk<text:s/>as<text:s/>‘moderate’,<text:s/>reflecting<text:s/>confidence<text:s/>that<text:s/>Unitaid<text:s/>is<text:s/>implementing<text:s/>appropriate<text:s/>and<text:s/>proportionate<text:s/></text:span><text:span text:style-name="T565_29">risk<text:s/></text:span><text:span text:style-name="T565_30">mitigation<text:s/>measures</text:span><text:span text:style-name="T565_31">.<text:s/></text:span><text:span text:style-name="T565_32">The</text:span><text:span text:style-name="T565_33"><text:s/>2025</text:span><text:span text:style-name="T565_34"><text:s/>DDA’s<text:s/>key<text:s/>recommendation<text:s/>was<text:s/>Unitaid<text:s/>using<text:s/>the<text:s/>2025<text:s/>Mid-Term<text:s/>Review<text:s/></text:span><text:span text:style-name="T565_35">to<text:s/>be<text:s/>proactive<text:s/>in<text:s/>making<text:s/>strategic<text:s/>decisions<text:s/>about<text:s/>which<text:s/>parts<text:s/>of<text:s/>the<text:s/>portfolio<text:s/>maximise<text:s/>Unitaid’s<text:s/>impact<text:s/>and<text:s/>offer<text:s/>best<text:s/>value<text:s/>for<text:s/>money,<text:s/>in<text:s/>the<text:s/>context<text:s/>of<text:s/>constrained<text:s/>resources,<text:s/>alongside<text:s/>strengthening<text:s/>partnerships<text:s/>with<text:s/>civil<text:s/>society<text:s/>and<text:s/>global<text:s/>South<text:s/>countries<text:s/>for<text:s/>integrated,<text:s/>sustainable<text:s/>impact.<text:s/></text:span><text:span text:style-name="T565_36">Unitaid<text:s/>are<text:s/>broadly<text:s/>responding<text:s/>well<text:s/>to<text:s/>this,<text:s/>with<text:s/>initiatives<text:s/>underway<text:s/>to<text:s/>strengthen<text:s/>country,<text:s/>civil<text:s/>society<text:s/>and<text:s/>community<text:s/>engagement,<text:s/></text:span><text:span text:style-name="T565_37">an<text:s/>ongoing<text:s/>prioritisation<text:s/>of<text:s/>the<text:s/>current<text:s/>grant<text:s/>portfolio,<text:s/></text:span><text:span text:style-name="T565_38">impressive<text:s/>work<text:s/>on<text:s/></text:span><text:span text:style-name="T565_39">Unitaid’s<text:s/>role<text:s/>and<text:s/>positioning<text:s/>in<text:s/>the<text:s/>wider<text:s/>global<text:s/>health<text:s/>ecosystem,<text:s/>and<text:s/></text:span><text:span text:style-name="T565_40">work<text:s/>on<text:s/>the<text:s/>next<text:s/>Strategy<text:s/>and<text:s/>prioritisation<text:s/>starting<text:s/>from<text:s/>this<text:s/>summer’s<text:s/>July<text:s/>2026<text:s/>Executive<text:s/>Board.<text:s/></text:span></text:p>
      <text:p text:style-name="P566"/>
      <text:p text:style-name="P567"><text:span text:style-name="T567_1">Unitaid’s<text:s/>r</text:span><text:span text:style-name="T567_2">isk<text:s/>management<text:s/>arrangement<text:s/></text:span><text:span text:style-name="T567_3">has</text:span><text:span text:style-name="T567_4"><text:s/>evolved<text:s/>steadily<text:s/>over<text:s/>time.<text:s/>In<text:s/>Unitaid’s<text:s/>early<text:s/>years,<text:s/>risk<text:s/>management<text:s/>practices<text:s/></text:span><text:span text:style-name="T567_5">relied<text:s/>primarily<text:s/>on<text:s/>WHO<text:s/>hosting<text:s/>arrangements</text:span><text:span text:style-name="T567_6">,<text:s/>grantee<text:s/>assessments<text:s/>and<text:s/>external<text:s/>audit.</text:span><text:span text:style-name="T567_7"><text:s/></text:span><text:span text:style-name="T567_8">Internal<text:s/>and<text:s/>external<text:s/>reviews<text:s/>in<text:s/></text:span><text:span text:style-name="T567_9">2011-2012</text:span><text:span text:style-name="T567_10"><text:s/>identified<text:s/>the<text:s/>need<text:s/>to<text:s/>strengthen<text:s/>and<text:s/>systematise<text:s/></text:span><text:span text:style-name="T567_11">risk<text:s/>management<text:s/>practices<text:s/>to<text:s/>provide<text:s/>greater<text:s/>structure,<text:s/>consistency<text:s/>and<text:s/></text:span><text:span text:style-name="T567_12">timely<text:s/>visibility<text:s/>of<text:s/>risks.<text:s/></text:span><text:span text:style-name="T567_13">Unitaid<text:s/></text:span><text:span text:style-name="T567_14">introduced<text:s/>its<text:s/>first<text:s/>Board-approved<text:s/>Risk<text:s/>Management<text:s/>Framework<text:s/>in<text:s/>2016<text:s/>as<text:s/>part<text:s/>of<text:s/>the<text:s/>New<text:s/>Operating<text:s/>Model,</text:span><text:span text:style-name="T567_15"><text:s/>which<text:s/>embedded</text:span><text:span text:style-name="T567_16"><text:s/></text:span><text:span text:style-name="T567_17">the<text:s/>management<text:s/>of<text:s/>risk<text:s/></text:span><text:span text:style-name="T567_18">across<text:s/>the<text:s/>organisation<text:s/>more<text:s/>systematically<text:s/></text:span><text:span text:style-name="T567_19">through<text:s/></text:span><text:span text:style-name="T567_20">clear<text:s/>governance<text:s/>roles,<text:s/>regular<text:s/>risk<text:s/>monitoring<text:s/>and<text:s/>independent<text:s/>assurance.<text:s/></text:span></text:p>
      <text:p text:style-name="P568"/>
      <text:p text:style-name="P569"><text:span text:style-name="T569_1">Now<text:s/>t</text:span><text:span text:style-name="T569_2">he<text:s/>Executive<text:s/>Board<text:s/>retains<text:s/>overall<text:s/>responsibility<text:s/>for<text:s/>risk<text:s/>appetite<text:s/>and<text:s/>oversight</text:span><text:span text:style-name="T569_3">,<text:s/>with<text:s/>the<text:s/>Finance<text:s/>and<text:s/>Accountability<text:s/>Committee<text:s/>(FAC)<text:s/></text:span><text:span text:style-name="T569_4">providing<text:s/>routine<text:s/>scrutiny<text:s/>of<text:s/>risk<text:s/>registers,<text:s/>internal<text:s/>controls,<text:s/>audit<text:s/>findings,<text:s/>and<text:s/></text:span><text:span text:style-name="T569_5">reported<text:s/></text:span><text:span text:style-name="T569_6">cases<text:s/>of<text:s/>wrongdoing.<text:s/></text:span><text:span text:style-name="T569_7">The<text:s/>Secretariat<text:s/>is<text:s/></text:span><text:span text:style-name="T569_8">responsible</text:span><text:span text:style-name="T569_9"><text:s/>for<text:s/>identifying,<text:s/>assessing<text:s/>and<text:s/>mitigating<text:s/>risks<text:s/>at<text:s/>organisational,<text:s/>portfolio<text:s/>and<text:s/>grant<text:s/>levels.<text:s/></text:span><text:span text:style-name="T569_10">Unitaid<text:s/>maintains<text:s/>an<text:s/>organisational<text:s/>risk<text:s/>register<text:s/>covering<text:s/>strategic,<text:s/>operational,<text:s/>governance<text:s/>and<text:s/>portfolio<text:s/>risks</text:span><text:span text:style-name="T569_11"><text:s/>–<text:s/>these<text:s/>are<text:s/></text:span><text:span text:style-name="T569_12">updated<text:s/>by<text:s/>senior<text:s/>management<text:s/>and<text:s/>presented<text:s/></text:span><text:span text:style-name="T569_13">through<text:s/>a<text:s/>risk<text:s/>heat<text:s/>map<text:s/>at<text:s/></text:span><text:span text:style-name="T569_14">Executive<text:s/>B</text:span><text:span text:style-name="T569_15">oard<text:s/>meetings.<text:s/>Unitaid<text:s/></text:span><text:span text:style-name="T569_16">applies<text:s/></text:span><text:span text:style-name="T569_17">structured<text:s/>grant-level<text:s/>risk<text:s/>assessments<text:s/>throughout<text:s/>the<text:s/>grant<text:s/>lifecycle,<text:s/></text:span><text:span text:style-name="T569_18">covering<text:s/>delivery,<text:s/>fiduciary,<text:s/>safeguarding<text:s/>and<text:s/>scalability<text:s/>risks</text:span><text:span text:style-name="T569_19">,<text:s/>which<text:s/>feed<text:s/>into<text:s/>portfolio-level<text:s/>oversight<text:s/>and<text:s/>enable<text:s/>risk-based<text:s/>management<text:s/>decisions</text:span><text:span text:style-name="T569_20"><text:s/>through<text:s/>flexibility<text:s/>in<text:s/>possible<text:s/>reprogramming<text:s/>or<text:s/>closing<text:s/>grants<text:s/>earlier<text:s/>if<text:s/></text:span><text:span text:style-name="T569_21">needed.<text:s/></text:span><text:span text:style-name="T569_22">Unitaid<text:s/>also<text:s/>employs<text:s/>assurance<text:s/>mechanisms<text:s/>at<text:s/>the<text:s/>grantee<text:s/>level,<text:s/>including<text:s/>compulsory<text:s/>financial<text:s/>audit<text:s/>requirements,<text:s/>independent<text:s/>final<text:s/>evaluation<text:s/>reports<text:s/>for<text:s/>each<text:s/>grant<text:s/>at<text:s/>project<text:s/>end,<text:s/>and<text:s/>an<text:s/>External<text:s/>Verification<text:s/>Agent<text:s/>(EVA)<text:s/>process</text:span><text:span text:style-name="T569_23">,<text:s/></text:span><text:span text:style-name="T569_24">introduced</text:span><text:span text:style-name="T569_25"><text:s/>in</text:span><text:span text:style-name="T569_26"><text:s/>2016</text:span><text:span text:style-name="T569_27">,<text:s/></text:span><text:span text:style-name="T569_28">to<text:s/>enable<text:s/>targeted<text:s/>verification<text:s/>of<text:s/>specific<text:s/>issues,<text:s/>events<text:s/>or<text:s/>results<text:s/>within<text:s/>grant<text:s/>delivery.</text:span><text:span text:style-name="T569_29"><text:s/></text:span><text:span text:style-name="T569_30">Prior<text:s/>to<text:s/>engaging<text:s/>with<text:s/>partners<text:s/>or<text:s/>grantees,<text:s/>Unitaid<text:s/>conducts<text:s/>thorough<text:s/>due<text:s/>diligence<text:s/>and<text:s/>background<text:s/>checks,<text:s/>including<text:s/>but<text:s/>not<text:s/>limited<text:s/>to<text:s/>rigorously<text:s/>implementing<text:s/>the<text:s/>WHO<text:s/>Framework<text:s/>for<text:s/>Engagement<text:s/>with<text:s/>Non-State<text:s/>Actors<text:s/>(FENSA).<text:s/>This<text:s/>process<text:s/>ensures<text:s/>that<text:s/>potential<text:s/>collaborators<text:s/>have<text:s/>a<text:s/>history<text:s/>of<text:s/>ethical<text:s/>conduct<text:s/>and<text:s/>financial<text:s/>reliability.<text:s/>To<text:s/>ensure<text:s/>proper<text:s/>financial<text:s/>management,<text:s/>Unitaid<text:s/>provides<text:s/>detailed<text:s/>financial<text:s/>guidelines<text:s/>for<text:s/>its<text:s/>grantees.<text:s/>These<text:s/>guidelines<text:s/>cover<text:s/>aspects<text:s/>like<text:s/>financial<text:s/>reporting,<text:s/>auditing,<text:s/>and<text:s/>compliance<text:s/>requirements,<text:s/>thereby<text:s/>promoting<text:s/>transparency<text:s/>and<text:s/>accountability<text:s/>in<text:s/>the<text:s/>use<text:s/>of<text:s/>funds.</text:span></text:p>
      <text:p text:style-name="P570"/>
      <text:p text:style-name="P571"><text:span text:style-name="T571_1">Safeguarding<text:s/>has<text:s/>been<text:s/>a</text:span><text:span text:style-name="T571_2">n<text:s/>important</text:span><text:span text:style-name="T571_3"><text:s/>area<text:s/>of<text:s/>improvement<text:s/>as<text:s/>per<text:s/>FCDO</text:span><text:span text:style-name="T571_4"><text:s/>past<text:s/>due<text:s/>diligence</text:span><text:span text:style-name="T571_5"><text:s/>recommendations</text:span><text:span text:style-name="T571_6">,<text:s/>with<text:s/>Unitaid<text:s/>following</text:span><text:span text:style-name="T571_7"><text:s/></text:span><text:span text:style-name="T571_8">WHO’s<text:s/></text:span><text:span text:style-name="T571_9">enhanced<text:s/>safeguarding<text:s/>policies<text:s/>in<text:s/>2020<text:s/></text:span><text:span text:style-name="T571_10">following</text:span><text:span text:style-name="T571_11"><text:s/>serious<text:s/>misconduct<text:s/>incidents</text:span><text:span text:style-name="T571_12"><text:s/>involving<text:s/>WHO</text:span><text:span text:style-name="T571_13"><text:s/>during<text:s/>the<text:s/>2018<text:s/>DRC<text:s/>Ebola<text:s/>response.<text:s/></text:span><text:span text:style-name="T571_14">Earlier<text:s/>arrangements<text:s/>were<text:s/>relatively<text:s/>limited<text:s/>and<text:s/>largely<text:s/>embedded<text:s/>within<text:s/>broader<text:s/>fiduciary<text:s/>controls</text:span><text:span text:style-name="T571_15">.</text:span><text:span text:style-name="T571_16"><text:s/></text:span><text:span text:style-name="T571_17">H</text:span><text:span text:style-name="T571_18">owever,<text:s/>subsequent<text:s/>reviews<text:s/>and<text:s/>WHO</text:span><text:span text:style-name="T571_19">‑wide<text:s/>reforms</text:span><text:span text:style-name="T571_20"><text:s/>since<text:s/>2020<text:s/></text:span><text:span text:style-name="T571_21">have</text:span><text:span text:style-name="T571_22"><text:s/>catalysed<text:s/>a<text:s/>more<text:s/>systematic<text:s/>and<text:s/>explicit<text:s/>safeguarding<text:s/>framework</text:span><text:span text:style-name="T571_23"><text:s/>at<text:s/>Unitaid</text:span><text:span text:style-name="T571_24">,<text:s/>with<text:s/>Unitaid<text:s/>now<text:s/>having<text:s/></text:span><text:span text:style-name="T571_25">clearer<text:s/>policies,<text:s/>mandatory<text:s/>training,<text:s/>stronger<text:s/>contractual<text:s/>requirements<text:s/>for<text:s/>grantees<text:s/>and<text:s/>improved<text:s/>reporting<text:s/>and<text:s/>case<text:s/>management<text:s/>processes.<text:s/></text:span><text:span text:style-name="T571_26">I</text:span><text:span text:style-name="T571_27">n<text:s/>2025,<text:s/>Unitaid<text:s/>commissioned<text:s/>BDO<text:s/>(Unitaid’s<text:s/>external<text:s/>assurance<text:s/>provider)<text:s/>to<text:s/>undertake<text:s/>a<text:s/>comprehensive<text:s/>safeguarding<text:s/>and<text:s/>ethics<text:s/>review</text:span><text:span text:style-name="T571_28">,<text:s/>which</text:span><text:span text:style-name="T571_29"><text:s/>found</text:span><text:span text:style-name="T571_30"><text:s/>that</text:span><text:span text:style-name="T571_31"><text:s/>“Unitaid<text:s/>has<text:s/>significantly<text:s/>developed<text:s/>its<text:s/></text:span><text:span text:style-name="T571_32">Protection<text:s/>from<text:s/>Sexual<text:s/>Exploitation,<text:s/>Abuse<text:s/>and<text:s/>Harassment<text:s/>(</text:span><text:span text:style-name="T571_33">PSEAH</text:span><text:span text:style-name="T571_34">)</text:span><text:span text:style-name="T571_35"><text:s/>structure,<text:s/>implementer<text:s/>requirements,<text:s/>processes<text:s/>and<text:s/>documents”<text:s/>since<text:s/>BDO’s<text:s/>last<text:s/>review<text:s/>in<text:s/>2019<text:s/>and<text:s/>had<text:s/>implemented<text:s/>al</text:span><text:span text:style-name="T571_36">l</text:span><text:span text:style-name="T571_37"><text:s/>its<text:s/>recommendations.<text:s/>This<text:s/>BDO<text:s/>deep-dive<text:s/>also<text:s/>found<text:s/>good<text:s/>completion<text:s/>of<text:s/>mandatory<text:s/>safeguarding<text:s/>training<text:s/>activities.</text:span><text:span text:style-name="T571_38"><text:s/>In<text:s/>April<text:s/>2025<text:s/>Unitaid<text:s/>updated<text:s/>its<text:s/>“Guidelines<text:s/>on<text:s/>Prevention,<text:s/>Reporting<text:s/>and<text:s/>Management<text:s/>of<text:s/>Wrongdoing”<text:s/>and<text:s/>“Supplemental<text:s/>Guidance<text:s/>for<text:s/>Safeguarding”<text:s/>for<text:s/>implementing<text:s/>partners.<text:s/>These<text:s/>now<text:s/>include<text:s/>eight<text:s/>core<text:s/>safeguarding<text:s/>requirements<text:s/>for<text:s/>grantees,<text:s/>and<text:s/>these<text:s/>have<text:s/>been<text:s/>integrated<text:s/>into<text:s/>Unitaid’s<text:s/>Capacity<text:s/>Assessment<text:s/>Tool<text:s/>and<text:s/>onboarding<text:s/>workshops<text:s/>as<text:s/>part<text:s/>of<text:s/>grant<text:s/>agreement<text:s/>and<text:s/>development.<text:s/>Unitaid</text:span><text:span text:style-name="T571_39">’s<text:s/>recently<text:s/>updated</text:span><text:span text:style-name="T571_40"><text:s/>website<text:s/>enhance</text:span><text:span text:style-name="T571_41">s</text:span><text:span text:style-name="T571_42"><text:s/>the<text:s/>visibility<text:s/>of<text:s/>their<text:s/>safeguarding<text:s/>standards,<text:s/>including<text:s/>a<text:s/>clearer<text:s/>and<text:s/>more<text:s/>actively<text:s/>promoted<text:s/>reporting<text:s/>mechanism<text:s/>and<text:s/>a<text:s/>dedicated<text:s/>safeguarding<text:s/>page<text:s/>(every<text:s/>project<text:s/>page<text:s/>on<text:s/>the<text:s/>website<text:s/>contains<text:s/>a<text:s/>link<text:s/>to<text:s/>this<text:s/>page).<text:s/>The<text:s/>priority<text:s/>going<text:s/>forward<text:s/>for<text:s/>Unitaid<text:s/>should<text:s/>be<text:s/>translating<text:s/>this<text:s/>progress<text:s/>and<text:s/>strengthened<text:s/>approach<text:s/>into<text:s/>effective,<text:s/>widespread<text:s/>practice</text:span><text:span text:style-name="T571_43"><text:s/>-<text:s/>with</text:span><text:span text:style-name="T571_44"><text:s/>BDO’s<text:s/>review<text:s/></text:span><text:span text:style-name="T571_45">of<text:s/>projects<text:s/>before<text:s/>these<text:s/>guideline<text:s/>changes<text:s/></text:span><text:span text:style-name="T571_46">f</text:span><text:span text:style-name="T571_47">inding</text:span><text:span text:style-name="T571_48"><text:s/>limited<text:s/>evidence<text:s/>of<text:s/>partners’<text:s/>adherence<text:s/>to<text:s/>these<text:s/>standards<text:s/>being<text:s/>systematically<text:s/>sought<text:s/>or<text:s/>verified<text:s/>by<text:s/>Unitaid<text:s/>staff.</text:span></text:p>
      <text:p text:style-name="P572"><text:span text:style-name="T572_1"><text:s/></text:span></text:p>
      <text:p text:style-name="P573"><text:span text:style-name="T573_1">Over<text:s/>the<text:s/>last<text:s/>3<text:s/>years</text:span><text:span text:style-name="T573_2"><text:s/>Unitaid<text:s/>has<text:s/>managed<text:s/></text:span><text:span text:style-name="T573_3">a</text:span><text:span text:style-name="T573_4">n</text:span><text:span text:style-name="T573_5"><text:s/>organisational<text:s/>risk<text:s/>portfolio<text:s/>of<text:s/>around<text:s/>25<text:s/>risks.<text:s/>Prior<text:s/>to<text:s/>the<text:s/>sharp<text:s/>decline<text:s/>in<text:s/>ODA<text:s/>in<text:s/>2025,<text:s/>overall<text:s/>organisational<text:s/>risk<text:s/>exposure<text:s/>had<text:s/>decreased<text:s/>across<text:s/>several<text:s/>areas</text:span><text:span text:style-name="T573_6">,</text:span><text:span text:style-name="T573_7"><text:s/>reflect</text:span><text:span text:style-name="T573_8">ing</text:span><text:span text:style-name="T573_9"><text:s/></text:span><text:span text:style-name="T573_10">the<text:s/>introduction<text:s/>of<text:s/></text:span><text:span text:style-name="T573_11">operating<text:s/>initiatives</text:span><text:span text:style-name="T573_12"><text:s/>following<text:s/>the<text:s/>2022–2023<text:s/>Functional<text:s/>Review.</text:span><text:span text:style-name="T573_13"><text:s/></text:span><text:span text:style-name="T573_14">However,<text:s/></text:span><text:span text:style-name="T573_15">with<text:s/>the<text:s/>2025<text:s/>major<text:s/>reductions<text:s/>to<text:s/>global<text:s/>health<text:s/>financing</text:span><text:span text:style-name="T573_16">,<text:s/></text:span><text:span text:style-name="T573_17">risk<text:s/>levels<text:s/>have</text:span><text:span text:style-name="T573_18"><text:s/>risen</text:span><text:span text:style-name="T573_19"><text:s/>to<text:s/>levels<text:s/>comparable<text:s/>to<text:s/>the<text:s/>COVID-19<text:s/>period,<text:s/>with<text:s/>no<text:s/>risks<text:s/>currently<text:s/>classified<text:s/>as<text:s/>low<text:s/>and<text:s/>a<text:s/>number<text:s/>assessed<text:s/>as<text:s/>medium-high<text:s/>or<text:s/>high.</text:span><text:span text:style-name="T573_20"><text:s text:c="2"/></text:span><text:span text:style-name="T573_21">Based<text:s/>on<text:s/>the<text:s/>latest<text:s/>risk<text:s/>management<text:s/>update</text:span><text:span text:style-name="T573_22"><text:s/>(April<text:s/>2026)</text:span><text:span text:style-name="T573_23">,<text:s/>Unitaid<text:s/>faces<text:s/>an<text:s/>elevated<text:s/>but<text:s/>actively<text:s/>managed<text:s/>risk<text:s/>profile,<text:s/>driven<text:s/></text:span><text:span text:style-name="T573_24">primarily<text:s/>by</text:span><text:span text:style-name="T573_25"><text:s/>external<text:s/>factors</text:span><text:span text:style-name="T573_26"><text:s/>of<text:s/>significantly<text:s/>reduced<text:s/>global<text:s/>funding<text:s/>and<text:s/>a<text:s/>fragmenting<text:s/>global<text:s/>health<text:s/></text:span><text:span text:style-name="T573_27">architecture,</text:span><text:span text:style-name="T573_28"><text:s/>rather<text:s/>than<text:s/>weaknesses<text:s/>in<text:s/>internal<text:s/>systems<text:s/>or<text:s/>controls.<text:s/></text:span></text:p>
      <text:p text:style-name="P574"/>
      <text:p text:style-name="P575"><text:span text:style-name="T575_1">F:<text:s/></text:span><text:span text:style-name="T575_2">Programme<text:s/>Management:</text:span><text:bookmark-start text:name="_Hlk21353049"/><text:span text:style-name="T575_3"><text:s/>Commercial<text:s/>and<text:s/>Financial<text:s/>Performance,<text:s/></text:span><text:bookmark-end text:name="_Hlk21353049"/><text:span text:style-name="T575_4">Monitoring<text:s/>and<text:s/>Evaluation<text:s/></text:span></text:p>
      <text:p text:style-name="P576"/>
      <text:p text:style-name="P577"><text:span text:style-name="T577_1">Unitaid’s<text:s/>approach<text:s/>to<text:s/>programme<text:s/>management<text:s/>has<text:s/>evolved<text:s/>significantly<text:s/>over<text:s/>time</text:span><text:span text:style-name="T577_2">.</text:span><text:span text:style-name="T577_3"><text:s/>In<text:s/>its<text:s/>early<text:s/>years,<text:s/>programme<text:s/>management<text:s/>was<text:s/>primarily<text:s/>grant-focused,<text:s/>reflecting<text:s/>Unitaid’s<text:s/>mandate<text:s/>to<text:s/>rapidly<text:s/>scale<text:s/>access<text:s/>to<text:s/>medicines<text:s/>for<text:s/>HIV,<text:s/>TB<text:s/>and<text:s/>malaria.<text:s/>The<text:s/>model<text:s/>prioritised<text:s/>speed,<text:s/>flexibility<text:s/>and<text:s/>close<text:s/>engagement<text:s/>with<text:s/>implementers,<text:s/>rather<text:s/>than<text:s/>formalised<text:s/>processes<text:s/>or<text:s/>overarching<text:s/>frameworks.</text:span><text:span text:style-name="T577_4"><text:s/>Th</text:span><text:span text:style-name="T577_5">e<text:s/>lack<text:s/>of<text:s/>formalised<text:s/>processes</text:span><text:span text:style-name="T577_6"><text:s/>was<text:s/>reflected<text:s/>in</text:span><text:span text:style-name="T577_7"><text:s/>consistent<text:s/>recommendations<text:s/>for<text:s/></text:span><text:span text:style-name="T577_8">Unitaid<text:s/>to<text:s/></text:span><text:span text:style-name="T577_9">improv</text:span><text:span text:style-name="T577_10">e</text:span><text:span text:style-name="T577_11"><text:s/>grant<text:s/>management<text:s/>across<text:s/>the<text:s/></text:span><text:span text:style-name="T577_12">Itad</text:span><text:span text:style-name="T577_13"><text:s/>2012<text:s/>Mid-Term<text:s/>Review<text:s/></text:span><text:span text:style-name="T577_14">and<text:s/>UK<text:s/>Multilateral<text:s/>Aid<text:s/>Review<text:s/>2011.</text:span><text:span text:style-name="T577_15"><text:s/></text:span><text:span text:style-name="T577_16">In<text:s/>response</text:span><text:span text:style-name="T577_17"><text:s/></text:span><text:span text:style-name="T577_18">Unitaid’s<text:s/>operating</text:span><text:span text:style-name="T577_19"><text:s/>model<text:s/>was<text:s/>progressively<text:s/>strengthened<text:s/>through<text:s/>the<text:s/>introduction<text:s/>of<text:s/>more<text:s/>structured<text:s/>systems<text:s/>and<text:s/>processes</text:span><text:span text:style-name="T577_20">.<text:s/>Firstly</text:span><text:span text:style-name="T577_21">,</text:span><text:span text:style-name="T577_22"><text:s/>through<text:s/>the<text:s/></text:span><text:span text:style-name="T577_23">2014<text:s/></text:span><text:span text:style-name="T577_24">Functional</text:span><text:span text:style-name="T577_25"><text:s/>Review<text:s/>and</text:span><text:span text:style-name="T577_26"><text:s/>the</text:span><text:span text:style-name="T577_27"><text:s/>2015<text:s/>New<text:s/>Operating<text:s/>Model,<text:s/>introducing<text:s/></text:span><text:span text:style-name="T577_28">clearly<text:s/>defined<text:s/>Areas<text:s/>for<text:s/>Intervention<text:s/>to<text:s/>guide<text:s/>prioritisation,<text:s/>structured<text:s/>and<text:s/>competitive<text:s/>calls<text:s/>for<text:s/>proposals,<text:s/>strengthened<text:s/>grant<text:s/>design<text:s/>and<text:s/>risk<text:s/>management<text:s/>processes</text:span><text:span text:style-name="T577_29">.<text:s/>This<text:s/>was<text:s/>accompanied<text:s/>by<text:s/>a<text:s/>significantly<text:s/>improved<text:s/>results<text:s/>and<text:s/>performance<text:s/>management<text:s/>framework</text:span><text:span text:style-name="T577_30"><text:s/>–<text:s/>as<text:s/>seen<text:s/>in</text:span><text:span text:style-name="T577_31"><text:s/>the<text:s/>2017-2021<text:s/>Strategy</text:span><text:span text:style-name="T577_32">.</text:span><text:span text:style-name="T577_33"><text:s/></text:span><text:span text:style-name="T577_34">This<text:s/></text:span><text:span text:style-name="T577_35">enabl</text:span><text:span text:style-name="T577_36">ed</text:span><text:span text:style-name="T577_37"><text:s/>more<text:s/>data-driven<text:s/>and<text:s/>performance-oriented</text:span><text:span text:style-name="T577_38"><text:s/>programme<text:s/>management</text:span><text:span text:style-name="T577_39">,<text:s/>supported<text:s/>by<text:s/>the<text:s/>introduction<text:s/></text:span><text:span text:style-name="T577_40">of<text:s/>operational<text:s/>KPIs<text:s/>tracking<text:s/></text:span><text:span text:style-name="T577_41">metrics</text:span><text:span text:style-name="T577_42"><text:s/>such<text:s/>a</text:span><text:span text:style-name="T577_43">s</text:span><text:span text:style-name="T577_44"><text:s/>speed<text:s/>of<text:s/>grant<text:s/>development,<text:s/>disbursement<text:s/>timelines<text:s/>and<text:s/>implementer<text:s/>responsiveness.<text:s/></text:span></text:p>
      <text:p text:style-name="P578"/>
      <text:p text:style-name="P579"><text:span text:style-name="T579_1">Secondly,<text:s/>t</text:span><text:span text:style-name="T579_2">he<text:s/>2022-23<text:s/>Functional<text:s/>Review</text:span><text:span text:style-name="T579_3">’s<text:s/>series<text:s/>of<text:s/>operational<text:s/>reforms<text:s/>have<text:s/>further<text:s/>strengthened<text:s/>Unitaid’s<text:s/>programme<text:s/>management<text:s/>and<text:s/>commercial<text:s/>performance</text:span><text:span text:style-name="T579_4"><text:s/>under<text:s/>the<text:s/>current<text:s/>2023-2027<text:s/>Strategy</text:span><text:span text:style-name="T579_5">.<text:s/></text:span><text:span text:style-name="T579_6">This<text:s/></text:span><text:span text:style-name="T579_7">inclu</text:span><text:span text:style-name="T579_8">des:<text:s/></text:span><text:span text:style-name="T579_9">more<text:s/>structured<text:s/>organisational<text:s/>planning,<text:s/>with<text:s/>an<text:s/>Objectives<text:s/>and<text:s/>Key<text:s/>Results<text:s/>(OKR)<text:s/>methodology<text:s/>adopted<text:s/>from<text:s/>2024<text:s/>to<text:s/>set<text:s/>time-bound<text:s/>priorities<text:s/>and<text:s/>align<text:s/>teams</text:span><text:span text:style-name="T579_10">;<text:s/>q</text:span><text:span text:style-name="T579_11">uarterly<text:s/>internal<text:s/>investment<text:s/>reviews<text:s/>to<text:s/>support<text:s/>portfolio-level<text:s/>oversight<text:s/>and<text:s/>strategic<text:s/>decision-making</text:span><text:span text:style-name="T579_12">;</text:span><text:span text:style-name="T579_13"><text:s/></text:span><text:span text:style-name="T579_14">and<text:s/>a<text:s/></text:span><text:span text:style-name="T579_15">new<text:s/>performance<text:s/>framework</text:span><text:span text:style-name="T579_16"><text:s/></text:span><text:span text:style-name="T579_17">built<text:s/>around<text:s/>Strategic<text:s/>KPIs</text:span><text:span text:style-name="T579_18"><text:s/>and<text:s/></text:span><text:span text:style-name="T579_19">more<text:s/>systematic<text:s/>use<text:s/>of<text:s/></text:span><text:span text:style-name="T579_20">Target<text:s/>Access<text:s/>Profiles</text:span><text:span text:style-name="T579_21">,</text:span><text:span text:style-name="T579_22"><text:s/>Target<text:s/>Equity<text:s/>Conditions,</text:span><text:span text:style-name="T579_23"><text:s/>and<text:s/>Programmatic<text:s/>Priority<text:s/>Reports</text:span><text:span text:style-name="T579_24">.<text:s/>T</text:span><text:span text:style-name="T579_25">ogether<text:s/>this</text:span><text:span text:style-name="T579_26"><text:s/></text:span><text:span text:style-name="T579_27">has<text:s/>helped<text:s/>shift</text:span><text:span text:style-name="T579_28"><text:s/>programme<text:s/>management</text:span><text:span text:style-name="T579_29"><text:s/>further<text:s/>towards<text:s/>access<text:s/>and<text:s/>equity<text:s/>outcomes</text:span><text:span text:style-name="T579_30"><text:s/>and<text:s/>portfolio-level<text:s/>management</text:span><text:span text:style-name="T579_31">,<text:s/>rather<text:s/>than<text:s/>supporting<text:s/>product<text:s/>development<text:s/></text:span><text:span text:style-name="T579_32">and<text:s/>individual<text:s/>grants<text:s/></text:span><text:span text:style-name="T579_33">in<text:s/></text:span><text:span text:style-name="T579_34">isolatio</text:span><text:span text:style-name="T579_35">n.</text:span><text:span text:style-name="T579_36"><text:s/></text:span><text:span text:style-name="T579_37">In<text:s/>the<text:s/>current<text:s/>context<text:s/>of<text:s/>declining<text:s/>ODA<text:s/>and<text:s/>increasing<text:s/>uncertainty<text:s/>around<text:s/>downstream<text:s/>financing,</text:span><text:span text:style-name="T579_38"><text:s/>Unitaid’s</text:span><text:span text:style-name="T579_39"><text:s/>programme<text:s/>management</text:span><text:span text:style-name="T579_40"><text:s/></text:span><text:span text:style-name="T579_41">is<text:s/></text:span><text:span text:style-name="T579_42">seeking<text:s/>a</text:span><text:span text:style-name="T579_43"><text:s/></text:span><text:span text:style-name="T579_44">stronger<text:s/>focus<text:s/>on<text:s/>early<text:s/>planning<text:s/>for<text:s/>sustainability,<text:s/>closer<text:s/>engagement<text:s/>with<text:s/>country<text:s/>partners<text:s/>and<text:s/>implementers,<text:s/>and<text:s/>more<text:s/>active<text:s/>portfolio<text:s/>management,<text:s/>including<text:s/>prioritisation<text:s/>and,<text:s/>where<text:s/>necessary,<text:s/>early<text:s/>termination<text:s/>of<text:s/>underperforming<text:s/>investments.</text:span><text:span text:style-name="T579_45"><text:s/>Ensuring<text:s/>this<text:s/>is<text:s/>systematic<text:s/>across<text:s/>the<text:s/>whole<text:s/>portfolio<text:s/>will<text:s/>be<text:s/>key<text:s/>going<text:s/>forward<text:s/>into<text:s/>the<text:s/>next<text:s/>Strategy<text:s/>beyond<text:s/>2027.<text:s/></text:span></text:p>
      <text:p text:style-name="P580"/>
      <text:p text:style-name="P581"><text:span text:style-name="T581_1">On<text:s/>financial<text:s/>issues,<text:s/></text:span><text:span text:style-name="T581_2">Unitaid</text:span><text:span text:style-name="T581_3"><text:s/>operates<text:s/>as<text:s/>a<text:s/>financing<text:s/>mechanism<text:s/>rather<text:s/>than<text:s/>an<text:s/>implementing<text:s/>agency,<text:s/>disbursing<text:s/>funds<text:s/>through<text:s/>partners<text:s/>to<text:s/>accelerate<text:s/>access<text:s/>to<text:s/>health<text:s/>technologies.<text:s/>This<text:s/>has<text:s/></text:span><text:span text:style-name="T581_4">promoted</text:span><text:span text:style-name="T581_5"><text:s/>spending<text:s/></text:span><text:span text:style-name="T581_6">being<text:s/></text:span><text:span text:style-name="T581_7">concentrated<text:s/>on<text:s/>grants,<text:s/>with<text:s/>Secretariat<text:s/>functions<text:s/>focused<text:s/>on<text:s/>grant<text:s/>development</text:span><text:span text:style-name="T581_8"><text:s/>and<text:s/></text:span><text:span text:style-name="T581_9">technical<text:s/>oversight</text:span><text:span text:style-name="T581_10">.<text:s/>Secretariat<text:s/></text:span><text:span text:style-name="T581_11">operating<text:s/>expenditure<text:s/>has<text:s/>remained<text:s/>at<text:s/>or<text:s/>below<text:s/>approximately<text:s/>2%<text:s/>of<text:s/>total<text:s/>portfolio<text:s/>value</text:span><text:span text:style-name="T581_12"><text:s/>consistently</text:span><text:span text:style-name="T581_13">.<text:s/>This<text:s/>reflects<text:s/>a<text:s/>deliberate<text:s/>model<text:s/>built<text:s/>on<text:s/>a<text:s/>small,<text:s/>specialised<text:s/>Secretariat,<text:s/>tight<text:s/>control<text:s/>of<text:s/>administrative<text:s/>costs,<text:s/>and<text:s/>reliance<text:s/>on<text:s/>partners<text:s/>rather<text:s/>than<text:s/>in</text:span><text:span text:style-name="T581_14">‑country<text:s/>delivery<text:s/>structures.</text:span><text:span text:style-name="T581_15"><text:s/>In<text:s/>recent<text:s/>years<text:s/>Unitaid<text:s/>has<text:s/>broadly<text:s/>met<text:s/>its</text:span><text:span text:style-name="T581_16"><text:s/>95%<text:s/>target<text:s/>for</text:span><text:span text:style-name="T581_17"><text:s/>Budget<text:s/>implementation<text:s/>rate</text:span><text:span text:style-name="T581_18"><text:s/>per<text:s/>year.<text:s/></text:span></text:p>
      <text:p text:style-name="P582"><text:span text:style-name="T582_1"><text:tab/><text:s/></text:span></text:p>
      <text:p text:style-name="P583"><text:span text:style-name="T583_1">Unitaid’s<text:s/>financial<text:s/>management<text:s/>systems<text:s/>and<text:s/>governance<text:s/>arrangements<text:s/>have<text:s/>strengthened<text:s/>considerably</text:span><text:span text:style-name="T583_2"><text:s/>over<text:s/>the<text:s/>last<text:s/>20<text:s/>years</text:span><text:span text:style-name="T583_3">.</text:span><text:span text:style-name="T583_4"><text:s/></text:span><text:span text:style-name="T583_5">The</text:span><text:span text:style-name="T583_6"><text:s/>Executive<text:s/>Board’s</text:span><text:span text:style-name="T583_7"><text:s/>Finance<text:s/>and<text:s/>Accountability<text:s/>Committee<text:s/>(FAC</text:span><text:span text:style-name="T583_8"><text:s/>–<text:s/>currently<text:s/>chaired<text:s/>by<text:s/>the<text:s/>UK</text:span><text:span text:style-name="T583_9">)<text:s/>has<text:s/>played<text:s/>an<text:s/>increasingly<text:s/>central<text:s/>role<text:s/>in<text:s/>scrutinising<text:s/>financial<text:s/>performance,<text:s/>audit<text:s/>findings<text:s/>and<text:s/>risk<text:s/>exposure,<text:s/>including<text:s/>oversight<text:s/>of<text:s/>budget<text:s/>execution</text:span><text:span text:style-name="T583_10"><text:s/></text:span><text:span text:style-name="T583_11">and<text:s/>compliance<text:s/>with<text:s/>financial<text:s/>procedures.<text:s/></text:span><text:span text:style-name="T583_12">This<text:s/>includes<text:s/></text:span><text:span text:style-name="T583_13">bi-annual<text:s/>reports<text:s/>of<text:s/>implementer<text:s/>financial<text:s/>wrongdoing<text:s/>and<text:s/>loss.<text:s/></text:span><text:span text:style-name="T583_14">Unitaid<text:s/>operates<text:s/>in<text:s/>line<text:s/>with<text:s/>International<text:s/>Public<text:s/>Sector<text:s/>Accounting<text:s/>Standards<text:s/>(IPSAS),<text:s/></text:span><text:span text:style-name="T583_15">with</text:span><text:span text:style-name="T583_16"><text:s/></text:span><text:span text:style-name="T583_17">annual<text:s/>external<text:s/>audits</text:span><text:span text:style-name="T583_18"><text:s/>by<text:s/>the<text:s/>Comptroller<text:s/>and<text:s/>Auditor<text:s/>General<text:s/>of<text:s/>India</text:span><text:span text:style-name="T583_19">.<text:s/></text:span><text:span text:style-name="T583_20">Unitaid<text:s/>has<text:s/>consistently<text:s/>received<text:s/>unqualified<text:s/></text:span><text:span text:style-name="T583_21">audit<text:s/>opinions<text:s/></text:span><text:span text:style-name="T583_22">confirming<text:s/>that<text:s/>financial<text:s/>statements<text:s/>fairly<text:s/>present<text:s/>the<text:s/>organisation’s<text:s/>financial<text:s/>position.<text:s/>The<text:s/>balance<text:s/>sheet<text:s/>has<text:s/>also<text:s/>strengthened,<text:s/>with<text:s/>net<text:s/>assets<text:s/>exceeding<text:s/>US$730<text:s/>million<text:s/>by<text:s/>2025,<text:s/>reflecting<text:s/>prudent<text:s/>asset<text:s/>management<text:s/>and<text:s/>overall<text:s/>financial<text:s/>stability.</text:span><text:span text:style-name="T583_23"><text:s/></text:span><text:span text:style-name="T583_24">In<text:s/>addition,<text:s/>Unitaid<text:s/>has<text:s/>made<text:s/>regular<text:s/>use<text:s/>of<text:s/>externally<text:s/>contracted<text:s/>assurance<text:s/>reviews</text:span><text:span text:style-name="T583_25"><text:s/>in<text:s/>recent<text:s/>years<text:s/>through<text:s/>a<text:s/>retained<text:s/>external<text:s/>assurance<text:s/>review<text:s/>provider<text:s/>(BDO</text:span><text:span text:style-name="T583_26"><text:s/>previously,</text:span><text:span text:style-name="T583_27"><text:s/>transitioned<text:s/>to<text:s/></text:span><text:span text:style-name="T583_28">Deloitte</text:span><text:span text:style-name="T583_29"><text:s/>as<text:s/>of<text:s/>2026)</text:span><text:span text:style-name="T583_30">,<text:s/>including<text:s/>reviews<text:s/>in<text:s/>recent<text:s/>years<text:s/>on<text:s/>internal<text:s/></text:span><text:span text:style-name="T583_31">controls,<text:s/>specified<text:s/>funding,<text:s/>resource<text:s/>mobilisation<text:s/>and<text:s/>investment<text:s/>processes.<text:s/></text:span></text:p>
      <text:p text:style-name="P584"/>
      <text:p text:style-name="P585"><text:span text:style-name="T585_1">Programme-level<text:s/>approach<text:s/>to<text:s/>monitoring<text:s/>and<text:s/>evaluation</text:span></text:p>
      <text:p text:style-name="P586"><text:span text:style-name="T586_1">Formal<text:s/>programme-level<text:s/>monitoring</text:span><text:span text:style-name="T586_2"><text:s/>and<text:s/>performance<text:s/>management</text:span><text:span text:style-name="T586_3"><text:s/>occurs<text:s/>through<text:s/></text:span><text:span text:style-name="T586_4">FCDO<text:s/>Annual<text:s/>Reviews,<text:s/>with<text:s/>the<text:s/>Unitaid<text:s/>Secretariat<text:s/>providing<text:s/>annual<text:s/>reporting<text:s/>against<text:s/></text:span><text:span text:style-name="T586_5">the<text:s/>UK-Unitaid<text:s/>agreed<text:s/>logframe,<text:s/>which<text:s/>is<text:s/>supplemented<text:s/>by<text:s/>Annual<text:s/>Review<text:s/>meetings<text:s/>and<text:s/>ongoing<text:s/>institutional<text:s/>and<text:s/>working<text:s/>knowledge<text:s/>from<text:s/>the<text:s/>FCDO<text:s/>programme<text:s/>team.<text:s/></text:span><text:span text:style-name="T586_6">M</text:span><text:span text:style-name="T586_7">ore<text:s/>regular<text:s/>programme<text:s/>monitoring<text:s/>occurs<text:s/>through<text:s/>regular<text:s/>engagements<text:s/>with<text:s/>the<text:s/>Unitaid<text:s/>contact<text:s/>team<text:s/>for<text:s/>the<text:s/>UK,<text:s/>with<text:s/>monthly<text:s/>check-ins,<text:s/>alongside<text:s/></text:span><text:span text:style-name="T586_8">regular<text:s/>meetings<text:s/>with<text:s/>different<text:s/>Unitaid<text:s/>programme,<text:s/>strategy<text:s/>and<text:s/>governance<text:s/>teams<text:s/>on<text:s/>topical<text:s/>issues<text:s/>(for<text:s/>example<text:s/>in<text:s/>the<text:s/>last<text:s/>2<text:s/>years<text:s/>this<text:s/>has<text:s/>included<text:s/>regional<text:s/>manufacturing,<text:s/>regulation<text:s/>and<text:s/>prequalification,<text:s/>safeguarding</text:span><text:span text:style-name="T586_9">,<text:s/>lenacapavir,<text:s/>climate<text:s/>and<text:s/>health,<text:s/>innovative<text:s/>financing).<text:s/>Unitaid<text:s/>undertake<text:s/>regular<text:s/>visits<text:s/>to<text:s/>the<text:s/>UK<text:s/>(at<text:s/>least<text:s/>once<text:s/>per<text:s/>year,<text:s/>often<text:s/>more)</text:span><text:span text:style-name="T586_10"><text:s/>for<text:s/>meetings<text:s/>with<text:s/>FCDO<text:s/>(alongside<text:s/>Parliamentarians</text:span><text:span text:style-name="T586_11"><text:s/>and</text:span><text:span text:style-name="T586_12"><text:s/>civil<text:s/>society).<text:s/>More<text:s/>formally<text:s/>the<text:s/>UK<text:s/>sits<text:s/>on<text:s/>the<text:s/>Unitaid<text:s/>Executive<text:s/>Board<text:s/>and<text:s/>has<text:s/>done<text:s/>so<text:s/>since<text:s/>Unitaid’s<text:s/>inception<text:s/>20<text:s/>years<text:s/>ago</text:span><text:span text:style-name="T586_13">.<text:s/>A</text:span><text:span text:style-name="T586_14">t<text:s/>different<text:s/>times<text:s/></text:span><text:span text:style-name="T586_15">over<text:s/>the<text:s/>last<text:s/>15<text:s/>years</text:span><text:span text:style-name="T586_16"><text:s/>the<text:s/>UK<text:s/>has</text:span><text:span text:style-name="T586_17"><text:s/></text:span><text:span text:style-name="T586_18">assu</text:span><text:span text:style-name="T586_19">med</text:span><text:span text:style-name="T586_20"><text:s/>imp</text:span><text:span text:style-name="T586_21">ortant<text:s/>Board<text:s/>leadership<text:s/>positions<text:s/>including<text:s/></text:span><text:span text:style-name="T586_22">Vice-Chair<text:s/>of<text:s/>the<text:s/>Executive<text:s/>Board</text:span><text:span text:style-name="T586_23">,<text:s/>Chair<text:s/>of<text:s/>the<text:s/>Policy<text:s/>and<text:s/>Strategy<text:s/>Committee<text:s/>and<text:s/>Chair<text:s/>of<text:s/>the<text:s/>Finance<text:s/>and<text:s/>Accountability<text:s/>Committee<text:s/>(current<text:s/>role).<text:s/></text:span><text:span text:style-name="T586_24">Board-level<text:s/>oversight<text:s/>and<text:s/>monitoring<text:s/></text:span><text:span text:style-name="T586_25">include</text:span><text:span text:style-name="T586_26"><text:s/>annual<text:s/>meetings<text:s/>in<text:s/>Geneva,</text:span><text:span text:style-name="T586_27"><text:s/>annual<text:s/>results<text:s/>and<text:s/>KPI<text:s/>reporting,<text:s/>and<text:s/>Board<text:s/>visits<text:s/>to<text:s/>key<text:s/>countries<text:s/>for<text:s/></text:span><text:span text:style-name="T586_28">a<text:s/></text:span><text:span text:style-name="T586_29">better<text:s/>understanding</text:span><text:span text:style-name="T586_30"><text:s/>of</text:span><text:span text:style-name="T586_31"><text:s/>grant<text:s/>implementation<text:s/>and<text:s/>to<text:s/>meet<text:s/>with<text:s/>Unitaid’s<text:s/>implementing<text:s/>partners<text:s/>(</text:span><text:span text:style-name="T586_32">Kenya<text:s/>and<text:s/>South<text:s/>Africa<text:s/>visits<text:s/>since</text:span><text:span text:style-name="T586_33"><text:s/></text:span><text:span text:style-name="T586_34">2024</text:span><text:span text:style-name="T586_35">).<text:s/>Alongside<text:s/>this,<text:s/>the<text:s/>UK<text:s/>and<text:s/>Unitaid<text:s/>have<text:s/>regular<text:s/>senior<text:s/>level<text:s/>dialogues<text:s/></text:span><text:span text:style-name="T586_36">to<text:s/>coordinate<text:s/>on<text:s/>key<text:s/>topical<text:s/>issues</text:span><text:span text:style-name="T586_37">.<text:s/></text:span></text:p>
      <text:p text:style-name="P587"/>
      <table:table table:style-name="Table10">
        <table:table-column table:style-name="Column42"/>
        <table:table-column table:style-name="Column43"/>
        <table:table-column table:style-name="Column44"/>
        <table:table-column table:style-name="Column45"/>
        <table:table-row table:style-name="Row34">
          <table:table-cell table:style-name="Cell121">
            <text:p text:style-name="P588"><text:span text:style-name="T588_1">Date<text:s/>of<text:s/>last<text:s/>narrative<text:s/>financial<text:s/>report</text:span></text:p>
          </table:table-cell>
          <table:table-cell table:style-name="Cell122">
            <text:p text:style-name="P589"><text:span text:style-name="T589_1">22<text:s/>April<text:s/>2026<text:s/>(Finance<text:s/>and<text:s/>Accountability<text:s/>Committee,<text:s/>38</text:span><text:span text:style-name="T589_2">th</text:span><text:span text:style-name="T589_3"><text:s/>Session,<text:s/>Geneva)</text:span><text:span text:style-name="T589_4"><text:s/></text:span></text:p>
          </table:table-cell>
          <table:table-cell table:style-name="Cell123">
            <text:p text:style-name="P590"><text:span text:style-name="T590_1">Date<text:s/>of<text:s/>last<text:s/>audited<text:s/>annual<text:s/>statement</text:span></text:p>
          </table:table-cell>
          <table:table-cell table:style-name="Cell124">
            <text:p text:style-name="P591"><text:span text:style-name="T591_1">March<text:s/>2026<text:s/>–<text:s/>For<text:s/>the<text:s/>year<text:s/>ended<text:s/>31<text:s/>December<text:s/>2025</text:span><text:span text:style-name="T591_2"><text:s/></text:span></text:p>
          </table:table-cell>
        </table:table-row>
      </table:table>
      <text:p text:style-name="P592"/>
      <text:p text:style-name="P593"/>
      <text:p text:style-name="P59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Symbol" svg:font-family="Symbol" style:font-pitch="variable" style:font-family-generic="roman" style:font-charset="x-symbol"/>
    <style:font-face style:name="Times New Roman" svg:font-family="Times New Roman" style:font-pitch="variable" style:font-family-generic="roman"/>
    <style:font-face style:name="Courier New" svg:font-family="Courier New" style:font-pitch="fixed" style:font-family-generic="modern"/>
    <style:font-face style:name="Wingdings" svg:font-family="Wingdings" style:font-pitch="variable" style:font-charset="x-symbol"/>
    <style:font-face style:name="Arial" svg:font-family="Arial" style:font-pitch="variable" style:font-family-generic="swiss"/>
    <style:font-face style:name="Cambria" svg:font-family="Cambria" style:font-pitch="variable" style:font-family-generic="roman"/>
    <style:font-face style:name="MS Gothic" svg:font-family="MS Gothic" style:font-pitch="fixed" style:font-family-generic="modern"/>
    <style:font-face style:name="Verdana" svg:font-family="Verdana" style:font-pitch="variable" style:font-family-generic="swiss"/>
    <style:font-face style:name="Arial Black" svg:font-family="Arial Black" style:font-pitch="variable" style:font-family-generic="swiss"/>
    <style:font-face style:name="Calibri" svg:font-family="Calibri" style:font-pitch="variable" style:font-family-generic="swiss"/>
    <style:font-face style:name="Tahoma" svg:font-family="Tahoma" style:font-pitch="variable" style:font-family-generic="swiss"/>
    <style:font-face style:name="Segoe UI" svg:font-family="Segoe UI" style:font-pitch="variable" style:font-family-generic="swiss"/>
    <style:font-face style:name="ＭＳ 明朝" svg:font-family="ＭＳ 明朝"/>
  </office:font-face-decls>
  <office:styles>
    <style:default-style style:family="paragraph">
      <style:paragraph-properties fo:orphans="2" fo:widows="2" style:tab-stop-distance="1.27cm"/>
      <style:text-properties style:use-window-font-color="true" style:font-name="Times New Roman" fo:font-size="10pt" style:font-name-asian="Times New Roman" style:font-size-asian="10pt" style:font-name-complex="Times New Roman" style:font-size-complex="10pt" fo:language="en" fo:language-asian="en" fo:language-complex="ar" fo:country="GB" fo:country-asian="GB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paragraph-properties fo:orphans="2" fo:widows="2"/>
      <style:text-properties style:font-name="Arial" fo:font-size="12pt" style:font-size-asian="12pt" style:font-size-complex="12pt" fo:language-asian="en" fo:country-asian="US"/>
    </style:style>
    <style:style style:name="Heading_20_1" style:display-name="Heading 1" style:family="paragraph" style:parent-style-name="Normal" style:default-outline-level="1">
      <style:paragraph-properties fo:margin-top="0.423cm" fo:keep-with-next="always" fo:keep-together="always"/>
      <style:text-properties fo:color="#365f91" style:font-name="Cambria" fo:font-size="16pt" style:font-name-asian="ＭＳ ゴシック" style:font-size-asian="16pt" style:font-name-complex="Times New Roman" style:font-size-complex="16pt"/>
    </style:style>
    <style:style style:name="Heading_20_2" style:display-name="Heading 2" style:family="paragraph" style:parent-style-name="Normal" style:default-outline-level="2">
      <style:paragraph-properties fo:margin-top="0.423cm" fo:margin-bottom="0.106cm" fo:keep-with-next="always"/>
      <style:text-properties fo:font-style="italic" style:font-style-asian="italic" style:font-style-complex="italic" fo:font-size="14pt" style:font-size-asian="14pt" style:font-name-complex="Arial" style:font-size-complex="14pt" fo:font-weight="bold" style:font-weight-asian="bold" style:font-weight-complex="bold"/>
    </style:style>
    <style:style style:name="Heading_20_3" style:display-name="Heading 3" style:family="paragraph" style:parent-style-name="Normal" style:default-outline-level="3">
      <style:paragraph-properties fo:margin-top="0.071cm" fo:keep-with-next="always" fo:keep-together="always"/>
      <style:text-properties fo:color="#243f60" style:font-name="Cambria" style:font-name-asian="ＭＳ ゴシック" style:font-name-complex="Times New Roman"/>
    </style:style>
    <style:style style:name="Heading_20_4" style:display-name="Heading 4" style:family="paragraph" style:parent-style-name="Normal" style:default-outline-level="4">
      <style:paragraph-properties fo:margin-top="0.423cm" fo:margin-bottom="0.106cm"/>
      <style:text-properties fo:font-weight="bold" style:font-weight-asian="bold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ck_20_to_20_top" style:display-name="Back to top" style:family="paragraph" style:parent-style-name="Normal"/>
    <style:style style:name="Horizontal_20_Line" style:display-name="Horizontal Line" style:family="paragraph" style:parent-style-name="Normal"/>
    <style:style style:name="Paragraph_20_Image_20_Wrap_20_Left" style:display-name="Paragraph Image Wrap Left" style:family="paragraph" style:parent-style-name="Normal"/>
    <style:style style:name="Paragraph_20_Image_20_Wrap_20_Right" style:display-name="Paragraph Image Wrap Right" style:family="paragraph" style:parent-style-name="Normal"/>
    <style:style style:name="Summary" style:family="paragraph" style:parent-style-name="Normal">
      <style:paragraph-properties fo:margin-bottom="0.136cm" fo:margin-left="0.228cm" fo:margin-right="0.228cm"/>
      <style:text-properties fo:color="#666666" style:font-name="Verdana" fo:font-size="7.5pt" style:font-size-asian="7.5pt" style:font-size-complex="7.5pt" fo:language-asian="en" fo:country-asian="GB"/>
    </style:style>
    <style:style style:name="Table_20_DFID_20_End" style:display-name="Table DFID End" style:family="paragraph" style:parent-style-name="Normal"/>
    <style:style style:name="Table_20_DFID_20_Start" style:display-name="Table DFID Start" style:family="paragraph" style:parent-style-name="Normal"/>
    <style:style style:name="Table_20_Headings" style:display-name="Table Headings" style:family="paragraph" style:parent-style-name="Normal">
      <style:paragraph-properties fo:margin-bottom="0.139cm"/>
      <style:text-properties fo:color="#ffffff" style:font-size-complex="10pt" fo:language-asian="en" fo:country-asian="GB" fo:font-weight="bold" style:font-weight-asian="bold" style:font-weight-complex="bold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Annotation_20_text" style:display-name="Annotation text" style:family="paragraph" style:parent-style-name="Normal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>
      <style:text-properties fo:font-weight="bold" style:font-weight-asian="bold" style:font-weight-complex="bold"/>
    </style:style>
    <style:style style:name="Balloon_20_Text" style:display-name="Balloon Text" style:family="paragraph" style:parent-style-name="Normal">
      <style:text-properties style:font-name="Tahoma" fo:font-size="8pt" style:font-size-asian="8pt" style:font-name-complex="Tahoma" style:font-size-complex="8pt"/>
    </style:style>
    <style:style style:name="Char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Char1" style:family="paragraph" style:parent-style-name="Normal">
      <style:paragraph-properties fo:line-height="0.423cm" fo:margin-bottom="0.282cm"/>
      <style:text-properties style:font-name="Verdana" fo:font-size="10pt" style:font-size-asian="10pt" style:font-size-complex="10pt" fo:language="en" fo:country="US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</style:style>
    <style:style style:name="Strong" style:family="text">
      <style:text-properties fo:font-weight="bold" style:font-weight-asian="bold" style:font-weight-complex="bold"/>
    </style:style>
    <style:style style:name="Page_20_number" style:display-name="Page number" style:family="text" style:parent-style-name="Default_20_Paragraph_20_Font"/>
    <style:style style:name="List_20_Paragraph" style:display-name="List Paragraph" style:family="paragraph" style:parent-style-name="Normal">
      <style:paragraph-properties fo:margin-left="1.27cm"/>
    </style:style>
    <style:style style:name="Revision" style:family="paragraph">
      <style:text-properties style:font-name="Arial" fo:font-size="12pt" style:font-size-asian="12pt" style:font-size-complex="12pt" fo:language-asian="en" fo:country-asian="US"/>
    </style:style>
    <style:style style:name="Footer_20_Char" style:display-name="Footer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fhb" style:family="text" style:parent-style-name="Default_20_Paragraph_20_Font"/>
    <style:style style:name="fh" style:family="text" style:parent-style-name="Default_20_Paragraph_20_Font"/>
    <style:style style:name="Comment_20_Text_20_Char" style:display-name="Comment Text Char" style:family="text" style:parent-style-name="Default_20_Paragraph_20_Font">
      <style:text-properties style:font-name="Arial" fo:language-asian="en" fo:country-asian="US"/>
    </style:style>
    <style:style style:name="Internet_20_link" style:display-name="Internet link" style:family="text" style:parent-style-name="Default_20_Paragraph_20_Font">
      <style:text-properties fo:color="#0000ff" style:text-underline-style="solid" style:text-underline-color="font-color"/>
    </style:style>
    <style:style style:name="Unresolved_20_Mention" style:display-name="Unresolved Mention" style:family="text" style:parent-style-name="Default_20_Paragraph_20_Font">
      <style:text-properties fo:background-color="#e1dfdd" fo:color="#605e5c"/>
    </style:style>
    <style:style style:name="FollowedHyperlink" style:family="text" style:parent-style-name="Default_20_Paragraph_20_Font">
      <style:text-properties fo:color="#800080" style:text-underline-style="solid" style:text-underline-color="font-color"/>
    </style:style>
    <style:style style:name="List_20_Paragraph_20_Char" style:display-name="List Paragraph Char" style:family="text" style:parent-style-name="Default_20_Paragraph_20_Font">
      <style:text-properties style:font-name="Arial" fo:font-size="12pt" style:font-size-asian="12pt" style:font-size-complex="12pt" fo:language-asian="en" fo:country-asian="US"/>
    </style:style>
    <style:style style:name="Heading_20_2_20_Char" style:display-name="Heading 2 Char" style:family="text" style:parent-style-name="Default_20_Paragraph_20_Font">
      <style:text-properties fo:font-style="italic" style:font-style-asian="italic" style:font-style-complex="italic" style:font-name="Arial" fo:font-size="14pt" style:font-size-asian="14pt" style:font-name-complex="Arial" style:font-size-complex="14pt" fo:language-asian="en" fo:country-asian="US" fo:font-weight="bold" style:font-weight-asian="bold" style:font-weight-complex="bold"/>
    </style:style>
    <style:style style:name="paragraph" style:family="paragraph" style:parent-style-name="Normal">
      <style:paragraph-properties fo:margin-top="0.494cm" fo:margin-bottom="0.494cm"/>
      <style:text-properties style:font-name="Times New Roman" fo:language-asian="en" fo:country-asian="GB"/>
    </style:style>
    <style:style style:name="normaltextrun" style:family="text" style:parent-style-name="Default_20_Paragraph_20_Font"/>
    <style:style style:name="eop" style:family="text" style:parent-style-name="Default_20_Paragraph_20_Font"/>
    <style:style style:name="Heading_20_1_20_Char" style:display-name="Heading 1 Char" style:family="text" style:parent-style-name="Default_20_Paragraph_20_Font">
      <style:text-properties fo:color="#365f91" style:font-name="Cambria" fo:font-size="16pt" style:font-name-asian="ＭＳ ゴシック" style:font-size-asian="16pt" style:font-name-complex="Times New Roman" style:font-size-complex="16pt" fo:language-asian="en" fo:country-asian="US"/>
    </style:style>
    <style:style style:name="Heading_20_3_20_Char" style:display-name="Heading 3 Char" style:family="text" style:parent-style-name="Default_20_Paragraph_20_Font">
      <style:text-properties fo:color="#243f60" style:font-name="Cambria" fo:font-size="12pt" style:font-name-asian="ＭＳ ゴシック" style:font-size-asian="12pt" style:font-name-complex="Times New Roman" style:font-size-complex="12pt" fo:language-asian="en" fo:country-asian="US"/>
    </style:style>
    <style:style style:name="Normal_20__28_Web_29_" style:display-name="Normal (Web)" style:family="paragraph" style:parent-style-name="Normal">
      <style:text-properties style:font-name="Times New Roman"/>
    </style:style>
    <style:style style:name="Internet_20_link_20__28_user_29_" style:display-name="Internet link (user)" style:family="text" style:parent-style-name="Default_20_Paragraph_20_Font">
      <style:text-properties fo:color="#0000ff" style:text-underline-style="solid" style:text-underline-color="font-color"/>
    </style:style>
    <style:style style:name="Footnote_20_text" style:display-name="Footnote text" style:family="paragraph" style:parent-style-name="Normal">
      <style:text-properties fo:font-size="10pt" style:font-size-asian="10pt" style:font-size-complex="10pt"/>
    </style:style>
    <style:style style:name="Footnote_20_Text_20_Char" style:display-name="Footnote Text Char" style:family="text" style:parent-style-name="Default_20_Paragraph_20_Font">
      <style:text-properties style:font-name="Arial" fo:language-asian="en" fo:country-asian="US"/>
    </style:style>
    <style:style style:name="Footnote_20_reference" style:display-name="Footnote reference" style:family="text" style:parent-style-name="Default_20_Paragraph_20_Font">
      <style:text-properties style:text-position="super 58%"/>
    </style:style>
    <style:style style:name="List1Level0" style:family="text">
      <style:text-properties style:font-name="Symbol"/>
    </style:style>
    <style:style style:name="List1Level1" style:family="text">
      <style:text-properties style:font-name="Courier New"/>
    </style:style>
    <style:style style:name="List1Level2" style:family="text">
      <style:text-properties style:font-name="Wingdings"/>
    </style:style>
    <style:style style:name="List1Level3" style:family="text">
      <style:text-properties style:font-name="Symbol"/>
    </style:style>
    <style:style style:name="List1Level4" style:family="text">
      <style:text-properties style:font-name="Courier New"/>
    </style:style>
    <style:style style:name="List1Level5" style:family="text">
      <style:text-properties style:font-name="Wingdings"/>
    </style:style>
    <style:style style:name="List1Level6" style:family="text">
      <style:text-properties style:font-name="Symbol"/>
    </style:style>
    <style:style style:name="List1Level7" style:family="text">
      <style:text-properties style:font-name="Courier New"/>
    </style:style>
    <style:style style:name="List1Level8" style:family="text">
      <style:text-properties style:font-name="Wingdings"/>
    </style:style>
    <text:list-style style:name="LS1">
      <text:list-level-style-bullet text:bullet-char="·" text:style-name="List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Level0" style:family="text">
      <style:text-properties style:font-name="Symbol"/>
    </style:style>
    <style:style style:name="List2Level1" style:family="text">
      <style:text-properties style:font-name="Courier New"/>
    </style:style>
    <style:style style:name="List2Level2" style:family="text">
      <style:text-properties style:font-name="Wingdings"/>
    </style:style>
    <style:style style:name="List2Level3" style:family="text">
      <style:text-properties style:font-name="Symbol"/>
    </style:style>
    <style:style style:name="List2Level4" style:family="text">
      <style:text-properties style:font-name="Courier New"/>
    </style:style>
    <style:style style:name="List2Level5" style:family="text">
      <style:text-properties style:font-name="Wingdings"/>
    </style:style>
    <style:style style:name="List2Level6" style:family="text">
      <style:text-properties style:font-name="Symbol"/>
    </style:style>
    <style:style style:name="List2Level7" style:family="text">
      <style:text-properties style:font-name="Courier New"/>
    </style:style>
    <style:style style:name="List2Level8" style:family="text">
      <style:text-properties style:font-name="Wingdings"/>
    </style:style>
    <text:list-style style:name="LS2">
      <text:list-level-style-bullet text:bullet-char="·" text:style-name="List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/>
      </text:list-level-style-bullet>
      <text:list-level-style-bullet text:bullet-char="" text:style-name="List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/>
      </text:list-level-style-bullet>
      <text:list-level-style-bullet text:bullet-char="" text:style-name="List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/>
      </text:list-level-style-bullet>
      <text:list-level-style-bullet text:bullet-char="" text:style-name="List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3Level0" style:family="text">
      <style:text-properties style:font-name="Symbol"/>
    </style:style>
    <style:style style:name="List3Level1" style:family="text">
      <style:text-properties style:font-name="Courier New" style:font-name-complex="Courier New"/>
    </style:style>
    <style:style style:name="List3Level2" style:family="text">
      <style:text-properties style:font-name="Wingdings"/>
    </style:style>
    <style:style style:name="List3Level3" style:family="text">
      <style:text-properties style:font-name="Symbol"/>
    </style:style>
    <style:style style:name="List3Level4" style:family="text">
      <style:text-properties style:font-name="Courier New" style:font-name-complex="Courier New"/>
    </style:style>
    <style:style style:name="List3Level5" style:family="text">
      <style:text-properties style:font-name="Wingdings"/>
    </style:style>
    <style:style style:name="List3Level6" style:family="text">
      <style:text-properties style:font-name="Symbol"/>
    </style:style>
    <style:style style:name="List3Level7" style:family="text">
      <style:text-properties style:font-name="Courier New" style:font-name-complex="Courier New"/>
    </style:style>
    <style:style style:name="List3Level8" style:family="text">
      <style:text-properties style:font-name="Wingdings"/>
    </style:style>
    <text:list-style style:name="LS3">
      <text:list-level-style-bullet text:bullet-char="" text:style-name="List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Level0" style:family="text">
      <style:text-properties style:font-name="Symbol"/>
    </style:style>
    <style:style style:name="List4Level1" style:family="text">
      <style:text-properties style:font-name="Courier New" style:font-name-complex="Courier New"/>
    </style:style>
    <style:style style:name="List4Level2" style:family="text">
      <style:text-properties style:font-name="Wingdings"/>
    </style:style>
    <style:style style:name="List4Level3" style:family="text">
      <style:text-properties style:font-name="Symbol"/>
    </style:style>
    <style:style style:name="List4Level4" style:family="text">
      <style:text-properties style:font-name="Courier New" style:font-name-complex="Courier New"/>
    </style:style>
    <style:style style:name="List4Level5" style:family="text">
      <style:text-properties style:font-name="Wingdings"/>
    </style:style>
    <style:style style:name="List4Level6" style:family="text">
      <style:text-properties style:font-name="Symbol"/>
    </style:style>
    <style:style style:name="List4Level7" style:family="text">
      <style:text-properties style:font-name="Courier New" style:font-name-complex="Courier New"/>
    </style:style>
    <style:style style:name="List4Level8" style:family="text">
      <style:text-properties style:font-name="Wingdings"/>
    </style:style>
    <text:list-style style:name="LS4">
      <text:list-level-style-bullet text:bullet-char="" text:style-name="List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5Level0" style:family="text">
      <style:text-properties style:font-name-complex="Times New Roman"/>
    </style:style>
    <style:style style:name="List5Level1" style:family="text">
      <style:text-properties style:font-name="Symbol"/>
    </style:style>
    <style:style style:name="List5Level2" style:family="text">
      <style:text-properties style:font-name-complex="Times New Roman"/>
    </style:style>
    <style:style style:name="List5Level3" style:family="text">
      <style:text-properties style:font-name-complex="Times New Roman"/>
    </style:style>
    <style:style style:name="List5Level4" style:family="text">
      <style:text-properties style:font-name-complex="Times New Roman"/>
    </style:style>
    <style:style style:name="List5Level5" style:family="text">
      <style:text-properties style:font-name-complex="Times New Roman"/>
    </style:style>
    <style:style style:name="List5Level6" style:family="text">
      <style:text-properties style:font-name-complex="Times New Roman"/>
    </style:style>
    <style:style style:name="List5Level7" style:family="text">
      <style:text-properties style:font-name-complex="Times New Roman"/>
    </style:style>
    <style:style style:name="List5Level8" style:family="text">
      <style:text-properties style:font-name-complex="Times New Roman"/>
    </style: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5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number style:num-format="i" text:style-name="List5Level2" style:num-suffix="." text:level="3">
        <style:list-level-properties text:min-label-width="3.175cm" text:min-label-distance="0.318cm" fo:text-align="end" text:list-level-position-and-space-mode="label-alignment">
          <style:list-level-label-alignment text:label-followed-by="listtab" fo:margin-left="3.175cm" fo:text-indent="-0.318cm"/>
        </style:list-level-properties>
        <style:text-properties style:font-name-complex="Times New Roman"/>
      </text:list-level-style-number>
      <text:list-level-style-number style:num-format="1" text:style-name="List5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5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5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5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5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5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6Level0" style:family="text">
      <style:text-properties style:font-name-complex="Times New Roman"/>
    </style:style>
    <style:style style:name="List6Level1" style:family="text">
      <style:text-properties style:font-name="Symbol"/>
    </style:style>
    <style:style style:name="List6Level2" style:family="text">
      <style:text-properties style:font-name="Wingdings"/>
    </style:style>
    <style:style style:name="List6Level3" style:family="text">
      <style:text-properties style:font-name-complex="Times New Roman"/>
    </style:style>
    <style:style style:name="List6Level4" style:family="text">
      <style:text-properties style:font-name-complex="Times New Roman"/>
    </style:style>
    <style:style style:name="List6Level5" style:family="text">
      <style:text-properties style:font-name-complex="Times New Roman"/>
    </style:style>
    <style:style style:name="List6Level6" style:family="text">
      <style:text-properties style:font-name-complex="Times New Roman"/>
    </style:style>
    <style:style style:name="List6Level7" style:family="text">
      <style:text-properties style:font-name-complex="Times New Roman"/>
    </style:style>
    <style:style style:name="List6Level8" style:family="text">
      <style:text-properties style:font-name-complex="Times New Roman"/>
    </style: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-complex="Times New Roman"/>
      </text:list-level-style-number>
      <text:list-level-style-bullet text:bullet-char="" text:style-name="List6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Symbol"/>
      </text:list-level-style-bullet>
      <text:list-level-style-bullet text:bullet-char="" text:style-name="List6Level2" text:level="3">
        <style:list-level-properties text:space-before="2.858cm" text:min-label-width="0.318cm" fo:text-align="start" text:list-level-position-and-space-mode="label-alignment">
          <style:list-level-label-alignment text:label-followed-by="listtab" fo:margin-left="3.175cm" fo:text-indent="-0.318cm"/>
        </style:list-level-properties>
        <style:text-properties style:font-name="Wingdings"/>
      </text:list-level-style-bullet>
      <text:list-level-style-number style:num-format="1" text:style-name="List6Level3" style:num-suffix=".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-complex="Times New Roman"/>
      </text:list-level-style-number>
      <text:list-level-style-number style:num-format="a" text:style-name="List6Level4" style:num-suffix=".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-complex="Times New Roman"/>
      </text:list-level-style-number>
      <text:list-level-style-number style:num-format="i" text:style-name="List6Level5" style:num-suffix="." text:level="6">
        <style:list-level-properties text:min-label-width="6.985cm" text:min-label-distance="0.318cm" fo:text-align="end" text:list-level-position-and-space-mode="label-alignment">
          <style:list-level-label-alignment text:label-followed-by="listtab" fo:margin-left="6.985cm" fo:text-indent="-0.318cm"/>
        </style:list-level-properties>
        <style:text-properties style:font-name-complex="Times New Roman"/>
      </text:list-level-style-number>
      <text:list-level-style-number style:num-format="1" text:style-name="List6Level6" style:num-suffix=".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-complex="Times New Roman"/>
      </text:list-level-style-number>
      <text:list-level-style-number style:num-format="a" text:style-name="List6Level7" style:num-suffix=".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-complex="Times New Roman"/>
      </text:list-level-style-number>
      <text:list-level-style-number style:num-format="i" text:style-name="List6Level8" style:num-suffix="." text:level="9">
        <style:list-level-properties text:min-label-width="10.795cm" text:min-label-distance="0.318cm" fo:text-align="end" text:list-level-position-and-space-mode="label-alignment">
          <style:list-level-label-alignment text:label-followed-by="listtab" fo:margin-left="10.795cm" fo:text-indent="-0.318cm"/>
        </style:list-level-properties>
        <style:text-properties style:font-name-complex="Times New Roman"/>
      </text:list-level-style-number>
    </text:list-style>
    <style:style style:name="List7Level0" style:family="text">
      <style:text-properties style:font-name="Symbol"/>
    </style:style>
    <style:style style:name="List7Level1" style:family="text">
      <style:text-properties style:font-name="Courier New" style:font-name-complex="Courier New"/>
    </style:style>
    <style:style style:name="List7Level2" style:family="text">
      <style:text-properties style:font-name="Wingdings"/>
    </style:style>
    <style:style style:name="List7Level3" style:family="text">
      <style:text-properties style:font-name="Symbol"/>
    </style:style>
    <style:style style:name="List7Level4" style:family="text">
      <style:text-properties style:font-name="Courier New" style:font-name-complex="Courier New"/>
    </style:style>
    <style:style style:name="List7Level5" style:family="text">
      <style:text-properties style:font-name="Wingdings"/>
    </style:style>
    <style:style style:name="List7Level6" style:family="text">
      <style:text-properties style:font-name="Symbol"/>
    </style:style>
    <style:style style:name="List7Level7" style:family="text">
      <style:text-properties style:font-name="Courier New" style:font-name-complex="Courier New"/>
    </style:style>
    <style:style style:name="List7Level8" style:family="text">
      <style:text-properties style:font-name="Wingdings"/>
    </style:style>
    <text:list-style style:name="LS7">
      <text:list-level-style-bullet text:bullet-char="" text:style-name="List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8Level0" style:family="text">
      <style:text-properties style:font-name="Symbol"/>
    </style:style>
    <style:style style:name="List8Level1" style:family="text">
      <style:text-properties style:font-name="Courier New" style:font-name-complex="Courier New"/>
    </style:style>
    <style:style style:name="List8Level2" style:family="text">
      <style:text-properties style:font-name="Wingdings"/>
    </style:style>
    <style:style style:name="List8Level3" style:family="text">
      <style:text-properties style:font-name="Symbol"/>
    </style:style>
    <style:style style:name="List8Level4" style:family="text">
      <style:text-properties style:font-name="Courier New" style:font-name-complex="Courier New"/>
    </style:style>
    <style:style style:name="List8Level5" style:family="text">
      <style:text-properties style:font-name="Wingdings"/>
    </style:style>
    <style:style style:name="List8Level6" style:family="text">
      <style:text-properties style:font-name="Symbol"/>
    </style:style>
    <style:style style:name="List8Level7" style:family="text">
      <style:text-properties style:font-name="Courier New" style:font-name-complex="Courier New"/>
    </style:style>
    <style:style style:name="List8Level8" style:family="text">
      <style:text-properties style:font-name="Wingdings"/>
    </style:style>
    <text:list-style style:name="LS8">
      <text:list-level-style-bullet text:bullet-char="" text:style-name="List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9Level0" style:family="text">
      <style:text-properties style:font-name="Symbol"/>
    </style:style>
    <style:style style:name="List9Level1" style:family="text">
      <style:text-properties style:font-name="Courier New" style:font-name-complex="Courier New"/>
    </style:style>
    <style:style style:name="List9Level2" style:family="text">
      <style:text-properties style:font-name="Wingdings"/>
    </style:style>
    <style:style style:name="List9Level3" style:family="text">
      <style:text-properties style:font-name="Symbol"/>
    </style:style>
    <style:style style:name="List9Level4" style:family="text">
      <style:text-properties style:font-name="Courier New" style:font-name-complex="Courier New"/>
    </style:style>
    <style:style style:name="List9Level5" style:family="text">
      <style:text-properties style:font-name="Wingdings"/>
    </style:style>
    <style:style style:name="List9Level6" style:family="text">
      <style:text-properties style:font-name="Symbol"/>
    </style:style>
    <style:style style:name="List9Level7" style:family="text">
      <style:text-properties style:font-name="Courier New" style:font-name-complex="Courier New"/>
    </style:style>
    <style:style style:name="List9Level8" style:family="text">
      <style:text-properties style:font-name="Wingdings"/>
    </style:style>
    <text:list-style style:name="LS9">
      <text:list-level-style-bullet text:bullet-char="" text:style-name="List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0Level0" style:family="text">
      <style:text-properties style:font-name="Symbol"/>
    </style:style>
    <style:style style:name="List10Level1" style:family="text">
      <style:text-properties style:font-name="Courier New" style:font-name-complex="Courier New"/>
    </style:style>
    <style:style style:name="List10Level2" style:family="text">
      <style:text-properties style:font-name="Wingdings"/>
    </style:style>
    <style:style style:name="List10Level3" style:family="text">
      <style:text-properties style:font-name="Symbol"/>
    </style:style>
    <style:style style:name="List10Level4" style:family="text">
      <style:text-properties style:font-name="Courier New" style:font-name-complex="Courier New"/>
    </style:style>
    <style:style style:name="List10Level5" style:family="text">
      <style:text-properties style:font-name="Wingdings"/>
    </style:style>
    <style:style style:name="List10Level6" style:family="text">
      <style:text-properties style:font-name="Symbol"/>
    </style:style>
    <style:style style:name="List10Level7" style:family="text">
      <style:text-properties style:font-name="Courier New" style:font-name-complex="Courier New"/>
    </style:style>
    <style:style style:name="List10Level8" style:family="text">
      <style:text-properties style:font-name="Wingdings"/>
    </style:style>
    <text:list-style style:name="LS10">
      <text:list-level-style-bullet text:bullet-char="" text:style-name="List1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1Level0" style:family="text">
      <style:text-properties style:font-name="Symbol"/>
    </style:style>
    <style:style style:name="List11Level1" style:family="text">
      <style:text-properties style:font-name="Courier New" style:font-name-complex="Courier New"/>
    </style:style>
    <style:style style:name="List11Level2" style:family="text">
      <style:text-properties style:font-name="Wingdings"/>
    </style:style>
    <style:style style:name="List11Level3" style:family="text">
      <style:text-properties style:font-name="Symbol"/>
    </style:style>
    <style:style style:name="List11Level4" style:family="text">
      <style:text-properties style:font-name="Courier New" style:font-name-complex="Courier New"/>
    </style:style>
    <style:style style:name="List11Level5" style:family="text">
      <style:text-properties style:font-name="Wingdings"/>
    </style:style>
    <style:style style:name="List11Level6" style:family="text">
      <style:text-properties style:font-name="Symbol"/>
    </style:style>
    <style:style style:name="List11Level7" style:family="text">
      <style:text-properties style:font-name="Courier New" style:font-name-complex="Courier New"/>
    </style:style>
    <style:style style:name="List11Level8" style:family="text">
      <style:text-properties style:font-name="Wingdings"/>
    </style:style>
    <text:list-style style:name="LS11">
      <text:list-level-style-bullet text:bullet-char="" text:style-name="List1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12Level0" style:family="text">
      <style:text-properties style:font-name="Symbol"/>
    </style:style>
    <style:style style:name="List12Level1" style:family="text">
      <style:text-properties style:font-name="Courier New" style:font-name-complex="Courier New"/>
    </style:style>
    <style:style style:name="List12Level2" style:family="text">
      <style:text-properties style:font-name="Wingdings"/>
    </style:style>
    <style:style style:name="List12Level3" style:family="text">
      <style:text-properties style:font-name="Symbol"/>
    </style:style>
    <style:style style:name="List12Level4" style:family="text">
      <style:text-properties style:font-name="Courier New" style:font-name-complex="Courier New"/>
    </style:style>
    <style:style style:name="List12Level5" style:family="text">
      <style:text-properties style:font-name="Wingdings"/>
    </style:style>
    <style:style style:name="List12Level6" style:family="text">
      <style:text-properties style:font-name="Symbol"/>
    </style:style>
    <style:style style:name="List12Level7" style:family="text">
      <style:text-properties style:font-name="Courier New" style:font-name-complex="Courier New"/>
    </style:style>
    <style:style style:name="List12Level8" style:family="text">
      <style:text-properties style:font-name="Wingdings"/>
    </style:style>
    <text:list-style style:name="LS12">
      <text:list-level-style-bullet text:bullet-char="" text:style-name="List1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1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1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1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1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1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1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text:list-style style:name="LS13">
      <text:list-level-style-number style:num-format="1" text:style-name="List13Level0" style:num-suffix=")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1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3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3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3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1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1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1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1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1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1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1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1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15Level0" style:family="text">
      <style:text-properties style:font-name="Symbol" fo:font-size="10pt" style:font-size-asian="10pt"/>
    </style:style>
    <style:style style:name="List15Level1" style:family="text">
      <style:text-properties style:font-name="Courier New" fo:font-size="10pt" style:font-size-asian="10pt"/>
    </style:style>
    <style:style style:name="List15Level2" style:family="text">
      <style:text-properties style:font-name="Wingdings" fo:font-size="10pt" style:font-size-asian="10pt"/>
    </style:style>
    <style:style style:name="List15Level3" style:family="text">
      <style:text-properties style:font-name="Wingdings" fo:font-size="10pt" style:font-size-asian="10pt"/>
    </style:style>
    <style:style style:name="List15Level4" style:family="text">
      <style:text-properties style:font-name="Wingdings" fo:font-size="10pt" style:font-size-asian="10pt"/>
    </style:style>
    <style:style style:name="List15Level5" style:family="text">
      <style:text-properties style:font-name="Wingdings" fo:font-size="10pt" style:font-size-asian="10pt"/>
    </style:style>
    <style:style style:name="List15Level6" style:family="text">
      <style:text-properties style:font-name="Wingdings" fo:font-size="10pt" style:font-size-asian="10pt"/>
    </style:style>
    <style:style style:name="List15Level7" style:family="text">
      <style:text-properties style:font-name="Wingdings" fo:font-size="10pt" style:font-size-asian="10pt"/>
    </style:style>
    <style:style style:name="List15Level8" style:family="text">
      <style:text-properties style:font-name="Wingdings" fo:font-size="10pt" style:font-size-asian="10pt"/>
    </style:style>
    <text:list-style style:name="LS15">
      <text:list-level-style-bullet text:bullet-char="" text:style-name="List1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1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1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1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16">
      <text:list-level-style-number style:num-format="1" text:start-value="4" text:style-name="List16Level0" style:num-suffix=")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6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6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6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6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6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6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6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6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7">
      <text:list-level-style-number style:num-format="1" text:start-value="3" text:style-name="List17Level0" style:num-suffix=")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7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7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7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7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7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7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7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7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8">
      <text:list-level-style-number style:num-format="1" text:start-value="2" text:style-name="List18Level0" style:num-suffix=")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</text:list-level-style-number>
      <text:list-level-style-number style:num-format="a" text:style-name="List18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18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18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18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18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18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18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18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19">
      <text:list-level-style-number style:num-format="1" text:style-name="List19Level0" style:num-suffix="." text:level="1"/>
      <text:list-level-style-number style:num-format="1" text:style-name="List19Level1" text:level="2"/>
      <text:list-level-style-number style:num-format="1" text:style-name="List19Level2" text:level="3"/>
      <text:list-level-style-number style:num-format="1" text:style-name="List19Level3" text:level="4"/>
      <text:list-level-style-number style:num-format="1" text:style-name="List19Level4" text:level="5"/>
      <text:list-level-style-number style:num-format="1" text:style-name="List19Level5" text:level="6"/>
      <text:list-level-style-number style:num-format="1" text:style-name="List19Level6" text:level="7"/>
      <text:list-level-style-number style:num-format="1" text:style-name="List19Level7" text:level="8"/>
      <text:list-level-style-number style:num-format="1" text:style-name="List19Level8" text:level="9"/>
    </text:list-style>
    <style:style style:name="List20Level0" style:family="text">
      <style:text-properties style:font-name="Arial" style:font-name-asian="Times New Roman" style:font-name-complex="Arial"/>
    </style:style>
    <style:style style:name="List20Level1" style:family="text">
      <style:text-properties style:font-name="Courier New" style:font-name-complex="Courier New"/>
    </style:style>
    <style:style style:name="List20Level2" style:family="text">
      <style:text-properties style:font-name="Wingdings"/>
    </style:style>
    <style:style style:name="List20Level3" style:family="text">
      <style:text-properties style:font-name="Symbol"/>
    </style:style>
    <style:style style:name="List20Level4" style:family="text">
      <style:text-properties style:font-name="Courier New" style:font-name-complex="Courier New"/>
    </style:style>
    <style:style style:name="List20Level5" style:family="text">
      <style:text-properties style:font-name="Wingdings"/>
    </style:style>
    <style:style style:name="List20Level6" style:family="text">
      <style:text-properties style:font-name="Symbol"/>
    </style:style>
    <style:style style:name="List20Level7" style:family="text">
      <style:text-properties style:font-name="Courier New" style:font-name-complex="Courier New"/>
    </style:style>
    <style:style style:name="List20Level8" style:family="text">
      <style:text-properties style:font-name="Wingdings"/>
    </style:style>
    <text:list-style style:name="LS20">
      <text:list-level-style-bullet text:bullet-char="-" text:style-name="List2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2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2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2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2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21Level0" style:family="text">
      <style:text-properties style:font-name="Arial" style:font-name-asian="Times New Roman" style:font-name-complex="Arial"/>
    </style:style>
    <style:style style:name="List21Level1" style:family="text">
      <style:text-properties style:font-name="Courier New" style:font-name-complex="Courier New"/>
    </style:style>
    <style:style style:name="List21Level2" style:family="text">
      <style:text-properties style:font-name="Wingdings"/>
    </style:style>
    <style:style style:name="List21Level3" style:family="text">
      <style:text-properties style:font-name="Symbol"/>
    </style:style>
    <style:style style:name="List21Level4" style:family="text">
      <style:text-properties style:font-name="Courier New" style:font-name-complex="Courier New"/>
    </style:style>
    <style:style style:name="List21Level5" style:family="text">
      <style:text-properties style:font-name="Wingdings"/>
    </style:style>
    <style:style style:name="List21Level6" style:family="text">
      <style:text-properties style:font-name="Symbol"/>
    </style:style>
    <style:style style:name="List21Level7" style:family="text">
      <style:text-properties style:font-name="Courier New" style:font-name-complex="Courier New"/>
    </style:style>
    <style:style style:name="List21Level8" style:family="text">
      <style:text-properties style:font-name="Wingdings"/>
    </style:style>
    <text:list-style style:name="LS21">
      <text:list-level-style-bullet text:bullet-char="-" text:style-name="List21Level0" text:level="1">
        <style:list-level-properties text:space-before="0.106cm" text:min-label-width="0.635cm" fo:text-align="start" text:list-level-position-and-space-mode="label-alignment">
          <style:list-level-label-alignment text:label-followed-by="listtab" fo:margin-left="0.741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21Level1" text:level="2">
        <style:list-level-properties text:space-before="1.376cm" text:min-label-width="0.635cm" fo:text-align="start" text:list-level-position-and-space-mode="label-alignment">
          <style:list-level-label-alignment text:label-followed-by="listtab" fo:margin-left="2.01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2" text:level="3">
        <style:list-level-properties text:space-before="2.646cm" text:min-label-width="0.635cm" fo:text-align="start" text:list-level-position-and-space-mode="label-alignment">
          <style:list-level-label-alignment text:label-followed-by="listtab" fo:margin-left="3.281cm" fo:text-indent="-0.635cm"/>
        </style:list-level-properties>
        <style:text-properties style:font-name="Wingdings"/>
      </text:list-level-style-bullet>
      <text:list-level-style-bullet text:bullet-char="" text:style-name="List21Level3" text:level="4">
        <style:list-level-properties text:space-before="3.916cm" text:min-label-width="0.635cm" fo:text-align="start" text:list-level-position-and-space-mode="label-alignment">
          <style:list-level-label-alignment text:label-followed-by="listtab" fo:margin-left="4.551cm" fo:text-indent="-0.635cm"/>
        </style:list-level-properties>
        <style:text-properties style:font-name="Symbol"/>
      </text:list-level-style-bullet>
      <text:list-level-style-bullet text:bullet-char="o" text:style-name="List21Level4" text:level="5">
        <style:list-level-properties text:space-before="5.186cm" text:min-label-width="0.635cm" fo:text-align="start" text:list-level-position-and-space-mode="label-alignment">
          <style:list-level-label-alignment text:label-followed-by="listtab" fo:margin-left="5.82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5" text:level="6">
        <style:list-level-properties text:space-before="6.456cm" text:min-label-width="0.635cm" fo:text-align="start" text:list-level-position-and-space-mode="label-alignment">
          <style:list-level-label-alignment text:label-followed-by="listtab" fo:margin-left="7.091cm" fo:text-indent="-0.635cm"/>
        </style:list-level-properties>
        <style:text-properties style:font-name="Wingdings"/>
      </text:list-level-style-bullet>
      <text:list-level-style-bullet text:bullet-char="" text:style-name="List21Level6" text:level="7">
        <style:list-level-properties text:space-before="7.726cm" text:min-label-width="0.635cm" fo:text-align="start" text:list-level-position-and-space-mode="label-alignment">
          <style:list-level-label-alignment text:label-followed-by="listtab" fo:margin-left="8.361cm" fo:text-indent="-0.635cm"/>
        </style:list-level-properties>
        <style:text-properties style:font-name="Symbol"/>
      </text:list-level-style-bullet>
      <text:list-level-style-bullet text:bullet-char="o" text:style-name="List21Level7" text:level="8">
        <style:list-level-properties text:space-before="8.996cm" text:min-label-width="0.635cm" fo:text-align="start" text:list-level-position-and-space-mode="label-alignment">
          <style:list-level-label-alignment text:label-followed-by="listtab" fo:margin-left="9.631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21Level8" text:level="9">
        <style:list-level-properties text:space-before="10.266cm" text:min-label-width="0.635cm" fo:text-align="start" text:list-level-position-and-space-mode="label-alignment">
          <style:list-level-label-alignment text:label-followed-by="listtab" fo:margin-left="10.901cm" fo:text-indent="-0.635cm"/>
        </style:list-level-properties>
        <style:text-properties style:font-name="Wingdings"/>
      </text:list-level-style-bullet>
    </text:list-style>
    <text:list-style style:name="LS22">
      <text:list-level-style-number style:num-format="1" text:style-name="List22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2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2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2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2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2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2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2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2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23Level0" style:family="text">
      <style:text-properties style:font-name="Symbol" fo:font-size="10pt" style:font-size-asian="10pt"/>
    </style:style>
    <style:style style:name="List23Level1" style:family="text">
      <style:text-properties style:font-name="Courier New" fo:font-size="10pt" style:font-size-asian="10pt"/>
    </style:style>
    <style:style style:name="List23Level2" style:family="text">
      <style:text-properties style:font-name="Wingdings" fo:font-size="10pt" style:font-size-asian="10pt"/>
    </style:style>
    <style:style style:name="List23Level3" style:family="text">
      <style:text-properties style:font-name="Wingdings" fo:font-size="10pt" style:font-size-asian="10pt"/>
    </style:style>
    <style:style style:name="List23Level4" style:family="text">
      <style:text-properties style:font-name="Wingdings" fo:font-size="10pt" style:font-size-asian="10pt"/>
    </style:style>
    <style:style style:name="List23Level5" style:family="text">
      <style:text-properties style:font-name="Wingdings" fo:font-size="10pt" style:font-size-asian="10pt"/>
    </style:style>
    <style:style style:name="List23Level6" style:family="text">
      <style:text-properties style:font-name="Wingdings" fo:font-size="10pt" style:font-size-asian="10pt"/>
    </style:style>
    <style:style style:name="List23Level7" style:family="text">
      <style:text-properties style:font-name="Wingdings" fo:font-size="10pt" style:font-size-asian="10pt"/>
    </style:style>
    <style:style style:name="List23Level8" style:family="text">
      <style:text-properties style:font-name="Wingdings" fo:font-size="10pt" style:font-size-asian="10pt"/>
    </style:style>
    <text:list-style style:name="LS23">
      <text:list-level-style-bullet text:bullet-char="" text:style-name="List2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4Level0" style:family="text">
      <style:text-properties style:font-name="Symbol" fo:font-size="10pt" style:font-size-asian="10pt"/>
    </style:style>
    <style:style style:name="List24Level1" style:family="text">
      <style:text-properties style:font-name="Courier New" fo:font-size="10pt" style:font-size-asian="10pt"/>
    </style:style>
    <style:style style:name="List24Level2" style:family="text">
      <style:text-properties style:font-name="Wingdings" fo:font-size="10pt" style:font-size-asian="10pt"/>
    </style:style>
    <style:style style:name="List24Level3" style:family="text">
      <style:text-properties style:font-name="Wingdings" fo:font-size="10pt" style:font-size-asian="10pt"/>
    </style:style>
    <style:style style:name="List24Level4" style:family="text">
      <style:text-properties style:font-name="Wingdings" fo:font-size="10pt" style:font-size-asian="10pt"/>
    </style:style>
    <style:style style:name="List24Level5" style:family="text">
      <style:text-properties style:font-name="Wingdings" fo:font-size="10pt" style:font-size-asian="10pt"/>
    </style:style>
    <style:style style:name="List24Level6" style:family="text">
      <style:text-properties style:font-name="Wingdings" fo:font-size="10pt" style:font-size-asian="10pt"/>
    </style:style>
    <style:style style:name="List24Level7" style:family="text">
      <style:text-properties style:font-name="Wingdings" fo:font-size="10pt" style:font-size-asian="10pt"/>
    </style:style>
    <style:style style:name="List24Level8" style:family="text">
      <style:text-properties style:font-name="Wingdings" fo:font-size="10pt" style:font-size-asian="10pt"/>
    </style:style>
    <text:list-style style:name="LS24">
      <text:list-level-style-bullet text:bullet-char="" text:style-name="List2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5Level0" style:family="text">
      <style:text-properties style:font-name="Symbol" fo:font-size="10pt" style:font-size-asian="10pt"/>
    </style:style>
    <style:style style:name="List25Level1" style:family="text">
      <style:text-properties style:font-name="Courier New" fo:font-size="10pt" style:font-size-asian="10pt"/>
    </style:style>
    <style:style style:name="List25Level2" style:family="text">
      <style:text-properties style:font-name="Wingdings" fo:font-size="10pt" style:font-size-asian="10pt"/>
    </style:style>
    <style:style style:name="List25Level3" style:family="text">
      <style:text-properties style:font-name="Wingdings" fo:font-size="10pt" style:font-size-asian="10pt"/>
    </style:style>
    <style:style style:name="List25Level4" style:family="text">
      <style:text-properties style:font-name="Wingdings" fo:font-size="10pt" style:font-size-asian="10pt"/>
    </style:style>
    <style:style style:name="List25Level5" style:family="text">
      <style:text-properties style:font-name="Wingdings" fo:font-size="10pt" style:font-size-asian="10pt"/>
    </style:style>
    <style:style style:name="List25Level6" style:family="text">
      <style:text-properties style:font-name="Wingdings" fo:font-size="10pt" style:font-size-asian="10pt"/>
    </style:style>
    <style:style style:name="List25Level7" style:family="text">
      <style:text-properties style:font-name="Wingdings" fo:font-size="10pt" style:font-size-asian="10pt"/>
    </style:style>
    <style:style style:name="List25Level8" style:family="text">
      <style:text-properties style:font-name="Wingdings" fo:font-size="10pt" style:font-size-asian="10pt"/>
    </style:style>
    <text:list-style style:name="LS25">
      <text:list-level-style-bullet text:bullet-char="" text:style-name="List2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6Level0" style:family="text">
      <style:text-properties style:font-name="Symbol" fo:font-size="10pt" style:font-size-asian="10pt"/>
    </style:style>
    <style:style style:name="List26Level1" style:family="text">
      <style:text-properties style:font-name="Courier New" fo:font-size="10pt" style:font-size-asian="10pt"/>
    </style:style>
    <style:style style:name="List26Level2" style:family="text">
      <style:text-properties style:font-name="Wingdings" fo:font-size="10pt" style:font-size-asian="10pt"/>
    </style:style>
    <style:style style:name="List26Level3" style:family="text">
      <style:text-properties style:font-name="Wingdings" fo:font-size="10pt" style:font-size-asian="10pt"/>
    </style:style>
    <style:style style:name="List26Level4" style:family="text">
      <style:text-properties style:font-name="Wingdings" fo:font-size="10pt" style:font-size-asian="10pt"/>
    </style:style>
    <style:style style:name="List26Level5" style:family="text">
      <style:text-properties style:font-name="Wingdings" fo:font-size="10pt" style:font-size-asian="10pt"/>
    </style:style>
    <style:style style:name="List26Level6" style:family="text">
      <style:text-properties style:font-name="Wingdings" fo:font-size="10pt" style:font-size-asian="10pt"/>
    </style:style>
    <style:style style:name="List26Level7" style:family="text">
      <style:text-properties style:font-name="Wingdings" fo:font-size="10pt" style:font-size-asian="10pt"/>
    </style:style>
    <style:style style:name="List26Level8" style:family="text">
      <style:text-properties style:font-name="Wingdings" fo:font-size="10pt" style:font-size-asian="10pt"/>
    </style:style>
    <text:list-style style:name="LS26">
      <text:list-level-style-bullet text:bullet-char="" text:style-name="List2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27Level0" style:family="text">
      <style:text-properties style:font-name="Symbol"/>
    </style:style>
    <style:style style:name="List27Level1" style:family="text">
      <style:text-properties style:font-name="Symbol"/>
    </style:style>
    <style:style style:name="List27Level2" style:family="text">
      <style:text-properties style:font-name="Symbol"/>
    </style:style>
    <style:style style:name="List27Level3" style:family="text">
      <style:text-properties style:font-name="Symbol"/>
    </style:style>
    <style:style style:name="List27Level4" style:family="text">
      <style:text-properties style:font-name="Symbol"/>
    </style:style>
    <style:style style:name="List27Level5" style:family="text">
      <style:text-properties style:font-name="Symbol"/>
    </style:style>
    <style:style style:name="List27Level6" style:family="text">
      <style:text-properties style:font-name="Symbol"/>
    </style:style>
    <style:style style:name="List27Level7" style:family="text">
      <style:text-properties style:font-name="Symbol"/>
    </style:style>
    <style:style style:name="List27Level8" style:family="text">
      <style:text-properties style:font-name="Symbol"/>
    </style:style>
    <text:list-style style:name="LS27">
      <text:list-level-style-bullet text:bullet-char="" text:style-name="List27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27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28Level0" style:family="text">
      <style:text-properties style:font-name="Symbol" fo:font-size="10pt" style:font-size-asian="10pt"/>
    </style:style>
    <style:style style:name="List28Level1" style:family="text">
      <style:text-properties style:font-name="Courier New" fo:font-size="10pt" style:font-size-asian="10pt"/>
    </style:style>
    <style:style style:name="List28Level2" style:family="text">
      <style:text-properties style:font-name="Wingdings" fo:font-size="10pt" style:font-size-asian="10pt"/>
    </style:style>
    <style:style style:name="List28Level3" style:family="text">
      <style:text-properties style:font-name="Wingdings" fo:font-size="10pt" style:font-size-asian="10pt"/>
    </style:style>
    <style:style style:name="List28Level4" style:family="text">
      <style:text-properties style:font-name="Wingdings" fo:font-size="10pt" style:font-size-asian="10pt"/>
    </style:style>
    <style:style style:name="List28Level5" style:family="text">
      <style:text-properties style:font-name="Wingdings" fo:font-size="10pt" style:font-size-asian="10pt"/>
    </style:style>
    <style:style style:name="List28Level6" style:family="text">
      <style:text-properties style:font-name="Wingdings" fo:font-size="10pt" style:font-size-asian="10pt"/>
    </style:style>
    <style:style style:name="List28Level7" style:family="text">
      <style:text-properties style:font-name="Wingdings" fo:font-size="10pt" style:font-size-asian="10pt"/>
    </style:style>
    <style:style style:name="List28Level8" style:family="text">
      <style:text-properties style:font-name="Wingdings" fo:font-size="10pt" style:font-size-asian="10pt"/>
    </style:style>
    <text:list-style style:name="LS28">
      <text:list-level-style-bullet text:bullet-char="" text:style-name="List2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2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2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2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29">
      <text:list-level-style-number style:num-format="1" text:style-name="List29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a" text:style-name="List29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29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29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29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29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29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29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29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text:list-style style:name="LS30">
      <text:list-level-style-number style:num-format="1" text:style-name="List30Level0" style:num-suffix="." text:level="1">
        <style:list-level-properties text:space-before="0.63cm" text:min-label-width="0.635cm" fo:text-align="start" text:list-level-position-and-space-mode="label-alignment">
          <style:list-level-label-alignment text:label-followed-by="listtab" fo:margin-left="1.265cm" fo:text-indent="-0.635cm"/>
        </style:list-level-properties>
      </text:list-level-style-number>
      <text:list-level-style-number style:num-format="a" text:style-name="List30Level1" style:num-suffix="." text:level="2">
        <style:list-level-properties text:space-before="1.9cm" text:min-label-width="0.635cm" fo:text-align="start" text:list-level-position-and-space-mode="label-alignment">
          <style:list-level-label-alignment text:label-followed-by="listtab" fo:margin-left="2.535cm" fo:text-indent="-0.635cm"/>
        </style:list-level-properties>
      </text:list-level-style-number>
      <text:list-level-style-number style:num-format="i" text:style-name="List30Level2" style:num-suffix="." text:level="3">
        <style:list-level-properties text:min-label-width="3.805cm" text:min-label-distance="0.318cm" fo:text-align="end" text:list-level-position-and-space-mode="label-alignment">
          <style:list-level-label-alignment text:label-followed-by="listtab" fo:margin-left="3.805cm" fo:text-indent="-0.318cm"/>
        </style:list-level-properties>
      </text:list-level-style-number>
      <text:list-level-style-number style:num-format="1" text:style-name="List30Level3" style:num-suffix="." text:level="4">
        <style:list-level-properties text:space-before="4.44cm" text:min-label-width="0.635cm" fo:text-align="start" text:list-level-position-and-space-mode="label-alignment">
          <style:list-level-label-alignment text:label-followed-by="listtab" fo:margin-left="5.075cm" fo:text-indent="-0.635cm"/>
        </style:list-level-properties>
      </text:list-level-style-number>
      <text:list-level-style-number style:num-format="a" text:style-name="List30Level4" style:num-suffix="." text:level="5">
        <style:list-level-properties text:space-before="5.71cm" text:min-label-width="0.635cm" fo:text-align="start" text:list-level-position-and-space-mode="label-alignment">
          <style:list-level-label-alignment text:label-followed-by="listtab" fo:margin-left="6.345cm" fo:text-indent="-0.635cm"/>
        </style:list-level-properties>
      </text:list-level-style-number>
      <text:list-level-style-number style:num-format="i" text:style-name="List30Level5" style:num-suffix="." text:level="6">
        <style:list-level-properties text:min-label-width="7.615cm" text:min-label-distance="0.318cm" fo:text-align="end" text:list-level-position-and-space-mode="label-alignment">
          <style:list-level-label-alignment text:label-followed-by="listtab" fo:margin-left="7.615cm" fo:text-indent="-0.318cm"/>
        </style:list-level-properties>
      </text:list-level-style-number>
      <text:list-level-style-number style:num-format="1" text:style-name="List30Level6" style:num-suffix="." text:level="7">
        <style:list-level-properties text:space-before="8.25cm" text:min-label-width="0.635cm" fo:text-align="start" text:list-level-position-and-space-mode="label-alignment">
          <style:list-level-label-alignment text:label-followed-by="listtab" fo:margin-left="8.885cm" fo:text-indent="-0.635cm"/>
        </style:list-level-properties>
      </text:list-level-style-number>
      <text:list-level-style-number style:num-format="a" text:style-name="List30Level7" style:num-suffix="." text:level="8">
        <style:list-level-properties text:space-before="9.52cm" text:min-label-width="0.635cm" fo:text-align="start" text:list-level-position-and-space-mode="label-alignment">
          <style:list-level-label-alignment text:label-followed-by="listtab" fo:margin-left="10.155cm" fo:text-indent="-0.635cm"/>
        </style:list-level-properties>
      </text:list-level-style-number>
      <text:list-level-style-number style:num-format="i" text:style-name="List30Level8" style:num-suffix="." text:level="9">
        <style:list-level-properties text:min-label-width="11.425cm" text:min-label-distance="0.318cm" fo:text-align="end" text:list-level-position-and-space-mode="label-alignment">
          <style:list-level-label-alignment text:label-followed-by="listtab" fo:margin-left="11.425cm" fo:text-indent="-0.318cm"/>
        </style:list-level-properties>
      </text:list-level-style-number>
    </text:list-style>
    <style:style style:name="List31Level0" style:family="text">
      <style:text-properties style:font-name="Symbol" fo:font-size="10pt" style:font-size-asian="10pt"/>
    </style:style>
    <style:style style:name="List31Level1" style:family="text">
      <style:text-properties style:font-name="Courier New" fo:font-size="10pt" style:font-size-asian="10pt"/>
    </style:style>
    <style:style style:name="List31Level2" style:family="text">
      <style:text-properties style:font-name="Wingdings" fo:font-size="10pt" style:font-size-asian="10pt"/>
    </style:style>
    <style:style style:name="List31Level3" style:family="text">
      <style:text-properties style:font-name="Wingdings" fo:font-size="10pt" style:font-size-asian="10pt"/>
    </style:style>
    <style:style style:name="List31Level4" style:family="text">
      <style:text-properties style:font-name="Wingdings" fo:font-size="10pt" style:font-size-asian="10pt"/>
    </style:style>
    <style:style style:name="List31Level5" style:family="text">
      <style:text-properties style:font-name="Wingdings" fo:font-size="10pt" style:font-size-asian="10pt"/>
    </style:style>
    <style:style style:name="List31Level6" style:family="text">
      <style:text-properties style:font-name="Wingdings" fo:font-size="10pt" style:font-size-asian="10pt"/>
    </style:style>
    <style:style style:name="List31Level7" style:family="text">
      <style:text-properties style:font-name="Wingdings" fo:font-size="10pt" style:font-size-asian="10pt"/>
    </style:style>
    <style:style style:name="List31Level8" style:family="text">
      <style:text-properties style:font-name="Wingdings" fo:font-size="10pt" style:font-size-asian="10pt"/>
    </style:style>
    <text:list-style style:name="LS31">
      <text:list-level-style-bullet text:bullet-char="" text:style-name="List3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2Level0" style:family="text">
      <style:text-properties style:font-name="Symbol" fo:font-size="10pt" style:font-size-asian="10pt"/>
    </style:style>
    <style:style style:name="List32Level1" style:family="text">
      <style:text-properties style:font-name="Courier New" fo:font-size="10pt" style:font-size-asian="10pt"/>
    </style:style>
    <style:style style:name="List32Level2" style:family="text">
      <style:text-properties style:font-name="Wingdings" fo:font-size="10pt" style:font-size-asian="10pt"/>
    </style:style>
    <style:style style:name="List32Level3" style:family="text">
      <style:text-properties style:font-name="Wingdings" fo:font-size="10pt" style:font-size-asian="10pt"/>
    </style:style>
    <style:style style:name="List32Level4" style:family="text">
      <style:text-properties style:font-name="Wingdings" fo:font-size="10pt" style:font-size-asian="10pt"/>
    </style:style>
    <style:style style:name="List32Level5" style:family="text">
      <style:text-properties style:font-name="Wingdings" fo:font-size="10pt" style:font-size-asian="10pt"/>
    </style:style>
    <style:style style:name="List32Level6" style:family="text">
      <style:text-properties style:font-name="Wingdings" fo:font-size="10pt" style:font-size-asian="10pt"/>
    </style:style>
    <style:style style:name="List32Level7" style:family="text">
      <style:text-properties style:font-name="Wingdings" fo:font-size="10pt" style:font-size-asian="10pt"/>
    </style:style>
    <style:style style:name="List32Level8" style:family="text">
      <style:text-properties style:font-name="Wingdings" fo:font-size="10pt" style:font-size-asian="10pt"/>
    </style:style>
    <text:list-style style:name="LS32">
      <text:list-level-style-bullet text:bullet-char="" text:style-name="List3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3Level0" style:family="text">
      <style:text-properties style:font-name="Symbol" fo:font-size="10pt" style:font-size-asian="10pt"/>
    </style:style>
    <style:style style:name="List33Level1" style:family="text">
      <style:text-properties style:font-name="Courier New" fo:font-size="10pt" style:font-size-asian="10pt"/>
    </style:style>
    <style:style style:name="List33Level2" style:family="text">
      <style:text-properties style:font-name="Wingdings" fo:font-size="10pt" style:font-size-asian="10pt"/>
    </style:style>
    <style:style style:name="List33Level3" style:family="text">
      <style:text-properties style:font-name="Wingdings" fo:font-size="10pt" style:font-size-asian="10pt"/>
    </style:style>
    <style:style style:name="List33Level4" style:family="text">
      <style:text-properties style:font-name="Wingdings" fo:font-size="10pt" style:font-size-asian="10pt"/>
    </style:style>
    <style:style style:name="List33Level5" style:family="text">
      <style:text-properties style:font-name="Wingdings" fo:font-size="10pt" style:font-size-asian="10pt"/>
    </style:style>
    <style:style style:name="List33Level6" style:family="text">
      <style:text-properties style:font-name="Wingdings" fo:font-size="10pt" style:font-size-asian="10pt"/>
    </style:style>
    <style:style style:name="List33Level7" style:family="text">
      <style:text-properties style:font-name="Wingdings" fo:font-size="10pt" style:font-size-asian="10pt"/>
    </style:style>
    <style:style style:name="List33Level8" style:family="text">
      <style:text-properties style:font-name="Wingdings" fo:font-size="10pt" style:font-size-asian="10pt"/>
    </style:style>
    <text:list-style style:name="LS33">
      <text:list-level-style-bullet text:bullet-char="" text:style-name="List3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4Level0" style:family="text">
      <style:text-properties style:font-name="Symbol" fo:font-size="10pt" style:font-size-asian="10pt"/>
    </style:style>
    <style:style style:name="List34Level1" style:family="text">
      <style:text-properties style:font-name="Courier New" fo:font-size="10pt" style:font-size-asian="10pt"/>
    </style:style>
    <style:style style:name="List34Level2" style:family="text">
      <style:text-properties style:font-name="Wingdings" fo:font-size="10pt" style:font-size-asian="10pt"/>
    </style:style>
    <style:style style:name="List34Level3" style:family="text">
      <style:text-properties style:font-name="Wingdings" fo:font-size="10pt" style:font-size-asian="10pt"/>
    </style:style>
    <style:style style:name="List34Level4" style:family="text">
      <style:text-properties style:font-name="Wingdings" fo:font-size="10pt" style:font-size-asian="10pt"/>
    </style:style>
    <style:style style:name="List34Level5" style:family="text">
      <style:text-properties style:font-name="Wingdings" fo:font-size="10pt" style:font-size-asian="10pt"/>
    </style:style>
    <style:style style:name="List34Level6" style:family="text">
      <style:text-properties style:font-name="Wingdings" fo:font-size="10pt" style:font-size-asian="10pt"/>
    </style:style>
    <style:style style:name="List34Level7" style:family="text">
      <style:text-properties style:font-name="Wingdings" fo:font-size="10pt" style:font-size-asian="10pt"/>
    </style:style>
    <style:style style:name="List34Level8" style:family="text">
      <style:text-properties style:font-name="Wingdings" fo:font-size="10pt" style:font-size-asian="10pt"/>
    </style:style>
    <text:list-style style:name="LS34">
      <text:list-level-style-bullet text:bullet-char="" text:style-name="List3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5Level0" style:family="text">
      <style:text-properties style:font-name="Symbol"/>
    </style:style>
    <style:style style:name="List35Level1" style:family="text">
      <style:text-properties style:font-name="Symbol"/>
    </style:style>
    <style:style style:name="List35Level2" style:family="text">
      <style:text-properties style:font-name="Symbol"/>
    </style:style>
    <style:style style:name="List35Level3" style:family="text">
      <style:text-properties style:font-name="Symbol"/>
    </style:style>
    <style:style style:name="List35Level4" style:family="text">
      <style:text-properties style:font-name="Symbol"/>
    </style:style>
    <style:style style:name="List35Level5" style:family="text">
      <style:text-properties style:font-name="Symbol"/>
    </style:style>
    <style:style style:name="List35Level6" style:family="text">
      <style:text-properties style:font-name="Symbol"/>
    </style:style>
    <style:style style:name="List35Level7" style:family="text">
      <style:text-properties style:font-name="Symbol"/>
    </style:style>
    <style:style style:name="List35Level8" style:family="text">
      <style:text-properties style:font-name="Symbol"/>
    </style:style>
    <text:list-style style:name="LS35">
      <text:list-level-style-bullet text:bullet-char="" text:style-name="List3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5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36Level0" style:family="text">
      <style:text-properties style:font-name="Symbol" fo:font-size="10pt" style:font-size-asian="10pt"/>
    </style:style>
    <style:style style:name="List36Level1" style:family="text">
      <style:text-properties style:font-name="Courier New" fo:font-size="10pt" style:font-size-asian="10pt"/>
    </style:style>
    <style:style style:name="List36Level2" style:family="text">
      <style:text-properties style:font-name="Wingdings" fo:font-size="10pt" style:font-size-asian="10pt"/>
    </style:style>
    <style:style style:name="List36Level3" style:family="text">
      <style:text-properties style:font-name="Wingdings" fo:font-size="10pt" style:font-size-asian="10pt"/>
    </style:style>
    <style:style style:name="List36Level4" style:family="text">
      <style:text-properties style:font-name="Wingdings" fo:font-size="10pt" style:font-size-asian="10pt"/>
    </style:style>
    <style:style style:name="List36Level5" style:family="text">
      <style:text-properties style:font-name="Wingdings" fo:font-size="10pt" style:font-size-asian="10pt"/>
    </style:style>
    <style:style style:name="List36Level6" style:family="text">
      <style:text-properties style:font-name="Wingdings" fo:font-size="10pt" style:font-size-asian="10pt"/>
    </style:style>
    <style:style style:name="List36Level7" style:family="text">
      <style:text-properties style:font-name="Wingdings" fo:font-size="10pt" style:font-size-asian="10pt"/>
    </style:style>
    <style:style style:name="List36Level8" style:family="text">
      <style:text-properties style:font-name="Wingdings" fo:font-size="10pt" style:font-size-asian="10pt"/>
    </style:style>
    <text:list-style style:name="LS36">
      <text:list-level-style-bullet text:bullet-char="" text:style-name="List3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37Level0" style:family="text">
      <style:text-properties style:font-name="Symbol"/>
    </style:style>
    <style:style style:name="List37Level1" style:family="text">
      <style:text-properties style:font-name="Symbol"/>
    </style:style>
    <style:style style:name="List37Level2" style:family="text">
      <style:text-properties style:font-name="Symbol"/>
    </style:style>
    <style:style style:name="List37Level3" style:family="text">
      <style:text-properties style:font-name="Symbol"/>
    </style:style>
    <style:style style:name="List37Level4" style:family="text">
      <style:text-properties style:font-name="Symbol"/>
    </style:style>
    <style:style style:name="List37Level5" style:family="text">
      <style:text-properties style:font-name="Symbol"/>
    </style:style>
    <style:style style:name="List37Level6" style:family="text">
      <style:text-properties style:font-name="Symbol"/>
    </style:style>
    <style:style style:name="List37Level7" style:family="text">
      <style:text-properties style:font-name="Symbol"/>
    </style:style>
    <style:style style:name="List37Level8" style:family="text">
      <style:text-properties style:font-name="Symbol"/>
    </style:style>
    <text:list-style style:name="LS37">
      <text:list-level-style-bullet text:bullet-char="" text:style-name="List3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1" text:level="2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2" text:level="3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3" text:level="4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4" text:level="5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5" text:level="6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6" text:level="7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7" text:level="8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" text:style-name="List37Level8" text:level="9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</text:list-style>
    <style:style style:name="List38Level0" style:family="text">
      <style:text-properties style:font-name="Symbol" fo:font-size="10pt" style:font-size-asian="10pt"/>
    </style:style>
    <style:style style:name="List38Level1" style:family="text">
      <style:text-properties style:font-name="Courier New" fo:font-size="10pt" style:font-size-asian="10pt"/>
    </style:style>
    <style:style style:name="List38Level2" style:family="text">
      <style:text-properties style:font-name="Wingdings" fo:font-size="10pt" style:font-size-asian="10pt"/>
    </style:style>
    <style:style style:name="List38Level3" style:family="text">
      <style:text-properties style:font-name="Wingdings" fo:font-size="10pt" style:font-size-asian="10pt"/>
    </style:style>
    <style:style style:name="List38Level4" style:family="text">
      <style:text-properties style:font-name="Wingdings" fo:font-size="10pt" style:font-size-asian="10pt"/>
    </style:style>
    <style:style style:name="List38Level5" style:family="text">
      <style:text-properties style:font-name="Wingdings" fo:font-size="10pt" style:font-size-asian="10pt"/>
    </style:style>
    <style:style style:name="List38Level6" style:family="text">
      <style:text-properties style:font-name="Wingdings" fo:font-size="10pt" style:font-size-asian="10pt"/>
    </style:style>
    <style:style style:name="List38Level7" style:family="text">
      <style:text-properties style:font-name="Wingdings" fo:font-size="10pt" style:font-size-asian="10pt"/>
    </style:style>
    <style:style style:name="List38Level8" style:family="text">
      <style:text-properties style:font-name="Wingdings" fo:font-size="10pt" style:font-size-asian="10pt"/>
    </style:style>
    <text:list-style style:name="LS38">
      <text:list-level-style-bullet text:bullet-char="" text:style-name="List38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38Level1" text:level="2">
        <style:list-level-properties text:space-before="1.27cm" text:min-label-width="0.635cm" fo:text-align="start" text:list-level-position-and-space-mode="label-alignment">
          <style:list-level-label-alignment text:label-followed-by="listtab" fo:margin-left="1.905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38Level2" text:level="3">
        <style:list-level-properties text:space-before="2.54cm" text:min-label-width="0.635cm" fo:text-align="start" text:list-level-position-and-space-mode="label-alignment">
          <style:list-level-label-alignment text:label-followed-by="listtab" fo:margin-left="3.17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3" text:level="4">
        <style:list-level-properties text:space-before="3.81cm" text:min-label-width="0.635cm" fo:text-align="start" text:list-level-position-and-space-mode="label-alignment">
          <style:list-level-label-alignment text:label-followed-by="listtab" fo:margin-left="4.44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4" text:level="5">
        <style:list-level-properties text:space-before="5.08cm" text:min-label-width="0.635cm" fo:text-align="start" text:list-level-position-and-space-mode="label-alignment">
          <style:list-level-label-alignment text:label-followed-by="listtab" fo:margin-left="5.71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5" text:level="6">
        <style:list-level-properties text:space-before="6.35cm" text:min-label-width="0.635cm" fo:text-align="start" text:list-level-position-and-space-mode="label-alignment">
          <style:list-level-label-alignment text:label-followed-by="listtab" fo:margin-left="6.98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6" text:level="7">
        <style:list-level-properties text:space-before="7.62cm" text:min-label-width="0.635cm" fo:text-align="start" text:list-level-position-and-space-mode="label-alignment">
          <style:list-level-label-alignment text:label-followed-by="listtab" fo:margin-left="8.25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7" text:level="8">
        <style:list-level-properties text:space-before="8.89cm" text:min-label-width="0.635cm" fo:text-align="start" text:list-level-position-and-space-mode="label-alignment">
          <style:list-level-label-alignment text:label-followed-by="listtab" fo:margin-left="9.52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38Level8" text:level="9">
        <style:list-level-properties text:space-before="10.16cm" text:min-label-width="0.635cm" fo:text-align="start" text:list-level-position-and-space-mode="label-alignment">
          <style:list-level-label-alignment text:label-followed-by="listtab" fo:margin-left="10.795cm" fo:text-indent="-0.635cm"/>
        </style:list-level-properties>
        <style:text-properties style:font-name="Wingdings" fo:font-size="10pt" style:font-size-asian="10pt"/>
      </text:list-level-style-bullet>
    </text:list-style>
    <style:style style:name="List39Level0" style:family="text">
      <style:text-properties style:font-name="Symbol"/>
    </style:style>
    <style:style style:name="List39Level1" style:family="text">
      <style:text-properties style:font-name="Symbol"/>
    </style:style>
    <style:style style:name="List39Level2" style:family="text">
      <style:text-properties style:font-name="Symbol"/>
    </style:style>
    <style:style style:name="List39Level3" style:family="text">
      <style:text-properties style:font-name="Symbol"/>
    </style:style>
    <style:style style:name="List39Level4" style:family="text">
      <style:text-properties style:font-name="Symbol"/>
    </style:style>
    <style:style style:name="List39Level5" style:family="text">
      <style:text-properties style:font-name="Symbol"/>
    </style:style>
    <style:style style:name="List39Level6" style:family="text">
      <style:text-properties style:font-name="Symbol"/>
    </style:style>
    <style:style style:name="List39Level7" style:family="text">
      <style:text-properties style:font-name="Symbol"/>
    </style:style>
    <style:style style:name="List39Level8" style:family="text">
      <style:text-properties style:font-name="Symbol"/>
    </style:style>
    <text:list-style style:name="LS39">
      <text:list-level-style-bullet text:bullet-char="" text:style-name="List39Level0" text:level="1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2" text:level="3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3" text:level="4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4" text:level="5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5" text:level="6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6" text:level="7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7" text:level="8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  <text:list-level-style-bullet text:bullet-char="" text:style-name="List39Level8" text:level="9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Symbol"/>
      </text:list-level-style-bullet>
    </text:list-style>
    <style:style style:name="List40Level0" style:family="text">
      <style:text-properties fo:font-style="normal" style:font-style-asian="normal" fo:color="#000000"/>
    </style:style>
    <text:list-style style:name="LS40">
      <text:list-level-style-number style:num-format="1" text:style-name="List40Level0" style:num-suffix=")" text:level="1">
        <style:list-level-properties text:space-before="0cm" text:min-label-width="0.801cm" fo:text-align="start" text:list-level-position-and-space-mode="label-alignment">
          <style:list-level-label-alignment text:label-followed-by="listtab" fo:margin-left="0.801cm" fo:text-indent="-0.801cm"/>
        </style:list-level-properties>
        <style:text-properties fo:font-style="normal" style:font-style-asian="normal" fo:color="#000000"/>
      </text:list-level-style-number>
      <text:list-level-style-number style:num-format="a" text:style-name="List40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i" text:style-name="List40Level2" style:num-suffix="." text:level="3">
        <style:list-level-properties text:min-label-width="3.81cm" text:min-label-distance="0.318cm" fo:text-align="end" text:list-level-position-and-space-mode="label-alignment">
          <style:list-level-label-alignment text:label-followed-by="listtab" fo:margin-left="3.81cm" fo:text-indent="-0.318cm"/>
        </style:list-level-properties>
      </text:list-level-style-number>
      <text:list-level-style-number style:num-format="1" text:style-name="List40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a" text:style-name="List40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i" text:style-name="List40Level5" style:num-suffix="." text:level="6">
        <style:list-level-properties text:min-label-width="7.62cm" text:min-label-distance="0.318cm" fo:text-align="end" text:list-level-position-and-space-mode="label-alignment">
          <style:list-level-label-alignment text:label-followed-by="listtab" fo:margin-left="7.62cm" fo:text-indent="-0.318cm"/>
        </style:list-level-properties>
      </text:list-level-style-number>
      <text:list-level-style-number style:num-format="1" text:style-name="List40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a" text:style-name="List40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i" text:style-name="List40Level8" style:num-suffix="." text:level="9">
        <style:list-level-properties text:min-label-width="11.43cm" text:min-label-distance="0.318cm" fo:text-align="end" text:list-level-position-and-space-mode="label-alignment">
          <style:list-level-label-alignment text:label-followed-by="listtab" fo:margin-left="11.43cm" fo:text-indent="-0.318cm"/>
        </style:list-level-properties>
      </text:list-level-style-number>
    </text:list-style>
    <style:style style:name="List41Level0" style:family="text">
      <style:text-properties style:font-name="Symbol"/>
    </style:style>
    <style:style style:name="List41Level1" style:family="text">
      <style:text-properties style:font-name="Courier New" style:font-name-complex="Courier New"/>
    </style:style>
    <style:style style:name="List41Level2" style:family="text">
      <style:text-properties style:font-name="Wingdings"/>
    </style:style>
    <style:style style:name="List41Level3" style:family="text">
      <style:text-properties style:font-name="Symbol"/>
    </style:style>
    <style:style style:name="List41Level4" style:family="text">
      <style:text-properties style:font-name="Courier New" style:font-name-complex="Courier New"/>
    </style:style>
    <style:style style:name="List41Level5" style:family="text">
      <style:text-properties style:font-name="Wingdings"/>
    </style:style>
    <style:style style:name="List41Level6" style:family="text">
      <style:text-properties style:font-name="Symbol"/>
    </style:style>
    <style:style style:name="List41Level7" style:family="text">
      <style:text-properties style:font-name="Courier New" style:font-name-complex="Courier New"/>
    </style:style>
    <style:style style:name="List41Level8" style:family="text">
      <style:text-properties style:font-name="Wingdings"/>
    </style:style>
    <text:list-style style:name="LS41">
      <text:list-level-style-bullet text:bullet-char="" text:style-name="List4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/>
      </text:list-level-style-bullet>
      <text:list-level-style-bullet text:bullet-char="o" text:style-name="List4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2Level0" style:family="text">
      <style:text-properties style:font-name="Arial" style:font-name-asian="Times New Roman" style:font-name-complex="Arial"/>
    </style:style>
    <style:style style:name="List42Level1" style:family="text">
      <style:text-properties style:font-name="Courier New" style:font-name-complex="Courier New"/>
    </style:style>
    <style:style style:name="List42Level2" style:family="text">
      <style:text-properties style:font-name="Wingdings"/>
    </style:style>
    <style:style style:name="List42Level3" style:family="text">
      <style:text-properties style:font-name="Symbol"/>
    </style:style>
    <style:style style:name="List42Level4" style:family="text">
      <style:text-properties style:font-name="Courier New" style:font-name-complex="Courier New"/>
    </style:style>
    <style:style style:name="List42Level5" style:family="text">
      <style:text-properties style:font-name="Wingdings"/>
    </style:style>
    <style:style style:name="List42Level6" style:family="text">
      <style:text-properties style:font-name="Symbol"/>
    </style:style>
    <style:style style:name="List42Level7" style:family="text">
      <style:text-properties style:font-name="Courier New" style:font-name-complex="Courier New"/>
    </style:style>
    <style:style style:name="List42Level8" style:family="text">
      <style:text-properties style:font-name="Wingdings"/>
    </style:style>
    <text:list-style style:name="LS42">
      <text:list-level-style-bullet text:bullet-char="-" text:style-name="List4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3Level0" style:family="text">
      <style:text-properties style:font-name="Arial" style:font-name-asian="Times New Roman" style:font-name-complex="Arial"/>
    </style:style>
    <style:style style:name="List43Level1" style:family="text">
      <style:text-properties style:font-name="Courier New" style:font-name-complex="Courier New"/>
    </style:style>
    <style:style style:name="List43Level2" style:family="text">
      <style:text-properties style:font-name="Wingdings"/>
    </style:style>
    <style:style style:name="List43Level3" style:family="text">
      <style:text-properties style:font-name="Symbol"/>
    </style:style>
    <style:style style:name="List43Level4" style:family="text">
      <style:text-properties style:font-name="Courier New" style:font-name-complex="Courier New"/>
    </style:style>
    <style:style style:name="List43Level5" style:family="text">
      <style:text-properties style:font-name="Wingdings"/>
    </style:style>
    <style:style style:name="List43Level6" style:family="text">
      <style:text-properties style:font-name="Symbol"/>
    </style:style>
    <style:style style:name="List43Level7" style:family="text">
      <style:text-properties style:font-name="Courier New" style:font-name-complex="Courier New"/>
    </style:style>
    <style:style style:name="List43Level8" style:family="text">
      <style:text-properties style:font-name="Wingdings"/>
    </style:style>
    <text:list-style style:name="LS43">
      <text:list-level-style-bullet text:bullet-char="-" text:style-name="List43Level0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o" text:style-name="List4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/>
      </text:list-level-style-bullet>
      <text:list-level-style-bullet text:bullet-char="" text:style-name="List4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Symbol"/>
      </text:list-level-style-bullet>
      <text:list-level-style-bullet text:bullet-char="o" text:style-name="List4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/>
      </text:list-level-style-bullet>
      <text:list-level-style-bullet text:bullet-char="" text:style-name="List4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Symbol"/>
      </text:list-level-style-bullet>
      <text:list-level-style-bullet text:bullet-char="o" text:style-name="List4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Courier New" style:font-name-complex="Courier New"/>
      </text:list-level-style-bullet>
      <text:list-level-style-bullet text:bullet-char="" text:style-name="List4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/>
      </text:list-level-style-bullet>
    </text:list-style>
    <style:style style:name="List44Level0" style:family="text">
      <style:text-properties style:font-name="Symbol" fo:font-size="10pt" style:font-size-asian="10pt"/>
    </style:style>
    <style:style style:name="List44Level1" style:family="text">
      <style:text-properties style:font-name="Courier New" fo:font-size="10pt" style:font-size-asian="10pt"/>
    </style:style>
    <style:style style:name="List44Level2" style:family="text">
      <style:text-properties style:font-name="Wingdings" fo:font-size="10pt" style:font-size-asian="10pt"/>
    </style:style>
    <style:style style:name="List44Level3" style:family="text">
      <style:text-properties style:font-name="Wingdings" fo:font-size="10pt" style:font-size-asian="10pt"/>
    </style:style>
    <style:style style:name="List44Level4" style:family="text">
      <style:text-properties style:font-name="Wingdings" fo:font-size="10pt" style:font-size-asian="10pt"/>
    </style:style>
    <style:style style:name="List44Level5" style:family="text">
      <style:text-properties style:font-name="Wingdings" fo:font-size="10pt" style:font-size-asian="10pt"/>
    </style:style>
    <style:style style:name="List44Level6" style:family="text">
      <style:text-properties style:font-name="Wingdings" fo:font-size="10pt" style:font-size-asian="10pt"/>
    </style:style>
    <style:style style:name="List44Level7" style:family="text">
      <style:text-properties style:font-name="Wingdings" fo:font-size="10pt" style:font-size-asian="10pt"/>
    </style:style>
    <style:style style:name="List44Level8" style:family="text">
      <style:text-properties style:font-name="Wingdings" fo:font-size="10pt" style:font-size-asian="10pt"/>
    </style:style>
    <text:list-style style:name="LS44">
      <text:list-level-style-bullet text:bullet-char="" text:style-name="List4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5Level0" style:family="text">
      <style:text-properties style:font-name="Symbol" fo:font-size="10pt" style:font-size-asian="10pt"/>
    </style:style>
    <style:style style:name="List45Level1" style:family="text">
      <style:text-properties style:font-name="Courier New" fo:font-size="10pt" style:font-size-asian="10pt"/>
    </style:style>
    <style:style style:name="List45Level2" style:family="text">
      <style:text-properties style:font-name="Wingdings" fo:font-size="10pt" style:font-size-asian="10pt"/>
    </style:style>
    <style:style style:name="List45Level3" style:family="text">
      <style:text-properties style:font-name="Wingdings" fo:font-size="10pt" style:font-size-asian="10pt"/>
    </style:style>
    <style:style style:name="List45Level4" style:family="text">
      <style:text-properties style:font-name="Wingdings" fo:font-size="10pt" style:font-size-asian="10pt"/>
    </style:style>
    <style:style style:name="List45Level5" style:family="text">
      <style:text-properties style:font-name="Wingdings" fo:font-size="10pt" style:font-size-asian="10pt"/>
    </style:style>
    <style:style style:name="List45Level6" style:family="text">
      <style:text-properties style:font-name="Wingdings" fo:font-size="10pt" style:font-size-asian="10pt"/>
    </style:style>
    <style:style style:name="List45Level7" style:family="text">
      <style:text-properties style:font-name="Wingdings" fo:font-size="10pt" style:font-size-asian="10pt"/>
    </style:style>
    <style:style style:name="List45Level8" style:family="text">
      <style:text-properties style:font-name="Wingdings" fo:font-size="10pt" style:font-size-asian="10pt"/>
    </style:style>
    <text:list-style style:name="LS45">
      <text:list-level-style-bullet text:bullet-char="" text:style-name="List4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6Level0" style:family="text">
      <style:text-properties style:font-name="Symbol" fo:font-size="10pt" style:font-size-asian="10pt"/>
    </style:style>
    <style:style style:name="List46Level1" style:family="text">
      <style:text-properties style:font-name="Courier New" fo:font-size="10pt" style:font-size-asian="10pt"/>
    </style:style>
    <style:style style:name="List46Level2" style:family="text">
      <style:text-properties style:font-name="Wingdings" fo:font-size="10pt" style:font-size-asian="10pt"/>
    </style:style>
    <style:style style:name="List46Level3" style:family="text">
      <style:text-properties style:font-name="Wingdings" fo:font-size="10pt" style:font-size-asian="10pt"/>
    </style:style>
    <style:style style:name="List46Level4" style:family="text">
      <style:text-properties style:font-name="Wingdings" fo:font-size="10pt" style:font-size-asian="10pt"/>
    </style:style>
    <style:style style:name="List46Level5" style:family="text">
      <style:text-properties style:font-name="Wingdings" fo:font-size="10pt" style:font-size-asian="10pt"/>
    </style:style>
    <style:style style:name="List46Level6" style:family="text">
      <style:text-properties style:font-name="Wingdings" fo:font-size="10pt" style:font-size-asian="10pt"/>
    </style:style>
    <style:style style:name="List46Level7" style:family="text">
      <style:text-properties style:font-name="Wingdings" fo:font-size="10pt" style:font-size-asian="10pt"/>
    </style:style>
    <style:style style:name="List46Level8" style:family="text">
      <style:text-properties style:font-name="Wingdings" fo:font-size="10pt" style:font-size-asian="10pt"/>
    </style:style>
    <text:list-style style:name="LS46">
      <text:list-level-style-bullet text:bullet-char="" text:style-name="List4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7Level0" style:family="text">
      <style:text-properties style:font-name="Symbol" fo:font-size="10pt" style:font-size-asian="10pt"/>
    </style:style>
    <style:style style:name="List47Level1" style:family="text">
      <style:text-properties style:font-name="Courier New" fo:font-size="10pt" style:font-size-asian="10pt"/>
    </style:style>
    <style:style style:name="List47Level2" style:family="text">
      <style:text-properties style:font-name="Wingdings" fo:font-size="10pt" style:font-size-asian="10pt"/>
    </style:style>
    <style:style style:name="List47Level3" style:family="text">
      <style:text-properties style:font-name="Wingdings" fo:font-size="10pt" style:font-size-asian="10pt"/>
    </style:style>
    <style:style style:name="List47Level4" style:family="text">
      <style:text-properties style:font-name="Wingdings" fo:font-size="10pt" style:font-size-asian="10pt"/>
    </style:style>
    <style:style style:name="List47Level5" style:family="text">
      <style:text-properties style:font-name="Wingdings" fo:font-size="10pt" style:font-size-asian="10pt"/>
    </style:style>
    <style:style style:name="List47Level6" style:family="text">
      <style:text-properties style:font-name="Wingdings" fo:font-size="10pt" style:font-size-asian="10pt"/>
    </style:style>
    <style:style style:name="List47Level7" style:family="text">
      <style:text-properties style:font-name="Wingdings" fo:font-size="10pt" style:font-size-asian="10pt"/>
    </style:style>
    <style:style style:name="List47Level8" style:family="text">
      <style:text-properties style:font-name="Wingdings" fo:font-size="10pt" style:font-size-asian="10pt"/>
    </style:style>
    <text:list-style style:name="LS47">
      <text:list-level-style-bullet text:bullet-char="" text:style-name="List4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8Level0" style:family="text">
      <style:text-properties style:font-name="Symbol" fo:font-size="10pt" style:font-size-asian="10pt"/>
    </style:style>
    <style:style style:name="List48Level1" style:family="text">
      <style:text-properties style:font-name="Courier New" fo:font-size="10pt" style:font-size-asian="10pt"/>
    </style:style>
    <style:style style:name="List48Level2" style:family="text">
      <style:text-properties style:font-name="Wingdings" fo:font-size="10pt" style:font-size-asian="10pt"/>
    </style:style>
    <style:style style:name="List48Level3" style:family="text">
      <style:text-properties style:font-name="Wingdings" fo:font-size="10pt" style:font-size-asian="10pt"/>
    </style:style>
    <style:style style:name="List48Level4" style:family="text">
      <style:text-properties style:font-name="Wingdings" fo:font-size="10pt" style:font-size-asian="10pt"/>
    </style:style>
    <style:style style:name="List48Level5" style:family="text">
      <style:text-properties style:font-name="Wingdings" fo:font-size="10pt" style:font-size-asian="10pt"/>
    </style:style>
    <style:style style:name="List48Level6" style:family="text">
      <style:text-properties style:font-name="Wingdings" fo:font-size="10pt" style:font-size-asian="10pt"/>
    </style:style>
    <style:style style:name="List48Level7" style:family="text">
      <style:text-properties style:font-name="Wingdings" fo:font-size="10pt" style:font-size-asian="10pt"/>
    </style:style>
    <style:style style:name="List48Level8" style:family="text">
      <style:text-properties style:font-name="Wingdings" fo:font-size="10pt" style:font-size-asian="10pt"/>
    </style:style>
    <text:list-style style:name="LS48">
      <text:list-level-style-bullet text:bullet-char="" text:style-name="List4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49Level0" style:family="text">
      <style:text-properties style:font-name="Symbol" fo:font-size="10pt" style:font-size-asian="10pt"/>
    </style:style>
    <style:style style:name="List49Level1" style:family="text">
      <style:text-properties style:font-name="Courier New" fo:font-size="10pt" style:font-size-asian="10pt"/>
    </style:style>
    <style:style style:name="List49Level2" style:family="text">
      <style:text-properties style:font-name="Wingdings" fo:font-size="10pt" style:font-size-asian="10pt"/>
    </style:style>
    <style:style style:name="List49Level3" style:family="text">
      <style:text-properties style:font-name="Wingdings" fo:font-size="10pt" style:font-size-asian="10pt"/>
    </style:style>
    <style:style style:name="List49Level4" style:family="text">
      <style:text-properties style:font-name="Wingdings" fo:font-size="10pt" style:font-size-asian="10pt"/>
    </style:style>
    <style:style style:name="List49Level5" style:family="text">
      <style:text-properties style:font-name="Wingdings" fo:font-size="10pt" style:font-size-asian="10pt"/>
    </style:style>
    <style:style style:name="List49Level6" style:family="text">
      <style:text-properties style:font-name="Wingdings" fo:font-size="10pt" style:font-size-asian="10pt"/>
    </style:style>
    <style:style style:name="List49Level7" style:family="text">
      <style:text-properties style:font-name="Wingdings" fo:font-size="10pt" style:font-size-asian="10pt"/>
    </style:style>
    <style:style style:name="List49Level8" style:family="text">
      <style:text-properties style:font-name="Wingdings" fo:font-size="10pt" style:font-size-asian="10pt"/>
    </style:style>
    <text:list-style style:name="LS49">
      <text:list-level-style-bullet text:bullet-char="" text:style-name="List4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4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4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4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0Level0" style:family="text">
      <style:text-properties style:font-name="Symbol" fo:font-size="10pt" style:font-size-asian="10pt"/>
    </style:style>
    <style:style style:name="List50Level1" style:family="text">
      <style:text-properties style:font-name="Courier New" fo:font-size="10pt" style:font-size-asian="10pt"/>
    </style:style>
    <style:style style:name="List50Level2" style:family="text">
      <style:text-properties style:font-name="Wingdings" fo:font-size="10pt" style:font-size-asian="10pt"/>
    </style:style>
    <style:style style:name="List50Level3" style:family="text">
      <style:text-properties style:font-name="Wingdings" fo:font-size="10pt" style:font-size-asian="10pt"/>
    </style:style>
    <style:style style:name="List50Level4" style:family="text">
      <style:text-properties style:font-name="Wingdings" fo:font-size="10pt" style:font-size-asian="10pt"/>
    </style:style>
    <style:style style:name="List50Level5" style:family="text">
      <style:text-properties style:font-name="Wingdings" fo:font-size="10pt" style:font-size-asian="10pt"/>
    </style:style>
    <style:style style:name="List50Level6" style:family="text">
      <style:text-properties style:font-name="Wingdings" fo:font-size="10pt" style:font-size-asian="10pt"/>
    </style:style>
    <style:style style:name="List50Level7" style:family="text">
      <style:text-properties style:font-name="Wingdings" fo:font-size="10pt" style:font-size-asian="10pt"/>
    </style:style>
    <style:style style:name="List50Level8" style:family="text">
      <style:text-properties style:font-name="Wingdings" fo:font-size="10pt" style:font-size-asian="10pt"/>
    </style:style>
    <text:list-style style:name="LS50">
      <text:list-level-style-bullet text:bullet-char="" text:style-name="List5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1Level0" style:family="text">
      <style:text-properties style:font-name="Symbol" fo:font-size="10pt" style:font-size-asian="10pt"/>
    </style:style>
    <style:style style:name="List51Level1" style:family="text">
      <style:text-properties style:font-name="Courier New" fo:font-size="10pt" style:font-size-asian="10pt"/>
    </style:style>
    <style:style style:name="List51Level2" style:family="text">
      <style:text-properties style:font-name="Wingdings" fo:font-size="10pt" style:font-size-asian="10pt"/>
    </style:style>
    <style:style style:name="List51Level3" style:family="text">
      <style:text-properties style:font-name="Wingdings" fo:font-size="10pt" style:font-size-asian="10pt"/>
    </style:style>
    <style:style style:name="List51Level4" style:family="text">
      <style:text-properties style:font-name="Wingdings" fo:font-size="10pt" style:font-size-asian="10pt"/>
    </style:style>
    <style:style style:name="List51Level5" style:family="text">
      <style:text-properties style:font-name="Wingdings" fo:font-size="10pt" style:font-size-asian="10pt"/>
    </style:style>
    <style:style style:name="List51Level6" style:family="text">
      <style:text-properties style:font-name="Wingdings" fo:font-size="10pt" style:font-size-asian="10pt"/>
    </style:style>
    <style:style style:name="List51Level7" style:family="text">
      <style:text-properties style:font-name="Wingdings" fo:font-size="10pt" style:font-size-asian="10pt"/>
    </style:style>
    <style:style style:name="List51Level8" style:family="text">
      <style:text-properties style:font-name="Wingdings" fo:font-size="10pt" style:font-size-asian="10pt"/>
    </style:style>
    <text:list-style style:name="LS51">
      <text:list-level-style-bullet text:bullet-char="" text:style-name="List5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2Level0" style:family="text">
      <style:text-properties style:font-name="Symbol" fo:font-size="10pt" style:font-size-asian="10pt"/>
    </style:style>
    <style:style style:name="List52Level1" style:family="text">
      <style:text-properties style:font-name="Courier New" fo:font-size="10pt" style:font-size-asian="10pt"/>
    </style:style>
    <style:style style:name="List52Level2" style:family="text">
      <style:text-properties style:font-name="Wingdings" fo:font-size="10pt" style:font-size-asian="10pt"/>
    </style:style>
    <style:style style:name="List52Level3" style:family="text">
      <style:text-properties style:font-name="Wingdings" fo:font-size="10pt" style:font-size-asian="10pt"/>
    </style:style>
    <style:style style:name="List52Level4" style:family="text">
      <style:text-properties style:font-name="Wingdings" fo:font-size="10pt" style:font-size-asian="10pt"/>
    </style:style>
    <style:style style:name="List52Level5" style:family="text">
      <style:text-properties style:font-name="Wingdings" fo:font-size="10pt" style:font-size-asian="10pt"/>
    </style:style>
    <style:style style:name="List52Level6" style:family="text">
      <style:text-properties style:font-name="Wingdings" fo:font-size="10pt" style:font-size-asian="10pt"/>
    </style:style>
    <style:style style:name="List52Level7" style:family="text">
      <style:text-properties style:font-name="Wingdings" fo:font-size="10pt" style:font-size-asian="10pt"/>
    </style:style>
    <style:style style:name="List52Level8" style:family="text">
      <style:text-properties style:font-name="Wingdings" fo:font-size="10pt" style:font-size-asian="10pt"/>
    </style:style>
    <text:list-style style:name="LS52">
      <text:list-level-style-bullet text:bullet-char="" text:style-name="List5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3Level0" style:family="text">
      <style:text-properties style:font-name="Symbol" fo:font-size="10pt" style:font-size-asian="10pt"/>
    </style:style>
    <style:style style:name="List53Level1" style:family="text">
      <style:text-properties style:font-name="Courier New" fo:font-size="10pt" style:font-size-asian="10pt"/>
    </style:style>
    <style:style style:name="List53Level2" style:family="text">
      <style:text-properties style:font-name="Wingdings" fo:font-size="10pt" style:font-size-asian="10pt"/>
    </style:style>
    <style:style style:name="List53Level3" style:family="text">
      <style:text-properties style:font-name="Wingdings" fo:font-size="10pt" style:font-size-asian="10pt"/>
    </style:style>
    <style:style style:name="List53Level4" style:family="text">
      <style:text-properties style:font-name="Wingdings" fo:font-size="10pt" style:font-size-asian="10pt"/>
    </style:style>
    <style:style style:name="List53Level5" style:family="text">
      <style:text-properties style:font-name="Wingdings" fo:font-size="10pt" style:font-size-asian="10pt"/>
    </style:style>
    <style:style style:name="List53Level6" style:family="text">
      <style:text-properties style:font-name="Wingdings" fo:font-size="10pt" style:font-size-asian="10pt"/>
    </style:style>
    <style:style style:name="List53Level7" style:family="text">
      <style:text-properties style:font-name="Wingdings" fo:font-size="10pt" style:font-size-asian="10pt"/>
    </style:style>
    <style:style style:name="List53Level8" style:family="text">
      <style:text-properties style:font-name="Wingdings" fo:font-size="10pt" style:font-size-asian="10pt"/>
    </style:style>
    <text:list-style style:name="LS53">
      <text:list-level-style-bullet text:bullet-char="" text:style-name="List5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4Level0" style:family="text">
      <style:text-properties style:font-name="Symbol" fo:font-size="10pt" style:font-size-asian="10pt"/>
    </style:style>
    <style:style style:name="List54Level1" style:family="text">
      <style:text-properties style:font-name="Courier New" fo:font-size="10pt" style:font-size-asian="10pt"/>
    </style:style>
    <style:style style:name="List54Level2" style:family="text">
      <style:text-properties style:font-name="Wingdings" fo:font-size="10pt" style:font-size-asian="10pt"/>
    </style:style>
    <style:style style:name="List54Level3" style:family="text">
      <style:text-properties style:font-name="Wingdings" fo:font-size="10pt" style:font-size-asian="10pt"/>
    </style:style>
    <style:style style:name="List54Level4" style:family="text">
      <style:text-properties style:font-name="Wingdings" fo:font-size="10pt" style:font-size-asian="10pt"/>
    </style:style>
    <style:style style:name="List54Level5" style:family="text">
      <style:text-properties style:font-name="Wingdings" fo:font-size="10pt" style:font-size-asian="10pt"/>
    </style:style>
    <style:style style:name="List54Level6" style:family="text">
      <style:text-properties style:font-name="Wingdings" fo:font-size="10pt" style:font-size-asian="10pt"/>
    </style:style>
    <style:style style:name="List54Level7" style:family="text">
      <style:text-properties style:font-name="Wingdings" fo:font-size="10pt" style:font-size-asian="10pt"/>
    </style:style>
    <style:style style:name="List54Level8" style:family="text">
      <style:text-properties style:font-name="Wingdings" fo:font-size="10pt" style:font-size-asian="10pt"/>
    </style:style>
    <text:list-style style:name="LS54">
      <text:list-level-style-bullet text:bullet-char="" text:style-name="List5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5Level0" style:family="text">
      <style:text-properties style:font-name="Symbol" fo:font-size="10pt" style:font-size-asian="10pt"/>
    </style:style>
    <style:style style:name="List55Level1" style:family="text">
      <style:text-properties style:font-name="Courier New" fo:font-size="10pt" style:font-size-asian="10pt"/>
    </style:style>
    <style:style style:name="List55Level2" style:family="text">
      <style:text-properties style:font-name="Wingdings" fo:font-size="10pt" style:font-size-asian="10pt"/>
    </style:style>
    <style:style style:name="List55Level3" style:family="text">
      <style:text-properties style:font-name="Wingdings" fo:font-size="10pt" style:font-size-asian="10pt"/>
    </style:style>
    <style:style style:name="List55Level4" style:family="text">
      <style:text-properties style:font-name="Wingdings" fo:font-size="10pt" style:font-size-asian="10pt"/>
    </style:style>
    <style:style style:name="List55Level5" style:family="text">
      <style:text-properties style:font-name="Wingdings" fo:font-size="10pt" style:font-size-asian="10pt"/>
    </style:style>
    <style:style style:name="List55Level6" style:family="text">
      <style:text-properties style:font-name="Wingdings" fo:font-size="10pt" style:font-size-asian="10pt"/>
    </style:style>
    <style:style style:name="List55Level7" style:family="text">
      <style:text-properties style:font-name="Wingdings" fo:font-size="10pt" style:font-size-asian="10pt"/>
    </style:style>
    <style:style style:name="List55Level8" style:family="text">
      <style:text-properties style:font-name="Wingdings" fo:font-size="10pt" style:font-size-asian="10pt"/>
    </style:style>
    <text:list-style style:name="LS55">
      <text:list-level-style-bullet text:bullet-char="" text:style-name="List5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6Level0" style:family="text">
      <style:text-properties style:font-name="Symbol" fo:font-size="10pt" style:font-size-asian="10pt"/>
    </style:style>
    <style:style style:name="List56Level1" style:family="text">
      <style:text-properties style:font-name="Courier New" fo:font-size="10pt" style:font-size-asian="10pt"/>
    </style:style>
    <style:style style:name="List56Level2" style:family="text">
      <style:text-properties style:font-name="Wingdings" fo:font-size="10pt" style:font-size-asian="10pt"/>
    </style:style>
    <style:style style:name="List56Level3" style:family="text">
      <style:text-properties style:font-name="Wingdings" fo:font-size="10pt" style:font-size-asian="10pt"/>
    </style:style>
    <style:style style:name="List56Level4" style:family="text">
      <style:text-properties style:font-name="Wingdings" fo:font-size="10pt" style:font-size-asian="10pt"/>
    </style:style>
    <style:style style:name="List56Level5" style:family="text">
      <style:text-properties style:font-name="Wingdings" fo:font-size="10pt" style:font-size-asian="10pt"/>
    </style:style>
    <style:style style:name="List56Level6" style:family="text">
      <style:text-properties style:font-name="Wingdings" fo:font-size="10pt" style:font-size-asian="10pt"/>
    </style:style>
    <style:style style:name="List56Level7" style:family="text">
      <style:text-properties style:font-name="Wingdings" fo:font-size="10pt" style:font-size-asian="10pt"/>
    </style:style>
    <style:style style:name="List56Level8" style:family="text">
      <style:text-properties style:font-name="Wingdings" fo:font-size="10pt" style:font-size-asian="10pt"/>
    </style:style>
    <text:list-style style:name="LS56">
      <text:list-level-style-bullet text:bullet-char="" text:style-name="List5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7Level0" style:family="text">
      <style:text-properties style:font-name="Symbol" fo:font-size="10pt" style:font-size-asian="10pt"/>
    </style:style>
    <style:style style:name="List57Level1" style:family="text">
      <style:text-properties style:font-name="Courier New" fo:font-size="10pt" style:font-size-asian="10pt"/>
    </style:style>
    <style:style style:name="List57Level2" style:family="text">
      <style:text-properties style:font-name="Wingdings" fo:font-size="10pt" style:font-size-asian="10pt"/>
    </style:style>
    <style:style style:name="List57Level3" style:family="text">
      <style:text-properties style:font-name="Wingdings" fo:font-size="10pt" style:font-size-asian="10pt"/>
    </style:style>
    <style:style style:name="List57Level4" style:family="text">
      <style:text-properties style:font-name="Wingdings" fo:font-size="10pt" style:font-size-asian="10pt"/>
    </style:style>
    <style:style style:name="List57Level5" style:family="text">
      <style:text-properties style:font-name="Wingdings" fo:font-size="10pt" style:font-size-asian="10pt"/>
    </style:style>
    <style:style style:name="List57Level6" style:family="text">
      <style:text-properties style:font-name="Wingdings" fo:font-size="10pt" style:font-size-asian="10pt"/>
    </style:style>
    <style:style style:name="List57Level7" style:family="text">
      <style:text-properties style:font-name="Wingdings" fo:font-size="10pt" style:font-size-asian="10pt"/>
    </style:style>
    <style:style style:name="List57Level8" style:family="text">
      <style:text-properties style:font-name="Wingdings" fo:font-size="10pt" style:font-size-asian="10pt"/>
    </style:style>
    <text:list-style style:name="LS57">
      <text:list-level-style-bullet text:bullet-char="" text:style-name="List5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8Level0" style:family="text">
      <style:text-properties style:font-name="Symbol" fo:font-size="10pt" style:font-size-asian="10pt"/>
    </style:style>
    <style:style style:name="List58Level1" style:family="text">
      <style:text-properties style:font-name="Courier New" fo:font-size="10pt" style:font-size-asian="10pt"/>
    </style:style>
    <style:style style:name="List58Level2" style:family="text">
      <style:text-properties style:font-name="Wingdings" fo:font-size="10pt" style:font-size-asian="10pt"/>
    </style:style>
    <style:style style:name="List58Level3" style:family="text">
      <style:text-properties style:font-name="Wingdings" fo:font-size="10pt" style:font-size-asian="10pt"/>
    </style:style>
    <style:style style:name="List58Level4" style:family="text">
      <style:text-properties style:font-name="Wingdings" fo:font-size="10pt" style:font-size-asian="10pt"/>
    </style:style>
    <style:style style:name="List58Level5" style:family="text">
      <style:text-properties style:font-name="Wingdings" fo:font-size="10pt" style:font-size-asian="10pt"/>
    </style:style>
    <style:style style:name="List58Level6" style:family="text">
      <style:text-properties style:font-name="Wingdings" fo:font-size="10pt" style:font-size-asian="10pt"/>
    </style:style>
    <style:style style:name="List58Level7" style:family="text">
      <style:text-properties style:font-name="Wingdings" fo:font-size="10pt" style:font-size-asian="10pt"/>
    </style:style>
    <style:style style:name="List58Level8" style:family="text">
      <style:text-properties style:font-name="Wingdings" fo:font-size="10pt" style:font-size-asian="10pt"/>
    </style:style>
    <text:list-style style:name="LS58">
      <text:list-level-style-bullet text:bullet-char="" text:style-name="List5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59Level0" style:family="text">
      <style:text-properties style:font-name="Symbol" fo:font-size="10pt" style:font-size-asian="10pt"/>
    </style:style>
    <style:style style:name="List59Level1" style:family="text">
      <style:text-properties style:font-name="Courier New" fo:font-size="10pt" style:font-size-asian="10pt"/>
    </style:style>
    <style:style style:name="List59Level2" style:family="text">
      <style:text-properties style:font-name="Wingdings" fo:font-size="10pt" style:font-size-asian="10pt"/>
    </style:style>
    <style:style style:name="List59Level3" style:family="text">
      <style:text-properties style:font-name="Wingdings" fo:font-size="10pt" style:font-size-asian="10pt"/>
    </style:style>
    <style:style style:name="List59Level4" style:family="text">
      <style:text-properties style:font-name="Wingdings" fo:font-size="10pt" style:font-size-asian="10pt"/>
    </style:style>
    <style:style style:name="List59Level5" style:family="text">
      <style:text-properties style:font-name="Wingdings" fo:font-size="10pt" style:font-size-asian="10pt"/>
    </style:style>
    <style:style style:name="List59Level6" style:family="text">
      <style:text-properties style:font-name="Wingdings" fo:font-size="10pt" style:font-size-asian="10pt"/>
    </style:style>
    <style:style style:name="List59Level7" style:family="text">
      <style:text-properties style:font-name="Wingdings" fo:font-size="10pt" style:font-size-asian="10pt"/>
    </style:style>
    <style:style style:name="List59Level8" style:family="text">
      <style:text-properties style:font-name="Wingdings" fo:font-size="10pt" style:font-size-asian="10pt"/>
    </style:style>
    <text:list-style style:name="LS59">
      <text:list-level-style-bullet text:bullet-char="" text:style-name="List5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5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5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5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0Level0" style:family="text">
      <style:text-properties style:font-name="Symbol" fo:font-size="10pt" style:font-size-asian="10pt"/>
    </style:style>
    <style:style style:name="List60Level1" style:family="text">
      <style:text-properties style:font-name="Courier New" fo:font-size="10pt" style:font-size-asian="10pt"/>
    </style:style>
    <style:style style:name="List60Level2" style:family="text">
      <style:text-properties style:font-name="Wingdings" fo:font-size="10pt" style:font-size-asian="10pt"/>
    </style:style>
    <style:style style:name="List60Level3" style:family="text">
      <style:text-properties style:font-name="Wingdings" fo:font-size="10pt" style:font-size-asian="10pt"/>
    </style:style>
    <style:style style:name="List60Level4" style:family="text">
      <style:text-properties style:font-name="Wingdings" fo:font-size="10pt" style:font-size-asian="10pt"/>
    </style:style>
    <style:style style:name="List60Level5" style:family="text">
      <style:text-properties style:font-name="Wingdings" fo:font-size="10pt" style:font-size-asian="10pt"/>
    </style:style>
    <style:style style:name="List60Level6" style:family="text">
      <style:text-properties style:font-name="Wingdings" fo:font-size="10pt" style:font-size-asian="10pt"/>
    </style:style>
    <style:style style:name="List60Level7" style:family="text">
      <style:text-properties style:font-name="Wingdings" fo:font-size="10pt" style:font-size-asian="10pt"/>
    </style:style>
    <style:style style:name="List60Level8" style:family="text">
      <style:text-properties style:font-name="Wingdings" fo:font-size="10pt" style:font-size-asian="10pt"/>
    </style:style>
    <text:list-style style:name="LS60">
      <text:list-level-style-bullet text:bullet-char="" text:style-name="List6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1Level0" style:family="text">
      <style:text-properties style:font-name="Symbol" fo:font-size="10pt" style:font-size-asian="10pt"/>
    </style:style>
    <style:style style:name="List61Level1" style:family="text">
      <style:text-properties style:font-name="Courier New" fo:font-size="10pt" style:font-size-asian="10pt"/>
    </style:style>
    <style:style style:name="List61Level2" style:family="text">
      <style:text-properties style:font-name="Wingdings" fo:font-size="10pt" style:font-size-asian="10pt"/>
    </style:style>
    <style:style style:name="List61Level3" style:family="text">
      <style:text-properties style:font-name="Wingdings" fo:font-size="10pt" style:font-size-asian="10pt"/>
    </style:style>
    <style:style style:name="List61Level4" style:family="text">
      <style:text-properties style:font-name="Wingdings" fo:font-size="10pt" style:font-size-asian="10pt"/>
    </style:style>
    <style:style style:name="List61Level5" style:family="text">
      <style:text-properties style:font-name="Wingdings" fo:font-size="10pt" style:font-size-asian="10pt"/>
    </style:style>
    <style:style style:name="List61Level6" style:family="text">
      <style:text-properties style:font-name="Wingdings" fo:font-size="10pt" style:font-size-asian="10pt"/>
    </style:style>
    <style:style style:name="List61Level7" style:family="text">
      <style:text-properties style:font-name="Wingdings" fo:font-size="10pt" style:font-size-asian="10pt"/>
    </style:style>
    <style:style style:name="List61Level8" style:family="text">
      <style:text-properties style:font-name="Wingdings" fo:font-size="10pt" style:font-size-asian="10pt"/>
    </style:style>
    <text:list-style style:name="LS61">
      <text:list-level-style-bullet text:bullet-char="" text:style-name="List6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2Level0" style:family="text">
      <style:text-properties style:font-name="Symbol" fo:font-size="10pt" style:font-size-asian="10pt"/>
    </style:style>
    <style:style style:name="List62Level1" style:family="text">
      <style:text-properties style:font-name="Courier New" fo:font-size="10pt" style:font-size-asian="10pt"/>
    </style:style>
    <style:style style:name="List62Level2" style:family="text">
      <style:text-properties style:font-name="Wingdings" fo:font-size="10pt" style:font-size-asian="10pt"/>
    </style:style>
    <style:style style:name="List62Level3" style:family="text">
      <style:text-properties style:font-name="Wingdings" fo:font-size="10pt" style:font-size-asian="10pt"/>
    </style:style>
    <style:style style:name="List62Level4" style:family="text">
      <style:text-properties style:font-name="Wingdings" fo:font-size="10pt" style:font-size-asian="10pt"/>
    </style:style>
    <style:style style:name="List62Level5" style:family="text">
      <style:text-properties style:font-name="Wingdings" fo:font-size="10pt" style:font-size-asian="10pt"/>
    </style:style>
    <style:style style:name="List62Level6" style:family="text">
      <style:text-properties style:font-name="Wingdings" fo:font-size="10pt" style:font-size-asian="10pt"/>
    </style:style>
    <style:style style:name="List62Level7" style:family="text">
      <style:text-properties style:font-name="Wingdings" fo:font-size="10pt" style:font-size-asian="10pt"/>
    </style:style>
    <style:style style:name="List62Level8" style:family="text">
      <style:text-properties style:font-name="Wingdings" fo:font-size="10pt" style:font-size-asian="10pt"/>
    </style:style>
    <text:list-style style:name="LS62">
      <text:list-level-style-bullet text:bullet-char="" text:style-name="List6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3Level0" style:family="text">
      <style:text-properties style:font-name="Symbol" fo:font-size="10pt" style:font-size-asian="10pt"/>
    </style:style>
    <style:style style:name="List63Level1" style:family="text">
      <style:text-properties style:font-name="Courier New" fo:font-size="10pt" style:font-size-asian="10pt"/>
    </style:style>
    <style:style style:name="List63Level2" style:family="text">
      <style:text-properties style:font-name="Wingdings" fo:font-size="10pt" style:font-size-asian="10pt"/>
    </style:style>
    <style:style style:name="List63Level3" style:family="text">
      <style:text-properties style:font-name="Wingdings" fo:font-size="10pt" style:font-size-asian="10pt"/>
    </style:style>
    <style:style style:name="List63Level4" style:family="text">
      <style:text-properties style:font-name="Wingdings" fo:font-size="10pt" style:font-size-asian="10pt"/>
    </style:style>
    <style:style style:name="List63Level5" style:family="text">
      <style:text-properties style:font-name="Wingdings" fo:font-size="10pt" style:font-size-asian="10pt"/>
    </style:style>
    <style:style style:name="List63Level6" style:family="text">
      <style:text-properties style:font-name="Wingdings" fo:font-size="10pt" style:font-size-asian="10pt"/>
    </style:style>
    <style:style style:name="List63Level7" style:family="text">
      <style:text-properties style:font-name="Wingdings" fo:font-size="10pt" style:font-size-asian="10pt"/>
    </style:style>
    <style:style style:name="List63Level8" style:family="text">
      <style:text-properties style:font-name="Wingdings" fo:font-size="10pt" style:font-size-asian="10pt"/>
    </style:style>
    <text:list-style style:name="LS63">
      <text:list-level-style-bullet text:bullet-char="" text:style-name="List6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4Level0" style:family="text">
      <style:text-properties style:font-name="Symbol" fo:font-size="10pt" style:font-size-asian="10pt"/>
    </style:style>
    <style:style style:name="List64Level1" style:family="text">
      <style:text-properties style:font-name="Courier New" fo:font-size="10pt" style:font-size-asian="10pt"/>
    </style:style>
    <style:style style:name="List64Level2" style:family="text">
      <style:text-properties style:font-name="Wingdings" fo:font-size="10pt" style:font-size-asian="10pt"/>
    </style:style>
    <style:style style:name="List64Level3" style:family="text">
      <style:text-properties style:font-name="Wingdings" fo:font-size="10pt" style:font-size-asian="10pt"/>
    </style:style>
    <style:style style:name="List64Level4" style:family="text">
      <style:text-properties style:font-name="Wingdings" fo:font-size="10pt" style:font-size-asian="10pt"/>
    </style:style>
    <style:style style:name="List64Level5" style:family="text">
      <style:text-properties style:font-name="Wingdings" fo:font-size="10pt" style:font-size-asian="10pt"/>
    </style:style>
    <style:style style:name="List64Level6" style:family="text">
      <style:text-properties style:font-name="Wingdings" fo:font-size="10pt" style:font-size-asian="10pt"/>
    </style:style>
    <style:style style:name="List64Level7" style:family="text">
      <style:text-properties style:font-name="Wingdings" fo:font-size="10pt" style:font-size-asian="10pt"/>
    </style:style>
    <style:style style:name="List64Level8" style:family="text">
      <style:text-properties style:font-name="Wingdings" fo:font-size="10pt" style:font-size-asian="10pt"/>
    </style:style>
    <text:list-style style:name="LS64">
      <text:list-level-style-bullet text:bullet-char="" text:style-name="List6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5Level0" style:family="text">
      <style:text-properties style:font-name="Symbol" fo:font-size="10pt" style:font-size-asian="10pt"/>
    </style:style>
    <style:style style:name="List65Level1" style:family="text">
      <style:text-properties style:font-name="Courier New" fo:font-size="10pt" style:font-size-asian="10pt"/>
    </style:style>
    <style:style style:name="List65Level2" style:family="text">
      <style:text-properties style:font-name="Wingdings" fo:font-size="10pt" style:font-size-asian="10pt"/>
    </style:style>
    <style:style style:name="List65Level3" style:family="text">
      <style:text-properties style:font-name="Wingdings" fo:font-size="10pt" style:font-size-asian="10pt"/>
    </style:style>
    <style:style style:name="List65Level4" style:family="text">
      <style:text-properties style:font-name="Wingdings" fo:font-size="10pt" style:font-size-asian="10pt"/>
    </style:style>
    <style:style style:name="List65Level5" style:family="text">
      <style:text-properties style:font-name="Wingdings" fo:font-size="10pt" style:font-size-asian="10pt"/>
    </style:style>
    <style:style style:name="List65Level6" style:family="text">
      <style:text-properties style:font-name="Wingdings" fo:font-size="10pt" style:font-size-asian="10pt"/>
    </style:style>
    <style:style style:name="List65Level7" style:family="text">
      <style:text-properties style:font-name="Wingdings" fo:font-size="10pt" style:font-size-asian="10pt"/>
    </style:style>
    <style:style style:name="List65Level8" style:family="text">
      <style:text-properties style:font-name="Wingdings" fo:font-size="10pt" style:font-size-asian="10pt"/>
    </style:style>
    <text:list-style style:name="LS65">
      <text:list-level-style-bullet text:bullet-char="" text:style-name="List6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6Level0" style:family="text">
      <style:text-properties style:font-name="Symbol" fo:font-size="10pt" style:font-size-asian="10pt"/>
    </style:style>
    <style:style style:name="List66Level1" style:family="text">
      <style:text-properties style:font-name="Courier New" fo:font-size="10pt" style:font-size-asian="10pt"/>
    </style:style>
    <style:style style:name="List66Level2" style:family="text">
      <style:text-properties style:font-name="Wingdings" fo:font-size="10pt" style:font-size-asian="10pt"/>
    </style:style>
    <style:style style:name="List66Level3" style:family="text">
      <style:text-properties style:font-name="Wingdings" fo:font-size="10pt" style:font-size-asian="10pt"/>
    </style:style>
    <style:style style:name="List66Level4" style:family="text">
      <style:text-properties style:font-name="Wingdings" fo:font-size="10pt" style:font-size-asian="10pt"/>
    </style:style>
    <style:style style:name="List66Level5" style:family="text">
      <style:text-properties style:font-name="Wingdings" fo:font-size="10pt" style:font-size-asian="10pt"/>
    </style:style>
    <style:style style:name="List66Level6" style:family="text">
      <style:text-properties style:font-name="Wingdings" fo:font-size="10pt" style:font-size-asian="10pt"/>
    </style:style>
    <style:style style:name="List66Level7" style:family="text">
      <style:text-properties style:font-name="Wingdings" fo:font-size="10pt" style:font-size-asian="10pt"/>
    </style:style>
    <style:style style:name="List66Level8" style:family="text">
      <style:text-properties style:font-name="Wingdings" fo:font-size="10pt" style:font-size-asian="10pt"/>
    </style:style>
    <text:list-style style:name="LS66">
      <text:list-level-style-bullet text:bullet-char="" text:style-name="List6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7Level0" style:family="text">
      <style:text-properties style:font-name="Symbol" fo:font-size="10pt" style:font-size-asian="10pt"/>
    </style:style>
    <style:style style:name="List67Level1" style:family="text">
      <style:text-properties style:font-name="Courier New" fo:font-size="10pt" style:font-size-asian="10pt"/>
    </style:style>
    <style:style style:name="List67Level2" style:family="text">
      <style:text-properties style:font-name="Wingdings" fo:font-size="10pt" style:font-size-asian="10pt"/>
    </style:style>
    <style:style style:name="List67Level3" style:family="text">
      <style:text-properties style:font-name="Wingdings" fo:font-size="10pt" style:font-size-asian="10pt"/>
    </style:style>
    <style:style style:name="List67Level4" style:family="text">
      <style:text-properties style:font-name="Wingdings" fo:font-size="10pt" style:font-size-asian="10pt"/>
    </style:style>
    <style:style style:name="List67Level5" style:family="text">
      <style:text-properties style:font-name="Wingdings" fo:font-size="10pt" style:font-size-asian="10pt"/>
    </style:style>
    <style:style style:name="List67Level6" style:family="text">
      <style:text-properties style:font-name="Wingdings" fo:font-size="10pt" style:font-size-asian="10pt"/>
    </style:style>
    <style:style style:name="List67Level7" style:family="text">
      <style:text-properties style:font-name="Wingdings" fo:font-size="10pt" style:font-size-asian="10pt"/>
    </style:style>
    <style:style style:name="List67Level8" style:family="text">
      <style:text-properties style:font-name="Wingdings" fo:font-size="10pt" style:font-size-asian="10pt"/>
    </style:style>
    <text:list-style style:name="LS67">
      <text:list-level-style-bullet text:bullet-char="" text:style-name="List6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8Level0" style:family="text">
      <style:text-properties style:font-name="Symbol" fo:font-size="10pt" style:font-size-asian="10pt"/>
    </style:style>
    <style:style style:name="List68Level1" style:family="text">
      <style:text-properties style:font-name="Courier New" fo:font-size="10pt" style:font-size-asian="10pt"/>
    </style:style>
    <style:style style:name="List68Level2" style:family="text">
      <style:text-properties style:font-name="Wingdings" fo:font-size="10pt" style:font-size-asian="10pt"/>
    </style:style>
    <style:style style:name="List68Level3" style:family="text">
      <style:text-properties style:font-name="Wingdings" fo:font-size="10pt" style:font-size-asian="10pt"/>
    </style:style>
    <style:style style:name="List68Level4" style:family="text">
      <style:text-properties style:font-name="Wingdings" fo:font-size="10pt" style:font-size-asian="10pt"/>
    </style:style>
    <style:style style:name="List68Level5" style:family="text">
      <style:text-properties style:font-name="Wingdings" fo:font-size="10pt" style:font-size-asian="10pt"/>
    </style:style>
    <style:style style:name="List68Level6" style:family="text">
      <style:text-properties style:font-name="Wingdings" fo:font-size="10pt" style:font-size-asian="10pt"/>
    </style:style>
    <style:style style:name="List68Level7" style:family="text">
      <style:text-properties style:font-name="Wingdings" fo:font-size="10pt" style:font-size-asian="10pt"/>
    </style:style>
    <style:style style:name="List68Level8" style:family="text">
      <style:text-properties style:font-name="Wingdings" fo:font-size="10pt" style:font-size-asian="10pt"/>
    </style:style>
    <text:list-style style:name="LS68">
      <text:list-level-style-bullet text:bullet-char="" text:style-name="List6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69Level0" style:family="text">
      <style:text-properties style:font-name="Symbol" fo:font-size="10pt" style:font-size-asian="10pt"/>
    </style:style>
    <style:style style:name="List69Level1" style:family="text">
      <style:text-properties style:font-name="Courier New" fo:font-size="10pt" style:font-size-asian="10pt"/>
    </style:style>
    <style:style style:name="List69Level2" style:family="text">
      <style:text-properties style:font-name="Wingdings" fo:font-size="10pt" style:font-size-asian="10pt"/>
    </style:style>
    <style:style style:name="List69Level3" style:family="text">
      <style:text-properties style:font-name="Wingdings" fo:font-size="10pt" style:font-size-asian="10pt"/>
    </style:style>
    <style:style style:name="List69Level4" style:family="text">
      <style:text-properties style:font-name="Wingdings" fo:font-size="10pt" style:font-size-asian="10pt"/>
    </style:style>
    <style:style style:name="List69Level5" style:family="text">
      <style:text-properties style:font-name="Wingdings" fo:font-size="10pt" style:font-size-asian="10pt"/>
    </style:style>
    <style:style style:name="List69Level6" style:family="text">
      <style:text-properties style:font-name="Wingdings" fo:font-size="10pt" style:font-size-asian="10pt"/>
    </style:style>
    <style:style style:name="List69Level7" style:family="text">
      <style:text-properties style:font-name="Wingdings" fo:font-size="10pt" style:font-size-asian="10pt"/>
    </style:style>
    <style:style style:name="List69Level8" style:family="text">
      <style:text-properties style:font-name="Wingdings" fo:font-size="10pt" style:font-size-asian="10pt"/>
    </style:style>
    <text:list-style style:name="LS69">
      <text:list-level-style-bullet text:bullet-char="" text:style-name="List6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6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6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6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0Level0" style:family="text">
      <style:text-properties style:font-name="Symbol" fo:font-size="10pt" style:font-size-asian="10pt"/>
    </style:style>
    <style:style style:name="List70Level1" style:family="text">
      <style:text-properties style:font-name="Courier New" fo:font-size="10pt" style:font-size-asian="10pt"/>
    </style:style>
    <style:style style:name="List70Level2" style:family="text">
      <style:text-properties style:font-name="Wingdings" fo:font-size="10pt" style:font-size-asian="10pt"/>
    </style:style>
    <style:style style:name="List70Level3" style:family="text">
      <style:text-properties style:font-name="Wingdings" fo:font-size="10pt" style:font-size-asian="10pt"/>
    </style:style>
    <style:style style:name="List70Level4" style:family="text">
      <style:text-properties style:font-name="Wingdings" fo:font-size="10pt" style:font-size-asian="10pt"/>
    </style:style>
    <style:style style:name="List70Level5" style:family="text">
      <style:text-properties style:font-name="Wingdings" fo:font-size="10pt" style:font-size-asian="10pt"/>
    </style:style>
    <style:style style:name="List70Level6" style:family="text">
      <style:text-properties style:font-name="Wingdings" fo:font-size="10pt" style:font-size-asian="10pt"/>
    </style:style>
    <style:style style:name="List70Level7" style:family="text">
      <style:text-properties style:font-name="Wingdings" fo:font-size="10pt" style:font-size-asian="10pt"/>
    </style:style>
    <style:style style:name="List70Level8" style:family="text">
      <style:text-properties style:font-name="Wingdings" fo:font-size="10pt" style:font-size-asian="10pt"/>
    </style:style>
    <text:list-style style:name="LS70">
      <text:list-level-style-bullet text:bullet-char="" text:style-name="List7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1Level0" style:family="text">
      <style:text-properties style:font-name="Symbol" fo:font-size="10pt" style:font-size-asian="10pt"/>
    </style:style>
    <style:style style:name="List71Level1" style:family="text">
      <style:text-properties style:font-name="Courier New" fo:font-size="10pt" style:font-size-asian="10pt"/>
    </style:style>
    <style:style style:name="List71Level2" style:family="text">
      <style:text-properties style:font-name="Wingdings" fo:font-size="10pt" style:font-size-asian="10pt"/>
    </style:style>
    <style:style style:name="List71Level3" style:family="text">
      <style:text-properties style:font-name="Wingdings" fo:font-size="10pt" style:font-size-asian="10pt"/>
    </style:style>
    <style:style style:name="List71Level4" style:family="text">
      <style:text-properties style:font-name="Wingdings" fo:font-size="10pt" style:font-size-asian="10pt"/>
    </style:style>
    <style:style style:name="List71Level5" style:family="text">
      <style:text-properties style:font-name="Wingdings" fo:font-size="10pt" style:font-size-asian="10pt"/>
    </style:style>
    <style:style style:name="List71Level6" style:family="text">
      <style:text-properties style:font-name="Wingdings" fo:font-size="10pt" style:font-size-asian="10pt"/>
    </style:style>
    <style:style style:name="List71Level7" style:family="text">
      <style:text-properties style:font-name="Wingdings" fo:font-size="10pt" style:font-size-asian="10pt"/>
    </style:style>
    <style:style style:name="List71Level8" style:family="text">
      <style:text-properties style:font-name="Wingdings" fo:font-size="10pt" style:font-size-asian="10pt"/>
    </style:style>
    <text:list-style style:name="LS71">
      <text:list-level-style-bullet text:bullet-char="" text:style-name="List7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2Level0" style:family="text">
      <style:text-properties style:font-name="Symbol" fo:font-size="10pt" style:font-size-asian="10pt"/>
    </style:style>
    <style:style style:name="List72Level1" style:family="text">
      <style:text-properties style:font-name="Courier New" fo:font-size="10pt" style:font-size-asian="10pt"/>
    </style:style>
    <style:style style:name="List72Level2" style:family="text">
      <style:text-properties style:font-name="Wingdings" fo:font-size="10pt" style:font-size-asian="10pt"/>
    </style:style>
    <style:style style:name="List72Level3" style:family="text">
      <style:text-properties style:font-name="Wingdings" fo:font-size="10pt" style:font-size-asian="10pt"/>
    </style:style>
    <style:style style:name="List72Level4" style:family="text">
      <style:text-properties style:font-name="Wingdings" fo:font-size="10pt" style:font-size-asian="10pt"/>
    </style:style>
    <style:style style:name="List72Level5" style:family="text">
      <style:text-properties style:font-name="Wingdings" fo:font-size="10pt" style:font-size-asian="10pt"/>
    </style:style>
    <style:style style:name="List72Level6" style:family="text">
      <style:text-properties style:font-name="Wingdings" fo:font-size="10pt" style:font-size-asian="10pt"/>
    </style:style>
    <style:style style:name="List72Level7" style:family="text">
      <style:text-properties style:font-name="Wingdings" fo:font-size="10pt" style:font-size-asian="10pt"/>
    </style:style>
    <style:style style:name="List72Level8" style:family="text">
      <style:text-properties style:font-name="Wingdings" fo:font-size="10pt" style:font-size-asian="10pt"/>
    </style:style>
    <text:list-style style:name="LS72">
      <text:list-level-style-bullet text:bullet-char="" text:style-name="List7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list-style style:name="LS73">
      <text:list-level-style-number style:num-format="1" text:style-name="List73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73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3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3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3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3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3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3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3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text:list-style style:name="LS74">
      <text:list-level-style-number style:num-format="1" text:style-name="List74Level0" style:num-suffix=".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</text:list-level-style-number>
      <text:list-level-style-number style:num-format="1" text:style-name="List74Level1" style:num-suffix=".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</text:list-level-style-number>
      <text:list-level-style-number style:num-format="1" text:style-name="List74Level2" style:num-suffix=".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</text:list-level-style-number>
      <text:list-level-style-number style:num-format="1" text:style-name="List74Level3" style:num-suffix=".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</text:list-level-style-number>
      <text:list-level-style-number style:num-format="1" text:style-name="List74Level4" style:num-suffix=".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</text:list-level-style-number>
      <text:list-level-style-number style:num-format="1" text:style-name="List74Level5" style:num-suffix=".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</text:list-level-style-number>
      <text:list-level-style-number style:num-format="1" text:style-name="List74Level6" style:num-suffix=".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</text:list-level-style-number>
      <text:list-level-style-number style:num-format="1" text:style-name="List74Level7" style:num-suffix=".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</text:list-level-style-number>
      <text:list-level-style-number style:num-format="1" text:style-name="List74Level8" style:num-suffix=".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</text:list-level-style-number>
    </text:list-style>
    <style:style style:name="List75Level0" style:family="text">
      <style:text-properties style:font-name="Symbol" fo:font-size="10pt" style:font-size-asian="10pt"/>
    </style:style>
    <style:style style:name="List75Level1" style:family="text">
      <style:text-properties style:font-name="Courier New" fo:font-size="10pt" style:font-size-asian="10pt"/>
    </style:style>
    <style:style style:name="List75Level2" style:family="text">
      <style:text-properties style:font-name="Wingdings" fo:font-size="10pt" style:font-size-asian="10pt"/>
    </style:style>
    <style:style style:name="List75Level3" style:family="text">
      <style:text-properties style:font-name="Wingdings" fo:font-size="10pt" style:font-size-asian="10pt"/>
    </style:style>
    <style:style style:name="List75Level4" style:family="text">
      <style:text-properties style:font-name="Wingdings" fo:font-size="10pt" style:font-size-asian="10pt"/>
    </style:style>
    <style:style style:name="List75Level5" style:family="text">
      <style:text-properties style:font-name="Wingdings" fo:font-size="10pt" style:font-size-asian="10pt"/>
    </style:style>
    <style:style style:name="List75Level6" style:family="text">
      <style:text-properties style:font-name="Wingdings" fo:font-size="10pt" style:font-size-asian="10pt"/>
    </style:style>
    <style:style style:name="List75Level7" style:family="text">
      <style:text-properties style:font-name="Wingdings" fo:font-size="10pt" style:font-size-asian="10pt"/>
    </style:style>
    <style:style style:name="List75Level8" style:family="text">
      <style:text-properties style:font-name="Wingdings" fo:font-size="10pt" style:font-size-asian="10pt"/>
    </style:style>
    <text:list-style style:name="LS75">
      <text:list-level-style-bullet text:bullet-char="" text:style-name="List7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6Level0" style:family="text">
      <style:text-properties style:font-name="Symbol" fo:font-size="10pt" style:font-size-asian="10pt"/>
    </style:style>
    <style:style style:name="List76Level1" style:family="text">
      <style:text-properties style:font-name="Courier New" fo:font-size="10pt" style:font-size-asian="10pt"/>
    </style:style>
    <style:style style:name="List76Level2" style:family="text">
      <style:text-properties style:font-name="Wingdings" fo:font-size="10pt" style:font-size-asian="10pt"/>
    </style:style>
    <style:style style:name="List76Level3" style:family="text">
      <style:text-properties style:font-name="Wingdings" fo:font-size="10pt" style:font-size-asian="10pt"/>
    </style:style>
    <style:style style:name="List76Level4" style:family="text">
      <style:text-properties style:font-name="Wingdings" fo:font-size="10pt" style:font-size-asian="10pt"/>
    </style:style>
    <style:style style:name="List76Level5" style:family="text">
      <style:text-properties style:font-name="Wingdings" fo:font-size="10pt" style:font-size-asian="10pt"/>
    </style:style>
    <style:style style:name="List76Level6" style:family="text">
      <style:text-properties style:font-name="Wingdings" fo:font-size="10pt" style:font-size-asian="10pt"/>
    </style:style>
    <style:style style:name="List76Level7" style:family="text">
      <style:text-properties style:font-name="Wingdings" fo:font-size="10pt" style:font-size-asian="10pt"/>
    </style:style>
    <style:style style:name="List76Level8" style:family="text">
      <style:text-properties style:font-name="Wingdings" fo:font-size="10pt" style:font-size-asian="10pt"/>
    </style:style>
    <text:list-style style:name="LS76">
      <text:list-level-style-bullet text:bullet-char="" text:style-name="List7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7Level0" style:family="text">
      <style:text-properties style:font-name="Symbol" fo:font-size="10pt" style:font-size-asian="10pt"/>
    </style:style>
    <style:style style:name="List77Level1" style:family="text">
      <style:text-properties style:font-name="Courier New" fo:font-size="10pt" style:font-size-asian="10pt"/>
    </style:style>
    <style:style style:name="List77Level2" style:family="text">
      <style:text-properties style:font-name="Wingdings" fo:font-size="10pt" style:font-size-asian="10pt"/>
    </style:style>
    <style:style style:name="List77Level3" style:family="text">
      <style:text-properties style:font-name="Wingdings" fo:font-size="10pt" style:font-size-asian="10pt"/>
    </style:style>
    <style:style style:name="List77Level4" style:family="text">
      <style:text-properties style:font-name="Wingdings" fo:font-size="10pt" style:font-size-asian="10pt"/>
    </style:style>
    <style:style style:name="List77Level5" style:family="text">
      <style:text-properties style:font-name="Wingdings" fo:font-size="10pt" style:font-size-asian="10pt"/>
    </style:style>
    <style:style style:name="List77Level6" style:family="text">
      <style:text-properties style:font-name="Wingdings" fo:font-size="10pt" style:font-size-asian="10pt"/>
    </style:style>
    <style:style style:name="List77Level7" style:family="text">
      <style:text-properties style:font-name="Wingdings" fo:font-size="10pt" style:font-size-asian="10pt"/>
    </style:style>
    <style:style style:name="List77Level8" style:family="text">
      <style:text-properties style:font-name="Wingdings" fo:font-size="10pt" style:font-size-asian="10pt"/>
    </style:style>
    <text:list-style style:name="LS77">
      <text:list-level-style-bullet text:bullet-char="" text:style-name="List7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8Level0" style:family="text">
      <style:text-properties style:font-name="Symbol" fo:font-size="10pt" style:font-size-asian="10pt"/>
    </style:style>
    <style:style style:name="List78Level1" style:family="text">
      <style:text-properties style:font-name="Courier New" fo:font-size="10pt" style:font-size-asian="10pt"/>
    </style:style>
    <style:style style:name="List78Level2" style:family="text">
      <style:text-properties style:font-name="Wingdings" fo:font-size="10pt" style:font-size-asian="10pt"/>
    </style:style>
    <style:style style:name="List78Level3" style:family="text">
      <style:text-properties style:font-name="Wingdings" fo:font-size="10pt" style:font-size-asian="10pt"/>
    </style:style>
    <style:style style:name="List78Level4" style:family="text">
      <style:text-properties style:font-name="Wingdings" fo:font-size="10pt" style:font-size-asian="10pt"/>
    </style:style>
    <style:style style:name="List78Level5" style:family="text">
      <style:text-properties style:font-name="Wingdings" fo:font-size="10pt" style:font-size-asian="10pt"/>
    </style:style>
    <style:style style:name="List78Level6" style:family="text">
      <style:text-properties style:font-name="Wingdings" fo:font-size="10pt" style:font-size-asian="10pt"/>
    </style:style>
    <style:style style:name="List78Level7" style:family="text">
      <style:text-properties style:font-name="Wingdings" fo:font-size="10pt" style:font-size-asian="10pt"/>
    </style:style>
    <style:style style:name="List78Level8" style:family="text">
      <style:text-properties style:font-name="Wingdings" fo:font-size="10pt" style:font-size-asian="10pt"/>
    </style:style>
    <text:list-style style:name="LS78">
      <text:list-level-style-bullet text:bullet-char="" text:style-name="List7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79Level0" style:family="text">
      <style:text-properties style:font-name="Symbol" fo:font-size="10pt" style:font-size-asian="10pt"/>
    </style:style>
    <style:style style:name="List79Level1" style:family="text">
      <style:text-properties style:font-name="Courier New" fo:font-size="10pt" style:font-size-asian="10pt"/>
    </style:style>
    <style:style style:name="List79Level2" style:family="text">
      <style:text-properties style:font-name="Wingdings" fo:font-size="10pt" style:font-size-asian="10pt"/>
    </style:style>
    <style:style style:name="List79Level3" style:family="text">
      <style:text-properties style:font-name="Wingdings" fo:font-size="10pt" style:font-size-asian="10pt"/>
    </style:style>
    <style:style style:name="List79Level4" style:family="text">
      <style:text-properties style:font-name="Wingdings" fo:font-size="10pt" style:font-size-asian="10pt"/>
    </style:style>
    <style:style style:name="List79Level5" style:family="text">
      <style:text-properties style:font-name="Wingdings" fo:font-size="10pt" style:font-size-asian="10pt"/>
    </style:style>
    <style:style style:name="List79Level6" style:family="text">
      <style:text-properties style:font-name="Wingdings" fo:font-size="10pt" style:font-size-asian="10pt"/>
    </style:style>
    <style:style style:name="List79Level7" style:family="text">
      <style:text-properties style:font-name="Wingdings" fo:font-size="10pt" style:font-size-asian="10pt"/>
    </style:style>
    <style:style style:name="List79Level8" style:family="text">
      <style:text-properties style:font-name="Wingdings" fo:font-size="10pt" style:font-size-asian="10pt"/>
    </style:style>
    <text:list-style style:name="LS79">
      <text:list-level-style-bullet text:bullet-char="" text:style-name="List7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7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7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7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0Level0" style:family="text">
      <style:text-properties style:font-name="Symbol" fo:font-size="10pt" style:font-size-asian="10pt"/>
    </style:style>
    <style:style style:name="List80Level1" style:family="text">
      <style:text-properties style:font-name="Courier New" fo:font-size="10pt" style:font-size-asian="10pt"/>
    </style:style>
    <style:style style:name="List80Level2" style:family="text">
      <style:text-properties style:font-name="Wingdings" fo:font-size="10pt" style:font-size-asian="10pt"/>
    </style:style>
    <style:style style:name="List80Level3" style:family="text">
      <style:text-properties style:font-name="Wingdings" fo:font-size="10pt" style:font-size-asian="10pt"/>
    </style:style>
    <style:style style:name="List80Level4" style:family="text">
      <style:text-properties style:font-name="Wingdings" fo:font-size="10pt" style:font-size-asian="10pt"/>
    </style:style>
    <style:style style:name="List80Level5" style:family="text">
      <style:text-properties style:font-name="Wingdings" fo:font-size="10pt" style:font-size-asian="10pt"/>
    </style:style>
    <style:style style:name="List80Level6" style:family="text">
      <style:text-properties style:font-name="Wingdings" fo:font-size="10pt" style:font-size-asian="10pt"/>
    </style:style>
    <style:style style:name="List80Level7" style:family="text">
      <style:text-properties style:font-name="Wingdings" fo:font-size="10pt" style:font-size-asian="10pt"/>
    </style:style>
    <style:style style:name="List80Level8" style:family="text">
      <style:text-properties style:font-name="Wingdings" fo:font-size="10pt" style:font-size-asian="10pt"/>
    </style:style>
    <text:list-style style:name="LS80">
      <text:list-level-style-bullet text:bullet-char="" text:style-name="List8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1Level0" style:family="text">
      <style:text-properties style:font-name="Symbol" fo:font-size="10pt" style:font-size-asian="10pt"/>
    </style:style>
    <style:style style:name="List81Level1" style:family="text">
      <style:text-properties style:font-name="Courier New" fo:font-size="10pt" style:font-size-asian="10pt"/>
    </style:style>
    <style:style style:name="List81Level2" style:family="text">
      <style:text-properties style:font-name="Wingdings" fo:font-size="10pt" style:font-size-asian="10pt"/>
    </style:style>
    <style:style style:name="List81Level3" style:family="text">
      <style:text-properties style:font-name="Wingdings" fo:font-size="10pt" style:font-size-asian="10pt"/>
    </style:style>
    <style:style style:name="List81Level4" style:family="text">
      <style:text-properties style:font-name="Wingdings" fo:font-size="10pt" style:font-size-asian="10pt"/>
    </style:style>
    <style:style style:name="List81Level5" style:family="text">
      <style:text-properties style:font-name="Wingdings" fo:font-size="10pt" style:font-size-asian="10pt"/>
    </style:style>
    <style:style style:name="List81Level6" style:family="text">
      <style:text-properties style:font-name="Wingdings" fo:font-size="10pt" style:font-size-asian="10pt"/>
    </style:style>
    <style:style style:name="List81Level7" style:family="text">
      <style:text-properties style:font-name="Wingdings" fo:font-size="10pt" style:font-size-asian="10pt"/>
    </style:style>
    <style:style style:name="List81Level8" style:family="text">
      <style:text-properties style:font-name="Wingdings" fo:font-size="10pt" style:font-size-asian="10pt"/>
    </style:style>
    <text:list-style style:name="LS81">
      <text:list-level-style-bullet text:bullet-char="" text:style-name="List8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2Level0" style:family="text">
      <style:text-properties style:font-name="Symbol" fo:font-size="10pt" style:font-size-asian="10pt"/>
    </style:style>
    <style:style style:name="List82Level1" style:family="text">
      <style:text-properties style:font-name="Courier New" fo:font-size="10pt" style:font-size-asian="10pt"/>
    </style:style>
    <style:style style:name="List82Level2" style:family="text">
      <style:text-properties style:font-name="Wingdings" fo:font-size="10pt" style:font-size-asian="10pt"/>
    </style:style>
    <style:style style:name="List82Level3" style:family="text">
      <style:text-properties style:font-name="Wingdings" fo:font-size="10pt" style:font-size-asian="10pt"/>
    </style:style>
    <style:style style:name="List82Level4" style:family="text">
      <style:text-properties style:font-name="Wingdings" fo:font-size="10pt" style:font-size-asian="10pt"/>
    </style:style>
    <style:style style:name="List82Level5" style:family="text">
      <style:text-properties style:font-name="Wingdings" fo:font-size="10pt" style:font-size-asian="10pt"/>
    </style:style>
    <style:style style:name="List82Level6" style:family="text">
      <style:text-properties style:font-name="Wingdings" fo:font-size="10pt" style:font-size-asian="10pt"/>
    </style:style>
    <style:style style:name="List82Level7" style:family="text">
      <style:text-properties style:font-name="Wingdings" fo:font-size="10pt" style:font-size-asian="10pt"/>
    </style:style>
    <style:style style:name="List82Level8" style:family="text">
      <style:text-properties style:font-name="Wingdings" fo:font-size="10pt" style:font-size-asian="10pt"/>
    </style:style>
    <text:list-style style:name="LS82">
      <text:list-level-style-bullet text:bullet-char="" text:style-name="List8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3Level0" style:family="text">
      <style:text-properties style:font-name="Symbol" fo:font-size="10pt" style:font-size-asian="10pt"/>
    </style:style>
    <style:style style:name="List83Level1" style:family="text">
      <style:text-properties style:font-name="Courier New" fo:font-size="10pt" style:font-size-asian="10pt"/>
    </style:style>
    <style:style style:name="List83Level2" style:family="text">
      <style:text-properties style:font-name="Wingdings" fo:font-size="10pt" style:font-size-asian="10pt"/>
    </style:style>
    <style:style style:name="List83Level3" style:family="text">
      <style:text-properties style:font-name="Wingdings" fo:font-size="10pt" style:font-size-asian="10pt"/>
    </style:style>
    <style:style style:name="List83Level4" style:family="text">
      <style:text-properties style:font-name="Wingdings" fo:font-size="10pt" style:font-size-asian="10pt"/>
    </style:style>
    <style:style style:name="List83Level5" style:family="text">
      <style:text-properties style:font-name="Wingdings" fo:font-size="10pt" style:font-size-asian="10pt"/>
    </style:style>
    <style:style style:name="List83Level6" style:family="text">
      <style:text-properties style:font-name="Wingdings" fo:font-size="10pt" style:font-size-asian="10pt"/>
    </style:style>
    <style:style style:name="List83Level7" style:family="text">
      <style:text-properties style:font-name="Wingdings" fo:font-size="10pt" style:font-size-asian="10pt"/>
    </style:style>
    <style:style style:name="List83Level8" style:family="text">
      <style:text-properties style:font-name="Wingdings" fo:font-size="10pt" style:font-size-asian="10pt"/>
    </style:style>
    <text:list-style style:name="LS83">
      <text:list-level-style-bullet text:bullet-char="" text:style-name="List8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4Level0" style:family="text">
      <style:text-properties style:font-name="Symbol" fo:font-size="10pt" style:font-size-asian="10pt"/>
    </style:style>
    <style:style style:name="List84Level1" style:family="text">
      <style:text-properties style:font-name="Courier New" fo:font-size="10pt" style:font-size-asian="10pt"/>
    </style:style>
    <style:style style:name="List84Level2" style:family="text">
      <style:text-properties style:font-name="Wingdings" fo:font-size="10pt" style:font-size-asian="10pt"/>
    </style:style>
    <style:style style:name="List84Level3" style:family="text">
      <style:text-properties style:font-name="Wingdings" fo:font-size="10pt" style:font-size-asian="10pt"/>
    </style:style>
    <style:style style:name="List84Level4" style:family="text">
      <style:text-properties style:font-name="Wingdings" fo:font-size="10pt" style:font-size-asian="10pt"/>
    </style:style>
    <style:style style:name="List84Level5" style:family="text">
      <style:text-properties style:font-name="Wingdings" fo:font-size="10pt" style:font-size-asian="10pt"/>
    </style:style>
    <style:style style:name="List84Level6" style:family="text">
      <style:text-properties style:font-name="Wingdings" fo:font-size="10pt" style:font-size-asian="10pt"/>
    </style:style>
    <style:style style:name="List84Level7" style:family="text">
      <style:text-properties style:font-name="Wingdings" fo:font-size="10pt" style:font-size-asian="10pt"/>
    </style:style>
    <style:style style:name="List84Level8" style:family="text">
      <style:text-properties style:font-name="Wingdings" fo:font-size="10pt" style:font-size-asian="10pt"/>
    </style:style>
    <text:list-style style:name="LS84">
      <text:list-level-style-bullet text:bullet-char="" text:style-name="List8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5Level0" style:family="text">
      <style:text-properties style:font-name="Symbol" fo:font-size="10pt" style:font-size-asian="10pt"/>
    </style:style>
    <style:style style:name="List85Level1" style:family="text">
      <style:text-properties style:font-name="Courier New" fo:font-size="10pt" style:font-size-asian="10pt"/>
    </style:style>
    <style:style style:name="List85Level2" style:family="text">
      <style:text-properties style:font-name="Wingdings" fo:font-size="10pt" style:font-size-asian="10pt"/>
    </style:style>
    <style:style style:name="List85Level3" style:family="text">
      <style:text-properties style:font-name="Wingdings" fo:font-size="10pt" style:font-size-asian="10pt"/>
    </style:style>
    <style:style style:name="List85Level4" style:family="text">
      <style:text-properties style:font-name="Wingdings" fo:font-size="10pt" style:font-size-asian="10pt"/>
    </style:style>
    <style:style style:name="List85Level5" style:family="text">
      <style:text-properties style:font-name="Wingdings" fo:font-size="10pt" style:font-size-asian="10pt"/>
    </style:style>
    <style:style style:name="List85Level6" style:family="text">
      <style:text-properties style:font-name="Wingdings" fo:font-size="10pt" style:font-size-asian="10pt"/>
    </style:style>
    <style:style style:name="List85Level7" style:family="text">
      <style:text-properties style:font-name="Wingdings" fo:font-size="10pt" style:font-size-asian="10pt"/>
    </style:style>
    <style:style style:name="List85Level8" style:family="text">
      <style:text-properties style:font-name="Wingdings" fo:font-size="10pt" style:font-size-asian="10pt"/>
    </style:style>
    <text:list-style style:name="LS85">
      <text:list-level-style-bullet text:bullet-char="" text:style-name="List8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6Level0" style:family="text">
      <style:text-properties style:font-name="Symbol" fo:font-size="10pt" style:font-size-asian="10pt"/>
    </style:style>
    <style:style style:name="List86Level1" style:family="text">
      <style:text-properties style:font-name="Courier New" fo:font-size="10pt" style:font-size-asian="10pt"/>
    </style:style>
    <style:style style:name="List86Level2" style:family="text">
      <style:text-properties style:font-name="Wingdings" fo:font-size="10pt" style:font-size-asian="10pt"/>
    </style:style>
    <style:style style:name="List86Level3" style:family="text">
      <style:text-properties style:font-name="Wingdings" fo:font-size="10pt" style:font-size-asian="10pt"/>
    </style:style>
    <style:style style:name="List86Level4" style:family="text">
      <style:text-properties style:font-name="Wingdings" fo:font-size="10pt" style:font-size-asian="10pt"/>
    </style:style>
    <style:style style:name="List86Level5" style:family="text">
      <style:text-properties style:font-name="Wingdings" fo:font-size="10pt" style:font-size-asian="10pt"/>
    </style:style>
    <style:style style:name="List86Level6" style:family="text">
      <style:text-properties style:font-name="Wingdings" fo:font-size="10pt" style:font-size-asian="10pt"/>
    </style:style>
    <style:style style:name="List86Level7" style:family="text">
      <style:text-properties style:font-name="Wingdings" fo:font-size="10pt" style:font-size-asian="10pt"/>
    </style:style>
    <style:style style:name="List86Level8" style:family="text">
      <style:text-properties style:font-name="Wingdings" fo:font-size="10pt" style:font-size-asian="10pt"/>
    </style:style>
    <text:list-style style:name="LS86">
      <text:list-level-style-bullet text:bullet-char="" text:style-name="List8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7Level0" style:family="text">
      <style:text-properties style:font-name="Symbol" fo:font-size="10pt" style:font-size-asian="10pt"/>
    </style:style>
    <style:style style:name="List87Level1" style:family="text">
      <style:text-properties style:font-name="Courier New" fo:font-size="10pt" style:font-size-asian="10pt"/>
    </style:style>
    <style:style style:name="List87Level2" style:family="text">
      <style:text-properties style:font-name="Wingdings" fo:font-size="10pt" style:font-size-asian="10pt"/>
    </style:style>
    <style:style style:name="List87Level3" style:family="text">
      <style:text-properties style:font-name="Wingdings" fo:font-size="10pt" style:font-size-asian="10pt"/>
    </style:style>
    <style:style style:name="List87Level4" style:family="text">
      <style:text-properties style:font-name="Wingdings" fo:font-size="10pt" style:font-size-asian="10pt"/>
    </style:style>
    <style:style style:name="List87Level5" style:family="text">
      <style:text-properties style:font-name="Wingdings" fo:font-size="10pt" style:font-size-asian="10pt"/>
    </style:style>
    <style:style style:name="List87Level6" style:family="text">
      <style:text-properties style:font-name="Wingdings" fo:font-size="10pt" style:font-size-asian="10pt"/>
    </style:style>
    <style:style style:name="List87Level7" style:family="text">
      <style:text-properties style:font-name="Wingdings" fo:font-size="10pt" style:font-size-asian="10pt"/>
    </style:style>
    <style:style style:name="List87Level8" style:family="text">
      <style:text-properties style:font-name="Wingdings" fo:font-size="10pt" style:font-size-asian="10pt"/>
    </style:style>
    <text:list-style style:name="LS87">
      <text:list-level-style-bullet text:bullet-char="" text:style-name="List8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8Level0" style:family="text">
      <style:text-properties style:font-name="Symbol" fo:font-size="10pt" style:font-size-asian="10pt"/>
    </style:style>
    <style:style style:name="List88Level1" style:family="text">
      <style:text-properties style:font-name="Courier New" fo:font-size="10pt" style:font-size-asian="10pt"/>
    </style:style>
    <style:style style:name="List88Level2" style:family="text">
      <style:text-properties style:font-name="Wingdings" fo:font-size="10pt" style:font-size-asian="10pt"/>
    </style:style>
    <style:style style:name="List88Level3" style:family="text">
      <style:text-properties style:font-name="Wingdings" fo:font-size="10pt" style:font-size-asian="10pt"/>
    </style:style>
    <style:style style:name="List88Level4" style:family="text">
      <style:text-properties style:font-name="Wingdings" fo:font-size="10pt" style:font-size-asian="10pt"/>
    </style:style>
    <style:style style:name="List88Level5" style:family="text">
      <style:text-properties style:font-name="Wingdings" fo:font-size="10pt" style:font-size-asian="10pt"/>
    </style:style>
    <style:style style:name="List88Level6" style:family="text">
      <style:text-properties style:font-name="Wingdings" fo:font-size="10pt" style:font-size-asian="10pt"/>
    </style:style>
    <style:style style:name="List88Level7" style:family="text">
      <style:text-properties style:font-name="Wingdings" fo:font-size="10pt" style:font-size-asian="10pt"/>
    </style:style>
    <style:style style:name="List88Level8" style:family="text">
      <style:text-properties style:font-name="Wingdings" fo:font-size="10pt" style:font-size-asian="10pt"/>
    </style:style>
    <text:list-style style:name="LS88">
      <text:list-level-style-bullet text:bullet-char="" text:style-name="List8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89Level0" style:family="text">
      <style:text-properties style:font-name="Symbol" fo:font-size="10pt" style:font-size-asian="10pt"/>
    </style:style>
    <style:style style:name="List89Level1" style:family="text">
      <style:text-properties style:font-name="Courier New" fo:font-size="10pt" style:font-size-asian="10pt"/>
    </style:style>
    <style:style style:name="List89Level2" style:family="text">
      <style:text-properties style:font-name="Wingdings" fo:font-size="10pt" style:font-size-asian="10pt"/>
    </style:style>
    <style:style style:name="List89Level3" style:family="text">
      <style:text-properties style:font-name="Wingdings" fo:font-size="10pt" style:font-size-asian="10pt"/>
    </style:style>
    <style:style style:name="List89Level4" style:family="text">
      <style:text-properties style:font-name="Wingdings" fo:font-size="10pt" style:font-size-asian="10pt"/>
    </style:style>
    <style:style style:name="List89Level5" style:family="text">
      <style:text-properties style:font-name="Wingdings" fo:font-size="10pt" style:font-size-asian="10pt"/>
    </style:style>
    <style:style style:name="List89Level6" style:family="text">
      <style:text-properties style:font-name="Wingdings" fo:font-size="10pt" style:font-size-asian="10pt"/>
    </style:style>
    <style:style style:name="List89Level7" style:family="text">
      <style:text-properties style:font-name="Wingdings" fo:font-size="10pt" style:font-size-asian="10pt"/>
    </style:style>
    <style:style style:name="List89Level8" style:family="text">
      <style:text-properties style:font-name="Wingdings" fo:font-size="10pt" style:font-size-asian="10pt"/>
    </style:style>
    <text:list-style style:name="LS89">
      <text:list-level-style-bullet text:bullet-char="" text:style-name="List8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8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8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8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0Level0" style:family="text">
      <style:text-properties style:font-name="Symbol" fo:font-size="10pt" style:font-size-asian="10pt"/>
    </style:style>
    <style:style style:name="List90Level1" style:family="text">
      <style:text-properties style:font-name="Courier New" fo:font-size="10pt" style:font-size-asian="10pt"/>
    </style:style>
    <style:style style:name="List90Level2" style:family="text">
      <style:text-properties style:font-name="Wingdings" fo:font-size="10pt" style:font-size-asian="10pt"/>
    </style:style>
    <style:style style:name="List90Level3" style:family="text">
      <style:text-properties style:font-name="Wingdings" fo:font-size="10pt" style:font-size-asian="10pt"/>
    </style:style>
    <style:style style:name="List90Level4" style:family="text">
      <style:text-properties style:font-name="Wingdings" fo:font-size="10pt" style:font-size-asian="10pt"/>
    </style:style>
    <style:style style:name="List90Level5" style:family="text">
      <style:text-properties style:font-name="Wingdings" fo:font-size="10pt" style:font-size-asian="10pt"/>
    </style:style>
    <style:style style:name="List90Level6" style:family="text">
      <style:text-properties style:font-name="Wingdings" fo:font-size="10pt" style:font-size-asian="10pt"/>
    </style:style>
    <style:style style:name="List90Level7" style:family="text">
      <style:text-properties style:font-name="Wingdings" fo:font-size="10pt" style:font-size-asian="10pt"/>
    </style:style>
    <style:style style:name="List90Level8" style:family="text">
      <style:text-properties style:font-name="Wingdings" fo:font-size="10pt" style:font-size-asian="10pt"/>
    </style:style>
    <text:list-style style:name="LS90">
      <text:list-level-style-bullet text:bullet-char="" text:style-name="List90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0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0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0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1Level0" style:family="text">
      <style:text-properties style:font-name="Symbol" fo:font-size="10pt" style:font-size-asian="10pt"/>
    </style:style>
    <style:style style:name="List91Level1" style:family="text">
      <style:text-properties style:font-name="Courier New" fo:font-size="10pt" style:font-size-asian="10pt"/>
    </style:style>
    <style:style style:name="List91Level2" style:family="text">
      <style:text-properties style:font-name="Wingdings" fo:font-size="10pt" style:font-size-asian="10pt"/>
    </style:style>
    <style:style style:name="List91Level3" style:family="text">
      <style:text-properties style:font-name="Wingdings" fo:font-size="10pt" style:font-size-asian="10pt"/>
    </style:style>
    <style:style style:name="List91Level4" style:family="text">
      <style:text-properties style:font-name="Wingdings" fo:font-size="10pt" style:font-size-asian="10pt"/>
    </style:style>
    <style:style style:name="List91Level5" style:family="text">
      <style:text-properties style:font-name="Wingdings" fo:font-size="10pt" style:font-size-asian="10pt"/>
    </style:style>
    <style:style style:name="List91Level6" style:family="text">
      <style:text-properties style:font-name="Wingdings" fo:font-size="10pt" style:font-size-asian="10pt"/>
    </style:style>
    <style:style style:name="List91Level7" style:family="text">
      <style:text-properties style:font-name="Wingdings" fo:font-size="10pt" style:font-size-asian="10pt"/>
    </style:style>
    <style:style style:name="List91Level8" style:family="text">
      <style:text-properties style:font-name="Wingdings" fo:font-size="10pt" style:font-size-asian="10pt"/>
    </style:style>
    <text:list-style style:name="LS91">
      <text:list-level-style-bullet text:bullet-char="" text:style-name="List91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1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1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1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2Level0" style:family="text">
      <style:text-properties style:font-name="Symbol" fo:font-size="10pt" style:font-size-asian="10pt"/>
    </style:style>
    <style:style style:name="List92Level1" style:family="text">
      <style:text-properties style:font-name="Courier New" fo:font-size="10pt" style:font-size-asian="10pt"/>
    </style:style>
    <style:style style:name="List92Level2" style:family="text">
      <style:text-properties style:font-name="Wingdings" fo:font-size="10pt" style:font-size-asian="10pt"/>
    </style:style>
    <style:style style:name="List92Level3" style:family="text">
      <style:text-properties style:font-name="Wingdings" fo:font-size="10pt" style:font-size-asian="10pt"/>
    </style:style>
    <style:style style:name="List92Level4" style:family="text">
      <style:text-properties style:font-name="Wingdings" fo:font-size="10pt" style:font-size-asian="10pt"/>
    </style:style>
    <style:style style:name="List92Level5" style:family="text">
      <style:text-properties style:font-name="Wingdings" fo:font-size="10pt" style:font-size-asian="10pt"/>
    </style:style>
    <style:style style:name="List92Level6" style:family="text">
      <style:text-properties style:font-name="Wingdings" fo:font-size="10pt" style:font-size-asian="10pt"/>
    </style:style>
    <style:style style:name="List92Level7" style:family="text">
      <style:text-properties style:font-name="Wingdings" fo:font-size="10pt" style:font-size-asian="10pt"/>
    </style:style>
    <style:style style:name="List92Level8" style:family="text">
      <style:text-properties style:font-name="Wingdings" fo:font-size="10pt" style:font-size-asian="10pt"/>
    </style:style>
    <text:list-style style:name="LS92">
      <text:list-level-style-bullet text:bullet-char="" text:style-name="List92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2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2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2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3Level0" style:family="text">
      <style:text-properties style:font-name="Symbol" fo:font-size="10pt" style:font-size-asian="10pt"/>
    </style:style>
    <style:style style:name="List93Level1" style:family="text">
      <style:text-properties style:font-name="Courier New" fo:font-size="10pt" style:font-size-asian="10pt"/>
    </style:style>
    <style:style style:name="List93Level2" style:family="text">
      <style:text-properties style:font-name="Wingdings" fo:font-size="10pt" style:font-size-asian="10pt"/>
    </style:style>
    <style:style style:name="List93Level3" style:family="text">
      <style:text-properties style:font-name="Wingdings" fo:font-size="10pt" style:font-size-asian="10pt"/>
    </style:style>
    <style:style style:name="List93Level4" style:family="text">
      <style:text-properties style:font-name="Wingdings" fo:font-size="10pt" style:font-size-asian="10pt"/>
    </style:style>
    <style:style style:name="List93Level5" style:family="text">
      <style:text-properties style:font-name="Wingdings" fo:font-size="10pt" style:font-size-asian="10pt"/>
    </style:style>
    <style:style style:name="List93Level6" style:family="text">
      <style:text-properties style:font-name="Wingdings" fo:font-size="10pt" style:font-size-asian="10pt"/>
    </style:style>
    <style:style style:name="List93Level7" style:family="text">
      <style:text-properties style:font-name="Wingdings" fo:font-size="10pt" style:font-size-asian="10pt"/>
    </style:style>
    <style:style style:name="List93Level8" style:family="text">
      <style:text-properties style:font-name="Wingdings" fo:font-size="10pt" style:font-size-asian="10pt"/>
    </style:style>
    <text:list-style style:name="LS93">
      <text:list-level-style-bullet text:bullet-char="" text:style-name="List93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3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3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3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4Level0" style:family="text">
      <style:text-properties style:font-name="Symbol" fo:font-size="10pt" style:font-size-asian="10pt"/>
    </style:style>
    <style:style style:name="List94Level1" style:family="text">
      <style:text-properties style:font-name="Courier New" fo:font-size="10pt" style:font-size-asian="10pt"/>
    </style:style>
    <style:style style:name="List94Level2" style:family="text">
      <style:text-properties style:font-name="Wingdings" fo:font-size="10pt" style:font-size-asian="10pt"/>
    </style:style>
    <style:style style:name="List94Level3" style:family="text">
      <style:text-properties style:font-name="Wingdings" fo:font-size="10pt" style:font-size-asian="10pt"/>
    </style:style>
    <style:style style:name="List94Level4" style:family="text">
      <style:text-properties style:font-name="Wingdings" fo:font-size="10pt" style:font-size-asian="10pt"/>
    </style:style>
    <style:style style:name="List94Level5" style:family="text">
      <style:text-properties style:font-name="Wingdings" fo:font-size="10pt" style:font-size-asian="10pt"/>
    </style:style>
    <style:style style:name="List94Level6" style:family="text">
      <style:text-properties style:font-name="Wingdings" fo:font-size="10pt" style:font-size-asian="10pt"/>
    </style:style>
    <style:style style:name="List94Level7" style:family="text">
      <style:text-properties style:font-name="Wingdings" fo:font-size="10pt" style:font-size-asian="10pt"/>
    </style:style>
    <style:style style:name="List94Level8" style:family="text">
      <style:text-properties style:font-name="Wingdings" fo:font-size="10pt" style:font-size-asian="10pt"/>
    </style:style>
    <text:list-style style:name="LS94">
      <text:list-level-style-bullet text:bullet-char="" text:style-name="List94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4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4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4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5Level0" style:family="text">
      <style:text-properties style:font-name="Symbol" fo:font-size="10pt" style:font-size-asian="10pt"/>
    </style:style>
    <style:style style:name="List95Level1" style:family="text">
      <style:text-properties style:font-name="Courier New" fo:font-size="10pt" style:font-size-asian="10pt"/>
    </style:style>
    <style:style style:name="List95Level2" style:family="text">
      <style:text-properties style:font-name="Wingdings" fo:font-size="10pt" style:font-size-asian="10pt"/>
    </style:style>
    <style:style style:name="List95Level3" style:family="text">
      <style:text-properties style:font-name="Wingdings" fo:font-size="10pt" style:font-size-asian="10pt"/>
    </style:style>
    <style:style style:name="List95Level4" style:family="text">
      <style:text-properties style:font-name="Wingdings" fo:font-size="10pt" style:font-size-asian="10pt"/>
    </style:style>
    <style:style style:name="List95Level5" style:family="text">
      <style:text-properties style:font-name="Wingdings" fo:font-size="10pt" style:font-size-asian="10pt"/>
    </style:style>
    <style:style style:name="List95Level6" style:family="text">
      <style:text-properties style:font-name="Wingdings" fo:font-size="10pt" style:font-size-asian="10pt"/>
    </style:style>
    <style:style style:name="List95Level7" style:family="text">
      <style:text-properties style:font-name="Wingdings" fo:font-size="10pt" style:font-size-asian="10pt"/>
    </style:style>
    <style:style style:name="List95Level8" style:family="text">
      <style:text-properties style:font-name="Wingdings" fo:font-size="10pt" style:font-size-asian="10pt"/>
    </style:style>
    <text:list-style style:name="LS95">
      <text:list-level-style-bullet text:bullet-char="" text:style-name="List95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5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5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5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6Level0" style:family="text">
      <style:text-properties style:font-name="Symbol" fo:font-size="10pt" style:font-size-asian="10pt"/>
    </style:style>
    <style:style style:name="List96Level1" style:family="text">
      <style:text-properties style:font-name="Courier New" fo:font-size="10pt" style:font-size-asian="10pt"/>
    </style:style>
    <style:style style:name="List96Level2" style:family="text">
      <style:text-properties style:font-name="Wingdings" fo:font-size="10pt" style:font-size-asian="10pt"/>
    </style:style>
    <style:style style:name="List96Level3" style:family="text">
      <style:text-properties style:font-name="Wingdings" fo:font-size="10pt" style:font-size-asian="10pt"/>
    </style:style>
    <style:style style:name="List96Level4" style:family="text">
      <style:text-properties style:font-name="Wingdings" fo:font-size="10pt" style:font-size-asian="10pt"/>
    </style:style>
    <style:style style:name="List96Level5" style:family="text">
      <style:text-properties style:font-name="Wingdings" fo:font-size="10pt" style:font-size-asian="10pt"/>
    </style:style>
    <style:style style:name="List96Level6" style:family="text">
      <style:text-properties style:font-name="Wingdings" fo:font-size="10pt" style:font-size-asian="10pt"/>
    </style:style>
    <style:style style:name="List96Level7" style:family="text">
      <style:text-properties style:font-name="Wingdings" fo:font-size="10pt" style:font-size-asian="10pt"/>
    </style:style>
    <style:style style:name="List96Level8" style:family="text">
      <style:text-properties style:font-name="Wingdings" fo:font-size="10pt" style:font-size-asian="10pt"/>
    </style:style>
    <text:list-style style:name="LS96">
      <text:list-level-style-bullet text:bullet-char="" text:style-name="List96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6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6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6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7Level0" style:family="text">
      <style:text-properties style:font-name="Symbol" fo:font-size="10pt" style:font-size-asian="10pt"/>
    </style:style>
    <style:style style:name="List97Level1" style:family="text">
      <style:text-properties style:font-name="Courier New" fo:font-size="10pt" style:font-size-asian="10pt"/>
    </style:style>
    <style:style style:name="List97Level2" style:family="text">
      <style:text-properties style:font-name="Wingdings" fo:font-size="10pt" style:font-size-asian="10pt"/>
    </style:style>
    <style:style style:name="List97Level3" style:family="text">
      <style:text-properties style:font-name="Wingdings" fo:font-size="10pt" style:font-size-asian="10pt"/>
    </style:style>
    <style:style style:name="List97Level4" style:family="text">
      <style:text-properties style:font-name="Wingdings" fo:font-size="10pt" style:font-size-asian="10pt"/>
    </style:style>
    <style:style style:name="List97Level5" style:family="text">
      <style:text-properties style:font-name="Wingdings" fo:font-size="10pt" style:font-size-asian="10pt"/>
    </style:style>
    <style:style style:name="List97Level6" style:family="text">
      <style:text-properties style:font-name="Wingdings" fo:font-size="10pt" style:font-size-asian="10pt"/>
    </style:style>
    <style:style style:name="List97Level7" style:family="text">
      <style:text-properties style:font-name="Wingdings" fo:font-size="10pt" style:font-size-asian="10pt"/>
    </style:style>
    <style:style style:name="List97Level8" style:family="text">
      <style:text-properties style:font-name="Wingdings" fo:font-size="10pt" style:font-size-asian="10pt"/>
    </style:style>
    <text:list-style style:name="LS97">
      <text:list-level-style-bullet text:bullet-char="" text:style-name="List97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7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7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7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8Level0" style:family="text">
      <style:text-properties style:font-name="Symbol" fo:font-size="10pt" style:font-size-asian="10pt"/>
    </style:style>
    <style:style style:name="List98Level1" style:family="text">
      <style:text-properties style:font-name="Arial" style:font-name-asian="Times New Roman" style:font-name-complex="Arial"/>
    </style:style>
    <style:style style:name="List98Level2" style:family="text">
      <style:text-properties style:font-name="Wingdings" fo:font-size="10pt" style:font-size-asian="10pt"/>
    </style:style>
    <style:style style:name="List98Level3" style:family="text">
      <style:text-properties style:font-name="Wingdings" fo:font-size="10pt" style:font-size-asian="10pt"/>
    </style:style>
    <style:style style:name="List98Level4" style:family="text">
      <style:text-properties style:font-name="Wingdings" fo:font-size="10pt" style:font-size-asian="10pt"/>
    </style:style>
    <style:style style:name="List98Level5" style:family="text">
      <style:text-properties style:font-name="Wingdings" fo:font-size="10pt" style:font-size-asian="10pt"/>
    </style:style>
    <style:style style:name="List98Level6" style:family="text">
      <style:text-properties style:font-name="Wingdings" fo:font-size="10pt" style:font-size-asian="10pt"/>
    </style:style>
    <style:style style:name="List98Level7" style:family="text">
      <style:text-properties style:font-name="Wingdings" fo:font-size="10pt" style:font-size-asian="10pt"/>
    </style:style>
    <style:style style:name="List98Level8" style:family="text">
      <style:text-properties style:font-name="Wingdings" fo:font-size="10pt" style:font-size-asian="10pt"/>
    </style:style>
    <text:list-style style:name="LS98">
      <text:list-level-style-bullet text:bullet-char="" text:style-name="List98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-" text:style-name="List98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Arial" style:font-name-asian="Times New Roman" style:font-name-complex="Arial"/>
      </text:list-level-style-bullet>
      <text:list-level-style-bullet text:bullet-char="" text:style-name="List98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8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style:style style:name="List99Level0" style:family="text">
      <style:text-properties style:font-name="Symbol" fo:font-size="10pt" style:font-size-asian="10pt"/>
    </style:style>
    <style:style style:name="List99Level1" style:family="text">
      <style:text-properties style:font-name="Courier New" fo:font-size="10pt" style:font-size-asian="10pt"/>
    </style:style>
    <style:style style:name="List99Level2" style:family="text">
      <style:text-properties style:font-name="Wingdings" fo:font-size="10pt" style:font-size-asian="10pt"/>
    </style:style>
    <style:style style:name="List99Level3" style:family="text">
      <style:text-properties style:font-name="Wingdings" fo:font-size="10pt" style:font-size-asian="10pt"/>
    </style:style>
    <style:style style:name="List99Level4" style:family="text">
      <style:text-properties style:font-name="Wingdings" fo:font-size="10pt" style:font-size-asian="10pt"/>
    </style:style>
    <style:style style:name="List99Level5" style:family="text">
      <style:text-properties style:font-name="Wingdings" fo:font-size="10pt" style:font-size-asian="10pt"/>
    </style:style>
    <style:style style:name="List99Level6" style:family="text">
      <style:text-properties style:font-name="Wingdings" fo:font-size="10pt" style:font-size-asian="10pt"/>
    </style:style>
    <style:style style:name="List99Level7" style:family="text">
      <style:text-properties style:font-name="Wingdings" fo:font-size="10pt" style:font-size-asian="10pt"/>
    </style:style>
    <style:style style:name="List99Level8" style:family="text">
      <style:text-properties style:font-name="Wingdings" fo:font-size="10pt" style:font-size-asian="10pt"/>
    </style:style>
    <text:list-style style:name="LS99">
      <text:list-level-style-bullet text:bullet-char="" text:style-name="List99Level0" text:level="1">
        <style:list-level-properties text:space-before="0.635cm" text:min-label-width="0.635cm" fo:text-align="start" text:list-level-position-and-space-mode="label-alignment">
          <style:list-level-label-alignment text:label-followed-by="listtab" fo:margin-left="1.27cm" fo:text-indent="-0.635cm"/>
        </style:list-level-properties>
        <style:text-properties style:font-name="Symbol" fo:font-size="10pt" style:font-size-asian="10pt"/>
      </text:list-level-style-bullet>
      <text:list-level-style-bullet text:bullet-char="o" text:style-name="List99Level1" text:level="2">
        <style:list-level-properties text:space-before="1.905cm" text:min-label-width="0.635cm" fo:text-align="start" text:list-level-position-and-space-mode="label-alignment">
          <style:list-level-label-alignment text:label-followed-by="listtab" fo:margin-left="2.54cm" fo:text-indent="-0.635cm"/>
        </style:list-level-properties>
        <style:text-properties style:font-name="Courier New" fo:font-size="10pt" style:font-size-asian="10pt"/>
      </text:list-level-style-bullet>
      <text:list-level-style-bullet text:bullet-char="" text:style-name="List99Level2" text:level="3">
        <style:list-level-properties text:space-before="3.175cm" text:min-label-width="0.635cm" fo:text-align="start" text:list-level-position-and-space-mode="label-alignment">
          <style:list-level-label-alignment text:label-followed-by="listtab" fo:margin-left="3.81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3" text:level="4">
        <style:list-level-properties text:space-before="4.445cm" text:min-label-width="0.635cm" fo:text-align="start" text:list-level-position-and-space-mode="label-alignment">
          <style:list-level-label-alignment text:label-followed-by="listtab" fo:margin-left="5.08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4" text:level="5">
        <style:list-level-properties text:space-before="5.715cm" text:min-label-width="0.635cm" fo:text-align="start" text:list-level-position-and-space-mode="label-alignment">
          <style:list-level-label-alignment text:label-followed-by="listtab" fo:margin-left="6.35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5" text:level="6">
        <style:list-level-properties text:space-before="6.985cm" text:min-label-width="0.635cm" fo:text-align="start" text:list-level-position-and-space-mode="label-alignment">
          <style:list-level-label-alignment text:label-followed-by="listtab" fo:margin-left="7.62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6" text:level="7">
        <style:list-level-properties text:space-before="8.255cm" text:min-label-width="0.635cm" fo:text-align="start" text:list-level-position-and-space-mode="label-alignment">
          <style:list-level-label-alignment text:label-followed-by="listtab" fo:margin-left="8.89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7" text:level="8">
        <style:list-level-properties text:space-before="9.525cm" text:min-label-width="0.635cm" fo:text-align="start" text:list-level-position-and-space-mode="label-alignment">
          <style:list-level-label-alignment text:label-followed-by="listtab" fo:margin-left="10.16cm" fo:text-indent="-0.635cm"/>
        </style:list-level-properties>
        <style:text-properties style:font-name="Wingdings" fo:font-size="10pt" style:font-size-asian="10pt"/>
      </text:list-level-style-bullet>
      <text:list-level-style-bullet text:bullet-char="" text:style-name="List99Level8" text:level="9">
        <style:list-level-properties text:space-before="10.795cm" text:min-label-width="0.635cm" fo:text-align="start" text:list-level-position-and-space-mode="label-alignment">
          <style:list-level-label-alignment text:label-followed-by="listtab" fo:margin-left="11.43cm" fo:text-indent="-0.635cm"/>
        </style:list-level-properties>
        <style:text-properties style:font-name="Wingdings" fo:font-size="10pt" style:font-size-asian="10pt"/>
      </text:list-level-style-bullet>
    </text:list-style>
    <text:notes-configuration text:note-class="footnote" style:num-format="1" text:start-value="0" text:footnotes-position="page" text:start-numbering-at="document" text:citation-style-name="Footnote_20_reference" text:citation-body-style-name="Footnote_20_tex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.386cm" fo:border-top="#000000 0.018cm solid" fo:margin-top="0.847cm" fo:padding-bottom="0.386cm" fo:border-bottom="#000000 0.018cm solid" fo:margin-bottom="0.847cm" fo:padding-left="0.637cm" fo:border-left="#000000 0.018cm solid" fo:margin-left="0.847cm" fo:padding-right="0.637cm" fo:border-right="#000000 0.018cm solid" fo:margin-right="0.847cm"/>
      <style:header-style>
        <style:header-footer-properties fo:min-height="0.018cm" style:dynamic-spacing="true"/>
      </style:header-style>
      <style:footer-style>
        <style:header-footer-properties fo:min-height="0.75cm" style:dynamic-spacing="true"/>
      </style:footer-style>
    </style:page-layout>
    <style:style style:name="P1" style:family="paragraph" style:parent-style-name="Header" style:master-page-name="Standard"/>
    <style:style style:name="FR1" style:family="graphic" style:parent-style-name="Header">
      <style:graphic-properties draw:stroke="none" svg:stroke-width="0.018cm" draw:fill="none" draw:opacity="0%" style:background-transparency="100%" fo:border-top="none" fo:border-bottom="none" fo:padding-left="0.706cm" fo:border-left="none" fo:margin-left="0.318cm" fo:border-right="none" fo:margin-right="0.318cm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/>
    <style:style style:name="T2_1" style:family="text">
      <style:text-properties fo:color="#000000" style:font-name="Calibri" fo:font-size="10pt" style:font-size-asian="10pt" style:font-name-complex="Calibri"/>
    </style:style>
    <style:style style:name="P3" style:family="paragraph" style:parent-style-name="Footer">
      <style:paragraph-properties fo:text-align="center"/>
    </style:style>
    <style:style style:name="T3_1" style:family="text">
      <style:text-properties fo:font-size="10pt" style:font-size-asian="10pt" style:font-size-complex="10pt"/>
    </style:style>
    <style:style style:name="T3_2" style:family="text">
      <style:text-properties fo:font-size="10pt" style:font-size-asian="10pt" style:font-size-complex="10pt"/>
    </style:style>
    <style:style style:name="T3_3" style:family="text">
      <style:text-properties fo:font-size="10pt" style:font-size-asian="10pt" style:font-size-complex="10pt"/>
    </style:style>
    <style:style style:name="T3_4" style:family="text">
      <style:text-properties fo:font-size="10pt" style:font-size-asian="10pt" style:font-size-complex="10pt"/>
    </style:style>
  </office:automatic-styles>
  <office:master-styles>
    <style:master-page style:name="Standard" style:page-layout-name="pm1">
      <style:header>
        <text:p text:style-name="P1"><draw:frame svg:x="0cm" svg:y="0.529cm" svg:width="21.001cm" svg:height="0.758cm" draw:style-name="FR1" text:anchor-type="page" draw:z-index="0"><draw:text-box><text:p text:style-name="P2"><text:span text:style-name="T2_1">OFFICIAL</text:span></text:p></draw:text-box><svg:desc>{"HashCode":-1291824593,"Height":841.0,"Width":595.0,"Placement":"Header","Index":"Primary","Section":1,"Top":0.0,"Left":0.0}</svg:desc></draw:frame></text:p>
      </style:header>
      <style:footer>
        <text:p text:style-name="P3"><text:span text:style-name="T3_1"><text:tab/></text:span><text:span text:style-name="T3_2"><text:tab/></text:span><text:span text:style-name="T3_3"><text:tab/></text:span><text:span text:style-name="T3_4"><text:page-number text:select-page="current"/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6.1.0</meta:generator>
    <dc:title>Project Completion Review - Unitaid 2006-2026</dc:title>
    <meta:initial-creator>FCDO</meta:initial-creator>
    <meta:creation-date>2026-07-07T09:28:00</meta:creation-date>
    <dc:creator>Marta Ostrouch</dc:creator>
    <dc:date>2026-07-07T09:28:00</dc:date>
    <meta:print-date>2016-03-25T06:57:00</meta:print-date>
    <meta:template xlink:href="Annual Review.dot" xlink:type="simple"/>
    <meta:editing-cycles>2</meta:editing-cycles>
    <meta:editing-duration>PT1M</meta:editing-duration>
    <meta:document-statistic meta:page-count="22" meta:paragraph-count="421" meta:row-count="1514" meta:word-count="14947" meta:character-count="108395" meta:non-whitespace-character-count="93869"/>
    <meta:user-defined meta:name="Business Document Type">Project completion review</meta:user-defined>
    <meta:user-defined meta:name="ContentTypeId">0x010100A9E804AD2130B047BEB1B1355903FA590800AE8A878F9DB28B41844D0BE48C024DFF</meta:user-defined>
    <meta:user-defined meta:name="docLang">en</meta:user-defined>
    <meta:user-defined meta:name="MediaServiceImageTags"/>
    <meta:user-defined meta:name="MSIP_Label_9e9cc48d-6fba-4c12-9882-137473def580_ActionId">498cd01e-4f0e-4602-82d2-eb3ef9b0541c</meta:user-defined>
    <meta:user-defined meta:name="MSIP_Label_9e9cc48d-6fba-4c12-9882-137473def580_ContentBits">0</meta:user-defined>
    <meta:user-defined meta:name="MSIP_Label_9e9cc48d-6fba-4c12-9882-137473def580_Enabled">true</meta:user-defined>
    <meta:user-defined meta:name="MSIP_Label_9e9cc48d-6fba-4c12-9882-137473def580_Method">Privileged</meta:user-defined>
    <meta:user-defined meta:name="MSIP_Label_9e9cc48d-6fba-4c12-9882-137473def580_Name">Official</meta:user-defined>
    <meta:user-defined meta:name="MSIP_Label_9e9cc48d-6fba-4c12-9882-137473def580_SetDate">2022-04-08T07:18:28Z</meta:user-defined>
    <meta:user-defined meta:name="MSIP_Label_9e9cc48d-6fba-4c12-9882-137473def580_SiteId">d3a2d0d3-7cc8-4f52-bbf9-85bd43d94279</meta:user-defined>
    <meta:user-defined meta:name="MSIP_Label_e4c996da-17fa-4fc5-8989-2758fb4cf86b_ActionId">be899565-37e8-4b61-8dab-000009401883</meta:user-defined>
    <meta:user-defined meta:name="MSIP_Label_e4c996da-17fa-4fc5-8989-2758fb4cf86b_ContentBits">1</meta:user-defined>
    <meta:user-defined meta:name="MSIP_Label_e4c996da-17fa-4fc5-8989-2758fb4cf86b_Enabled">true</meta:user-defined>
    <meta:user-defined meta:name="MSIP_Label_e4c996da-17fa-4fc5-8989-2758fb4cf86b_Method">Privileged</meta:user-defined>
    <meta:user-defined meta:name="MSIP_Label_e4c996da-17fa-4fc5-8989-2758fb4cf86b_Name">OFFICIAL</meta:user-defined>
    <meta:user-defined meta:name="MSIP_Label_e4c996da-17fa-4fc5-8989-2758fb4cf86b_SetDate">2021-02-26T10:34:28Z</meta:user-defined>
    <meta:user-defined meta:name="MSIP_Label_e4c996da-17fa-4fc5-8989-2758fb4cf86b_SiteId">cdf709af-1a18-4c74-bd93-6d14a64d73b3</meta:user-defined>
  </office:meta>
</office:document-meta>
</file>