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png" manifest:full-path="Pictures/image2.png"/>
  <manifest:file-entry manifest:media-type="image/png" manifest:full-path="Pictures/image3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1.2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Fira Sans" svg:font-family="Fira Sans" style:font-pitch="variable" style:font-family-generic="swiss"/>
    <style:font-face style:name="EB Garamond" svg:font-family="EB Garamond" style:font-pitch="variable"/>
    <style:font-face style:name="Yu Mincho" svg:font-family="Yu Mincho" style:font-pitch="variable" style:font-family-generic="roman"/>
    <style:font-face style:name="Cambria Math" svg:font-family="Cambria Math" style:font-pitch="variable" style:font-family-generic="roman"/>
  </office:font-face-decls>
  <office:automatic-styles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/>
    </style:style>
    <style:style style:name="T1_2" style:family="text">
      <style:text-properties fo:font-style="normal" style:font-style-asian="normal"/>
    </style:style>
    <style:style style:name="P2" style:family="paragraph" style:parent-style-name="Normal"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6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_3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8_4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_3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9_4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10" style:family="paragraph" style:parent-style-name="Normal">
      <style:text-properties fo:font-size="11pt" style:font-size-asian="11pt" style:font-size-complex="11pt" fo:font-weight="bold" style:font-weight-asian="bold"/>
    </style:style>
    <style:style style:name="P11" style:family="paragraph" style:parent-style-name="Normal"/>
    <style:style style:name="T11_1" style:family="text">
      <style:text-properties fo:font-size="11pt" style:font-size-asian="11pt" style:font-size-complex="11pt" fo:font-weight="bold" style:font-weight-asian="bold"/>
    </style:style>
    <style:style style:name="P12" style:family="paragraph" style:parent-style-name="Normal"/>
    <style:style style:name="T12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4.795cm" fo:margin-left="0cm"/>
    </style:style>
    <style:style style:name="Column4" style:family="table-column">
      <style:table-column-properties style:column-width="1.859cm"/>
    </style:style>
    <style:style style:name="Column5" style:family="table-column">
      <style:table-column-properties style:column-width="2.106cm"/>
    </style:style>
    <style:style style:name="Column6" style:family="table-column">
      <style:table-column-properties style:column-width="2.106cm"/>
    </style:style>
    <style:style style:name="Column7" style:family="table-column">
      <style:table-column-properties style:column-width="2.106cm"/>
    </style:style>
    <style:style style:name="Column8" style:family="table-column">
      <style:table-column-properties style:column-width="2.215cm"/>
    </style:style>
    <style:style style:name="Column9" style:family="table-column">
      <style:table-column-properties style:column-width="2.064cm"/>
    </style:style>
    <style:style style:name="Column10" style:family="table-column">
      <style:table-column-properties style:column-width="2.339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</style:style>
    <style:style style:name="T1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</style:style>
    <style:style style:name="T1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</style:style>
    <style:style style:name="T1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</style:style>
    <style:style style:name="T1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</style:style>
    <style:style style:name="T1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</style:style>
    <style:style style:name="T2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</style:style>
    <style:style style:name="T2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</style:style>
    <style:style style:name="T2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</style:style>
    <style:style style:name="T2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</style:style>
    <style:style style:name="T2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</style:style>
    <style:style style:name="T2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1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</style:style>
    <style:style style:name="T2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27_2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</style:style>
    <style:style style:name="T2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</style:style>
    <style:style style:name="T2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</style:style>
    <style:style style:name="T3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P34" style:family="paragraph" style:parent-style-name="Normal"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6.036cm" fo:margin-left="-0.009cm"/>
    </style:style>
    <style:style style:name="Column11" style:family="table-column">
      <style:table-column-properties style:column-width="2.383cm"/>
    </style:style>
    <style:style style:name="Column12" style:family="table-column">
      <style:table-column-properties style:column-width="13.652cm"/>
    </style:style>
    <style:style style:name="Row7" style:family="table-row">
      <style:table-row-properties style:min-row-height="0.587cm"/>
    </style:style>
    <style:style style:name="Cell28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</style:style>
    <style:style style:name="T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</style:style>
    <style:style style:name="T36_1" style:family="text"/>
    <style:style style:name="T36_2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Row8" style:family="table-row">
      <style:table-row-properties style:min-row-height="1.293cm"/>
    </style:style>
    <style:style style:name="Cell30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</style:style>
    <style:style style:name="T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</style:style>
    <style:style style:name="T38_1" style:family="text"/>
    <style:style style:name="T38_2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P39" style:family="paragraph" style:parent-style-name="Normal">
      <style:text-properties fo:font-size="11pt" style:font-size-asian="11pt" style:font-size-complex="11pt" fo:font-weight="bold" style:font-weight-asian="bold"/>
    </style:style>
    <style:style style:name="P40" style:family="paragraph" style:parent-style-name="Normal">
      <style:text-properties fo:font-size="11pt" style:font-size-asian="11pt" style:font-size-complex="11pt" fo:font-weight="bold" style:font-weight-asian="bold"/>
    </style:style>
    <style:style style:name="P41" style:family="paragraph" style:parent-style-name="Normal"/>
    <style:style style:name="T41_1" style:family="text">
      <style:text-properties fo:font-size="14pt" style:font-size-asian="14pt" fo:font-weight="bold" style:font-weight-asian="bold"/>
    </style:style>
    <style:style style:name="P42" style:family="paragraph" style:parent-style-name="Normal">
      <style:text-properties fo:font-size="11pt" style:font-size-asian="11pt" style:font-size-complex="11pt" fo:font-weight="bold" style:font-weight-asian="bold"/>
    </style:style>
    <style:style style:name="P43" style:family="paragraph" style:parent-style-name="Normal"/>
    <style:style style:name="T43_1" style:family="text">
      <style:text-properties fo:font-size="11pt" style:font-size-asian="11pt" style:font-size-complex="11pt" fo:font-weight="bold" style:font-weight-asian="bold"/>
    </style:style>
    <style:style style:name="P44" style:family="paragraph" style:parent-style-name="Normal">
      <style:text-properties fo:font-size="11pt" style:font-size-asian="11pt" style:font-size-complex="11pt" fo:font-weight="bold" style:font-weight-asian="bold"/>
    </style:style>
    <style:style style:name="P45" style:family="paragraph" style:parent-style-name="Default">
      <style:paragraph-properties fo:text-align="justify"/>
    </style:style>
    <style:style style:name="T45_1" style:family="text">
      <style:text-properties fo:font-size="11pt" style:font-size-asian="11pt" style:font-size-complex="11pt"/>
    </style:style>
    <style:style style:name="T45_2" style:family="text">
      <style:text-properties fo:font-size="11pt" style:font-size-asian="11pt" style:font-size-complex="11pt"/>
    </style:style>
    <style:style style:name="T45_3" style:family="text">
      <style:text-properties fo:font-size="11pt" style:font-size-asian="11pt" style:font-size-complex="11pt"/>
    </style:style>
    <style:style style:name="T45_4" style:family="text">
      <style:text-properties fo:color="#000000" fo:font-size="11pt" style:font-size-asian="11pt" style:font-size-complex="11pt"/>
    </style:style>
    <style:style style:name="P46" style:family="paragraph" style:parent-style-name="Default">
      <style:paragraph-properties fo:text-align="justify"/>
    </style:style>
    <style:style style:name="T46_1" style:family="text">
      <style:text-properties fo:font-size="11pt" style:font-size-asian="11pt" style:font-size-complex="11pt" style:font-weight-complex="bold"/>
    </style:style>
    <style:style style:name="P47" style:family="paragraph" style:parent-style-name="Default">
      <style:paragraph-properties fo:text-align="justify"/>
    </style:style>
    <style:style style:name="T47_1" style:family="text">
      <style:text-properties fo:font-size="11pt" style:font-size-asian="11pt" style:font-size-complex="11pt" style:font-weight-complex="bold"/>
    </style:style>
    <style:style style:name="P48" style:family="paragraph" style:parent-style-name="Default">
      <style:paragraph-properties fo:text-align="justify"/>
    </style:style>
    <style:style style:name="T48_1" style:family="text">
      <style:text-properties fo:font-size="11pt" style:font-size-asian="11pt" style:font-size-complex="11pt" style:font-weight-complex="bold"/>
    </style:style>
    <style:style style:name="P49" style:family="paragraph" style:parent-style-name="Default">
      <style:paragraph-properties fo:text-align="justify"/>
      <style:text-properties fo:color="#000000" fo:font-size="11pt" style:font-size-asian="11pt" style:font-size-complex="11pt"/>
    </style:style>
    <style:style style:name="T49_1" style:family="text">
      <style:text-properties fo:color="#000000" fo:font-size="11pt" style:font-size-asian="11pt" style:font-size-complex="11pt" style:font-weight-complex="bold"/>
    </style:style>
    <style:style style:name="P50" style:family="paragraph" style:parent-style-name="Default">
      <style:paragraph-properties fo:text-align="justify"/>
      <style:text-properties fo:color="#000000" fo:font-size="11pt" style:font-size-asian="11pt" style:font-size-complex="11pt"/>
    </style:style>
    <style:style style:name="P51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51_1" style:family="text">
      <style:text-properties fo:font-size="11pt" style:font-size-asian="11pt" style:font-size-complex="11pt"/>
    </style:style>
    <style:style style:name="T51_2" style:family="text">
      <style:text-properties fo:font-size="11pt" style:font-size-asian="11pt" style:font-size-complex="11pt" fo:font-weight="bold" style:font-weight-asian="bold"/>
    </style:style>
    <style:style style:name="T51_3" style:family="text">
      <style:text-properties fo:font-size="11pt" style:font-size-asian="11pt" style:font-size-complex="11pt" fo:font-weight="bold" style:font-weight-asian="bold" style:font-weight-complex="bold"/>
    </style:style>
    <style:style style:name="T51_4" style:family="text">
      <style:text-properties fo:font-size="11pt" style:font-size-asian="11pt" style:font-size-complex="11pt"/>
    </style:style>
    <style:style style:name="T51_5" style:family="text">
      <style:text-properties fo:font-size="11pt" style:font-size-asian="11pt" style:font-size-complex="11pt" fo:font-weight="bold" style:font-weight-asian="bold" style:font-weight-complex="bold"/>
    </style:style>
    <style:style style:name="T51_6" style:family="text">
      <style:text-properties fo:font-size="11pt" style:font-size-asian="11pt" style:font-size-complex="11pt"/>
    </style:style>
    <style:style style:name="T51_7" style:family="text">
      <style:text-properties fo:font-size="11pt" style:font-size-asian="11pt" style:font-size-complex="11pt" fo:font-weight="bold" style:font-weight-asian="bold" style:font-weight-complex="bold"/>
    </style:style>
    <style:style style:name="T51_8" style:family="text">
      <style:text-properties fo:font-size="11pt" style:font-size-asian="11pt" style:font-size-complex="11pt" style:font-weight-complex="bold"/>
    </style:style>
    <style:style style:name="T51_9" style:family="text">
      <style:text-properties fo:font-size="11pt" style:font-size-asian="11pt" style:font-size-complex="11pt"/>
    </style:style>
    <style:style style:name="T51_10" style:family="text">
      <style:text-properties fo:font-size="11pt" style:font-size-asian="11pt" style:font-size-complex="11pt" fo:font-weight="bold" style:font-weight-asian="bold"/>
    </style:style>
    <style:style style:name="T51_11" style:family="text">
      <style:text-properties fo:font-size="11pt" style:font-size-asian="11pt" style:font-size-complex="11pt" fo:font-weight="bold" style:font-weight-asian="bold" style:font-weight-complex="bold"/>
    </style:style>
    <style:style style:name="T51_12" style:family="text">
      <style:text-properties fo:font-size="11pt" style:font-size-asian="11pt" style:font-size-complex="11pt"/>
    </style:style>
    <style:style style:name="T51_13" style:family="text">
      <style:text-properties fo:font-size="11pt" style:font-size-asian="11pt" style:font-size-complex="11pt" fo:font-weight="bold" style:font-weight-asian="bold" style:font-weight-complex="bold"/>
    </style:style>
    <style:style style:name="T51_14" style:family="text">
      <style:text-properties fo:font-size="11pt" style:font-size-asian="11pt" style:font-size-complex="11pt"/>
    </style:style>
    <style:style style:name="T51_15" style:family="text">
      <style:text-properties fo:font-size="11pt" style:font-size-asian="11pt" style:font-size-complex="11pt" fo:font-weight="bold" style:font-weight-asian="bold" style:font-weight-complex="bold"/>
    </style:style>
    <style:style style:name="T51_16" style:family="text">
      <style:text-properties fo:font-size="11pt" style:font-size-asian="11pt" style:font-size-complex="11pt"/>
    </style:style>
    <style:style style:name="T51_17" style:family="text">
      <style:text-properties fo:font-size="11pt" style:font-size-asian="11pt" style:font-size-complex="11pt" fo:font-weight="bold" style:font-weight-asian="bold" style:font-weight-complex="bold"/>
    </style:style>
    <style:style style:name="T51_18" style:family="text">
      <style:text-properties fo:font-size="11pt" style:font-size-asian="11pt" style:font-size-complex="11pt"/>
    </style:style>
    <style:style style:name="P5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fo:font-size="11pt" style:font-size-asian="11pt" style:font-size-complex="11pt"/>
    </style:style>
    <style:style style:name="T53_2" style:family="text"/>
    <style:style style:name="T53_3" style:family="text"/>
    <style:style style:name="P5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5" style:family="paragraph" style:parent-style-name="Normal">
      <style:paragraph-properties fo:text-align="justify"/>
    </style:style>
    <style:style style:name="T55_1" style:family="text">
      <style:text-properties fo:font-size="11pt" style:font-size-asian="11pt" style:font-name-complex="Arial" style:font-size-complex="11pt"/>
    </style:style>
    <style:style style:name="P56" style:family="paragraph" style:parent-style-name="List_20_Paragraph">
      <style:paragraph-properties fo:text-align="justify"/>
    </style:style>
    <style:style style:name="T56_1" style:family="text">
      <style:text-properties fo:font-size="11pt" style:font-size-asian="11pt" style:font-size-complex="11pt"/>
    </style:style>
    <style:style style:name="T56_2" style:family="text" style:parent-style-name="List_20_Paragraph">
      <style:text-properties fo:font-size="11pt" style:font-size-asian="11pt" style:font-size-complex="11pt"/>
    </style:style>
    <style:style style:name="P57" style:family="paragraph" style:parent-style-name="Footnote_20_text"/>
    <style:style style:name="T57_1" style:family="text">
      <style:text-properties fo:font-size="8pt" style:font-size-asian="8pt" style:font-size-complex="8pt"/>
    </style:style>
    <style:style style:name="T57_2" style:family="text">
      <style:text-properties fo:font-size="9pt" style:font-size-asian="9pt" style:font-size-complex="9pt"/>
    </style:style>
    <style:style style:name="T57_3" style:family="text">
      <style:text-properties fo:font-size="11pt" style:font-size-asian="11pt" style:font-name-complex="Arial" style:font-size-complex="11pt"/>
    </style:style>
    <style:style style:name="P58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58_1" style:family="text">
      <style:text-properties fo:font-size="11pt" style:font-size-asian="11pt" style:font-name-complex="Arial" style:font-size-complex="11pt"/>
    </style:style>
    <style:style style:name="P59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59_1" style:family="text">
      <style:text-properties fo:font-size="11pt" style:font-size-asian="11pt" style:font-name-complex="Arial" style:font-size-complex="11pt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fo:font-size="11pt" style:font-size-asian="11pt" style:font-name-complex="Arial" style:font-size-complex="11pt" fo:font-weight="bold" style:font-weight-asian="bold"/>
    </style:style>
    <style:style style:name="P61" style:family="paragraph" style:parent-style-name="Normal">
      <style:paragraph-properties fo:text-align="justify"/>
      <style:text-properties fo:background-color="#ffff00" fo:font-size="11pt" style:font-size-asian="11pt" style:font-name-complex="Arial" style:font-size-complex="11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fo:font-size="11pt" style:font-size-asian="11pt" style:font-size-complex="11pt"/>
    </style:style>
    <style:style style:name="T63_2" style:family="text">
      <style:text-properties fo:font-size="11pt" style:font-size-asian="11pt" style:font-name-complex="Arial" style:font-size-complex="11pt"/>
    </style:style>
    <style:style style:name="T63_3" style:family="text">
      <style:text-properties fo:font-size="11pt" style:font-size-asian="11pt" style:font-name-complex="Arial" style:font-size-complex="11pt"/>
    </style:style>
    <style:style style:name="T63_4" style:family="text"/>
    <style:style style:name="T63_5" style:family="text" style:parent-style-name="Internet_20_link">
      <style:text-properties fo:font-size="11pt" style:font-size-asian="11pt" style:font-name-complex="Arial" style:font-size-complex="11pt"/>
    </style:style>
    <style:style style:name="T63_6" style:family="text">
      <style:text-properties fo:font-size="11pt" style:font-size-asian="11pt" style:font-name-complex="Arial" style:font-size-complex="11pt"/>
    </style:style>
    <style:style style:name="T63_7" style:family="text">
      <style:text-properties fo:font-size="11pt" style:font-size-asian="11pt" style:font-name-complex="Arial" style:font-size-complex="11pt"/>
    </style:style>
    <style:style style:name="T63_8" style:family="text">
      <style:text-properties fo:font-size="11pt" style:font-size-asian="11pt" style:font-name-complex="Arial" style:font-size-complex="11pt"/>
    </style:style>
    <style:style style:name="T63_9" style:family="text"/>
    <style:style style:name="T63_10" style:family="text" style:parent-style-name="Internet_20_link">
      <style:text-properties fo:font-size="11pt" style:font-size-asian="11pt" style:font-name-complex="Arial" style:font-size-complex="11pt"/>
    </style:style>
    <style:style style:name="T63_11" style:family="text">
      <style:text-properties fo:font-size="11pt" style:font-size-asian="11pt" style:font-name-complex="Arial" style:font-size-complex="11pt"/>
    </style:style>
    <style:style style:name="T63_12" style:family="text"/>
    <style:style style:name="T63_13" style:family="text" style:parent-style-name="Internet_20_link">
      <style:text-properties fo:font-size="11pt" style:font-size-asian="11pt" style:font-name-complex="Arial" style:font-size-complex="11pt"/>
    </style:style>
    <style:style style:name="T63_14" style:family="text">
      <style:text-properties fo:font-size="11pt" style:font-size-asian="11pt" style:font-name-complex="Arial" style:font-size-complex="11pt"/>
    </style:style>
    <style:style style:name="T63_15" style:family="text"/>
    <style:style style:name="T63_16" style:family="text" style:parent-style-name="Internet_20_link">
      <style:text-properties fo:font-size="11pt" style:font-size-asian="11pt" style:font-name-complex="Arial" style:font-size-complex="11pt"/>
    </style:style>
    <style:style style:name="T63_17" style:family="text">
      <style:text-properties fo:font-size="11pt" style:font-size-asian="11pt" style:font-name-complex="Arial" style:font-size-complex="11pt"/>
    </style:style>
    <style:style style:name="T63_18" style:family="text"/>
    <style:style style:name="T63_19" style:family="text" style:parent-style-name="Internet_20_link">
      <style:text-properties fo:font-size="11pt" style:font-size-asian="11pt" style:font-name-complex="Arial" style:font-size-complex="11pt"/>
    </style:style>
    <style:style style:name="T63_20" style:family="text">
      <style:text-properties fo:font-size="11pt" style:font-size-asian="11pt" style:font-name-complex="Arial" style:font-size-complex="11pt"/>
    </style:style>
    <style:style style:name="T63_21" style:family="text"/>
    <style:style style:name="T63_22" style:family="text" style:parent-style-name="Internet_20_link">
      <style:text-properties fo:font-size="11pt" style:font-size-asian="11pt" style:font-name-complex="Arial" style:font-size-complex="11pt"/>
    </style:style>
    <style:style style:name="T63_23" style:family="text">
      <style:text-properties fo:font-size="11pt" style:font-size-asian="11pt" style:font-name-complex="Arial" style:font-size-complex="11pt"/>
    </style:style>
    <style:style style:name="T63_24" style:family="text">
      <style:text-properties fo:font-size="11pt" style:font-size-asian="11pt" style:font-name-complex="Arial" style:font-size-complex="11pt"/>
    </style:style>
    <style:style style:name="T63_25" style:family="text">
      <style:text-properties fo:font-size="11pt" style:font-size-asian="11pt" style:font-name-complex="Arial" style:font-size-complex="11pt"/>
    </style:style>
    <style:style style:name="T63_26" style:family="text">
      <style:text-properties fo:font-size="11pt" style:font-size-asian="11pt" style:font-name-complex="Arial" style:font-size-complex="11pt"/>
    </style:style>
    <style:style style:name="T63_27" style:family="text">
      <style:text-properties fo:font-size="11pt" style:font-size-asian="11pt" style:font-size-complex="11pt"/>
    </style:style>
    <style:style style:name="T63_28" style:family="text">
      <style:text-properties fo:font-size="11pt" style:font-size-asian="11pt" style:font-size-complex="11pt"/>
    </style:style>
    <style:style style:name="T63_29" style:family="text">
      <style:text-properties fo:font-size="11pt" style:font-size-asian="11pt" style:font-size-complex="11pt"/>
    </style:style>
    <style:style style:name="T63_30" style:family="text">
      <style:text-properties fo:font-size="11pt" style:font-size-asian="11pt" style:font-size-complex="11pt"/>
    </style:style>
    <style:style style:name="T63_31" style:family="text">
      <style:text-properties fo:font-size="11pt" style:font-size-asian="11pt" style:font-size-complex="11pt"/>
    </style:style>
    <style:style style:name="T63_32" style:family="text">
      <style:text-properties fo:font-size="11pt" style:font-size-asian="11pt" style:font-size-complex="11pt"/>
    </style:style>
    <style:style style:name="T63_33" style:family="text">
      <style:text-properties fo:font-size="11pt" style:font-size-asian="11pt" style:font-size-complex="11pt"/>
    </style:style>
    <style:style style:name="T63_34" style:family="text">
      <style:text-properties fo:font-size="11pt" style:font-size-asian="11pt" style:font-size-complex="11pt"/>
    </style:style>
    <style:style style:name="T63_35" style:family="text">
      <style:text-properties fo:font-size="11pt" style:font-size-asian="11pt" style:font-size-complex="11pt"/>
    </style:style>
    <style:style style:name="T63_36" style:family="text">
      <style:text-properties fo:font-size="11pt" style:font-size-asian="11pt" style:font-size-complex="11pt"/>
    </style:style>
    <style:style style:name="T63_37" style:family="text"/>
    <style:style style:name="T63_38" style:family="text" style:parent-style-name="Internet_20_link">
      <style:text-properties fo:font-size="11pt" style:font-size-asian="11pt" style:font-size-complex="11pt"/>
    </style:style>
    <style:style style:name="T63_39" style:family="text">
      <style:text-properties fo:font-size="11pt" style:font-size-asian="11pt" style:font-size-complex="11pt"/>
    </style:style>
    <style:style style:name="T63_40" style:family="text"/>
    <style:style style:name="T63_41" style:family="text" style:parent-style-name="Internet_20_link">
      <style:text-properties fo:font-size="11pt" style:font-size-asian="11pt" style:font-size-complex="11pt"/>
    </style:style>
    <style:style style:name="T63_42" style:family="text">
      <style:text-properties fo:font-size="11pt" style:font-size-asian="11pt" style:font-size-complex="11pt"/>
    </style:style>
    <style:style style:name="T63_43" style:family="text">
      <style:text-properties fo:font-size="11pt" style:font-size-asian="11pt" style:font-size-complex="11pt"/>
    </style:style>
    <style:style style:name="P64" style:family="paragraph" style:parent-style-name="Normal">
      <style:paragraph-properties fo:text-align="justify"/>
    </style:style>
    <style:style style:name="P65" style:family="paragraph" style:parent-style-name="Normal"/>
    <style:style style:name="T65_1" style:family="text">
      <style:text-properties fo:font-size="11pt" style:font-size-asian="11pt" style:font-name-complex="Arial" style:font-size-complex="11pt" fo:font-weight="bold" style:font-weight-asian="bold"/>
    </style:style>
    <style:style style:name="P66" style:family="paragraph" style:parent-style-name="Normal">
      <style:paragraph-properties fo:text-align="justify"/>
      <style:text-properties fo:font-size="11pt" style:font-size-asian="11pt" style:font-name-complex="Arial" style:font-size-complex="10pt"/>
    </style:style>
    <style:style style:name="P67" style:family="paragraph" style:parent-style-name="Normal">
      <style:paragraph-properties fo:text-align="justify"/>
    </style:style>
    <style:style style:name="T67_1" style:family="text">
      <style:text-properties fo:font-size="11pt" style:font-size-asian="11pt" style:font-name-complex="Arial" style:font-size-complex="10pt"/>
    </style:style>
    <style:style style:name="T67_2" style:family="text">
      <style:text-properties fo:font-size="11pt" style:font-size-asian="11pt" style:font-name-complex="Arial" style:font-size-complex="10pt"/>
    </style:style>
    <style:style style:name="T67_3" style:family="text">
      <style:text-properties fo:font-size="11pt" style:font-size-asian="11pt" style:font-name-complex="Arial" style:font-size-complex="10pt"/>
    </style:style>
    <style:style style:name="T67_4" style:family="text">
      <style:text-properties fo:font-size="11pt" style:font-size-asian="11pt" style:font-name-complex="Arial" style:font-size-complex="10pt"/>
    </style:style>
    <style:style style:name="T67_5" style:family="text">
      <style:text-properties fo:font-size="11pt" style:font-size-asian="11pt" style:font-name-complex="Arial" style:font-size-complex="10pt"/>
    </style:style>
    <style:style style:name="T67_6" style:family="text">
      <style:text-properties fo:font-size="11pt" style:font-size-asian="11pt" style:font-name-complex="Arial" style:font-size-complex="10pt"/>
    </style:style>
    <style:style style:name="T67_7" style:family="text">
      <style:text-properties fo:font-size="11pt" style:font-size-asian="11pt" style:font-name-complex="Arial" style:font-size-complex="10pt"/>
    </style:style>
    <style:style style:name="T67_8" style:family="text">
      <style:text-properties fo:font-size="11pt" style:font-size-asian="11pt" style:font-name-complex="Arial" style:font-size-complex="10pt"/>
    </style:style>
    <style:style style:name="T67_9" style:family="text">
      <style:text-properties fo:font-size="11pt" style:font-size-asian="11pt" style:font-name-complex="Arial" style:font-size-complex="10pt"/>
    </style:style>
    <style:style style:name="T67_10" style:family="text">
      <style:text-properties fo:font-size="11pt" style:font-size-asian="11pt" style:font-name-complex="Arial" style:font-size-complex="10pt"/>
    </style:style>
    <style:style style:name="T67_11" style:family="text">
      <style:text-properties fo:font-size="11pt" style:font-size-asian="11pt" style:font-name-complex="Arial" style:font-size-complex="10pt"/>
    </style:style>
    <style:style style:name="T67_12" style:family="text">
      <style:text-properties fo:font-size="11pt" style:font-size-asian="11pt" style:font-name-complex="Arial" style:font-size-complex="10pt"/>
    </style:style>
    <style:style style:name="T67_13" style:family="text">
      <style:text-properties fo:font-size="11pt" style:font-size-asian="11pt" style:font-name-complex="Arial" style:font-size-complex="10pt"/>
    </style:style>
    <style:style style:name="T67_14" style:family="text">
      <style:text-properties fo:font-size="11pt" style:font-size-asian="11pt" style:font-name-complex="Arial" style:font-size-complex="10pt"/>
    </style:style>
    <style:style style:name="T67_15" style:family="text">
      <style:text-properties fo:font-size="11pt" style:font-size-asian="11pt" style:font-name-complex="Arial" style:font-size-complex="10pt"/>
    </style:style>
    <style:style style:name="T67_16" style:family="text">
      <style:text-properties fo:font-size="11pt" style:font-size-asian="11pt" style:font-name-complex="Arial" style:font-size-complex="10pt"/>
    </style:style>
    <style:style style:name="T67_17" style:family="text">
      <style:text-properties fo:font-size="11pt" style:font-size-asian="11pt" style:font-name-complex="Arial" style:font-size-complex="10pt"/>
    </style:style>
    <style:style style:name="T67_18" style:family="text">
      <style:text-properties fo:font-size="11pt" style:font-size-asian="11pt" style:font-name-complex="Arial" style:font-size-complex="10pt"/>
    </style:style>
    <style:style style:name="T67_19" style:family="text">
      <style:text-properties fo:font-size="11pt" style:font-size-asian="11pt" style:font-name-complex="Arial" style:font-size-complex="11pt"/>
    </style:style>
    <style:style style:name="T67_20" style:family="text">
      <style:text-properties fo:font-size="11pt" style:font-size-asian="11pt" style:font-name-complex="Arial" style:font-size-complex="11pt"/>
    </style:style>
    <style:style style:name="T67_21" style:family="text">
      <style:text-properties fo:font-size="11pt" style:font-size-asian="11pt" style:font-name-complex="Arial" style:font-size-complex="11pt"/>
    </style:style>
    <style:style style:name="T67_22" style:family="text">
      <style:text-properties fo:font-size="11pt" style:font-size-asian="11pt" style:font-name-complex="Arial" style:font-size-complex="11pt"/>
    </style:style>
    <style:style style:name="T67_23" style:family="text">
      <style:text-properties fo:font-size="11pt" style:font-size-asian="11pt" style:font-name-complex="Arial" style:font-size-complex="11pt"/>
    </style:style>
    <style:style style:name="T67_24" style:family="text">
      <style:text-properties fo:font-size="11pt" style:font-size-asian="11pt" style:font-name-complex="Arial" style:font-size-complex="11pt"/>
    </style:style>
    <style:style style:name="T67_25" style:family="text">
      <style:text-properties fo:font-size="11pt" style:font-size-asian="11pt" style:font-name-complex="Arial" style:font-size-complex="11pt"/>
    </style:style>
    <style:style style:name="T67_26" style:family="text">
      <style:text-properties fo:font-size="11pt" style:font-size-asian="11pt" style:font-name-complex="Arial" style:font-size-complex="11pt"/>
    </style:style>
    <style:style style:name="T67_27" style:family="text">
      <style:text-properties fo:font-size="11pt" style:font-size-asian="11pt" style:font-name-complex="Arial" style:font-size-complex="11pt"/>
    </style:style>
    <style:style style:name="T67_28" style:family="text">
      <style:text-properties fo:font-size="11pt" style:font-size-asian="11pt" style:font-name-complex="Arial" style:font-size-complex="11pt"/>
    </style:style>
    <style:style style:name="T67_29" style:family="text">
      <style:text-properties fo:font-size="11pt" style:font-size-asian="11pt" style:font-name-complex="Arial" style:font-size-complex="11pt"/>
    </style:style>
    <style:style style:name="T67_30" style:family="text">
      <style:text-properties fo:font-size="11pt" style:font-size-asian="11pt" style:font-name-complex="Arial" style:font-size-complex="11pt"/>
    </style:style>
    <style:style style:name="T67_31" style:family="text">
      <style:text-properties fo:font-size="11pt" style:font-size-asian="11pt" style:font-name-complex="Arial" style:font-size-complex="11pt"/>
    </style:style>
    <style:style style:name="P68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69" style:family="paragraph" style:parent-style-name="List_20_Paragraph">
      <style:paragraph-properties fo:text-align="justify"/>
    </style:style>
    <style:style style:name="T69_1" style:family="text">
      <style:text-properties fo:font-size="11pt" style:font-name-asian="Arial" style:font-size-asian="11pt" style:font-name-complex="Arial" style:font-size-complex="11pt"/>
    </style:style>
    <style:style style:name="T69_2" style:family="text">
      <style:text-properties fo:font-size="11pt" style:font-name-asian="Arial" style:font-size-asian="11pt" style:font-name-complex="Arial" style:font-size-complex="11pt"/>
    </style:style>
    <style:style style:name="T69_3" style:family="text" style:parent-style-name="List_20_Paragraph">
      <style:text-properties fo:font-size="11pt" style:font-name-asian="Arial" style:font-size-asian="11pt" style:font-name-complex="Arial" style:font-size-complex="11pt"/>
    </style:style>
    <style:style style:name="P70" style:family="paragraph" style:parent-style-name="Normal"/>
    <style:style style:name="T70_1" style:family="text">
      <style:text-properties fo:font-size="9pt" style:font-size-asian="9pt" style:font-size-complex="9pt"/>
    </style:style>
    <style:style style:name="T70_2" style:family="text">
      <style:text-properties fo:color="#000000" fo:font-size="9pt" style:font-name-asian="Arial" style:font-size-asian="9pt" style:font-size-complex="9pt"/>
    </style:style>
    <style:style style:name="T70_3" style:family="text">
      <style:text-properties fo:color="#000000" fo:font-size="9pt" style:font-name-asian="Arial" style:font-size-asian="9pt" style:font-name-complex="Arial" style:font-size-complex="9pt"/>
    </style:style>
    <style:style style:name="P71" style:family="paragraph" style:parent-style-name="Footnote_20_text"/>
    <style:style style:name="T71_1" style:family="text">
      <style:text-properties fo:font-size="11pt" style:font-name-asian="Arial" style:font-size-asian="11pt" style:font-name-complex="Arial" style:font-size-complex="11pt"/>
    </style:style>
    <style:style style:name="T71_2" style:family="text">
      <style:text-properties fo:font-size="11pt" style:font-name-asian="Arial" style:font-size-asian="11pt" style:font-name-complex="Arial" style:font-size-complex="11pt"/>
    </style:style>
    <style:style style:name="T71_3" style:family="text">
      <style:text-properties fo:font-size="11pt" style:font-name-asian="Arial" style:font-size-asian="11pt" style:font-name-complex="Arial" style:font-size-complex="11pt"/>
    </style:style>
    <style:style style:name="T71_4" style:family="text">
      <style:text-properties fo:font-size="11pt" style:font-name-asian="Arial" style:font-size-asian="11pt" style:font-name-complex="Arial" style:font-size-complex="11pt"/>
    </style:style>
    <style:style style:name="P72" style:family="paragraph" style:parent-style-name="List_20_Paragraph">
      <style:paragraph-properties fo:text-align="justify"/>
    </style:style>
    <style:style style:name="T72_1" style:family="text">
      <style:text-properties fo:font-size="11pt" style:font-name-asian="Arial" style:font-size-asian="11pt" style:font-name-complex="Arial" style:font-size-complex="11pt"/>
    </style:style>
    <style:style style:name="T72_2" style:family="text" style:parent-style-name="List_20_Paragraph">
      <style:text-properties fo:font-size="11pt" style:font-name-asian="Arial" style:font-size-asian="11pt" style:font-name-complex="Arial" style:font-size-complex="11pt"/>
    </style:style>
    <style:style style:name="P73" style:family="paragraph" style:parent-style-name="Footnote_20_text"/>
    <style:style style:name="T73_1" style:family="text"/>
    <style:style style:name="T73_2" style:family="text">
      <style:text-properties fo:background-color="#ffffff" fo:color="#212529" fo:font-size="9pt" style:font-size-asian="9pt" style:font-name-complex="Arial" style:font-size-complex="9pt"/>
    </style:style>
    <style:style style:name="T73_3" style:family="text">
      <style:text-properties fo:font-size="9pt" style:font-size-asian="9pt" style:font-size-complex="9pt"/>
    </style:style>
    <style:style style:name="T73_4" style:family="text">
      <style:text-properties fo:background-color="#ffffff" fo:color="#303e43" fo:font-size="9pt" style:font-size-asian="9pt" style:font-name-complex="Arial" style:font-size-complex="9pt"/>
    </style:style>
    <style:style style:name="T73_5" style:family="text">
      <style:text-properties fo:background-color="#ffffff" fo:color="#303e43" fo:font-size="9pt" style:font-size-asian="9pt" style:font-name-complex="Arial" style:font-size-complex="9pt"/>
    </style:style>
    <style:style style:name="T73_6" style:family="text">
      <style:text-properties fo:background-color="#ffffff" fo:color="#303e43" fo:font-size="9pt" style:font-size-asian="9pt" style:font-name-complex="Arial" style:font-size-complex="9pt"/>
    </style:style>
    <style:style style:name="T73_7" style:family="text">
      <style:text-properties fo:background-color="#ffffff" fo:color="#303e43" fo:font-size="9pt" style:font-size-asian="9pt" style:font-name-complex="Arial" style:font-size-complex="9pt"/>
    </style:style>
    <style:style style:name="T73_8" style:family="text">
      <style:text-properties fo:background-color="#ffffff" fo:color="#303e43" fo:font-size="9pt" style:font-size-asian="9pt" style:font-name-complex="Arial" style:font-size-complex="9pt"/>
    </style:style>
    <style:style style:name="T73_9" style:family="text">
      <style:text-properties fo:background-color="#ffffff" fo:color="#303e43" fo:font-size="9pt" style:font-size-asian="9pt" style:font-name-complex="Arial" style:font-size-complex="9pt"/>
    </style:style>
    <style:style style:name="T73_10" style:family="text">
      <style:text-properties fo:background-color="#ffffff" fo:color="#303e43" fo:font-size="9pt" style:font-size-asian="9pt" style:font-name-complex="Arial" style:font-size-complex="9pt"/>
    </style:style>
    <style:style style:name="T73_11" style:family="text">
      <style:text-properties fo:background-color="#ffffff" fo:color="#303e43" fo:font-size="9pt" style:font-size-asian="9pt" style:font-name-complex="Arial" style:font-size-complex="9pt"/>
    </style:style>
    <style:style style:name="T73_12" style:family="text">
      <style:text-properties fo:background-color="#ffffff" fo:color="#303e43" fo:font-size="9pt" style:font-size-asian="9pt" style:font-name-complex="Arial" style:font-size-complex="9pt"/>
    </style:style>
    <style:style style:name="T73_13" style:family="text">
      <style:text-properties fo:background-color="#ffffff" fo:color="#303e43" fo:font-size="9pt" style:font-size-asian="9pt" style:font-name-complex="Arial" style:font-size-complex="9pt"/>
    </style:style>
    <style:style style:name="T73_14" style:family="text">
      <style:text-properties fo:font-size="11pt" style:font-name-asian="Arial" style:font-size-asian="11pt" style:font-name-complex="Arial" style:font-size-complex="11pt"/>
    </style:style>
    <style:style style:name="P74" style:family="paragraph" style:parent-style-name="List_20_Paragraph">
      <style:paragraph-properties fo:text-align="justify"/>
    </style:style>
    <style:style style:name="T74_1" style:family="text">
      <style:text-properties fo:font-size="11pt" style:font-name-asian="Arial" style:font-size-asian="11pt" style:font-name-complex="Arial" style:font-size-complex="11pt"/>
    </style:style>
    <style:style style:name="T74_2" style:family="text">
      <style:text-properties fo:font-size="11pt" style:font-name-asian="Arial" style:font-size-asian="11pt" style:font-name-complex="Arial" style:font-size-complex="11pt"/>
    </style:style>
    <style:style style:name="T74_3" style:family="text">
      <style:text-properties fo:font-size="11pt" style:font-name-asian="Arial" style:font-size-asian="11pt" style:font-name-complex="Arial" style:font-size-complex="11pt"/>
    </style:style>
    <style:style style:name="T74_4" style:family="text">
      <style:text-properties fo:font-size="11pt" style:font-name-asian="Arial" style:font-size-asian="11pt" style:font-name-complex="Arial" style:font-size-complex="11pt"/>
    </style:style>
    <style:style style:name="T74_5" style:family="text">
      <style:text-properties fo:font-size="11pt" style:font-name-asian="Arial" style:font-size-asian="11pt" style:font-name-complex="Arial" style:font-size-complex="11pt"/>
    </style:style>
    <style:style style:name="T74_6" style:family="text">
      <style:text-properties fo:font-size="11pt" style:font-size-asian="11pt" style:font-name-complex="Arial" style:font-size-complex="11pt"/>
    </style:style>
    <style:style style:name="P75" style:family="paragraph" style:parent-style-name="Normal">
      <style:paragraph-properties fo:text-align="justify" fo:background-color="#ffffff"/>
    </style:style>
    <style:style style:name="T75_1" style:family="text">
      <style:text-properties fo:font-size="11pt" style:font-size-asian="11pt" style:font-name-complex="Arial" style:font-size-complex="11pt"/>
    </style:style>
    <style:style style:name="T75_2" style:family="text" style:parent-style-name="Normal">
      <style:text-properties fo:font-size="11pt" style:font-size-asian="11pt" style:font-name-complex="Arial" style:font-size-complex="11pt"/>
    </style:style>
    <style:style style:name="P76" style:family="paragraph" style:parent-style-name="Footnote_20_text"/>
    <style:style style:name="T76_1" style:family="text"/>
    <style:style style:name="T76_2" style:family="text">
      <style:text-properties fo:font-size="9pt" style:font-size-asian="9pt" style:font-size-complex="9pt"/>
    </style:style>
    <style:style style:name="T76_3" style:family="text">
      <style:text-properties fo:font-size="11pt" style:font-size-asian="11pt" style:font-name-complex="Arial" style:font-size-complex="11pt"/>
    </style:style>
    <style:style style:name="T76_4" style:family="text">
      <style:text-properties fo:font-size="11pt" style:font-size-asian="11pt" style:font-name-complex="Arial" style:font-size-complex="11pt"/>
    </style:style>
    <style:style style:name="T76_5" style:family="text">
      <style:text-properties fo:font-size="11pt" style:font-size-asian="11pt" style:font-name-complex="Arial" style:font-size-complex="11pt"/>
    </style:style>
    <style:style style:name="T76_6" style:family="text">
      <style:text-properties fo:font-size="11pt" style:font-size-asian="11pt" style:font-name-complex="Arial" style:font-size-complex="11pt"/>
    </style:style>
    <style:style style:name="T76_7" style:family="text">
      <style:text-properties fo:font-size="11pt" style:font-size-asian="11pt" style:font-name-complex="Arial" style:font-size-complex="11pt"/>
    </style:style>
    <style:style style:name="T76_8" style:family="text">
      <style:text-properties fo:font-size="11pt" style:font-size-asian="11pt" style:font-name-complex="Arial" style:font-size-complex="11pt"/>
    </style:style>
    <style:style style:name="T76_9" style:family="text">
      <style:text-properties fo:font-size="11pt" style:font-size-asian="11pt" style:font-name-complex="Arial" style:font-size-complex="11pt"/>
    </style:style>
    <style:style style:name="T76_10" style:family="text">
      <style:text-properties fo:font-size="11pt" style:font-size-asian="11pt" style:font-name-complex="Arial" style:font-size-complex="11pt"/>
    </style:style>
    <style:style style:name="T76_11" style:family="text" style:parent-style-name="Normal">
      <style:text-properties fo:font-size="11pt" style:font-size-asian="11pt" style:font-name-complex="Arial" style:font-size-complex="11pt" fo:language-asian="en" fo:country-asian="GB"/>
    </style:style>
    <style:style style:name="P77" style:family="paragraph" style:parent-style-name="Footnote_20_text"/>
    <style:style style:name="T77_1" style:family="text">
      <style:text-properties fo:font-size="8pt" style:font-size-asian="8pt" style:font-size-complex="8pt"/>
    </style:style>
    <style:style style:name="T77_2" style:family="text">
      <style:text-properties fo:font-size="8pt" style:font-size-asian="8pt" style:font-name-complex="Arial" style:font-size-complex="8pt" fo:language="en" fo:language-asian="en" fo:country="US" fo:country-asian="GB"/>
    </style:style>
    <style:style style:name="T77_3" style:family="text">
      <style:text-properties fo:font-size="8pt" style:font-size-asian="8pt" style:font-name-complex="Arial" style:font-size-complex="8pt" fo:language="en" fo:language-asian="en" fo:country="US" fo:country-asian="GB"/>
    </style:style>
    <style:style style:name="T77_4" style:family="text">
      <style:text-properties fo:font-size="8pt" style:font-size-asian="8pt" style:font-name-complex="Arial" style:font-size-complex="8pt" fo:language="en" fo:language-asian="en" fo:country="US" fo:country-asian="GB"/>
    </style:style>
    <style:style style:name="T77_5" style:family="text">
      <style:text-properties fo:font-size="11pt" style:font-size-asian="11pt" style:font-name-complex="Arial" style:font-size-complex="11pt"/>
    </style:style>
    <style:style style:name="P78" style:family="paragraph" style:parent-style-name="Normal">
      <style:paragraph-properties fo:text-align="justify" fo:background-color="#ffffff"/>
      <style:text-properties fo:font-size="11pt" style:font-size-asian="11pt" style:font-name-complex="Arial" style:font-size-complex="11pt"/>
    </style:style>
    <style:style style:name="P79" style:family="paragraph" style:parent-style-name="Normal">
      <style:paragraph-properties fo:text-align="justify" fo:background-color="#ffffff"/>
    </style:style>
    <style:style style:name="T79_1" style:family="text">
      <style:text-properties fo:font-size="11pt" style:font-size-asian="11pt" style:font-name-complex="Arial" style:font-size-complex="11pt"/>
    </style:style>
    <style:style style:name="T79_2" style:family="text">
      <style:text-properties fo:font-size="11pt" style:font-size-asian="11pt" style:font-name-complex="Arial" style:font-size-complex="11pt"/>
    </style:style>
    <style:style style:name="T79_3" style:family="text">
      <style:text-properties fo:font-size="11pt" style:font-size-asian="11pt" style:font-name-complex="Arial" style:font-size-complex="11pt"/>
    </style:style>
    <style:style style:name="T79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80" style:family="paragraph" style:parent-style-name="Normal">
      <style:text-properties fo:font-size="11pt" style:font-size-asian="11pt" style:font-size-complex="11pt" fo:font-weight="bold" style:font-weight-asian="bold"/>
    </style:style>
    <style:style style:name="P81" style:family="paragraph" style:parent-style-name="Normal">
      <style:text-properties fo:font-size="11pt" style:font-size-asian="11pt" style:font-size-complex="11pt" fo:font-weight="bold" style:font-weight-asian="bold"/>
    </style:style>
    <style:style style:name="P82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82_1" style:family="text">
      <style:text-properties fo:font-size="11pt" style:font-size-asian="11pt" style:font-size-complex="11pt" fo:font-weight="bold" style:font-weight-asian="bold"/>
    </style:style>
    <style:style style:name="P83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size-complex="11pt"/>
    </style:style>
    <style:style style:name="P84" style:family="paragraph" style:parent-style-name="Normal">
      <style:paragraph-properties fo:text-align="justify"/>
    </style:style>
    <style:style style:name="T84_1" style:family="text">
      <style:text-properties fo:font-size="11pt" style:font-size-asian="11pt" style:font-name-complex="Arial" style:font-size-complex="11pt"/>
    </style:style>
    <style:style style:name="T84_2" style:family="text">
      <style:text-properties fo:font-size="11pt" style:font-size-asian="11pt" style:font-name-complex="Arial" style:font-size-complex="11pt"/>
    </style:style>
    <style:style style:name="T84_3" style:family="text">
      <style:text-properties fo:font-size="11pt" style:font-size-asian="11pt" style:font-name-complex="Arial" style:font-size-complex="11pt"/>
    </style:style>
    <style:style style:name="T84_4" style:family="text">
      <style:text-properties fo:font-size="11pt" style:font-size-asian="11pt" style:font-name-complex="Arial" style:font-size-complex="11pt"/>
    </style:style>
    <style:style style:name="T84_5" style:family="text">
      <style:text-properties fo:font-size="11pt" style:font-size-asian="11pt" style:font-name-complex="Arial" style:font-size-complex="11pt"/>
    </style:style>
    <style:style style:name="T84_6" style:family="text">
      <style:text-properties fo:font-size="11pt" style:font-size-asian="11pt" style:font-name-complex="Arial" style:font-size-complex="11pt"/>
    </style:style>
    <style:style style:name="T84_7" style:family="text">
      <style:text-properties fo:font-size="11pt" style:font-size-asian="11pt" style:font-name-complex="Arial" style:font-size-complex="10pt"/>
    </style:style>
    <style:style style:name="T84_8" style:family="text">
      <style:text-properties fo:font-size="11pt" style:font-size-asian="11pt" style:font-name-complex="Arial" style:font-size-complex="11pt"/>
    </style:style>
    <style:style style:name="T84_9" style:family="text">
      <style:text-properties fo:font-size="11pt" style:font-size-asian="11pt" style:font-size-complex="11pt" style:font-weight-complex="bold"/>
    </style:style>
    <style:style style:name="T84_10" style:family="text">
      <style:text-properties fo:font-size="11pt" style:font-size-asian="11pt" style:font-size-complex="11pt" style:font-weight-complex="bold"/>
    </style:style>
    <style:style style:name="T84_11" style:family="text">
      <style:text-properties fo:font-size="11pt" style:font-size-asian="11pt" style:font-size-complex="11pt" style:font-weight-complex="bold"/>
    </style:style>
    <style:style style:name="T84_12" style:family="text">
      <style:text-properties fo:font-size="11pt" style:font-size-asian="11pt" style:font-size-complex="11pt" style:font-weight-complex="bold"/>
    </style:style>
    <style:style style:name="P8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86" style:family="paragraph" style:parent-style-name="Normal">
      <style:paragraph-properties fo:text-align="justify"/>
    </style:style>
    <style:style style:name="T86_1" style:family="text">
      <style:text-properties fo:font-size="11pt" style:font-size-asian="11pt" style:font-name-complex="Arial" style:font-size-complex="11pt"/>
    </style:style>
    <style:style style:name="T86_2" style:family="text">
      <style:text-properties fo:font-size="11pt" style:font-size-asian="11pt" style:font-name-complex="Arial" style:font-size-complex="11pt"/>
    </style:style>
    <style:style style:name="T86_3" style:family="text">
      <style:text-properties fo:font-size="11pt" style:font-size-asian="11pt" style:font-name-complex="Arial" style:font-size-complex="11pt"/>
    </style:style>
    <style:style style:name="T86_4" style:family="text">
      <style:text-properties fo:font-size="11pt" style:font-size-asian="11pt" style:font-name-complex="Arial" style:font-size-complex="11pt"/>
    </style:style>
    <style:style style:name="T86_5" style:family="text">
      <style:text-properties fo:font-size="11pt" style:font-size-asian="11pt" style:font-name-complex="Arial" style:font-size-complex="11pt"/>
    </style:style>
    <style:style style:name="T86_6" style:family="text">
      <style:text-properties fo:font-size="11pt" style:font-size-asian="11pt" style:font-name-complex="Arial" style:font-size-complex="11pt"/>
    </style:style>
    <style:style style:name="T86_7" style:family="text">
      <style:text-properties fo:font-size="11pt" style:font-size-asian="11pt" style:font-name-complex="Arial" style:font-size-complex="11pt"/>
    </style:style>
    <style:style style:name="T86_8" style:family="text">
      <style:text-properties fo:font-size="11pt" style:font-size-asian="11pt" style:font-name-complex="Arial" style:font-size-complex="11pt"/>
    </style:style>
    <style:style style:name="T86_9" style:family="text">
      <style:text-properties fo:font-size="11pt" style:font-size-asian="11pt" style:font-name-complex="Arial" style:font-size-complex="11pt"/>
    </style:style>
    <style:style style:name="T86_10" style:family="text">
      <style:text-properties fo:font-size="11pt" style:font-size-asian="11pt" style:font-name-complex="Arial" style:font-size-complex="11pt"/>
    </style:style>
    <style:style style:name="T86_11" style:family="text">
      <style:text-properties fo:font-size="11pt" style:font-size-asian="11pt" style:font-size-complex="11pt" style:font-weight-complex="bold"/>
    </style:style>
    <style:style style:name="T86_12" style:family="text">
      <style:text-properties fo:font-size="11pt" style:font-size-asian="11pt" style:font-size-complex="11pt" style:font-weight-complex="bold"/>
    </style:style>
    <style:style style:name="T86_13" style:family="text">
      <style:text-properties fo:font-size="11pt" style:font-size-asian="11pt" style:font-size-complex="11pt" style:font-weight-complex="bold"/>
    </style:style>
    <style:style style:name="P87" style:family="paragraph" style:parent-style-name="Normal">
      <style:paragraph-properties fo:text-align="justify"/>
      <style:text-properties fo:font-size="11pt" style:font-size-asian="11pt" style:font-size-complex="11pt" style:font-weight-complex="bold"/>
    </style:style>
    <style:style style:name="P88" style:family="paragraph" style:parent-style-name="Normal">
      <style:paragraph-properties fo:text-align="justify"/>
    </style:style>
    <style:style style:name="T88_1" style:family="text">
      <style:text-properties fo:font-size="11pt" style:font-size-asian="11pt" style:font-size-complex="11pt" style:font-weight-complex="bold"/>
    </style:style>
    <style:style style:name="T88_2" style:family="text">
      <style:text-properties fo:font-size="11pt" style:font-size-asian="11pt" style:font-size-complex="11pt" style:font-weight-complex="bold"/>
    </style:style>
    <style:style style:name="T88_3" style:family="text">
      <style:text-properties fo:font-size="11pt" style:font-size-asian="11pt" style:font-size-complex="11pt" style:font-weight-complex="bold"/>
    </style:style>
    <style:style style:name="T88_4" style:family="text">
      <style:text-properties fo:font-size="11pt" style:font-size-asian="11pt" style:font-size-complex="11pt" style:font-weight-complex="bold"/>
    </style:style>
    <style:style style:name="T88_5" style:family="text">
      <style:text-properties fo:font-size="11pt" style:font-size-asian="11pt" style:font-size-complex="11pt" style:font-weight-complex="bold"/>
    </style:style>
    <style:style style:name="T88_6" style:family="text">
      <style:text-properties fo:font-size="11pt" style:font-size-asian="11pt" style:font-size-complex="11pt" style:font-weight-complex="bold"/>
    </style:style>
    <style:style style:name="T88_7" style:family="text">
      <style:text-properties fo:font-size="11pt" style:font-size-asian="11pt" style:font-size-complex="11pt" style:font-weight-complex="bold"/>
    </style:style>
    <style:style style:name="P89" style:family="paragraph" style:parent-style-name="Normal">
      <style:paragraph-properties fo:text-align="justify"/>
    </style:style>
    <style:style style:name="P90" style:family="paragraph" style:parent-style-name="Normal">
      <style:paragraph-properties fo:text-align="justify"/>
    </style:style>
    <style:style style:name="T90_1" style:family="text">
      <style:text-properties fo:font-size="11pt" style:font-size-asian="11pt" style:font-name-complex="Arial" style:font-size-complex="11pt"/>
    </style:style>
    <style:style style:name="T90_2" style:family="text">
      <style:text-properties fo:font-size="11pt" style:font-size-asian="11pt" style:font-name-complex="Arial" style:font-size-complex="11pt"/>
    </style:style>
    <style:style style:name="T90_3" style:family="text">
      <style:text-properties fo:font-size="11pt" style:font-size-asian="11pt" style:font-name-complex="Arial" style:font-size-complex="11pt"/>
    </style:style>
    <style:style style:name="T90_4" style:family="text">
      <style:text-properties fo:font-size="11pt" style:font-size-asian="11pt" style:font-name-complex="Arial" style:font-size-complex="11pt"/>
    </style:style>
    <style:style style:name="T90_5" style:family="text">
      <style:text-properties fo:font-size="11pt" style:font-size-asian="11pt" style:font-name-complex="Arial" style:font-size-complex="11pt"/>
    </style:style>
    <style:style style:name="T90_6" style:family="text">
      <style:text-properties fo:font-size="11pt" style:font-size-asian="11pt" style:font-name-complex="Arial" style:font-size-complex="11pt"/>
    </style:style>
    <style:style style:name="T90_7" style:family="text">
      <style:text-properties fo:font-size="11pt" style:font-size-asian="11pt" style:font-name-complex="Arial" style:font-size-complex="11pt"/>
    </style:style>
    <style:style style:name="T90_8" style:family="text">
      <style:text-properties fo:font-size="11pt" style:font-size-asian="11pt" style:font-name-complex="Arial" style:font-size-complex="11pt"/>
    </style:style>
    <style:style style:name="T90_9" style:family="text">
      <style:text-properties fo:font-size="11pt" style:font-size-asian="11pt" style:font-name-complex="Arial" style:font-size-complex="11pt"/>
    </style:style>
    <style:style style:name="T90_10" style:family="text">
      <style:text-properties fo:font-size="11pt" style:font-size-asian="11pt" style:font-name-complex="Arial" style:font-size-complex="11pt"/>
    </style:style>
    <style:style style:name="T90_11" style:family="text">
      <style:text-properties fo:font-size="11pt" style:font-size-asian="11pt" style:font-size-complex="11pt" style:font-weight-complex="bold"/>
    </style:style>
    <style:style style:name="T90_12" style:family="text">
      <style:text-properties fo:font-size="11pt" style:font-size-asian="11pt" style:font-size-complex="11pt" style:font-weight-complex="bold"/>
    </style:style>
    <style:style style:name="T90_13" style:family="text">
      <style:text-properties fo:font-size="11pt" style:font-size-asian="11pt" style:font-size-complex="11pt" style:font-weight-complex="bold"/>
    </style:style>
    <style:style style:name="P91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91_1" style:family="text">
      <style:text-properties fo:font-style="normal" style:font-style-asian="normal"/>
    </style:style>
    <style:style style:name="P92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93" style:family="paragraph" style:parent-style-name="Normal"/>
    <style:style style:name="T93_1" style:family="text">
      <style:text-properties fo:font-size="11pt" style:font-size-asian="11pt" style:font-name-complex="Arial" style:font-size-complex="11pt" fo:font-weight="bold" style:font-weight-asian="bold"/>
    </style:style>
    <style:style style:name="T93_2" style:family="text"/>
    <style:style style:name="T93_3" style:family="text" style:parent-style-name="Internet_20_link">
      <style:text-properties fo:font-size="11pt" style:font-size-asian="11pt" style:font-name-complex="Arial" style:font-size-complex="11pt" fo:font-weight="bold" style:font-weight-asian="bold"/>
    </style:style>
    <style:style style:name="T93_4" style:family="text">
      <style:text-properties fo:font-size="11pt" style:font-size-asian="11pt" style:font-name-complex="Arial" style:font-size-complex="11pt" fo:font-weight="bold" style:font-weight-asian="bold"/>
    </style:style>
    <style:style style:name="T93_5" style:family="text">
      <style:text-properties fo:font-size="11pt" style:font-size-asian="11pt" style:font-name-complex="Arial" style:font-size-complex="11pt" fo:font-weight="bold" style:font-weight-asian="bold"/>
    </style:style>
    <style:style style:name="P94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95" style:family="paragraph" style:parent-style-name="OPM_20_Body_20_text">
      <style:paragraph-properties fo:text-align="justify" fo:line-height="100%"/>
    </style:style>
    <style:style style:name="T95_1" style:family="text" style:parent-style-name="b">
      <style:text-properties style:font-name-complex="Arial" style:font-size-complex="11pt" fo:font-weight="normal" style:font-weight-asian="normal" style:font-weight-complex="bold"/>
    </style:style>
    <style:style style:name="T95_2" style:family="text" style:parent-style-name="b">
      <style:text-properties style:font-name-complex="Arial" style:font-size-complex="11pt" fo:font-weight="normal" style:font-weight-asian="normal" style:font-weight-complex="bold"/>
    </style:style>
    <style:style style:name="T95_3" style:family="text" style:parent-style-name="b">
      <style:text-properties style:font-name-complex="Arial" style:font-size-complex="11pt" fo:font-weight="normal" style:font-weight-asian="normal" style:font-weight-complex="bold"/>
    </style:style>
    <style:style style:name="T95_4" style:family="text" style:parent-style-name="b">
      <style:text-properties style:font-name-complex="Arial" style:font-size-complex="11pt" fo:font-weight="normal" style:font-weight-asian="normal" style:font-weight-complex="bold"/>
    </style:style>
    <style:style style:name="T95_5" style:family="text" style:parent-style-name="b">
      <style:text-properties style:font-name-complex="Arial" style:font-size-complex="11pt" fo:font-weight="normal" style:font-weight-asian="normal" style:font-weight-complex="bold"/>
    </style:style>
    <style:style style:name="T95_6" style:family="text" style:parent-style-name="b">
      <style:text-properties style:font-name-complex="Arial" style:font-size-complex="11pt" fo:font-weight="normal" style:font-weight-asian="normal" style:font-weight-complex="bold"/>
    </style:style>
    <style:style style:name="T95_7" style:family="text" style:parent-style-name="b">
      <style:text-properties style:font-name-complex="Arial" style:font-size-complex="11pt" fo:font-weight="normal" style:font-weight-asian="normal" style:font-weight-complex="bold"/>
    </style:style>
    <style:style style:name="T95_8" style:family="text" style:parent-style-name="b">
      <style:text-properties style:font-name-complex="Arial" style:font-size-complex="11pt" fo:font-weight="normal" style:font-weight-asian="normal" style:font-weight-complex="bold"/>
    </style:style>
    <style:style style:name="T95_9" style:family="text" style:parent-style-name="b">
      <style:text-properties style:font-name-complex="Arial" style:font-size-complex="11pt" fo:font-weight="normal" style:font-weight-asian="normal" style:font-weight-complex="bold"/>
    </style:style>
    <style:style style:name="T95_10" style:family="text" style:parent-style-name="b">
      <style:text-properties style:font-name-complex="Arial" style:font-size-complex="11pt" fo:font-weight="normal" style:font-weight-asian="normal" style:font-weight-complex="bold"/>
    </style:style>
    <style:style style:name="T95_11" style:family="text" style:parent-style-name="b">
      <style:text-properties style:font-name-complex="Arial" style:font-size-complex="11pt" fo:font-weight="normal" style:font-weight-asian="normal" style:font-weight-complex="bold"/>
    </style:style>
    <style:style style:name="T95_12" style:family="text" style:parent-style-name="b">
      <style:text-properties style:font-name-complex="Arial" style:font-size-complex="11pt" fo:font-weight="normal" style:font-weight-asian="normal" style:font-weight-complex="bold"/>
    </style:style>
    <style:style style:name="T95_13" style:family="text" style:parent-style-name="b">
      <style:text-properties style:font-name-complex="Arial" style:font-size-complex="11pt" fo:font-weight="normal" style:font-weight-asian="normal" style:font-weight-complex="bold"/>
    </style:style>
    <style:style style:name="T95_14" style:family="text" style:parent-style-name="b">
      <style:text-properties style:font-name-complex="Arial" style:font-size-complex="11pt" fo:font-weight="normal" style:font-weight-asian="normal" style:font-weight-complex="bold"/>
    </style:style>
    <style:style style:name="T95_15" style:family="text" style:parent-style-name="b">
      <style:text-properties style:font-name-complex="Arial" style:font-size-complex="11pt" fo:font-weight="normal" style:font-weight-asian="normal" style:font-weight-complex="bold"/>
    </style:style>
    <style:style style:name="T95_16" style:family="text" style:parent-style-name="b">
      <style:text-properties style:font-name-complex="Arial" style:font-size-complex="11pt" fo:font-weight="normal" style:font-weight-asian="normal" style:font-weight-complex="bold"/>
    </style:style>
    <style:style style:name="T95_17" style:family="text" style:parent-style-name="b">
      <style:text-properties style:font-name-complex="Arial" style:font-size-complex="11pt" fo:font-weight="normal" style:font-weight-asian="normal" style:font-weight-complex="bold"/>
    </style:style>
    <style:style style:name="T95_18" style:family="text" style:parent-style-name="b">
      <style:text-properties style:font-name-complex="Arial" style:font-size-complex="11pt" fo:font-weight="normal" style:font-weight-asian="normal" style:font-weight-complex="bold"/>
    </style:style>
    <style:style style:name="T95_19" style:family="text" style:parent-style-name="b">
      <style:text-properties style:font-name-complex="Arial" style:font-size-complex="11pt" fo:font-weight="normal" style:font-weight-asian="normal" style:font-weight-complex="bold"/>
    </style:style>
    <style:style style:name="P96" style:family="paragraph" style:parent-style-name="OPM_20_Body_20_text">
      <style:paragraph-properties fo:text-align="justify" fo:line-height="100%"/>
    </style:style>
    <style:style style:name="T96_1" style:family="text" style:parent-style-name="b">
      <style:text-properties style:font-name-complex="Arial" fo:font-weight="normal" style:font-weight-asian="normal"/>
    </style:style>
    <style:style style:name="T96_2" style:family="text" style:parent-style-name="b">
      <style:text-properties style:font-name-complex="Arial" fo:font-weight="normal" style:font-weight-asian="normal"/>
    </style:style>
    <style:style style:name="T96_3" style:family="text" style:parent-style-name="b">
      <style:text-properties style:font-name-complex="Arial" fo:font-weight="normal" style:font-weight-asian="normal"/>
    </style:style>
    <style:style style:name="T96_4" style:family="text">
      <style:text-properties style:font-name-complex="Arial"/>
    </style:style>
    <style:style style:name="T96_5" style:family="text" style:parent-style-name="b">
      <style:text-properties style:font-name-complex="Arial" fo:font-weight="normal" style:font-weight-asian="normal"/>
    </style:style>
    <style:style style:name="T96_6" style:family="text" style:parent-style-name="b">
      <style:text-properties style:font-name-complex="Arial" fo:font-weight="normal" style:font-weight-asian="normal"/>
    </style:style>
    <style:style style:name="T96_7" style:family="text" style:parent-style-name="b">
      <style:text-properties style:font-name-complex="Arial" fo:font-weight="normal" style:font-weight-asian="normal"/>
    </style:style>
    <style:style style:name="T96_8" style:family="text" style:parent-style-name="b">
      <style:text-properties style:font-name-complex="Arial" fo:font-weight="normal" style:font-weight-asian="normal"/>
    </style:style>
    <style:style style:name="T96_9" style:family="text" style:parent-style-name="b">
      <style:text-properties style:font-name-complex="Arial" fo:font-weight="normal" style:font-weight-asian="normal"/>
    </style:style>
    <style:style style:name="T96_10" style:family="text" style:parent-style-name="b">
      <style:text-properties style:font-name-complex="Arial" fo:font-weight="normal" style:font-weight-asian="normal"/>
    </style:style>
    <style:style style:name="T96_11" style:family="text" style:parent-style-name="b">
      <style:text-properties style:font-name-complex="Arial" fo:font-weight="normal" style:font-weight-asian="normal"/>
    </style:style>
    <style:style style:name="T96_12" style:family="text" style:parent-style-name="b">
      <style:text-properties style:font-name-complex="Arial" fo:font-weight="normal" style:font-weight-asian="normal"/>
    </style:style>
    <style:style style:name="T96_13" style:family="text" style:parent-style-name="b">
      <style:text-properties style:font-name-complex="Arial" fo:font-weight="normal" style:font-weight-asian="normal"/>
    </style:style>
    <style:style style:name="T96_14" style:family="text" style:parent-style-name="b">
      <style:text-properties style:font-name-complex="Arial" fo:font-weight="normal" style:font-weight-asian="normal"/>
    </style:style>
    <style:style style:name="T96_15" style:family="text" style:parent-style-name="b">
      <style:text-properties style:font-name-complex="Arial" fo:font-weight="normal" style:font-weight-asian="normal"/>
    </style:style>
    <style:style style:name="T96_16" style:family="text" style:parent-style-name="b">
      <style:text-properties style:font-name-complex="Arial" fo:font-weight="normal" style:font-weight-asian="normal"/>
    </style:style>
    <style:style style:name="T96_17" style:family="text" style:parent-style-name="b">
      <style:text-properties style:font-name-complex="Arial" fo:font-weight="normal" style:font-weight-asian="normal"/>
    </style:style>
    <style:style style:name="T96_18" style:family="text" style:parent-style-name="b">
      <style:text-properties style:font-name-complex="Arial" fo:font-weight="normal" style:font-weight-asian="normal"/>
    </style:style>
    <style:style style:name="T96_19" style:family="text" style:parent-style-name="b">
      <style:text-properties style:font-name-complex="Arial" fo:font-weight="normal" style:font-weight-asian="normal"/>
    </style:style>
    <style:style style:name="T96_20" style:family="text" style:parent-style-name="b">
      <style:text-properties style:font-name-complex="Arial" fo:font-weight="normal" style:font-weight-asian="normal"/>
    </style:style>
    <style:style style:name="T96_21" style:family="text" style:parent-style-name="b">
      <style:text-properties style:font-name-complex="Arial" fo:font-weight="normal" style:font-weight-asian="normal"/>
    </style:style>
    <style:style style:name="T96_22" style:family="text" style:parent-style-name="b">
      <style:text-properties style:font-name-complex="Arial" fo:font-weight="normal" style:font-weight-asian="normal"/>
    </style:style>
    <style:style style:name="T96_23" style:family="text" style:parent-style-name="b">
      <style:text-properties style:font-name-complex="Arial" fo:font-weight="normal" style:font-weight-asian="normal"/>
    </style:style>
    <style:style style:name="T96_24" style:family="text" style:parent-style-name="b">
      <style:text-properties style:font-name-complex="Arial" fo:font-weight="normal" style:font-weight-asian="normal"/>
    </style:style>
    <style:style style:name="T96_25" style:family="text" style:parent-style-name="b">
      <style:text-properties style:font-name-complex="Arial" fo:font-weight="normal" style:font-weight-asian="normal"/>
    </style:style>
    <style:style style:name="T96_26" style:family="text" style:parent-style-name="b">
      <style:text-properties style:font-name-complex="Arial" fo:font-weight="normal" style:font-weight-asian="normal"/>
    </style:style>
    <style:style style:name="T96_27" style:family="text" style:parent-style-name="b">
      <style:text-properties style:font-name-complex="Arial" fo:font-weight="normal" style:font-weight-asian="normal"/>
    </style:style>
    <style:style style:name="T96_28" style:family="text" style:parent-style-name="b">
      <style:text-properties style:font-name-complex="Arial" fo:font-weight="normal" style:font-weight-asian="normal"/>
    </style:style>
    <style:style style:name="T96_29" style:family="text" style:parent-style-name="b">
      <style:text-properties style:font-name-complex="Arial" fo:font-weight="normal" style:font-weight-asian="normal"/>
    </style:style>
    <style:style style:name="T96_30" style:family="text" style:parent-style-name="b">
      <style:text-properties style:font-name-complex="Arial" fo:font-weight="normal" style:font-weight-asian="normal"/>
    </style:style>
    <style:style style:name="T96_31" style:family="text" style:parent-style-name="b">
      <style:text-properties style:font-name-complex="Arial" fo:font-weight="normal" style:font-weight-asian="normal"/>
    </style:style>
    <style:style style:name="P97" style:family="paragraph" style:parent-style-name="Normal">
      <style:paragraph-properties fo:text-align="justify"/>
    </style:style>
    <style:style style:name="T97_1" style:family="text">
      <style:text-properties fo:font-size="11pt" style:font-name-asian="Arial" style:font-size-asian="11pt" style:font-name-complex="Arial" style:font-size-complex="11pt"/>
    </style:style>
    <style:style style:name="T97_2" style:family="text">
      <style:text-properties fo:font-size="11pt" style:font-name-asian="Arial" style:font-size-asian="11pt" style:font-name-complex="Arial" style:font-size-complex="11pt"/>
    </style:style>
    <style:style style:name="T97_3" style:family="text">
      <style:text-properties fo:font-size="11pt" style:font-name-asian="Arial" style:font-size-asian="11pt" style:font-name-complex="Arial" style:font-size-complex="11pt"/>
    </style:style>
    <style:style style:name="T97_4" style:family="text">
      <style:text-properties fo:font-size="11pt" style:font-name-asian="Arial" style:font-size-asian="11pt" style:font-name-complex="Arial" style:font-size-complex="11pt"/>
    </style:style>
    <style:style style:name="T97_5" style:family="text">
      <style:text-properties fo:font-size="11pt" style:font-name-asian="Arial" style:font-size-asian="11pt" style:font-name-complex="Arial" style:font-size-complex="11pt"/>
    </style:style>
    <style:style style:name="T97_6" style:family="text">
      <style:text-properties fo:font-size="11pt" style:font-name-asian="Arial" style:font-size-asian="11pt" style:font-name-complex="Arial" style:font-size-complex="11pt"/>
    </style:style>
    <style:style style:name="T97_7" style:family="text">
      <style:text-properties fo:font-size="11pt" style:font-name-asian="Arial" style:font-size-asian="11pt" style:font-name-complex="Arial" style:font-size-complex="11pt"/>
    </style:style>
    <style:style style:name="T97_8" style:family="text">
      <style:text-properties fo:font-size="11pt" style:font-name-asian="Arial" style:font-size-asian="11pt" style:font-name-complex="Arial" style:font-size-complex="11pt"/>
    </style:style>
    <style:style style:name="T97_9" style:family="text">
      <style:text-properties fo:font-size="11pt" style:font-name-asian="Arial" style:font-size-asian="11pt" style:font-name-complex="Arial" style:font-size-complex="11pt"/>
    </style:style>
    <style:style style:name="T97_10" style:family="text">
      <style:text-properties fo:font-size="11pt" style:font-name-asian="Arial" style:font-size-asian="11pt" style:font-name-complex="Arial" style:font-size-complex="11pt"/>
    </style:style>
    <style:style style:name="T97_11" style:family="text">
      <style:text-properties fo:font-size="11pt" style:font-name-asian="Arial" style:font-size-asian="11pt" style:font-name-complex="Arial" style:font-size-complex="11pt"/>
    </style:style>
    <style:style style:name="T97_12" style:family="text">
      <style:text-properties fo:font-size="11pt" style:font-name-asian="Arial" style:font-size-asian="11pt" style:font-name-complex="Arial" style:font-size-complex="11pt"/>
    </style:style>
    <style:style style:name="T97_13" style:family="text">
      <style:text-properties fo:font-size="11pt" style:font-name-asian="Arial" style:font-size-asian="11pt" style:font-name-complex="Arial" style:font-size-complex="11pt"/>
    </style:style>
    <style:style style:name="T97_14" style:family="text">
      <style:text-properties fo:font-size="11pt" style:font-name-asian="Arial" style:font-size-asian="11pt" style:font-name-complex="Arial" style:font-size-complex="11pt"/>
    </style:style>
    <style:style style:name="T97_15" style:family="text">
      <style:text-properties fo:font-size="11pt" style:font-name-asian="Arial" style:font-size-asian="11pt" style:font-name-complex="Arial" style:font-size-complex="11pt"/>
    </style:style>
    <style:style style:name="T97_16" style:family="text">
      <style:text-properties fo:font-size="11pt" style:font-name-asian="Arial" style:font-size-asian="11pt" style:font-name-complex="Arial" style:font-size-complex="11pt"/>
    </style:style>
    <style:style style:name="T97_17" style:family="text">
      <style:text-properties fo:font-size="11pt" style:font-name-asian="Arial" style:font-size-asian="11pt" style:font-name-complex="Arial" style:font-size-complex="11pt"/>
    </style:style>
    <style:style style:name="T97_18" style:family="text">
      <style:text-properties fo:font-size="11pt" style:font-name-asian="Arial" style:font-size-asian="11pt" style:font-name-complex="Arial" style:font-size-complex="11pt"/>
    </style:style>
    <style:style style:name="T97_19" style:family="text">
      <style:text-properties fo:font-size="11pt" style:font-name-asian="Arial" style:font-size-asian="11pt" style:font-name-complex="Arial" style:font-size-complex="11pt"/>
    </style:style>
    <style:style style:name="T97_20" style:family="text">
      <style:text-properties fo:font-size="11pt" style:font-name-asian="Arial" style:font-size-asian="11pt" style:font-name-complex="Arial" style:font-size-complex="11pt"/>
    </style:style>
    <style:style style:name="T97_21" style:family="text">
      <style:text-properties fo:color="#1d2129" fo:font-size="11pt" style:font-name-asian="Arial" style:font-size-asian="11pt" style:font-name-complex="Arial" style:font-size-complex="11pt"/>
    </style:style>
    <style:style style:name="T97_22" style:family="text">
      <style:text-properties fo:font-size="11pt" style:font-name-asian="Arial" style:font-size-asian="11pt" style:font-name-complex="Arial" style:font-size-complex="11pt"/>
    </style:style>
    <style:style style:name="T97_23" style:family="text">
      <style:text-properties fo:font-size="11pt" style:font-name-asian="Arial" style:font-size-asian="11pt" style:font-name-complex="Arial" style:font-size-complex="11pt"/>
    </style:style>
    <style:style style:name="T97_24" style:family="text">
      <style:text-properties fo:font-size="11pt" style:font-name-asian="Arial" style:font-size-asian="11pt" style:font-name-complex="Arial" style:font-size-complex="11pt"/>
    </style:style>
    <style:style style:name="T97_25" style:family="text">
      <style:text-properties fo:font-size="11pt" style:font-name-asian="Arial" style:font-size-asian="11pt" style:font-name-complex="Arial" style:font-size-complex="11pt"/>
    </style:style>
    <style:style style:name="T97_26" style:family="text">
      <style:text-properties fo:font-size="11pt" style:font-name-asian="Arial" style:font-size-asian="11pt" style:font-name-complex="Arial" style:font-size-complex="11pt"/>
    </style:style>
    <style:style style:name="T97_27" style:family="text">
      <style:text-properties fo:font-size="11pt" style:font-name-asian="Arial" style:font-size-asian="11pt" style:font-name-complex="Arial" style:font-size-complex="11pt"/>
    </style:style>
    <style:style style:name="T97_28" style:family="text">
      <style:text-properties fo:font-size="11pt" style:font-name-asian="Arial" style:font-size-asian="11pt" style:font-name-complex="Arial" style:font-size-complex="11pt"/>
    </style:style>
    <style:style style:name="T97_29" style:family="text">
      <style:text-properties fo:font-size="11pt" style:font-name-asian="Arial" style:font-size-asian="11pt" style:font-name-complex="Arial" style:font-size-complex="11pt"/>
    </style:style>
    <style:style style:name="T97_30" style:family="text">
      <style:text-properties fo:font-size="11pt" style:font-name-asian="Arial" style:font-size-asian="11pt" style:font-name-complex="Arial" style:font-size-complex="11pt"/>
    </style:style>
    <style:style style:name="T97_31" style:family="text">
      <style:text-properties fo:font-size="11pt" style:font-name-asian="Arial" style:font-size-asian="11pt" style:font-name-complex="Arial" style:font-size-complex="11pt"/>
    </style:style>
    <style:style style:name="T97_32" style:family="text">
      <style:text-properties fo:font-size="11pt" style:font-name-asian="Arial" style:font-size-asian="11pt" style:font-name-complex="Arial" style:font-size-complex="11pt"/>
    </style:style>
    <style:style style:name="T97_33" style:family="text">
      <style:text-properties fo:font-size="11pt" style:font-name-asian="Arial" style:font-size-asian="11pt" style:font-name-complex="Arial" style:font-size-complex="11pt"/>
    </style:style>
    <style:style style:name="T97_34" style:family="text">
      <style:text-properties fo:font-size="11pt" style:font-name-asian="Arial" style:font-size-asian="11pt" style:font-name-complex="Arial" style:font-size-complex="11pt"/>
    </style:style>
    <style:style style:name="T97_35" style:family="text">
      <style:text-properties fo:font-size="11pt" style:font-name-asian="Arial" style:font-size-asian="11pt" style:font-name-complex="Arial" style:font-size-complex="11pt"/>
    </style:style>
    <style:style style:name="T97_36" style:family="text">
      <style:text-properties fo:font-size="11pt" style:font-name-asian="Arial" style:font-size-asian="11pt" style:font-name-complex="Arial" style:font-size-complex="11pt"/>
    </style:style>
    <style:style style:name="T97_37" style:family="text">
      <style:text-properties fo:font-size="11pt" style:font-name-asian="Arial" style:font-size-asian="11pt" style:font-name-complex="Arial" style:font-size-complex="11pt"/>
    </style:style>
    <style:style style:name="T97_38" style:family="text">
      <style:text-properties fo:font-size="11pt" style:font-name-asian="Arial" style:font-size-asian="11pt" style:font-name-complex="Arial" style:font-size-complex="11pt"/>
    </style:style>
    <style:style style:name="T97_39" style:family="text">
      <style:text-properties fo:font-size="11pt" style:font-name-asian="Arial" style:font-size-asian="11pt" style:font-name-complex="Arial" style:font-size-complex="11pt"/>
    </style:style>
    <style:style style:name="T97_40" style:family="text">
      <style:text-properties fo:font-size="11pt" style:font-name-asian="Arial" style:font-size-asian="11pt" style:font-name-complex="Arial" style:font-size-complex="11pt"/>
    </style:style>
    <style:style style:name="P98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fo:font-size="11pt" style:font-name-asian="Arial" style:font-size-asian="11pt" style:font-name-complex="Arial" style:font-size-complex="11pt"/>
    </style:style>
    <style:style style:name="T99_2" style:family="text">
      <style:text-properties fo:font-size="11pt" style:font-name-asian="Arial" style:font-size-asian="11pt" style:font-name-complex="Arial" style:font-size-complex="11pt"/>
    </style:style>
    <style:style style:name="T99_3" style:family="text">
      <style:text-properties fo:font-size="11pt" style:font-name-asian="Arial" style:font-size-asian="11pt" style:font-name-complex="Arial" style:font-size-complex="11pt"/>
    </style:style>
    <style:style style:name="P100" style:family="paragraph" style:parent-style-name="OPM_20_Body_20_text">
      <style:paragraph-properties fo:text-align="justify" fo:line-height="100%">
        <style:tab-stops>
          <style:tab-stop style:type="left" style:leader-style="none" style:position="4.304cm"/>
        </style:tab-stops>
      </style:paragraph-properties>
    </style:style>
    <style:style style:name="T100_1" style:family="text" style:parent-style-name="b">
      <style:text-properties style:font-name-complex="Arial" style:font-size-complex="11pt" fo:font-weight="normal" style:font-weight-asian="normal" style:font-weight-complex="bold"/>
    </style:style>
    <style:style style:name="P101" style:family="paragraph" style:parent-style-name="Normal"/>
    <style:style style:name="T10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1_2" style:family="text">
      <style:text-properties fo:font-size="11pt" style:font-size-asian="11pt" style:font-name-complex="Arial" style:font-size-complex="11pt" fo:font-weight="bold" style:font-weight-asian="bold"/>
    </style:style>
    <style:style style:name="T101_3" style:family="text">
      <style:text-properties fo:font-size="11pt" style:font-size-asian="11pt" style:font-name-complex="Arial" style:font-size-complex="11pt" style:font-weight-complex="bold"/>
    </style:style>
    <style:style style:name="P102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103" style:family="paragraph" style:parent-style-name="Normal">
      <style:paragraph-properties fo:text-align="justify"/>
    </style:style>
    <style:style style:name="T103_1" style:family="text">
      <style:text-properties fo:font-size="11pt" style:font-size-asian="11pt" style:font-name-complex="Arial" style:font-size-complex="11pt" style:font-weight-complex="bold"/>
    </style:style>
    <style:style style:name="T103_2" style:family="text">
      <style:text-properties fo:font-size="11pt" style:font-size-asian="11pt" style:font-name-complex="Arial" style:font-size-complex="11pt"/>
    </style:style>
    <style:style style:name="P10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05" style:family="paragraph" style:parent-style-name="Normal">
      <style:paragraph-properties fo:text-align="justify"/>
    </style:style>
    <style:style style:name="T105_1" style:family="text">
      <style:text-properties fo:font-size="11pt" style:font-size-asian="11pt" style:font-name-complex="Arial" style:font-size-complex="11pt"/>
    </style:style>
    <style:style style:name="T105_2" style:family="text">
      <style:text-properties fo:font-size="11pt" style:font-size-asian="11pt" style:font-name-complex="Arial" style:font-size-complex="11pt"/>
    </style:style>
    <style:style style:name="T105_3" style:family="text">
      <style:text-properties fo:font-size="11pt" style:font-size-asian="11pt" style:font-name-complex="Arial" style:font-size-complex="11pt"/>
    </style:style>
    <style:style style:name="T105_4" style:family="text" style:parent-style-name="b">
      <style:text-properties fo:font-size="11pt" style:font-size-asian="11pt" style:font-name-complex="Arial" style:font-size-complex="11pt" fo:font-weight="normal" style:font-weight-asian="normal" style:font-weight-complex="bold"/>
    </style:style>
    <style:style style:name="T105_5" style:family="text" style:parent-style-name="b">
      <style:text-properties fo:font-size="11pt" style:font-size-asian="11pt" style:font-name-complex="Arial" style:font-size-complex="11pt" fo:font-weight="normal" style:font-weight-asian="normal" style:font-weight-complex="bold"/>
    </style:style>
    <style:style style:name="T105_6" style:family="text" style:parent-style-name="b">
      <style:text-properties fo:font-size="11pt" style:font-size-asian="11pt" style:font-name-complex="Arial" style:font-size-complex="11pt" fo:font-weight="normal" style:font-weight-asian="normal" style:font-weight-complex="bold"/>
    </style:style>
    <style:style style:name="T105_7" style:family="text" style:parent-style-name="b">
      <style:text-properties fo:font-size="11pt" style:font-size-asian="11pt" style:font-name-complex="Arial" style:font-size-complex="11pt" fo:font-weight="normal" style:font-weight-asian="normal" style:font-weight-complex="bold"/>
    </style:style>
    <style:style style:name="T105_8" style:family="text" style:parent-style-name="b">
      <style:text-properties fo:font-size="11pt" style:font-size-asian="11pt" style:font-name-complex="Arial" style:font-size-complex="11pt" fo:font-weight="normal" style:font-weight-asian="normal" style:font-weight-complex="bold"/>
    </style:style>
    <style:style style:name="T105_9" style:family="text" style:parent-style-name="b">
      <style:text-properties fo:font-size="11pt" style:font-size-asian="11pt" style:font-name-complex="Arial" style:font-size-complex="11pt" fo:font-weight="normal" style:font-weight-asian="normal" style:font-weight-complex="bold"/>
    </style:style>
    <style:style style:name="T105_10" style:family="text" style:parent-style-name="Normal">
      <style:text-properties fo:font-size="11pt" style:font-size-asian="11pt" style:font-name-complex="Arial" style:font-size-complex="11pt" style:font-weight-complex="bold"/>
    </style:style>
    <style:style style:name="P106" style:family="paragraph" style:parent-style-name="Normal">
      <style:paragraph-properties fo:text-align="justify"/>
    </style:style>
    <style:style style:name="T106_1" style:family="text"/>
    <style:style style:name="T106_2" style:family="text">
      <style:text-properties fo:font-size="9pt" style:font-size-asian="9pt" style:font-size-complex="9pt"/>
    </style:style>
    <style:style style:name="T106_3" style:family="text">
      <style:text-properties fo:font-style="italic" style:font-style-asian="italic" fo:font-size="9pt" style:font-size-asian="9pt" style:font-name-complex="Arial" style:font-size-complex="9pt"/>
    </style:style>
    <style:style style:name="T106_4" style:family="text">
      <style:text-properties fo:font-size="9pt" style:font-size-asian="9pt" style:font-name-complex="Arial" style:font-size-complex="9pt"/>
    </style:style>
    <style:style style:name="P107" style:family="paragraph" style:parent-style-name="Footnote_20_text"/>
    <style:style style:name="T107_1" style:family="text" style:parent-style-name="b">
      <style:text-properties fo:font-size="11pt" style:font-size-asian="11pt" style:font-name-complex="Arial" style:font-size-complex="11pt" fo:font-weight="normal" style:font-weight-asian="normal" style:font-weight-complex="bold"/>
    </style:style>
    <style:style style:name="T107_2" style:family="text" style:parent-style-name="Normal">
      <style:text-properties fo:font-size="11pt" style:font-size-asian="11pt" style:font-name-complex="Arial" style:font-size-complex="11pt" style:font-weight-complex="bold"/>
    </style:style>
    <style:style style:name="P108" style:family="paragraph" style:parent-style-name="Footnote_20_text"/>
    <style:style style:name="T108_1" style:family="text"/>
    <style:style style:name="T108_2" style:family="text">
      <style:text-properties fo:font-size="9pt" style:font-size-asian="9pt" style:font-name-complex="Arial" style:font-size-complex="9pt"/>
    </style:style>
    <style:style style:name="T108_3" style:family="text">
      <style:text-properties fo:font-style="italic" style:font-style-asian="italic" fo:font-size="9pt" style:font-size-asian="9pt" style:font-name-complex="Arial" style:font-size-complex="9pt"/>
    </style:style>
    <style:style style:name="T108_4" style:family="text" style:parent-style-name="b">
      <style:text-properties fo:font-size="11pt" style:font-size-asian="11pt" style:font-name-complex="Arial" style:font-size-complex="11pt" fo:font-weight="normal" style:font-weight-asian="normal" style:font-weight-complex="bold"/>
    </style:style>
    <style:style style:name="T108_5" style:family="text" style:parent-style-name="b">
      <style:text-properties fo:font-size="11pt" style:font-size-asian="11pt" style:font-name-complex="Arial" style:font-size-complex="11pt" fo:font-weight="normal" style:font-weight-asian="normal" style:font-weight-complex="bold"/>
    </style:style>
    <style:style style:name="T108_6" style:family="text" style:parent-style-name="b">
      <style:text-properties fo:font-size="11pt" style:font-size-asian="11pt" style:font-name-complex="Arial" style:font-size-complex="11pt" fo:font-weight="normal" style:font-weight-asian="normal" style:font-weight-complex="bold"/>
    </style:style>
    <style:style style:name="P109" style:family="paragraph" style:parent-style-name="Normal">
      <style:paragraph-properties fo:text-align="justify"/>
      <style:text-properties fo:font-size="11pt" style:font-size-asian="11pt" style:font-name-complex="Arial" style:font-size-complex="11pt" fo:font-weight="normal" style:font-weight-asian="normal" style:font-weight-complex="bold"/>
    </style:style>
    <style:style style:name="P110" style:family="paragraph" style:parent-style-name="Normal">
      <style:paragraph-properties fo:text-align="justify"/>
    </style:style>
    <style:style style:name="T110_1" style:family="text" style:parent-style-name="b">
      <style:text-properties fo:font-size="11pt" style:font-size-asian="11pt" style:font-name-complex="Arial" style:font-size-complex="11pt" fo:font-weight="normal" style:font-weight-asian="normal" style:font-weight-complex="bold"/>
    </style:style>
    <style:style style:name="T110_2" style:family="text" style:parent-style-name="b">
      <style:text-properties fo:font-size="11pt" style:font-size-asian="11pt" style:font-name-complex="Arial" style:font-size-complex="11pt" fo:font-weight="normal" style:font-weight-asian="normal" style:font-weight-complex="bold"/>
    </style:style>
    <style:style style:name="T110_3" style:family="text" style:parent-style-name="b">
      <style:text-properties fo:font-size="11pt" style:font-size-asian="11pt" style:font-name-complex="Arial" style:font-size-complex="11pt" fo:font-weight="normal" style:font-weight-asian="normal" style:font-weight-complex="bold"/>
    </style:style>
    <style:style style:name="T110_4" style:family="text" style:parent-style-name="b">
      <style:text-properties fo:font-size="11pt" style:font-size-asian="11pt" style:font-name-complex="Arial" style:font-size-complex="11pt" fo:font-weight="normal" style:font-weight-asian="normal" style:font-weight-complex="bold"/>
    </style:style>
    <style:style style:name="P111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12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13" style:family="paragraph" style:parent-style-name="Normal"/>
    <style:style style:name="T113_1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P114" style:family="paragraph" style:parent-style-name="Normal">
      <style:text-properties fo:font-size="11pt" style:font-size-asian="11pt" style:font-name-complex="Arial" style:font-size-complex="11pt"/>
    </style:style>
    <style:style style:name="P115" style:family="paragraph" style:parent-style-name="Normal">
      <style:paragraph-properties fo:text-align="justify"/>
    </style:style>
    <style:style style:name="T115_1" style:family="text">
      <style:text-properties fo:font-size="11pt" style:font-size-asian="11pt" style:font-name-complex="Arial" style:font-size-complex="11pt" style:font-weight-complex="bold"/>
    </style:style>
    <style:style style:name="P116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117" style:family="paragraph" style:parent-style-name="Normal">
      <style:paragraph-properties fo:text-align="justify"/>
    </style:style>
    <style:style style:name="T117_1" style:family="text">
      <style:text-properties fo:font-size="11pt" style:font-size-asian="11pt" style:font-name-complex="Arial" style:font-size-complex="11pt" style:font-weight-complex="bold"/>
    </style:style>
    <style:style style:name="P118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119" style:family="paragraph" style:parent-style-name="Normal">
      <style:paragraph-properties fo:text-align="justify"/>
    </style:style>
    <style:style style:name="T119_1" style:family="text">
      <style:text-properties fo:font-size="11pt" style:font-size-asian="11pt" style:font-name-complex="Arial" style:font-size-complex="11pt" style:font-weight-complex="bold"/>
    </style:style>
    <style:style style:name="T119_2" style:family="text">
      <style:text-properties fo:font-size="11pt" style:font-size-asian="11pt" style:font-name-complex="Arial" style:font-size-complex="11pt"/>
    </style:style>
    <style:style style:name="P120" style:family="paragraph" style:parent-style-name="Normal">
      <style:text-properties fo:font-size="11pt" style:font-size-asian="11pt" style:font-name-complex="Arial" style:font-size-complex="11pt"/>
    </style:style>
    <style:style style:name="P121" style:family="paragraph" style:parent-style-name="Normal">
      <style:paragraph-properties fo:text-align="justify"/>
    </style:style>
    <style:style style:name="T121_1" style:family="text">
      <style:text-properties fo:font-size="11pt" style:font-size-asian="11pt" style:font-name-complex="Arial" style:font-size-complex="11pt"/>
    </style:style>
    <style:style style:name="T121_2" style:family="text">
      <style:text-properties fo:font-size="11pt" style:font-size-asian="11pt" style:font-name-complex="Arial" style:font-size-complex="11pt"/>
    </style:style>
    <style:style style:name="T121_3" style:family="text">
      <style:text-properties fo:font-size="11pt" style:font-size-asian="11pt" style:font-name-complex="Arial" style:font-size-complex="11pt"/>
    </style:style>
    <style:style style:name="T121_4" style:family="text">
      <style:text-properties fo:font-size="11pt" style:font-size-asian="11pt" style:font-name-complex="Arial" style:font-size-complex="11pt"/>
    </style:style>
    <style:style style:name="T121_5" style:family="text">
      <style:text-properties fo:font-size="11pt" style:font-size-asian="11pt" style:font-name-complex="Arial" style:font-size-complex="11pt"/>
    </style:style>
    <style:style style:name="T121_6" style:family="text">
      <style:text-properties fo:font-size="11pt" style:font-size-asian="11pt" style:font-name-complex="Arial" style:font-size-complex="11pt"/>
    </style:style>
    <style:style style:name="T121_7" style:family="text">
      <style:text-properties fo:font-size="11pt" style:font-size-asian="11pt" style:font-name-complex="Arial" style:font-size-complex="11pt"/>
    </style:style>
    <style:style style:name="T121_8" style:family="text">
      <style:text-properties fo:font-size="11pt" style:font-size-asian="11pt" style:font-name-complex="Arial" style:font-size-complex="11pt"/>
    </style:style>
    <style:style style:name="T121_9" style:family="text">
      <style:text-properties fo:font-size="11pt" style:font-size-asian="11pt" style:font-name-complex="Arial" style:font-size-complex="11pt"/>
    </style:style>
    <style:style style:name="T121_10" style:family="text">
      <style:text-properties fo:font-size="11pt" style:font-size-asian="11pt" style:font-size-complex="11pt"/>
    </style:style>
    <style:style style:name="T121_11" style:family="text">
      <style:text-properties fo:font-size="11pt" style:font-size-asian="11pt" style:font-size-complex="11pt"/>
    </style:style>
    <style:style style:name="T121_12" style:family="text">
      <style:text-properties fo:font-size="11pt" style:font-size-asian="11pt" style:font-name-complex="Arial" style:font-size-complex="11pt"/>
    </style:style>
    <style:style style:name="T121_13" style:family="text">
      <style:text-properties fo:font-size="11pt" style:font-size-asian="11pt" style:font-name-complex="Arial" style:font-size-complex="11pt"/>
    </style:style>
    <style:style style:name="T121_14" style:family="text">
      <style:text-properties fo:font-size="11pt" style:font-size-asian="11pt" style:font-name-complex="Arial" style:font-size-complex="11pt"/>
    </style:style>
    <style:style style:name="T121_15" style:family="text">
      <style:text-properties fo:font-size="11pt" style:font-size-asian="11pt" style:font-name-complex="Arial" style:font-size-complex="11pt"/>
    </style:style>
    <style:style style:name="T121_16" style:family="text">
      <style:text-properties fo:font-size="11pt" style:font-size-asian="11pt" style:font-name-complex="Arial" style:font-size-complex="11pt"/>
    </style:style>
    <style:style style:name="T121_17" style:family="text" style:parent-style-name="Normal">
      <style:text-properties fo:font-size="11pt" style:font-size-asian="11pt" style:font-name-complex="Arial" style:font-size-complex="11pt"/>
    </style:style>
    <style:style style:name="P122" style:family="paragraph" style:parent-style-name="Footnote_20_text"/>
    <style:style style:name="T122_1" style:family="text">
      <style:text-properties fo:font-size="9pt" style:font-size-asian="9pt" style:font-size-complex="9pt"/>
    </style:style>
    <style:style style:name="T122_2" style:family="text">
      <style:text-properties fo:font-size="9pt" style:font-size-asian="9pt" style:font-size-complex="9pt"/>
    </style:style>
    <style:style style:name="T122_3" style:family="text">
      <style:text-properties fo:font-size="9pt" style:font-size-asian="9pt" style:font-size-complex="9pt"/>
    </style:style>
    <style:style style:name="T122_4" style:family="text">
      <style:text-properties fo:font-size="9pt" style:font-size-asian="9pt" style:font-size-complex="9pt"/>
    </style:style>
    <style:style style:name="T122_5" style:family="text">
      <style:text-properties fo:font-size="9pt" style:font-size-asian="9pt" style:font-size-complex="9pt"/>
    </style:style>
    <style:style style:name="T122_6" style:family="text">
      <style:text-properties fo:font-size="9pt" style:font-size-asian="9pt" style:font-size-complex="9pt"/>
    </style:style>
    <style:style style:name="T122_7" style:family="text">
      <style:text-properties fo:font-size="9pt" style:font-size-asian="9pt" style:font-size-complex="9pt"/>
    </style:style>
    <style:style style:name="T122_8" style:family="text">
      <style:text-properties fo:font-size="11pt" style:font-size-asian="11pt" style:font-name-complex="Arial" style:font-size-complex="11pt"/>
    </style:style>
    <style:style style:name="P123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24" style:family="paragraph" style:parent-style-name="Normal">
      <style:paragraph-properties fo:text-align="justify"/>
    </style:style>
    <style:style style:name="T124_1" style:family="text">
      <style:text-properties fo:font-size="11pt" style:font-size-asian="11pt" style:font-name-complex="Arial" style:font-size-complex="11pt" style:font-weight-complex="bold"/>
    </style:style>
    <style:style style:name="T124_2" style:family="text">
      <style:text-properties fo:font-size="11pt" style:font-size-asian="11pt" style:font-name-complex="Arial" style:font-size-complex="11pt" style:font-weight-complex="bold"/>
    </style:style>
    <style:style style:name="T124_3" style:family="text">
      <style:text-properties fo:font-size="11pt" style:font-size-asian="11pt" style:font-size-complex="11pt"/>
    </style:style>
    <style:style style:name="T124_4" style:family="text">
      <style:text-properties fo:font-size="11pt" style:font-size-asian="11pt" style:font-name-complex="Arial" style:font-size-complex="11pt" style:font-weight-complex="bold"/>
    </style:style>
    <style:style style:name="T124_5" style:family="text">
      <style:text-properties fo:font-size="11pt" style:font-size-asian="11pt" style:font-name-complex="Arial" style:font-size-complex="11pt" style:font-weight-complex="bold"/>
    </style:style>
    <style:style style:name="T124_6" style:family="text">
      <style:text-properties fo:font-size="11pt" style:font-size-asian="11pt" style:font-name-complex="Arial" style:font-size-complex="11pt" style:font-weight-complex="bold"/>
    </style:style>
    <style:style style:name="T124_7" style:family="text">
      <style:text-properties fo:font-size="11pt" style:font-size-asian="11pt" style:font-size-complex="11pt"/>
    </style:style>
    <style:style style:name="T124_8" style:family="text">
      <style:text-properties fo:font-size="11pt" style:font-size-asian="11pt" style:font-size-complex="11pt"/>
    </style:style>
    <style:style style:name="T124_9" style:family="text">
      <style:text-properties fo:font-size="11pt" style:font-size-asian="11pt" style:font-size-complex="11pt"/>
    </style:style>
    <style:style style:name="P125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126" style:family="paragraph" style:parent-style-name="Normal">
      <style:paragraph-properties fo:text-align="justify"/>
    </style:style>
    <style:style style:name="T126_1" style:family="text">
      <style:text-properties fo:font-size="11pt" style:font-size-asian="11pt" style:font-size-complex="11pt"/>
    </style:style>
    <style:style style:name="T126_2" style:family="text">
      <style:text-properties fo:font-size="11pt" style:font-size-asian="11pt" style:font-size-complex="11pt"/>
    </style:style>
    <style:style style:name="T126_3" style:family="text">
      <style:text-properties fo:font-size="11pt" style:font-size-asian="11pt" style:font-size-complex="11pt"/>
    </style:style>
    <style:style style:name="T126_4" style:family="text">
      <style:text-properties fo:font-size="11pt" style:font-size-asian="11pt" style:font-size-complex="11pt"/>
    </style:style>
    <style:style style:name="T126_5" style:family="text">
      <style:text-properties fo:font-size="11pt" style:font-size-asian="11pt" style:font-size-complex="11pt"/>
    </style:style>
    <style:style style:name="T126_6" style:family="text">
      <style:text-properties fo:font-size="11pt" style:font-size-asian="11pt" style:font-size-complex="11pt"/>
    </style:style>
    <style:style style:name="T126_7" style:family="text">
      <style:text-properties fo:font-size="11pt" style:font-size-asian="11pt" style:font-size-complex="11pt"/>
    </style:style>
    <style:style style:name="T126_8" style:family="text">
      <style:text-properties fo:font-size="11pt" style:font-size-asian="11pt" style:font-size-complex="11pt"/>
    </style:style>
    <style:style style:name="T126_9" style:family="text">
      <style:text-properties fo:font-size="11pt" style:font-size-asian="11pt" style:font-size-complex="11pt"/>
    </style:style>
    <style:style style:name="T126_10" style:family="text">
      <style:text-properties fo:font-size="11pt" style:font-size-asian="11pt" style:font-size-complex="11pt"/>
    </style:style>
    <style:style style:name="T126_11" style:family="text">
      <style:text-properties fo:font-size="11pt" style:font-size-asian="11pt" style:font-size-complex="11pt"/>
    </style:style>
    <style:style style:name="T126_12" style:family="text">
      <style:text-properties fo:font-size="11pt" style:font-size-asian="11pt" style:font-size-complex="11pt"/>
    </style:style>
    <style:style style:name="T126_13" style:family="text">
      <style:text-properties fo:font-size="11pt" style:font-size-asian="11pt" style:font-size-complex="11pt"/>
    </style:style>
    <style:style style:name="T126_14" style:family="text">
      <style:text-properties fo:font-size="11pt" style:font-size-asian="11pt" style:font-size-complex="11pt"/>
    </style:style>
    <style:style style:name="T126_15" style:family="text">
      <style:text-properties fo:font-size="11pt" style:font-size-asian="11pt" style:font-size-complex="11pt"/>
    </style:style>
    <style:style style:name="T126_16" style:family="text">
      <style:text-properties fo:font-size="11pt" style:font-size-asian="11pt" style:font-size-complex="11pt"/>
    </style:style>
    <style:style style:name="P127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128" style:family="paragraph" style:parent-style-name="Normal">
      <style:paragraph-properties fo:text-align="justify"/>
    </style:style>
    <style:style style:name="T128_1" style:family="text">
      <style:text-properties fo:font-size="11pt" style:font-size-asian="11pt" style:font-size-complex="11pt"/>
    </style:style>
    <style:style style:name="T128_2" style:family="text">
      <style:text-properties fo:font-size="11pt" style:font-size-asian="11pt" style:font-size-complex="11pt"/>
    </style:style>
    <style:style style:name="T128_3" style:family="text">
      <style:text-properties fo:font-size="11pt" style:font-size-asian="11pt" style:font-size-complex="11pt"/>
    </style:style>
    <style:style style:name="T128_4" style:family="text">
      <style:text-properties fo:font-size="11pt" style:font-size-asian="11pt" style:font-size-complex="11pt"/>
    </style:style>
    <style:style style:name="T128_5" style:family="text">
      <style:text-properties fo:font-size="11pt" style:font-size-asian="11pt" style:font-size-complex="11pt"/>
    </style:style>
    <style:style style:name="T128_6" style:family="text">
      <style:text-properties fo:font-size="11pt" style:font-size-asian="11pt" style:font-size-complex="11pt"/>
    </style:style>
    <style:style style:name="T128_7" style:family="text">
      <style:text-properties fo:font-size="11pt" style:font-size-asian="11pt" style:font-size-complex="11pt"/>
    </style:style>
    <style:style style:name="T128_8" style:family="text">
      <style:text-properties fo:font-size="11pt" style:font-size-asian="11pt" style:font-name-complex="Arial" style:font-size-complex="11pt"/>
    </style:style>
    <style:style style:name="T128_9" style:family="text">
      <style:text-properties fo:font-size="11pt" style:font-size-asian="11pt" style:font-size-complex="11pt"/>
    </style:style>
    <style:style style:name="T128_10" style:family="text">
      <style:text-properties fo:font-size="11pt" style:font-size-asian="11pt" style:font-size-complex="11pt"/>
    </style:style>
    <style:style style:name="T128_11" style:family="text">
      <style:text-properties fo:font-size="11pt" style:font-size-asian="11pt" style:font-size-complex="11pt"/>
    </style:style>
    <style:style style:name="T128_12" style:family="text">
      <style:text-properties fo:font-size="11pt" style:font-size-asian="11pt" style:font-size-complex="11pt"/>
    </style:style>
    <style:style style:name="T128_13" style:family="text">
      <style:text-properties fo:font-size="11pt" style:font-size-asian="11pt" style:font-size-complex="11pt"/>
    </style:style>
    <style:style style:name="T128_14" style:family="text">
      <style:text-properties fo:font-size="11pt" style:font-size-asian="11pt" style:font-size-complex="11pt"/>
    </style:style>
    <style:style style:name="T128_15" style:family="text">
      <style:text-properties fo:font-size="11pt" style:font-size-asian="11pt" style:font-size-complex="11pt"/>
    </style:style>
    <style:style style:name="T128_16" style:family="text">
      <style:text-properties fo:font-size="11pt" style:font-size-asian="11pt" style:font-size-complex="11pt"/>
    </style:style>
    <style:style style:name="T128_17" style:family="text">
      <style:text-properties fo:font-size="11pt" style:font-size-asian="11pt" style:font-size-complex="11pt"/>
    </style:style>
    <style:style style:name="T128_18" style:family="text">
      <style:text-properties fo:font-size="11pt" style:font-size-asian="11pt" style:font-size-complex="11pt"/>
    </style:style>
    <style:style style:name="T128_19" style:family="text">
      <style:text-properties fo:font-size="11pt" style:font-size-asian="11pt" style:font-size-complex="11pt"/>
    </style:style>
    <style:style style:name="T128_20" style:family="text">
      <style:text-properties fo:font-size="11pt" style:font-size-asian="11pt" style:font-size-complex="11pt"/>
    </style:style>
    <style:style style:name="T128_21" style:family="text">
      <style:text-properties fo:font-size="11pt" style:font-size-asian="11pt" style:font-size-complex="11pt"/>
    </style:style>
    <style:style style:name="T128_22" style:family="text">
      <style:text-properties fo:font-size="11pt" style:font-size-asian="11pt" style:font-size-complex="11pt"/>
    </style:style>
    <style:style style:name="T128_23" style:family="text">
      <style:text-properties fo:font-size="11pt" style:font-size-asian="11pt" style:font-size-complex="11pt"/>
    </style:style>
    <style:style style:name="T128_24" style:family="text">
      <style:text-properties fo:font-size="11pt" style:font-size-asian="11pt" style:font-size-complex="11pt"/>
    </style:style>
    <style:style style:name="T128_25" style:family="text">
      <style:text-properties fo:font-size="11pt" style:font-size-asian="11pt" style:font-size-complex="11pt"/>
    </style:style>
    <style:style style:name="T128_26" style:family="text">
      <style:text-properties fo:font-size="11pt" style:font-size-asian="11pt" style:font-size-complex="11pt"/>
    </style:style>
    <style:style style:name="T128_27" style:family="text">
      <style:text-properties fo:font-size="11pt" style:font-size-asian="11pt" style:font-size-complex="11pt"/>
    </style:style>
    <style:style style:name="P129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130" style:family="paragraph" style:parent-style-name="Normal">
      <style:paragraph-properties fo:text-align="justify"/>
    </style:style>
    <style:style style:name="T130_1" style:family="text">
      <style:text-properties fo:font-size="11pt" style:font-size-asian="11pt" style:font-name-complex="Arial" style:font-size-complex="11pt" style:font-weight-complex="bold"/>
    </style:style>
    <style:style style:name="P131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132" style:family="paragraph" style:parent-style-name="Normal">
      <style:paragraph-properties fo:text-align="justify"/>
    </style:style>
    <style:style style:name="T132_1" style:family="text">
      <style:text-properties fo:font-size="11pt" style:font-size-asian="11pt" style:font-name-complex="Arial" style:font-size-complex="11pt"/>
    </style:style>
    <style:style style:name="T132_2" style:family="text">
      <style:text-properties fo:font-size="11pt" style:font-size-asian="11pt" style:font-name-complex="Arial" style:font-size-complex="11pt"/>
    </style:style>
    <style:style style:name="T132_3" style:family="text">
      <style:text-properties fo:font-size="11pt" style:font-size-asian="11pt" style:font-name-complex="Arial" style:font-size-complex="11pt"/>
    </style:style>
    <style:style style:name="T132_4" style:family="text">
      <style:text-properties fo:font-size="11pt" style:font-size-asian="11pt" style:font-name-complex="Arial" style:font-size-complex="11pt"/>
    </style:style>
    <style:style style:name="T132_5" style:family="text">
      <style:text-properties fo:font-size="11pt" style:font-size-asian="11pt" style:font-name-complex="Arial" style:font-size-complex="11pt"/>
    </style:style>
    <style:style style:name="T132_6" style:family="text">
      <style:text-properties fo:font-size="11pt" style:font-size-asian="11pt" style:font-name-complex="Arial" style:font-size-complex="11pt" fo:font-weight="bold" style:font-weight-asian="bold"/>
    </style:style>
    <style:style style:name="T132_7" style:family="text">
      <style:text-properties fo:font-size="11pt" style:font-size-asian="11pt" style:font-name-complex="Arial" style:font-size-complex="11pt"/>
    </style:style>
    <style:style style:name="T132_8" style:family="text">
      <style:text-properties fo:font-size="11pt" style:font-size-asian="11pt" style:font-name-complex="Arial" style:font-size-complex="11pt" fo:font-weight="bold" style:font-weight-asian="bold"/>
    </style:style>
    <style:style style:name="T132_9" style:family="text">
      <style:text-properties fo:font-size="11pt" style:font-size-asian="11pt" style:font-name-complex="Arial" style:font-size-complex="11pt"/>
    </style:style>
    <style:style style:name="P133" style:family="paragraph" style:parent-style-name="Normal">
      <style:text-properties fo:font-size="10pt" style:font-size-asian="10pt" style:font-name-complex="Arial" style:font-size-complex="11pt" fo:language-asian="en" fo:country-asian="GB"/>
    </style:style>
    <style:style style:name="P134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134_1" style:family="text">
      <style:text-properties fo:font-style="normal" style:font-style-asian="normal"/>
    </style:style>
    <style:style style:name="T134_2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135" style:family="paragraph" style:parent-style-name="Normal">
      <style:text-properties fo:font-size="11pt" style:font-size-asian="11pt" style:font-size-complex="11pt"/>
    </style:style>
    <style:style style:name="Table4" style:family="table">
      <style:table-properties table:align="left" style:width="16.503cm" fo:margin-left="-0.259cm"/>
    </style:style>
    <style:style style:name="Column13" style:family="table-column">
      <style:table-column-properties style:column-width="3.013cm"/>
    </style:style>
    <style:style style:name="Column14" style:family="table-column">
      <style:table-column-properties style:column-width="1.087cm"/>
    </style:style>
    <style:style style:name="Column15" style:family="table-column">
      <style:table-column-properties style:column-width="1.653cm"/>
    </style:style>
    <style:style style:name="Column16" style:family="table-column">
      <style:table-column-properties style:column-width="5.791cm"/>
    </style:style>
    <style:style style:name="Column17" style:family="table-column">
      <style:table-column-properties style:column-width="4.96cm"/>
    </style:style>
    <style:style style:name="Row9" style:family="table-row">
      <style:table-row-properties style:min-row-height="0.863cm"/>
    </style:style>
    <style:style style:name="Cell3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line-height="100%" fo:margin-bottom="0cm"/>
    </style:style>
    <style:style style:name="T13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line-height="100%" fo:margin-bottom="0cm"/>
    </style:style>
    <style:style style:name="T137_1" style:family="text">
      <style:text-properties fo:font-style="italic" style:font-style-asian="italic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10" style:family="table-row">
      <style:table-row-properties style:min-row-height="0.612cm"/>
    </style:style>
    <style:style style:name="Cell3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line-height="100%" fo:margin-bottom="0cm"/>
    </style:style>
    <style:style style:name="T13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line-height="100%" fo:margin-bottom="0cm"/>
    </style:style>
    <style:style style:name="T13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line-height="100%" fo:margin-bottom="0cm"/>
    </style:style>
    <style:style style:name="T14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line-height="100%" fo:margin-bottom="0cm"/>
    </style:style>
    <style:style style:name="T141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1" style:family="table-row">
      <style:table-row-properties style:min-row-height="0.609cm"/>
    </style:style>
    <style:style style:name="Cell3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line-height="100%" fo:margin-bottom="0cm"/>
    </style:style>
    <style:style style:name="T14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line-height="100%" fo:margin-bottom="0cm"/>
    </style:style>
    <style:style style:name="T14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4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line-height="100%" fo:margin-bottom="0cm"/>
    </style:style>
    <style:style style:name="T14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line-height="100%" fo:margin-bottom="0cm"/>
    </style:style>
    <style:style style:name="T14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46" style:family="paragraph" style:parent-style-name="Normal">
      <style:text-properties fo:font-weight="bold" style:font-weight-asian="bold"/>
    </style:style>
    <style:style style:name="Table5" style:family="table">
      <style:table-properties table:align="left" style:width="16.494cm" fo:margin-left="0cm"/>
    </style:style>
    <style:style style:name="Column18" style:family="table-column">
      <style:table-column-properties style:column-width="6.493cm"/>
    </style:style>
    <style:style style:name="Column19" style:family="table-column">
      <style:table-column-properties style:column-width="3.5cm"/>
    </style:style>
    <style:style style:name="Column20" style:family="table-column">
      <style:table-column-properties style:column-width="6.502cm"/>
    </style:style>
    <style:style style:name="Row12" style:family="table-row">
      <style:table-row-properties style:min-row-height="0.482cm"/>
    </style:style>
    <style:style style:name="Cell4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line-height="100%" fo:margin-bottom="0cm"/>
    </style:style>
    <style:style style:name="T14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line-height="100%" fo:margin-bottom="0cm"/>
    </style:style>
    <style:style style:name="T14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48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48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line-height="100%" fo:margin-bottom="0cm"/>
    </style:style>
    <style:style style:name="T14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3" style:family="table-row"/>
    <style:style style:name="Cell45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justify" fo:line-height="100%" fo:margin-bottom="0cm"/>
    </style:style>
    <style:style style:name="T15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15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46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line-height="100%" fo:margin-bottom="0cm"/>
    </style:style>
    <style:style style:name="T15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47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line-height="100%" fo:margin-bottom="0cm"/>
    </style:style>
    <style:style style:name="T15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14" style:family="table-row"/>
    <style:style style:name="Cell48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line-height="100%" fo:margin-bottom="0cm"/>
    </style:style>
    <style:style style:name="T15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54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49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line-height="100%" fo:margin-bottom="0cm"/>
    </style:style>
    <style:style style:name="T15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50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line-height="100%" fo:margin-bottom="0cm"/>
    </style:style>
    <style:style style:name="T15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56_2" style:family="text" style:parent-style-name="Normal">
      <style:text-properties fo:font-size="10pt" style:font-size-asian="10pt" style:font-size-complex="10pt"/>
    </style:style>
    <style:style style:name="P157" style:family="paragraph" style:parent-style-name="Footnote_20_text"/>
    <style:style style:name="T157_1" style:family="text"/>
    <style:style style:name="Row15" style:family="table-row"/>
    <style:style style:name="Cell51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line-height="100%" fo:margin-bottom="0cm"/>
    </style:style>
    <style:style style:name="T15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5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58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52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line-height="100%" fo:margin-bottom="0cm"/>
    </style:style>
    <style:style style:name="T15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53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line-height="100%" fo:margin-bottom="0cm"/>
    </style:style>
    <style:style style:name="T16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16" style:family="table-row"/>
    <style:style style:name="Cell54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line-height="100%" fo:margin-bottom="0cm"/>
    </style:style>
    <style:style style:name="T16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55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line-height="100%" fo:margin-bottom="0cm"/>
    </style:style>
    <style:style style:name="T16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56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line-height="100%" fo:margin-bottom="0cm"/>
    </style:style>
    <style:style style:name="T16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17" style:family="table-row"/>
    <style:style style:name="Cell57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line-height="100%" fo:margin-bottom="0cm"/>
    </style:style>
    <style:style style:name="T16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58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line-height="100%" fo:margin-bottom="0cm"/>
    </style:style>
    <style:style style:name="T16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59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line-height="100%" fo:margin-bottom="0cm"/>
    </style:style>
    <style:style style:name="T16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18" style:family="table-row"/>
    <style:style style:name="Cell60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line-height="100%" fo:margin-bottom="0cm"/>
    </style:style>
    <style:style style:name="T16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1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line-height="100%" fo:margin-bottom="0cm"/>
    </style:style>
    <style:style style:name="T16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2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line-height="100%" fo:margin-bottom="0cm"/>
    </style:style>
    <style:style style:name="T16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19" style:family="table-row"/>
    <style:style style:name="Cell63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line-height="100%" fo:margin-bottom="0cm"/>
    </style:style>
    <style:style style:name="T17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4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line-height="100%" fo:margin-bottom="0cm"/>
    </style:style>
    <style:style style:name="T17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1_2" style:family="text" style:parent-style-name="Normal">
      <style:text-properties fo:font-size="10pt" style:font-size-asian="10pt" style:font-size-complex="10pt"/>
    </style:style>
    <style:style style:name="P172" style:family="paragraph" style:parent-style-name="Footnote_20_text"/>
    <style:style style:name="T172_1" style:family="text"/>
    <style:style style:name="T172_2" style:family="text"/>
    <style:style style:name="T172_3" style:family="text"/>
    <style:style style:name="T17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65" style:family="table-cell">
      <style:table-cell-properties fo:background-color="#e7e6e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line-height="100%" fo:margin-bottom="0cm"/>
    </style:style>
    <style:style style:name="T17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0" style:family="table-row"/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line-height="100%" fo:margin-bottom="0cm"/>
    </style:style>
    <style:style style:name="T17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4_2" style:family="text" style:parent-style-name="Normal">
      <style:text-properties fo:font-size="10pt" style:font-size-asian="10pt" style:font-size-complex="10pt"/>
    </style:style>
    <style:style style:name="P175" style:family="paragraph" style:parent-style-name="Footnote_20_text"/>
    <style:style style:name="T175_1" style:family="text"/>
    <style:style style:name="T17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line-height="100%" fo:margin-bottom="0cm"/>
    </style:style>
    <style:style style:name="T17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line-height="100%" fo:margin-bottom="0cm"/>
    </style:style>
    <style:style style:name="T17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7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7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77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77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77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77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77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77_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78" style:family="paragraph" style:parent-style-name="Normal">
      <style:paragraph-properties fo:text-align="justify"/>
    </style:style>
    <style:style style:name="T17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78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78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78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79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80" style:family="paragraph" style:parent-style-name="Normal">
      <style:paragraph-properties fo:text-align="justify"/>
    </style:style>
    <style:style style:name="T180_1" style:family="text">
      <style:text-properties fo:font-size="11pt" style:font-size-asian="11pt" style:font-name-complex="Arial" style:font-size-complex="11pt"/>
    </style:style>
    <style:style style:name="T180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80_3" style:family="text">
      <style:text-properties fo:font-size="11pt" style:font-size-asian="11pt" style:font-name-complex="Arial" style:font-size-complex="11pt"/>
    </style:style>
    <style:style style:name="T180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80_5" style:family="text">
      <style:text-properties fo:font-size="11pt" style:font-size-asian="11pt" style:font-name-complex="Arial" style:font-size-complex="11pt"/>
    </style:style>
    <style:style style:name="P181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82" style:family="paragraph" style:parent-style-name="Normal">
      <style:paragraph-properties fo:text-align="justify"/>
    </style:style>
    <style:style style:name="T18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82_2" style:family="text">
      <style:text-properties fo:font-size="11pt" style:font-size-asian="11pt" style:font-name-complex="Arial" style:font-size-complex="11pt"/>
    </style:style>
    <style:style style:name="T182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82_4" style:family="text">
      <style:text-properties fo:font-size="11pt" style:font-size-asian="11pt" style:font-name-complex="Arial" style:font-size-complex="11pt"/>
    </style:style>
    <style:style style:name="T182_5" style:family="text">
      <style:text-properties fo:font-size="11pt" style:font-size-asian="11pt" style:font-name-complex="Arial" style:font-size-complex="11pt"/>
    </style:style>
    <style:style style:name="T182_6" style:family="text">
      <style:text-properties fo:font-size="11pt" style:font-size-asian="11pt" style:font-name-complex="Arial" style:font-size-complex="11pt"/>
    </style:style>
    <style:style style:name="T182_7" style:family="text">
      <style:text-properties fo:font-size="11pt" style:font-size-asian="11pt" style:font-name-complex="Arial" style:font-size-complex="11pt"/>
    </style:style>
    <style:style style:name="T182_8" style:family="text">
      <style:text-properties fo:font-size="11pt" style:font-size-asian="11pt" style:font-name-complex="Arial" style:font-size-complex="11pt"/>
    </style:style>
    <style:style style:name="T182_9" style:family="text">
      <style:text-properties fo:font-size="11pt" style:font-size-asian="11pt" style:font-name-complex="Arial" style:font-size-complex="11pt"/>
    </style:style>
    <style:style style:name="T182_10" style:family="text">
      <style:text-properties fo:font-size="11pt" style:font-size-asian="11pt" style:font-name-complex="Arial" style:font-size-complex="11pt"/>
    </style:style>
    <style:style style:name="T182_11" style:family="text">
      <style:text-properties fo:font-size="11pt" style:font-size-asian="11pt" style:font-name-complex="Arial" style:font-size-complex="11pt"/>
    </style:style>
    <style:style style:name="T182_12" style:family="text">
      <style:text-properties fo:font-size="11pt" style:font-size-asian="11pt" style:font-name-complex="Arial" style:font-size-complex="11pt"/>
    </style:style>
    <style:style style:name="P183" style:family="paragraph" style:parent-style-name="Normal">
      <style:text-properties fo:font-size="10pt" style:font-size-asian="10pt" style:font-name-complex="Arial" style:font-size-complex="11pt" fo:language-asian="en" fo:country-asian="GB"/>
    </style:style>
    <style:style style:name="P184" style:family="paragraph" style:parent-style-name="Normal"/>
    <style:style style:name="T184_1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184_2" style:family="text"/>
    <style:style style:name="T184_3" style:family="text" style:parent-style-name="Internet_20_link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184_4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184_5" style:family="text">
      <style:text-properties fo:font-size="11pt" style:font-size-asian="11pt" style:font-name-complex="Arial" style:font-size-complex="10pt" fo:font-weight="bold" style:font-weight-asian="bold"/>
    </style:style>
    <style:style style:name="P185" style:family="paragraph" style:parent-style-name="Normal">
      <style:text-properties fo:font-size="11pt" style:font-size-asian="11pt" style:font-name-complex="Arial" style:font-size-complex="10pt"/>
    </style:style>
    <style:style style:name="P186" style:family="paragraph" style:parent-style-name="Normal">
      <style:paragraph-properties fo:text-align="justify"/>
    </style:style>
    <style:style style:name="T186_1" style:family="text">
      <style:text-properties fo:font-size="11pt" style:font-size-asian="11pt" style:font-size-complex="11pt"/>
    </style:style>
    <style:style style:name="T186_2" style:family="text">
      <style:text-properties fo:font-size="11pt" style:font-size-asian="11pt" style:font-name-complex="Arial" style:font-size-complex="11pt"/>
    </style:style>
    <style:style style:name="P187" style:family="paragraph" style:parent-style-name="Normal">
      <style:text-properties fo:font-weight="bold" style:font-weight-asian="bold" style:font-weight-complex="bold"/>
    </style:style>
    <style:style style:name="P188" style:family="paragraph" style:parent-style-name="Normal"/>
    <style:style style:name="T188_1" style:family="text">
      <style:text-properties fo:font-size="11pt" style:font-size-asian="11pt" style:font-size-complex="11pt" fo:font-weight="bold" style:font-weight-asian="bold" style:font-weight-complex="bold"/>
    </style:style>
    <style:style style:name="P189" style:family="paragraph" style:parent-style-name="Normal">
      <style:text-properties fo:font-size="11pt" style:font-size-asian="11pt" style:font-name-complex="Arial" style:font-size-complex="10pt"/>
    </style:style>
    <style:style style:name="P190" style:family="paragraph" style:parent-style-name="Normal">
      <style:paragraph-properties fo:text-align="justify"/>
    </style:style>
    <style:style style:name="T190_1" style:family="text">
      <style:text-properties fo:font-size="11pt" style:font-size-asian="11pt" style:font-name-complex="Arial" style:font-size-complex="11pt"/>
    </style:style>
    <style:style style:name="P191" style:family="paragraph" style:parent-style-name="Normal">
      <style:paragraph-properties fo:text-align="justify"/>
    </style:style>
    <style:style style:name="P192" style:family="paragraph" style:parent-style-name="Normal">
      <style:paragraph-properties fo:text-align="justify"/>
    </style:style>
    <style:style style:name="T19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93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94" style:family="paragraph" style:parent-style-name="Normal">
      <style:paragraph-properties fo:text-align="justify"/>
    </style:style>
    <style:style style:name="T194_1" style:family="text">
      <style:text-properties fo:font-size="11pt" style:font-size-asian="11pt" style:font-size-complex="11pt"/>
    </style:style>
    <style:style style:name="P195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196" style:family="paragraph" style:parent-style-name="Normal">
      <style:paragraph-properties fo:text-align="justify"/>
    </style:style>
    <style:style style:name="T196_1" style:family="text">
      <style:text-properties fo:font-size="11pt" style:font-size-asian="11pt" style:font-name-complex="Arial" style:font-size-complex="10pt"/>
    </style:style>
    <style:style style:name="T196_2" style:family="text">
      <style:text-properties fo:font-size="11pt" style:font-size-asian="11pt" style:font-name-complex="Arial" style:font-size-complex="10pt"/>
    </style:style>
    <style:style style:name="P19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98" style:family="paragraph" style:parent-style-name="Normal">
      <style:paragraph-properties fo:text-align="justify"/>
    </style:style>
    <style:style style:name="T198_1" style:family="text">
      <style:text-properties fo:font-size="11pt" style:font-size-asian="11pt" style:font-size-complex="11pt"/>
    </style:style>
    <style:style style:name="T198_2" style:family="text">
      <style:text-properties fo:font-size="11pt" style:font-size-asian="11pt" style:font-size-complex="11pt"/>
    </style:style>
    <style:style style:name="T198_3" style:family="text">
      <style:text-properties fo:font-size="11pt" style:font-size-asian="11pt" style:font-size-complex="11pt"/>
    </style:style>
    <style:style style:name="T198_4" style:family="text">
      <style:text-properties fo:font-size="11pt" style:font-size-asian="11pt" style:font-size-complex="11pt"/>
    </style:style>
    <style:style style:name="T198_5" style:family="text">
      <style:text-properties fo:font-size="11pt" style:font-size-asian="11pt" style:font-size-complex="11pt"/>
    </style:style>
    <style:style style:name="T198_6" style:family="text">
      <style:text-properties fo:font-size="11pt" style:font-size-asian="11pt" style:font-size-complex="11pt"/>
    </style:style>
    <style:style style:name="T198_7" style:family="text">
      <style:text-properties fo:font-size="11pt" style:font-size-asian="11pt" style:font-size-complex="11pt"/>
    </style:style>
    <style:style style:name="T198_8" style:family="text">
      <style:text-properties fo:font-size="11pt" style:font-size-asian="11pt" style:font-size-complex="11pt"/>
    </style:style>
    <style:style style:name="T198_9" style:family="text">
      <style:text-properties fo:font-size="11pt" style:font-size-asian="11pt" style:font-size-complex="11pt"/>
    </style:style>
    <style:style style:name="T198_10" style:family="text">
      <style:text-properties fo:font-size="11pt" style:font-size-asian="11pt" style:font-size-complex="11pt"/>
    </style:style>
    <style:style style:name="T198_11" style:family="text">
      <style:text-properties fo:font-size="11pt" style:font-size-asian="11pt" style:font-size-complex="11pt"/>
    </style:style>
    <style:style style:name="P199" style:family="paragraph" style:parent-style-name="Normal">
      <style:paragraph-properties fo:text-align="justify"/>
      <style:text-properties fo:font-size="11pt" style:font-size-asian="11pt" style:font-name-complex="Arial" style:font-size-complex="10pt"/>
    </style:style>
    <style:style style:name="P200" style:family="paragraph" style:parent-style-name="Normal">
      <style:text-properties fo:font-size="11pt" style:font-size-asian="11pt" style:font-name-complex="Arial" style:font-size-complex="10pt"/>
    </style:style>
    <style:style style:name="Table6" style:family="table">
      <style:table-properties table:align="left" style:width="16.503cm" fo:margin-left="-0.259cm"/>
    </style:style>
    <style:style style:name="Column21" style:family="table-column">
      <style:table-column-properties style:column-width="3.013cm"/>
    </style:style>
    <style:style style:name="Column22" style:family="table-column">
      <style:table-column-properties style:column-width="1.087cm"/>
    </style:style>
    <style:style style:name="Column23" style:family="table-column">
      <style:table-column-properties style:column-width="1.653cm"/>
    </style:style>
    <style:style style:name="Column24" style:family="table-column">
      <style:table-column-properties style:column-width="5.791cm"/>
    </style:style>
    <style:style style:name="Column25" style:family="table-column">
      <style:table-column-properties style:column-width="4.96cm"/>
    </style:style>
    <style:style style:name="Row21" style:family="table-row">
      <style:table-row-properties style:min-row-height="0.863cm"/>
    </style:style>
    <style:style style:name="Cell6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line-height="100%" fo:margin-bottom="0cm"/>
    </style:style>
    <style:style style:name="T20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line-height="100%" fo:margin-bottom="0cm"/>
    </style:style>
    <style:style style:name="T202_1" style:family="text">
      <style:text-properties fo:font-style="italic" style:font-style-asian="italic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2" style:family="table-row">
      <style:table-row-properties style:min-row-height="0.612cm"/>
    </style:style>
    <style:style style:name="Cell7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line-height="100%" fo:margin-bottom="0cm"/>
    </style:style>
    <style:style style:name="T20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line-height="100%" fo:margin-bottom="0cm"/>
    </style:style>
    <style:style style:name="T20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7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line-height="100%" fo:margin-bottom="0cm"/>
    </style:style>
    <style:style style:name="T20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line-height="100%" fo:margin-bottom="0cm"/>
    </style:style>
    <style:style style:name="T206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3" style:family="table-row">
      <style:table-row-properties style:min-row-height="0.609cm"/>
    </style:style>
    <style:style style:name="Cell7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line-height="100%" fo:margin-bottom="0cm"/>
    </style:style>
    <style:style style:name="T20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line-height="100%" fo:margin-bottom="0cm"/>
    </style:style>
    <style:style style:name="T20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line-height="100%" fo:margin-bottom="0cm"/>
    </style:style>
    <style:style style:name="T20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line-height="100%" fo:margin-bottom="0cm"/>
    </style:style>
    <style:style style:name="T21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11" style:family="paragraph" style:parent-style-name="Normal">
      <style:text-properties fo:font-weight="bold" style:font-weight-asian="bold"/>
    </style:style>
    <style:style style:name="Table7" style:family="table">
      <style:table-properties table:align="left" style:width="16.494cm" fo:margin-left="0cm"/>
    </style:style>
    <style:style style:name="Column26" style:family="table-column">
      <style:table-column-properties style:column-width="5.493cm"/>
    </style:style>
    <style:style style:name="Column27" style:family="table-column">
      <style:table-column-properties style:column-width="4.5cm"/>
    </style:style>
    <style:style style:name="Column28" style:family="table-column">
      <style:table-column-properties style:column-width="6.502cm"/>
    </style:style>
    <style:style style:name="Row24" style:family="table-row">
      <style:table-row-properties style:min-row-height="0.482cm"/>
    </style:style>
    <style:style style:name="Cell7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line-height="100%" fo:margin-bottom="0cm"/>
    </style:style>
    <style:style style:name="T2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line-height="100%" fo:margin-bottom="0cm"/>
    </style:style>
    <style:style style:name="T21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13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line-height="100%" fo:margin-bottom="0cm"/>
    </style:style>
    <style:style style:name="T2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5" style:family="table-row"/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justify" fo:line-height="100%" fo:margin-bottom="0cm"/>
    </style:style>
    <style:style style:name="T21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15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justify" fo:line-height="100%" fo:margin-bottom="0cm"/>
    </style:style>
    <style:style style:name="T21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17" style:family="paragraph" style:parent-style-name="Normal">
      <style:paragraph-properties fo:text-align="justify" fo:line-height="100%" fo:margin-bottom="0cm"/>
    </style:style>
    <style:style style:name="T21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17_2" style:family="text" style:parent-style-name="Normal">
      <style:text-properties fo:font-size="11pt" style:font-size-asian="11pt" style:font-size-complex="11pt"/>
    </style:style>
    <style:style style:name="P218" style:family="paragraph" style:parent-style-name="Normal"/>
    <style:style style:name="T218_1" style:family="text"/>
    <style:style style:name="T218_2" style:family="text">
      <style:text-properties fo:font-size="8pt" style:font-name-asian="Arial" style:font-size-asian="8pt" style:font-name-complex="Arial" style:font-size-complex="8pt"/>
    </style:style>
    <style:style style:name="P219" style:family="paragraph" style:parent-style-name="Footnote_20_text"/>
    <style:style style:name="P220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justify" fo:line-height="100%" fo:margin-bottom="0cm"/>
    </style:style>
    <style:style style:name="T22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21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21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21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21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21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21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21_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22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223" style:family="paragraph" style:parent-style-name="Normal">
      <style:paragraph-properties fo:text-align="justify" fo:line-height="100%" fo:margin-bottom="0cm"/>
    </style:style>
    <style:style style:name="T22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23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23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23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23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23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23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23_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23_9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24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6" style:family="table-row"/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text-align="justify" fo:line-height="100%" fo:margin-bottom="0cm"/>
    </style:style>
    <style:style style:name="T22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225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line-height="100%" fo:margin-bottom="0cm"/>
    </style:style>
    <style:style style:name="T22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justify" fo:line-height="100%" fo:margin-bottom="0cm"/>
    </style:style>
    <style:style style:name="T22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27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27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27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27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28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7" style:family="table-row"/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Default">
      <style:paragraph-properties style:text-autospace="none" fo:text-align="justify" fo:line-height="100%" fo:margin-bottom="0cm"/>
    </style:style>
    <style:style style:name="T22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229_2" style:family="text">
      <style:text-properties fo:color="#000000" style:font-name="Arial" fo:font-size="11pt" style:font-name-asian="Times New Roman" style:font-size-asian="11pt" style:font-name-complex="Arial" style:font-size-complex="12pt" fo:language="en" fo:language-asian="en" fo:language-complex="ar" fo:country="GB" fo:country-asian="GB" fo:country-complex="SA"/>
    </style:style>
    <style:style style:name="P230" style:family="paragraph" style:parent-style-name="Default">
      <style:paragraph-properties style:text-autospace="none" fo:text-align="justify" fo:line-height="100%" fo:margin-bottom="0cm"/>
      <style:text-properties fo:color="#000000"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/>
    </style:style>
    <style:style style:name="P231" style:family="paragraph" style:parent-style-name="Default">
      <style:paragraph-properties style:text-autospace="none" fo:text-align="justify" fo:line-height="100%" fo:margin-bottom="0cm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line-height="100%" fo:margin-bottom="0cm"/>
    </style:style>
    <style:style style:name="T23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justify" fo:line-height="100%" fo:margin-bottom="0cm"/>
    </style:style>
    <style:style style:name="T23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33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33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234" style:family="paragraph" style:parent-style-name="Normal">
      <style:paragraph-properties fo:line-height="100%" fo:margin-bottom="0cm"/>
    </style:style>
    <style:style style:name="T23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34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34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8" style:family="table-row"/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Default">
      <style:paragraph-properties style:text-autospace="none" fo:text-align="justify" fo:line-height="100%" fo:margin-bottom="0cm"/>
    </style:style>
    <style:style style:name="T23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line-height="100%" fo:margin-bottom="0cm"/>
    </style:style>
    <style:style style:name="T23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text-align="justify" fo:line-height="100%" fo:margin-bottom="0cm"/>
    </style:style>
    <style:style style:name="T23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37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37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37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37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37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37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37_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37_9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38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39" style:family="paragraph" style:parent-style-name="Normal">
      <style:paragraph-properties fo:text-align="justify"/>
    </style:style>
    <style:style style:name="T23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3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39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40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41" style:family="paragraph" style:parent-style-name="Normal">
      <style:paragraph-properties fo:text-align="justify"/>
    </style:style>
    <style:style style:name="T241_1" style:family="text">
      <style:text-properties fo:font-size="11pt" style:font-size-asian="11pt" style:font-name-complex="Arial" style:font-size-complex="10pt"/>
    </style:style>
    <style:style style:name="T241_2" style:family="text">
      <style:text-properties fo:font-size="11pt" style:font-size-asian="11pt" style:font-size-complex="11pt"/>
    </style:style>
    <style:style style:name="P242" style:family="paragraph" style:parent-style-name="Default">
      <style:paragraph-properties fo:text-align="justify"/>
      <style:text-properties fo:color="#000000" fo:font-size="11pt" style:font-size-asian="11pt" style:font-size-complex="11pt"/>
    </style:style>
    <style:style style:name="P243" style:family="paragraph" style:parent-style-name="Default">
      <style:paragraph-properties fo:text-align="justify"/>
    </style:style>
    <style:style style:name="T243_1" style:family="text">
      <style:text-properties fo:color="#000000" fo:font-size="11pt" style:font-size-asian="11pt" style:font-size-complex="11pt" fo:font-weight="bold" style:font-weight-asian="bold" style:font-weight-complex="bold"/>
    </style:style>
    <style:style style:name="T243_2" style:family="text">
      <style:text-properties fo:color="#000000" fo:font-size="11pt" style:font-size-asian="11pt" style:font-size-complex="11pt"/>
    </style:style>
    <style:style style:name="T243_3" style:family="text">
      <style:text-properties fo:color="#000000" fo:font-size="11pt" style:font-size-asian="11pt" style:font-size-complex="11pt"/>
    </style:style>
    <style:style style:name="T243_4" style:family="text">
      <style:text-properties fo:color="#000000" fo:font-size="11pt" style:font-size-asian="11pt" style:font-size-complex="11pt"/>
    </style:style>
    <style:style style:name="T243_5" style:family="text">
      <style:text-properties fo:color="#000000" fo:font-size="11pt" style:font-size-asian="11pt" style:font-size-complex="11pt"/>
    </style:style>
    <style:style style:name="T243_6" style:family="text">
      <style:text-properties fo:color="#000000" fo:font-size="11pt" style:font-size-asian="11pt" style:font-size-complex="11pt"/>
    </style:style>
    <style:style style:name="T243_7" style:family="text">
      <style:text-properties fo:color="#000000" fo:font-size="11pt" style:font-size-asian="11pt" style:font-size-complex="11pt"/>
    </style:style>
    <style:style style:name="T243_8" style:family="text">
      <style:text-properties fo:color="#000000" fo:font-size="11pt" style:font-size-asian="11pt" style:font-size-complex="11pt"/>
    </style:style>
    <style:style style:name="P244" style:family="paragraph" style:parent-style-name="Default">
      <style:paragraph-properties fo:text-align="justify"/>
    </style:style>
    <style:style style:name="T244_1" style:family="text"/>
    <style:style style:name="T244_2" style:family="text" style:parent-style-name="Internet_20_link">
      <style:text-properties fo:font-size="11pt" style:font-size-asian="11pt" style:font-size-complex="11pt"/>
    </style:style>
    <style:style style:name="T244_3" style:family="text">
      <style:text-properties fo:color="#000000" fo:font-size="11pt" style:font-size-asian="11pt" style:font-size-complex="11pt"/>
    </style:style>
    <style:style style:name="T244_4" style:family="text">
      <style:text-properties fo:color="#000000" fo:font-size="11pt" style:font-size-asian="11pt" style:font-size-complex="11pt"/>
    </style:style>
    <style:style style:name="P245" style:family="paragraph" style:parent-style-name="Default">
      <style:paragraph-properties fo:text-align="justify"/>
    </style:style>
    <style:style style:name="T245_1" style:family="text"/>
    <style:style style:name="T245_2" style:family="text" style:parent-style-name="Internet_20_link">
      <style:text-properties fo:font-size="11pt" style:font-size-asian="11pt" style:font-size-complex="11pt"/>
    </style:style>
    <style:style style:name="T245_3" style:family="text">
      <style:text-properties fo:color="#000000" fo:font-size="11pt" style:font-size-asian="11pt" style:font-size-complex="11pt"/>
    </style:style>
    <style:style style:name="P246" style:family="paragraph" style:parent-style-name="Default">
      <style:paragraph-properties fo:text-align="justify" fo:margin-bottom="0.275cm"/>
    </style:style>
    <style:style style:name="T246_1" style:family="text"/>
    <style:style style:name="T246_2" style:family="text" style:parent-style-name="Internet_20_link">
      <style:text-properties fo:font-size="11pt" style:font-size-asian="11pt" style:font-size-complex="11pt"/>
    </style:style>
    <style:style style:name="T246_3" style:family="text">
      <style:text-properties fo:color="#000000" fo:font-size="11pt" style:font-size-asian="11pt" style:font-size-complex="11pt"/>
    </style:style>
    <style:style style:name="T246_4" style:family="text">
      <style:text-properties fo:color="#000000" fo:font-size="11pt" style:font-size-asian="11pt" style:font-size-complex="11pt"/>
    </style:style>
    <style:style style:name="T246_5" style:family="text">
      <style:text-properties fo:color="#000000" fo:font-size="11pt" style:font-size-asian="11pt" style:font-size-complex="11pt"/>
    </style:style>
    <style:style style:name="T246_6" style:family="text">
      <style:text-properties fo:color="#000000" fo:font-size="11pt" style:font-size-asian="11pt" style:font-size-complex="11pt"/>
    </style:style>
    <style:style style:name="P247" style:family="paragraph" style:parent-style-name="Default">
      <style:paragraph-properties fo:text-align="justify"/>
    </style:style>
    <style:style style:name="T247_1" style:family="text">
      <style:text-properties fo:color="#000000" fo:font-size="11pt" style:font-size-asian="11pt" style:font-size-complex="11pt" fo:font-weight="bold" style:font-weight-asian="bold" style:font-weight-complex="bold"/>
    </style:style>
    <style:style style:name="T247_2" style:family="text">
      <style:text-properties fo:color="#000000" fo:font-size="11pt" style:font-size-asian="11pt" style:font-size-complex="11pt"/>
    </style:style>
    <style:style style:name="T247_3" style:family="text">
      <style:text-properties fo:color="#000000" fo:font-size="11pt" style:font-size-asian="11pt" style:font-size-complex="11pt"/>
    </style:style>
    <style:style style:name="T247_4" style:family="text">
      <style:text-properties fo:color="#000000" fo:font-size="11pt" style:font-size-asian="11pt" style:font-size-complex="11pt"/>
    </style:style>
    <style:style style:name="T247_5" style:family="text">
      <style:text-properties fo:color="#000000" fo:font-size="11pt" style:font-size-asian="11pt" style:font-size-complex="11pt"/>
    </style:style>
    <style:style style:name="T247_6" style:family="text">
      <style:text-properties fo:color="#000000" fo:font-size="11pt" style:font-size-asian="11pt" style:font-size-complex="11pt"/>
    </style:style>
    <style:style style:name="P248" style:family="paragraph" style:parent-style-name="Default">
      <style:paragraph-properties fo:text-align="justify"/>
    </style:style>
    <style:style style:name="T248_1" style:family="text"/>
    <style:style style:name="T248_2" style:family="text" style:parent-style-name="Internet_20_link">
      <style:text-properties fo:font-style="italic" style:font-style-asian="italic" style:font-style-complex="italic" fo:font-size="11pt" style:font-size-asian="11pt" style:font-size-complex="11pt"/>
    </style:style>
    <style:style style:name="T248_3" style:family="text">
      <style:text-properties fo:color="#000000" fo:font-size="11pt" style:font-size-asian="11pt" style:font-size-complex="11pt"/>
    </style:style>
    <style:style style:name="P249" style:family="paragraph" style:parent-style-name="Default">
      <style:paragraph-properties fo:text-align="justify"/>
    </style:style>
    <style:style style:name="T249_1" style:family="text"/>
    <style:style style:name="T249_2" style:family="text" style:parent-style-name="Internet_20_link">
      <style:text-properties fo:font-style="italic" style:font-style-asian="italic" style:font-style-complex="italic" fo:font-size="11pt" style:font-size-asian="11pt" style:font-size-complex="11pt"/>
    </style:style>
    <style:style style:name="T249_3" style:family="text">
      <style:text-properties fo:color="#000000" fo:font-size="11pt" style:font-size-asian="11pt" style:font-size-complex="11pt"/>
    </style:style>
    <style:style style:name="T249_4" style:family="text">
      <style:text-properties fo:color="#000000" fo:font-size="11pt" style:font-size-asian="11pt" style:font-size-complex="11pt"/>
    </style:style>
    <style:style style:name="T249_5" style:family="text">
      <style:text-properties fo:color="#000000" fo:font-size="11pt" style:font-size-asian="11pt" style:font-size-complex="11pt"/>
    </style:style>
    <style:style style:name="P250" style:family="paragraph" style:parent-style-name="Default">
      <style:paragraph-properties fo:text-align="justify" fo:margin-bottom="0.275cm"/>
    </style:style>
    <style:style style:name="T250_1" style:family="text"/>
    <style:style style:name="T250_2" style:family="text" style:parent-style-name="Internet_20_link">
      <style:text-properties fo:font-style="italic" style:font-style-asian="italic" style:font-style-complex="italic" fo:font-size="11pt" style:font-size-asian="11pt" style:font-size-complex="11pt"/>
    </style:style>
    <style:style style:name="T250_3" style:family="text">
      <style:text-properties fo:color="#000000" fo:font-size="11pt" style:font-size-asian="11pt" style:font-size-complex="11pt"/>
    </style:style>
    <style:style style:name="T250_4" style:family="text">
      <style:text-properties fo:color="#000000" fo:font-size="11pt" style:font-size-asian="11pt" style:font-size-complex="11pt"/>
    </style:style>
    <style:style style:name="T250_5" style:family="text">
      <style:text-properties fo:color="#000000" fo:font-size="11pt" style:font-size-asian="11pt" style:font-size-complex="11pt"/>
    </style:style>
    <style:style style:name="P251" style:family="paragraph" style:parent-style-name="Default">
      <style:paragraph-properties fo:text-align="justify"/>
    </style:style>
    <style:style style:name="T251_1" style:family="text">
      <style:text-properties fo:color="#000000" fo:font-size="11pt" style:font-size-asian="11pt" style:font-size-complex="11pt" fo:font-weight="bold" style:font-weight-asian="bold" style:font-weight-complex="bold"/>
    </style:style>
    <style:style style:name="T251_2" style:family="text">
      <style:text-properties fo:color="#000000" fo:font-size="11pt" style:font-size-asian="11pt" style:font-size-complex="11pt"/>
    </style:style>
    <style:style style:name="T251_3" style:family="text" style:parent-style-name="Default">
      <style:text-properties fo:color="#000000" fo:font-size="11pt" style:font-size-asian="11pt" style:font-size-complex="11pt"/>
    </style:style>
    <style:style style:name="P252" style:family="paragraph" style:parent-style-name="Footnote_20_text"/>
    <style:style style:name="T252_1" style:family="text">
      <style:text-properties fo:font-size="8pt" style:font-size-asian="8pt" style:font-size-complex="8pt"/>
    </style:style>
    <style:style style:name="T252_2" style:family="text"/>
    <style:style style:name="T252_3" style:family="text" style:parent-style-name="Internet_20_link">
      <style:text-properties fo:font-size="8pt" style:font-size-asian="8pt" style:font-size-complex="8pt"/>
    </style:style>
    <style:style style:name="T252_4" style:family="text">
      <style:text-properties fo:font-size="8pt" style:font-size-asian="8pt" style:font-size-complex="8pt"/>
    </style:style>
    <style:style style:name="T252_5" style:family="text">
      <style:text-properties fo:color="#000000" fo:font-size="11pt" style:font-size-asian="11pt" style:font-size-complex="11pt"/>
    </style:style>
    <style:style style:name="T252_6" style:family="text">
      <style:text-properties fo:color="#000000" fo:font-size="11pt" style:font-size-asian="11pt" style:font-size-complex="11pt"/>
    </style:style>
    <style:style style:name="T252_7" style:family="text">
      <style:text-properties fo:color="#000000" fo:font-size="11pt" style:font-size-asian="11pt" style:font-size-complex="11pt"/>
    </style:style>
    <style:style style:name="T252_8" style:family="text">
      <style:text-properties fo:color="#000000" fo:font-size="11pt" style:font-size-asian="11pt" style:font-size-complex="11pt"/>
    </style:style>
    <style:style style:name="P253" style:family="paragraph" style:parent-style-name="Default">
      <style:paragraph-properties fo:text-align="justify"/>
    </style:style>
    <style:style style:name="T253_1" style:family="text"/>
    <style:style style:name="T253_2" style:family="text" style:parent-style-name="Internet_20_link">
      <style:text-properties fo:font-style="italic" style:font-style-asian="italic" style:font-style-complex="italic" fo:font-size="11pt" style:font-size-asian="11pt" style:font-size-complex="11pt"/>
    </style:style>
    <style:style style:name="T253_3" style:family="text">
      <style:text-properties fo:color="#000000" fo:font-size="11pt" style:font-size-asian="11pt" style:font-size-complex="11pt"/>
    </style:style>
    <style:style style:name="T253_4" style:family="text">
      <style:text-properties fo:color="#000000" fo:font-size="11pt" style:font-size-asian="11pt" style:font-size-complex="11pt"/>
    </style:style>
    <style:style style:name="P254" style:family="paragraph" style:parent-style-name="Default">
      <style:paragraph-properties fo:text-align="justify"/>
    </style:style>
    <style:style style:name="T254_1" style:family="text"/>
    <style:style style:name="T254_2" style:family="text" style:parent-style-name="Internet_20_link">
      <style:text-properties fo:font-style="italic" style:font-style-asian="italic" style:font-style-complex="italic" fo:font-size="11pt" style:font-size-asian="11pt" style:font-size-complex="11pt"/>
    </style:style>
    <style:style style:name="T254_3" style:family="text">
      <style:text-properties fo:color="#000000" fo:font-size="11pt" style:font-size-asian="11pt" style:font-size-complex="11pt"/>
    </style:style>
    <style:style style:name="T254_4" style:family="text">
      <style:text-properties fo:color="#000000" fo:font-size="11pt" style:font-size-asian="11pt" style:font-size-complex="11pt"/>
    </style:style>
    <style:style style:name="P255" style:family="paragraph" style:parent-style-name="Default">
      <style:paragraph-properties fo:text-align="justify" fo:margin-bottom="0.275cm"/>
    </style:style>
    <style:style style:name="T255_1" style:family="text"/>
    <style:style style:name="T255_2" style:family="text" style:parent-style-name="Internet_20_link">
      <style:text-properties fo:font-style="italic" style:font-style-asian="italic" style:font-style-complex="italic" fo:font-size="11pt" style:font-size-asian="11pt" style:font-size-complex="11pt"/>
    </style:style>
    <style:style style:name="T255_3" style:family="text">
      <style:text-properties fo:color="#000000" fo:font-size="11pt" style:font-size-asian="11pt" style:font-size-complex="11pt"/>
    </style:style>
    <style:style style:name="P256" style:family="paragraph" style:parent-style-name="Default">
      <style:paragraph-properties fo:text-align="justify"/>
    </style:style>
    <style:style style:name="T256_1" style:family="text">
      <style:text-properties fo:color="#000000" fo:font-size="11pt" style:font-size-asian="11pt" style:font-size-complex="11pt" fo:font-weight="bold" style:font-weight-asian="bold" style:font-weight-complex="bold"/>
    </style:style>
    <style:style style:name="T256_2" style:family="text">
      <style:text-properties fo:color="#000000" fo:font-size="11pt" style:font-size-asian="11pt" style:font-size-complex="11pt"/>
    </style:style>
    <style:style style:name="T256_3" style:family="text">
      <style:text-properties fo:color="#000000" fo:font-size="11pt" style:font-size-asian="11pt" style:font-size-complex="11pt"/>
    </style:style>
    <style:style style:name="T256_4" style:family="text">
      <style:text-properties fo:color="#000000" fo:font-size="11pt" style:font-size-asian="11pt" style:font-size-complex="11pt"/>
    </style:style>
    <style:style style:name="T256_5" style:family="text">
      <style:text-properties fo:color="#000000" fo:font-size="11pt" style:font-size-asian="11pt" style:font-size-complex="11pt"/>
    </style:style>
    <style:style style:name="T256_6" style:family="text">
      <style:text-properties fo:color="#000000" fo:font-size="11pt" style:font-size-asian="11pt" style:font-size-complex="11pt"/>
    </style:style>
    <style:style style:name="P257" style:family="paragraph" style:parent-style-name="Default">
      <style:paragraph-properties fo:text-align="justify"/>
    </style:style>
    <style:style style:name="T257_1" style:family="text"/>
    <style:style style:name="T257_2" style:family="text" style:parent-style-name="Internet_20_link">
      <style:text-properties fo:font-style="italic" style:font-style-asian="italic" style:font-style-complex="italic" fo:font-size="11pt" style:font-size-asian="11pt" style:font-size-complex="11pt"/>
    </style:style>
    <style:style style:name="T257_3" style:family="text">
      <style:text-properties fo:color="#000000" fo:font-size="11pt" style:font-size-asian="11pt" style:font-size-complex="11pt"/>
    </style:style>
    <style:style style:name="P258" style:family="paragraph" style:parent-style-name="Default">
      <style:paragraph-properties fo:text-align="justify"/>
    </style:style>
    <style:style style:name="T258_1" style:family="text"/>
    <style:style style:name="T258_2" style:family="text" style:parent-style-name="Internet_20_link">
      <style:text-properties fo:font-style="italic" style:font-style-asian="italic" style:font-style-complex="italic" fo:font-size="11pt" style:font-size-asian="11pt" style:font-size-complex="11pt"/>
    </style:style>
    <style:style style:name="T258_3" style:family="text">
      <style:text-properties fo:color="#000000" fo:font-size="11pt" style:font-size-asian="11pt" style:font-size-complex="11pt"/>
    </style:style>
    <style:style style:name="T258_4" style:family="text">
      <style:text-properties fo:color="#000000" fo:font-size="11pt" style:font-size-asian="11pt" style:font-size-complex="11pt"/>
    </style:style>
    <style:style style:name="P259" style:family="paragraph" style:parent-style-name="Default">
      <style:paragraph-properties fo:text-align="justify"/>
    </style:style>
    <style:style style:name="T259_1" style:family="text"/>
    <style:style style:name="T259_2" style:family="text" style:parent-style-name="Internet_20_link">
      <style:text-properties fo:font-style="italic" style:font-style-asian="italic" style:font-style-complex="italic" fo:font-size="11pt" style:font-size-asian="11pt" style:font-size-complex="11pt"/>
    </style:style>
    <style:style style:name="T259_3" style:family="text">
      <style:text-properties fo:color="#000000" fo:font-size="11pt" style:font-size-asian="11pt" style:font-size-complex="11pt"/>
    </style:style>
    <style:style style:name="T259_4" style:family="text">
      <style:text-properties fo:color="#000000" fo:font-size="11pt" style:font-size-asian="11pt" style:font-size-complex="11pt"/>
    </style:style>
    <style:style style:name="P260" style:family="paragraph" style:parent-style-name="Default">
      <style:paragraph-properties fo:text-align="justify"/>
      <style:text-properties fo:color="#000000" fo:font-size="11pt" style:font-size-asian="11pt" style:font-size-complex="11pt"/>
    </style:style>
    <style:style style:name="P261" style:family="paragraph" style:parent-style-name="Default">
      <style:paragraph-properties fo:text-align="justify"/>
    </style:style>
    <style:style style:name="T261_1" style:family="text">
      <style:text-properties fo:color="#000000" fo:font-size="11pt" style:font-size-asian="11pt" style:font-size-complex="11pt"/>
    </style:style>
    <style:style style:name="T261_2" style:family="text">
      <style:text-properties fo:color="#000000" fo:font-size="11pt" style:font-size-asian="11pt" style:font-size-complex="11pt"/>
    </style:style>
    <style:style style:name="T261_3" style:family="text">
      <style:text-properties fo:color="#000000" fo:font-size="11pt" style:font-size-asian="11pt" style:font-size-complex="11pt"/>
    </style:style>
    <style:style style:name="P262" style:family="paragraph" style:parent-style-name="Default">
      <style:paragraph-properties fo:text-align="justify"/>
      <style:text-properties fo:color="#000000" fo:font-size="11pt" style:font-size-asian="11pt" style:font-size-complex="11pt"/>
    </style:style>
    <style:style style:name="P263" style:family="paragraph" style:parent-style-name="Normal">
      <style:paragraph-properties fo:text-align="justify"/>
    </style:style>
    <style:style style:name="T263_1" style:family="text">
      <style:text-properties fo:font-size="11pt" style:font-size-asian="11pt" style:font-name-complex="Arial" style:font-size-complex="11pt"/>
    </style:style>
    <style:style style:name="T263_2" style:family="text">
      <style:text-properties fo:font-size="11pt" style:font-size-asian="11pt" style:font-name-complex="Arial" style:font-size-complex="11pt"/>
    </style:style>
    <style:style style:name="T263_3" style:family="text">
      <style:text-properties fo:font-size="11pt" style:font-size-asian="11pt" style:font-name-complex="Arial" style:font-size-complex="11pt"/>
    </style:style>
    <style:style style:name="T263_4" style:family="text">
      <style:text-properties fo:font-size="11pt" style:font-size-asian="11pt" style:font-name-complex="Arial" style:font-size-complex="11pt"/>
    </style:style>
    <style:style style:name="T263_5" style:family="text">
      <style:text-properties fo:font-size="11pt" style:font-size-asian="11pt" style:font-name-complex="Arial" style:font-size-complex="11pt"/>
    </style:style>
    <style:style style:name="T263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63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63_8" style:family="text">
      <style:text-properties fo:font-size="11pt" style:font-size-asian="11pt" style:font-name-complex="Arial" style:font-size-complex="11pt"/>
    </style:style>
    <style:style style:name="P26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65" style:family="paragraph" style:parent-style-name="Default">
      <style:paragraph-properties fo:text-align="justify" fo:margin-bottom="0.275cm"/>
    </style:style>
    <style:style style:name="T265_1" style:family="text">
      <style:text-properties fo:font-size="11pt" style:font-size-asian="11pt" style:font-size-complex="11pt"/>
    </style:style>
    <style:style style:name="T265_2" style:family="text">
      <style:text-properties style:font-style-complex="italic" fo:font-size="11pt" style:font-size-asian="11pt" style:font-size-complex="11pt"/>
    </style:style>
    <style:style style:name="T265_3" style:family="text">
      <style:text-properties fo:font-size="11pt" style:font-size-asian="11pt" style:font-size-complex="11pt"/>
    </style:style>
    <style:style style:name="P266" style:family="paragraph" style:parent-style-name="Normal">
      <style:paragraph-properties fo:text-align="justify"/>
    </style:style>
    <style:style style:name="T266_1" style:family="text">
      <style:text-properties fo:font-size="11pt" style:font-size-asian="11pt" style:font-name-complex="Arial" style:font-size-complex="11pt"/>
    </style:style>
    <style:style style:name="P267" style:family="paragraph" style:parent-style-name="List_20_Paragraph">
      <style:paragraph-properties fo:text-align="justify"/>
    </style:style>
    <style:style style:name="T267_1" style:family="text">
      <style:text-properties fo:font-size="11pt" style:font-size-asian="11pt" style:font-name-complex="Arial" style:font-size-complex="11pt"/>
    </style:style>
    <style:style style:name="T267_2" style:family="text"/>
    <style:style style:name="T267_3" style:family="text" style:parent-style-name="Internet_20_link">
      <style:text-properties fo:font-style="italic" style:font-style-asian="italic" fo:font-size="11pt" style:font-size-asian="11pt" style:font-name-complex="Arial" style:font-size-complex="11pt"/>
    </style:style>
    <style:style style:name="T267_4" style:family="text">
      <style:text-properties fo:font-size="11pt" style:font-size-asian="11pt" style:font-name-complex="Arial" style:font-size-complex="11pt"/>
    </style:style>
    <style:style style:name="T267_5" style:family="text">
      <style:text-properties fo:font-size="11pt" style:font-size-asian="11pt" style:font-name-complex="Arial" style:font-size-complex="11pt"/>
    </style:style>
    <style:style style:name="T267_6" style:family="text"/>
    <style:style style:name="T267_7" style:family="text">
      <style:text-properties fo:font-size="11pt" style:font-size-asian="11pt" style:font-name-complex="Arial" style:font-size-complex="11pt"/>
    </style:style>
    <style:style style:name="T267_8" style:family="text">
      <style:text-properties fo:font-size="11pt" style:font-size-asian="11pt" style:font-name-complex="Arial" style:font-size-complex="11pt"/>
    </style:style>
    <style:style style:name="T267_9" style:family="text">
      <style:text-properties fo:font-size="11pt" style:font-size-asian="11pt" style:font-name-complex="Arial" style:font-size-complex="11pt"/>
    </style:style>
    <style:style style:name="T267_10" style:family="text">
      <style:text-properties fo:font-size="11pt" style:font-size-asian="11pt" style:font-name-complex="Arial" style:font-size-complex="11pt"/>
    </style:style>
    <style:style style:name="T267_11" style:family="text">
      <style:text-properties fo:font-size="11pt" style:font-size-asian="11pt" style:font-name-complex="Arial" style:font-size-complex="11pt"/>
    </style:style>
    <style:style style:name="T267_12" style:family="text">
      <style:text-properties fo:font-size="11pt" style:font-size-asian="11pt" style:font-name-complex="Arial" style:font-size-complex="11pt"/>
    </style:style>
    <style:style style:name="T267_13" style:family="text">
      <style:text-properties fo:font-size="11pt" style:font-size-asian="11pt" style:font-name-complex="Arial" style:font-size-complex="11pt"/>
    </style:style>
    <style:style style:name="T267_14" style:family="text">
      <style:text-properties fo:font-size="11pt" style:font-size-asian="11pt" style:font-name-complex="Arial" style:font-size-complex="11pt"/>
    </style:style>
    <style:style style:name="T267_15" style:family="text">
      <style:text-properties fo:font-size="11pt" style:font-size-asian="11pt" style:font-name-complex="Arial" style:font-size-complex="11pt"/>
    </style:style>
    <style:style style:name="T267_16" style:family="text">
      <style:text-properties fo:font-size="11pt" style:font-size-asian="11pt" style:font-name-complex="Arial" style:font-size-complex="11pt"/>
    </style:style>
    <style:style style:name="T267_17" style:family="text">
      <style:text-properties fo:font-size="11pt" style:font-size-asian="11pt" style:font-name-complex="Arial" style:font-size-complex="11pt"/>
    </style:style>
    <style:style style:name="T267_18" style:family="text">
      <style:text-properties fo:font-size="11pt" style:font-size-asian="11pt" style:font-name-complex="Arial" style:font-size-complex="11pt"/>
    </style:style>
    <style:style style:name="T267_19" style:family="text">
      <style:text-properties fo:font-size="11pt" style:font-size-asian="11pt" style:font-name-complex="Arial" style:font-size-complex="11pt"/>
    </style:style>
    <style:style style:name="P268" style:family="paragraph" style:parent-style-name="List_20_Paragraph">
      <style:paragraph-properties fo:text-align="justify"/>
    </style:style>
    <style:style style:name="T268_1" style:family="text">
      <style:text-properties fo:font-size="11pt" style:font-size-asian="11pt" style:font-name-complex="Arial" style:font-size-complex="11pt"/>
    </style:style>
    <style:style style:name="T268_2" style:family="text"/>
    <style:style style:name="T268_3" style:family="text" style:parent-style-name="Internet_20_link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268_4" style:family="text">
      <style:text-properties fo:font-size="11pt" style:font-size-asian="11pt" style:font-name-complex="Arial" style:font-size-complex="11pt"/>
    </style:style>
    <style:style style:name="T268_5" style:family="text">
      <style:text-properties fo:font-size="11pt" style:font-size-asian="11pt" style:font-name-complex="Arial" style:font-size-complex="11pt"/>
    </style:style>
    <style:style style:name="T268_6" style:family="text">
      <style:text-properties fo:font-size="11pt" style:font-size-asian="11pt" style:font-name-complex="Arial" style:font-size-complex="11pt"/>
    </style:style>
    <style:style style:name="T268_7" style:family="text">
      <style:text-properties fo:font-size="11pt" style:font-size-asian="11pt" style:font-name-complex="Arial" style:font-size-complex="11pt"/>
    </style:style>
    <style:style style:name="T268_8" style:family="text">
      <style:text-properties fo:font-size="11pt" style:font-size-asian="11pt" style:font-name-complex="Arial" style:font-size-complex="11pt"/>
    </style:style>
    <style:style style:name="T268_9" style:family="text">
      <style:text-properties fo:font-size="11pt" style:font-size-asian="11pt" style:font-name-complex="Arial" style:font-size-complex="11pt"/>
    </style:style>
    <style:style style:name="T268_10" style:family="text">
      <style:text-properties fo:font-size="11pt" style:font-size-asian="11pt" style:font-name-complex="Arial" style:font-size-complex="11pt"/>
    </style:style>
    <style:style style:name="T268_11" style:family="text">
      <style:text-properties fo:font-size="11pt" style:font-size-asian="11pt" style:font-name-complex="Arial" style:font-size-complex="11pt"/>
    </style:style>
    <style:style style:name="T268_12" style:family="text">
      <style:text-properties fo:font-size="11pt" style:font-size-asian="11pt" style:font-name-complex="Arial" style:font-size-complex="11pt"/>
    </style:style>
    <style:style style:name="T268_13" style:family="text">
      <style:text-properties fo:font-size="11pt" style:font-size-asian="11pt" style:font-name-complex="Arial" style:font-size-complex="11pt"/>
    </style:style>
    <style:style style:name="T268_14" style:family="text">
      <style:text-properties fo:font-size="11pt" style:font-size-asian="11pt" style:font-name-complex="Arial" style:font-size-complex="11pt"/>
    </style:style>
    <style:style style:name="P269" style:family="paragraph" style:parent-style-name="Normal">
      <style:paragraph-properties fo:text-align="justify"/>
    </style:style>
    <style:style style:name="T269_1" style:family="text">
      <style:text-properties fo:font-size="11pt" style:font-size-asian="11pt" style:font-name-complex="Arial" style:font-size-complex="11pt"/>
    </style:style>
    <style:style style:name="T269_2" style:family="text">
      <style:text-properties fo:font-size="11pt" style:font-size-asian="11pt" style:font-name-complex="Arial" style:font-size-complex="11pt"/>
    </style:style>
    <style:style style:name="T269_3" style:family="text">
      <style:text-properties fo:font-size="11pt" style:font-size-asian="11pt" style:font-name-complex="Arial" style:font-size-complex="11pt"/>
    </style:style>
    <style:style style:name="T269_4" style:family="text">
      <style:text-properties fo:font-size="11pt" style:font-size-asian="11pt" style:font-name-complex="Arial" style:font-size-complex="11pt"/>
    </style:style>
    <style:style style:name="T269_5" style:family="text">
      <style:text-properties fo:font-size="11pt" style:font-size-asian="11pt" style:font-name-complex="Arial" style:font-size-complex="11pt"/>
    </style:style>
    <style:style style:name="P27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71" style:family="paragraph" style:parent-style-name="List_20_Paragraph">
      <style:paragraph-properties fo:text-align="justify" fo:margin-bottom="0cm"/>
    </style:style>
    <style:style style:name="T271_1" style:family="text">
      <style:text-properties fo:font-size="11pt" style:font-size-asian="11pt" style:font-name-complex="Arial" style:font-size-complex="11pt"/>
    </style:style>
    <style:style style:name="T271_2" style:family="text"/>
    <style:style style:name="T271_3" style:family="text" style:parent-style-name="Internet_20_link">
      <style:text-properties fo:font-style="italic" style:font-style-asian="italic" fo:font-size="11pt" style:font-size-asian="11pt" style:font-name-complex="Arial" style:font-size-complex="11pt"/>
    </style:style>
    <style:style style:name="T271_4" style:family="text">
      <style:text-properties fo:font-size="11pt" style:font-size-asian="11pt" style:font-name-complex="Arial" style:font-size-complex="11pt"/>
    </style:style>
    <style:style style:name="P272" style:family="paragraph" style:parent-style-name="List_20_Paragraph">
      <style:paragraph-properties fo:text-align="justify" fo:margin-bottom="0cm"/>
    </style:style>
    <style:style style:name="T272_1" style:family="text">
      <style:text-properties fo:font-size="11pt" style:font-size-asian="11pt" style:font-name-complex="Arial" style:font-size-complex="11pt"/>
    </style:style>
    <style:style style:name="T272_2" style:family="text"/>
    <style:style style:name="T272_3" style:family="text" style:parent-style-name="Internet_20_link">
      <style:text-properties fo:font-style="italic" style:font-style-asian="italic" fo:font-size="11pt" style:font-size-asian="11pt" style:font-name-complex="Arial" style:font-size-complex="11pt"/>
    </style:style>
    <style:style style:name="T272_4" style:family="text" style:parent-style-name="Internet_20_link">
      <style:text-properties fo:font-style="italic" style:font-style-asian="italic" fo:font-size="11pt" style:font-size-asian="11pt" style:font-name-complex="Arial" style:font-size-complex="11pt"/>
    </style:style>
    <style:style style:name="T272_5" style:family="text">
      <style:text-properties fo:font-style="italic" style:font-style-asian="italic" fo:font-size="11pt" style:font-size-asian="11pt" style:font-name-complex="Arial" style:font-size-complex="11pt"/>
    </style:style>
    <style:style style:name="T272_6" style:family="text">
      <style:text-properties fo:font-size="11pt" style:font-size-asian="11pt" style:font-name-complex="Arial" style:font-size-complex="11pt"/>
    </style:style>
    <style:style style:name="P273" style:family="paragraph" style:parent-style-name="List_20_Paragraph">
      <style:paragraph-properties fo:text-align="justify" fo:margin-bottom="0cm"/>
    </style:style>
    <style:style style:name="T273_1" style:family="text">
      <style:text-properties fo:font-size="11pt" style:font-size-asian="11pt" style:font-name-complex="Arial" style:font-size-complex="11pt"/>
    </style:style>
    <style:style style:name="T273_2" style:family="text"/>
    <style:style style:name="T273_3" style:family="text" style:parent-style-name="Internet_20_link">
      <style:text-properties fo:font-style="italic" style:font-style-asian="italic" fo:font-size="11pt" style:font-size-asian="11pt" style:font-name-complex="Arial" style:font-size-complex="11pt"/>
    </style:style>
    <style:style style:name="T273_4" style:family="text">
      <style:text-properties fo:font-size="11pt" style:font-size-asian="11pt" style:font-name-complex="Arial" style:font-size-complex="11pt"/>
    </style:style>
    <style:style style:name="P274" style:family="paragraph" style:parent-style-name="List_20_Paragraph">
      <style:paragraph-properties fo:text-align="justify" fo:margin-bottom="0cm"/>
    </style:style>
    <style:style style:name="T274_1" style:family="text">
      <style:text-properties fo:font-size="11pt" style:font-size-asian="11pt" style:font-name-complex="Arial" style:font-size-complex="11pt"/>
    </style:style>
    <style:style style:name="T274_2" style:family="text"/>
    <style:style style:name="T274_3" style:family="text" style:parent-style-name="Internet_20_link">
      <style:text-properties fo:font-style="italic" style:font-style-asian="italic" fo:font-size="11pt" style:font-size-asian="11pt" style:font-name-complex="Arial" style:font-size-complex="11pt"/>
    </style:style>
    <style:style style:name="T274_4" style:family="text">
      <style:text-properties fo:font-size="11pt" style:font-size-asian="11pt" style:font-name-complex="Arial" style:font-size-complex="11pt"/>
    </style:style>
    <style:style style:name="T274_5" style:family="text">
      <style:text-properties fo:font-size="11pt" style:font-size-asian="11pt" style:font-size-complex="11pt"/>
    </style:style>
    <style:style style:name="T274_6" style:family="text">
      <style:text-properties fo:font-size="11pt" style:font-size-asian="11pt" style:font-name-complex="Arial" style:font-size-complex="11pt"/>
    </style:style>
    <style:style style:name="P275" style:family="paragraph" style:parent-style-name="List_20_Paragraph">
      <style:paragraph-properties fo:text-align="justify" fo:margin-bottom="0cm"/>
    </style:style>
    <style:style style:name="T275_1" style:family="text">
      <style:text-properties fo:font-size="11pt" style:font-size-asian="11pt" style:font-name-complex="Arial" style:font-size-complex="11pt"/>
    </style:style>
    <style:style style:name="T275_2" style:family="text"/>
    <style:style style:name="T275_3" style:family="text" style:parent-style-name="Internet_20_link">
      <style:text-properties fo:font-style="italic" style:font-style-asian="italic" fo:font-size="11pt" style:font-size-asian="11pt" style:font-name-complex="Arial" style:font-size-complex="11pt"/>
    </style:style>
    <style:style style:name="T275_4" style:family="text">
      <style:text-properties fo:font-style="italic" style:font-style-asian="italic" fo:font-size="11pt" style:font-size-asian="11pt" style:font-name-complex="Arial" style:font-size-complex="11pt"/>
    </style:style>
    <style:style style:name="T275_5" style:family="text">
      <style:text-properties fo:font-size="11pt" style:font-size-asian="11pt" style:font-name-complex="Arial" style:font-size-complex="11pt"/>
    </style:style>
    <style:style style:name="P276" style:family="paragraph" style:parent-style-name="List_20_Paragraph">
      <style:paragraph-properties fo:text-align="justify" fo:margin-bottom="0cm"/>
    </style:style>
    <style:style style:name="T276_1" style:family="text">
      <style:text-properties fo:font-size="11pt" style:font-size-asian="11pt" style:font-name-complex="Arial" style:font-size-complex="11pt"/>
    </style:style>
    <style:style style:name="T276_2" style:family="text">
      <style:text-properties fo:font-size="11pt" style:font-size-asian="11pt" style:font-name-complex="Arial" style:font-size-complex="11pt"/>
    </style:style>
    <style:style style:name="T276_3" style:family="text">
      <style:text-properties fo:font-size="11pt" style:font-size-asian="11pt" style:font-name-complex="Arial" style:font-size-complex="11pt"/>
    </style:style>
    <style:style style:name="T276_4" style:family="text" style:parent-style-name="Internet_20_link">
      <style:text-properties fo:font-style="italic" style:font-style-asian="italic" fo:font-size="11pt" style:font-size-asian="11pt" style:font-size-complex="11pt"/>
    </style:style>
    <style:style style:name="T276_5" style:family="text">
      <style:text-properties fo:font-size="11pt" style:font-size-asian="11pt" style:font-name-complex="Arial" style:font-size-complex="11pt"/>
    </style:style>
    <style:style style:name="P27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78" style:family="paragraph" style:parent-style-name="Normal">
      <style:paragraph-properties fo:text-align="justify"/>
    </style:style>
    <style:style style:name="T278_1" style:family="text">
      <style:text-properties fo:font-style="italic" style:font-style-asian="italic" fo:font-size="11pt" style:font-size-asian="11pt" style:font-name-complex="Arial" style:font-size-complex="11pt"/>
    </style:style>
    <style:style style:name="T278_2" style:family="text">
      <style:text-properties style:font-style-complex="italic" fo:font-size="11pt" style:font-size-asian="11pt" style:font-name-complex="Arial" style:font-size-complex="11pt"/>
    </style:style>
    <style:style style:name="T278_3" style:family="text">
      <style:text-properties style:font-style-complex="italic" fo:font-size="11pt" style:font-size-asian="11pt" style:font-size-complex="11pt"/>
    </style:style>
    <style:style style:name="T278_4" style:family="text">
      <style:text-properties style:font-style-complex="italic" fo:font-size="11pt" style:font-size-asian="11pt" style:font-name-complex="Arial" style:font-size-complex="11pt"/>
    </style:style>
    <style:style style:name="T278_5" style:family="text">
      <style:text-properties fo:font-size="11pt" style:font-size-asian="11pt" style:font-name-complex="Arial" style:font-size-complex="11pt"/>
    </style:style>
    <style:style style:name="P27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80" style:family="paragraph" style:parent-style-name="Normal">
      <style:paragraph-properties fo:text-align="justify"/>
    </style:style>
    <style:style style:name="T280_1" style:family="text">
      <style:text-properties fo:font-size="11pt" style:font-size-asian="11pt" style:font-name-complex="Arial" style:font-size-complex="11pt"/>
    </style:style>
    <style:style style:name="T280_2" style:family="text">
      <style:text-properties fo:font-size="11pt" style:font-size-asian="11pt" style:font-size-complex="11pt"/>
    </style:style>
    <style:style style:name="T280_3" style:family="text">
      <style:text-properties fo:font-size="11pt" style:font-size-asian="11pt" style:font-name-complex="Arial" style:font-size-complex="11pt"/>
    </style:style>
    <style:style style:name="T280_4" style:family="text">
      <style:text-properties style:font-style-complex="italic" fo:font-size="11pt" style:font-size-asian="11pt" style:font-name-complex="Arial" style:font-size-complex="11pt"/>
    </style:style>
    <style:style style:name="T280_5" style:family="text">
      <style:text-properties fo:font-size="11pt" style:font-size-asian="11pt" style:font-name-complex="Arial" style:font-size-complex="11pt"/>
    </style:style>
    <style:style style:name="P281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82" style:family="paragraph" style:parent-style-name="Normal">
      <style:paragraph-properties fo:text-align="justify"/>
    </style:style>
    <style:style style:name="T282_1" style:family="text">
      <style:text-properties fo:font-size="11pt" style:font-size-asian="11pt" style:font-name-complex="Arial" style:font-size-complex="11pt"/>
    </style:style>
    <style:style style:name="T282_2" style:family="text">
      <style:text-properties fo:font-size="11pt" style:font-size-asian="11pt" style:font-name-complex="Arial" style:font-size-complex="11pt"/>
    </style:style>
    <style:style style:name="T282_3" style:family="text">
      <style:text-properties fo:font-size="11pt" style:font-size-asian="11pt" style:font-name-complex="Arial" style:font-size-complex="11pt"/>
    </style:style>
    <style:style style:name="P283" style:family="paragraph" style:parent-style-name="List_20_Paragraph">
      <style:paragraph-properties fo:text-align="justify"/>
    </style:style>
    <style:style style:name="T283_1" style:family="text">
      <style:text-properties fo:font-size="11pt" style:font-size-asian="11pt" style:font-name-complex="Arial" style:font-size-complex="11pt"/>
    </style:style>
    <style:style style:name="T283_2" style:family="text"/>
    <style:style style:name="T283_3" style:family="text" style:parent-style-name="Internet_20_link">
      <style:text-properties fo:font-size="11pt" style:font-size-asian="11pt" style:font-name-complex="Arial" style:font-size-complex="11pt"/>
    </style:style>
    <style:style style:name="T283_4" style:family="text">
      <style:text-properties fo:font-size="11pt" style:font-size-asian="11pt" style:font-name-complex="Arial" style:font-size-complex="11pt"/>
    </style:style>
    <style:style style:name="P284" style:family="paragraph" style:parent-style-name="List_20_Paragraph">
      <style:paragraph-properties fo:text-align="justify"/>
    </style:style>
    <style:style style:name="T284_1" style:family="text">
      <style:text-properties fo:font-size="11pt" style:font-size-asian="11pt" style:font-name-complex="Arial" style:font-size-complex="11pt"/>
    </style:style>
    <style:style style:name="T284_2" style:family="text">
      <style:text-properties fo:font-size="11pt" style:font-size-asian="11pt" style:font-name-complex="Arial" style:font-size-complex="11pt"/>
    </style:style>
    <style:style style:name="T284_3" style:family="text"/>
    <style:style style:name="T284_4" style:family="text" style:parent-style-name="Internet_20_link">
      <style:text-properties fo:font-size="11pt" style:font-size-asian="11pt" style:font-name-complex="Arial" style:font-size-complex="11pt"/>
    </style:style>
    <style:style style:name="T284_5" style:family="text">
      <style:text-properties fo:font-size="11pt" style:font-size-asian="11pt" style:font-name-complex="Arial" style:font-size-complex="11pt"/>
    </style:style>
    <style:style style:name="P285" style:family="paragraph" style:parent-style-name="Normal">
      <style:paragraph-properties fo:text-align="justify"/>
    </style:style>
    <style:style style:name="T285_1" style:family="text">
      <style:text-properties fo:font-size="11pt" style:font-size-asian="11pt" style:font-name-complex="Arial" style:font-size-complex="11pt"/>
    </style:style>
    <style:style style:name="T285_2" style:family="text"/>
    <style:style style:name="T285_3" style:family="text" style:parent-style-name="Internet_20_link">
      <style:text-properties fo:font-size="11pt" style:font-size-asian="11pt" style:font-name-complex="Arial" style:font-size-complex="11pt"/>
    </style:style>
    <style:style style:name="T285_4" style:family="text">
      <style:text-properties fo:font-size="11pt" style:font-size-asian="11pt" style:font-name-complex="Arial" style:font-size-complex="11pt"/>
    </style:style>
    <style:style style:name="T285_5" style:family="text">
      <style:text-properties fo:font-size="11pt" style:font-size-asian="11pt" style:font-name-complex="Arial" style:font-size-complex="11pt"/>
    </style:style>
    <style:style style:name="T285_6" style:family="text">
      <style:text-properties fo:font-size="11pt" style:font-size-asian="11pt" style:font-name-complex="Arial" style:font-size-complex="11pt"/>
    </style:style>
    <style:style style:name="T285_7" style:family="text">
      <style:text-properties fo:font-size="11pt" style:font-size-asian="11pt" style:font-name-complex="Arial" style:font-size-complex="11pt"/>
    </style:style>
    <style:style style:name="T285_8" style:family="text">
      <style:text-properties fo:font-size="11pt" style:font-size-asian="11pt" style:font-name-complex="Arial" style:font-size-complex="11pt"/>
    </style:style>
    <style:style style:name="T285_9" style:family="text"/>
    <style:style style:name="T285_10" style:family="text" style:parent-style-name="Internet_20_link">
      <style:text-properties fo:font-size="11pt" style:font-size-asian="11pt" style:font-name-complex="Arial" style:font-size-complex="11pt"/>
    </style:style>
    <style:style style:name="T285_11" style:family="text">
      <style:text-properties fo:font-size="11pt" style:font-size-asian="11pt" style:font-name-complex="Arial" style:font-size-complex="11pt"/>
    </style:style>
    <style:style style:name="T285_12" style:family="text"/>
    <style:style style:name="T285_13" style:family="text" style:parent-style-name="Internet_20_link">
      <style:text-properties fo:font-size="11pt" style:font-size-asian="11pt" style:font-name-complex="Arial" style:font-size-complex="11pt"/>
    </style:style>
    <style:style style:name="T285_14" style:family="text">
      <style:text-properties fo:font-size="11pt" style:font-size-asian="11pt" style:font-name-complex="Arial" style:font-size-complex="11pt"/>
    </style:style>
    <style:style style:name="T285_15" style:family="text">
      <style:text-properties fo:font-size="11pt" style:font-size-asian="11pt" style:font-name-complex="Arial" style:font-size-complex="11pt"/>
    </style:style>
    <style:style style:name="T285_16" style:family="text">
      <style:text-properties fo:font-size="11pt" style:font-size-asian="11pt" style:font-name-complex="Arial" style:font-size-complex="11pt"/>
    </style:style>
    <style:style style:name="T285_17" style:family="text"/>
    <style:style style:name="T285_18" style:family="text" style:parent-style-name="Internet_20_link">
      <style:text-properties fo:font-size="11pt" style:font-size-asian="11pt" style:font-name-complex="Arial" style:font-size-complex="11pt"/>
    </style:style>
    <style:style style:name="T285_19" style:family="text">
      <style:text-properties fo:font-size="11pt" style:font-size-asian="11pt" style:font-name-complex="Arial" style:font-size-complex="11pt"/>
    </style:style>
    <style:style style:name="T285_20" style:family="text"/>
    <style:style style:name="T285_21" style:family="text" style:parent-style-name="Internet_20_link">
      <style:text-properties fo:font-size="11pt" style:font-size-asian="11pt" style:font-name-complex="Arial" style:font-size-complex="11pt"/>
    </style:style>
    <style:style style:name="T285_22" style:family="text">
      <style:text-properties fo:font-size="11pt" style:font-size-asian="11pt" style:font-name-complex="Arial" style:font-size-complex="11pt"/>
    </style:style>
    <style:style style:name="T285_23" style:family="text">
      <style:text-properties fo:font-size="11pt" style:font-size-asian="11pt" style:font-name-complex="Arial" style:font-size-complex="11pt"/>
    </style:style>
    <style:style style:name="T285_24" style:family="text">
      <style:text-properties fo:font-size="11pt" style:font-size-asian="11pt" style:font-name-complex="Arial" style:font-size-complex="11pt"/>
    </style:style>
    <style:style style:name="T285_25" style:family="text"/>
    <style:style style:name="T285_26" style:family="text" style:parent-style-name="Internet_20_link">
      <style:text-properties fo:font-size="11pt" style:font-size-asian="11pt" style:font-name-complex="Arial" style:font-size-complex="11pt"/>
    </style:style>
    <style:style style:name="T285_27" style:family="text">
      <style:text-properties fo:font-size="11pt" style:font-size-asian="11pt" style:font-name-complex="Arial" style:font-size-complex="11pt"/>
    </style:style>
    <style:style style:name="T285_28" style:family="text">
      <style:text-properties fo:font-size="11pt" style:font-size-asian="11pt" style:font-name-complex="Arial" style:font-size-complex="11pt"/>
    </style:style>
    <style:style style:name="T285_29" style:family="text">
      <style:text-properties fo:font-size="11pt" style:font-size-asian="11pt" style:font-name-complex="Arial" style:font-size-complex="11pt"/>
    </style:style>
    <style:style style:name="T285_30" style:family="text">
      <style:text-properties fo:font-size="11pt" style:font-size-asian="11pt" style:font-name-complex="Arial" style:font-size-complex="11pt"/>
    </style:style>
    <style:style style:name="T285_31" style:family="text">
      <style:text-properties fo:font-size="11pt" style:font-size-asian="11pt" style:font-name-complex="Arial" style:font-size-complex="11pt"/>
    </style:style>
    <style:style style:name="T285_32" style:family="text">
      <style:text-properties fo:font-size="11pt" style:font-size-asian="11pt" style:font-name-complex="Arial" style:font-size-complex="11pt"/>
    </style:style>
    <style:style style:name="T285_33" style:family="text"/>
    <style:style style:name="T285_34" style:family="text" style:parent-style-name="Internet_20_link">
      <style:text-properties fo:font-size="11pt" style:font-size-asian="11pt" style:font-name-complex="Arial" style:font-size-complex="11pt"/>
    </style:style>
    <style:style style:name="T285_35" style:family="text">
      <style:text-properties fo:font-size="11pt" style:font-size-asian="11pt" style:font-name-complex="Arial" style:font-size-complex="11pt"/>
    </style:style>
    <style:style style:name="T285_36" style:family="text">
      <style:text-properties style:font-style-complex="italic" fo:font-size="11pt" style:font-size-asian="11pt" style:font-name-complex="Arial" style:font-size-complex="11pt"/>
    </style:style>
    <style:style style:name="T285_37" style:family="text">
      <style:text-properties fo:font-size="11pt" style:font-size-asian="11pt" style:font-name-complex="Arial" style:font-size-complex="11pt"/>
    </style:style>
    <style:style style:name="P286" style:family="paragraph" style:parent-style-name="Normal">
      <style:paragraph-properties fo:text-align="justify"/>
      <style:text-properties fo:font-size="11pt" style:font-size-asian="11pt" style:font-name-complex="Arial"/>
    </style:style>
    <style:style style:name="P287" style:family="paragraph" style:parent-style-name="Normal"/>
    <style:style style:name="T287_1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287_2" style:family="text"/>
    <style:style style:name="T287_3" style:family="text" style:parent-style-name="Internet_20_link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287_4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287_5" style:family="text">
      <style:text-properties fo:font-size="11pt" style:font-size-asian="11pt" style:font-name-complex="Arial" style:font-size-complex="10pt" fo:font-weight="bold" style:font-weight-asian="bold"/>
    </style:style>
    <style:style style:name="P288" style:family="paragraph" style:parent-style-name="Normal">
      <style:text-properties fo:font-size="11pt" style:font-size-asian="11pt" style:font-name-complex="Arial" style:font-size-complex="10pt"/>
    </style:style>
    <style:style style:name="P289" style:family="paragraph" style:parent-style-name="Normal">
      <style:paragraph-properties fo:text-align="justify"/>
    </style:style>
    <style:style style:name="T289_1" style:family="text">
      <style:text-properties fo:font-size="11pt" style:font-size-asian="11pt" style:font-size-complex="11pt"/>
    </style:style>
    <style:style style:name="T289_2" style:family="text" style:parent-style-name="Normal">
      <style:text-properties fo:font-size="11pt" style:font-size-asian="11pt" style:font-size-complex="11pt"/>
    </style:style>
    <style:style style:name="P290" style:family="paragraph" style:parent-style-name="Footnote_20_text"/>
    <style:style style:name="T290_1" style:family="text"/>
    <style:style style:name="T290_2" style:family="text">
      <style:text-properties fo:font-size="11pt" style:font-size-asian="11pt" style:font-size-complex="11pt"/>
    </style:style>
    <style:style style:name="T290_3" style:family="text">
      <style:text-properties fo:font-size="11pt" style:font-size-asian="11pt" style:font-size-complex="11pt"/>
    </style:style>
    <style:style style:name="T290_4" style:family="text" style:parent-style-name="Normal">
      <style:text-properties fo:font-size="11pt" style:font-size-asian="11pt" style:font-size-complex="11pt"/>
    </style:style>
    <style:style style:name="P291" style:family="paragraph" style:parent-style-name="Normal"/>
    <style:style style:name="T291_1" style:family="text">
      <style:text-properties fo:font-size="9pt" style:font-name-asian="Arial" style:font-size-asian="9pt" style:font-name-complex="Arial" style:font-size-complex="9pt"/>
    </style:style>
    <style:style style:name="T291_2" style:family="text">
      <style:text-properties fo:font-size="11pt" style:font-size-asian="11pt" style:font-size-complex="11pt"/>
    </style:style>
    <style:style style:name="P292" style:family="paragraph" style:parent-style-name="Normal"/>
    <style:style style:name="P293" style:family="paragraph" style:parent-style-name="Normal"/>
    <style:style style:name="T293_1" style:family="text">
      <style:text-properties fo:font-size="11pt" style:font-size-asian="11pt" style:font-size-complex="11pt" fo:font-weight="bold" style:font-weight-asian="bold"/>
    </style:style>
    <style:style style:name="P294" style:family="paragraph" style:parent-style-name="Normal">
      <style:text-properties fo:font-size="11pt" style:font-size-asian="11pt" style:font-name-complex="Arial" style:font-size-complex="10pt"/>
    </style:style>
    <style:style style:name="P295" style:family="paragraph" style:parent-style-name="Normal">
      <style:paragraph-properties fo:text-align="justify" fo:line-height="108%" fo:margin-bottom="0.282cm"/>
    </style:style>
    <style:style style:name="T295_1" style:family="text">
      <style:text-properties fo:font-size="11pt" style:font-name-asian="Calibri" style:font-size-asian="11pt" style:font-name-complex="Arial" style:font-size-complex="11pt"/>
    </style:style>
    <style:style style:name="P296" style:family="paragraph" style:parent-style-name="Normal">
      <style:text-properties fo:font-size="10pt" style:font-size-asian="10pt" style:font-name-complex="Arial" style:font-size-complex="11pt"/>
    </style:style>
    <style:style style:name="P297" style:family="paragraph" style:parent-style-name="Normal">
      <style:paragraph-properties fo:text-align="justify"/>
    </style:style>
    <style:style style:name="T29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98" style:family="paragraph" style:parent-style-name="Normal">
      <style:text-properties fo:font-size="10pt" style:font-size-asian="10pt" style:font-name-complex="Arial" style:font-size-complex="11pt" fo:language-asian="en" fo:country-asian="GB"/>
    </style:style>
    <style:style style:name="P299" style:family="paragraph" style:parent-style-name="Normal">
      <style:paragraph-properties fo:text-align="justify"/>
    </style:style>
    <style:style style:name="T299_1" style:family="text">
      <style:text-properties fo:font-size="11pt" style:font-size-asian="11pt" style:font-size-complex="11pt"/>
    </style:style>
    <style:style style:name="P300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01" style:family="paragraph" style:parent-style-name="Normal">
      <style:paragraph-properties fo:text-align="justify"/>
    </style:style>
    <style:style style:name="T301_1" style:family="text">
      <style:text-properties fo:font-size="11pt" style:font-size-asian="11pt" style:font-size-complex="11pt"/>
    </style:style>
    <style:style style:name="T301_2" style:family="text">
      <style:text-properties fo:font-size="11pt" style:font-size-asian="11pt" style:font-size-complex="11pt"/>
    </style:style>
    <style:style style:name="T301_3" style:family="text">
      <style:text-properties fo:font-size="11pt" style:font-size-asian="11pt" style:font-size-complex="11pt"/>
    </style:style>
    <style:style style:name="T301_4" style:family="text">
      <style:text-properties fo:font-size="11pt" style:font-size-asian="11pt" style:font-size-complex="11pt"/>
    </style:style>
    <style:style style:name="T301_5" style:family="text">
      <style:text-properties fo:font-size="11pt" style:font-size-asian="11pt" style:font-size-complex="11pt"/>
    </style:style>
    <style:style style:name="T301_6" style:family="text">
      <style:text-properties fo:font-size="11pt" style:font-size-asian="11pt" style:font-size-complex="11pt"/>
    </style:style>
    <style:style style:name="T301_7" style:family="text">
      <style:text-properties fo:font-size="11pt" style:font-size-asian="11pt" style:font-size-complex="11pt"/>
    </style:style>
    <style:style style:name="T301_8" style:family="text">
      <style:text-properties fo:font-size="11pt" style:font-size-asian="11pt" style:font-size-complex="11pt"/>
    </style:style>
    <style:style style:name="P302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03" style:family="paragraph" style:parent-style-name="Normal">
      <style:paragraph-properties fo:text-align="justify"/>
    </style:style>
    <style:style style:name="T303_1" style:family="text">
      <style:text-properties fo:font-size="11pt" style:font-size-asian="11pt" style:font-size-complex="11pt"/>
    </style:style>
    <style:style style:name="T303_2" style:family="text">
      <style:text-properties fo:font-size="11pt" style:font-size-asian="11pt" style:font-size-complex="11pt"/>
    </style:style>
    <style:style style:name="T303_3" style:family="text">
      <style:text-properties fo:font-size="11pt" style:font-size-asian="11pt" style:font-size-complex="11pt"/>
    </style:style>
    <style:style style:name="T303_4" style:family="text">
      <style:text-properties fo:font-size="11pt" style:font-size-asian="11pt" style:font-size-complex="11pt"/>
    </style:style>
    <style:style style:name="T303_5" style:family="text">
      <style:text-properties fo:font-size="11pt" style:font-size-asian="11pt" style:font-size-complex="11pt"/>
    </style:style>
    <style:style style:name="T303_6" style:family="text">
      <style:text-properties fo:font-size="11pt" style:font-size-asian="11pt" style:font-size-complex="11pt"/>
    </style:style>
    <style:style style:name="T303_7" style:family="text">
      <style:text-properties fo:font-size="11pt" style:font-size-asian="11pt" style:font-size-complex="11pt"/>
    </style:style>
    <style:style style:name="T303_8" style:family="text">
      <style:text-properties fo:font-size="11pt" style:font-size-asian="11pt" style:font-size-complex="11pt"/>
    </style:style>
    <style:style style:name="T303_9" style:family="text">
      <style:text-properties fo:font-size="11pt" style:font-size-asian="11pt" style:font-size-complex="11pt"/>
    </style:style>
    <style:style style:name="T303_10" style:family="text">
      <style:text-properties fo:font-size="11pt" style:font-size-asian="11pt" style:font-size-complex="11pt"/>
    </style:style>
    <style:style style:name="T303_11" style:family="text">
      <style:text-properties fo:font-size="11pt" style:font-size-asian="11pt" style:font-size-complex="11pt"/>
    </style:style>
    <style:style style:name="T303_12" style:family="text">
      <style:text-properties fo:font-size="11pt" style:font-size-asian="11pt" style:font-size-complex="11pt"/>
    </style:style>
    <style:style style:name="T303_13" style:family="text">
      <style:text-properties fo:font-size="11pt" style:font-size-asian="11pt" style:font-size-complex="11pt"/>
    </style:style>
    <style:style style:name="T303_14" style:family="text">
      <style:text-properties fo:font-size="11pt" style:font-size-asian="11pt" style:font-size-complex="11pt"/>
    </style:style>
    <style:style style:name="P304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305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Table8" style:family="table">
      <style:table-properties table:align="left" style:width="16.503cm" fo:margin-left="-0.259cm"/>
    </style:style>
    <style:style style:name="Column29" style:family="table-column">
      <style:table-column-properties style:column-width="3.013cm"/>
    </style:style>
    <style:style style:name="Column30" style:family="table-column">
      <style:table-column-properties style:column-width="1.087cm"/>
    </style:style>
    <style:style style:name="Column31" style:family="table-column">
      <style:table-column-properties style:column-width="1.653cm"/>
    </style:style>
    <style:style style:name="Column32" style:family="table-column">
      <style:table-column-properties style:column-width="5.791cm"/>
    </style:style>
    <style:style style:name="Column33" style:family="table-column">
      <style:table-column-properties style:column-width="4.96cm"/>
    </style:style>
    <style:style style:name="Row29" style:family="table-row">
      <style:table-row-properties style:min-row-height="0.863cm"/>
    </style:style>
    <style:style style:name="Cell9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line-height="100%" fo:margin-bottom="0cm"/>
    </style:style>
    <style:style style:name="T30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line-height="100%" fo:margin-bottom="0cm"/>
    </style:style>
    <style:style style:name="T307_1" style:family="text">
      <style:text-properties fo:font-style="italic" style:font-style-asian="italic" style:font-style-complex="italic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307_2" style:family="text">
      <style:text-properties fo:font-style="italic" style:font-style-asian="italic" style:font-style-complex="italic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307_3" style:family="text">
      <style:text-properties fo:font-style="italic" style:font-style-asian="italic" style:font-style-complex="italic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30" style:family="table-row">
      <style:table-row-properties style:min-row-height="0.612cm"/>
    </style:style>
    <style:style style:name="Cell9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line-height="100%" fo:margin-bottom="0cm"/>
    </style:style>
    <style:style style:name="T30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line-height="100%" fo:margin-bottom="0cm"/>
    </style:style>
    <style:style style:name="T30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9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line-height="100%" fo:margin-bottom="0cm"/>
    </style:style>
    <style:style style:name="T31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line-height="100%" fo:margin-bottom="0cm"/>
    </style:style>
    <style:style style:name="T311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1" style:family="table-row">
      <style:table-row-properties style:min-row-height="0.609cm"/>
    </style:style>
    <style:style style:name="Cell10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fo:line-height="100%" fo:margin-bottom="0cm"/>
    </style:style>
    <style:style style:name="T3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line-height="100%" fo:margin-bottom="0cm"/>
    </style:style>
    <style:style style:name="T3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line-height="100%" fo:margin-bottom="0cm"/>
    </style:style>
    <style:style style:name="T3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line-height="100%" fo:margin-bottom="0cm"/>
    </style:style>
    <style:style style:name="T3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16" style:family="paragraph" style:parent-style-name="Normal">
      <style:text-properties fo:font-weight="bold" style:font-weight-asian="bold"/>
    </style:style>
    <style:style style:name="Table9" style:family="table">
      <style:table-properties table:align="left" style:width="16.494cm" fo:margin-left="0cm"/>
    </style:style>
    <style:style style:name="Column34" style:family="table-column">
      <style:table-column-properties style:column-width="4.743cm"/>
    </style:style>
    <style:style style:name="Column35" style:family="table-column">
      <style:table-column-properties style:column-width="4.75cm"/>
    </style:style>
    <style:style style:name="Column36" style:family="table-column">
      <style:table-column-properties style:column-width="7.001cm"/>
    </style:style>
    <style:style style:name="Row32" style:family="table-row">
      <style:table-row-properties style:min-row-height="0.482cm"/>
    </style:style>
    <style:style style:name="Cell10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line-height="100%" fo:margin-bottom="0cm"/>
    </style:style>
    <style:style style:name="T31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line-height="100%" fo:margin-bottom="0cm"/>
    </style:style>
    <style:style style:name="T31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18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line-height="100%" fo:margin-bottom="0cm"/>
    </style:style>
    <style:style style:name="T31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3" style:family="table-row"/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fo:line-height="100%" fo:margin-bottom="0cm"/>
    </style:style>
    <style:style style:name="T32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20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320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fo:line-height="100%" fo:margin-bottom="0cm"/>
    </style:style>
    <style:style style:name="T32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line-height="100%" fo:margin-bottom="0cm"/>
    </style:style>
    <style:style style:name="T32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22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22_3" style:family="text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323" style:family="paragraph" style:parent-style-name="Footnote_20_text"/>
    <style:style style:name="T323_1" style:family="text"/>
    <style:style style:name="T323_2" style:family="text">
      <style:text-properties fo:font-size="9pt" style:font-size-asian="9pt" style:font-size-complex="9pt"/>
    </style:style>
    <style:style style:name="T323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23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23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324" style:family="paragraph" style:parent-style-name="Normal">
      <style:paragraph-properties fo:line-height="100%" fo:margin-bottom="0cm"/>
    </style:style>
    <style:style style:name="T32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2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24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3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34" style:family="table-row"/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fo:line-height="100%" fo:margin-bottom="0cm"/>
    </style:style>
    <style:style style:name="T32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line-height="100%" fo:margin-bottom="0cm"/>
    </style:style>
    <style:style style:name="T32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28" style:family="paragraph" style:parent-style-name="Normal">
      <style:paragraph-properties fo:line-height="100%" fo:margin-bottom="0cm"/>
    </style:style>
    <style:style style:name="T32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line-height="100%" fo:margin-bottom="0cm"/>
    </style:style>
    <style:style style:name="T32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29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29_3" style:family="text">
      <style:text-properties style:text-position="super 58%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29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29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29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29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30" style:family="paragraph" style:parent-style-name="Normal">
      <style:paragraph-properties fo:line-height="100%" fo:margin-bottom="0cm"/>
    </style:style>
    <style:style style:name="T33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30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30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35" style:family="table-row"/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line-height="100%" fo:margin-bottom="0cm"/>
    </style:style>
    <style:style style:name="T33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1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paragraph-properties fo:line-height="100%" fo:margin-bottom="0cm"/>
    </style:style>
    <style:style style:name="T33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33" style:family="paragraph" style:parent-style-name="Normal">
      <style:paragraph-properties fo:line-height="100%" fo:margin-bottom="0cm"/>
    </style:style>
    <style:style style:name="T33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paragraph-properties fo:line-height="100%" fo:margin-bottom="0cm"/>
    </style:style>
    <style:style style:name="T33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34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4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34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34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35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36" style:family="paragraph" style:parent-style-name="Normal">
      <style:paragraph-properties fo:line-height="100%" fo:margin-bottom="0cm"/>
    </style:style>
    <style:style style:name="T33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36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36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36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6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36" style:family="table-row"/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Default">
      <style:paragraph-properties style:text-autospace="none" fo:text-align="justify" fo:line-height="100%" fo:margin-bottom="0cm"/>
    </style:style>
    <style:style style:name="T33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37_2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337_3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fo:line-height="100%" fo:margin-bottom="0cm"/>
    </style:style>
    <style:style style:name="T33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fo:line-height="100%" fo:margin-bottom="0cm"/>
    </style:style>
    <style:style style:name="T33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39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9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39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9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39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9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39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39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339_10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37" style:family="table-row"/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Default">
      <style:paragraph-properties style:text-autospace="none" fo:text-align="justify" fo:line-height="100%" fo:margin-bottom="0cm"/>
    </style:style>
    <style:style style:name="T340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fo:line-height="100%" fo:margin-bottom="0cm"/>
    </style:style>
    <style:style style:name="T34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fo:line-height="100%" fo:margin-bottom="0cm"/>
    </style:style>
    <style:style style:name="T34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42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42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42_4" style:family="text"/>
    <style:style style:name="T342_5" style:family="text" style:parent-style-name="Internet_20_link">
      <style:text-properties fo:color="#0563c1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342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43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44" style:family="paragraph" style:parent-style-name="Normal">
      <style:paragraph-properties fo:text-align="justify"/>
    </style:style>
    <style:style style:name="T34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44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44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45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46" style:family="paragraph" style:parent-style-name="Normal">
      <style:paragraph-properties fo:text-align="justify"/>
    </style:style>
    <style:style style:name="T346_1" style:family="text">
      <style:text-properties fo:font-size="11pt" style:font-size-asian="11pt" style:font-name-complex="Arial" style:font-size-complex="11pt" style:font-weight-complex="bold"/>
    </style:style>
    <style:style style:name="T346_2" style:family="text">
      <style:text-properties fo:font-size="11pt" style:font-size-asian="11pt" style:font-name-complex="Arial" style:font-size-complex="11pt" style:font-weight-complex="bold"/>
    </style:style>
    <style:style style:name="T346_3" style:family="text">
      <style:text-properties fo:font-size="11pt" style:font-size-asian="11pt" style:font-name-complex="Arial" style:font-size-complex="11pt" style:font-weight-complex="bold"/>
    </style:style>
    <style:style style:name="T346_4" style:family="text">
      <style:text-properties fo:font-size="11pt" style:font-size-asian="11pt" style:font-name-complex="Arial" style:font-size-complex="11pt" style:font-weight-complex="bold"/>
    </style:style>
    <style:style style:name="T346_5" style:family="text">
      <style:text-properties fo:font-size="11pt" style:font-size-asian="11pt" style:font-name-complex="Arial" style:font-size-complex="11pt" style:font-weight-complex="bold"/>
    </style:style>
    <style:style style:name="T346_6" style:family="text">
      <style:text-properties fo:font-size="11pt" style:font-size-asian="11pt" style:font-name-complex="Arial" style:font-size-complex="11pt" style:font-weight-complex="bold"/>
    </style:style>
    <style:style style:name="T346_7" style:family="text">
      <style:text-properties fo:font-size="11pt" style:font-size-asian="11pt" style:font-name-complex="Arial" style:font-size-complex="11pt" style:font-weight-complex="bold"/>
    </style:style>
    <style:style style:name="T346_8" style:family="text">
      <style:text-properties fo:font-size="11pt" style:font-size-asian="11pt" style:font-name-complex="Arial" style:font-size-complex="11pt" style:font-weight-complex="bold"/>
    </style:style>
    <style:style style:name="T346_9" style:family="text">
      <style:text-properties fo:font-size="11pt" style:font-size-asian="11pt" style:font-name-complex="Arial" style:font-size-complex="11pt" style:font-weight-complex="bold"/>
    </style:style>
    <style:style style:name="T346_10" style:family="text">
      <style:text-properties fo:font-size="11pt" style:font-size-asian="11pt" style:font-name-complex="Arial" style:font-size-complex="11pt" style:font-weight-complex="bold"/>
    </style:style>
    <style:style style:name="T346_11" style:family="text">
      <style:text-properties fo:font-size="11pt" style:font-size-asian="11pt" style:font-name-complex="Arial" style:font-size-complex="11pt" style:font-weight-complex="bold"/>
    </style:style>
    <style:style style:name="T346_12" style:family="text">
      <style:text-properties fo:font-size="11pt" style:font-size-asian="11pt" style:font-name-complex="Arial" style:font-size-complex="11pt" style:font-weight-complex="bold"/>
    </style:style>
    <style:style style:name="T346_13" style:family="text">
      <style:text-properties fo:font-size="11pt" style:font-size-asian="11pt" style:font-name-complex="Arial" style:font-size-complex="11pt" style:font-weight-complex="bold"/>
    </style:style>
    <style:style style:name="T346_1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46_1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46_1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47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48" style:family="paragraph" style:parent-style-name="Normal">
      <style:paragraph-properties fo:text-align="justify"/>
    </style:style>
    <style:style style:name="T348_1" style:family="text">
      <style:text-properties fo:font-size="11pt" style:font-size-asian="11pt" style:font-name-complex="Arial" style:font-size-complex="11pt" style:font-weight-complex="bold"/>
    </style:style>
    <style:style style:name="T348_2" style:family="text">
      <style:text-properties fo:font-size="11pt" style:font-size-asian="11pt" style:font-name-complex="Arial" style:font-size-complex="11pt" style:font-weight-complex="bold"/>
    </style:style>
    <style:style style:name="T348_3" style:family="text">
      <style:text-properties fo:font-size="11pt" style:font-size-asian="11pt" style:font-name-complex="Arial" style:font-size-complex="11pt" style:font-weight-complex="bold"/>
    </style:style>
    <style:style style:name="T348_4" style:family="text">
      <style:text-properties fo:font-size="11pt" style:font-size-asian="11pt" style:font-name-complex="Arial" style:font-size-complex="11pt" style:font-weight-complex="bold"/>
    </style:style>
    <style:style style:name="T348_5" style:family="text">
      <style:text-properties fo:font-size="11pt" style:font-size-asian="11pt" style:font-name-complex="Arial" style:font-size-complex="11pt" style:font-weight-complex="bold"/>
    </style:style>
    <style:style style:name="T348_6" style:family="text">
      <style:text-properties fo:font-size="11pt" style:font-size-asian="11pt" style:font-name-complex="Arial" style:font-size-complex="11pt" style:font-weight-complex="bold"/>
    </style:style>
    <style:style style:name="T348_7" style:family="text">
      <style:text-properties fo:font-size="11pt" style:font-size-asian="11pt" style:font-name-complex="Arial" style:font-size-complex="11pt" style:font-weight-complex="bold"/>
    </style:style>
    <style:style style:name="T348_8" style:family="text">
      <style:text-properties fo:font-size="11pt" style:font-size-asian="11pt" style:font-name-complex="Arial" style:font-size-complex="11pt" style:font-weight-complex="bold"/>
    </style:style>
    <style:style style:name="T348_9" style:family="text">
      <style:text-properties fo:font-size="11pt" style:font-size-asian="11pt" style:font-name-complex="Arial" style:font-size-complex="11pt" style:font-weight-complex="bold"/>
    </style:style>
    <style:style style:name="T348_10" style:family="text">
      <style:text-properties fo:font-size="11pt" style:font-size-asian="11pt" style:font-name-complex="Arial" style:font-size-complex="11pt" style:font-weight-complex="bold"/>
    </style:style>
    <style:style style:name="T348_11" style:family="text">
      <style:text-properties fo:font-size="11pt" style:font-size-asian="11pt" style:font-name-complex="Arial" style:font-size-complex="11pt" style:font-weight-complex="bold"/>
    </style:style>
    <style:style style:name="P34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350" style:family="paragraph" style:parent-style-name="Normal">
      <style:paragraph-properties fo:text-align="justify"/>
    </style:style>
    <style:style style:name="T350_1" style:family="text">
      <style:text-properties fo:font-size="11pt" style:font-name-asian="Arial" style:font-size-asian="11pt" style:font-name-complex="Arial" style:font-size-complex="11pt"/>
    </style:style>
    <style:style style:name="P351" style:family="paragraph" style:parent-style-name="Normal">
      <style:paragraph-properties fo:text-align="justify"/>
    </style:style>
    <style:style style:name="P352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352_1" style:family="text">
      <style:text-properties fo:font-size="11pt" style:font-name-asian="Arial" style:font-size-asian="11pt" style:font-name-complex="Arial" style:font-size-complex="11pt"/>
    </style:style>
    <style:style style:name="P353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353_1" style:family="text">
      <style:text-properties fo:font-size="11pt" style:font-name-asian="Arial" style:font-size-asian="11pt" style:font-name-complex="Arial" style:font-size-complex="11pt"/>
    </style:style>
    <style:style style:name="P354" style:family="paragraph" style:parent-style-name="List_20_Paragraph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354_1" style:family="text">
      <style:text-properties fo:font-size="11pt" style:font-name-asian="Arial" style:font-size-asian="11pt" style:font-name-complex="Arial" style:font-size-complex="11pt"/>
    </style:style>
    <style:style style:name="P355" style:family="paragraph" style:parent-style-name="Normal">
      <style:paragraph-properties fo:text-align="justify"/>
    </style:style>
    <style:style style:name="T355_1" style:family="text">
      <style:text-properties fo:color="#4d4d4d" fo:font-size="11pt" style:font-name-asian="Arial" style:font-size-asian="11pt" style:font-name-complex="Arial" style:font-size-complex="11pt"/>
    </style:style>
    <style:style style:name="T355_2" style:family="text">
      <style:text-properties fo:color="#4d4d4d" fo:font-size="11pt" style:font-name-asian="Arial" style:font-size-asian="11pt" style:font-name-complex="Arial" style:font-size-complex="11pt"/>
    </style:style>
    <style:style style:name="T355_3" style:family="text">
      <style:text-properties fo:font-size="11pt" style:font-name-asian="Arial" style:font-size-asian="11pt" style:font-name-complex="Arial" style:font-size-complex="11pt"/>
    </style:style>
    <style:style style:name="T355_4" style:family="text">
      <style:text-properties fo:font-size="11pt" style:font-name-asian="Arial" style:font-size-asian="11pt" style:font-name-complex="Arial" style:font-size-complex="11pt"/>
    </style:style>
    <style:style style:name="T355_5" style:family="text">
      <style:text-properties fo:font-size="11pt" style:font-name-asian="Arial" style:font-size-asian="11pt" style:font-name-complex="Arial" style:font-size-complex="11pt"/>
    </style:style>
    <style:style style:name="T355_6" style:family="text">
      <style:text-properties fo:font-size="11pt" style:font-name-asian="Arial" style:font-size-asian="11pt" style:font-name-complex="Arial" style:font-size-complex="11pt"/>
    </style:style>
    <style:style style:name="T355_7" style:family="text">
      <style:text-properties fo:font-size="11pt" style:font-name-asian="Arial" style:font-size-asian="11pt" style:font-name-complex="Arial" style:font-size-complex="11pt"/>
    </style:style>
    <style:style style:name="T355_8" style:family="text">
      <style:text-properties fo:color="#4d4d4d" fo:font-size="11pt" style:font-name-asian="Arial" style:font-size-asian="11pt" style:font-name-complex="Arial" style:font-size-complex="11pt"/>
    </style:style>
    <style:style style:name="T355_9" style:family="text">
      <style:text-properties fo:font-size="11pt" style:font-name-asian="Arial" style:font-size-asian="11pt" style:font-name-complex="Arial" style:font-size-complex="11pt"/>
    </style:style>
    <style:style style:name="T355_10" style:family="text"/>
    <style:style style:name="T355_11" style:family="text" style:parent-style-name="Internet_20_link">
      <style:text-properties style:font-name="EB Garamond" style:font-name-asian="EB Garamond" style:font-name-complex="EB Garamond"/>
    </style:style>
    <style:style style:name="T355_12" style:family="text">
      <style:text-properties fo:font-size="11pt" style:font-name-asian="Arial" style:font-size-asian="11pt" style:font-name-complex="Arial" style:font-size-complex="11pt"/>
    </style:style>
    <style:style style:name="T355_13" style:family="text"/>
    <style:style style:name="T355_14" style:family="text" style:parent-style-name="Internet_20_link">
      <style:text-properties style:font-name="EB Garamond" style:font-name-asian="EB Garamond" style:font-name-complex="EB Garamond"/>
    </style:style>
    <style:style style:name="T355_15" style:family="text">
      <style:text-properties fo:font-size="11pt" style:font-name-asian="Arial" style:font-size-asian="11pt" style:font-name-complex="Arial" style:font-size-complex="11pt"/>
    </style:style>
    <style:style style:name="T355_16" style:family="text"/>
    <style:style style:name="T355_17" style:family="text" style:parent-style-name="Internet_20_link">
      <style:text-properties style:font-name="EB Garamond" style:font-name-asian="EB Garamond" style:font-name-complex="EB Garamond"/>
    </style:style>
    <style:style style:name="T355_18" style:family="text">
      <style:text-properties fo:font-size="11pt" style:font-name-asian="Arial" style:font-size-asian="11pt" style:font-name-complex="Arial" style:font-size-complex="11pt"/>
    </style:style>
    <style:style style:name="T355_19" style:family="text"/>
    <style:style style:name="T355_20" style:family="text" style:parent-style-name="Internet_20_link">
      <style:text-properties style:font-name="EB Garamond" style:font-name-asian="EB Garamond" style:font-name-complex="EB Garamond"/>
    </style:style>
    <style:style style:name="T355_21" style:family="text">
      <style:text-properties fo:font-size="11pt" style:font-name-asian="Arial" style:font-size-asian="11pt" style:font-name-complex="Arial" style:font-size-complex="11pt"/>
    </style:style>
    <style:style style:name="P35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357" style:family="paragraph" style:parent-style-name="Normal">
      <style:paragraph-properties fo:text-align="justify"/>
      <style:text-properties fo:color="#333333"/>
    </style:style>
    <style:style style:name="P358" style:family="paragraph" style:parent-style-name="Normal"/>
    <style:style style:name="T358_1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358_2" style:family="text"/>
    <style:style style:name="T358_3" style:family="text" style:parent-style-name="Internet_20_link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358_4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358_5" style:family="text">
      <style:text-properties fo:font-size="11pt" style:font-size-asian="11pt" style:font-name-complex="Arial" style:font-size-complex="10pt" fo:font-weight="bold" style:font-weight-asian="bold"/>
    </style:style>
    <style:style style:name="T358_6" style:family="text">
      <style:text-properties fo:font-size="11pt" style:font-size-asian="11pt" style:font-name-complex="Arial" style:font-size-complex="10pt"/>
    </style:style>
    <style:style style:name="P359" style:family="paragraph" style:parent-style-name="Normal">
      <style:text-properties fo:font-size="11pt" style:font-size-asian="11pt" style:font-name-complex="Arial" style:font-size-complex="10pt"/>
    </style:style>
    <style:style style:name="P360" style:family="paragraph" style:parent-style-name="Normal">
      <style:paragraph-properties fo:text-align="justify"/>
    </style:style>
    <style:style style:name="T360_1" style:family="text">
      <style:text-properties fo:font-size="11pt" style:font-size-asian="11pt" style:font-size-complex="11pt"/>
    </style:style>
    <style:style style:name="T360_2" style:family="text">
      <style:text-properties fo:font-size="11pt" style:font-size-asian="11pt" style:font-size-complex="11pt"/>
    </style:style>
    <style:style style:name="T360_3" style:family="text">
      <style:text-properties fo:font-size="11pt" style:font-size-asian="11pt" style:font-size-complex="11pt"/>
    </style:style>
    <style:style style:name="T360_4" style:family="text">
      <style:text-properties fo:font-size="11pt" style:font-size-asian="11pt" style:font-size-complex="11pt"/>
    </style:style>
    <style:style style:name="T360_5" style:family="text">
      <style:text-properties fo:font-size="11pt" style:font-size-asian="11pt" style:font-size-complex="11pt"/>
    </style:style>
    <style:style style:name="T360_6" style:family="text">
      <style:text-properties fo:font-size="11pt" style:font-size-asian="11pt" style:font-size-complex="11pt"/>
    </style:style>
    <style:style style:name="T360_7" style:family="text">
      <style:text-properties fo:font-size="11pt" style:font-size-asian="11pt" style:font-size-complex="11pt"/>
    </style:style>
    <style:style style:name="T360_8" style:family="text">
      <style:text-properties fo:font-size="11pt" style:font-size-asian="11pt" style:font-size-complex="11pt"/>
    </style:style>
    <style:style style:name="T360_9" style:family="text">
      <style:text-properties fo:font-size="11pt" style:font-size-asian="11pt" style:font-size-complex="11pt"/>
    </style:style>
    <style:style style:name="T360_10" style:family="text">
      <style:text-properties fo:font-size="11pt" style:font-size-asian="11pt" style:font-size-complex="11pt"/>
    </style:style>
    <style:style style:name="T360_11" style:family="text">
      <style:text-properties fo:font-size="11pt" style:font-size-asian="11pt" style:font-size-complex="11pt"/>
    </style:style>
    <style:style style:name="T360_12" style:family="text">
      <style:text-properties fo:font-size="11pt" style:font-size-asian="11pt" style:font-size-complex="11pt"/>
    </style:style>
    <style:style style:name="T360_13" style:family="text">
      <style:text-properties fo:font-size="11pt" style:font-size-asian="11pt" style:font-size-complex="11pt"/>
    </style:style>
    <style:style style:name="P361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62" style:family="paragraph" style:parent-style-name="Normal">
      <style:paragraph-properties fo:text-align="justify"/>
    </style:style>
    <style:style style:name="T362_1" style:family="text">
      <style:text-properties fo:font-size="11pt" style:font-size-asian="11pt" style:font-size-complex="11pt"/>
    </style:style>
    <style:style style:name="P363" style:family="paragraph" style:parent-style-name="List_20_Paragraph">
      <style:paragraph-properties fo:text-align="justify"/>
    </style:style>
    <style:style style:name="T363_1" style:family="text">
      <style:text-properties fo:font-size="11pt" style:font-size-asian="11pt" style:font-size-complex="11pt"/>
    </style:style>
    <style:style style:name="T363_2" style:family="text">
      <style:text-properties fo:font-size="11pt" style:font-size-asian="11pt" style:font-size-complex="11pt"/>
    </style:style>
    <style:style style:name="T363_3" style:family="text">
      <style:text-properties fo:font-size="11pt" style:font-size-asian="11pt" style:font-size-complex="11pt"/>
    </style:style>
    <style:style style:name="T363_4" style:family="text">
      <style:text-properties fo:font-size="11pt" style:font-size-asian="11pt" style:font-size-complex="11pt"/>
    </style:style>
    <style:style style:name="T363_5" style:family="text">
      <style:text-properties fo:font-size="11pt" style:font-size-asian="11pt" style:font-size-complex="11pt"/>
    </style:style>
    <style:style style:name="T363_6" style:family="text">
      <style:text-properties fo:font-size="11pt" style:font-size-asian="11pt" style:font-size-complex="11pt"/>
    </style:style>
    <style:style style:name="T363_7" style:family="text"/>
    <style:style style:name="T363_8" style:family="text" style:parent-style-name="Internet_20_link">
      <style:text-properties fo:font-size="11pt" style:font-size-asian="11pt" style:font-size-complex="11pt"/>
    </style:style>
    <style:style style:name="T363_9" style:family="text">
      <style:text-properties fo:font-size="11pt" style:font-size-asian="11pt" style:font-size-complex="11pt"/>
    </style:style>
    <style:style style:name="T363_10" style:family="text">
      <style:text-properties fo:font-size="11pt" style:font-size-asian="11pt" style:font-size-complex="11pt"/>
    </style:style>
    <style:style style:name="T363_11" style:family="text">
      <style:text-properties fo:font-size="11pt" style:font-size-asian="11pt" style:font-size-complex="11pt"/>
    </style:style>
    <style:style style:name="T363_12" style:family="text">
      <style:text-properties fo:font-size="11pt" style:font-size-asian="11pt" style:font-size-complex="11pt"/>
    </style:style>
    <style:style style:name="T363_13" style:family="text">
      <style:text-properties fo:font-size="11pt" style:font-size-asian="11pt" style:font-size-complex="11pt"/>
    </style:style>
    <style:style style:name="T363_14" style:family="text">
      <style:text-properties fo:font-size="11pt" style:font-size-asian="11pt" style:font-size-complex="11pt"/>
    </style:style>
    <style:style style:name="T363_15" style:family="text">
      <style:text-properties fo:font-size="11pt" style:font-size-asian="11pt" style:font-size-complex="11pt"/>
    </style:style>
    <style:style style:name="T363_16" style:family="text">
      <style:text-properties fo:font-size="11pt" style:font-size-asian="11pt" style:font-size-complex="11pt"/>
    </style:style>
    <style:style style:name="T363_17" style:family="text">
      <style:text-properties fo:font-size="11pt" style:font-name-asian="Arial" style:font-size-asian="11pt" style:font-name-complex="Arial" style:font-size-complex="11pt"/>
    </style:style>
    <style:style style:name="T363_18" style:family="text">
      <style:text-properties fo:font-size="11pt" style:font-name-asian="Arial" style:font-size-asian="11pt" style:font-name-complex="Arial" style:font-size-complex="11pt"/>
    </style:style>
    <style:style style:name="T363_19" style:family="text">
      <style:text-properties fo:font-size="11pt" style:font-name-asian="Arial" style:font-size-asian="11pt" style:font-name-complex="Arial" style:font-size-complex="11pt"/>
    </style:style>
    <style:style style:name="T363_20" style:family="text">
      <style:text-properties fo:font-size="11pt" style:font-name-asian="Arial" style:font-size-asian="11pt" style:font-name-complex="Arial" style:font-size-complex="11pt"/>
    </style:style>
    <style:style style:name="P364" style:family="paragraph" style:parent-style-name="List_20_Paragraph">
      <style:paragraph-properties fo:text-align="justify"/>
    </style:style>
    <style:style style:name="T364_1" style:family="text">
      <style:text-properties fo:font-size="11pt" style:font-name-asian="Arial" style:font-size-asian="11pt" style:font-name-complex="Arial" style:font-size-complex="11pt"/>
    </style:style>
    <style:style style:name="T364_2" style:family="text">
      <style:text-properties fo:font-size="11pt" style:font-name-asian="Arial" style:font-size-asian="11pt" style:font-name-complex="Arial" style:font-size-complex="11pt"/>
    </style:style>
    <style:style style:name="T364_3" style:family="text">
      <style:text-properties fo:font-size="11pt" style:font-name-asian="Arial" style:font-size-asian="11pt" style:font-name-complex="Arial" style:font-size-complex="11pt"/>
    </style:style>
    <style:style style:name="T364_4" style:family="text">
      <style:text-properties fo:font-size="11pt" style:font-name-asian="Arial" style:font-size-asian="11pt" style:font-name-complex="Arial" style:font-size-complex="11pt"/>
    </style:style>
    <style:style style:name="T364_5" style:family="text">
      <style:text-properties fo:font-size="11pt" style:font-name-asian="Arial" style:font-size-asian="11pt" style:font-name-complex="Arial" style:font-size-complex="11pt"/>
    </style:style>
    <style:style style:name="T364_6" style:family="text">
      <style:text-properties fo:font-size="11pt" style:font-name-asian="Arial" style:font-size-asian="11pt" style:font-name-complex="Arial" style:font-size-complex="11pt"/>
    </style:style>
    <style:style style:name="T364_7" style:family="text">
      <style:text-properties fo:font-size="11pt" style:font-name-asian="Arial" style:font-size-asian="11pt" style:font-name-complex="Arial" style:font-size-complex="11pt"/>
    </style:style>
    <style:style style:name="T364_8" style:family="text">
      <style:text-properties fo:font-size="11pt" style:font-name-asian="Arial" style:font-size-asian="11pt" style:font-name-complex="Arial" style:font-size-complex="11pt"/>
    </style:style>
    <style:style style:name="T364_9" style:family="text">
      <style:text-properties fo:font-size="11pt" style:font-name-asian="Arial" style:font-size-asian="11pt" style:font-name-complex="Arial" style:font-size-complex="11pt"/>
    </style:style>
    <style:style style:name="T364_10" style:family="text">
      <style:text-properties fo:font-size="11pt" style:font-name-asian="Arial" style:font-size-asian="11pt" style:font-name-complex="Arial" style:font-size-complex="11pt"/>
    </style:style>
    <style:style style:name="T364_11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364_12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364_13" style:family="text">
      <style:text-properties fo:font-size="11pt" style:font-name-asian="Arial" style:font-size-asian="11pt" style:font-name-complex="Arial" style:font-size-complex="11pt"/>
    </style:style>
    <style:style style:name="T364_14" style:family="text">
      <style:text-properties fo:font-size="11pt" style:font-name-asian="Arial" style:font-size-asian="11pt" style:font-name-complex="Arial" style:font-size-complex="11pt"/>
    </style:style>
    <style:style style:name="T364_15" style:family="text">
      <style:text-properties fo:font-size="11pt" style:font-name-asian="Arial" style:font-size-asian="11pt" style:font-name-complex="Arial" style:font-size-complex="11pt"/>
    </style:style>
    <style:style style:name="T364_16" style:family="text">
      <style:text-properties fo:font-size="11pt" style:font-name-asian="Arial" style:font-size-asian="11pt" style:font-name-complex="Arial" style:font-size-complex="11pt"/>
    </style:style>
    <style:style style:name="T364_17" style:family="text">
      <style:text-properties fo:font-size="11pt" style:font-name-asian="Arial" style:font-size-asian="11pt" style:font-name-complex="Arial" style:font-size-complex="11pt"/>
    </style:style>
    <style:style style:name="T364_18" style:family="text">
      <style:text-properties fo:font-size="11pt" style:font-size-asian="11pt" style:font-size-complex="11pt"/>
    </style:style>
    <style:style style:name="T364_19" style:family="text">
      <style:text-properties fo:font-size="11pt" style:font-size-asian="11pt" style:font-size-complex="11pt"/>
    </style:style>
    <style:style style:name="T364_20" style:family="text">
      <style:text-properties fo:font-size="11pt" style:font-size-asian="11pt" style:font-size-complex="11pt"/>
    </style:style>
    <style:style style:name="T364_21" style:family="text">
      <style:text-properties fo:font-size="11pt" style:font-size-asian="11pt" style:font-size-complex="11pt"/>
    </style:style>
    <style:style style:name="T364_22" style:family="text">
      <style:text-properties fo:font-size="11pt" style:font-size-asian="11pt" style:font-size-complex="11pt"/>
    </style:style>
    <style:style style:name="T364_23" style:family="text">
      <style:text-properties fo:font-size="11pt" style:font-size-asian="11pt" style:font-size-complex="11pt"/>
    </style:style>
    <style:style style:name="T364_24" style:family="text">
      <style:text-properties fo:font-size="11pt" style:font-size-asian="11pt" style:font-size-complex="11pt"/>
    </style:style>
    <style:style style:name="T364_25" style:family="text">
      <style:text-properties fo:font-size="11pt" style:font-size-asian="11pt" style:font-size-complex="11pt"/>
    </style:style>
    <style:style style:name="T364_26" style:family="text">
      <style:text-properties fo:font-size="11pt" style:font-size-asian="11pt" style:font-size-complex="11pt"/>
    </style:style>
    <style:style style:name="P365" style:family="paragraph" style:parent-style-name="List_20_Paragraph">
      <style:paragraph-properties fo:text-align="justify"/>
    </style:style>
    <style:style style:name="T365_1" style:family="text">
      <style:text-properties fo:font-size="11pt" style:font-size-asian="11pt" style:font-size-complex="11pt"/>
    </style:style>
    <style:style style:name="P366" style:family="paragraph" style:parent-style-name="Normal">
      <style:paragraph-properties fo:text-align="justify"/>
    </style:style>
    <style:style style:name="T366_1" style:family="text">
      <style:text-properties fo:font-size="11pt" style:font-name-asian="Arial" style:font-size-asian="11pt" style:font-name-complex="Arial" style:font-size-complex="11pt" style:font-weight-complex="bold"/>
    </style:style>
    <style:style style:name="T366_2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366_3" style:family="text">
      <style:text-properties fo:color="#333333" fo:font-size="11pt" style:font-name-asian="Arial" style:font-size-asian="11pt" style:font-name-complex="Arial" style:font-size-complex="11pt"/>
    </style:style>
    <style:style style:name="T366_4" style:family="text">
      <style:text-properties fo:color="#333333" fo:font-size="11pt" style:font-name-asian="Arial" style:font-size-asian="11pt" style:font-name-complex="Arial" style:font-size-complex="11pt"/>
    </style:style>
    <style:style style:name="T366_5" style:family="text">
      <style:text-properties fo:color="#333333" fo:font-size="11pt" style:font-name-asian="Arial" style:font-size-asian="11pt" style:font-name-complex="Arial" style:font-size-complex="11pt"/>
    </style:style>
    <style:style style:name="T366_6" style:family="text">
      <style:text-properties fo:color="#333333" fo:font-size="11pt" style:font-name-asian="Arial" style:font-size-asian="11pt" style:font-name-complex="Arial" style:font-size-complex="11pt"/>
    </style:style>
    <style:style style:name="T366_7" style:family="text">
      <style:text-properties fo:color="#333333" fo:font-size="11pt" style:font-name-asian="Arial" style:font-size-asian="11pt" style:font-name-complex="Arial" style:font-size-complex="11pt"/>
    </style:style>
    <style:style style:name="T366_8" style:family="text">
      <style:text-properties fo:color="#333333" fo:font-size="11pt" style:font-name-asian="Arial" style:font-size-asian="11pt" style:font-name-complex="Arial" style:font-size-complex="11pt"/>
    </style:style>
    <style:style style:name="T366_9" style:family="text">
      <style:text-properties fo:color="#333333" fo:font-size="11pt" style:font-name-asian="Arial" style:font-size-asian="11pt" style:font-name-complex="Arial" style:font-size-complex="11pt"/>
    </style:style>
    <style:style style:name="T366_10" style:family="text">
      <style:text-properties fo:color="#333333" fo:font-size="11pt" style:font-name-asian="Arial" style:font-size-asian="11pt" style:font-name-complex="Arial" style:font-size-complex="11pt"/>
    </style:style>
    <style:style style:name="T366_11" style:family="text">
      <style:text-properties fo:color="#333333" fo:font-size="11pt" style:font-name-asian="Arial" style:font-size-asian="11pt" style:font-name-complex="Arial" style:font-size-complex="11pt"/>
    </style:style>
    <style:style style:name="T366_12" style:family="text">
      <style:text-properties fo:color="#333333" fo:font-size="11pt" style:font-name-asian="Arial" style:font-size-asian="11pt" style:font-name-complex="Arial" style:font-size-complex="11pt"/>
    </style:style>
    <style:style style:name="T366_13" style:family="text">
      <style:text-properties fo:color="#333333" fo:font-size="11pt" style:font-name-asian="Arial" style:font-size-asian="11pt" style:font-name-complex="Arial" style:font-size-complex="11pt"/>
    </style:style>
    <style:style style:name="T366_14" style:family="text">
      <style:text-properties fo:color="#333333" fo:font-size="11pt" style:font-name-asian="Arial" style:font-size-asian="11pt" style:font-name-complex="Arial" style:font-size-complex="11pt"/>
    </style:style>
    <style:style style:name="T366_15" style:family="text">
      <style:text-properties fo:color="#333333" fo:font-size="11pt" style:font-name-asian="Arial" style:font-size-asian="11pt" style:font-name-complex="Arial" style:font-size-complex="11pt"/>
    </style:style>
    <style:style style:name="T366_16" style:family="text">
      <style:text-properties fo:color="#333333" fo:font-size="11pt" style:font-name-asian="Arial" style:font-size-asian="11pt" style:font-name-complex="Arial" style:font-size-complex="11pt"/>
    </style:style>
    <style:style style:name="P367" style:family="paragraph" style:parent-style-name="Normal">
      <style:paragraph-properties fo:text-align="justify"/>
    </style:style>
    <style:style style:name="T367_1" style:family="text">
      <style:text-properties fo:color="#333333" fo:font-size="11pt" style:font-name-asian="Arial" style:font-size-asian="11pt" style:font-name-complex="Arial" style:font-size-complex="11pt"/>
    </style:style>
    <style:style style:name="P368" style:family="paragraph" style:parent-style-name="Normal">
      <style:paragraph-properties fo:text-align="justify"/>
    </style:style>
    <style:style style:name="T368_1" style:family="text">
      <style:text-properties fo:font-size="11pt" style:font-size-asian="11pt" style:font-size-complex="11pt" fo:font-weight="bold" style:font-weight-asian="bold"/>
    </style:style>
    <style:style style:name="P369" style:family="paragraph" style:parent-style-name="Normal">
      <style:text-properties fo:font-size="11pt" style:font-size-asian="11pt" style:font-name-complex="Arial" style:font-size-complex="10pt"/>
    </style:style>
    <style:style style:name="P370" style:family="paragraph" style:parent-style-name="Normal">
      <style:paragraph-properties fo:text-align="justify"/>
    </style:style>
    <style:style style:name="T370_1" style:family="text">
      <style:text-properties fo:font-size="11pt" style:font-name-asian="Calibri" style:font-size-asian="11pt" style:font-name-complex="Arial" style:font-size-complex="11pt"/>
    </style:style>
    <style:style style:name="T370_2" style:family="text">
      <style:text-properties fo:font-size="11pt" style:font-size-asian="11pt" style:font-size-complex="11pt"/>
    </style:style>
    <style:style style:name="T370_3" style:family="text">
      <style:text-properties fo:font-size="11pt" style:font-size-asian="11pt" style:font-size-complex="11pt" style:font-weight-complex="bold"/>
    </style:style>
    <style:style style:name="T370_4" style:family="text">
      <style:text-properties fo:font-size="11pt" style:font-size-asian="11pt" style:font-size-complex="11pt"/>
    </style:style>
    <style:style style:name="P371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72" style:family="paragraph" style:parent-style-name="Normal">
      <style:paragraph-properties fo:text-align="justify"/>
    </style:style>
    <style:style style:name="T372_1" style:family="text">
      <style:text-properties fo:font-size="11pt" style:font-size-asian="11pt" style:font-size-complex="11pt"/>
    </style:style>
    <style:style style:name="P373" style:family="paragraph" style:parent-style-name="Normal">
      <style:text-properties fo:font-size="10pt" style:font-size-asian="10pt" style:font-size-complex="11pt"/>
    </style:style>
    <style:style style:name="P374" style:family="paragraph" style:parent-style-name="Normal">
      <style:paragraph-properties fo:text-align="justify"/>
    </style:style>
    <style:style style:name="T37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75" style:family="paragraph" style:parent-style-name="Normal"/>
    <style:style style:name="P376" style:family="paragraph" style:parent-style-name="Normal"/>
    <style:style style:name="T376_1" style:family="text">
      <style:text-properties fo:font-size="11pt" style:font-size-asian="11pt" style:font-size-complex="11pt"/>
    </style:style>
    <style:style style:name="P377" style:family="paragraph" style:parent-style-name="Normal">
      <style:text-properties fo:font-size="11pt" style:font-size-asian="11pt" style:font-size-complex="11pt"/>
    </style:style>
    <style:style style:name="P378" style:family="paragraph" style:parent-style-name="Normal">
      <style:paragraph-properties fo:text-align="justify"/>
    </style:style>
    <style:style style:name="T378_1" style:family="text">
      <style:text-properties fo:font-size="11pt" style:font-size-asian="11pt" style:font-size-complex="11pt"/>
    </style:style>
    <style:style style:name="T378_2" style:family="text">
      <style:text-properties fo:font-size="11pt" style:font-size-asian="11pt" style:font-size-complex="11pt"/>
    </style:style>
    <style:style style:name="T378_3" style:family="text">
      <style:text-properties fo:font-size="11pt" style:font-size-asian="11pt" style:font-size-complex="11pt"/>
    </style:style>
    <style:style style:name="T378_4" style:family="text">
      <style:text-properties fo:font-size="11pt" style:font-size-asian="11pt" style:font-size-complex="11pt"/>
    </style:style>
    <style:style style:name="T378_5" style:family="text">
      <style:text-properties fo:font-size="11pt" style:font-size-asian="11pt" style:font-size-complex="11pt"/>
    </style:style>
    <style:style style:name="T378_6" style:family="text">
      <style:text-properties fo:font-size="11pt" style:font-size-asian="11pt" style:font-size-complex="11pt"/>
    </style:style>
    <style:style style:name="P379" style:family="paragraph" style:parent-style-name="Normal">
      <style:text-properties fo:font-size="11pt" style:font-size-asian="11pt" style:font-size-complex="11pt"/>
    </style:style>
    <style:style style:name="P380" style:family="paragraph" style:parent-style-name="Normal">
      <style:text-properties fo:font-size="10pt" style:font-size-asian="10pt" style:font-name-complex="Arial" style:font-size-complex="10pt"/>
    </style:style>
    <style:style style:name="Table10" style:family="table">
      <style:table-properties table:align="left" style:width="16.503cm" fo:margin-left="-0.259cm"/>
    </style:style>
    <style:style style:name="Column37" style:family="table-column">
      <style:table-column-properties style:column-width="3.013cm"/>
    </style:style>
    <style:style style:name="Column38" style:family="table-column">
      <style:table-column-properties style:column-width="1.087cm"/>
    </style:style>
    <style:style style:name="Column39" style:family="table-column">
      <style:table-column-properties style:column-width="1.653cm"/>
    </style:style>
    <style:style style:name="Column40" style:family="table-column">
      <style:table-column-properties style:column-width="5.791cm"/>
    </style:style>
    <style:style style:name="Column41" style:family="table-column">
      <style:table-column-properties style:column-width="4.96cm"/>
    </style:style>
    <style:style style:name="Row38" style:family="table-row">
      <style:table-row-properties style:min-row-height="0.863cm"/>
    </style:style>
    <style:style style:name="Cell12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line-height="100%" fo:margin-bottom="0cm"/>
    </style:style>
    <style:style style:name="T38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fo:line-height="100%" fo:margin-bottom="0cm"/>
    </style:style>
    <style:style style:name="T382_1" style:family="text">
      <style:text-properties fo:font-style="italic" style:font-style-asian="italic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39" style:family="table-row">
      <style:table-row-properties style:min-row-height="0.612cm"/>
    </style:style>
    <style:style style:name="Cell12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line-height="100%" fo:margin-bottom="0cm"/>
    </style:style>
    <style:style style:name="T38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line-height="100%" fo:margin-bottom="0cm"/>
    </style:style>
    <style:style style:name="T38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2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fo:line-height="100%" fo:margin-bottom="0cm"/>
    </style:style>
    <style:style style:name="T38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fo:line-height="100%" fo:margin-bottom="0cm"/>
    </style:style>
    <style:style style:name="T386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0" style:family="table-row">
      <style:table-row-properties style:min-row-height="0.609cm"/>
    </style:style>
    <style:style style:name="Cell12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fo:line-height="100%" fo:margin-bottom="0cm"/>
    </style:style>
    <style:style style:name="T38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line-height="100%" fo:margin-bottom="0cm"/>
    </style:style>
    <style:style style:name="T38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fo:line-height="100%" fo:margin-bottom="0cm"/>
    </style:style>
    <style:style style:name="T38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paragraph-properties fo:line-height="100%" fo:margin-bottom="0cm"/>
    </style:style>
    <style:style style:name="T39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91" style:family="paragraph" style:parent-style-name="Normal">
      <style:text-properties fo:font-weight="bold" style:font-weight-asian="bold"/>
    </style:style>
    <style:style style:name="Table11" style:family="table">
      <style:table-properties table:align="left" style:width="16.494cm" fo:margin-left="0cm"/>
    </style:style>
    <style:style style:name="Column42" style:family="table-column">
      <style:table-column-properties style:column-width="5.242cm"/>
    </style:style>
    <style:style style:name="Column43" style:family="table-column">
      <style:table-column-properties style:column-width="4.75cm"/>
    </style:style>
    <style:style style:name="Column44" style:family="table-column">
      <style:table-column-properties style:column-width="6.502cm"/>
    </style:style>
    <style:style style:name="Row41" style:family="table-row">
      <style:table-row-properties style:min-row-height="0.482cm"/>
    </style:style>
    <style:style style:name="Cell13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fo:line-height="100%" fo:margin-bottom="0cm"/>
    </style:style>
    <style:style style:name="T39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line-height="100%" fo:margin-bottom="0cm"/>
    </style:style>
    <style:style style:name="T39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93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paragraph-properties fo:line-height="100%" fo:margin-bottom="0cm"/>
    </style:style>
    <style:style style:name="T39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2" style:family="table-row"/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paragraph-properties fo:line-height="100%" fo:margin-bottom="0cm"/>
    </style:style>
    <style:style style:name="T39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95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395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fo:line-height="100%" fo:margin-bottom="0cm"/>
    </style:style>
    <style:style style:name="T39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line-height="100%" fo:margin-bottom="0cm"/>
    </style:style>
    <style:style style:name="T39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43" style:family="table-row"/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line-height="100%" fo:margin-bottom="0cm"/>
    </style:style>
    <style:style style:name="T39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98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398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fo:line-height="100%" fo:margin-bottom="0cm"/>
    </style:style>
    <style:style style:name="T39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>
      <style:paragraph-properties fo:line-height="100%" fo:margin-bottom="0cm"/>
    </style:style>
    <style:style style:name="T40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00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400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00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00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44" style:family="table-row"/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paragraph-properties fo:line-height="100%" fo:margin-bottom="0cm"/>
    </style:style>
    <style:style style:name="T40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401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401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paragraph-properties fo:line-height="100%" fo:margin-bottom="0cm"/>
    </style:style>
    <style:style style:name="T40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paragraph-properties fo:line-height="100%" fo:margin-bottom="0cm"/>
    </style:style>
    <style:style style:name="T40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04" style:family="paragraph" style:parent-style-name="Normal">
      <style:paragraph-properties fo:text-align="justify"/>
    </style:style>
    <style:style style:name="T40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04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04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05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06" style:family="paragraph" style:parent-style-name="Normal">
      <style:paragraph-properties fo:text-align="justify"/>
    </style:style>
    <style:style style:name="T406_1" style:family="text">
      <style:text-properties fo:font-size="11pt" style:font-size-asian="11pt" style:font-name-complex="Arial" style:font-size-complex="11pt"/>
    </style:style>
    <style:style style:name="T406_2" style:family="text">
      <style:text-properties fo:font-size="11pt" style:font-size-asian="11pt" style:font-name-complex="Arial" style:font-size-complex="11pt"/>
    </style:style>
    <style:style style:name="T406_3" style:family="text">
      <style:text-properties fo:font-size="11pt" style:font-size-asian="11pt" style:font-name-complex="Arial" style:font-size-complex="11pt"/>
    </style:style>
    <style:style style:name="T406_4" style:family="text">
      <style:text-properties fo:font-size="11pt" style:font-size-asian="11pt" style:font-name-complex="Arial" style:font-size-complex="11pt"/>
    </style:style>
    <style:style style:name="T406_5" style:family="text">
      <style:text-properties fo:font-size="11pt" style:font-size-asian="11pt" style:font-name-complex="Arial" style:font-size-complex="11pt"/>
    </style:style>
    <style:style style:name="T406_6" style:family="text">
      <style:text-properties fo:font-size="11pt" style:font-size-asian="11pt" style:font-name-complex="Arial" style:font-size-complex="11pt"/>
    </style:style>
    <style:style style:name="T406_7" style:family="text">
      <style:text-properties fo:font-size="11pt" style:font-size-asian="11pt" style:font-size-complex="11pt"/>
    </style:style>
    <style:style style:name="T406_8" style:family="text">
      <style:text-properties fo:font-size="11pt" style:font-size-asian="11pt" style:font-size-complex="11pt"/>
    </style:style>
    <style:style style:name="T406_9" style:family="text">
      <style:text-properties fo:font-size="11pt" style:font-size-asian="11pt" style:font-size-complex="11pt"/>
    </style:style>
    <style:style style:name="T406_10" style:family="text">
      <style:text-properties fo:font-size="11pt" style:font-size-asian="11pt" style:font-size-complex="11pt"/>
    </style:style>
    <style:style style:name="T406_11" style:family="text">
      <style:text-properties fo:font-size="11pt" style:font-size-asian="11pt" style:font-size-complex="11pt"/>
    </style:style>
    <style:style style:name="T406_12" style:family="text" style:parent-style-name="Normal">
      <style:text-properties fo:font-size="11pt" style:font-size-asian="11pt" style:font-size-complex="11pt"/>
    </style:style>
    <style:style style:name="P407" style:family="paragraph" style:parent-style-name="Footnote_20_text"/>
    <style:style style:name="T407_1" style:family="text"/>
    <style:style style:name="T407_2" style:family="text"/>
    <style:style style:name="T407_3" style:family="text"/>
    <style:style style:name="T407_4" style:family="text"/>
    <style:style style:name="T407_5" style:family="text"/>
    <style:style style:name="P408" style:family="paragraph" style:parent-style-name="Footnote_20_text"/>
    <style:style style:name="T408_1" style:family="text">
      <style:text-properties fo:font-size="11pt" style:font-size-asian="11pt" style:font-name-complex="Arial" style:font-size-complex="11pt"/>
    </style:style>
    <style:style style:name="T408_2" style:family="text">
      <style:text-properties fo:font-size="11pt" style:font-size-asian="11pt" style:font-name-complex="Arial" style:font-size-complex="11pt"/>
    </style:style>
    <style:style style:name="T408_3" style:family="text">
      <style:text-properties fo:font-size="11pt" style:font-size-asian="11pt" style:font-name-complex="Arial" style:font-size-complex="11pt"/>
    </style:style>
    <style:style style:name="T408_4" style:family="text">
      <style:text-properties fo:font-size="11pt" style:font-size-asian="11pt" style:font-name-complex="Arial" style:font-size-complex="11pt"/>
    </style:style>
    <style:style style:name="T408_5" style:family="text">
      <style:text-properties fo:font-size="11pt" style:font-size-asian="11pt" style:font-name-complex="Arial" style:font-size-complex="11pt"/>
    </style:style>
    <style:style style:name="T408_6" style:family="text">
      <style:text-properties fo:font-size="11pt" style:font-size-asian="11pt" style:font-name-complex="Arial" style:font-size-complex="11pt"/>
    </style:style>
    <style:style style:name="T408_7" style:family="text">
      <style:text-properties fo:font-size="11pt" style:font-size-asian="11pt" style:font-name-complex="Arial" style:font-size-complex="11pt"/>
    </style:style>
    <style:style style:name="T408_8" style:family="text">
      <style:text-properties fo:font-size="11pt" style:font-size-asian="11pt" style:font-name-complex="Arial" style:font-size-complex="11pt"/>
    </style:style>
    <style:style style:name="T408_9" style:family="text">
      <style:text-properties fo:font-size="11pt" style:font-size-asian="11pt" style:font-name-complex="Arial" style:font-size-complex="11pt"/>
    </style:style>
    <style:style style:name="T408_10" style:family="text">
      <style:text-properties fo:font-size="11pt" style:font-size-asian="11pt" style:font-name-complex="Arial" style:font-size-complex="11pt"/>
    </style:style>
    <style:style style:name="T408_1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08_1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08_13" style:family="text">
      <style:text-properties fo:font-size="11pt" style:font-size-asian="11pt" style:font-name-complex="Arial" style:font-size-complex="11pt"/>
    </style:style>
    <style:style style:name="T408_1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08_15" style:family="text">
      <style:text-properties fo:font-size="11pt" style:font-size-asian="11pt" style:font-name-complex="Arial" style:font-size-complex="11pt"/>
    </style:style>
    <style:style style:name="T408_16" style:family="text">
      <style:text-properties fo:font-size="11pt" style:font-size-asian="11pt" style:font-name-complex="Arial" style:font-size-complex="11pt"/>
    </style:style>
    <style:style style:name="T408_17" style:family="text">
      <style:text-properties fo:font-size="11pt" style:font-size-asian="11pt" style:font-name-complex="Arial" style:font-size-complex="11pt"/>
    </style:style>
    <style:style style:name="T408_18" style:family="text">
      <style:text-properties fo:font-size="11pt" style:font-size-asian="11pt" style:font-name-complex="Arial" style:font-size-complex="11pt"/>
    </style:style>
    <style:style style:name="T408_19" style:family="text">
      <style:text-properties fo:font-size="11pt" style:font-size-asian="11pt" style:font-name-complex="Arial" style:font-size-complex="11pt"/>
    </style:style>
    <style:style style:name="T408_20" style:family="text">
      <style:text-properties fo:font-size="11pt" style:font-size-asian="11pt" style:font-name-complex="Arial" style:font-size-complex="11pt"/>
    </style:style>
    <style:style style:name="T408_21" style:family="text">
      <style:text-properties fo:font-size="11pt" style:font-size-asian="11pt" style:font-name-complex="Arial" style:font-size-complex="11pt"/>
    </style:style>
    <style:style style:name="T408_22" style:family="text">
      <style:text-properties fo:font-size="11pt" style:font-size-asian="11pt" style:font-name-complex="Arial" style:font-size-complex="11pt"/>
    </style:style>
    <style:style style:name="T408_23" style:family="text">
      <style:text-properties fo:font-size="11pt" style:font-size-asian="11pt" style:font-name-complex="Arial" style:font-size-complex="11pt"/>
    </style:style>
    <style:style style:name="P409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410" style:family="paragraph" style:parent-style-name="Normal"/>
    <style:style style:name="T410_1" style:family="text">
      <style:text-properties fo:font-size="11pt" style:font-size-asian="11pt" style:font-name-complex="Arial" style:font-size-complex="11pt" fo:font-weight="bold" style:font-weight-asian="bold"/>
    </style:style>
    <style:style style:name="T410_2" style:family="text"/>
    <style:style style:name="T410_3" style:family="text" style:parent-style-name="Internet_20_link">
      <style:text-properties fo:font-size="11pt" style:font-size-asian="11pt" style:font-name-complex="Arial" style:font-size-complex="11pt" fo:font-weight="bold" style:font-weight-asian="bold"/>
    </style:style>
    <style:style style:name="T410_4" style:family="text">
      <style:text-properties fo:font-size="11pt" style:font-size-asian="11pt" style:font-name-complex="Arial" style:font-size-complex="11pt" fo:font-weight="bold" style:font-weight-asian="bold"/>
    </style:style>
    <style:style style:name="P411" style:family="paragraph" style:parent-style-name="Normal">
      <style:text-properties fo:font-size="11pt" style:font-size-asian="11pt" style:font-size-complex="11pt"/>
    </style:style>
    <style:style style:name="P412" style:family="paragraph" style:parent-style-name="Normal">
      <style:paragraph-properties fo:text-align="justify"/>
    </style:style>
    <style:style style:name="T412_1" style:family="text">
      <style:text-properties fo:font-size="11pt" style:font-size-asian="11pt" style:font-size-complex="11pt"/>
    </style:style>
    <style:style style:name="T412_2" style:family="text">
      <style:text-properties fo:font-size="11pt" style:font-size-asian="11pt" style:font-size-complex="11pt"/>
    </style:style>
    <style:style style:name="T412_3" style:family="text">
      <style:text-properties fo:font-size="11pt" style:font-size-asian="11pt" style:font-size-complex="11pt"/>
    </style:style>
    <style:style style:name="T412_4" style:family="text">
      <style:text-properties fo:font-size="11pt" style:font-size-asian="11pt" style:font-size-complex="11pt"/>
    </style:style>
    <style:style style:name="T412_5" style:family="text">
      <style:text-properties fo:font-size="11pt" style:font-size-asian="11pt" style:font-size-complex="11pt"/>
    </style:style>
    <style:style style:name="T412_6" style:family="text">
      <style:text-properties fo:font-size="11pt" style:font-size-asian="11pt" style:font-size-complex="11pt"/>
    </style:style>
    <style:style style:name="T412_7" style:family="text">
      <style:text-properties fo:font-size="11pt" style:font-size-asian="11pt" style:font-size-complex="11pt"/>
    </style:style>
    <style:style style:name="T412_8" style:family="text">
      <style:text-properties fo:font-size="11pt" style:font-size-asian="11pt" style:font-size-complex="11pt"/>
    </style:style>
    <style:style style:name="T412_9" style:family="text">
      <style:text-properties fo:font-size="11pt" style:font-size-asian="11pt" style:font-name-complex="Arial" style:font-size-complex="11pt"/>
    </style:style>
    <style:style style:name="T412_10" style:family="text">
      <style:text-properties fo:font-size="11pt" style:font-size-asian="11pt" style:font-name-complex="Arial" style:font-size-complex="11pt"/>
    </style:style>
    <style:style style:name="T412_11" style:family="text">
      <style:text-properties fo:font-size="11pt" style:font-size-asian="11pt" style:font-name-complex="Arial" style:font-size-complex="11pt"/>
    </style:style>
    <style:style style:name="T412_12" style:family="text">
      <style:text-properties fo:font-size="11pt" style:font-size-asian="11pt" style:font-name-complex="Arial" style:font-size-complex="11pt"/>
    </style:style>
    <style:style style:name="T412_13" style:family="text">
      <style:text-properties fo:font-size="11pt" style:font-size-asian="11pt" style:font-name-complex="Arial" style:font-size-complex="11pt"/>
    </style:style>
    <style:style style:name="T412_14" style:family="text">
      <style:text-properties fo:font-size="11pt" style:font-size-asian="11pt" style:font-name-complex="Arial" style:font-size-complex="11pt"/>
    </style:style>
    <style:style style:name="P413" style:family="paragraph" style:parent-style-name="Normal"/>
    <style:style style:name="P414" style:family="paragraph" style:parent-style-name="Normal"/>
    <style:style style:name="T414_1" style:family="text">
      <style:text-properties fo:font-size="11pt" style:font-size-asian="11pt" style:font-size-complex="11pt" fo:font-weight="bold" style:font-weight-asian="bold"/>
    </style:style>
    <style:style style:name="P415" style:family="paragraph" style:parent-style-name="Normal">
      <style:text-properties fo:font-size="10pt" style:font-size-asian="10pt" style:font-size-complex="11pt"/>
    </style:style>
    <style:style style:name="P416" style:family="paragraph" style:parent-style-name="Normal">
      <style:paragraph-properties fo:text-align="justify"/>
    </style:style>
    <style:style style:name="T416_1" style:family="text">
      <style:text-properties fo:font-size="11pt" style:font-size-asian="11pt" style:font-name-complex="Arial" style:font-size-complex="11pt" style:font-weight-complex="bold"/>
    </style:style>
    <style:style style:name="T416_2" style:family="text">
      <style:text-properties fo:font-size="11pt" style:font-size-asian="11pt" style:font-name-complex="Arial" style:font-size-complex="11pt" style:font-weight-complex="bold"/>
    </style:style>
    <style:style style:name="T416_3" style:family="text">
      <style:text-properties fo:font-size="11pt" style:font-size-asian="11pt" style:font-name-complex="Arial" style:font-size-complex="11pt" style:font-weight-complex="bold"/>
    </style:style>
    <style:style style:name="T416_4" style:family="text">
      <style:text-properties fo:font-size="11pt" style:font-size-asian="11pt" style:font-name-complex="Arial" style:font-size-complex="11pt" style:font-weight-complex="bold"/>
    </style:style>
    <style:style style:name="T416_5" style:family="text">
      <style:text-properties fo:font-size="11pt" style:font-size-asian="11pt" style:font-name-complex="Arial" style:font-size-complex="11pt" style:font-weight-complex="bold"/>
    </style:style>
    <style:style style:name="T416_6" style:family="text">
      <style:text-properties fo:font-size="11pt" style:font-size-asian="11pt" style:font-name-complex="Arial" style:font-size-complex="11pt" style:font-weight-complex="bold"/>
    </style:style>
    <style:style style:name="T416_7" style:family="text">
      <style:text-properties fo:font-size="11pt" style:font-size-asian="11pt" style:font-name-complex="Arial" style:font-size-complex="11pt" style:font-weight-complex="bold"/>
    </style:style>
    <style:style style:name="T416_8" style:family="text">
      <style:text-properties fo:font-size="11pt" style:font-size-asian="11pt" style:font-name-complex="Arial" style:font-size-complex="11pt" style:font-weight-complex="bold"/>
    </style:style>
    <style:style style:name="T416_9" style:family="text">
      <style:text-properties fo:font-size="11pt" style:font-size-asian="11pt" style:font-name-complex="Arial" style:font-size-complex="11pt" style:font-weight-complex="bold"/>
    </style:style>
    <style:style style:name="T416_10" style:family="text">
      <style:text-properties fo:font-size="11pt" style:font-size-asian="11pt" style:font-name-complex="Arial" style:font-size-complex="11pt" style:font-weight-complex="bold"/>
    </style:style>
    <style:style style:name="T416_11" style:family="text">
      <style:text-properties fo:font-size="11pt" style:font-size-asian="11pt" style:font-name-complex="Arial" style:font-size-complex="11pt" style:font-weight-complex="bold"/>
    </style:style>
    <style:style style:name="T416_12" style:family="text">
      <style:text-properties fo:font-size="11pt" style:font-size-asian="11pt" style:font-name-complex="Arial" style:font-size-complex="11pt" style:font-weight-complex="bold"/>
    </style:style>
    <style:style style:name="P417" style:family="paragraph" style:parent-style-name="Normal">
      <style:text-properties fo:font-size="10pt" style:font-size-asian="10pt" style:font-size-complex="11pt"/>
    </style:style>
    <style:style style:name="P418" style:family="paragraph" style:parent-style-name="Normal">
      <style:paragraph-properties fo:text-align="justify"/>
    </style:style>
    <style:style style:name="T41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1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20" style:family="paragraph" style:parent-style-name="Normal"/>
    <style:style style:name="T420_1" style:family="text">
      <style:text-properties fo:font-size="11pt" style:font-size-asian="11pt" style:font-size-complex="11pt"/>
    </style:style>
    <style:style style:name="P421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422" style:family="paragraph" style:parent-style-name="Normal">
      <style:paragraph-properties fo:text-align="justify"/>
    </style:style>
    <style:style style:name="T422_1" style:family="text">
      <style:text-properties fo:font-size="11pt" style:font-size-asian="11pt" style:font-name-complex="Arial" style:font-size-complex="11pt" style:font-weight-complex="bold"/>
    </style:style>
    <style:style style:name="T422_2" style:family="text">
      <style:text-properties fo:font-size="11pt" style:font-size-asian="11pt" style:font-name-complex="Arial" style:font-size-complex="11pt" style:font-weight-complex="bold"/>
    </style:style>
    <style:style style:name="P423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424" style:family="paragraph" style:parent-style-name="Normal">
      <style:text-properties fo:font-size="10pt" style:font-size-asian="10pt" style:font-name-complex="Arial" style:font-size-complex="11pt" fo:language-asian="en" fo:country-asian="GB"/>
    </style:style>
    <style:style style:name="Table12" style:family="table">
      <style:table-properties table:align="left" style:width="16.503cm" fo:margin-left="-0.259cm"/>
    </style:style>
    <style:style style:name="Column45" style:family="table-column">
      <style:table-column-properties style:column-width="3.007cm"/>
    </style:style>
    <style:style style:name="Column46" style:family="table-column">
      <style:table-column-properties style:column-width="1.081cm"/>
    </style:style>
    <style:style style:name="Column47" style:family="table-column">
      <style:table-column-properties style:column-width="1.707cm"/>
    </style:style>
    <style:style style:name="Column48" style:family="table-column">
      <style:table-column-properties style:column-width="5.77cm"/>
    </style:style>
    <style:style style:name="Column49" style:family="table-column">
      <style:table-column-properties style:column-width="4.937cm"/>
    </style:style>
    <style:style style:name="Row45" style:family="table-row">
      <style:table-row-properties style:min-row-height="0.863cm"/>
    </style:style>
    <style:style style:name="Cell14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>
      <style:paragraph-properties fo:line-height="100%" fo:margin-bottom="0cm"/>
    </style:style>
    <style:style style:name="T42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4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>
      <style:paragraph-properties fo:line-height="100%" fo:margin-bottom="0cm"/>
    </style:style>
    <style:style style:name="T426_1" style:family="text">
      <style:text-properties fo:font-style="italic" style:font-style-asian="italic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46" style:family="table-row">
      <style:table-row-properties style:min-row-height="0.612cm"/>
    </style:style>
    <style:style style:name="Cell14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>
      <style:paragraph-properties fo:line-height="100%" fo:margin-bottom="0cm"/>
    </style:style>
    <style:style style:name="T42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>
      <style:paragraph-properties fo:line-height="100%" fo:margin-bottom="0cm"/>
    </style:style>
    <style:style style:name="T42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4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Normal">
      <style:paragraph-properties fo:line-height="100%" fo:margin-bottom="0cm"/>
    </style:style>
    <style:style style:name="T42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>
      <style:paragraph-properties fo:line-height="100%" fo:margin-bottom="0cm"/>
    </style:style>
    <style:style style:name="T430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7" style:family="table-row">
      <style:table-row-properties style:min-row-height="0.609cm"/>
    </style:style>
    <style:style style:name="Cell15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>
      <style:paragraph-properties fo:line-height="100%" fo:margin-bottom="0cm"/>
    </style:style>
    <style:style style:name="T43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>
      <style:paragraph-properties fo:line-height="100%" fo:margin-bottom="0cm"/>
    </style:style>
    <style:style style:name="T4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>
      <style:paragraph-properties fo:line-height="100%" fo:margin-bottom="0cm"/>
    </style:style>
    <style:style style:name="T43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 fo:line-height="100%" fo:margin-bottom="0cm"/>
    </style:style>
    <style:style style:name="T43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35" style:family="paragraph" style:parent-style-name="Normal">
      <style:text-properties fo:font-weight="bold" style:font-weight-asian="bold"/>
    </style:style>
    <style:style style:name="Table13" style:family="table">
      <style:table-properties table:align="left" style:width="16.494cm" fo:margin-left="0cm"/>
    </style:style>
    <style:style style:name="Column50" style:family="table-column">
      <style:table-column-properties style:column-width="6.493cm"/>
    </style:style>
    <style:style style:name="Column51" style:family="table-column">
      <style:table-column-properties style:column-width="3.5cm"/>
    </style:style>
    <style:style style:name="Column52" style:family="table-column">
      <style:table-column-properties style:column-width="6.502cm"/>
    </style:style>
    <style:style style:name="Row48" style:family="table-row">
      <style:table-row-properties style:min-row-height="0.482cm"/>
    </style:style>
    <style:style style:name="Cell15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>
      <style:paragraph-properties fo:line-height="100%" fo:margin-bottom="0cm"/>
    </style:style>
    <style:style style:name="T43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5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>
      <style:paragraph-properties fo:line-height="100%" fo:margin-bottom="0cm"/>
    </style:style>
    <style:style style:name="T43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37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37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5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Normal">
      <style:paragraph-properties fo:line-height="100%" fo:margin-bottom="0cm"/>
    </style:style>
    <style:style style:name="T43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9" style:family="table-row"/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>
      <style:paragraph-properties fo:line-height="100%" fo:margin-bottom="0cm"/>
    </style:style>
    <style:style style:name="T43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paragraph-properties fo:line-height="100%" fo:margin-bottom="0cm"/>
    </style:style>
    <style:style style:name="T44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paragraph-properties fo:text-align="justify" fo:line-height="100%" fo:margin-bottom="0cm"/>
    </style:style>
    <style:style style:name="T44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41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42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43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50" style:family="table-row"/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>
      <style:paragraph-properties fo:line-height="100%" fo:margin-bottom="0cm"/>
    </style:style>
    <style:style style:name="T44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line-height="100%" fo:margin-bottom="0cm"/>
    </style:style>
    <style:style style:name="T44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paragraph-properties fo:line-height="100%" fo:margin-bottom="0cm"/>
    </style:style>
    <style:style style:name="T44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46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51" style:family="table-row"/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>
      <style:paragraph-properties fo:line-height="100%" fo:margin-bottom="0cm"/>
    </style:style>
    <style:style style:name="T44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8" style:family="paragraph" style:parent-style-name="Normal">
      <style:paragraph-properties fo:line-height="100%" fo:margin-bottom="0cm"/>
    </style:style>
    <style:style style:name="T44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paragraph-properties fo:line-height="100%" fo:margin-bottom="0cm"/>
    </style:style>
    <style:style style:name="T44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49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49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52" style:family="table-row"/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>
      <style:paragraph-properties fo:line-height="100%" fo:margin-bottom="0cm"/>
    </style:style>
    <style:style style:name="T45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50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450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paragraph-properties fo:line-height="100%" fo:margin-bottom="0cm"/>
    </style:style>
    <style:style style:name="T45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>
      <style:paragraph-properties fo:line-height="100%" fo:margin-bottom="0cm"/>
    </style:style>
    <style:style style:name="T45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52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52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53" style:family="table-row"/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>
      <style:paragraph-properties fo:line-height="100%" fo:margin-bottom="0cm"/>
    </style:style>
    <style:style style:name="T45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paragraph-properties fo:line-height="100%" fo:margin-bottom="0cm"/>
    </style:style>
    <style:style style:name="T45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paragraph-properties fo:line-height="100%" fo:margin-bottom="0cm"/>
    </style:style>
    <style:style style:name="T45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55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56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57" style:family="paragraph" style:parent-style-name="Normal">
      <style:paragraph-properties fo:text-align="justify"/>
    </style:style>
    <style:style style:name="T45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57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57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58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59" style:family="paragraph" style:parent-style-name="Normal">
      <style:paragraph-properties fo:text-align="justify"/>
    </style:style>
    <style:style style:name="T459_1" style:family="text">
      <style:text-properties fo:font-size="11pt" style:font-size-asian="11pt" style:font-name-complex="Arial" style:font-size-complex="11pt" style:font-weight-complex="bold"/>
    </style:style>
    <style:style style:name="T459_2" style:family="text">
      <style:text-properties fo:font-size="11pt" style:font-size-asian="11pt" style:font-name-complex="Arial" style:font-size-complex="11pt" style:font-weight-complex="bold"/>
    </style:style>
    <style:style style:name="T459_3" style:family="text">
      <style:text-properties fo:font-size="11pt" style:font-size-asian="11pt" style:font-name-complex="Arial" style:font-size-complex="11pt" style:font-weight-complex="bold"/>
    </style:style>
    <style:style style:name="T459_4" style:family="text">
      <style:text-properties fo:font-size="11pt" style:font-size-asian="11pt" style:font-name-complex="Arial" style:font-size-complex="11pt" style:font-weight-complex="bold"/>
    </style:style>
    <style:style style:name="T459_5" style:family="text">
      <style:text-properties fo:font-size="11pt" style:font-size-asian="11pt" style:font-name-complex="Arial" style:font-size-complex="11pt" style:font-weight-complex="bold"/>
    </style:style>
    <style:style style:name="T459_6" style:family="text">
      <style:text-properties fo:font-size="11pt" style:font-size-asian="11pt" style:font-name-complex="Arial" style:font-size-complex="11pt" style:font-weight-complex="bold"/>
    </style:style>
    <style:style style:name="T459_7" style:family="text">
      <style:text-properties fo:font-size="11pt" style:font-size-asian="11pt" style:font-name-complex="Arial" style:font-size-complex="11pt" style:font-weight-complex="bold"/>
    </style:style>
    <style:style style:name="T459_8" style:family="text">
      <style:text-properties fo:font-size="11pt" style:font-size-asian="11pt" style:font-name-complex="Arial" style:font-size-complex="11pt" style:font-weight-complex="bold"/>
    </style:style>
    <style:style style:name="T459_9" style:family="text">
      <style:text-properties fo:font-size="11pt" style:font-size-asian="11pt" style:font-name-complex="Arial" style:font-size-complex="11pt" style:font-weight-complex="bold"/>
    </style:style>
    <style:style style:name="T459_10" style:family="text">
      <style:text-properties fo:font-size="11pt" style:font-size-asian="11pt" style:font-name-complex="Arial" style:font-size-complex="11pt" style:font-weight-complex="bold"/>
    </style:style>
    <style:style style:name="T459_11" style:family="text">
      <style:text-properties fo:font-size="11pt" style:font-size-asian="11pt" style:font-name-complex="Arial" style:font-size-complex="11pt" style:font-weight-complex="bold"/>
    </style:style>
    <style:style style:name="T459_12" style:family="text">
      <style:text-properties fo:font-size="11pt" style:font-size-asian="11pt" style:font-name-complex="Arial" style:font-size-complex="11pt" style:font-weight-complex="bold"/>
    </style:style>
    <style:style style:name="T459_13" style:family="text">
      <style:text-properties fo:font-size="11pt" style:font-size-asian="11pt" style:font-name-complex="Arial" style:font-size-complex="11pt" style:font-weight-complex="bold"/>
    </style:style>
    <style:style style:name="T459_1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59_15" style:family="text">
      <style:text-properties fo:font-size="11pt" style:font-size-asian="11pt" style:font-name-complex="Arial" style:font-size-complex="11pt" style:font-weight-complex="bold"/>
    </style:style>
    <style:style style:name="P460" style:family="paragraph" style:parent-style-name="Normal">
      <style:paragraph-properties fo:text-align="justify"/>
      <style:text-properties fo:font-size="10pt" style:font-size-asian="10pt" style:font-name-complex="Arial" style:font-size-complex="11pt" fo:language-asian="en" fo:country-asian="GB"/>
    </style:style>
    <style:style style:name="P461" style:family="paragraph" style:parent-style-name="Normal">
      <style:paragraph-properties fo:text-align="justify"/>
    </style:style>
    <style:style style:name="T461_1" style:family="text">
      <style:text-properties fo:font-size="11pt" style:font-size-asian="11pt" style:font-name-complex="Arial" style:font-size-complex="11pt" fo:language-asian="en" fo:country-asian="GB"/>
    </style:style>
    <style:style style:name="T461_2" style:family="text">
      <style:text-properties fo:font-size="11pt" style:font-size-asian="11pt" style:font-name-complex="Arial" style:font-size-complex="11pt" fo:language-asian="en" fo:country-asian="GB"/>
    </style:style>
    <style:style style:name="T461_3" style:family="text">
      <style:text-properties fo:font-size="11pt" style:font-size-asian="11pt" style:font-name-complex="Arial" style:font-size-complex="11pt" style:font-weight-complex="bold"/>
    </style:style>
    <style:style style:name="T461_4" style:family="text">
      <style:text-properties fo:font-size="11pt" style:font-size-asian="11pt" style:font-name-complex="Arial" style:font-size-complex="11pt" style:font-weight-complex="bold"/>
    </style:style>
    <style:style style:name="T461_5" style:family="text">
      <style:text-properties fo:font-size="11pt" style:font-size-asian="11pt" style:font-name-complex="Arial" style:font-size-complex="11pt" style:font-weight-complex="bold"/>
    </style:style>
    <style:style style:name="T461_6" style:family="text">
      <style:text-properties fo:font-size="11pt" style:font-size-asian="11pt" style:font-name-complex="Arial" style:font-size-complex="11pt" style:font-weight-complex="bold"/>
    </style:style>
    <style:style style:name="T461_7" style:family="text">
      <style:text-properties fo:font-size="11pt" style:font-size-asian="11pt" style:font-name-complex="Arial" style:font-size-complex="11pt" style:font-weight-complex="bold"/>
    </style:style>
    <style:style style:name="T461_8" style:family="text">
      <style:text-properties fo:font-size="11pt" style:font-size-asian="11pt" style:font-name-complex="Arial" style:font-size-complex="11pt" style:font-weight-complex="bold"/>
    </style:style>
    <style:style style:name="T461_9" style:family="text"/>
    <style:style style:name="T461_10" style:family="text" style:parent-style-name="Internet_20_link">
      <style:text-properties fo:font-size="11pt" style:font-size-asian="11pt" style:font-name-complex="Arial" style:font-size-complex="11pt"/>
    </style:style>
    <style:style style:name="T461_11" style:family="text">
      <style:text-properties fo:font-size="11pt" style:font-size-asian="11pt" style:font-name-complex="Arial" style:font-size-complex="11pt"/>
    </style:style>
    <style:style style:name="T461_12" style:family="text">
      <style:text-properties fo:font-size="11pt" style:font-size-asian="11pt" style:font-name-complex="Arial" style:font-size-complex="11pt"/>
    </style:style>
    <style:style style:name="T461_13" style:family="text">
      <style:text-properties fo:font-size="11pt" style:font-size-asian="11pt" style:font-name-complex="Arial" style:font-size-complex="11pt"/>
    </style:style>
    <style:style style:name="T461_14" style:family="text">
      <style:text-properties fo:font-size="11pt" style:font-size-asian="11pt" style:font-name-complex="Arial" style:font-size-complex="11pt"/>
    </style:style>
    <style:style style:name="T461_15" style:family="text">
      <style:text-properties fo:font-size="11pt" style:font-size-asian="11pt" style:font-name-complex="Arial" style:font-size-complex="11pt"/>
    </style:style>
    <style:style style:name="T461_16" style:family="text"/>
    <style:style style:name="T461_17" style:family="text" style:parent-style-name="Internet_20_link">
      <style:text-properties fo:font-size="11pt" style:font-size-asian="11pt" style:font-name-complex="Arial" style:font-size-complex="11pt"/>
    </style:style>
    <style:style style:name="T461_18" style:family="text">
      <style:text-properties fo:font-size="11pt" style:font-size-asian="11pt" style:font-name-complex="Arial" style:font-size-complex="11pt"/>
    </style:style>
    <style:style style:name="T461_19" style:family="text">
      <style:text-properties fo:font-size="11pt" style:font-size-asian="11pt" style:font-name-complex="Arial" style:font-size-complex="11pt"/>
    </style:style>
    <style:style style:name="T461_20" style:family="text">
      <style:text-properties fo:font-size="11pt" style:font-size-asian="11pt" style:font-name-complex="Arial" style:font-size-complex="11pt"/>
    </style:style>
    <style:style style:name="T461_21" style:family="text">
      <style:text-properties fo:font-size="11pt" style:font-size-asian="11pt" style:font-name-complex="Arial" style:font-size-complex="11pt"/>
    </style:style>
    <style:style style:name="T461_22" style:family="text">
      <style:text-properties fo:font-size="11pt" style:font-size-asian="11pt" style:font-name-complex="Arial" style:font-size-complex="11pt"/>
    </style:style>
    <style:style style:name="T461_23" style:family="text">
      <style:text-properties fo:font-size="11pt" style:font-size-asian="11pt" style:font-name-complex="Arial" style:font-size-complex="11pt"/>
    </style:style>
    <style:style style:name="T461_24" style:family="text">
      <style:text-properties fo:font-size="11pt" style:font-size-asian="11pt" style:font-name-complex="Arial" style:font-size-complex="11pt"/>
    </style:style>
    <style:style style:name="T461_25" style:family="text"/>
    <style:style style:name="T461_26" style:family="text" style:parent-style-name="Internet_20_link">
      <style:text-properties fo:font-size="11pt" style:font-size-asian="11pt" style:font-name-complex="Arial" style:font-size-complex="11pt"/>
    </style:style>
    <style:style style:name="T461_27" style:family="text">
      <style:text-properties fo:font-size="11pt" style:font-size-asian="11pt" style:font-name-complex="Arial" style:font-size-complex="11pt"/>
    </style:style>
    <style:style style:name="P462" style:family="paragraph" style:parent-style-name="Normal">
      <style:paragraph-properties fo:text-align="justify"/>
      <style:text-properties fo:font-size="11pt" style:font-size-asian="11pt" style:font-name-complex="Arial" style:font-size-complex="11pt" fo:language-asian="en" fo:country-asian="GB"/>
    </style:style>
    <style:style style:name="P463" style:family="paragraph" style:parent-style-name="Normal">
      <style:paragraph-properties fo:text-align="justify"/>
    </style:style>
    <style:style style:name="T463_1" style:family="text">
      <style:text-properties fo:font-size="11pt" style:font-size-asian="11pt" style:font-name-complex="Arial" style:font-size-complex="11pt" fo:language-asian="en" fo:country-asian="GB"/>
    </style:style>
    <style:style style:name="T463_2" style:family="text">
      <style:text-properties fo:font-style="italic" style:font-style-asian="italic" style:font-style-complex="italic" fo:font-size="11pt" style:font-size-asian="11pt" style:font-name-complex="Arial" style:font-size-complex="11pt" fo:language-asian="en" fo:country-asian="GB"/>
    </style:style>
    <style:style style:name="T463_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463_4" style:family="text">
      <style:text-properties fo:font-style="italic" style:font-style-asian="italic" style:font-style-complex="italic" fo:font-size="11pt" style:font-size-asian="11pt" style:font-name-complex="Arial" style:font-size-complex="11pt" fo:language-asian="en" fo:country-asian="GB"/>
    </style:style>
    <style:style style:name="T463_5" style:family="text">
      <style:text-properties fo:font-size="11pt" style:font-size-asian="11pt" style:font-name-complex="Arial" style:font-size-complex="11pt" fo:language-asian="en" fo:country-asian="GB"/>
    </style:style>
    <style:style style:name="T463_6" style:family="text">
      <style:text-properties fo:font-size="11pt" style:font-size-asian="11pt" style:font-name-complex="Arial" style:font-size-complex="11pt"/>
    </style:style>
    <style:style style:name="T463_7" style:family="text"/>
    <style:style style:name="T463_8" style:family="text" style:parent-style-name="Internet_20_link">
      <style:text-properties fo:font-size="11pt" style:font-size-asian="11pt" style:font-name-complex="Arial" style:font-size-complex="11pt"/>
    </style:style>
    <style:style style:name="T463_9" style:family="text">
      <style:text-properties fo:font-size="11pt" style:font-size-asian="11pt" style:font-name-complex="Arial" style:font-size-complex="11pt"/>
    </style:style>
    <style:style style:name="T463_10" style:family="text"/>
    <style:style style:name="T463_11" style:family="text" style:parent-style-name="Internet_20_link">
      <style:text-properties fo:font-size="11pt" style:font-size-asian="11pt" style:font-name-complex="Arial" style:font-size-complex="11pt"/>
    </style:style>
    <style:style style:name="T463_12" style:family="text">
      <style:text-properties fo:font-size="11pt" style:font-size-asian="11pt" style:font-name-complex="Arial" style:font-size-complex="11pt"/>
    </style:style>
    <style:style style:name="T463_13" style:family="text"/>
    <style:style style:name="T463_14" style:family="text" style:parent-style-name="Internet_20_link">
      <style:text-properties fo:font-size="11pt" style:font-size-asian="11pt" style:font-name-complex="Arial" style:font-size-complex="11pt"/>
    </style:style>
    <style:style style:name="T463_15" style:family="text">
      <style:text-properties fo:font-size="11pt" style:font-size-asian="11pt" style:font-name-complex="Arial" style:font-size-complex="11pt"/>
    </style:style>
    <style:style style:name="T463_16" style:family="text"/>
    <style:style style:name="T463_17" style:family="text" style:parent-style-name="Internet_20_link">
      <style:text-properties fo:font-size="11pt" style:font-size-asian="11pt" style:font-name-complex="Arial" style:font-size-complex="11pt"/>
    </style:style>
    <style:style style:name="T463_18" style:family="text">
      <style:text-properties fo:font-size="11pt" style:font-size-asian="11pt" style:font-name-complex="Arial" style:font-size-complex="11pt"/>
    </style:style>
    <style:style style:name="T463_19" style:family="text">
      <style:text-properties fo:font-size="11pt" style:font-size-asian="11pt" style:font-name-complex="Arial" style:font-size-complex="11pt"/>
    </style:style>
    <style:style style:name="T463_20" style:family="text">
      <style:text-properties fo:background-color="#ffffff" fo:font-size="11pt" style:font-size-asian="11pt" style:font-name-complex="Arial" style:font-size-complex="11pt"/>
    </style:style>
    <style:style style:name="T463_21" style:family="text"/>
    <style:style style:name="T463_22" style:family="text" style:parent-style-name="Internet_20_link">
      <style:text-properties fo:background-color="#ffffff" fo:font-size="11pt" style:font-size-asian="11pt" style:font-name-complex="Arial" style:font-size-complex="11pt"/>
    </style:style>
    <style:style style:name="T463_23" style:family="text">
      <style:text-properties fo:background-color="#ffffff" fo:color="#4d4d4d" fo:font-size="11pt" style:font-size-asian="11pt" style:font-name-complex="Arial" style:font-size-complex="11pt"/>
    </style:style>
    <style:style style:name="T463_24" style:family="text">
      <style:text-properties fo:background-color="#ffffff" fo:font-size="11pt" style:font-size-asian="11pt" style:font-name-complex="Arial" style:font-size-complex="11pt"/>
    </style:style>
    <style:style style:name="T463_25" style:family="text">
      <style:text-properties fo:background-color="#ffffff" fo:font-size="11pt" style:font-size-asian="11pt" style:font-name-complex="Arial" style:font-size-complex="11pt"/>
    </style:style>
    <style:style style:name="T463_26" style:family="text">
      <style:text-properties fo:background-color="#ffffff" fo:font-size="11pt" style:font-size-asian="11pt" style:font-name-complex="Arial" style:font-size-complex="11pt"/>
    </style:style>
    <style:style style:name="P464" style:family="paragraph" style:parent-style-name="Normal">
      <style:paragraph-properties fo:text-align="justify"/>
      <style:text-properties fo:font-size="10pt" style:font-size-asian="10pt" style:font-name-complex="Arial" style:font-size-complex="11pt" fo:language-asian="en" fo:country-asian="GB"/>
    </style:style>
    <style:style style:name="P465" style:family="paragraph" style:parent-style-name="Normal">
      <style:paragraph-properties fo:text-align="justify"/>
    </style:style>
    <style:style style:name="T465_1" style:family="text">
      <style:text-properties fo:font-size="11pt" style:font-size-asian="11pt" style:font-name-complex="Arial" style:font-size-complex="11pt" fo:language-asian="en" fo:country-asian="GB"/>
    </style:style>
    <style:style style:name="T465_2" style:family="text"/>
    <style:style style:name="T465_3" style:family="text" style:parent-style-name="Internet_20_link">
      <style:text-properties fo:font-size="11pt" style:font-size-asian="11pt" style:font-name-complex="Arial" style:font-size-complex="11pt" fo:language-asian="en" fo:country-asian="GB"/>
    </style:style>
    <style:style style:name="T465_4" style:family="text">
      <style:text-properties fo:font-size="11pt" style:font-size-asian="11pt" style:font-name-complex="Arial" style:font-size-complex="11pt" fo:language-asian="en" fo:country-asian="GB"/>
    </style:style>
    <style:style style:name="T465_5" style:family="text"/>
    <style:style style:name="T465_6" style:family="text" style:parent-style-name="Internet_20_link">
      <style:text-properties fo:font-size="11pt" style:font-size-asian="11pt" style:font-name-complex="Arial" style:font-size-complex="11pt" fo:language-asian="en" fo:country-asian="GB"/>
    </style:style>
    <style:style style:name="T465_7" style:family="text">
      <style:text-properties fo:font-size="11pt" style:font-size-asian="11pt" style:font-name-complex="Arial" style:font-size-complex="11pt" fo:language-asian="en" fo:country-asian="GB"/>
    </style:style>
    <style:style style:name="T465_8" style:family="text"/>
    <style:style style:name="T465_9" style:family="text" style:parent-style-name="Internet_20_link">
      <style:text-properties fo:font-size="11pt" style:font-size-asian="11pt" style:font-name-complex="Arial" style:font-size-complex="11pt" fo:language-asian="en" fo:country-asian="GB"/>
    </style:style>
    <style:style style:name="T465_10" style:family="text">
      <style:text-properties fo:font-size="11pt" style:font-size-asian="11pt" style:font-name-complex="Arial" style:font-size-complex="11pt" fo:language-asian="en" fo:country-asian="GB"/>
    </style:style>
    <style:style style:name="T465_11" style:family="text">
      <style:text-properties fo:font-size="11pt" style:font-size-asian="11pt" style:font-size-complex="11pt"/>
    </style:style>
    <style:style style:name="T465_12" style:family="text">
      <style:text-properties fo:font-style="italic" style:font-style-asian="italic" style:font-style-complex="italic" fo:font-size="11pt" style:font-size-asian="11pt" style:font-size-complex="11pt"/>
    </style:style>
    <style:style style:name="T465_13" style:family="text">
      <style:text-properties fo:font-size="11pt" style:font-size-asian="11pt" style:font-size-complex="11pt"/>
    </style:style>
    <style:style style:name="P466" style:family="paragraph" style:parent-style-name="Normal">
      <style:paragraph-properties fo:text-align="justify"/>
      <style:text-properties fo:font-size="11pt" style:font-size-asian="11pt" style:font-name-complex="Arial" style:font-size-complex="11pt" fo:language-asian="en" fo:country-asian="GB"/>
    </style:style>
    <style:style style:name="P467" style:family="paragraph" style:parent-style-name="Normal">
      <style:paragraph-properties fo:text-align="justify"/>
    </style:style>
    <style:style style:name="T467_1" style:family="text">
      <style:text-properties fo:font-size="11pt" style:font-size-asian="11pt" style:font-name-complex="Arial" style:font-size-complex="11pt" fo:language-asian="en" fo:country-asian="GB"/>
    </style:style>
    <style:style style:name="P468" style:family="paragraph" style:parent-style-name="Normal">
      <style:paragraph-properties fo:text-align="justify"/>
      <style:text-properties fo:font-size="11pt" style:font-size-asian="11pt" style:font-name-complex="Arial" style:font-size-complex="11pt" fo:language-asian="en" fo:country-asian="GB"/>
    </style:style>
    <style:style style:name="P469" style:family="paragraph" style:parent-style-name="Normal"/>
    <style:style style:name="T469_1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469_2" style:family="text"/>
    <style:style style:name="T469_3" style:family="text" style:parent-style-name="Internet_20_link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469_4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469_5" style:family="text">
      <style:text-properties fo:font-size="11pt" style:font-size-asian="11pt" style:font-name-complex="Arial" style:font-size-complex="10pt" fo:font-weight="bold" style:font-weight-asian="bold"/>
    </style:style>
    <style:style style:name="P470" style:family="paragraph" style:parent-style-name="Normal">
      <style:text-properties fo:font-size="10pt" style:font-size-asian="10pt" style:font-name-complex="Arial" style:font-size-complex="10pt" fo:language-asian="en" fo:country-asian="GB"/>
    </style:style>
    <style:style style:name="P471" style:family="paragraph" style:parent-style-name="Normal">
      <style:paragraph-properties fo:text-align="justify"/>
    </style:style>
    <style:style style:name="T471_1" style:family="text">
      <style:text-properties fo:font-size="11pt" style:font-size-asian="11pt" style:font-name-complex="Arial" style:font-size-complex="11pt" fo:language-asian="en" fo:country-asian="GB"/>
    </style:style>
    <style:style style:name="T471_2" style:family="text">
      <style:text-properties fo:font-size="11pt" style:font-size-asian="11pt" style:font-name-complex="Arial" style:font-size-complex="11pt" fo:language-asian="en" fo:country-asian="GB"/>
    </style:style>
    <style:style style:name="T471_3" style:family="text">
      <style:text-properties fo:font-size="11pt" style:font-size-asian="11pt" style:font-name-complex="Arial" style:font-size-complex="11pt" fo:language-asian="en" fo:country-asian="GB"/>
    </style:style>
    <style:style style:name="P472" style:family="paragraph" style:parent-style-name="Normal">
      <style:text-properties fo:font-size="11pt" style:font-size-asian="11pt" style:font-name-complex="Arial" style:font-size-complex="11pt" fo:language-asian="en" fo:country-asian="GB"/>
    </style:style>
    <style:style style:name="P473" style:family="paragraph" style:parent-style-name="Normal">
      <style:paragraph-properties fo:text-align="justify"/>
    </style:style>
    <style:style style:name="T473_1" style:family="text">
      <style:text-properties fo:font-size="11pt" style:font-size-asian="11pt" style:font-size-complex="11pt" fo:font-weight="bold" style:font-weight-asian="bold"/>
    </style:style>
    <style:style style:name="T473_2" style:family="text">
      <style:text-properties fo:font-size="11pt" style:font-size-asian="11pt" style:font-size-complex="11pt" fo:font-weight="bold" style:font-weight-asian="bold"/>
    </style:style>
    <style:style style:name="T473_3" style:family="text">
      <style:text-properties fo:font-size="11pt" style:font-size-asian="11pt" style:font-size-complex="11pt" fo:font-weight="bold" style:font-weight-asian="bold"/>
    </style:style>
    <style:style style:name="T473_4" style:family="text">
      <style:text-properties fo:font-size="11pt" style:font-size-asian="11pt" style:font-size-complex="11pt" fo:font-weight="bold" style:font-weight-asian="bold"/>
    </style:style>
    <style:style style:name="T473_5" style:family="text">
      <style:text-properties fo:font-size="11pt" style:font-size-asian="11pt" style:font-size-complex="11pt" fo:font-weight="bold" style:font-weight-asian="bold"/>
    </style:style>
    <style:style style:name="P474" style:family="paragraph" style:parent-style-name="Normal">
      <style:text-properties fo:font-size="11pt" style:font-size-asian="11pt" style:font-name-complex="Arial" style:font-size-complex="10pt"/>
    </style:style>
    <style:style style:name="P475" style:family="paragraph" style:parent-style-name="Normal">
      <style:paragraph-properties fo:text-align="justify"/>
    </style:style>
    <style:style style:name="T475_1" style:family="text">
      <style:text-properties fo:font-size="11pt" style:font-size-asian="11pt" style:font-name-complex="Arial" style:font-size-complex="11pt" fo:language-asian="en" fo:country-asian="GB"/>
    </style:style>
    <style:style style:name="T475_2" style:family="text">
      <style:text-properties fo:font-size="11pt" style:font-size-asian="11pt" style:font-name-complex="Arial" style:font-size-complex="11pt" fo:language-asian="en" fo:country-asian="GB"/>
    </style:style>
    <style:style style:name="T475_3" style:family="text">
      <style:text-properties fo:font-size="11pt" style:font-size-asian="11pt" style:font-name-complex="Arial" style:font-size-complex="11pt" fo:language-asian="en" fo:country-asian="GB"/>
    </style:style>
    <style:style style:name="P476" style:family="paragraph" style:parent-style-name="Normal">
      <style:text-properties fo:font-size="11pt" style:font-size-asian="11pt" style:font-name-complex="Arial" style:font-size-complex="11pt"/>
    </style:style>
    <style:style style:name="P477" style:family="paragraph" style:parent-style-name="Normal">
      <style:paragraph-properties fo:text-align="justify"/>
    </style:style>
    <style:style style:name="T47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78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479" style:family="paragraph" style:parent-style-name="Normal">
      <style:paragraph-properties fo:text-align="justify"/>
    </style:style>
    <style:style style:name="T479_1" style:family="text">
      <style:text-properties fo:font-size="11pt" style:font-size-asian="11pt" style:font-name-complex="Arial" style:font-size-complex="11pt"/>
    </style:style>
    <style:style style:name="T479_2" style:family="text">
      <style:text-properties fo:font-size="11pt" style:font-size-asian="11pt" style:font-name-complex="Arial" style:font-size-complex="11pt" style:font-weight-complex="bold"/>
    </style:style>
    <style:style style:name="T479_3" style:family="text">
      <style:text-properties fo:font-size="11pt" style:font-size-asian="11pt" style:font-name-complex="Arial" style:font-size-complex="11pt" style:font-weight-complex="bold"/>
    </style:style>
    <style:style style:name="T479_4" style:family="text">
      <style:text-properties fo:font-size="11pt" style:font-size-asian="11pt" style:font-name-complex="Arial" style:font-size-complex="11pt" style:font-weight-complex="bold"/>
    </style:style>
    <style:style style:name="T479_5" style:family="text">
      <style:text-properties fo:font-size="11pt" style:font-size-asian="11pt" style:font-name-complex="Arial" style:font-size-complex="11pt" fo:language-asian="en" fo:country-asian="GB"/>
    </style:style>
    <style:style style:name="P480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481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481_1" style:family="text">
      <style:text-properties fo:font-size="11pt" style:font-size-asian="11pt" style:font-name-complex="Arial" style:font-size-complex="11pt" style:font-weight-complex="bold"/>
    </style:style>
    <style:style style:name="P482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482_1" style:family="text">
      <style:text-properties fo:font-size="11pt" style:font-size-asian="11pt" style:font-name-complex="Arial" style:font-size-complex="11pt" style:font-weight-complex="bold"/>
    </style:style>
    <style:style style:name="T482_2" style:family="text"/>
    <style:style style:name="T482_3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482_4" style:family="text">
      <style:text-properties fo:font-size="11pt" style:font-size-asian="11pt" style:font-name-complex="Arial" style:font-size-complex="11pt" style:font-weight-complex="bold"/>
    </style:style>
    <style:style style:name="T482_5" style:family="text"/>
    <style:style style:name="T482_6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482_7" style:family="text">
      <style:text-properties fo:font-size="11pt" style:font-size-asian="11pt" style:font-name-complex="Arial" style:font-size-complex="11pt" style:font-weight-complex="bold"/>
    </style:style>
    <style:style style:name="T482_8" style:family="text"/>
    <style:style style:name="T482_9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482_10" style:family="text">
      <style:text-properties fo:font-size="11pt" style:font-size-asian="11pt" style:font-name-complex="Arial" style:font-size-complex="11pt" style:font-weight-complex="bold"/>
    </style:style>
    <style:style style:name="T482_11" style:family="text"/>
    <style:style style:name="T482_12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482_13" style:family="text">
      <style:text-properties fo:font-size="11pt" style:font-size-asian="11pt" style:font-name-complex="Arial" style:font-size-complex="11pt" style:font-weight-complex="bold"/>
    </style:style>
    <style:style style:name="T482_14" style:family="text"/>
    <style:style style:name="T482_15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482_16" style:family="text">
      <style:text-properties fo:font-size="11pt" style:font-size-asian="11pt" style:font-name-complex="Arial" style:font-size-complex="11pt" style:font-weight-complex="bold"/>
    </style:style>
    <style:style style:name="P483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484" style:family="paragraph" style:parent-style-name="Normal">
      <style:text-properties fo:font-size="10pt" style:font-size-asian="10pt" style:font-size-complex="11pt"/>
    </style:style>
    <style:style style:name="P485" style:family="paragraph" style:parent-style-name="Normal">
      <style:text-properties fo:font-size="10pt" style:font-size-asian="10pt" style:font-size-complex="11pt"/>
    </style:style>
    <style:style style:name="P486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86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P487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488" style:family="paragraph" style:parent-style-name="Normal"/>
    <style:style style:name="T488_1" style:family="text">
      <style:text-properties fo:font-size="11pt" style:font-size-asian="11pt" style:font-size-complex="11pt" fo:font-weight="bold" style:font-weight-asian="bold" style:font-weight-complex="bold"/>
    </style:style>
    <style:style style:name="T488_2" style:family="text">
      <style:text-properties fo:font-size="11pt" style:font-size-asian="11pt" style:font-size-complex="11pt" fo:font-weight="bold" style:font-weight-asian="bold" style:font-weight-complex="bold"/>
    </style:style>
    <style:style style:name="T488_3" style:family="text">
      <style:text-properties fo:font-size="11pt" style:font-size-asian="11pt" style:font-name-complex="Arial" style:font-size-complex="11pt"/>
    </style:style>
    <style:style style:name="P489" style:family="paragraph" style:parent-style-name="Normal">
      <style:text-properties fo:font-size="10pt" style:font-size-asian="10pt" style:font-name-complex="Arial" style:font-size-complex="10pt"/>
    </style:style>
    <style:style style:name="P490" style:family="paragraph" style:parent-style-name="Normal">
      <style:text-properties fo:font-size="10pt" style:font-size-asian="10pt" style:font-name-complex="Arial" style:font-size-complex="10pt"/>
    </style:style>
    <style:style style:name="P491" style:family="paragraph" style:parent-style-name="Normal"/>
    <style:style style:name="T491_1" style:family="text">
      <style:text-properties fo:font-size="11pt" style:font-size-asian="11pt" style:font-size-complex="11pt" fo:font-weight="bold" style:font-weight-asian="bold" style:font-weight-complex="bold"/>
    </style:style>
    <style:style style:name="P492" style:family="paragraph" style:parent-style-name="Normal">
      <style:text-properties fo:font-size="11pt" style:font-size-asian="11pt" style:font-name-complex="Arial" style:font-size-complex="11pt"/>
    </style:style>
    <style:style style:name="P493" style:family="paragraph" style:parent-style-name="Normal"/>
    <style:style style:name="T493_1" style:family="text">
      <style:text-properties fo:font-size="11pt" style:font-size-asian="11pt" style:font-name-complex="Arial" style:font-size-complex="11pt"/>
    </style:style>
    <style:style style:name="T493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93_3" style:family="text">
      <style:text-properties fo:font-size="11pt" style:font-size-asian="11pt" style:font-name-complex="Arial" style:font-size-complex="11pt"/>
    </style:style>
    <style:style style:name="T493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93_5" style:family="text">
      <style:text-properties fo:font-size="11pt" style:font-size-asian="11pt" style:font-name-complex="Arial" style:font-size-complex="11pt"/>
    </style:style>
    <style:style style:name="P494" style:family="paragraph" style:parent-style-name="Normal">
      <style:text-properties fo:font-size="11pt" style:font-size-asian="11pt" style:font-name-complex="Arial" style:font-size-complex="11pt"/>
    </style:style>
    <style:style style:name="P495" style:family="paragraph" style:parent-style-name="Normal">
      <style:paragraph-properties fo:text-align="justify"/>
    </style:style>
    <style:style style:name="T495_1" style:family="text">
      <style:text-properties fo:font-size="11pt" style:font-size-asian="11pt" style:font-name-complex="Arial" style:font-size-complex="11pt"/>
    </style:style>
    <style:style style:name="P496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97" style:family="paragraph" style:parent-style-name="Normal">
      <style:paragraph-properties fo:text-align="justify"/>
    </style:style>
    <style:style style:name="T497_1" style:family="text">
      <style:text-properties fo:font-size="11pt" style:font-size-asian="11pt" style:font-name-complex="Arial" style:font-size-complex="11pt"/>
    </style:style>
    <style:style style:name="P498" style:family="paragraph" style:parent-style-name="Normal">
      <style:paragraph-properties fo:text-indent="-0.751cm" fo:margin-left="0.751cm"/>
    </style:style>
    <style:style style:name="T498_1" style:family="text">
      <style:text-properties fo:font-size="11pt" style:font-size-asian="11pt" style:font-name-complex="Arial" style:font-size-complex="11pt"/>
    </style:style>
    <style:style style:name="T498_2" style:family="text">
      <style:text-properties fo:font-size="11pt" style:font-size-asian="11pt" style:font-name-complex="Arial" style:font-size-complex="11pt"/>
    </style:style>
    <style:style style:name="P499" style:family="paragraph" style:parent-style-name="Normal">
      <style:paragraph-properties fo:text-indent="-0.751cm" fo:margin-left="0.751cm"/>
    </style:style>
    <style:style style:name="T499_1" style:family="text">
      <style:text-properties fo:font-size="11pt" style:font-size-asian="11pt" style:font-name-complex="Arial" style:font-size-complex="11pt"/>
    </style:style>
    <style:style style:name="T499_2" style:family="text">
      <style:text-properties fo:font-size="11pt" style:font-size-asian="11pt" style:font-name-complex="Arial" style:font-size-complex="11pt"/>
    </style:style>
    <style:style style:name="T499_3" style:family="text">
      <style:text-properties fo:font-size="11pt" style:font-size-asian="11pt" style:font-name-complex="Arial" style:font-size-complex="11pt"/>
    </style:style>
    <style:style style:name="T499_4" style:family="text">
      <style:text-properties fo:font-size="11pt" style:font-size-asian="11pt" style:font-name-complex="Arial" style:font-size-complex="11pt"/>
    </style:style>
    <style:style style:name="T499_5" style:family="text">
      <style:text-properties fo:font-size="11pt" style:font-size-asian="11pt" style:font-name-complex="Arial" style:font-size-complex="11pt"/>
    </style:style>
    <style:style style:name="P500" style:family="paragraph" style:parent-style-name="Normal">
      <style:paragraph-properties fo:text-indent="-0.751cm" fo:margin-left="0.751cm"/>
    </style:style>
    <style:style style:name="T500_1" style:family="text">
      <style:text-properties fo:font-size="11pt" style:font-size-asian="11pt" style:font-name-complex="Arial" style:font-size-complex="11pt"/>
    </style:style>
    <style:style style:name="T500_2" style:family="text">
      <style:text-properties fo:font-size="11pt" style:font-size-asian="11pt" style:font-name-complex="Arial" style:font-size-complex="11pt"/>
    </style:style>
    <style:style style:name="P501" style:family="paragraph" style:parent-style-name="Normal">
      <style:paragraph-properties fo:text-indent="-0.751cm" fo:margin-left="0.751cm"/>
    </style:style>
    <style:style style:name="T501_1" style:family="text">
      <style:text-properties fo:font-size="11pt" style:font-size-asian="11pt" style:font-name-complex="Arial" style:font-size-complex="11pt"/>
    </style:style>
    <style:style style:name="T501_2" style:family="text">
      <style:text-properties fo:font-size="11pt" style:font-size-asian="11pt" style:font-name-complex="Arial" style:font-size-complex="11pt"/>
    </style:style>
    <style:style style:name="P502" style:family="paragraph" style:parent-style-name="Normal">
      <style:paragraph-properties fo:text-indent="-0.751cm" fo:margin-left="0.751cm"/>
    </style:style>
    <style:style style:name="T502_1" style:family="text">
      <style:text-properties fo:font-size="11pt" style:font-size-asian="11pt" style:font-name-complex="Arial" style:font-size-complex="11pt"/>
    </style:style>
    <style:style style:name="T502_2" style:family="text">
      <style:text-properties fo:font-size="11pt" style:font-size-asian="11pt" style:font-name-complex="Arial" style:font-size-complex="11pt"/>
    </style:style>
    <style:style style:name="P503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04" style:family="paragraph" style:parent-style-name="Normal">
      <style:paragraph-properties fo:text-align="justify"/>
    </style:style>
    <style:style style:name="T504_1" style:family="text">
      <style:text-properties fo:font-size="11pt" style:font-size-asian="11pt" style:font-name-complex="Arial" style:font-size-complex="11pt"/>
    </style:style>
    <style:style style:name="T504_2" style:family="text">
      <style:text-properties fo:font-size="11pt" style:font-size-asian="11pt" style:font-name-complex="Arial" style:font-size-complex="11pt"/>
    </style:style>
    <style:style style:name="T504_3" style:family="text">
      <style:text-properties fo:font-size="11pt" style:font-size-asian="11pt" style:font-name-complex="Arial" style:font-size-complex="11pt"/>
    </style:style>
    <style:style style:name="T504_4" style:family="text">
      <style:text-properties fo:font-size="11pt" style:font-size-asian="11pt" style:font-name-complex="Arial" style:font-size-complex="11pt"/>
    </style:style>
    <style:style style:name="T504_5" style:family="text">
      <style:text-properties fo:font-size="11pt" style:font-size-asian="11pt" style:font-name-complex="Arial" style:font-size-complex="11pt"/>
    </style:style>
    <style:style style:name="T504_6" style:family="text">
      <style:text-properties fo:font-size="11pt" style:font-size-asian="11pt" style:font-name-complex="Arial" style:font-size-complex="11pt"/>
    </style:style>
    <style:style style:name="T504_7" style:family="text">
      <style:text-properties fo:font-size="11pt" style:font-size-asian="11pt" style:font-name-complex="Arial" style:font-size-complex="11pt"/>
    </style:style>
    <style:style style:name="T504_8" style:family="text">
      <style:text-properties fo:font-size="11pt" style:font-size-asian="11pt" style:font-name-complex="Arial" style:font-size-complex="11pt"/>
    </style:style>
    <style:style style:name="T504_9" style:family="text">
      <style:text-properties fo:font-size="11pt" style:font-size-asian="11pt" style:font-name-complex="Arial" style:font-size-complex="11pt"/>
    </style:style>
    <style:style style:name="P50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06" style:family="paragraph" style:parent-style-name="Normal">
      <style:paragraph-properties fo:text-align="justify"/>
    </style:style>
    <style:style style:name="T506_1" style:family="text">
      <style:text-properties fo:font-size="11pt" style:font-size-asian="11pt" style:font-name-complex="Arial" style:font-size-complex="11pt"/>
    </style:style>
    <style:style style:name="P50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08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508_1" style:family="text">
      <style:text-properties fo:font-size="11pt" style:font-size-asian="11pt" style:font-name-complex="Arial" style:font-size-complex="11pt"/>
    </style:style>
    <style:style style:name="P509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509_1" style:family="text">
      <style:text-properties fo:font-size="11pt" style:font-size-asian="11pt" style:font-name-complex="Arial" style:font-size-complex="11pt"/>
    </style:style>
    <style:style style:name="T509_2" style:family="text">
      <style:text-properties fo:font-size="11pt" style:font-size-asian="11pt" style:font-name-complex="Arial" style:font-size-complex="11pt"/>
    </style:style>
    <style:style style:name="T509_3" style:family="text">
      <style:text-properties fo:font-size="11pt" style:font-size-asian="11pt" style:font-name-complex="Arial" style:font-size-complex="11pt"/>
    </style:style>
    <style:style style:name="T509_4" style:family="text">
      <style:text-properties fo:font-size="11pt" style:font-size-asian="11pt" style:font-name-complex="Arial" style:font-size-complex="11pt"/>
    </style:style>
    <style:style style:name="P510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510_1" style:family="text">
      <style:text-properties fo:font-size="11pt" style:font-size-asian="11pt" style:font-name-complex="Arial" style:font-size-complex="11pt"/>
    </style:style>
    <style:style style:name="P511" style:family="paragraph" style:parent-style-name="Normal">
      <style:paragraph-properties fo:text-align="justify"/>
    </style:style>
    <style:style style:name="T511_1" style:family="text">
      <style:text-properties fo:font-size="11pt" style:font-size-asian="11pt" style:font-name-complex="Arial" style:font-size-complex="11pt"/>
    </style:style>
    <style:style style:name="T511_2" style:family="text">
      <style:text-properties fo:font-size="11pt" style:font-size-asian="11pt" style:font-name-complex="Arial" style:font-size-complex="11pt"/>
    </style:style>
    <style:style style:name="T511_3" style:family="text">
      <style:text-properties fo:font-size="11pt" style:font-size-asian="11pt" style:font-name-complex="Arial" style:font-size-complex="11pt"/>
    </style:style>
    <style:style style:name="T511_4" style:family="text">
      <style:text-properties fo:font-size="11pt" style:font-size-asian="11pt" style:font-name-complex="Arial" style:font-size-complex="11pt"/>
    </style:style>
    <style:style style:name="T511_5" style:family="text">
      <style:text-properties fo:font-size="11pt" style:font-size-asian="11pt" style:font-name-complex="Arial" style:font-size-complex="11pt"/>
    </style:style>
    <style:style style:name="T511_6" style:family="text">
      <style:text-properties fo:font-size="11pt" style:font-size-asian="11pt" style:font-name-complex="Arial" style:font-size-complex="11pt"/>
    </style:style>
    <style:style style:name="T511_7" style:family="text">
      <style:text-properties fo:font-size="11pt" style:font-size-asian="11pt" style:font-name-complex="Arial" style:font-size-complex="11pt"/>
    </style:style>
    <style:style style:name="T511_8" style:family="text">
      <style:text-properties fo:font-size="11pt" style:font-size-asian="11pt" style:font-name-complex="Arial" style:font-size-complex="11pt"/>
    </style:style>
    <style:style style:name="T511_9" style:family="text">
      <style:text-properties fo:font-size="11pt" style:font-size-asian="11pt" style:font-name-complex="Arial" style:font-size-complex="11pt"/>
    </style:style>
    <style:style style:name="T511_10" style:family="text">
      <style:text-properties fo:font-size="11pt" style:font-size-asian="11pt" style:font-name-complex="Arial" style:font-size-complex="11pt"/>
    </style:style>
    <style:style style:name="T511_11" style:family="text">
      <style:text-properties fo:font-size="11pt" style:font-size-asian="11pt" style:font-name-complex="Arial" style:font-size-complex="11pt"/>
    </style:style>
    <style:style style:name="T511_12" style:family="text">
      <style:text-properties fo:font-size="11pt" style:font-size-asian="11pt" style:font-name-complex="Arial" style:font-size-complex="11pt"/>
    </style:style>
    <style:style style:name="T511_13" style:family="text">
      <style:text-properties fo:font-size="11pt" style:font-size-asian="11pt" style:font-name-complex="Arial" style:font-size-complex="11pt"/>
    </style:style>
    <style:style style:name="T511_14" style:family="text">
      <style:text-properties fo:font-size="11pt" style:font-size-asian="11pt" style:font-name-complex="Arial" style:font-size-complex="11pt"/>
    </style:style>
    <style:style style:name="T511_15" style:family="text">
      <style:text-properties fo:font-size="11pt" style:font-size-asian="11pt" style:font-name-complex="Arial" style:font-size-complex="11pt"/>
    </style:style>
    <style:style style:name="T511_16" style:family="text">
      <style:text-properties fo:font-size="11pt" style:font-size-asian="11pt" style:font-name-complex="Arial" style:font-size-complex="11pt"/>
    </style:style>
    <style:style style:name="T511_17" style:family="text">
      <style:text-properties fo:font-size="11pt" style:font-size-asian="11pt" style:font-name-complex="Arial" style:font-size-complex="11pt"/>
    </style:style>
    <style:style style:name="T511_18" style:family="text">
      <style:text-properties fo:font-size="11pt" style:font-size-asian="11pt" style:font-name-complex="Arial" style:font-size-complex="11pt"/>
    </style:style>
    <style:style style:name="T511_19" style:family="text">
      <style:text-properties fo:font-size="11pt" style:font-size-asian="11pt" style:font-name-complex="Arial" style:font-size-complex="11pt"/>
    </style:style>
    <style:style style:name="T511_20" style:family="text">
      <style:text-properties fo:font-size="11pt" style:font-size-asian="11pt" style:font-name-complex="Arial" style:font-size-complex="11pt"/>
    </style:style>
    <style:style style:name="T511_21" style:family="text">
      <style:text-properties fo:font-size="11pt" style:font-size-asian="11pt" style:font-name-complex="Arial" style:font-size-complex="11pt"/>
    </style:style>
    <style:style style:name="T511_22" style:family="text">
      <style:text-properties fo:font-size="11pt" style:font-size-asian="11pt" style:font-name-complex="Arial" style:font-size-complex="11pt"/>
    </style:style>
    <style:style style:name="T511_23" style:family="text">
      <style:text-properties fo:font-size="11pt" style:font-size-asian="11pt" style:font-name-complex="Arial" style:font-size-complex="11pt"/>
    </style:style>
    <style:style style:name="T511_24" style:family="text">
      <style:text-properties fo:font-size="11pt" style:font-size-asian="11pt" style:font-name-complex="Arial" style:font-size-complex="11pt"/>
    </style:style>
    <style:style style:name="T511_25" style:family="text">
      <style:text-properties fo:font-size="11pt" style:font-size-asian="11pt" style:font-name-complex="Arial" style:font-size-complex="11pt"/>
    </style:style>
    <style:style style:name="T511_26" style:family="text">
      <style:text-properties fo:font-size="11pt" style:font-size-asian="11pt" style:font-name-complex="Arial" style:font-size-complex="11pt"/>
    </style:style>
    <style:style style:name="T511_27" style:family="text">
      <style:text-properties fo:font-size="11pt" style:font-size-asian="11pt" style:font-name-complex="Arial" style:font-size-complex="11pt"/>
    </style:style>
    <style:style style:name="T511_28" style:family="text">
      <style:text-properties fo:font-size="11pt" style:font-size-asian="11pt" style:font-name-complex="Arial" style:font-size-complex="11pt"/>
    </style:style>
    <style:style style:name="T511_29" style:family="text">
      <style:text-properties fo:font-size="11pt" style:font-size-asian="11pt" style:font-name-complex="Arial" style:font-size-complex="11pt"/>
    </style:style>
    <style:style style:name="T511_30" style:family="text">
      <style:text-properties fo:font-size="11pt" style:font-size-asian="11pt" style:font-name-complex="Arial" style:font-size-complex="11pt"/>
    </style:style>
    <style:style style:name="T511_31" style:family="text">
      <style:text-properties fo:font-size="11pt" style:font-size-asian="11pt" style:font-name-complex="Arial" style:font-size-complex="11pt"/>
    </style:style>
    <style:style style:name="T511_32" style:family="text">
      <style:text-properties fo:font-size="11pt" style:font-size-asian="11pt" style:font-name-complex="Arial" style:font-size-complex="11pt"/>
    </style:style>
    <style:style style:name="T511_33" style:family="text">
      <style:text-properties fo:font-size="11pt" style:font-size-asian="11pt" style:font-name-complex="Arial" style:font-size-complex="11pt"/>
    </style:style>
    <style:style style:name="T511_34" style:family="text">
      <style:text-properties fo:font-size="11pt" style:font-size-asian="11pt" style:font-name-complex="Arial" style:font-size-complex="11pt"/>
    </style:style>
    <style:style style:name="T511_35" style:family="text">
      <style:text-properties fo:font-size="11pt" style:font-size-asian="11pt" style:font-name-complex="Arial" style:font-size-complex="11pt"/>
    </style:style>
    <style:style style:name="T511_36" style:family="text">
      <style:text-properties fo:font-size="11pt" style:font-size-asian="11pt" style:font-name-complex="Arial" style:font-size-complex="11pt"/>
    </style:style>
    <style:style style:name="T511_37" style:family="text">
      <style:text-properties fo:font-size="11pt" style:font-size-asian="11pt" style:font-name-complex="Arial" style:font-size-complex="11pt"/>
    </style:style>
    <style:style style:name="T511_38" style:family="text">
      <style:text-properties fo:font-size="11pt" style:font-size-asian="11pt" style:font-name-complex="Arial" style:font-size-complex="11pt"/>
    </style:style>
    <style:style style:name="T511_39" style:family="text">
      <style:text-properties fo:font-size="11pt" style:font-size-asian="11pt" style:font-name-complex="Arial" style:font-size-complex="11pt"/>
    </style:style>
    <style:style style:name="T511_40" style:family="text">
      <style:text-properties fo:font-size="11pt" style:font-size-asian="11pt" style:font-name-complex="Arial" style:font-size-complex="11pt"/>
    </style:style>
    <style:style style:name="T511_41" style:family="text">
      <style:text-properties fo:font-size="11pt" style:font-size-asian="11pt" style:font-name-complex="Arial" style:font-size-complex="11pt"/>
    </style:style>
    <style:style style:name="T511_42" style:family="text">
      <style:text-properties fo:font-size="11pt" style:font-size-asian="11pt" style:font-name-complex="Arial" style:font-size-complex="11pt"/>
    </style:style>
    <style:style style:name="T511_43" style:family="text">
      <style:text-properties fo:font-size="11pt" style:font-size-asian="11pt" style:font-name-complex="Arial" style:font-size-complex="11pt"/>
    </style:style>
    <style:style style:name="T511_44" style:family="text">
      <style:text-properties fo:font-size="11pt" style:font-size-asian="11pt" style:font-name-complex="Arial" style:font-size-complex="11pt"/>
    </style:style>
    <style:style style:name="T511_45" style:family="text">
      <style:text-properties fo:font-size="11pt" style:font-size-asian="11pt" style:font-name-complex="Arial" style:font-size-complex="11pt"/>
    </style:style>
    <style:style style:name="T511_46" style:family="text">
      <style:text-properties fo:font-size="11pt" style:font-size-asian="11pt" style:font-name-complex="Arial" style:font-size-complex="11pt"/>
    </style:style>
    <style:style style:name="T511_47" style:family="text">
      <style:text-properties fo:font-size="11pt" style:font-size-asian="11pt" style:font-name-complex="Arial" style:font-size-complex="11pt"/>
    </style:style>
    <style:style style:name="T511_48" style:family="text">
      <style:text-properties fo:font-size="11pt" style:font-size-asian="11pt" style:font-name-complex="Arial" style:font-size-complex="11pt"/>
    </style:style>
    <style:style style:name="P51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513" style:family="paragraph" style:parent-style-name="Normal">
      <style:text-properties fo:font-size="10pt" style:font-size-asian="10pt" style:font-name-complex="Arial" style:font-size-complex="10pt"/>
    </style:style>
    <style:style style:name="P514" style:family="paragraph" style:parent-style-name="Normal">
      <style:text-properties fo:font-size="10pt" style:font-size-asian="10pt" style:font-size-complex="10pt" style:font-weight-complex="bold"/>
    </style:style>
    <style:style style:name="P515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15_1" style:family="text">
      <style:text-properties fo:font-size="14pt" style:font-size-asian="14pt" style:font-size-complex="11pt" fo:font-weight="bold" style:font-weight-asian="bold"/>
    </style:style>
    <style:style style:name="T515_2" style:family="text">
      <style:text-properties fo:font-size="14pt" style:font-size-asian="14pt" style:font-size-complex="11pt" fo:font-weight="bold" style:font-weight-asian="bold"/>
    </style:style>
    <style:style style:name="T515_3" style:family="text">
      <style:text-properties fo:font-size="10pt" style:font-size-asian="10pt" style:font-size-complex="10pt"/>
    </style:style>
    <style:style style:name="P516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517" style:family="paragraph" style:parent-style-name="Normal"/>
    <style:style style:name="T51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17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17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18" style:family="paragraph" style:parent-style-name="Normal">
      <style:text-properties fo:font-size="10pt" style:font-size-asian="10pt" style:font-size-complex="10pt" style:font-weight-complex="bold"/>
    </style:style>
    <style:style style:name="P519" style:family="paragraph" style:parent-style-name="Normal">
      <style:paragraph-properties fo:text-align="justify"/>
    </style:style>
    <style:style style:name="T519_1" style:family="text">
      <style:text-properties fo:font-size="11pt" style:font-size-asian="11pt" style:font-name-complex="Arial" style:font-size-complex="11pt" style:font-weight-complex="bold"/>
    </style:style>
    <style:style style:name="T519_2" style:family="text">
      <style:text-properties fo:font-size="11pt" style:font-size-asian="11pt" style:font-name-complex="Arial" style:font-size-complex="11pt" style:font-weight-complex="bold"/>
    </style:style>
    <style:style style:name="T519_3" style:family="text">
      <style:text-properties fo:font-size="11pt" style:font-size-asian="11pt" style:font-name-complex="Arial" style:font-size-complex="11pt" style:font-weight-complex="bold"/>
    </style:style>
    <style:style style:name="T519_4" style:family="text">
      <style:text-properties fo:font-size="11pt" style:font-size-asian="11pt" style:font-name-complex="Arial" style:font-size-complex="11pt" style:font-weight-complex="bold"/>
    </style:style>
    <style:style style:name="T519_5" style:family="text">
      <style:text-properties fo:font-size="11pt" style:font-size-asian="11pt" style:font-name-complex="Arial" style:font-size-complex="11pt" style:font-weight-complex="bold"/>
    </style:style>
    <style:style style:name="T519_6" style:family="text">
      <style:text-properties fo:font-size="11pt" style:font-size-asian="11pt" style:font-name-complex="Arial" style:font-size-complex="11pt" style:font-weight-complex="bold"/>
    </style:style>
    <style:style style:name="T519_7" style:family="text">
      <style:text-properties fo:font-size="11pt" style:font-size-asian="11pt" style:font-name-complex="Arial" style:font-size-complex="11pt" style:font-weight-complex="bold"/>
    </style:style>
    <style:style style:name="T519_8" style:family="text">
      <style:text-properties fo:font-size="11pt" style:font-size-asian="11pt" style:font-name-complex="Arial" style:font-size-complex="11pt" style:font-weight-complex="bold"/>
    </style:style>
    <style:style style:name="T519_9" style:family="text">
      <style:text-properties fo:font-size="11pt" style:font-size-asian="11pt" style:font-name-complex="Arial" style:font-size-complex="11pt" style:font-weight-complex="bold"/>
    </style:style>
    <style:style style:name="T519_10" style:family="text">
      <style:text-properties fo:font-size="11pt" style:font-size-asian="11pt" style:font-name-complex="Arial" style:font-size-complex="11pt" style:font-weight-complex="bold"/>
    </style:style>
    <style:style style:name="T519_11" style:family="text">
      <style:text-properties fo:font-size="11pt" style:font-size-asian="11pt" style:font-name-complex="Arial" style:font-size-complex="11pt" style:font-weight-complex="bold"/>
    </style:style>
    <style:style style:name="T519_12" style:family="text">
      <style:text-properties fo:font-size="11pt" style:font-size-asian="11pt" style:font-name-complex="Arial" style:font-size-complex="11pt" style:font-weight-complex="bold"/>
    </style:style>
    <style:style style:name="T519_13" style:family="text">
      <style:text-properties fo:font-size="11pt" style:font-size-asian="11pt" style:font-name-complex="Arial" style:font-size-complex="11pt" style:font-weight-complex="bold"/>
    </style:style>
    <style:style style:name="T519_14" style:family="text">
      <style:text-properties fo:font-size="11pt" style:font-size-asian="11pt" style:font-name-complex="Arial" style:font-size-complex="11pt" style:font-weight-complex="bold"/>
    </style:style>
    <style:style style:name="T519_15" style:family="text">
      <style:text-properties fo:font-size="11pt" style:font-size-asian="11pt" style:font-name-complex="Arial" style:font-size-complex="11pt" style:font-weight-complex="bold"/>
    </style:style>
    <style:style style:name="T519_16" style:family="text">
      <style:text-properties fo:font-size="11pt" style:font-size-asian="11pt" style:font-name-complex="Arial" style:font-size-complex="11pt" style:font-weight-complex="bold"/>
    </style:style>
    <style:style style:name="T519_17" style:family="text">
      <style:text-properties fo:font-size="11pt" style:font-size-asian="11pt" style:font-name-complex="Arial" style:font-size-complex="11pt" style:font-weight-complex="bold"/>
    </style:style>
    <style:style style:name="T519_18" style:family="text">
      <style:text-properties fo:font-size="11pt" style:font-size-asian="11pt" style:font-name-complex="Arial" style:font-size-complex="11pt" style:font-weight-complex="bold"/>
    </style:style>
    <style:style style:name="T519_19" style:family="text">
      <style:text-properties fo:font-size="11pt" style:font-size-asian="11pt" style:font-name-complex="Arial" style:font-size-complex="11pt" style:font-weight-complex="bold"/>
    </style:style>
    <style:style style:name="T519_20" style:family="text">
      <style:text-properties fo:font-size="11pt" style:font-size-asian="11pt" style:font-name-complex="Arial" style:font-size-complex="11pt" style:font-weight-complex="bold"/>
    </style:style>
    <style:style style:name="T519_21" style:family="text">
      <style:text-properties fo:font-size="11pt" style:font-size-asian="11pt" style:font-name-complex="Arial" style:font-size-complex="11pt" style:font-weight-complex="bold"/>
    </style:style>
    <style:style style:name="T519_22" style:family="text">
      <style:text-properties fo:font-size="11pt" style:font-size-asian="11pt" style:font-name-complex="Arial" style:font-size-complex="11pt" style:font-weight-complex="bold"/>
    </style:style>
    <style:style style:name="T519_23" style:family="text">
      <style:text-properties fo:font-size="11pt" style:font-size-asian="11pt" style:font-name-complex="Arial" style:font-size-complex="11pt" style:font-weight-complex="bold"/>
    </style:style>
    <style:style style:name="T519_24" style:family="text">
      <style:text-properties fo:font-size="11pt" style:font-size-asian="11pt" style:font-name-complex="Arial" style:font-size-complex="11pt" style:font-weight-complex="bold"/>
    </style:style>
    <style:style style:name="T519_25" style:family="text">
      <style:text-properties fo:font-size="11pt" style:font-size-asian="11pt" style:font-name-complex="Arial" style:font-size-complex="11pt" style:font-weight-complex="bold"/>
    </style:style>
    <style:style style:name="T519_26" style:family="text">
      <style:text-properties fo:font-size="11pt" style:font-size-asian="11pt" style:font-name-complex="Arial" style:font-size-complex="11pt" style:font-weight-complex="bold"/>
    </style:style>
    <style:style style:name="T519_27" style:family="text">
      <style:text-properties fo:font-size="11pt" style:font-size-asian="11pt" style:font-name-complex="Arial" style:font-size-complex="11pt" style:font-weight-complex="bold"/>
    </style:style>
    <style:style style:name="T519_28" style:family="text">
      <style:text-properties fo:font-size="11pt" style:font-size-asian="11pt" style:font-name-complex="Arial" style:font-size-complex="11pt"/>
    </style:style>
    <style:style style:name="T519_29" style:family="text">
      <style:text-properties fo:font-size="11pt" style:font-size-asian="11pt" style:font-name-complex="Arial" style:font-size-complex="11pt"/>
    </style:style>
    <style:style style:name="T519_30" style:family="text">
      <style:text-properties fo:font-size="11pt" style:font-size-asian="11pt" style:font-name-complex="Arial" style:font-size-complex="11pt"/>
    </style:style>
    <style:style style:name="T519_31" style:family="text">
      <style:text-properties fo:font-size="11pt" style:font-size-asian="11pt" style:font-name-complex="Arial" style:font-size-complex="11pt"/>
    </style:style>
    <style:style style:name="T519_32" style:family="text">
      <style:text-properties fo:font-size="11pt" style:font-size-asian="11pt" style:font-name-complex="Arial" style:font-size-complex="11pt"/>
    </style:style>
    <style:style style:name="T519_33" style:family="text">
      <style:text-properties fo:font-size="11pt" style:font-size-asian="11pt" style:font-name-complex="Arial" style:font-size-complex="11pt"/>
    </style:style>
    <style:style style:name="T519_34" style:family="text">
      <style:text-properties fo:font-size="11pt" style:font-size-asian="11pt" style:font-name-complex="Arial" style:font-size-complex="11pt"/>
    </style:style>
    <style:style style:name="T519_35" style:family="text">
      <style:text-properties fo:font-size="11pt" style:font-size-asian="11pt" style:font-name-complex="Arial" style:font-size-complex="11pt"/>
    </style:style>
    <style:style style:name="P520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21" style:family="paragraph" style:parent-style-name="Normal">
      <style:paragraph-properties fo:text-align="justify"/>
    </style:style>
    <style:style style:name="T521_1" style:family="text">
      <style:text-properties fo:font-size="11pt" style:font-size-asian="11pt" style:font-name-complex="Arial" style:font-size-complex="11pt" style:font-weight-complex="bold"/>
    </style:style>
    <style:style style:name="T521_2" style:family="text">
      <style:text-properties fo:font-size="11pt" style:font-size-asian="11pt" style:font-name-complex="Arial" style:font-size-complex="11pt" style:font-weight-complex="bold"/>
    </style:style>
    <style:style style:name="T521_3" style:family="text">
      <style:text-properties fo:font-size="11pt" style:font-size-asian="11pt" style:font-name-complex="Arial" style:font-size-complex="11pt" style:font-weight-complex="bold"/>
    </style:style>
    <style:style style:name="T521_4" style:family="text">
      <style:text-properties fo:font-size="11pt" style:font-size-asian="11pt" style:font-name-complex="Arial" style:font-size-complex="11pt" style:font-weight-complex="bold"/>
    </style:style>
    <style:style style:name="T521_5" style:family="text">
      <style:text-properties fo:font-size="11pt" style:font-size-asian="11pt" style:font-name-complex="Arial" style:font-size-complex="11pt" style:font-weight-complex="bold"/>
    </style:style>
    <style:style style:name="T521_6" style:family="text">
      <style:text-properties fo:font-size="11pt" style:font-size-asian="11pt" style:font-name-complex="Arial" style:font-size-complex="11pt" style:font-weight-complex="bold"/>
    </style:style>
    <style:style style:name="T521_7" style:family="text">
      <style:text-properties fo:font-size="11pt" style:font-size-asian="11pt" style:font-name-complex="Arial" style:font-size-complex="11pt" style:font-weight-complex="bold"/>
    </style:style>
    <style:style style:name="T521_8" style:family="text">
      <style:text-properties fo:font-size="11pt" style:font-size-asian="11pt" style:font-name-complex="Arial" style:font-size-complex="11pt" style:font-weight-complex="bold"/>
    </style:style>
    <style:style style:name="T521_9" style:family="text">
      <style:text-properties fo:font-size="11pt" style:font-size-asian="11pt" style:font-name-complex="Arial" style:font-size-complex="11pt" style:font-weight-complex="bold"/>
    </style:style>
    <style:style style:name="T521_10" style:family="text">
      <style:text-properties fo:font-size="11pt" style:font-size-asian="11pt" style:font-name-complex="Arial" style:font-size-complex="11pt" style:font-weight-complex="bold"/>
    </style:style>
    <style:style style:name="T521_11" style:family="text">
      <style:text-properties fo:font-size="11pt" style:font-size-asian="11pt" style:font-name-complex="Arial" style:font-size-complex="11pt" style:font-weight-complex="bold"/>
    </style:style>
    <style:style style:name="P522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23" style:family="paragraph" style:parent-style-name="Normal">
      <style:paragraph-properties fo:text-align="justify"/>
    </style:style>
    <style:style style:name="T523_1" style:family="text">
      <style:text-properties fo:font-size="11pt" style:font-size-asian="11pt" style:font-name-complex="Arial" style:font-size-complex="11pt" style:font-weight-complex="bold"/>
    </style:style>
    <style:style style:name="T523_2" style:family="text">
      <style:text-properties fo:font-size="11pt" style:font-size-asian="11pt" style:font-name-complex="Arial" style:font-size-complex="11pt" style:font-weight-complex="bold"/>
    </style:style>
    <style:style style:name="T523_3" style:family="text">
      <style:text-properties fo:font-size="11pt" style:font-size-asian="11pt" style:font-name-complex="Arial" style:font-size-complex="11pt" style:font-weight-complex="bold"/>
    </style:style>
    <style:style style:name="T523_4" style:family="text">
      <style:text-properties fo:font-size="11pt" style:font-size-asian="11pt" style:font-name-complex="Arial" style:font-size-complex="11pt" style:font-weight-complex="bold"/>
    </style:style>
    <style:style style:name="T523_5" style:family="text">
      <style:text-properties fo:font-size="11pt" style:font-size-asian="11pt" style:font-name-complex="Arial" style:font-size-complex="11pt" style:font-weight-complex="bold"/>
    </style:style>
    <style:style style:name="T523_6" style:family="text">
      <style:text-properties fo:font-size="11pt" style:font-size-asian="11pt" style:font-name-complex="Arial" style:font-size-complex="11pt" style:font-weight-complex="bold"/>
    </style:style>
    <style:style style:name="T523_7" style:family="text">
      <style:text-properties fo:font-size="11pt" style:font-size-asian="11pt" style:font-name-complex="Arial" style:font-size-complex="11pt" style:font-weight-complex="bold"/>
    </style:style>
    <style:style style:name="T523_8" style:family="text">
      <style:text-properties fo:font-size="11pt" style:font-size-asian="11pt" style:font-name-complex="Arial" style:font-size-complex="11pt" style:font-weight-complex="bold"/>
    </style:style>
    <style:style style:name="T523_9" style:family="text">
      <style:text-properties fo:font-size="11pt" style:font-size-asian="11pt" style:font-name-complex="Arial" style:font-size-complex="11pt" style:font-weight-complex="bold"/>
    </style:style>
    <style:style style:name="T523_10" style:family="text">
      <style:text-properties fo:font-size="11pt" style:font-size-asian="11pt" style:font-name-complex="Arial" style:font-size-complex="11pt" style:font-weight-complex="bold"/>
    </style:style>
    <style:style style:name="T523_11" style:family="text">
      <style:text-properties fo:font-size="11pt" style:font-size-asian="11pt" style:font-name-complex="Arial" style:font-size-complex="11pt" style:font-weight-complex="bold"/>
    </style:style>
    <style:style style:name="T523_12" style:family="text">
      <style:text-properties fo:font-size="11pt" style:font-size-asian="11pt" style:font-name-complex="Arial" style:font-size-complex="11pt" style:font-weight-complex="bold"/>
    </style:style>
    <style:style style:name="T523_13" style:family="text">
      <style:text-properties fo:font-size="11pt" style:font-size-asian="11pt" style:font-name-complex="Arial" style:font-size-complex="11pt" style:font-weight-complex="bold"/>
    </style:style>
    <style:style style:name="P524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25" style:family="paragraph" style:parent-style-name="Normal">
      <style:paragraph-properties fo:text-align="justify"/>
    </style:style>
    <style:style style:name="T525_1" style:family="text">
      <style:text-properties fo:font-size="11pt" style:font-size-asian="11pt" style:font-name-complex="Arial" style:font-size-complex="11pt" fo:font-weight="bold" style:font-weight-asian="bold"/>
    </style:style>
    <style:style style:name="T525_2" style:family="text">
      <style:text-properties fo:font-size="11pt" style:font-size-asian="11pt" style:font-name-complex="Arial" style:font-size-complex="11pt" fo:font-weight="bold" style:font-weight-asian="bold"/>
    </style:style>
    <style:style style:name="T525_3" style:family="text">
      <style:text-properties fo:font-size="11pt" style:font-size-asian="11pt" style:font-name-complex="Arial" style:font-size-complex="11pt" fo:font-weight="bold" style:font-weight-asian="bold"/>
    </style:style>
    <style:style style:name="P526" style:family="paragraph" style:parent-style-name="Normal">
      <style:paragraph-properties fo:text-align="justify"/>
    </style:style>
    <style:style style:name="T526_1" style:family="text">
      <style:text-properties fo:font-size="11pt" style:font-size-asian="11pt" style:font-name-complex="Arial" style:font-size-complex="11pt" style:font-weight-complex="bold"/>
    </style:style>
    <style:style style:name="T526_2" style:family="text">
      <style:text-properties fo:font-size="11pt" style:font-size-asian="11pt" style:font-name-complex="Arial" style:font-size-complex="11pt" style:font-weight-complex="bold"/>
    </style:style>
    <style:style style:name="T526_3" style:family="text">
      <style:text-properties fo:font-size="11pt" style:font-size-asian="11pt" style:font-name-complex="Arial" style:font-size-complex="11pt" style:font-weight-complex="bold"/>
    </style:style>
    <style:style style:name="T526_4" style:family="text">
      <style:text-properties fo:font-size="11pt" style:font-size-asian="11pt" style:font-name-complex="Arial" style:font-size-complex="11pt" style:font-weight-complex="bold"/>
    </style:style>
    <style:style style:name="T526_5" style:family="text">
      <style:text-properties fo:font-size="11pt" style:font-size-asian="11pt" style:font-name-complex="Arial" style:font-size-complex="11pt" style:font-weight-complex="bold"/>
    </style:style>
    <style:style style:name="T526_6" style:family="text">
      <style:text-properties fo:font-size="11pt" style:font-size-asian="11pt" style:font-name-complex="Arial" style:font-size-complex="11pt" style:font-weight-complex="bold"/>
    </style:style>
    <style:style style:name="T526_7" style:family="text">
      <style:text-properties fo:font-size="11pt" style:font-size-asian="11pt" style:font-name-complex="Arial" style:font-size-complex="11pt" style:font-weight-complex="bold"/>
    </style:style>
    <style:style style:name="T526_8" style:family="text">
      <style:text-properties fo:font-size="11pt" style:font-size-asian="11pt" style:font-name-complex="Arial" style:font-size-complex="11pt" style:font-weight-complex="bold"/>
    </style:style>
    <style:style style:name="T526_9" style:family="text">
      <style:text-properties fo:font-size="11pt" style:font-size-asian="11pt" style:font-name-complex="Arial" style:font-size-complex="11pt" style:font-weight-complex="bold"/>
    </style:style>
    <style:style style:name="T526_10" style:family="text">
      <style:text-properties fo:font-size="11pt" style:font-size-asian="11pt" style:font-name-complex="Arial" style:font-size-complex="11pt" style:font-weight-complex="bold"/>
    </style:style>
    <style:style style:name="T526_11" style:family="text">
      <style:text-properties fo:font-size="11pt" style:font-size-asian="11pt" style:font-name-complex="Arial" style:font-size-complex="11pt" style:font-weight-complex="bold"/>
    </style:style>
    <style:style style:name="T526_12" style:family="text">
      <style:text-properties fo:font-size="11pt" style:font-size-asian="11pt" style:font-name-complex="Arial" style:font-size-complex="11pt" style:font-weight-complex="bold"/>
    </style:style>
    <style:style style:name="P527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28" style:family="paragraph" style:parent-style-name="Normal">
      <style:paragraph-properties fo:text-align="justify"/>
    </style:style>
    <style:style style:name="T528_1" style:family="text">
      <style:text-properties fo:font-size="11pt" style:font-size-asian="11pt" style:font-name-complex="Arial" style:font-size-complex="11pt" style:font-weight-complex="bold"/>
    </style:style>
    <style:style style:name="T528_2" style:family="text">
      <style:text-properties fo:font-size="11pt" style:font-size-asian="11pt" style:font-name-complex="Arial" style:font-size-complex="11pt" style:font-weight-complex="bold"/>
    </style:style>
    <style:style style:name="T528_3" style:family="text">
      <style:text-properties fo:font-size="11pt" style:font-size-asian="11pt" style:font-name-complex="Arial" style:font-size-complex="11pt" style:font-weight-complex="bold"/>
    </style:style>
    <style:style style:name="T528_4" style:family="text">
      <style:text-properties fo:font-size="11pt" style:font-size-asian="11pt" style:font-name-complex="Arial" style:font-size-complex="11pt" style:font-weight-complex="bold"/>
    </style:style>
    <style:style style:name="T528_5" style:family="text">
      <style:text-properties fo:font-size="11pt" style:font-size-asian="11pt" style:font-name-complex="Arial" style:font-size-complex="11pt" style:font-weight-complex="bold"/>
    </style:style>
    <style:style style:name="T528_6" style:family="text">
      <style:text-properties fo:font-size="11pt" style:font-size-asian="11pt" style:font-name-complex="Arial" style:font-size-complex="11pt" style:font-weight-complex="bold"/>
    </style:style>
    <style:style style:name="T528_7" style:family="text">
      <style:text-properties fo:font-size="11pt" style:font-size-asian="11pt" style:font-name-complex="Arial" style:font-size-complex="11pt" style:font-weight-complex="bold"/>
    </style:style>
    <style:style style:name="T528_8" style:family="text">
      <style:text-properties fo:font-size="11pt" style:font-size-asian="11pt" style:font-name-complex="Arial" style:font-size-complex="11pt" style:font-weight-complex="bold"/>
    </style:style>
    <style:style style:name="T528_9" style:family="text">
      <style:text-properties fo:font-size="11pt" style:font-size-asian="11pt" style:font-name-complex="Arial" style:font-size-complex="11pt" style:font-weight-complex="bold"/>
    </style:style>
    <style:style style:name="T528_10" style:family="text">
      <style:text-properties fo:font-size="11pt" style:font-size-asian="11pt" style:font-name-complex="Arial" style:font-size-complex="11pt" style:font-weight-complex="bold"/>
    </style:style>
    <style:style style:name="T528_11" style:family="text">
      <style:text-properties fo:font-size="11pt" style:font-size-asian="11pt" style:font-name-complex="Arial" style:font-size-complex="11pt" style:font-weight-complex="bold"/>
    </style:style>
    <style:style style:name="T528_12" style:family="text">
      <style:text-properties fo:font-size="11pt" style:font-size-asian="11pt" style:font-name-complex="Arial" style:font-size-complex="11pt" style:font-weight-complex="bold"/>
    </style:style>
    <style:style style:name="T528_13" style:family="text">
      <style:text-properties fo:font-size="11pt" style:font-size-asian="11pt" style:font-name-complex="Arial" style:font-size-complex="11pt"/>
    </style:style>
    <style:style style:name="T528_14" style:family="text">
      <style:text-properties fo:font-size="11pt" style:font-size-asian="11pt" style:font-name-complex="Arial" style:font-size-complex="11pt" style:font-weight-complex="bold"/>
    </style:style>
    <style:style style:name="T528_15" style:family="text">
      <style:text-properties fo:font-size="11pt" style:font-size-asian="11pt" style:font-name-complex="Arial" style:font-size-complex="11pt" style:font-weight-complex="bold"/>
    </style:style>
    <style:style style:name="T528_16" style:family="text">
      <style:text-properties fo:font-size="11pt" style:font-size-asian="11pt" style:font-name-complex="Arial" style:font-size-complex="11pt" style:font-weight-complex="bold"/>
    </style:style>
    <style:style style:name="T528_17" style:family="text">
      <style:text-properties fo:font-size="11pt" style:font-size-asian="11pt" style:font-name-complex="Arial" style:font-size-complex="11pt" style:font-weight-complex="bold"/>
    </style:style>
    <style:style style:name="T528_18" style:family="text">
      <style:text-properties fo:font-size="11pt" style:font-size-asian="11pt" style:font-name-complex="Arial" style:font-size-complex="11pt" style:font-weight-complex="bold"/>
    </style:style>
    <style:style style:name="T528_19" style:family="text">
      <style:text-properties fo:font-size="11pt" style:font-size-asian="11pt" style:font-name-complex="Arial" style:font-size-complex="11pt" style:font-weight-complex="bold"/>
    </style:style>
    <style:style style:name="T528_20" style:family="text">
      <style:text-properties fo:font-size="11pt" style:font-size-asian="11pt" style:font-name-complex="Arial" style:font-size-complex="11pt"/>
    </style:style>
    <style:style style:name="T528_21" style:family="text">
      <style:text-properties fo:font-size="11pt" style:font-size-asian="11pt" style:font-name-complex="Arial" style:font-size-complex="11pt"/>
    </style:style>
    <style:style style:name="T528_22" style:family="text">
      <style:text-properties fo:font-size="11pt" style:font-size-asian="11pt" style:font-name-complex="Arial" style:font-size-complex="11pt"/>
    </style:style>
    <style:style style:name="T528_23" style:family="text">
      <style:text-properties fo:font-size="11pt" style:font-size-asian="11pt" style:font-name-complex="Arial" style:font-size-complex="11pt"/>
    </style:style>
    <style:style style:name="T528_24" style:family="text">
      <style:text-properties fo:font-size="11pt" style:font-size-asian="11pt" style:font-name-complex="Arial" style:font-size-complex="11pt"/>
    </style:style>
    <style:style style:name="T528_25" style:family="text">
      <style:text-properties fo:font-size="11pt" style:font-size-asian="11pt" style:font-name-complex="Arial" style:font-size-complex="11pt"/>
    </style:style>
    <style:style style:name="T528_26" style:family="text">
      <style:text-properties fo:font-size="11pt" style:font-size-asian="11pt" style:font-name-complex="Arial" style:font-size-complex="11pt"/>
    </style:style>
    <style:style style:name="T528_27" style:family="text">
      <style:text-properties fo:font-size="11pt" style:font-size-asian="11pt" style:font-name-complex="Arial" style:font-size-complex="11pt"/>
    </style:style>
    <style:style style:name="T528_28" style:family="text">
      <style:text-properties fo:font-size="11pt" style:font-size-asian="11pt" style:font-name-complex="Arial" style:font-size-complex="11pt"/>
    </style:style>
    <style:style style:name="T528_29" style:family="text">
      <style:text-properties fo:font-size="11pt" style:font-size-asian="11pt" style:font-name-complex="Arial" style:font-size-complex="11pt"/>
    </style:style>
    <style:style style:name="T528_30" style:family="text">
      <style:text-properties fo:font-size="11pt" style:font-size-asian="11pt" style:font-name-complex="Arial" style:font-size-complex="11pt" style:font-weight-complex="bold"/>
    </style:style>
    <style:style style:name="T528_31" style:family="text">
      <style:text-properties fo:font-size="11pt" style:font-size-asian="11pt" style:font-name-complex="Arial" style:font-size-complex="11pt" style:font-weight-complex="bold"/>
    </style:style>
    <style:style style:name="T528_32" style:family="text">
      <style:text-properties fo:font-size="11pt" style:font-size-asian="11pt" style:font-name-complex="Arial" style:font-size-complex="11pt" style:font-weight-complex="bold"/>
    </style:style>
    <style:style style:name="T528_33" style:family="text">
      <style:text-properties fo:font-size="11pt" style:font-size-asian="11pt" style:font-name-complex="Arial" style:font-size-complex="11pt" style:font-weight-complex="bold"/>
    </style:style>
    <style:style style:name="T528_34" style:family="text">
      <style:text-properties fo:font-size="11pt" style:font-size-asian="11pt" style:font-name-complex="Arial" style:font-size-complex="11pt" style:font-weight-complex="bold"/>
    </style:style>
    <style:style style:name="T528_35" style:family="text">
      <style:text-properties fo:font-size="11pt" style:font-size-asian="11pt" style:font-name-complex="Arial" style:font-size-complex="11pt" style:font-weight-complex="bold"/>
    </style:style>
    <style:style style:name="T528_36" style:family="text">
      <style:text-properties fo:font-size="11pt" style:font-size-asian="11pt" style:font-size-complex="11pt"/>
    </style:style>
    <style:style style:name="P529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30" style:family="paragraph" style:parent-style-name="Normal">
      <style:paragraph-properties fo:text-align="justify"/>
    </style:style>
    <style:style style:name="T530_1" style:family="text">
      <style:text-properties fo:font-size="11pt" style:font-size-asian="11pt" style:font-name-complex="Arial" style:font-size-complex="11pt" style:font-weight-complex="bold"/>
    </style:style>
    <style:style style:name="T530_2" style:family="text">
      <style:text-properties fo:font-size="11pt" style:font-size-asian="11pt" style:font-name-complex="Arial" style:font-size-complex="11pt" style:font-weight-complex="bold"/>
    </style:style>
    <style:style style:name="T530_3" style:family="text">
      <style:text-properties fo:font-size="11pt" style:font-size-asian="11pt" style:font-name-complex="Arial" style:font-size-complex="11pt" style:font-weight-complex="bold"/>
    </style:style>
    <style:style style:name="T530_4" style:family="text">
      <style:text-properties fo:font-size="11pt" style:font-size-asian="11pt" style:font-name-complex="Arial" style:font-size-complex="11pt" style:font-weight-complex="bold"/>
    </style:style>
    <style:style style:name="T530_5" style:family="text">
      <style:text-properties fo:font-size="11pt" style:font-size-asian="11pt" style:font-size-complex="11pt" style:font-weight-complex="bold"/>
    </style:style>
    <style:style style:name="T530_6" style:family="text">
      <style:text-properties fo:font-size="11pt" style:font-size-asian="11pt" style:font-name-complex="Arial" style:font-size-complex="11pt" style:font-weight-complex="bold"/>
    </style:style>
    <style:style style:name="T530_7" style:family="text">
      <style:text-properties fo:font-size="11pt" style:font-size-asian="11pt" style:font-name-complex="Arial" style:font-size-complex="11pt" style:font-weight-complex="bold"/>
    </style:style>
    <style:style style:name="T530_8" style:family="text">
      <style:text-properties fo:font-size="11pt" style:font-size-asian="11pt" style:font-name-complex="Arial" style:font-size-complex="11pt" style:font-weight-complex="bold"/>
    </style:style>
    <style:style style:name="T530_9" style:family="text">
      <style:text-properties fo:font-size="11pt" style:font-size-asian="11pt" style:font-name-complex="Arial" style:font-size-complex="11pt" style:font-weight-complex="bold"/>
    </style:style>
    <style:style style:name="T530_10" style:family="text">
      <style:text-properties fo:font-size="11pt" style:font-size-asian="11pt" style:font-name-complex="Arial" style:font-size-complex="11pt" style:font-weight-complex="bold"/>
    </style:style>
    <style:style style:name="T530_11" style:family="text">
      <style:text-properties fo:font-size="11pt" style:font-size-asian="11pt" style:font-name-complex="Arial" style:font-size-complex="11pt" style:font-weight-complex="bold"/>
    </style:style>
    <style:style style:name="T530_12" style:family="text">
      <style:text-properties fo:font-size="11pt" style:font-size-asian="11pt" style:font-name-complex="Arial" style:font-size-complex="11pt" style:font-weight-complex="bold"/>
    </style:style>
    <style:style style:name="T530_13" style:family="text">
      <style:text-properties fo:font-size="11pt" style:font-size-asian="11pt" style:font-name-complex="Arial" style:font-size-complex="11pt" style:font-weight-complex="bold"/>
    </style:style>
    <style:style style:name="T530_14" style:family="text">
      <style:text-properties fo:font-size="11pt" style:font-size-asian="11pt" style:font-name-complex="Arial" style:font-size-complex="11pt" style:font-weight-complex="bold"/>
    </style:style>
    <style:style style:name="T530_15" style:family="text">
      <style:text-properties fo:font-size="11pt" style:font-size-asian="11pt" style:font-name-complex="Arial" style:font-size-complex="11pt" style:font-weight-complex="bold"/>
    </style:style>
    <style:style style:name="T530_16" style:family="text">
      <style:text-properties fo:font-size="11pt" style:font-size-asian="11pt" style:font-name-complex="Arial" style:font-size-complex="11pt"/>
    </style:style>
    <style:style style:name="T530_17" style:family="text">
      <style:text-properties fo:font-size="11pt" style:font-size-asian="11pt" style:font-size-complex="11pt" style:font-weight-complex="bold"/>
    </style:style>
    <style:style style:name="T530_18" style:family="text">
      <style:text-properties fo:font-size="11pt" style:font-size-asian="11pt" style:font-size-complex="11pt" style:font-weight-complex="bold"/>
    </style:style>
    <style:style style:name="T530_19" style:family="text">
      <style:text-properties fo:font-size="11pt" style:font-size-asian="11pt" style:font-size-complex="11pt" style:font-weight-complex="bold"/>
    </style:style>
    <style:style style:name="T530_20" style:family="text">
      <style:text-properties fo:font-size="11pt" style:font-size-asian="11pt" style:font-size-complex="11pt" style:font-weight-complex="bold"/>
    </style:style>
    <style:style style:name="T530_21" style:family="text">
      <style:text-properties fo:font-size="11pt" style:font-size-asian="11pt" style:font-size-complex="11pt" style:font-weight-complex="bold"/>
    </style:style>
    <style:style style:name="T530_22" style:family="text">
      <style:text-properties fo:font-size="11pt" style:font-size-asian="11pt" style:font-size-complex="11pt" style:font-weight-complex="bold"/>
    </style:style>
    <style:style style:name="T530_23" style:family="text">
      <style:text-properties fo:font-size="11pt" style:font-size-asian="11pt" style:font-size-complex="11pt"/>
    </style:style>
    <style:style style:name="T530_24" style:family="text">
      <style:text-properties fo:font-size="11pt" style:font-size-asian="11pt" style:font-name-complex="Arial" style:font-size-complex="11pt" style:font-weight-complex="bold"/>
    </style:style>
    <style:style style:name="T530_25" style:family="text">
      <style:text-properties fo:font-size="11pt" style:font-size-asian="11pt" style:font-name-complex="Arial" style:font-size-complex="11pt" style:font-weight-complex="bold"/>
    </style:style>
    <style:style style:name="T530_26" style:family="text">
      <style:text-properties fo:font-size="11pt" style:font-size-asian="11pt" style:font-name-complex="Arial" style:font-size-complex="11pt"/>
    </style:style>
    <style:style style:name="T530_27" style:family="text">
      <style:text-properties fo:font-size="11pt" style:font-size-asian="11pt" style:font-name-complex="Arial" style:font-size-complex="11pt"/>
    </style:style>
    <style:style style:name="T530_28" style:family="text">
      <style:text-properties fo:font-size="11pt" style:font-size-asian="11pt" style:font-size-complex="11pt"/>
    </style:style>
    <style:style style:name="T530_29" style:family="text">
      <style:text-properties fo:font-size="11pt" style:font-size-asian="11pt" style:font-size-complex="11pt"/>
    </style:style>
    <style:style style:name="T530_30" style:family="text">
      <style:text-properties fo:font-size="11pt" style:font-size-asian="11pt" style:font-size-complex="11pt"/>
    </style:style>
    <style:style style:name="T530_31" style:family="text">
      <style:text-properties fo:font-size="11pt" style:font-size-asian="11pt" style:font-size-complex="11pt"/>
    </style:style>
    <style:style style:name="P531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32" style:family="paragraph" style:parent-style-name="Normal">
      <style:paragraph-properties fo:text-align="justify"/>
    </style:style>
    <style:style style:name="T532_1" style:family="text">
      <style:text-properties fo:font-size="11pt" style:font-size-asian="11pt" style:font-name-complex="Arial" style:font-size-complex="11pt" style:font-weight-complex="bold"/>
    </style:style>
    <style:style style:name="T532_2" style:family="text">
      <style:text-properties fo:font-size="11pt" style:font-size-asian="11pt" style:font-name-complex="Arial" style:font-size-complex="11pt" style:font-weight-complex="bold"/>
    </style:style>
    <style:style style:name="T532_3" style:family="text">
      <style:text-properties fo:font-size="11pt" style:font-size-asian="11pt" style:font-name-complex="Arial" style:font-size-complex="11pt" style:font-weight-complex="bold"/>
    </style:style>
    <style:style style:name="T532_4" style:family="text">
      <style:text-properties fo:font-size="11pt" style:font-size-asian="11pt" style:font-name-complex="Arial" style:font-size-complex="11pt" style:font-weight-complex="bold"/>
    </style:style>
    <style:style style:name="T532_5" style:family="text">
      <style:text-properties fo:font-size="11pt" style:font-size-asian="11pt" style:font-name-complex="Arial" style:font-size-complex="11pt" style:font-weight-complex="bold"/>
    </style:style>
    <style:style style:name="P533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34" style:family="paragraph" style:parent-style-name="Normal">
      <style:paragraph-properties fo:text-align="justify"/>
    </style:style>
    <style:style style:name="T534_1" style:family="text">
      <style:text-properties fo:font-size="11pt" style:font-size-asian="11pt" style:font-name-complex="Arial" style:font-size-complex="11pt" style:font-weight-complex="bold"/>
    </style:style>
    <style:style style:name="P535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36" style:family="paragraph" style:parent-style-name="Normal">
      <style:paragraph-properties fo:text-align="justify"/>
    </style:style>
    <style:style style:name="T536_1" style:family="text">
      <style:text-properties fo:font-size="11pt" style:font-size-asian="11pt" style:font-name-complex="Arial" style:font-size-complex="11pt" style:font-weight-complex="bold"/>
    </style:style>
    <style:style style:name="T536_2" style:family="text">
      <style:text-properties fo:font-size="11pt" style:font-size-asian="11pt" style:font-name-complex="Arial" style:font-size-complex="11pt" style:font-weight-complex="bold"/>
    </style:style>
    <style:style style:name="T536_3" style:family="text">
      <style:text-properties fo:font-size="11pt" style:font-size-asian="11pt" style:font-name-complex="Arial" style:font-size-complex="11pt" style:font-weight-complex="bold"/>
    </style:style>
    <style:style style:name="T536_4" style:family="text">
      <style:text-properties fo:font-size="11pt" style:font-size-asian="11pt" style:font-name-complex="Arial" style:font-size-complex="11pt" style:font-weight-complex="bold"/>
    </style:style>
    <style:style style:name="P537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38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39" style:family="paragraph" style:parent-style-name="Normal">
      <style:text-properties fo:font-size="11pt" style:font-size-asian="11pt" style:font-name-complex="Arial" style:font-size-complex="11pt"/>
    </style:style>
    <style:style style:name="Table14" style:family="table">
      <style:table-properties table:align="left" style:width="16.252cm" fo:margin-left="-0.009cm"/>
    </style:style>
    <style:style style:name="Column53" style:family="table-column">
      <style:table-column-properties style:column-width="4.251cm"/>
    </style:style>
    <style:style style:name="Column54" style:family="table-column">
      <style:table-column-properties style:column-width="4cm"/>
    </style:style>
    <style:style style:name="Column55" style:family="table-column">
      <style:table-column-properties style:column-width="3.501cm"/>
    </style:style>
    <style:style style:name="Column56" style:family="table-column">
      <style:table-column-properties style:column-width="4.5cm"/>
    </style:style>
    <style:style style:name="Row54" style:family="table-row"/>
    <style:style style:name="Cell17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">
      <style:paragraph-properties fo:line-height="100%" fo:margin-bottom="0cm"/>
    </style:style>
    <style:style style:name="T54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Normal">
      <style:paragraph-properties fo:line-height="100%" fo:margin-bottom="0cm"/>
    </style:style>
    <style:style style:name="T54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541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7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2" style:family="paragraph" style:parent-style-name="Normal">
      <style:paragraph-properties fo:line-height="100%" fo:margin-bottom="0cm"/>
    </style:style>
    <style:style style:name="T54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3" style:family="paragraph" style:parent-style-name="Normal">
      <style:paragraph-properties fo:line-height="100%" fo:margin-bottom="0cm"/>
    </style:style>
    <style:style style:name="T54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543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544" style:family="paragraph" style:parent-style-name="Normal">
      <style:paragraph-properties fo:line-height="108%" fo:margin-bottom="0.282cm"/>
      <style:text-properties fo:font-size="10pt" style:font-size-asian="10pt" style:font-name-complex="Arial"/>
    </style:style>
    <style:style style:name="P545" style:family="paragraph" style:parent-style-name="Normal">
      <style:paragraph-properties fo:line-height="108%" fo:margin-bottom="0.282cm"/>
    </style:style>
    <style:style style:name="T545_1" style:family="text">
      <style:text-properties fo:font-size="10pt" style:font-size-asian="10pt" style:font-name-complex="Arial" style:font-size-complex="10pt"/>
    </style:style>
    <style:style style:name="T545_2" style:family="text">
      <style:text-properties fo:font-size="10pt" style:font-size-asian="10pt" style:font-name-complex="Arial" style:font-size-complex="10pt"/>
    </style:style>
    <style:style style:name="T545_3" style:family="text">
      <style:text-properties fo:background-color="#ffffff" fo:color="#242424" fo:font-size="10pt" style:font-size-asian="10pt" style:font-name-complex="Arial" style:font-size-complex="10pt"/>
    </style:style>
    <style:style style:name="T545_4" style:family="text">
      <style:text-properties fo:background-color="#ffffff" fo:color="#242424" fo:font-size="10pt" style:font-size-asian="10pt" style:font-name-complex="Arial" style:font-size-complex="10pt"/>
    </style:style>
    <style:style style:name="T545_5" style:family="text">
      <style:text-properties fo:background-color="#ffffff" fo:color="#242424" fo:font-size="10pt" style:font-size-asian="10pt" style:font-name-complex="Arial" style:font-size-complex="10pt"/>
    </style:style>
    <style:style style:name="T545_6" style:family="text">
      <style:text-properties fo:background-color="#ffffff" fo:color="#242424" fo:font-size="10pt" style:font-size-asian="10pt" style:font-name-complex="Arial" style:font-size-complex="10pt"/>
    </style:style>
    <style:style style:name="T545_7" style:family="text">
      <style:text-properties fo:background-color="#ffffff" fo:color="#242424" fo:font-size="10pt" style:font-size-asian="10pt" style:font-name-complex="Arial" style:font-size-complex="10pt"/>
    </style:style>
    <style:style style:name="T545_8" style:family="text">
      <style:text-properties fo:background-color="#ffffff" fo:color="#242424" fo:font-size="10pt" style:font-size-asian="10pt" style:font-name-complex="Arial" style:font-size-complex="10pt"/>
    </style:style>
    <style:style style:name="T545_9" style:family="text">
      <style:text-properties fo:background-color="#ffffff" fo:color="#242424" fo:font-size="10pt" style:font-size-asian="10pt" style:font-name-complex="Arial" style:font-size-complex="10pt"/>
    </style:style>
    <style:style style:name="T545_10" style:family="text">
      <style:text-properties fo:background-color="#ffffff" fo:color="#242424" fo:font-size="10pt" style:font-size-asian="10pt" style:font-name-complex="Arial" style:font-size-complex="10pt"/>
    </style:style>
    <style:style style:name="T545_11" style:family="text">
      <style:text-properties fo:background-color="#ffffff" fo:color="#242424" fo:font-size="10pt" style:font-size-asian="10pt" style:font-name-complex="Arial" style:font-size-complex="10pt"/>
    </style:style>
    <style:style style:name="T545_12" style:family="text">
      <style:text-properties fo:background-color="#ffffff" fo:color="#242424" fo:font-size="10pt" style:font-size-asian="10pt" style:font-name-complex="Arial" style:font-size-complex="10pt"/>
    </style:style>
    <style:style style:name="T545_13" style:family="text">
      <style:text-properties fo:background-color="#ffffff" fo:color="#242424" fo:font-size="10pt" style:font-size-asian="10pt" style:font-name-complex="Arial" style:font-size-complex="10pt"/>
    </style:style>
    <style:style style:name="P546" style:family="paragraph" style:parent-style-name="Normal">
      <style:paragraph-properties fo:text-align="center" fo:break-before="page"/>
    </style:style>
    <style:style style:name="T546_1" style:family="text">
      <style:text-properties fo:font-size="11pt" style:font-size-asian="11pt" style:font-size-complex="11pt" fo:font-weight="bold" style:font-weight-asian="bold"/>
    </style:style>
    <style:style style:name="T546_2" style:family="text">
      <style:text-properties fo:font-size="11pt" style:font-size-asian="11pt" style:font-size-complex="11pt" fo:font-weight="bold" style:font-weight-asian="bold"/>
    </style:style>
    <style:style style:name="T546_3" style:family="text">
      <style:text-properties fo:font-size="11pt" style:font-size-asian="11pt" style:font-size-complex="11pt" fo:font-weight="bold" style:font-weight-asian="bold"/>
    </style:style>
    <style:style style:name="P547" style:family="paragraph" style:parent-style-name="Table_20_text">
      <style:paragraph-properties fo:text-align="center"/>
    </style:style>
    <style:style style:name="T547_1" style:family="text">
      <style:text-properties fo:letter-spacing="-0.004cm" style:font-name="Arial" fo:font-size="11pt" style:font-size-asian="11pt" style:font-name-complex="Arial" style:font-size-complex="11pt" fo:font-weight="bold" style:font-weight-asian="bold"/>
    </style:style>
    <style:style style:name="P548" style:family="paragraph" style:parent-style-name="Table_20_text">
      <style:text-properties fo:letter-spacing="-0.004cm" style:font-name="Arial"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549" style:family="paragraph" style:parent-style-name="Table_20_text"/>
    <style:style style:name="T549_1" style:family="text">
      <style:text-properties fo:letter-spacing="-0.004cm" style:font-name="Arial"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550" style:family="paragraph" style:parent-style-name="Table_20_text"/>
    <style:style style:name="T550_1" style:family="text">
      <style:text-properties fo:letter-spacing="-0.004cm" style:font-name="Arial" style:font-name-complex="Arial"/>
    </style:style>
    <style:style style:name="T550_2" style:family="text">
      <style:text-properties fo:letter-spacing="-0.004cm" style:font-name="Arial" style:font-name-complex="Arial"/>
    </style:style>
    <style:style style:name="T550_3" style:family="text">
      <style:text-properties fo:letter-spacing="-0.004cm" fo:font-style="italic" style:font-style-asian="italic" style:font-name="Arial" style:font-name-complex="Arial"/>
    </style:style>
    <style:style style:name="T550_4" style:family="text">
      <style:text-properties fo:letter-spacing="-0.004cm" style:font-name="Arial" style:font-name-complex="Arial"/>
    </style:style>
    <style:style style:name="T550_5" style:family="text">
      <style:text-properties fo:letter-spacing="-0.004cm" style:font-name="Arial" style:font-name-complex="Arial" style:text-underline-style="solid" style:text-underline-color="font-color"/>
    </style:style>
    <style:style style:name="P551" style:family="paragraph" style:parent-style-name="Normal">
      <style:text-properties fo:font-size="10pt" style:font-size-asian="10pt" style:font-name-complex="Arial" style:font-size-complex="10pt"/>
    </style:style>
    <style:style style:name="P552" style:family="paragraph" style:parent-style-name="Table_20_text"/>
    <style:style style:name="T552_1" style:family="text">
      <style:text-properties fo:letter-spacing="-0.004cm" style:font-name="Arial" style:font-name-complex="Arial"/>
    </style:style>
    <style:style style:name="T552_2" style:family="text">
      <style:text-properties fo:letter-spacing="-0.004cm" fo:font-style="italic" style:font-style-asian="italic" style:font-name="Arial" style:font-name-complex="Arial"/>
    </style:style>
    <style:style style:name="T552_3" style:family="text">
      <style:text-properties fo:letter-spacing="-0.004cm" style:font-name="Arial" style:font-name-complex="Arial"/>
    </style:style>
    <style:style style:name="T552_4" style:family="text">
      <style:text-properties fo:letter-spacing="-0.004cm" style:font-name="Arial" style:font-name-complex="Arial" style:text-underline-style="solid" style:text-underline-color="font-color"/>
    </style:style>
    <style:style style:name="P553" style:family="paragraph" style:parent-style-name="Table_20_text">
      <style:text-properties fo:letter-spacing="-0.004cm" fo:font-style="italic" style:font-style-asian="italic" style:font-name="Arial" style:font-name-complex="Arial"/>
    </style:style>
    <style:style style:name="P554" style:family="paragraph" style:parent-style-name="Table_20_text"/>
    <style:style style:name="T554_1" style:family="text">
      <style:text-properties fo:letter-spacing="-0.004cm" style:font-name="Arial" style:font-name-complex="Arial"/>
    </style:style>
    <style:style style:name="T554_2" style:family="text">
      <style:text-properties fo:letter-spacing="-0.004cm" fo:font-style="italic" style:font-style-asian="italic" style:font-name="Arial" style:font-name-complex="Arial"/>
    </style:style>
    <style:style style:name="T554_3" style:family="text">
      <style:text-properties fo:letter-spacing="-0.004cm" style:font-name="Arial" style:font-name-complex="Arial"/>
    </style:style>
    <style:style style:name="T554_4" style:family="text">
      <style:text-properties style:font-name="Arial" style:font-name-complex="Arial" style:text-underline-style="solid" style:text-underline-color="font-color"/>
    </style:style>
    <style:style style:name="P555" style:family="paragraph" style:parent-style-name="Normal">
      <style:text-properties fo:font-size="10pt" style:font-size-asian="10pt" style:font-name-complex="Arial" style:font-size-complex="10pt"/>
    </style:style>
    <style:style style:name="P556" style:family="paragraph" style:parent-style-name="Normal"/>
    <style:style style:name="T556_1" style:family="text">
      <style:text-properties fo:font-size="10pt" style:font-size-asian="10pt" style:font-name-complex="Arial" style:font-size-complex="10pt"/>
    </style:style>
    <style:style style:name="T556_2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556_3" style:family="text">
      <style:text-properties fo:font-size="10pt" style:font-size-asian="10pt" style:font-name-complex="Arial" style:font-size-complex="10pt"/>
    </style:style>
    <style:style style:name="T556_4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557" style:family="paragraph" style:parent-style-name="Normal">
      <style:text-properties fo:font-size="11pt" style:font-size-asian="11pt" style:font-name-complex="Arial" style:font-size-complex="11pt"/>
    </style:style>
    <style:style style:name="P558" style:family="paragraph" style:parent-style-name="Normal"/>
    <style:style style:name="T558_1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T558_2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559" style:family="paragraph" style:parent-style-name="Normal">
      <style:text-properties fo:font-size="11pt" style:font-size-asian="11pt" style:font-name-complex="Arial" style:font-size-complex="11pt"/>
    </style:style>
    <style:style style:name="P560" style:family="paragraph" style:parent-style-name="Normal">
      <style:paragraph-properties fo:text-align="justify"/>
    </style:style>
    <style:style style:name="T560_1" style:family="text">
      <style:text-properties fo:font-size="10pt" style:font-size-asian="10pt" style:font-name-complex="Arial" style:font-size-complex="11pt"/>
    </style:style>
    <style:style style:name="T560_2" style:family="text">
      <style:text-properties fo:font-style="italic" style:font-style-asian="italic" fo:font-size="10pt" style:font-size-asian="10pt" style:font-name-complex="Arial" style:font-size-complex="11pt"/>
    </style:style>
    <style:style style:name="T560_3" style:family="text">
      <style:text-properties fo:font-size="10pt" style:font-size-asian="10pt" style:font-name-complex="Arial" style:font-size-complex="11pt"/>
    </style:style>
    <style:style style:name="T560_4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P561" style:family="paragraph" style:parent-style-name="Normal">
      <style:paragraph-properties fo:text-align="justify"/>
      <style:text-properties fo:font-size="10pt" style:font-size-asian="10pt" style:font-name-complex="Arial" style:font-size-complex="11pt"/>
    </style:style>
    <style:style style:name="P562" style:family="paragraph" style:parent-style-name="Normal">
      <style:paragraph-properties fo:text-align="justify"/>
    </style:style>
    <style:style style:name="T562_1" style:family="text">
      <style:text-properties fo:font-size="10pt" style:font-size-asian="10pt" style:font-name-complex="Arial" style:font-size-complex="11pt"/>
    </style:style>
    <style:style style:name="T562_2" style:family="text">
      <style:text-properties fo:font-style="italic" style:font-style-asian="italic" fo:font-size="10pt" style:font-size-asian="10pt" style:font-name-complex="Arial" style:font-size-complex="11pt"/>
    </style:style>
    <style:style style:name="T562_3" style:family="text">
      <style:text-properties fo:font-size="10pt" style:font-size-asian="10pt" style:font-name-complex="Arial" style:font-size-complex="11pt"/>
    </style:style>
    <style:style style:name="T562_4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P563" style:family="paragraph" style:parent-style-name="Normal">
      <style:paragraph-properties fo:text-align="justify"/>
      <style:text-properties fo:font-size="10pt" style:font-size-asian="10pt" style:font-name-complex="Arial" style:font-size-complex="11pt"/>
    </style:style>
    <style:style style:name="P564" style:family="paragraph" style:parent-style-name="Normal">
      <style:paragraph-properties fo:text-align="justify"/>
    </style:style>
    <style:style style:name="T564_1" style:family="text">
      <style:text-properties fo:font-size="10pt" style:font-size-asian="10pt" style:font-name-complex="Arial" style:font-size-complex="11pt"/>
    </style:style>
    <style:style style:name="T564_2" style:family="text">
      <style:text-properties fo:font-style="italic" style:font-style-asian="italic" fo:font-size="10pt" style:font-size-asian="10pt" style:font-name-complex="Arial" style:font-size-complex="11pt"/>
    </style:style>
    <style:style style:name="T564_3" style:family="text">
      <style:text-properties fo:font-style="italic" style:font-style-asian="italic" style:font-name="Cambria Math" fo:font-size="10pt" style:font-size-asian="10pt" style:font-name-complex="Cambria Math" style:font-size-complex="11pt"/>
    </style:style>
    <style:style style:name="T564_4" style:family="text">
      <style:text-properties fo:font-style="italic" style:font-style-asian="italic" fo:font-size="10pt" style:font-size-asian="10pt" style:font-name-complex="Arial" style:font-size-complex="11pt"/>
    </style:style>
    <style:style style:name="T564_5" style:family="text">
      <style:text-properties fo:font-style="italic" style:font-style-asian="italic" style:font-name="Cambria Math" fo:font-size="10pt" style:font-size-asian="10pt" style:font-name-complex="Cambria Math" style:font-size-complex="11pt"/>
    </style:style>
    <style:style style:name="T564_6" style:family="text">
      <style:text-properties fo:font-style="italic" style:font-style-asian="italic" fo:font-size="10pt" style:font-size-asian="10pt" style:font-name-complex="Arial" style:font-size-complex="11pt"/>
    </style:style>
    <style:style style:name="T564_7" style:family="text">
      <style:text-properties fo:font-size="10pt" style:font-size-asian="10pt" style:font-name-complex="Arial" style:font-size-complex="11pt"/>
    </style:style>
    <style:style style:name="T564_8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P565" style:family="paragraph" style:parent-style-name="Normal">
      <style:paragraph-properties fo:text-align="justify"/>
      <style:text-properties fo:font-size="10pt" style:font-size-asian="10pt" style:font-name-complex="Arial" style:font-size-complex="11pt"/>
    </style:style>
    <style:style style:name="P566" style:family="paragraph" style:parent-style-name="Normal">
      <style:paragraph-properties fo:text-align="justify"/>
    </style:style>
    <style:style style:name="T566_1" style:family="text">
      <style:text-properties fo:font-size="10pt" style:font-size-asian="10pt" style:font-name-complex="Arial" style:font-size-complex="11pt"/>
    </style:style>
    <style:style style:name="T566_2" style:family="text">
      <style:text-properties fo:font-style="italic" style:font-style-asian="italic" fo:font-size="10pt" style:font-size-asian="10pt" style:font-name-complex="Arial" style:font-size-complex="11pt"/>
    </style:style>
    <style:style style:name="T566_3" style:family="text">
      <style:text-properties fo:font-size="10pt" style:font-size-asian="10pt" style:font-name-complex="Arial" style:font-size-complex="11pt"/>
    </style:style>
    <style:style style:name="T566_4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T566_5" style:family="text" style:parent-style-name="Annotation_20_reference">
      <style:text-properties fo:font-size="7pt" style:font-size-asian="7pt"/>
    </style:style>
    <style:style style:name="P567" style:family="paragraph" style:parent-style-name="Normal">
      <style:paragraph-properties fo:text-align="justify"/>
      <style:text-properties fo:font-size="10pt" style:font-size-asian="10pt" style:font-name-complex="Arial" style:font-size-complex="11pt"/>
    </style:style>
    <style:style style:name="P568" style:family="paragraph" style:parent-style-name="Normal">
      <style:paragraph-properties fo:text-align="justify"/>
    </style:style>
    <style:style style:name="T568_1" style:family="text">
      <style:text-properties fo:font-size="10pt" style:font-size-asian="10pt" style:font-name-complex="Arial" style:font-size-complex="11pt"/>
    </style:style>
    <style:style style:name="T568_2" style:family="text">
      <style:text-properties fo:font-style="italic" style:font-style-asian="italic" fo:font-size="10pt" style:font-size-asian="10pt" style:font-name-complex="Arial" style:font-size-complex="11pt"/>
    </style:style>
    <style:style style:name="T568_3" style:family="text">
      <style:text-properties fo:font-size="10pt" style:font-size-asian="10pt" style:font-name-complex="Arial" style:font-size-complex="11pt"/>
    </style:style>
    <style:style style:name="T568_4" style:family="text">
      <style:text-properties fo:font-size="10pt" style:font-size-asian="10pt" style:font-name-complex="Arial" style:font-size-complex="11pt"/>
    </style:style>
    <style:style style:name="T568_5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T568_6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P569" style:family="paragraph" style:parent-style-name="Normal">
      <style:paragraph-properties fo:text-align="justify"/>
      <style:text-properties fo:font-size="10pt" style:font-size-asian="10pt" style:font-name-complex="Arial" style:font-size-complex="11pt"/>
    </style:style>
    <style:style style:name="P570" style:family="paragraph" style:parent-style-name="Normal">
      <style:paragraph-properties fo:text-align="justify"/>
    </style:style>
    <style:style style:name="T570_1" style:family="text">
      <style:text-properties fo:font-size="10pt" style:font-size-asian="10pt" style:font-name-complex="Arial" style:font-size-complex="11pt"/>
    </style:style>
    <style:style style:name="T570_2" style:family="text">
      <style:text-properties fo:font-style="italic" style:font-style-asian="italic" fo:font-size="10pt" style:font-size-asian="10pt" style:font-name-complex="Arial" style:font-size-complex="11pt"/>
    </style:style>
    <style:style style:name="T570_3" style:family="text">
      <style:text-properties fo:font-size="10pt" style:font-size-asian="10pt" style:font-name-complex="Arial" style:font-size-complex="11pt"/>
    </style:style>
    <style:style style:name="T570_4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P571" style:family="paragraph" style:parent-style-name="Normal">
      <style:paragraph-properties fo:text-align="justify"/>
      <style:text-properties fo:font-size="10pt" style:font-size-asian="10pt" style:font-name-complex="Arial" style:font-size-complex="11pt"/>
    </style:style>
    <style:style style:name="P572" style:family="paragraph" style:parent-style-name="Normal">
      <style:paragraph-properties fo:text-align="justify"/>
    </style:style>
    <style:style style:name="T572_1" style:family="text">
      <style:text-properties fo:font-size="10pt" style:font-size-asian="10pt" style:font-name-complex="Arial" style:font-size-complex="11pt"/>
    </style:style>
    <style:style style:name="T572_2" style:family="text">
      <style:text-properties fo:font-style="italic" style:font-style-asian="italic" fo:font-size="10pt" style:font-size-asian="10pt" style:font-name-complex="Arial" style:font-size-complex="11pt"/>
    </style:style>
    <style:style style:name="T572_3" style:family="text">
      <style:text-properties fo:font-size="10pt" style:font-size-asian="10pt" style:font-name-complex="Arial" style:font-size-complex="11pt"/>
    </style:style>
    <style:style style:name="T572_4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T572_5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P573" style:family="paragraph" style:parent-style-name="Normal">
      <style:paragraph-properties fo:text-align="justify"/>
      <style:text-properties fo:font-size="10pt" style:font-size-asian="10pt" style:font-name-complex="Arial" style:font-size-complex="11pt"/>
    </style:style>
    <style:style style:name="P574" style:family="paragraph" style:parent-style-name="Normal">
      <style:paragraph-properties fo:text-align="justify"/>
    </style:style>
    <style:style style:name="T574_1" style:family="text">
      <style:text-properties fo:font-size="10pt" style:font-size-asian="10pt" style:font-name-complex="Arial" style:font-size-complex="11pt"/>
    </style:style>
    <style:style style:name="T574_2" style:family="text">
      <style:text-properties fo:font-style="italic" style:font-style-asian="italic" fo:font-size="10pt" style:font-size-asian="10pt" style:font-name-complex="Arial" style:font-size-complex="11pt"/>
    </style:style>
    <style:style style:name="T574_3" style:family="text">
      <style:text-properties fo:font-size="10pt" style:font-size-asian="10pt" style:font-name-complex="Arial" style:font-size-complex="11pt"/>
    </style:style>
    <style:style style:name="T574_4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P575" style:family="paragraph" style:parent-style-name="Normal">
      <style:paragraph-properties fo:text-align="justify"/>
      <style:text-properties fo:font-size="10pt" style:font-size-asian="10pt" style:font-name-complex="Arial" style:font-size-complex="11pt"/>
    </style:style>
    <style:style style:name="P576" style:family="paragraph" style:parent-style-name="Normal">
      <style:paragraph-properties fo:text-align="justify"/>
    </style:style>
    <style:style style:name="T576_1" style:family="text">
      <style:text-properties fo:font-size="10pt" style:font-size-asian="10pt" style:font-name-complex="Arial" style:font-size-complex="11pt"/>
    </style:style>
    <style:style style:name="T576_2" style:family="text">
      <style:text-properties fo:font-style="italic" style:font-style-asian="italic" fo:font-size="10pt" style:font-size-asian="10pt" style:font-name-complex="Arial" style:font-size-complex="11pt"/>
    </style:style>
    <style:style style:name="T576_3" style:family="text">
      <style:text-properties fo:font-size="10pt" style:font-size-asian="10pt" style:font-name-complex="Arial" style:font-size-complex="11pt"/>
    </style:style>
    <style:style style:name="T576_4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P577" style:family="paragraph" style:parent-style-name="Normal">
      <style:paragraph-properties fo:text-align="justify"/>
      <style:text-properties fo:font-size="10pt" style:font-size-asian="10pt" style:font-name-complex="Arial" style:font-size-complex="11pt"/>
    </style:style>
    <style:style style:name="P578" style:family="paragraph" style:parent-style-name="Normal">
      <style:paragraph-properties fo:text-align="justify"/>
    </style:style>
    <style:style style:name="T578_1" style:family="text">
      <style:text-properties fo:font-size="10pt" style:font-size-asian="10pt" style:font-name-complex="Arial" style:font-size-complex="11pt"/>
    </style:style>
    <style:style style:name="T578_2" style:family="text">
      <style:text-properties fo:font-style="italic" style:font-style-asian="italic" fo:font-size="10pt" style:font-size-asian="10pt" style:font-name-complex="Arial" style:font-size-complex="11pt"/>
    </style:style>
    <style:style style:name="T578_3" style:family="text">
      <style:text-properties fo:font-size="10pt" style:font-size-asian="10pt" style:font-name-complex="Arial" style:font-size-complex="11pt"/>
    </style:style>
    <style:style style:name="T578_4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P579" style:family="paragraph" style:parent-style-name="Normal">
      <style:paragraph-properties fo:text-align="justify"/>
      <style:text-properties fo:font-size="10pt" style:font-size-asian="10pt" style:font-name-complex="Arial" style:font-size-complex="11pt"/>
    </style:style>
    <style:style style:name="P580" style:family="paragraph" style:parent-style-name="Normal">
      <style:paragraph-properties fo:text-align="justify"/>
    </style:style>
    <style:style style:name="T580_1" style:family="text">
      <style:text-properties fo:font-size="10pt" style:font-size-asian="10pt" style:font-name-complex="Arial" style:font-size-complex="11pt"/>
    </style:style>
    <style:style style:name="T580_2" style:family="text">
      <style:text-properties fo:font-size="10pt" style:font-size-asian="10pt" style:font-name-complex="Arial" style:font-size-complex="11pt"/>
    </style:style>
    <style:style style:name="T580_3" style:family="text">
      <style:text-properties fo:font-style="italic" style:font-style-asian="italic" fo:font-size="10pt" style:font-size-asian="10pt" style:font-name-complex="Arial" style:font-size-complex="11pt"/>
    </style:style>
    <style:style style:name="T580_4" style:family="text">
      <style:text-properties fo:font-size="10pt" style:font-size-asian="10pt" style:font-name-complex="Arial" style:font-size-complex="11pt"/>
    </style:style>
    <style:style style:name="T580_5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P581" style:family="paragraph" style:parent-style-name="Normal">
      <style:paragraph-properties fo:text-align="justify"/>
      <style:text-properties fo:font-size="10pt" style:font-size-asian="10pt" style:font-name-complex="Arial" style:font-size-complex="11pt"/>
    </style:style>
    <style:style style:name="P582" style:family="paragraph" style:parent-style-name="Normal">
      <style:paragraph-properties fo:text-align="justify"/>
    </style:style>
    <style:style style:name="T582_1" style:family="text">
      <style:text-properties fo:font-size="10pt" style:font-size-asian="10pt" style:font-name-complex="Arial" style:font-size-complex="11pt"/>
    </style:style>
    <style:style style:name="T582_2" style:family="text">
      <style:text-properties fo:font-style="italic" style:font-style-asian="italic" fo:font-size="10pt" style:font-size-asian="10pt" style:font-name-complex="Arial" style:font-size-complex="11pt"/>
    </style:style>
    <style:style style:name="T582_3" style:family="text">
      <style:text-properties fo:font-size="10pt" style:font-size-asian="10pt" style:font-name-complex="Arial" style:font-size-complex="11pt"/>
    </style:style>
    <style:style style:name="T582_4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P583" style:family="paragraph" style:parent-style-name="Normal">
      <style:paragraph-properties fo:text-align="justify"/>
      <style:text-properties fo:font-size="10pt" style:font-size-asian="10pt" style:font-name-complex="Arial" style:font-size-complex="11pt"/>
    </style:style>
    <style:style style:name="P584" style:family="paragraph" style:parent-style-name="Normal">
      <style:paragraph-properties fo:text-align="justify"/>
      <style:text-properties fo:font-size="10pt" style:font-size-asian="10pt" style:font-name-complex="Arial" style:font-size-complex="11pt" style:text-underline-style="solid" style:text-underline-color="font-color"/>
    </style:style>
    <style:style style:name="P585" style:family="paragraph" style:parent-style-name="Normal">
      <style:text-properties fo:font-size="11pt" style:font-size-asian="11pt" style:font-name-complex="Arial" style:font-size-complex="11pt"/>
    </style:style>
    <style:style style:name="P586" style:family="paragraph" style:parent-style-name="Normal"/>
    <style:style style:name="T586_1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T586_2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587" style:family="paragraph" style:parent-style-name="Normal">
      <style:text-properties fo:font-style="italic" style:font-style-asian="italic" fo:font-size="11pt" style:font-size-asian="11pt" style:font-name-complex="Arial" style:font-size-complex="11pt"/>
    </style:style>
    <style:style style:name="P588" style:family="paragraph" style:parent-style-name="Normal">
      <style:paragraph-properties fo:text-align="justify"/>
    </style:style>
    <style:style style:name="T588_1" style:family="text">
      <style:text-properties fo:font-size="10pt" style:font-size-asian="10pt" style:font-name-complex="Arial" style:font-size-complex="11pt"/>
    </style:style>
    <style:style style:name="T588_2" style:family="text">
      <style:text-properties fo:font-style="italic" style:font-style-asian="italic" fo:font-size="10pt" style:font-size-asian="10pt" style:font-name-complex="Arial" style:font-size-complex="11pt"/>
    </style:style>
    <style:style style:name="T588_3" style:family="text">
      <style:text-properties fo:font-size="10pt" style:font-size-asian="10pt" style:font-name-complex="Arial" style:font-size-complex="11pt"/>
    </style:style>
    <style:style style:name="T588_4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T588_5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P589" style:family="paragraph" style:parent-style-name="Normal">
      <style:paragraph-properties fo:text-align="justify"/>
      <style:text-properties fo:font-size="10pt" style:font-size-asian="10pt" style:font-name-complex="Arial" style:font-size-complex="11pt"/>
    </style:style>
    <style:style style:name="P590" style:family="paragraph" style:parent-style-name="Normal">
      <style:paragraph-properties fo:text-align="justify"/>
    </style:style>
    <style:style style:name="T590_1" style:family="text">
      <style:text-properties fo:font-size="10pt" style:font-size-asian="10pt" style:font-name-complex="Arial" style:font-size-complex="11pt"/>
    </style:style>
    <style:style style:name="T590_2" style:family="text">
      <style:text-properties fo:font-style="italic" style:font-style-asian="italic" fo:font-size="10pt" style:font-size-asian="10pt" style:font-name-complex="Arial" style:font-size-complex="11pt"/>
    </style:style>
    <style:style style:name="T590_3" style:family="text">
      <style:text-properties fo:font-size="10pt" style:font-size-asian="10pt" style:font-name-complex="Arial" style:font-size-complex="11pt"/>
    </style:style>
    <style:style style:name="T590_4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P591" style:family="paragraph" style:parent-style-name="Normal">
      <style:paragraph-properties fo:text-align="justify"/>
      <style:text-properties fo:font-size="10pt" style:font-size-asian="10pt" style:font-name-complex="Arial" style:font-size-complex="11pt"/>
    </style:style>
    <style:style style:name="P592" style:family="paragraph" style:parent-style-name="Normal">
      <style:paragraph-properties fo:text-align="justify"/>
    </style:style>
    <style:style style:name="T592_1" style:family="text">
      <style:text-properties fo:font-size="10pt" style:font-size-asian="10pt" style:font-name-complex="Arial" style:font-size-complex="11pt"/>
    </style:style>
    <style:style style:name="T592_2" style:family="text">
      <style:text-properties fo:font-style="italic" style:font-style-asian="italic" fo:font-size="10pt" style:font-size-asian="10pt" style:font-name-complex="Arial" style:font-size-complex="11pt"/>
    </style:style>
    <style:style style:name="T592_3" style:family="text">
      <style:text-properties fo:font-size="10pt" style:font-size-asian="10pt" style:font-name-complex="Arial" style:font-size-complex="11pt"/>
    </style:style>
    <style:style style:name="T592_4" style:family="text">
      <style:text-properties fo:font-size="10pt" style:font-size-asian="10pt" style:font-name-complex="Arial" style:font-size-complex="11pt"/>
    </style:style>
    <style:style style:name="T592_5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P593" style:family="paragraph" style:parent-style-name="Normal">
      <style:paragraph-properties fo:text-align="justify"/>
      <style:text-properties fo:font-size="10pt" style:font-size-asian="10pt" style:font-name-complex="Arial" style:font-size-complex="11pt"/>
    </style:style>
    <style:style style:name="P594" style:family="paragraph" style:parent-style-name="Normal">
      <style:paragraph-properties fo:text-align="justify"/>
    </style:style>
    <style:style style:name="T594_1" style:family="text">
      <style:text-properties fo:font-size="10pt" style:font-size-asian="10pt" style:font-name-complex="Arial" style:font-size-complex="11pt"/>
    </style:style>
    <style:style style:name="T594_2" style:family="text">
      <style:text-properties fo:font-style="italic" style:font-style-asian="italic" fo:font-size="10pt" style:font-size-asian="10pt" style:font-name-complex="Arial" style:font-size-complex="11pt"/>
    </style:style>
    <style:style style:name="T594_3" style:family="text">
      <style:text-properties fo:font-size="10pt" style:font-size-asian="10pt" style:font-name-complex="Arial" style:font-size-complex="11pt"/>
    </style:style>
    <style:style style:name="T594_4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P595" style:family="paragraph" style:parent-style-name="Normal">
      <style:paragraph-properties fo:text-align="justify"/>
      <style:text-properties fo:font-size="10pt" style:font-size-asian="10pt" style:font-name-complex="Arial" style:font-size-complex="11pt"/>
    </style:style>
    <style:style style:name="P596" style:family="paragraph" style:parent-style-name="Normal">
      <style:text-properties fo:font-size="11pt" style:font-size-asian="11pt" style:font-name-complex="Arial" style:font-size-complex="11pt"/>
    </style:style>
    <style:style style:name="P597" style:family="paragraph" style:parent-style-name="Normal"/>
    <style:style style:name="T597_1" style:family="text">
      <style:text-properties fo:font-size="11pt" style:font-size-asian="11pt" style:font-name-complex="Arial" style:font-size-complex="11pt" fo:font-weight="bold" style:font-weight-asian="bold" style:text-underline-style="solid" style:text-underline-color="font-color"/>
    </style:style>
    <style:style style:name="P598" style:family="paragraph" style:parent-style-name="Normal">
      <style:text-properties fo:font-size="11pt" style:font-size-asian="11pt" style:font-name-complex="Arial" style:font-size-complex="11pt"/>
    </style:style>
    <style:style style:name="P599" style:family="paragraph" style:parent-style-name="Normal">
      <style:paragraph-properties fo:text-align="justify"/>
    </style:style>
    <style:style style:name="T599_1" style:family="text">
      <style:text-properties fo:font-size="10pt" style:font-size-asian="10pt" style:font-name-complex="Arial" style:font-size-complex="11pt"/>
    </style:style>
    <style:style style:name="T599_2" style:family="text">
      <style:text-properties fo:font-style="italic" style:font-style-asian="italic" fo:font-size="10pt" style:font-size-asian="10pt" style:font-name-complex="Arial" style:font-size-complex="11pt"/>
    </style:style>
    <style:style style:name="T599_3" style:family="text">
      <style:text-properties fo:font-size="10pt" style:font-size-asian="10pt" style:font-name-complex="Arial" style:font-size-complex="11pt"/>
    </style:style>
    <style:style style:name="T599_4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P600" style:family="paragraph" style:parent-style-name="Normal">
      <style:paragraph-properties fo:text-align="justify"/>
      <style:text-properties fo:font-size="10pt" style:font-size-asian="10pt" style:font-name-complex="Arial" style:font-size-complex="11pt"/>
    </style:style>
    <style:style style:name="P601" style:family="paragraph" style:parent-style-name="Normal">
      <style:paragraph-properties fo:text-align="justify"/>
    </style:style>
    <style:style style:name="T601_1" style:family="text">
      <style:text-properties fo:font-size="10pt" style:font-size-asian="10pt" style:font-name-complex="Arial" style:font-size-complex="11pt"/>
    </style:style>
    <style:style style:name="T601_2" style:family="text">
      <style:text-properties fo:font-style="italic" style:font-style-asian="italic" fo:font-size="10pt" style:font-size-asian="10pt" style:font-name-complex="Arial" style:font-size-complex="11pt"/>
    </style:style>
    <style:style style:name="T601_3" style:family="text">
      <style:text-properties fo:font-size="10pt" style:font-size-asian="10pt" style:font-name-complex="Arial" style:font-size-complex="11pt"/>
    </style:style>
    <style:style style:name="T601_4" style:family="text">
      <style:text-properties fo:font-size="10pt" style:font-size-asian="10pt" style:font-name-complex="Arial" style:font-size-complex="11pt"/>
    </style:style>
    <style:style style:name="T601_5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T601_6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P602" style:family="paragraph" style:parent-style-name="Normal">
      <style:paragraph-properties fo:text-align="justify"/>
      <style:text-properties fo:font-size="10pt" style:font-size-asian="10pt" style:font-name-complex="Arial" style:font-size-complex="11pt"/>
    </style:style>
    <style:style style:name="P603" style:family="paragraph" style:parent-style-name="Normal">
      <style:paragraph-properties fo:text-align="justify"/>
    </style:style>
    <style:style style:name="T603_1" style:family="text">
      <style:text-properties fo:font-size="10pt" style:font-size-asian="10pt" style:font-name-complex="Arial" style:font-size-complex="11pt"/>
    </style:style>
    <style:style style:name="T603_2" style:family="text">
      <style:text-properties fo:font-style="italic" style:font-style-asian="italic" fo:font-size="10pt" style:font-size-asian="10pt" style:font-name-complex="Arial" style:font-size-complex="11pt"/>
    </style:style>
    <style:style style:name="T603_3" style:family="text">
      <style:text-properties fo:font-size="10pt" style:font-size-asian="10pt" style:font-name-complex="Arial" style:font-size-complex="11pt"/>
    </style:style>
    <style:style style:name="T603_4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P604" style:family="paragraph" style:parent-style-name="Normal">
      <style:paragraph-properties fo:text-align="justify"/>
      <style:text-properties fo:font-size="10pt" style:font-size-asian="10pt" style:font-name-complex="Arial" style:font-size-complex="11pt"/>
    </style:style>
    <style:style style:name="P605" style:family="paragraph" style:parent-style-name="Normal">
      <style:paragraph-properties fo:text-align="justify"/>
    </style:style>
    <style:style style:name="T605_1" style:family="text">
      <style:text-properties fo:font-size="10pt" style:font-size-asian="10pt" style:font-name-complex="Arial" style:font-size-complex="11pt"/>
    </style:style>
    <style:style style:name="T605_2" style:family="text">
      <style:text-properties fo:font-style="italic" style:font-style-asian="italic" fo:font-size="10pt" style:font-size-asian="10pt" style:font-name-complex="Arial" style:font-size-complex="11pt"/>
    </style:style>
    <style:style style:name="T605_3" style:family="text">
      <style:text-properties fo:font-size="10pt" style:font-size-asian="10pt" style:font-name-complex="Arial" style:font-size-complex="11pt"/>
    </style:style>
    <style:style style:name="T605_4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P606" style:family="paragraph" style:parent-style-name="Normal">
      <style:paragraph-properties fo:text-align="justify"/>
      <style:text-properties fo:font-size="10pt" style:font-size-asian="10pt" style:font-name-complex="Arial" style:font-size-complex="11pt"/>
    </style:style>
    <style:style style:name="P607" style:family="paragraph" style:parent-style-name="Normal">
      <style:paragraph-properties fo:text-align="justify"/>
    </style:style>
    <style:style style:name="T607_1" style:family="text">
      <style:text-properties fo:font-size="10pt" style:font-size-asian="10pt" style:font-name-complex="Arial" style:font-size-complex="11pt"/>
    </style:style>
    <style:style style:name="T607_2" style:family="text">
      <style:text-properties fo:font-style="italic" style:font-style-asian="italic" fo:font-size="10pt" style:font-size-asian="10pt" style:font-name-complex="Arial" style:font-size-complex="11pt"/>
    </style:style>
    <style:style style:name="T607_3" style:family="text">
      <style:text-properties fo:font-size="10pt" style:font-size-asian="10pt" style:font-name-complex="Arial" style:font-size-complex="11pt"/>
    </style:style>
    <style:style style:name="T607_4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P608" style:family="paragraph" style:parent-style-name="Normal">
      <style:paragraph-properties fo:line-height="108%" fo:margin-bottom="0.282cm"/>
      <style:text-properties fo:letter-spacing="-0.004cm" fo:font-size="11pt" style:font-size-asian="11pt" style:font-name-complex="Arial" style:font-size-complex="11pt" fo:font-weight="bold" style:font-weight-asian="bold"/>
    </style:style>
    <style:style style:name="P609" style:family="paragraph" style:parent-style-name="Normal">
      <style:paragraph-properties fo:text-align="justify"/>
    </style:style>
    <style:style style:name="T609_1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609_2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609_3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P610" style:family="paragraph" style:parent-style-name="Normal">
      <style:paragraph-properties fo:text-align="justify"/>
    </style:style>
    <style:style style:name="T610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610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610_3" style:family="text">
      <style:text-properties fo:letter-spacing="-0.004cm" fo:font-size="10pt" style:font-size-asian="10pt" style:font-name-complex="Arial" style:font-size-complex="10pt"/>
    </style:style>
    <style:style style:name="T610_4" style:family="text">
      <style:text-properties fo:letter-spacing="-0.004cm" fo:font-size="10pt" style:font-size-asian="10pt" style:font-name-complex="Arial" style:font-size-complex="10pt" style:text-underline-style="solid" style:text-underline-color="font-color"/>
    </style:style>
    <style:style style:name="P611" style:family="paragraph" style:parent-style-name="Normal">
      <style:paragraph-properties fo:text-align="justify"/>
      <style:text-properties fo:font-size="10pt" style:font-size-asian="10pt" style:font-name-complex="Arial" style:font-size-complex="10pt" style:text-underline-style="solid" style:text-underline-color="font-color"/>
    </style:style>
    <style:style style:name="P612" style:family="paragraph" style:parent-style-name="Normal">
      <style:paragraph-properties fo:text-align="justify"/>
    </style:style>
    <style:style style:name="T612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612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612_3" style:family="text">
      <style:text-properties fo:letter-spacing="-0.004cm" fo:font-size="10pt" style:font-size-asian="10pt" style:font-name-complex="Arial" style:font-size-complex="10pt"/>
    </style:style>
    <style:style style:name="T612_4" style:family="text">
      <style:text-properties fo:letter-spacing="-0.004cm" fo:font-size="10pt" style:font-size-asian="10pt" style:font-name-complex="Arial" style:font-size-complex="10pt" style:text-underline-style="solid" style:text-underline-color="font-color"/>
    </style:style>
    <style:style style:name="P613" style:family="paragraph" style:parent-style-name="Normal">
      <style:paragraph-properties fo:text-align="justify"/>
      <style:text-properties fo:font-size="10pt" style:font-size-asian="10pt" style:font-name-complex="Arial" style:font-size-complex="10pt" style:text-underline-style="solid" style:text-underline-color="font-color"/>
    </style:style>
    <style:style style:name="P614" style:family="paragraph" style:parent-style-name="Normal">
      <style:paragraph-properties fo:text-align="justify"/>
    </style:style>
    <style:style style:name="T614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614_2" style:family="text">
      <style:text-properties fo:font-size="10pt" style:font-size-asian="10pt" style:font-name-complex="Arial" style:font-size-complex="10pt"/>
    </style:style>
    <style:style style:name="T614_3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615" style:family="paragraph" style:parent-style-name="Normal">
      <style:paragraph-properties fo:text-align="justify"/>
      <style:text-properties fo:font-size="10pt" style:font-size-asian="10pt" style:font-name-complex="Arial" style:font-size-complex="10pt" style:text-underline-style="solid" style:text-underline-color="font-color"/>
    </style:style>
    <style:style style:name="P616" style:family="paragraph" style:parent-style-name="Normal"/>
    <style:style style:name="T616_1" style:family="text">
      <style:text-properties fo:font-size="10pt" style:font-size-asian="10pt" style:font-name-complex="Arial" style:font-size-complex="11pt"/>
    </style:style>
    <style:style style:name="T616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616_3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616_4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616_5" style:family="text">
      <style:text-properties fo:font-size="10pt" style:font-size-asian="10pt" style:font-name-complex="Arial" style:font-size-complex="10pt"/>
    </style:style>
    <style:style style:name="T616_6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617" style:family="paragraph" style:parent-style-name="Normal">
      <style:paragraph-properties fo:text-align="justify"/>
      <style:text-properties fo:font-size="10pt" style:font-size-asian="10pt" style:font-name-complex="Arial" style:font-size-complex="10pt" style:text-underline-style="solid" style:text-underline-color="font-color"/>
    </style:style>
    <style:style style:name="P618" style:family="paragraph" style:parent-style-name="Normal">
      <style:paragraph-properties fo:text-align="justify"/>
    </style:style>
    <style:style style:name="T618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618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618_3" style:family="text">
      <style:text-properties fo:font-size="10pt" style:font-size-asian="10pt" style:font-name-complex="Arial" style:font-size-complex="10pt"/>
    </style:style>
    <style:style style:name="T618_4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619" style:family="paragraph" style:parent-style-name="Normal">
      <style:paragraph-properties fo:text-align="justify"/>
      <style:text-properties fo:font-size="10pt" style:font-size-asian="10pt" style:font-name-complex="Arial" style:font-size-complex="10pt" style:text-underline-style="solid" style:text-underline-color="font-color"/>
    </style:style>
    <style:style style:name="P620" style:family="paragraph" style:parent-style-name="Normal">
      <style:paragraph-properties fo:text-align="justify"/>
    </style:style>
    <style:style style:name="T620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620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620_3" style:family="text">
      <style:text-properties fo:font-size="10pt" style:font-size-asian="10pt" style:font-name-complex="Arial" style:font-size-complex="10pt"/>
    </style:style>
    <style:style style:name="T620_4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621" style:family="paragraph" style:parent-style-name="Table_20_text">
      <style:paragraph-properties fo:text-align="center" fo:break-before="page"/>
    </style:style>
    <style:style style:name="T621_1" style:family="text">
      <style:text-properties fo:letter-spacing="-0.004cm" style:font-name="Arial" fo:font-size="11pt" style:font-size-asian="11pt" style:font-name-complex="Arial" style:font-size-complex="11pt" fo:font-weight="bold" style:font-weight-asian="bold"/>
    </style:style>
    <style:style style:name="P622" style:family="paragraph" style:parent-style-name="Normal">
      <style:paragraph-properties fo:text-align="center"/>
    </style:style>
    <style:style style:name="T622_1" style:family="text">
      <style:text-properties fo:font-size="10pt" style:font-size-asian="10pt" fo:font-weight="bold" style:font-weight-asian="bold"/>
    </style:style>
    <style:style style:name="P623" style:family="paragraph" style:parent-style-name="Normal">
      <style:text-properties fo:font-size="10pt" style:font-size-asian="10pt"/>
    </style:style>
    <style:style style:name="P624" style:family="paragraph" style:parent-style-name="OPM_20_Body_20_text">
      <style:paragraph-properties fo:text-align="center"/>
      <style:text-properties fo:language-asian="en" fo:country-asian="GB"/>
    </style:style>
    <style:style style:name="FR2" style:family="graphic" style:parent-style-name="OPM_20_Body_20_text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25" style:family="paragraph" style:parent-style-name="Normal">
      <style:paragraph-properties fo:text-align="center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26" style:family="paragraph" style:parent-style-name="Table_20_text">
      <style:paragraph-properties fo:text-align="center"/>
      <style:text-properties fo:letter-spacing="-0.004cm" style:font-name="Arial" fo:font-size="11pt" style:font-size-asian="11pt" style:font-name-complex="Arial" style:font-size-complex="11pt" fo:font-weight="bold" style:font-weight-asian="bold"/>
    </style:style>
    <style:style style:name="P627" style:family="paragraph" style:parent-style-name="Table_20_text">
      <style:paragraph-properties fo:text-align="center"/>
      <style:text-properties fo:letter-spacing="-0.004cm" style:font-name="Arial" fo:font-size="11pt" style:font-size-asian="11pt" style:font-name-complex="Arial" style:font-size-complex="11pt" fo:font-weight="bold" style:font-weight-asian="bold"/>
    </style:style>
    <style:style style:name="P628" style:family="paragraph" style:parent-style-name="Normal">
      <style:paragraph-properties fo:line-height="108%" fo:margin-bottom="0.282cm"/>
      <style:text-properties fo:letter-spacing="-0.004cm" fo:font-size="11pt" style:font-size-asian="11pt" style:font-name-complex="Arial" style:font-size-complex="11pt" fo:font-weight="bold" style:font-weight-asian="bold"/>
    </style:style>
    <style:style style:name="P629" style:family="paragraph" style:parent-style-name="Normal">
      <style:paragraph-properties fo:line-height="108%" fo:margin-bottom="0.282cm"/>
      <style:text-properties fo:letter-spacing="-0.004cm" fo:font-size="11pt" style:font-size-asian="11pt" style:font-name-complex="Arial" style:font-size-complex="11pt" fo:font-weight="bold" style:font-weight-asian="bold"/>
    </style:style>
    <style:style style:name="P630" style:family="paragraph" style:parent-style-name="Normal">
      <style:paragraph-properties fo:text-align="center"/>
    </style:style>
    <style:style style:name="T630_1" style:family="text">
      <style:text-properties fo:font-size="11pt" style:font-size-asian="11pt" style:font-size-complex="11pt" fo:font-weight="bold" style:font-weight-asian="bold"/>
    </style:style>
    <style:style style:name="P631" style:family="paragraph" style:parent-style-name="Normal">
      <style:paragraph-properties fo:text-align="center"/>
    </style:style>
    <style:style style:name="T631_1" style:family="text">
      <style:text-properties fo:font-size="11pt" style:font-size-asian="11pt" style:font-size-complex="11pt" fo:font-weight="bold" style:font-weight-asian="bold"/>
    </style:style>
    <style:style style:name="P632" style:family="paragraph" style:parent-style-name="Normal">
      <style:text-properties fo:font-size="11pt" style:font-size-asian="11pt" style:font-size-complex="11pt"/>
    </style:style>
    <style:style style:name="Table15" style:family="table">
      <style:table-properties table:align="left" style:width="17.597cm" fo:margin-left="0cm"/>
    </style:style>
    <style:style style:name="Column57" style:family="table-column">
      <style:table-column-properties style:column-width="2.738cm"/>
    </style:style>
    <style:style style:name="Column58" style:family="table-column">
      <style:table-column-properties style:column-width="1.6cm"/>
    </style:style>
    <style:style style:name="Column59" style:family="table-column">
      <style:table-column-properties style:column-width="11.89cm"/>
    </style:style>
    <style:style style:name="Column60" style:family="table-column">
      <style:table-column-properties style:column-width="1.369cm"/>
    </style:style>
    <style:style style:name="Row55" style:family="table-row"/>
    <style:style style:name="Cell176" style:family="table-cell">
      <style:table-cell-properties fo:background-color="#00206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3" style:family="paragraph" style:parent-style-name="Normal">
      <style:paragraph-properties fo:line-height="100%" fo:margin-bottom="0cm"/>
    </style:style>
    <style:style style:name="T633_1" style:family="text">
      <style:text-properties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7" style:family="table-cell">
      <style:table-cell-properties fo:background-color="#00206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4" style:family="paragraph" style:parent-style-name="Normal">
      <style:paragraph-properties fo:line-height="100%" fo:margin-bottom="0cm"/>
    </style:style>
    <style:style style:name="T634_1" style:family="text">
      <style:text-properties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8" style:family="table-cell">
      <style:table-cell-properties fo:background-color="#00206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5" style:family="paragraph" style:parent-style-name="Normal">
      <style:paragraph-properties fo:line-height="100%" fo:margin-bottom="0cm"/>
    </style:style>
    <style:style style:name="T635_1" style:family="text">
      <style:text-properties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9" style:family="table-cell">
      <style:table-cell-properties fo:background-color="#00206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6" style:family="paragraph" style:parent-style-name="Normal">
      <style:paragraph-properties fo:line-height="100%" fo:margin-bottom="0cm"/>
    </style:style>
    <style:style style:name="T636_1" style:family="text">
      <style:text-properties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6" style:family="table-row"/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7" style:family="paragraph" style:parent-style-name="Normal">
      <style:paragraph-properties fo:line-height="100%" fo:margin-bottom="0cm"/>
    </style:style>
    <style:style style:name="T637_1" style:family="text">
      <style:text-properties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font-weight-complex="bold"/>
    </style:style>
    <style:style style:name="P638" style:family="paragraph" style:parent-style-name="Normal">
      <style:paragraph-properties fo:line-height="100%" fo:margin-bottom="0cm"/>
    </style:style>
    <style:style style:name="T638_1" style:family="text">
      <style:text-properties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9" style:family="paragraph" style:parent-style-name="Normal">
      <style:paragraph-properties fo:line-height="100%" fo:margin-bottom="0cm"/>
    </style:style>
    <style:style style:name="T639_1" style:family="text">
      <style:text-properties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font-weight-complex="bold"/>
    </style:style>
    <style:style style:name="P640" style:family="paragraph" style:parent-style-name="Normal">
      <style:paragraph-properties fo:line-height="100%" fo:margin-bottom="0cm"/>
    </style:style>
    <style:style style:name="T640_1" style:family="text">
      <style:text-properties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font-weight-complex="bold"/>
    </style:style>
    <style:style style:name="P641" style:family="paragraph" style:parent-style-name="Normal">
      <style:paragraph-properties fo:line-height="100%" fo:margin-bottom="0cm"/>
    </style:style>
    <style:style style:name="T641_1" style:family="text">
      <style:text-properties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2" style:family="paragraph" style:parent-style-name="Normal">
      <style:paragraph-properties fo:line-height="100%" fo:margin-bottom="0cm"/>
    </style:style>
    <style:style style:name="T64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P643" style:family="paragraph" style:parent-style-name="List_20_Paragraph">
      <style:paragraph-properties fo:line-height="100%" fo:margin-bottom="0.423cm" fo:margin-left="0.635cm"/>
    </style:style>
    <style:style style:name="T64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643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643_3" style:family="text"/>
    <style:style style:name="T643_4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text-underline-style="solid" style:text-underline-color="font-color"/>
    </style:style>
    <style:style style:name="T643_5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644" style:family="paragraph" style:parent-style-name="Normal">
      <style:paragraph-properties fo:line-height="100%" fo:margin-bottom="0cm"/>
    </style:style>
    <style:style style:name="T644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644_2" style:family="text"/>
    <style:style style:name="T644_3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text-underline-style="solid" style:text-underline-color="font-color"/>
    </style:style>
    <style:style style:name="T644_4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text-underline-style="solid" style:text-underline-color="font-color"/>
    </style:style>
    <style:style style:name="T644_5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644_6" style:family="text" style:parent-style-name="Normal">
      <style:text-properties fo:font-size="9pt" style:font-size-asian="9pt" style:font-name-complex="Arial" style:font-size-complex="9pt"/>
    </style:style>
    <style:style style:name="P645" style:family="paragraph" style:parent-style-name="Footnote_20_text"/>
    <style:style style:name="T645_1" style:family="text"/>
    <style:style style:name="T645_2" style:family="text"/>
    <style:style style:name="T645_3" style:family="text" style:parent-style-name="Internet_20_link">
      <style:text-properties fo:font-size="9pt" style:font-size-asian="9pt"/>
    </style:style>
    <style:style style:name="T645_4" style:family="text"/>
    <style:style style:name="T645_5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646" style:family="paragraph" style:parent-style-name="Normal">
      <style:paragraph-properties fo:line-height="100%" fo:margin-bottom="0cm"/>
    </style:style>
    <style:style style:name="T646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646_2" style:family="text"/>
    <style:style style:name="T646_3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text-underline-style="solid" style:text-underline-color="font-color"/>
    </style:style>
    <style:style style:name="T646_4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646_5" style:family="text"/>
    <style:style style:name="T646_6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text-underline-style="solid" style:text-underline-color="font-color"/>
    </style:style>
    <style:style style:name="T646_7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646_8" style:family="text"/>
    <style:style style:name="T646_9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text-underline-style="solid" style:text-underline-color="font-color"/>
    </style:style>
    <style:style style:name="T646_10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text-underline-style="solid" style:text-underline-color="font-color"/>
    </style:style>
    <style:style style:name="T646_11" style:family="text" style:parent-style-name="Internet_20_link">
      <style:text-properties fo:color="#0563c1"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style:text-underline-style="solid" style:text-underline-color="font-color"/>
    </style:style>
    <style:style style:name="T646_1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646_13" style:family="text" style:parent-style-name="Normal">
      <style:text-properties fo:font-size="9pt" style:font-size-asian="9pt" style:font-name-complex="Arial" style:font-size-complex="9pt"/>
    </style:style>
    <style:style style:name="P647" style:family="paragraph" style:parent-style-name="Footnote_20_text"/>
    <style:style style:name="T647_1" style:family="text"/>
    <style:style style:name="T647_2" style:family="text"/>
    <style:style style:name="T647_3" style:family="text" style:parent-style-name="Internet_20_link">
      <style:text-properties fo:font-size="9pt" style:font-size-asian="9pt"/>
    </style:style>
    <style:style style:name="T647_4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8" style:family="paragraph" style:parent-style-name="Normal">
      <style:paragraph-properties fo:line-height="100%" fo:margin-bottom="0cm"/>
    </style:style>
    <style:style style:name="T648_1" style:family="text">
      <style:text-properties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57" style:family="table-row"/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9" style:family="paragraph" style:parent-style-name="Normal">
      <style:paragraph-properties fo:line-height="100%" fo:margin-bottom="0cm"/>
    </style:style>
    <style:style style:name="T649_1" style:family="text">
      <style:text-properties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font-weight-complex="bold"/>
    </style:style>
    <style:style style:name="P650" style:family="paragraph" style:parent-style-name="Normal">
      <style:paragraph-properties fo:line-height="100%" fo:margin-bottom="0cm"/>
    </style:style>
    <style:style style:name="T650_1" style:family="text">
      <style:text-properties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1" style:family="paragraph" style:parent-style-name="Normal">
      <style:paragraph-properties fo:line-height="100%" fo:margin-bottom="0cm"/>
    </style:style>
    <style:style style:name="T651_1" style:family="text">
      <style:text-properties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font-weight-complex="bold"/>
    </style:style>
    <style:style style:name="P652" style:family="paragraph" style:parent-style-name="Normal">
      <style:paragraph-properties fo:line-height="100%" fo:margin-bottom="0cm"/>
    </style:style>
    <style:style style:name="T652_1" style:family="text">
      <style:text-properties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font-weight-complex="bold"/>
    </style:style>
    <style:style style:name="P653" style:family="paragraph" style:parent-style-name="Normal">
      <style:paragraph-properties fo:line-height="100%" fo:margin-bottom="0cm"/>
    </style:style>
    <style:style style:name="T653_1" style:family="text">
      <style:text-properties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4" style:family="paragraph" style:parent-style-name="Normal">
      <style:paragraph-properties fo:line-height="100%"/>
    </style:style>
    <style:style style:name="T65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P655" style:family="paragraph" style:parent-style-name="Table_20_text">
      <style:paragraph-properties fo:text-indent="-0.635cm" fo:line-height="100%" fo:margin-top="0.071cm" fo:margin-left="0.635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65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656" style:family="paragraph" style:parent-style-name="Table_20_text">
      <style:paragraph-properties fo:text-indent="-0.635cm" fo:line-height="100%" fo:margin-top="0.071cm" fo:margin-left="0.635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65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656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656_3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657" style:family="paragraph" style:parent-style-name="Table_20_text">
      <style:paragraph-properties fo:text-indent="-0.635cm" fo:line-height="100%" fo:margin-top="0.071cm" fo:margin-left="0.635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65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658" style:family="paragraph" style:parent-style-name="Table_20_text">
      <style:paragraph-properties fo:text-indent="-0.635cm" fo:line-height="100%" fo:margin-top="0.071cm" fo:margin-left="0.635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65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659" style:family="paragraph" style:parent-style-name="Table_20_text">
      <style:paragraph-properties fo:line-height="100%" fo:margin-top="0.071cm" fo:margin-left="0.635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660" style:family="paragraph" style:parent-style-name="Table_20_text">
      <style:paragraph-properties fo:line-height="100%" fo:margin-top="0.071cm" fo:margin-bottom="0.071cm" fo:margin-left="0.635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1" style:family="paragraph" style:parent-style-name="Normal">
      <style:paragraph-properties fo:line-height="100%" fo:margin-bottom="0cm"/>
    </style:style>
    <style:style style:name="T661_1" style:family="text">
      <style:text-properties style:font-name="Arial" fo:font-size="9pt" style:font-name-asian="Times New Roman" style:font-size-asian="9pt" style:font-name-complex="Arial" style:font-size-complex="10pt" fo:language="en" fo:language-asian="en" fo:language-complex="ar" fo:country="GB" fo:country-asian="GB" fo:country-complex="SA" style:font-weight-complex="bold"/>
    </style:style>
    <style:style style:name="P662" style:family="paragraph" style:parent-style-name="Table_20_text">
      <style:paragraph-properties fo:text-align="center"/>
      <style:text-properties fo:letter-spacing="-0.004cm" style:font-name="Arial" fo:font-size="11pt" style:font-size-asian="11pt" style:font-name-complex="Arial" style:font-size-complex="11pt" fo:font-weight="bold" style:font-weight-asian="bold"/>
    </style:style>
    <style:style style:name="P663" style:family="paragraph" style:parent-style-name="Table_20_text">
      <style:paragraph-properties fo:text-align="center"/>
    </style:style>
    <style:style style:name="T663_1" style:family="text">
      <style:text-properties fo:letter-spacing="-0.004cm" style:font-name="Arial" fo:font-size="11pt" style:font-size-asian="11pt" style:font-name-complex="Arial" style:font-size-complex="11pt" fo:font-weight="bold" style:font-weight-asian="bold"/>
    </style:style>
    <style:style style:name="P664" style:family="paragraph" style:parent-style-name="Table_20_text">
      <style:paragraph-properties fo:text-align="center"/>
    </style:style>
    <style:style style:name="T664_1" style:family="text">
      <style:text-properties fo:letter-spacing="-0.004cm" style:font-name="Arial" fo:font-size="11pt" style:font-size-asian="11pt" style:font-name-complex="Arial" style:font-size-complex="11pt" fo:font-weight="bold" style:font-weight-asian="bold"/>
    </style:style>
    <style:style style:name="P665" style:family="paragraph" style:parent-style-name="Normal">
      <style:paragraph-properties fo:line-height="108%" fo:margin-bottom="0.282cm"/>
      <style:text-properties fo:font-size="10pt" style:font-size-asian="10pt" style:font-name-complex="Arial"/>
    </style:style>
    <style:style style:name="P666" style:family="paragraph" style:parent-style-name="Normal">
      <style:paragraph-properties fo:line-height="108%" fo:margin-bottom="0.282cm"/>
    </style:style>
    <style:style style:name="T666_1" style:family="text">
      <style:text-properties fo:font-size="10pt" style:font-size-asian="10pt" style:font-name-complex="Arial" fo:font-weight="bold" style:font-weight-asian="bold" style:font-weight-complex="bold"/>
    </style:style>
    <style:style style:name="P667" style:family="paragraph" style:parent-style-name="Normal">
      <style:paragraph-properties fo:text-align="justify" fo:line-height="108%" fo:margin-bottom="0.282cm"/>
    </style:style>
    <style:style style:name="T667_1" style:family="text">
      <style:text-properties fo:font-size="11pt" style:font-size-asian="11pt" style:font-name-complex="Arial" style:font-size-complex="11pt"/>
    </style:style>
    <style:style style:name="P668" style:family="paragraph" style:parent-style-name="Normal"/>
    <style:style style:name="Table16" style:family="table">
      <style:table-properties table:align="left" style:width="19.969cm" fo:margin-left="-1.651cm"/>
    </style:style>
    <style:style style:name="Column61" style:family="table-column">
      <style:table-column-properties style:column-width="3.692cm" style:use-optimal-column-width="false"/>
    </style:style>
    <style:style style:name="Column62" style:family="table-column">
      <style:table-column-properties style:column-width="0.624cm" style:use-optimal-column-width="false"/>
    </style:style>
    <style:style style:name="Column63" style:family="table-column">
      <style:table-column-properties style:column-width="0.624cm" style:use-optimal-column-width="false"/>
    </style:style>
    <style:style style:name="Column64" style:family="table-column">
      <style:table-column-properties style:column-width="13.377cm" style:use-optimal-column-width="false"/>
    </style:style>
    <style:style style:name="Column65" style:family="table-column">
      <style:table-column-properties style:column-width="1.651cm" style:use-optimal-column-width="false"/>
    </style:style>
    <style:style style:name="Row58" style:family="table-row">
      <style:table-row-properties style:use-optimal-row-height="false"/>
    </style:style>
    <style:style style:name="Cell188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69" style:family="paragraph" style:parent-style-name="Table_20_text">
      <style:paragraph-properties fo:text-align="left" fo:line-height="100%" fo:margin-top="0.071cm" fo:margin-bottom="0.071cm" fo:keep-with-next="always"/>
    </style:style>
    <style:style style:name="T669_1" style:family="text">
      <style:text-properties fo:color="#ffffff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89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70" style:family="paragraph" style:parent-style-name="Table_20_text">
      <style:paragraph-properties fo:text-align="left" fo:line-height="100%" fo:margin-top="0.071cm" fo:margin-bottom="0.071cm" fo:keep-with-next="always"/>
    </style:style>
    <style:style style:name="T670_1" style:family="text">
      <style:text-properties fo:color="#ffffff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90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71" style:family="paragraph" style:parent-style-name="Table_20_text">
      <style:paragraph-properties fo:text-align="left" fo:line-height="100%" fo:margin-top="0.071cm" fo:margin-bottom="0.071cm" fo:keep-with-next="always"/>
      <style:text-properties fo:color="#ffffff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59" style:family="table-row">
      <style:table-row-properties style:use-optimal-row-height="false"/>
    </style:style>
    <style:style style:name="Cell191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72" style:family="paragraph" style:parent-style-name="Table_20_text">
      <style:paragraph-properties fo:text-align="left" fo:line-height="100%" fo:margin-top="0.071cm" fo:margin-bottom="0.071cm"/>
    </style:style>
    <style:style style:name="T672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92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73" style:family="paragraph" style:parent-style-name="Table_20_text">
      <style:paragraph-properties fo:line-height="100%" fo:margin-top="0.071cm" fo:margin-bottom="0.071cm"/>
    </style:style>
    <style:style style:name="T673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93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74" style:family="paragraph" style:parent-style-name="Table_20_text">
      <style:paragraph-properties fo:line-height="100%" fo:margin-top="0.071cm" fo:margin-bottom="0.071cm"/>
    </style:style>
    <style:style style:name="T6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60" style:family="table-row">
      <style:table-row-properties style:use-optimal-row-height="false"/>
    </style:style>
    <style:style style:name="Cell194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75" style:family="paragraph" style:parent-style-name="Table_20_text">
      <style:paragraph-properties fo:text-align="left" fo:line-height="100%" fo:margin-top="0.071cm" fo:margin-bottom="0.071cm"/>
    </style:style>
    <style:style style:name="T675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95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76" style:family="paragraph" style:parent-style-name="Table_20_text">
      <style:paragraph-properties fo:line-height="100%" fo:margin-top="0.071cm" fo:margin-bottom="0.071cm"/>
    </style:style>
    <style:style style:name="T676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96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77" style:family="paragraph" style:parent-style-name="Table_20_text">
      <style:paragraph-properties fo:line-height="100%" fo:margin-top="0.071cm" fo:margin-bottom="0.071cm"/>
    </style:style>
    <style:style style:name="T6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61" style:family="table-row">
      <style:table-row-properties style:use-optimal-row-height="false"/>
    </style:style>
    <style:style style:name="Cell197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78" style:family="paragraph" style:parent-style-name="Table_20_text">
      <style:paragraph-properties fo:text-align="left" fo:line-height="100%" fo:margin-top="0.071cm" fo:margin-bottom="0.071cm"/>
    </style:style>
    <style:style style:name="T678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198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79" style:family="paragraph" style:parent-style-name="Table_20_text">
      <style:paragraph-properties fo:line-height="100%" fo:margin-top="0.071cm" fo:margin-bottom="0.071cm"/>
    </style:style>
    <style:style style:name="T679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99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80" style:family="paragraph" style:parent-style-name="Table_20_text">
      <style:paragraph-properties fo:line-height="100%" fo:margin-top="0.071cm" fo:margin-bottom="0.071cm"/>
    </style:style>
    <style:style style:name="T6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62" style:family="table-row">
      <style:table-row-properties style:use-optimal-row-height="false"/>
    </style:style>
    <style:style style:name="Cell200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81" style:family="paragraph" style:parent-style-name="Table_20_text">
      <style:paragraph-properties fo:text-align="left" fo:line-height="100%" fo:margin-top="0.071cm" fo:margin-bottom="0.071cm"/>
    </style:style>
    <style:style style:name="T681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01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82" style:family="paragraph" style:parent-style-name="Table_20_text">
      <style:paragraph-properties fo:line-height="100%" fo:margin-top="0.071cm" fo:margin-bottom="0.071cm"/>
    </style:style>
    <style:style style:name="T682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02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83" style:family="paragraph" style:parent-style-name="Table_20_text">
      <style:paragraph-properties fo:line-height="100%" fo:margin-top="0.071cm" fo:margin-bottom="0.071cm"/>
    </style:style>
    <style:style style:name="T6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63" style:family="table-row">
      <style:table-row-properties style:use-optimal-row-height="false"/>
    </style:style>
    <style:style style:name="Cell203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84" style:family="paragraph" style:parent-style-name="Table_20_text">
      <style:paragraph-properties fo:text-align="left" fo:line-height="100%" fo:margin-top="0.071cm" fo:margin-bottom="0.071cm"/>
    </style:style>
    <style:style style:name="T684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04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85" style:family="paragraph" style:parent-style-name="Table_20_text">
      <style:paragraph-properties fo:line-height="100%" fo:margin-top="0.071cm" fo:margin-bottom="0.071cm"/>
    </style:style>
    <style:style style:name="T685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05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86" style:family="paragraph" style:parent-style-name="Table_20_text">
      <style:paragraph-properties fo:line-height="100%" fo:margin-top="0.071cm" fo:margin-bottom="0.071cm"/>
    </style:style>
    <style:style style:name="T6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64" style:family="table-row">
      <style:table-row-properties style:use-optimal-row-height="false"/>
    </style:style>
    <style:style style:name="Cell206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87" style:family="paragraph" style:parent-style-name="Table_20_text">
      <style:paragraph-properties fo:text-align="left" fo:line-height="100%" fo:margin-top="0.071cm" fo:margin-bottom="0.071cm"/>
    </style:style>
    <style:style style:name="T687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07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88" style:family="paragraph" style:parent-style-name="Table_20_text">
      <style:paragraph-properties fo:line-height="100%" fo:margin-top="0.071cm" fo:margin-bottom="0.071cm"/>
    </style:style>
    <style:style style:name="T688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08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89" style:family="paragraph" style:parent-style-name="Table_20_text">
      <style:paragraph-properties fo:line-height="100%" fo:margin-top="0.071cm" fo:margin-bottom="0.071cm"/>
    </style:style>
    <style:style style:name="T6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65" style:family="table-row">
      <style:table-row-properties style:use-optimal-row-height="false"/>
    </style:style>
    <style:style style:name="Cell209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90" style:family="paragraph" style:parent-style-name="Table_20_text">
      <style:paragraph-properties fo:text-align="left" fo:line-height="100%" fo:margin-top="0.071cm" fo:margin-bottom="0.071cm"/>
    </style:style>
    <style:style style:name="T690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10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91" style:family="paragraph" style:parent-style-name="Table_20_text">
      <style:paragraph-properties fo:line-height="100%" fo:margin-top="0.071cm" fo:margin-bottom="0.071cm"/>
    </style:style>
    <style:style style:name="T691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11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92" style:family="paragraph" style:parent-style-name="Table_20_text">
      <style:paragraph-properties fo:line-height="100%" fo:margin-top="0.071cm" fo:margin-bottom="0.071cm"/>
    </style:style>
    <style:style style:name="T6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66" style:family="table-row">
      <style:table-row-properties style:use-optimal-row-height="false"/>
    </style:style>
    <style:style style:name="Cell212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93" style:family="paragraph" style:parent-style-name="Table_20_text">
      <style:paragraph-properties fo:text-align="left" fo:line-height="100%" fo:margin-top="0.071cm" fo:margin-bottom="0.071cm"/>
    </style:style>
    <style:style style:name="T693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13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94" style:family="paragraph" style:parent-style-name="Table_20_text">
      <style:paragraph-properties fo:line-height="100%" fo:margin-top="0.071cm" fo:margin-bottom="0.071cm"/>
    </style:style>
    <style:style style:name="T694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14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95" style:family="paragraph" style:parent-style-name="Table_20_text">
      <style:paragraph-properties fo:line-height="100%" fo:margin-top="0.071cm" fo:margin-bottom="0.071cm"/>
    </style:style>
    <style:style style:name="T6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67" style:family="table-row">
      <style:table-row-properties style:use-optimal-row-height="false"/>
    </style:style>
    <style:style style:name="Cell215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96" style:family="paragraph" style:parent-style-name="Table_20_text">
      <style:paragraph-properties fo:text-align="left" fo:line-height="100%" fo:margin-top="0.071cm" fo:margin-bottom="0.071cm"/>
    </style:style>
    <style:style style:name="T696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16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97" style:family="paragraph" style:parent-style-name="Table_20_text">
      <style:paragraph-properties fo:line-height="100%" fo:margin-top="0.071cm" fo:margin-bottom="0.071cm"/>
    </style:style>
    <style:style style:name="T697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17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98" style:family="paragraph" style:parent-style-name="Table_20_text">
      <style:paragraph-properties fo:line-height="100%" fo:margin-top="0.071cm" fo:margin-bottom="0.071cm"/>
    </style:style>
    <style:style style:name="T6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68" style:family="table-row">
      <style:table-row-properties style:use-optimal-row-height="false"/>
    </style:style>
    <style:style style:name="Cell218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699" style:family="paragraph" style:parent-style-name="Table_20_text">
      <style:paragraph-properties fo:text-align="left" fo:line-height="100%" fo:margin-top="0.071cm" fo:margin-bottom="0.071cm"/>
    </style:style>
    <style:style style:name="T699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19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00" style:family="paragraph" style:parent-style-name="Table_20_text">
      <style:paragraph-properties fo:line-height="100%" fo:margin-top="0.071cm" fo:margin-bottom="0.071cm"/>
    </style:style>
    <style:style style:name="T700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20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01" style:family="paragraph" style:parent-style-name="Table_20_text">
      <style:paragraph-properties fo:line-height="100%" fo:margin-top="0.071cm" fo:margin-bottom="0.071cm"/>
    </style:style>
    <style:style style:name="T70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69" style:family="table-row">
      <style:table-row-properties style:use-optimal-row-height="false"/>
    </style:style>
    <style:style style:name="Cell221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02" style:family="paragraph" style:parent-style-name="Table_20_text">
      <style:paragraph-properties fo:text-align="left" fo:line-height="100%" fo:margin-top="0.071cm" fo:margin-bottom="0.071cm"/>
    </style:style>
    <style:style style:name="T702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22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03" style:family="paragraph" style:parent-style-name="Table_20_text">
      <style:paragraph-properties fo:line-height="100%" fo:margin-top="0.071cm" fo:margin-bottom="0.071cm"/>
    </style:style>
    <style:style style:name="T703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23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04" style:family="paragraph" style:parent-style-name="Table_20_text">
      <style:paragraph-properties fo:line-height="100%" fo:margin-top="0.071cm" fo:margin-bottom="0.071cm"/>
    </style:style>
    <style:style style:name="T7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05" style:family="paragraph" style:parent-style-name="Normal"/>
    <style:style style:name="P706" style:family="paragraph" style:parent-style-name="Normal"/>
    <style:style style:name="P707" style:family="paragraph" style:parent-style-name="Normal">
      <style:paragraph-properties fo:line-height="108%" fo:margin-bottom="0.282cm"/>
    </style:style>
    <style:style style:name="T707_1" style:family="text">
      <style:text-properties fo:font-size="11pt" style:font-size-asian="11pt" style:font-name-complex="Arial" style:font-size-complex="11pt"/>
    </style:style>
    <style:style style:name="P708" style:family="paragraph" style:parent-style-name="Normal"/>
    <style:style style:name="Table17" style:family="table">
      <style:table-properties table:align="left" style:width="18.318cm" fo:margin-left="-1.651cm"/>
    </style:style>
    <style:style style:name="Column66" style:family="table-column">
      <style:table-column-properties style:column-width="3.392cm" style:use-optimal-column-width="false"/>
    </style:style>
    <style:style style:name="Column67" style:family="table-column">
      <style:table-column-properties style:column-width="0.591cm" style:use-optimal-column-width="false"/>
    </style:style>
    <style:style style:name="Column68" style:family="table-column">
      <style:table-column-properties style:column-width="0.591cm" style:use-optimal-column-width="false"/>
    </style:style>
    <style:style style:name="Column69" style:family="table-column">
      <style:table-column-properties style:column-width="12.234cm" style:use-optimal-column-width="false"/>
    </style:style>
    <style:style style:name="Column70" style:family="table-column">
      <style:table-column-properties style:column-width="1.51cm" style:use-optimal-column-width="false"/>
    </style:style>
    <style:style style:name="Row70" style:family="table-row">
      <style:table-row-properties style:use-optimal-row-height="false"/>
    </style:style>
    <style:style style:name="Cell224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09" style:family="paragraph" style:parent-style-name="Table_20_text">
      <style:paragraph-properties fo:text-align="left" fo:line-height="100%" fo:margin-top="0.071cm" fo:margin-bottom="0.071cm" fo:keep-with-next="always"/>
    </style:style>
    <style:style style:name="T709_1" style:family="text">
      <style:text-properties fo:color="#ffffff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25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10" style:family="paragraph" style:parent-style-name="Table_20_text">
      <style:paragraph-properties fo:text-align="left" fo:line-height="100%" fo:margin-top="0.071cm" fo:margin-bottom="0.071cm" fo:keep-with-next="always"/>
    </style:style>
    <style:style style:name="T710_1" style:family="text">
      <style:text-properties fo:color="#ffffff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26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11" style:family="paragraph" style:parent-style-name="Table_20_text">
      <style:paragraph-properties fo:text-align="left" fo:line-height="100%" fo:margin-top="0.071cm" fo:margin-bottom="0.071cm" fo:keep-with-next="always"/>
      <style:text-properties fo:color="#ffffff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71" style:family="table-row">
      <style:table-row-properties style:use-optimal-row-height="false"/>
    </style:style>
    <style:style style:name="Cell227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12" style:family="paragraph" style:parent-style-name="Table_20_text">
      <style:paragraph-properties fo:text-align="left" fo:line-height="100%" fo:margin-top="0.071cm" fo:margin-bottom="0.071cm"/>
    </style:style>
    <style:style style:name="T712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28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13" style:family="paragraph" style:parent-style-name="Table_20_text">
      <style:paragraph-properties fo:line-height="100%" fo:margin-top="0.071cm" fo:margin-bottom="0.071cm"/>
    </style:style>
    <style:style style:name="T713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29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14" style:family="paragraph" style:parent-style-name="Table_20_text">
      <style:paragraph-properties fo:line-height="100%" fo:margin-top="0.071cm" fo:margin-bottom="0.071cm"/>
    </style:style>
    <style:style style:name="T7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4_2" style:family="text"/>
    <style:style style:name="T71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4_5" style:family="text"/>
    <style:style style:name="T714_6" style:family="text" style:parent-style-name="Internet_20_link">
      <style:text-properties fo:color="#e9711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Row72" style:family="table-row">
      <style:table-row-properties style:use-optimal-row-height="false"/>
    </style:style>
    <style:style style:name="Cell230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15" style:family="paragraph" style:parent-style-name="Table_20_text">
      <style:paragraph-properties fo:text-align="left" fo:line-height="100%" fo:margin-top="0.071cm" fo:margin-bottom="0.071cm"/>
    </style:style>
    <style:style style:name="T715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31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16" style:family="paragraph" style:parent-style-name="Table_20_text">
      <style:paragraph-properties fo:line-height="100%" fo:margin-top="0.071cm" fo:margin-bottom="0.071cm"/>
    </style:style>
    <style:style style:name="T716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32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17" style:family="paragraph" style:parent-style-name="Table_20_text">
      <style:paragraph-properties fo:line-height="100%" fo:margin-top="0.071cm" fo:margin-bottom="0.071cm"/>
    </style:style>
    <style:style style:name="T7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7_2" style:family="text"/>
    <style:style style:name="T71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17_5" style:family="text"/>
    <style:style style:name="T717_6" style:family="text" style:parent-style-name="Internet_20_link">
      <style:text-properties fo:color="#cc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Row73" style:family="table-row">
      <style:table-row-properties style:use-optimal-row-height="false"/>
    </style:style>
    <style:style style:name="Cell233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18" style:family="paragraph" style:parent-style-name="Table_20_text">
      <style:paragraph-properties fo:text-align="left" fo:line-height="100%" fo:margin-top="0.071cm" fo:margin-bottom="0.071cm"/>
    </style:style>
    <style:style style:name="T718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34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19" style:family="paragraph" style:parent-style-name="Table_20_text">
      <style:paragraph-properties fo:line-height="100%" fo:margin-top="0.071cm" fo:margin-bottom="0.071cm"/>
    </style:style>
    <style:style style:name="T719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35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20" style:family="paragraph" style:parent-style-name="Table_20_text">
      <style:paragraph-properties fo:line-height="100%" fo:margin-top="0.071cm" fo:margin-bottom="0.071cm"/>
    </style:style>
    <style:style style:name="T7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20_2" style:family="text"/>
    <style:style style:name="T72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2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20_5" style:family="text"/>
    <style:style style:name="T720_6" style:family="text" style:parent-style-name="Internet_20_link">
      <style:text-properties fo:color="#e9711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Row74" style:family="table-row">
      <style:table-row-properties style:use-optimal-row-height="false"/>
    </style:style>
    <style:style style:name="Cell236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21" style:family="paragraph" style:parent-style-name="Table_20_text">
      <style:paragraph-properties fo:text-align="left" fo:line-height="100%" fo:margin-top="0.071cm" fo:margin-bottom="0.071cm"/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37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22" style:family="paragraph" style:parent-style-name="Table_20_text">
      <style:paragraph-properties fo:line-height="100%" fo:margin-top="0.071cm" fo:margin-bottom="0.071cm"/>
    </style:style>
    <style:style style:name="T722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38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23" style:family="paragraph" style:parent-style-name="Table_20_text">
      <style:paragraph-properties fo:line-height="100%" fo:margin-top="0.071cm" fo:margin-bottom="0.071cm"/>
    </style:style>
    <style:style style:name="T7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23_2" style:family="text"/>
    <style:style style:name="T723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72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75" style:family="table-row">
      <style:table-row-properties style:use-optimal-row-height="false"/>
    </style:style>
    <style:style style:name="Cell239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24" style:family="paragraph" style:parent-style-name="Table_20_text">
      <style:paragraph-properties fo:text-align="left" fo:line-height="100%" fo:margin-top="0.071cm" fo:margin-bottom="0.071cm"/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40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25" style:family="paragraph" style:parent-style-name="Table_20_text">
      <style:paragraph-properties fo:line-height="100%" fo:margin-top="0.071cm" fo:margin-bottom="0.071cm"/>
    </style:style>
    <style:style style:name="T725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41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26" style:family="paragraph" style:parent-style-name="Table_20_text">
      <style:paragraph-properties fo:line-height="100%" fo:margin-top="0.071cm" fo:margin-bottom="0.071cm"/>
    </style:style>
    <style:style style:name="T726_1" style:family="text"/>
    <style:style style:name="T72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2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26_4" style:family="text"/>
    <style:style style:name="T726_5" style:family="text" style:parent-style-name="Internet_20_link">
      <style:text-properties fo:background-color="#ffffff"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Row76" style:family="table-row">
      <style:table-row-properties style:use-optimal-row-height="false"/>
    </style:style>
    <style:style style:name="Cell242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27" style:family="paragraph" style:parent-style-name="Table_20_text">
      <style:paragraph-properties fo:text-align="left" fo:line-height="100%" fo:margin-top="0.071cm" fo:margin-bottom="0.071cm"/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43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28" style:family="paragraph" style:parent-style-name="Table_20_text">
      <style:paragraph-properties fo:line-height="100%" fo:margin-top="0.071cm" fo:margin-bottom="0.071cm"/>
    </style:style>
    <style:style style:name="T728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44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29" style:family="paragraph" style:parent-style-name="Table_20_text">
      <style:paragraph-properties fo:line-height="100%" fo:margin-top="0.071cm" fo:margin-bottom="0.071cm"/>
    </style:style>
    <style:style style:name="T7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29_2" style:family="text"/>
    <style:style style:name="T729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72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2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77" style:family="table-row">
      <style:table-row-properties style:use-optimal-row-height="false"/>
    </style:style>
    <style:style style:name="Cell245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30" style:family="paragraph" style:parent-style-name="Table_20_text">
      <style:paragraph-properties fo:text-align="left" fo:line-height="100%" fo:margin-top="0.071cm" fo:margin-bottom="0.071cm"/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46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31" style:family="paragraph" style:parent-style-name="Table_20_text">
      <style:paragraph-properties fo:line-height="100%" fo:margin-top="0.071cm" fo:margin-bottom="0.071cm"/>
    </style:style>
    <style:style style:name="T731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47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32" style:family="paragraph" style:parent-style-name="Table_20_text">
      <style:paragraph-properties fo:line-height="100%" fo:margin-top="0.071cm" fo:margin-bottom="0.071cm"/>
    </style:style>
    <style:style style:name="T7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32_2" style:family="text"/>
    <style:style style:name="T732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73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32_5" style:family="text">
      <style:text-properties fo:background-color="#ffffff" fo:color="#666666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78" style:family="table-row">
      <style:table-row-properties style:use-optimal-row-height="false"/>
    </style:style>
    <style:style style:name="Cell248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33" style:family="paragraph" style:parent-style-name="Table_20_text">
      <style:paragraph-properties fo:text-align="left" fo:line-height="100%" fo:margin-top="0.071cm" fo:margin-bottom="0.071cm"/>
    </style:style>
    <style:style style:name="T733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49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34" style:family="paragraph" style:parent-style-name="Table_20_text">
      <style:paragraph-properties fo:line-height="100%" fo:margin-top="0.071cm" fo:margin-bottom="0.071cm"/>
    </style:style>
    <style:style style:name="T734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50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35" style:family="paragraph" style:parent-style-name="Table_20_text">
      <style:paragraph-properties fo:line-height="100%" fo:margin-top="0.071cm" fo:margin-bottom="0.071cm"/>
    </style:style>
    <style:style style:name="T7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35_2" style:family="text"/>
    <style:style style:name="T735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73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36" style:family="paragraph" style:parent-style-name="Normal"/>
    <style:style style:name="P737" style:family="paragraph" style:parent-style-name="Normal">
      <style:text-properties fo:font-size="11pt" style:font-size-asian="11pt" style:font-size-complex="11pt"/>
    </style:style>
    <style:style style:name="P738" style:family="paragraph" style:parent-style-name="Normal">
      <style:text-properties fo:font-size="11pt" style:font-size-asian="11pt" style:font-size-complex="11pt"/>
    </style:style>
    <style:style style:name="P739" style:family="paragraph" style:parent-style-name="Normal"/>
    <style:style style:name="T739_1" style:family="text">
      <style:text-properties fo:font-size="11pt" style:font-size-asian="11pt" style:font-name-complex="Arial" style:font-size-complex="11pt"/>
    </style:style>
    <style:style style:name="T739_2" style:family="text">
      <style:text-properties fo:font-size="11pt" style:font-size-asian="11pt" style:font-size-complex="11pt"/>
    </style:style>
    <style:style style:name="T739_3" style:family="text">
      <style:text-properties fo:font-size="11pt" style:font-size-asian="11pt" style:font-size-complex="11pt" style:font-weight-complex="bold"/>
    </style:style>
    <style:style style:name="P740" style:family="paragraph" style:parent-style-name="Normal">
      <style:text-properties fo:font-size="11pt" style:font-size-asian="11pt" style:font-size-complex="11pt"/>
    </style:style>
    <style:style style:name="P741" style:family="paragraph" style:parent-style-name="Normal">
      <style:text-properties fo:font-size="11pt" style:font-size-asian="11pt" style:font-size-complex="11pt"/>
    </style:style>
    <style:style style:name="P742" style:family="paragraph" style:parent-style-name="Normal"/>
    <style:style style:name="Table18" style:family="table">
      <style:table-properties table:align="left" style:width="18.318cm" fo:margin-left="-1.651cm"/>
    </style:style>
    <style:style style:name="Column71" style:family="table-column">
      <style:table-column-properties style:column-width="3.392cm" style:use-optimal-column-width="false"/>
    </style:style>
    <style:style style:name="Column72" style:family="table-column">
      <style:table-column-properties style:column-width="0.591cm" style:use-optimal-column-width="false"/>
    </style:style>
    <style:style style:name="Column73" style:family="table-column">
      <style:table-column-properties style:column-width="0.591cm" style:use-optimal-column-width="false"/>
    </style:style>
    <style:style style:name="Column74" style:family="table-column">
      <style:table-column-properties style:column-width="12.234cm" style:use-optimal-column-width="false"/>
    </style:style>
    <style:style style:name="Column75" style:family="table-column">
      <style:table-column-properties style:column-width="1.51cm" style:use-optimal-column-width="false"/>
    </style:style>
    <style:style style:name="Row79" style:family="table-row">
      <style:table-row-properties style:use-optimal-row-height="false"/>
    </style:style>
    <style:style style:name="Cell251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43" style:family="paragraph" style:parent-style-name="Table_20_text">
      <style:paragraph-properties fo:text-align="left" fo:line-height="100%" fo:margin-top="0.071cm" fo:margin-bottom="0.071cm" fo:keep-with-next="always"/>
    </style:style>
    <style:style style:name="T743_1" style:family="text">
      <style:text-properties fo:color="#ffffff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52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44" style:family="paragraph" style:parent-style-name="Table_20_text">
      <style:paragraph-properties fo:text-align="left" fo:line-height="100%" fo:margin-top="0.071cm" fo:margin-bottom="0.071cm" fo:keep-with-next="always"/>
    </style:style>
    <style:style style:name="T744_1" style:family="text">
      <style:text-properties fo:color="#ffffff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53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45" style:family="paragraph" style:parent-style-name="Table_20_text">
      <style:paragraph-properties fo:text-align="left" fo:line-height="100%" fo:margin-top="0.071cm" fo:margin-bottom="0.071cm" fo:keep-with-next="always"/>
      <style:text-properties fo:color="#ffffff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80" style:family="table-row">
      <style:table-row-properties style:use-optimal-row-height="false"/>
    </style:style>
    <style:style style:name="Cell254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46" style:family="paragraph" style:parent-style-name="Table_20_text">
      <style:paragraph-properties fo:text-align="left" fo:line-height="100%" fo:margin-top="0.071cm" fo:margin-bottom="0.071cm"/>
    </style:style>
    <style:style style:name="T746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55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47" style:family="paragraph" style:parent-style-name="Table_20_text">
      <style:paragraph-properties fo:line-height="100%" fo:margin-top="0.071cm" fo:margin-bottom="0.071cm"/>
    </style:style>
    <style:style style:name="T747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56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48" style:family="paragraph" style:parent-style-name="Table_20_text">
      <style:paragraph-properties fo:line-height="100%" fo:margin-top="0.071cm" fo:margin-bottom="0.071cm"/>
    </style:style>
    <style:style style:name="T7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48_2" style:family="text"/>
    <style:style style:name="T748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74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1" style:family="table-row">
      <style:table-row-properties style:use-optimal-row-height="false"/>
    </style:style>
    <style:style style:name="Cell257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49" style:family="paragraph" style:parent-style-name="Table_20_text">
      <style:paragraph-properties fo:text-align="left" fo:line-height="100%" fo:margin-top="0.071cm" fo:margin-bottom="0.071cm"/>
    </style:style>
    <style:style style:name="T749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58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50" style:family="paragraph" style:parent-style-name="Table_20_text">
      <style:paragraph-properties fo:line-height="100%" fo:margin-top="0.071cm" fo:margin-bottom="0.071cm"/>
    </style:style>
    <style:style style:name="T750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59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51" style:family="paragraph" style:parent-style-name="Table_20_text">
      <style:paragraph-properties fo:line-height="100%" fo:margin-top="0.071cm" fo:margin-bottom="0.071cm"/>
    </style:style>
    <style:style style:name="T7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51_2" style:family="text"/>
    <style:style style:name="T751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75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2" style:family="table-row">
      <style:table-row-properties style:use-optimal-row-height="false"/>
    </style:style>
    <style:style style:name="Cell260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52" style:family="paragraph" style:parent-style-name="Table_20_text">
      <style:paragraph-properties fo:text-align="left" fo:line-height="100%" fo:margin-top="0.071cm" fo:margin-bottom="0.071cm"/>
    </style:style>
    <style:style style:name="T752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61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53" style:family="paragraph" style:parent-style-name="Table_20_text">
      <style:paragraph-properties fo:line-height="100%" fo:margin-top="0.071cm" fo:margin-bottom="0.071cm"/>
    </style:style>
    <style:style style:name="T753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62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54" style:family="paragraph" style:parent-style-name="Table_20_text">
      <style:paragraph-properties fo:line-height="100%" fo:margin-top="0.071cm" fo:margin-bottom="0.071cm"/>
    </style:style>
    <style:style style:name="T7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54_2" style:family="text"/>
    <style:style style:name="T754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75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3" style:family="table-row">
      <style:table-row-properties style:use-optimal-row-height="false"/>
    </style:style>
    <style:style style:name="Cell263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55" style:family="paragraph" style:parent-style-name="Table_20_text">
      <style:paragraph-properties fo:text-align="left" fo:line-height="100%" fo:margin-top="0.071cm" fo:margin-bottom="0.071cm"/>
    </style:style>
    <style:style style:name="T755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64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56" style:family="paragraph" style:parent-style-name="Table_20_text">
      <style:paragraph-properties fo:line-height="100%" fo:margin-top="0.071cm" fo:margin-bottom="0.071cm"/>
    </style:style>
    <style:style style:name="T756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65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57" style:family="paragraph" style:parent-style-name="Table_20_text">
      <style:paragraph-properties fo:line-height="100%" fo:margin-top="0.071cm" fo:margin-bottom="0.071cm"/>
    </style:style>
    <style:style style:name="T7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57_2" style:family="text"/>
    <style:style style:name="T757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75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4" style:family="table-row">
      <style:table-row-properties style:use-optimal-row-height="false"/>
    </style:style>
    <style:style style:name="Cell266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58" style:family="paragraph" style:parent-style-name="Table_20_text">
      <style:paragraph-properties fo:text-align="left" fo:line-height="100%" fo:margin-top="0.071cm" fo:margin-bottom="0.071cm"/>
    </style:style>
    <style:style style:name="T758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67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59" style:family="paragraph" style:parent-style-name="Table_20_text">
      <style:paragraph-properties fo:line-height="100%" fo:margin-top="0.071cm" fo:margin-bottom="0.071cm"/>
    </style:style>
    <style:style style:name="T759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68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60" style:family="paragraph" style:parent-style-name="Table_20_text">
      <style:paragraph-properties fo:line-height="100%" fo:margin-top="0.071cm" fo:margin-bottom="0.071cm"/>
    </style:style>
    <style:style style:name="T7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60_2" style:family="text"/>
    <style:style style:name="T760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76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5" style:family="table-row">
      <style:table-row-properties style:use-optimal-row-height="false"/>
    </style:style>
    <style:style style:name="Cell269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61" style:family="paragraph" style:parent-style-name="Table_20_text">
      <style:paragraph-properties fo:text-align="left" fo:line-height="100%" fo:margin-top="0.071cm" fo:margin-bottom="0.071cm"/>
    </style:style>
    <style:style style:name="T761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70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62" style:family="paragraph" style:parent-style-name="Table_20_text">
      <style:paragraph-properties fo:line-height="100%" fo:margin-top="0.071cm" fo:margin-bottom="0.071cm"/>
    </style:style>
    <style:style style:name="T762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71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63" style:family="paragraph" style:parent-style-name="Table_20_text">
      <style:paragraph-properties fo:line-height="100%" fo:margin-top="0.071cm" fo:margin-bottom="0.071cm"/>
    </style:style>
    <style:style style:name="T7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6" style:family="table-row">
      <style:table-row-properties style:use-optimal-row-height="false"/>
    </style:style>
    <style:style style:name="Cell272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64" style:family="paragraph" style:parent-style-name="Table_20_text">
      <style:paragraph-properties fo:text-align="left" fo:line-height="100%" fo:margin-top="0.071cm" fo:margin-bottom="0.071cm"/>
    </style:style>
    <style:style style:name="T764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73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65" style:family="paragraph" style:parent-style-name="Table_20_text">
      <style:paragraph-properties fo:line-height="100%" fo:margin-top="0.071cm" fo:margin-bottom="0.071cm"/>
    </style:style>
    <style:style style:name="T765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74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66" style:family="paragraph" style:parent-style-name="Table_20_text">
      <style:paragraph-properties fo:line-height="100%" fo:margin-top="0.071cm" fo:margin-bottom="0.071cm"/>
    </style:style>
    <style:style style:name="T7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66_2" style:family="text"/>
    <style:style style:name="T766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76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7" style:family="table-row">
      <style:table-row-properties style:use-optimal-row-height="false"/>
    </style:style>
    <style:style style:name="Cell275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67" style:family="paragraph" style:parent-style-name="Table_20_text">
      <style:paragraph-properties fo:text-align="left" fo:line-height="100%" fo:margin-top="0.071cm" fo:margin-bottom="0.071cm"/>
    </style:style>
    <style:style style:name="T767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76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68" style:family="paragraph" style:parent-style-name="Table_20_text">
      <style:paragraph-properties fo:line-height="100%" fo:margin-top="0.071cm" fo:margin-bottom="0.071cm"/>
    </style:style>
    <style:style style:name="T768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77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69" style:family="paragraph" style:parent-style-name="Table_20_text">
      <style:paragraph-properties fo:line-height="100%" fo:margin-top="0.071cm" fo:margin-bottom="0.071cm"/>
    </style:style>
    <style:style style:name="T7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69_2" style:family="text"/>
    <style:style style:name="T769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76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8" style:family="table-row">
      <style:table-row-properties style:use-optimal-row-height="false"/>
    </style:style>
    <style:style style:name="Cell278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70" style:family="paragraph" style:parent-style-name="Table_20_text">
      <style:paragraph-properties fo:text-align="left" fo:line-height="100%" fo:margin-top="0.071cm" fo:margin-bottom="0.071cm"/>
    </style:style>
    <style:style style:name="T770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79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71" style:family="paragraph" style:parent-style-name="Table_20_text">
      <style:paragraph-properties fo:line-height="100%" fo:margin-top="0.071cm" fo:margin-bottom="0.071cm"/>
    </style:style>
    <style:style style:name="T771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80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72" style:family="paragraph" style:parent-style-name="Table_20_text">
      <style:paragraph-properties fo:line-height="100%" fo:margin-top="0.071cm" fo:margin-bottom="0.071cm"/>
    </style:style>
    <style:style style:name="T7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72_2" style:family="text"/>
    <style:style style:name="T772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77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9" style:family="table-row">
      <style:table-row-properties style:use-optimal-row-height="false"/>
    </style:style>
    <style:style style:name="Cell281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73" style:family="paragraph" style:parent-style-name="Table_20_text">
      <style:paragraph-properties fo:text-align="left" fo:line-height="100%" fo:margin-top="0.071cm" fo:margin-bottom="0.071cm"/>
    </style:style>
    <style:style style:name="T773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82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74" style:family="paragraph" style:parent-style-name="Table_20_text">
      <style:paragraph-properties fo:line-height="100%" fo:margin-top="0.071cm" fo:margin-bottom="0.071cm"/>
    </style:style>
    <style:style style:name="T774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83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75" style:family="paragraph" style:parent-style-name="Table_20_text">
      <style:paragraph-properties fo:line-height="100%" fo:margin-top="0.071cm" fo:margin-bottom="0.071cm"/>
    </style:style>
    <style:style style:name="T7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75_2" style:family="text"/>
    <style:style style:name="T775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Row90" style:family="table-row">
      <style:table-row-properties style:use-optimal-row-height="false"/>
    </style:style>
    <style:style style:name="Cell284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76" style:family="paragraph" style:parent-style-name="Table_20_text">
      <style:paragraph-properties fo:text-align="left" fo:line-height="100%" fo:margin-top="0.071cm" fo:margin-bottom="0.071cm"/>
    </style:style>
    <style:style style:name="T776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85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77" style:family="paragraph" style:parent-style-name="Table_20_text">
      <style:paragraph-properties fo:line-height="100%" fo:margin-top="0.071cm" fo:margin-bottom="0.071cm"/>
    </style:style>
    <style:style style:name="T777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86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78" style:family="paragraph" style:parent-style-name="Table_20_text">
      <style:paragraph-properties fo:line-height="100%" fo:margin-top="0.071cm" fo:margin-bottom="0.071cm"/>
    </style:style>
    <style:style style:name="T7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78_2" style:family="text"/>
    <style:style style:name="T778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Row91" style:family="table-row">
      <style:table-row-properties style:use-optimal-row-height="false"/>
    </style:style>
    <style:style style:name="Cell287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79" style:family="paragraph" style:parent-style-name="Table_20_text">
      <style:paragraph-properties fo:text-align="left" fo:line-height="100%" fo:margin-top="0.071cm" fo:margin-bottom="0.071cm"/>
    </style:style>
    <style:style style:name="T779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88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80" style:family="paragraph" style:parent-style-name="Table_20_text">
      <style:paragraph-properties fo:line-height="100%" fo:margin-top="0.071cm" fo:margin-bottom="0.071cm"/>
    </style:style>
    <style:style style:name="T780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89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81" style:family="paragraph" style:parent-style-name="Table_20_text">
      <style:paragraph-properties fo:line-height="100%" fo:margin-top="0.071cm"/>
    </style:style>
    <style:style style:name="T7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81_2" style:family="text"/>
    <style:style style:name="T781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78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82" style:family="paragraph" style:parent-style-name="Table_20_text">
      <style:paragraph-properties fo:line-height="100%" fo:margin-top="0.071cm" fo:margin-bottom="0.071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83" style:family="paragraph" style:parent-style-name="Normal"/>
    <style:style style:name="P784" style:family="paragraph" style:parent-style-name="Normal"/>
    <style:style style:name="T784_1" style:family="text"/>
    <style:style style:name="P785" style:family="paragraph" style:parent-style-name="Normal"/>
    <style:style style:name="Table19" style:family="table">
      <style:table-properties table:align="left" style:width="18.318cm" fo:margin-left="-1.651cm"/>
    </style:style>
    <style:style style:name="Column76" style:family="table-column">
      <style:table-column-properties style:column-width="3.392cm" style:use-optimal-column-width="false"/>
    </style:style>
    <style:style style:name="Column77" style:family="table-column">
      <style:table-column-properties style:column-width="0.591cm" style:use-optimal-column-width="false"/>
    </style:style>
    <style:style style:name="Column78" style:family="table-column">
      <style:table-column-properties style:column-width="0.591cm" style:use-optimal-column-width="false"/>
    </style:style>
    <style:style style:name="Column79" style:family="table-column">
      <style:table-column-properties style:column-width="12.234cm" style:use-optimal-column-width="false"/>
    </style:style>
    <style:style style:name="Column80" style:family="table-column">
      <style:table-column-properties style:column-width="1.51cm" style:use-optimal-column-width="false"/>
    </style:style>
    <style:style style:name="Row92" style:family="table-row">
      <style:table-row-properties style:use-optimal-row-height="false"/>
    </style:style>
    <style:style style:name="Cell290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86" style:family="paragraph" style:parent-style-name="Table_20_text">
      <style:paragraph-properties fo:text-align="left" fo:line-height="100%" fo:margin-top="0.071cm" fo:margin-bottom="0.071cm" fo:keep-with-next="always"/>
    </style:style>
    <style:style style:name="T786_1" style:family="text">
      <style:text-properties fo:color="#ffffff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91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87" style:family="paragraph" style:parent-style-name="Table_20_text">
      <style:paragraph-properties fo:text-align="left" fo:line-height="100%" fo:margin-top="0.071cm" fo:margin-bottom="0.071cm" fo:keep-with-next="always"/>
    </style:style>
    <style:style style:name="T787_1" style:family="text">
      <style:text-properties fo:color="#ffffff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92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88" style:family="paragraph" style:parent-style-name="Table_20_text">
      <style:paragraph-properties fo:text-align="left" fo:line-height="100%" fo:margin-top="0.071cm" fo:margin-bottom="0.071cm" fo:keep-with-next="always"/>
      <style:text-properties fo:color="#ffffff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93" style:family="table-row">
      <style:table-row-properties style:use-optimal-row-height="false"/>
    </style:style>
    <style:style style:name="Cell293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89" style:family="paragraph" style:parent-style-name="Table_20_text">
      <style:paragraph-properties fo:text-align="left" fo:line-height="100%" fo:margin-top="0.071cm" fo:margin-bottom="0.071cm"/>
    </style:style>
    <style:style style:name="T789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94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90" style:family="paragraph" style:parent-style-name="Table_20_text">
      <style:paragraph-properties fo:line-height="100%" fo:margin-top="0.071cm" fo:margin-bottom="0.071cm"/>
    </style:style>
    <style:style style:name="T790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95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91" style:family="paragraph" style:parent-style-name="Table_20_text">
      <style:paragraph-properties fo:line-height="100%" fo:margin-top="0.071cm" fo:margin-bottom="0.071cm"/>
    </style:style>
    <style:style style:name="T7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91_2" style:family="text"/>
    <style:style style:name="T791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79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4" style:family="table-row">
      <style:table-row-properties style:use-optimal-row-height="false"/>
    </style:style>
    <style:style style:name="Cell296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92" style:family="paragraph" style:parent-style-name="Table_20_text">
      <style:paragraph-properties fo:text-align="left" fo:line-height="100%" fo:margin-top="0.071cm" fo:margin-bottom="0.071cm"/>
    </style:style>
    <style:style style:name="T792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297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93" style:family="paragraph" style:parent-style-name="Table_20_text">
      <style:paragraph-properties fo:line-height="100%" fo:margin-top="0.071cm" fo:margin-bottom="0.071cm"/>
    </style:style>
    <style:style style:name="T793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98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94" style:family="paragraph" style:parent-style-name="Table_20_text">
      <style:paragraph-properties fo:line-height="100%" fo:margin-top="0.071cm" fo:margin-bottom="0.071cm"/>
    </style:style>
    <style:style style:name="T79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94_2" style:family="text"/>
    <style:style style:name="T794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79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5" style:family="table-row">
      <style:table-row-properties style:use-optimal-row-height="false"/>
    </style:style>
    <style:style style:name="Cell299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95" style:family="paragraph" style:parent-style-name="Table_20_text">
      <style:paragraph-properties fo:text-align="left" fo:line-height="100%" fo:margin-top="0.071cm" fo:margin-bottom="0.071cm"/>
    </style:style>
    <style:style style:name="T795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00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96" style:family="paragraph" style:parent-style-name="Table_20_text">
      <style:paragraph-properties fo:line-height="100%" fo:margin-top="0.071cm" fo:margin-bottom="0.071cm"/>
    </style:style>
    <style:style style:name="T796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01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97" style:family="paragraph" style:parent-style-name="Table_20_text">
      <style:paragraph-properties fo:line-height="100%" fo:margin-top="0.071cm" fo:margin-bottom="0.071cm"/>
    </style:style>
    <style:style style:name="T79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6" style:family="table-row">
      <style:table-row-properties style:use-optimal-row-height="false"/>
    </style:style>
    <style:style style:name="Cell302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98" style:family="paragraph" style:parent-style-name="Table_20_text">
      <style:paragraph-properties fo:text-align="left" fo:line-height="100%" fo:margin-top="0.071cm" fo:margin-bottom="0.071cm"/>
    </style:style>
    <style:style style:name="T798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03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799" style:family="paragraph" style:parent-style-name="Table_20_text">
      <style:paragraph-properties fo:line-height="100%" fo:margin-top="0.071cm" fo:margin-bottom="0.071cm"/>
    </style:style>
    <style:style style:name="T799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04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00" style:family="paragraph" style:parent-style-name="Table_20_text">
      <style:paragraph-properties fo:line-height="100%" fo:margin-top="0.071cm" fo:margin-bottom="0.071cm"/>
    </style:style>
    <style:style style:name="T8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00_2" style:family="text"/>
    <style:style style:name="T800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80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7" style:family="table-row">
      <style:table-row-properties style:use-optimal-row-height="false"/>
    </style:style>
    <style:style style:name="Cell305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01" style:family="paragraph" style:parent-style-name="Table_20_text">
      <style:paragraph-properties fo:text-align="left" fo:line-height="100%" fo:margin-top="0.071cm" fo:margin-bottom="0.071cm"/>
    </style:style>
    <style:style style:name="T801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06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02" style:family="paragraph" style:parent-style-name="Table_20_text">
      <style:paragraph-properties fo:line-height="100%" fo:margin-top="0.071cm" fo:margin-bottom="0.071cm"/>
    </style:style>
    <style:style style:name="T802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07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03" style:family="paragraph" style:parent-style-name="Table_20_text">
      <style:paragraph-properties fo:line-height="100%" fo:margin-top="0.071cm" fo:margin-bottom="0.071cm"/>
    </style:style>
    <style:style style:name="T8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03_2" style:family="text"/>
    <style:style style:name="T803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80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8" style:family="table-row">
      <style:table-row-properties style:use-optimal-row-height="false"/>
    </style:style>
    <style:style style:name="Cell308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04" style:family="paragraph" style:parent-style-name="Table_20_text">
      <style:paragraph-properties fo:text-align="left" fo:line-height="100%" fo:margin-top="0.071cm" fo:margin-bottom="0.071cm"/>
    </style:style>
    <style:style style:name="T804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09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05" style:family="paragraph" style:parent-style-name="Table_20_text">
      <style:paragraph-properties fo:line-height="100%" fo:margin-top="0.071cm" fo:margin-bottom="0.071cm"/>
    </style:style>
    <style:style style:name="T805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10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06" style:family="paragraph" style:parent-style-name="Table_20_text">
      <style:paragraph-properties fo:line-height="100%" fo:margin-top="0.071cm" fo:margin-bottom="0.071cm"/>
    </style:style>
    <style:style style:name="T8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06_2" style:family="text"/>
    <style:style style:name="T806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80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99" style:family="table-row">
      <style:table-row-properties style:use-optimal-row-height="false"/>
    </style:style>
    <style:style style:name="Cell311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07" style:family="paragraph" style:parent-style-name="Table_20_text">
      <style:paragraph-properties fo:text-align="left" fo:line-height="100%" fo:margin-top="0.071cm" fo:margin-bottom="0.071cm"/>
    </style:style>
    <style:style style:name="T807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12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08" style:family="paragraph" style:parent-style-name="Table_20_text">
      <style:paragraph-properties fo:line-height="100%" fo:margin-top="0.071cm" fo:margin-bottom="0.071cm"/>
    </style:style>
    <style:style style:name="T808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13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09" style:family="paragraph" style:parent-style-name="Table_20_text">
      <style:paragraph-properties fo:line-height="100%" fo:margin-top="0.071cm" fo:margin-bottom="0.071cm"/>
    </style:style>
    <style:style style:name="T8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09_2" style:family="text"/>
    <style:style style:name="T809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80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0" style:family="table-row">
      <style:table-row-properties style:use-optimal-row-height="false"/>
    </style:style>
    <style:style style:name="Cell314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10" style:family="paragraph" style:parent-style-name="Table_20_text">
      <style:paragraph-properties fo:text-align="left" fo:line-height="100%" fo:margin-top="0.071cm" fo:margin-bottom="0.071cm"/>
    </style:style>
    <style:style style:name="T810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15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11" style:family="paragraph" style:parent-style-name="Table_20_text">
      <style:paragraph-properties fo:line-height="100%" fo:margin-top="0.071cm" fo:margin-bottom="0.071cm"/>
    </style:style>
    <style:style style:name="T811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16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12" style:family="paragraph" style:parent-style-name="Table_20_text">
      <style:paragraph-properties fo:line-height="100%" fo:margin-top="0.071cm" fo:margin-bottom="0.071cm"/>
    </style:style>
    <style:style style:name="T8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1" style:family="table-row">
      <style:table-row-properties style:use-optimal-row-height="false"/>
    </style:style>
    <style:style style:name="Cell317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13" style:family="paragraph" style:parent-style-name="Table_20_text">
      <style:paragraph-properties fo:text-align="left" fo:line-height="100%" fo:margin-top="0.071cm" fo:margin-bottom="0.071cm"/>
    </style:style>
    <style:style style:name="T813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18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14" style:family="paragraph" style:parent-style-name="Table_20_text">
      <style:paragraph-properties fo:line-height="100%" fo:margin-top="0.071cm" fo:margin-bottom="0.071cm"/>
    </style:style>
    <style:style style:name="T814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19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15" style:family="paragraph" style:parent-style-name="Table_20_text">
      <style:paragraph-properties fo:line-height="100%" fo:margin-top="0.071cm" fo:margin-bottom="0.071cm"/>
    </style:style>
    <style:style style:name="T8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15_2" style:family="text"/>
    <style:style style:name="T815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81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2" style:family="table-row">
      <style:table-row-properties style:use-optimal-row-height="false"/>
    </style:style>
    <style:style style:name="Cell320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16" style:family="paragraph" style:parent-style-name="Table_20_text">
      <style:paragraph-properties fo:text-align="left" fo:line-height="100%" fo:margin-top="0.071cm" fo:margin-bottom="0.071cm"/>
    </style:style>
    <style:style style:name="T816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21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17" style:family="paragraph" style:parent-style-name="Table_20_text">
      <style:paragraph-properties fo:line-height="100%" fo:margin-top="0.071cm" fo:margin-bottom="0.071cm"/>
    </style:style>
    <style:style style:name="T817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22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18" style:family="paragraph" style:parent-style-name="Table_20_text">
      <style:paragraph-properties fo:line-height="100%" fo:margin-top="0.071cm" fo:margin-bottom="0.071cm"/>
    </style:style>
    <style:style style:name="T8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18_2" style:family="text"/>
    <style:style style:name="T818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81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819" style:family="paragraph" style:parent-style-name="Normal"/>
    <style:style style:name="P820" style:family="paragraph" style:parent-style-name="Normal"/>
    <style:style style:name="P821" style:family="paragraph" style:parent-style-name="Normal"/>
    <style:style style:name="P822" style:family="paragraph" style:parent-style-name="Normal"/>
    <style:style style:name="T822_1" style:family="text"/>
    <style:style style:name="P823" style:family="paragraph" style:parent-style-name="Normal"/>
    <style:style style:name="Table20" style:family="table">
      <style:table-properties table:align="left" style:width="18.318cm" fo:margin-left="-1.651cm"/>
    </style:style>
    <style:style style:name="Column81" style:family="table-column">
      <style:table-column-properties style:column-width="3.392cm" style:use-optimal-column-width="false"/>
    </style:style>
    <style:style style:name="Column82" style:family="table-column">
      <style:table-column-properties style:column-width="0.591cm" style:use-optimal-column-width="false"/>
    </style:style>
    <style:style style:name="Column83" style:family="table-column">
      <style:table-column-properties style:column-width="0.591cm" style:use-optimal-column-width="false"/>
    </style:style>
    <style:style style:name="Column84" style:family="table-column">
      <style:table-column-properties style:column-width="12.234cm" style:use-optimal-column-width="false"/>
    </style:style>
    <style:style style:name="Column85" style:family="table-column">
      <style:table-column-properties style:column-width="1.51cm" style:use-optimal-column-width="false"/>
    </style:style>
    <style:style style:name="Row103" style:family="table-row">
      <style:table-row-properties style:use-optimal-row-height="false"/>
    </style:style>
    <style:style style:name="Cell323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24" style:family="paragraph" style:parent-style-name="Table_20_text">
      <style:paragraph-properties fo:text-align="left" fo:line-height="100%" fo:margin-top="0.071cm" fo:margin-bottom="0.071cm" fo:keep-with-next="always"/>
    </style:style>
    <style:style style:name="T824_1" style:family="text">
      <style:text-properties fo:color="#ffffff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24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25" style:family="paragraph" style:parent-style-name="Table_20_text">
      <style:paragraph-properties fo:text-align="left" fo:line-height="100%" fo:margin-top="0.071cm" fo:margin-bottom="0.071cm" fo:keep-with-next="always"/>
    </style:style>
    <style:style style:name="T825_1" style:family="text">
      <style:text-properties fo:color="#ffffff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25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26" style:family="paragraph" style:parent-style-name="Table_20_text">
      <style:paragraph-properties fo:text-align="left" fo:line-height="100%" fo:margin-top="0.071cm" fo:margin-bottom="0.071cm" fo:keep-with-next="always"/>
      <style:text-properties fo:color="#ffffff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104" style:family="table-row">
      <style:table-row-properties style:use-optimal-row-height="false"/>
    </style:style>
    <style:style style:name="Cell326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27" style:family="paragraph" style:parent-style-name="Table_20_text">
      <style:paragraph-properties fo:text-align="left" fo:line-height="100%" fo:margin-top="0.071cm" fo:margin-bottom="0.071cm"/>
    </style:style>
    <style:style style:name="T827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27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28" style:family="paragraph" style:parent-style-name="Table_20_text">
      <style:paragraph-properties fo:line-height="100%" fo:margin-top="0.071cm" fo:margin-bottom="0.071cm"/>
    </style:style>
    <style:style style:name="T828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28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29" style:family="paragraph" style:parent-style-name="Table_20_text">
      <style:paragraph-properties fo:line-height="100%" fo:margin-top="0.071cm"/>
    </style:style>
    <style:style style:name="T8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830" style:family="paragraph" style:parent-style-name="Table_20_text">
      <style:paragraph-properties fo:line-height="100%" fo:margin-top="0.071cm" fo:margin-bottom="0.071cm"/>
    </style:style>
    <style:style style:name="T8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30_2" style:family="text"/>
    <style:style style:name="T830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83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30_5" style:family="text"/>
    <style:style style:name="T830_6" style:family="text" style:parent-style-name="Internet_20_link">
      <style:text-properties fo:background-color="#ffffff" fo:color="#006699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Row105" style:family="table-row">
      <style:table-row-properties style:use-optimal-row-height="false"/>
    </style:style>
    <style:style style:name="Cell329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31" style:family="paragraph" style:parent-style-name="Table_20_text">
      <style:paragraph-properties fo:text-align="left" fo:line-height="100%" fo:margin-top="0.071cm" fo:margin-bottom="0.071cm"/>
    </style:style>
    <style:style style:name="T831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30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32" style:family="paragraph" style:parent-style-name="Table_20_text">
      <style:paragraph-properties fo:line-height="100%" fo:margin-top="0.071cm" fo:margin-bottom="0.071cm"/>
    </style:style>
    <style:style style:name="T832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31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33" style:family="paragraph" style:parent-style-name="Table_20_text">
      <style:paragraph-properties fo:line-height="100%" fo:margin-top="0.071cm"/>
    </style:style>
    <style:style style:name="T8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834" style:family="paragraph" style:parent-style-name="Table_20_text">
      <style:paragraph-properties fo:line-height="100%" fo:margin-top="0.071cm" fo:margin-bottom="0.071cm"/>
    </style:style>
    <style:style style:name="T8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34_2" style:family="text"/>
    <style:style style:name="T834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83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34_5" style:family="text">
      <style:text-properties fo:background-color="#ffffff" fo:color="#666666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6" style:family="table-row">
      <style:table-row-properties style:use-optimal-row-height="false"/>
    </style:style>
    <style:style style:name="Cell332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35" style:family="paragraph" style:parent-style-name="Table_20_text">
      <style:paragraph-properties fo:text-align="left" fo:line-height="100%" fo:margin-top="0.071cm" fo:margin-bottom="0.071cm"/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33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36" style:family="paragraph" style:parent-style-name="Table_20_text">
      <style:paragraph-properties fo:line-height="100%" fo:margin-top="0.071cm" fo:margin-bottom="0.071cm"/>
    </style:style>
    <style:style style:name="T836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34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37" style:family="paragraph" style:parent-style-name="Table_20_text">
      <style:paragraph-properties fo:line-height="100%" fo:margin-top="0.071cm"/>
    </style:style>
    <style:style style:name="T8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838" style:family="paragraph" style:parent-style-name="Table_20_text">
      <style:paragraph-properties fo:line-height="100%" fo:margin-top="0.071cm" fo:margin-bottom="0.071cm"/>
    </style:style>
    <style:style style:name="T838_1" style:family="text"/>
    <style:style style:name="T838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83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7" style:family="table-row">
      <style:table-row-properties style:use-optimal-row-height="false"/>
    </style:style>
    <style:style style:name="Cell335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39" style:family="paragraph" style:parent-style-name="Table_20_text">
      <style:paragraph-properties fo:text-align="left" fo:line-height="100%" fo:margin-top="0.071cm" fo:margin-bottom="0.071cm"/>
    </style:style>
    <style:style style:name="T839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36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40" style:family="paragraph" style:parent-style-name="Table_20_text">
      <style:paragraph-properties fo:line-height="100%" fo:margin-top="0.071cm" fo:margin-bottom="0.071cm"/>
    </style:style>
    <style:style style:name="T840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37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41" style:family="paragraph" style:parent-style-name="Table_20_text">
      <style:paragraph-properties fo:line-height="100%" fo:margin-top="0.071cm"/>
    </style:style>
    <style:style style:name="T8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842" style:family="paragraph" style:parent-style-name="Table_20_text">
      <style:paragraph-properties fo:line-height="100%" fo:margin-top="0.071cm"/>
    </style:style>
    <style:style style:name="T8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42_2" style:family="text"/>
    <style:style style:name="T842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84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843" style:family="paragraph" style:parent-style-name="Table_20_text">
      <style:paragraph-properties fo:line-height="100%" fo:margin-top="0.071cm" fo:margin-bottom="0.071cm"/>
    </style:style>
    <style:style style:name="T8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43_2" style:family="text"/>
    <style:style style:name="T843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84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8" style:family="table-row">
      <style:table-row-properties style:use-optimal-row-height="false"/>
    </style:style>
    <style:style style:name="Cell338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44" style:family="paragraph" style:parent-style-name="Table_20_text">
      <style:paragraph-properties fo:text-align="left" fo:line-height="100%" fo:margin-top="0.071cm" fo:margin-bottom="0.071cm"/>
    </style:style>
    <style:style style:name="T844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39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45" style:family="paragraph" style:parent-style-name="Table_20_text">
      <style:paragraph-properties fo:line-height="100%" fo:margin-top="0.071cm" fo:margin-bottom="0.071cm"/>
    </style:style>
    <style:style style:name="T845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40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46" style:family="paragraph" style:parent-style-name="Table_20_text">
      <style:paragraph-properties fo:line-height="100%" fo:margin-top="0.071cm"/>
    </style:style>
    <style:style style:name="T8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847" style:family="paragraph" style:parent-style-name="Table_20_text">
      <style:paragraph-properties fo:line-height="100%" fo:margin-top="0.071cm"/>
    </style:style>
    <style:style style:name="T8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47_2" style:family="text"/>
    <style:style style:name="T847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84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848" style:family="paragraph" style:parent-style-name="Table_20_text">
      <style:paragraph-properties fo:line-height="100%" fo:margin-top="0.071cm"/>
    </style:style>
    <style:style style:name="T8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48_2" style:family="text"/>
    <style:style style:name="T848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84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849" style:family="paragraph" style:parent-style-name="Table_20_text">
      <style:paragraph-properties fo:line-height="100%" fo:margin-top="0.071cm" fo:margin-bottom="0.071cm"/>
    </style:style>
    <style:style style:name="T8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49_2" style:family="text"/>
    <style:style style:name="T849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84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09" style:family="table-row">
      <style:table-row-properties style:use-optimal-row-height="false"/>
    </style:style>
    <style:style style:name="Cell341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50" style:family="paragraph" style:parent-style-name="Table_20_text">
      <style:paragraph-properties fo:text-align="left" fo:line-height="100%" fo:margin-top="0.071cm" fo:margin-bottom="0.071cm"/>
    </style:style>
    <style:style style:name="T850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42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51" style:family="paragraph" style:parent-style-name="Table_20_text">
      <style:paragraph-properties fo:line-height="100%" fo:margin-top="0.071cm" fo:margin-bottom="0.071cm"/>
    </style:style>
    <style:style style:name="T851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43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52" style:family="paragraph" style:parent-style-name="Table_20_text">
      <style:paragraph-properties fo:line-height="100%" fo:margin-top="0.071cm"/>
    </style:style>
    <style:style style:name="T8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853" style:family="paragraph" style:parent-style-name="Table_20_text">
      <style:paragraph-properties fo:line-height="100%" fo:margin-top="0.071cm" fo:margin-bottom="0.071cm"/>
    </style:style>
    <style:style style:name="T8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53_2" style:family="text"/>
    <style:style style:name="T853_3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85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854" style:family="paragraph" style:parent-style-name="Normal"/>
    <style:style style:name="P855" style:family="paragraph" style:parent-style-name="Normal"/>
    <style:style style:name="P856" style:family="paragraph" style:parent-style-name="Normal">
      <style:paragraph-properties fo:line-height="108%" fo:margin-bottom="0.282cm"/>
      <style:text-properties fo:font-size="10pt" style:font-size-asian="10pt" style:font-name-complex="Arial"/>
    </style:style>
    <style:style style:name="P857" style:family="paragraph" style:parent-style-name="Normal">
      <style:paragraph-properties fo:line-height="108%" fo:margin-bottom="0.282cm"/>
      <style:text-properties fo:font-size="10pt" style:font-size-asian="10pt" style:font-name-complex="Arial"/>
    </style:style>
    <style:style style:name="P858" style:family="paragraph" style:parent-style-name="Normal">
      <style:paragraph-properties fo:line-height="108%" fo:margin-bottom="0.282cm"/>
      <style:text-properties fo:font-size="10pt" style:font-size-asian="10pt" style:font-name-complex="Arial"/>
    </style:style>
    <style:style style:name="P859" style:family="paragraph" style:parent-style-name="Normal">
      <style:paragraph-properties fo:line-height="108%" fo:margin-bottom="0.282cm"/>
      <style:text-properties fo:font-size="10pt" style:font-size-asian="10pt" style:font-name-complex="Arial"/>
    </style:style>
    <style:style style:name="P860" style:family="paragraph" style:parent-style-name="Normal">
      <style:paragraph-properties fo:line-height="108%" fo:margin-bottom="0.282cm"/>
      <style:text-properties fo:font-size="10pt" style:font-size-asian="10pt" style:font-name-complex="Arial"/>
    </style:style>
    <style:style style:name="P861" style:family="paragraph" style:parent-style-name="Normal">
      <style:paragraph-properties fo:line-height="108%" fo:margin-bottom="0.282cm"/>
      <style:text-properties fo:font-size="10pt" style:font-size-asian="10pt" style:font-name-complex="Arial"/>
    </style:style>
    <style:style style:name="P862" style:family="paragraph" style:parent-style-name="Normal">
      <style:paragraph-properties fo:line-height="108%" fo:margin-bottom="0.282cm"/>
    </style:style>
    <style:style style:name="T862_1" style:family="text">
      <style:text-properties fo:font-size="10pt" style:font-size-asian="10pt" style:font-name-complex="Arial" fo:font-weight="bold" style:font-weight-asian="bold" style:font-weight-complex="bold"/>
    </style:style>
    <style:style style:name="T862_2" style:family="text">
      <style:text-properties fo:font-size="10pt" style:font-size-asian="10pt" style:font-name-complex="Arial" fo:font-weight="bold" style:font-weight-asian="bold" style:font-weight-complex="bold"/>
    </style:style>
    <style:style style:name="T862_3" style:family="text">
      <style:text-properties fo:font-size="10pt" style:font-size-asian="10pt" style:font-name-complex="Arial" fo:font-weight="bold" style:font-weight-asian="bold" style:font-weight-complex="bold"/>
    </style:style>
    <style:style style:name="P863" style:family="paragraph" style:parent-style-name="Normal">
      <style:paragraph-properties fo:line-height="108%" fo:margin-bottom="0.282cm"/>
    </style:style>
    <style:style style:name="T863_1" style:family="text">
      <style:text-properties fo:font-size="10pt" style:font-size-asian="10pt" style:font-name-complex="Arial"/>
    </style:style>
    <style:style style:name="T863_2" style:family="text">
      <style:text-properties fo:font-size="10pt" style:font-size-asian="10pt" style:font-name-complex="Arial"/>
    </style:style>
    <style:style style:name="T863_3" style:family="text">
      <style:text-properties fo:font-size="11pt" style:font-size-asian="11pt" style:font-name-complex="Arial" style:font-size-complex="11pt" fo:language-asian="en" fo:country-asian="GB"/>
    </style:style>
    <style:style style:name="T863_4" style:family="text">
      <style:text-properties fo:font-size="11pt" style:font-size-asian="11pt" style:font-name-complex="Arial" style:font-size-complex="11pt" style:font-weight-complex="bold"/>
    </style:style>
    <style:style style:name="Table21" style:family="table">
      <style:table-properties table:align="left" style:width="16.494cm" style:rel-width="103.72%" fo:margin-left="0cm"/>
    </style:style>
    <style:style style:name="Column86" style:family="table-column">
      <style:table-column-properties style:column-width="1.242cm"/>
    </style:style>
    <style:style style:name="Column87" style:family="table-column">
      <style:table-column-properties style:column-width="15.252cm"/>
    </style:style>
    <style:style style:name="Row110" style:family="table-row"/>
    <style:style style:name="Cell344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64" style:family="paragraph" style:parent-style-name="Table_20_text">
      <style:paragraph-properties fo:text-align="left" fo:line-height="100%" fo:margin-top="0.071cm" fo:margin-bottom="0.071cm" fo:keep-with-next="always"/>
    </style:style>
    <style:style style:name="T864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45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65" style:family="paragraph" style:parent-style-name="Table_20_text">
      <style:paragraph-properties fo:text-align="left" fo:line-height="100%" fo:margin-top="0.071cm" fo:margin-bottom="0.071cm" fo:keep-with-next="always"/>
    </style:style>
    <style:style style:name="T865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111" style:family="table-row"/>
    <style:style style:name="Cell346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66" style:family="paragraph" style:parent-style-name="Table_20_text">
      <style:paragraph-properties fo:text-align="left" fo:line-height="100%" fo:margin-top="0.071cm" fo:margin-bottom="0.071cm"/>
    </style:style>
    <style:style style:name="T866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normal" style:font-weight-asian="normal" style:font-weight-complex="bold"/>
    </style:style>
    <style:style style:name="Cell347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67" style:family="paragraph" style:parent-style-name="Table_20_text">
      <style:paragraph-properties fo:line-height="100%" fo:margin-top="0.071cm" fo:margin-bottom="0.071cm"/>
    </style:style>
    <style:style style:name="T867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867_2" style:family="text"/>
    <style:style style:name="T867_3" style:family="text" style:parent-style-name="Internet_20_link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867_4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Row112" style:family="table-row"/>
    <style:style style:name="Cell348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68" style:family="paragraph" style:parent-style-name="Table_20_text">
      <style:paragraph-properties fo:text-align="left" fo:line-height="100%" fo:margin-top="0.071cm" fo:margin-bottom="0.071cm"/>
    </style:style>
    <style:style style:name="T868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normal" style:font-weight-asian="normal" style:font-weight-complex="bold"/>
    </style:style>
    <style:style style:name="Cell349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69" style:family="paragraph" style:parent-style-name="Table_20_text">
      <style:paragraph-properties fo:line-height="100%" fo:margin-top="0.071cm" fo:margin-bottom="0.071cm"/>
    </style:style>
    <style:style style:name="T869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Row113" style:family="table-row"/>
    <style:style style:name="Cell350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70" style:family="paragraph" style:parent-style-name="Table_20_text">
      <style:paragraph-properties fo:text-align="left" fo:line-height="100%" fo:margin-top="0.071cm" fo:margin-bottom="0.071cm"/>
    </style:style>
    <style:style style:name="T870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normal" style:font-weight-asian="normal" style:font-weight-complex="bold"/>
    </style:style>
    <style:style style:name="Cell351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71" style:family="paragraph" style:parent-style-name="Table_20_text">
      <style:paragraph-properties fo:line-height="100%" fo:margin-top="0.071cm" fo:margin-bottom="0.071cm"/>
    </style:style>
    <style:style style:name="T871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871_2" style:family="text"/>
    <style:style style:name="T871_3" style:family="text" style:parent-style-name="Internet_20_link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871_4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Row114" style:family="table-row"/>
    <style:style style:name="Cell352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72" style:family="paragraph" style:parent-style-name="Table_20_text">
      <style:paragraph-properties fo:text-align="left" fo:line-height="100%" fo:margin-top="0.071cm" fo:margin-bottom="0.071cm"/>
    </style:style>
    <style:style style:name="T872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normal" style:font-weight-asian="normal" style:font-weight-complex="bold"/>
    </style:style>
    <style:style style:name="Cell353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73" style:family="paragraph" style:parent-style-name="Table_20_text">
      <style:paragraph-properties fo:line-height="100%" fo:margin-top="0.071cm" fo:margin-bottom="0.071cm"/>
    </style:style>
    <style:style style:name="T873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873_2" style:family="text"/>
    <style:style style:name="T873_3" style:family="text" style:parent-style-name="Internet_20_link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873_4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Row115" style:family="table-row"/>
    <style:style style:name="Cell354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74" style:family="paragraph" style:parent-style-name="Table_20_text">
      <style:paragraph-properties fo:text-align="left" fo:line-height="100%" fo:margin-top="0.071cm" fo:margin-bottom="0.071cm"/>
    </style:style>
    <style:style style:name="T874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normal" style:font-weight-asian="normal" style:font-weight-complex="bold"/>
    </style:style>
    <style:style style:name="Cell355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75" style:family="paragraph" style:parent-style-name="Table_20_text">
      <style:paragraph-properties fo:line-height="100%" fo:margin-top="0.071cm" fo:margin-bottom="0.071cm"/>
    </style:style>
    <style:style style:name="T875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Row116" style:family="table-row"/>
    <style:style style:name="Cell356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76" style:family="paragraph" style:parent-style-name="Table_20_text">
      <style:paragraph-properties fo:text-align="left" fo:line-height="100%" fo:margin-top="0.071cm" fo:margin-bottom="0.071cm"/>
    </style:style>
    <style:style style:name="T876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normal" style:font-weight-asian="normal" style:font-weight-complex="bold"/>
    </style:style>
    <style:style style:name="Cell357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77" style:family="paragraph" style:parent-style-name="Table_20_text">
      <style:paragraph-properties fo:line-height="100%" fo:margin-top="0.071cm" fo:margin-bottom="0.071cm"/>
    </style:style>
    <style:style style:name="T877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Row117" style:family="table-row"/>
    <style:style style:name="Cell358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78" style:family="paragraph" style:parent-style-name="Table_20_text">
      <style:paragraph-properties fo:text-align="left" fo:line-height="100%" fo:margin-top="0.071cm" fo:margin-bottom="0.071cm"/>
    </style:style>
    <style:style style:name="T878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normal" style:font-weight-asian="normal" style:font-weight-complex="bold"/>
    </style:style>
    <style:style style:name="Cell359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79" style:family="paragraph" style:parent-style-name="Table_20_text">
      <style:paragraph-properties fo:line-height="100%" fo:margin-top="0.071cm" fo:margin-bottom="0.071cm"/>
    </style:style>
    <style:style style:name="T879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Row118" style:family="table-row"/>
    <style:style style:name="Cell360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80" style:family="paragraph" style:parent-style-name="Normal">
      <style:paragraph-properties fo:text-align="left" fo:line-height="100%" fo:margin-top="0.071cm" fo:margin-bottom="0cm"/>
    </style:style>
    <style:style style:name="T880_1" style:family="text">
      <style:text-properties fo:color="#0b1f51" style:font-name="Fira Sans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 fo:font-weight="normal" style:font-weight-asian="normal" style:font-weight-complex="bold"/>
    </style:style>
    <style:style style:name="Cell361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81" style:family="paragraph" style:parent-style-name="Normal">
      <style:paragraph-properties fo:line-height="100%" fo:margin-top="0.071cm"/>
    </style:style>
    <style:style style:name="T881_1" style:family="text">
      <style:text-properties style:font-name="Fira Sans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 style:font-weight-complex="bold"/>
    </style:style>
    <style:style style:name="P882" style:family="paragraph" style:parent-style-name="Normal">
      <style:paragraph-properties fo:line-height="100%" fo:margin-top="0.071cm" fo:margin-bottom="0cm"/>
      <style:text-properties style:font-name="Fira Sans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 style:font-weight-complex="bold"/>
    </style:style>
    <style:style style:name="Row119" style:family="table-row"/>
    <style:style style:name="Cell362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83" style:family="paragraph" style:parent-style-name="Normal">
      <style:paragraph-properties fo:text-align="left" fo:line-height="100%" fo:margin-top="0.071cm" fo:margin-bottom="0cm"/>
    </style:style>
    <style:style style:name="T883_1" style:family="text">
      <style:text-properties fo:color="#0b1f51" style:font-name="Fira Sans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 fo:font-weight="normal" style:font-weight-asian="normal" style:font-weight-complex="bold"/>
    </style:style>
    <style:style style:name="Cell363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84" style:family="paragraph" style:parent-style-name="Normal">
      <style:paragraph-properties fo:line-height="100%" fo:margin-top="0.071cm" fo:margin-bottom="0cm"/>
    </style:style>
    <style:style style:name="T884_1" style:family="text">
      <style:text-properties style:font-name="Fira Sans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 style:font-weight-complex="bold"/>
    </style:style>
    <style:style style:name="T884_2" style:family="text"/>
    <style:style style:name="T884_3" style:family="text" style:parent-style-name="Internet_20_link">
      <style:text-properties fo:color="#000000" style:font-name="Fira Sans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884_4" style:family="text">
      <style:text-properties style:font-name="Fira Sans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 style:font-weight-complex="bold"/>
    </style:style>
    <style:style style:name="P885" style:family="paragraph" style:parent-style-name="Normal">
      <style:paragraph-properties fo:line-height="108%" fo:margin-bottom="0.282cm"/>
      <style:text-properties fo:font-size="10pt" style:font-size-asian="10pt" style:font-name-complex="Arial"/>
    </style:style>
    <style:style style:name="P886" style:family="paragraph" style:parent-style-name="Normal">
      <style:paragraph-properties fo:line-height="108%" fo:margin-bottom="0.282cm"/>
      <style:text-properties fo:font-size="10pt" style:font-size-asian="10pt" style:font-name-complex="Arial"/>
    </style:style>
    <style:style style:name="P887" style:family="paragraph" style:parent-style-name="Normal">
      <style:paragraph-properties fo:line-height="108%" fo:margin-bottom="0.282cm"/>
    </style:style>
    <style:style style:name="T887_1" style:family="text">
      <style:text-properties fo:font-size="10pt" style:font-size-asian="10pt" style:font-name-complex="Arial"/>
    </style:style>
    <style:style style:name="T887_2" style:family="text">
      <style:text-properties fo:font-size="10pt" style:font-size-asian="10pt" style:font-name-complex="Arial"/>
    </style:style>
    <style:style style:name="T887_3" style:family="text">
      <style:text-properties fo:font-size="11pt" style:font-size-asian="11pt" style:font-name-complex="Arial" style:font-size-complex="11pt" fo:language-asian="en" fo:country-asian="GB"/>
    </style:style>
    <style:style style:name="T887_4" style:family="text">
      <style:text-properties fo:font-size="11pt" style:font-size-asian="11pt" style:font-name-complex="Arial" style:font-size-complex="11pt" fo:language-asian="en" fo:country-asian="GB"/>
    </style:style>
    <style:style style:name="P888" style:family="paragraph" style:parent-style-name="Normal">
      <style:paragraph-properties fo:line-height="108%" fo:margin-bottom="0.282cm"/>
      <style:text-properties fo:font-size="10pt" style:font-size-asian="10pt" style:font-name-complex="Arial"/>
    </style:style>
    <style:style style:name="Table22" style:family="table">
      <style:table-properties table:align="left" style:width="16.494cm" style:rel-width="103.72%" fo:margin-left="0cm"/>
    </style:style>
    <style:style style:name="Column88" style:family="table-column">
      <style:table-column-properties style:column-width="1.242cm"/>
    </style:style>
    <style:style style:name="Column89" style:family="table-column">
      <style:table-column-properties style:column-width="15.252cm"/>
    </style:style>
    <style:style style:name="Row120" style:family="table-row"/>
    <style:style style:name="Cell364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89" style:family="paragraph" style:parent-style-name="Table_20_text">
      <style:paragraph-properties fo:text-align="left" fo:line-height="100%" fo:margin-top="0.071cm" fo:margin-bottom="0.071cm" fo:keep-with-next="always"/>
    </style:style>
    <style:style style:name="T889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65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90" style:family="paragraph" style:parent-style-name="Table_20_text">
      <style:paragraph-properties fo:text-align="left" fo:line-height="100%" fo:margin-top="0.071cm" fo:margin-bottom="0.071cm" fo:keep-with-next="always"/>
    </style:style>
    <style:style style:name="T890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121" style:family="table-row"/>
    <style:style style:name="Cell366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91" style:family="paragraph" style:parent-style-name="Table_20_text">
      <style:paragraph-properties fo:text-align="left" fo:line-height="100%" fo:margin-top="0.071cm" fo:margin-bottom="0.071cm"/>
    </style:style>
    <style:style style:name="T891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normal" style:font-weight-asian="normal" style:font-weight-complex="bold"/>
    </style:style>
    <style:style style:name="Cell367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92" style:family="paragraph" style:parent-style-name="Table_20_text">
      <style:paragraph-properties fo:line-height="100%" fo:margin-top="0.071cm" fo:margin-bottom="0.071cm"/>
    </style:style>
    <style:style style:name="T892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92_2" style:family="text"/>
    <style:style style:name="T892_3" style:family="text" style:parent-style-name="Internet_20_link">
      <style:text-properties fo:color="#0563c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892_4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22" style:family="table-row"/>
    <style:style style:name="Cell368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93" style:family="paragraph" style:parent-style-name="Table_20_text">
      <style:paragraph-properties fo:text-align="left" fo:line-height="100%" fo:margin-top="0.071cm" fo:margin-bottom="0.071cm"/>
    </style:style>
    <style:style style:name="T893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normal" style:font-weight-asian="normal" style:font-weight-complex="bold"/>
    </style:style>
    <style:style style:name="Cell369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94" style:family="paragraph" style:parent-style-name="Table_20_text">
      <style:paragraph-properties fo:line-height="100%" fo:margin-top="0.071cm" fo:margin-bottom="0.071cm"/>
    </style:style>
    <style:style style:name="T894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94_2" style:family="text"/>
    <style:style style:name="T894_3" style:family="text" style:parent-style-name="Internet_20_link">
      <style:text-properties fo:color="#0563c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894_4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23" style:family="table-row"/>
    <style:style style:name="Cell370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95" style:family="paragraph" style:parent-style-name="Table_20_text">
      <style:paragraph-properties fo:text-align="left" fo:line-height="100%" fo:margin-top="0.071cm" fo:margin-bottom="0.071cm"/>
    </style:style>
    <style:style style:name="T895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normal" style:font-weight-asian="normal" style:font-weight-complex="bold"/>
    </style:style>
    <style:style style:name="Cell371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96" style:family="paragraph" style:parent-style-name="Table_20_text">
      <style:paragraph-properties fo:line-height="100%" fo:margin-top="0.071cm" fo:margin-bottom="0.071cm"/>
    </style:style>
    <style:style style:name="T896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96_2" style:family="text"/>
    <style:style style:name="T896_3" style:family="text" style:parent-style-name="Internet_20_link">
      <style:text-properties fo:color="#0563c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896_4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24" style:family="table-row"/>
    <style:style style:name="Cell372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97" style:family="paragraph" style:parent-style-name="Table_20_text">
      <style:paragraph-properties fo:text-align="left" fo:line-height="100%" fo:margin-top="0.071cm" fo:margin-bottom="0.071cm"/>
    </style:style>
    <style:style style:name="T897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normal" style:font-weight-asian="normal" style:font-weight-complex="bold"/>
    </style:style>
    <style:style style:name="Cell373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898" style:family="paragraph" style:parent-style-name="Table_20_text">
      <style:paragraph-properties fo:line-height="100%" fo:margin-top="0.071cm" fo:margin-bottom="0.071cm"/>
    </style:style>
    <style:style style:name="T898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98_2" style:family="text"/>
    <style:style style:name="T898_3" style:family="text" style:parent-style-name="Internet_20_link">
      <style:text-properties fo:color="#0563c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898_4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899" style:family="paragraph" style:parent-style-name="Normal">
      <style:paragraph-properties fo:line-height="108%" fo:margin-bottom="0.282cm"/>
      <style:text-properties fo:font-size="10pt" style:font-size-asian="10pt" style:font-name-complex="Arial"/>
    </style:style>
    <style:style style:name="P900" style:family="paragraph" style:parent-style-name="Normal">
      <style:paragraph-properties fo:line-height="108%" fo:margin-bottom="0.282cm"/>
    </style:style>
    <style:style style:name="T900_1" style:family="text">
      <style:text-properties fo:font-size="11pt" style:font-size-asian="11pt" style:font-name-complex="Arial" style:font-size-complex="11pt"/>
    </style:style>
    <style:style style:name="T900_2" style:family="text">
      <style:text-properties fo:font-size="11pt" style:font-size-asian="11pt" style:font-name-complex="Arial" style:font-size-complex="11pt"/>
    </style:style>
    <style:style style:name="T900_3" style:family="text">
      <style:text-properties fo:font-size="11pt" style:font-size-asian="11pt" style:font-name-complex="Arial" style:font-size-complex="11pt" fo:language-asian="en" fo:country-asian="GB"/>
    </style:style>
    <style:style style:name="T900_4" style:family="text">
      <style:text-properties fo:font-size="11pt" style:font-size-asian="11pt" style:font-size-complex="11pt" style:font-weight-complex="bold"/>
    </style:style>
    <style:style style:name="T900_5" style:family="text">
      <style:text-properties fo:font-size="11pt" style:font-size-asian="11pt" style:font-size-complex="11pt" style:font-weight-complex="bold"/>
    </style:style>
    <style:style style:name="Table23" style:family="table">
      <style:table-properties table:align="left" style:width="16.494cm" style:rel-width="103.72%" fo:margin-left="0cm"/>
    </style:style>
    <style:style style:name="Column90" style:family="table-column">
      <style:table-column-properties style:column-width="1.242cm"/>
    </style:style>
    <style:style style:name="Column91" style:family="table-column">
      <style:table-column-properties style:column-width="15.252cm"/>
    </style:style>
    <style:style style:name="Row125" style:family="table-row"/>
    <style:style style:name="Cell374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901" style:family="paragraph" style:parent-style-name="Table_20_text">
      <style:paragraph-properties fo:text-align="left" fo:line-height="100%" fo:margin-top="0.071cm" fo:margin-bottom="0.071cm" fo:keep-with-next="always"/>
    </style:style>
    <style:style style:name="T901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75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902" style:family="paragraph" style:parent-style-name="Table_20_text">
      <style:paragraph-properties fo:text-align="left" fo:line-height="100%" fo:margin-top="0.071cm" fo:margin-bottom="0.071cm" fo:keep-with-next="always"/>
    </style:style>
    <style:style style:name="T902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126" style:family="table-row"/>
    <style:style style:name="Cell376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903" style:family="paragraph" style:parent-style-name="Table_20_text">
      <style:paragraph-properties fo:text-align="left" fo:line-height="100%" fo:margin-top="0.071cm" fo:margin-bottom="0.071cm"/>
    </style:style>
    <style:style style:name="T903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normal" style:font-weight-asian="normal" style:font-weight-complex="bold"/>
    </style:style>
    <style:style style:name="Cell377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904" style:family="paragraph" style:parent-style-name="Table_20_text">
      <style:paragraph-properties fo:line-height="100%" fo:margin-top="0.071cm" fo:margin-bottom="0.071cm"/>
    </style:style>
    <style:style style:name="T904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904_2" style:family="text"/>
    <style:style style:name="T904_3" style:family="text" style:parent-style-name="Internet_20_link">
      <style:text-properties fo:color="#0563c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904_4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27" style:family="table-row"/>
    <style:style style:name="Cell378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905" style:family="paragraph" style:parent-style-name="Table_20_text">
      <style:paragraph-properties fo:text-align="left" fo:line-height="100%" fo:margin-top="0.071cm" fo:margin-bottom="0.071cm"/>
    </style:style>
    <style:style style:name="T905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normal" style:font-weight-asian="normal" style:font-weight-complex="bold"/>
    </style:style>
    <style:style style:name="Cell379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906" style:family="paragraph" style:parent-style-name="Table_20_text">
      <style:paragraph-properties fo:line-height="100%" fo:margin-top="0.071cm" fo:margin-bottom="0.071cm"/>
    </style:style>
    <style:style style:name="T906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28" style:family="table-row"/>
    <style:style style:name="Cell380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907" style:family="paragraph" style:parent-style-name="Table_20_text">
      <style:paragraph-properties fo:text-align="left" fo:line-height="100%" fo:margin-top="0.071cm" fo:margin-bottom="0.071cm"/>
    </style:style>
    <style:style style:name="T907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normal" style:font-weight-asian="normal" style:font-weight-complex="bold"/>
    </style:style>
    <style:style style:name="Cell381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908" style:family="paragraph" style:parent-style-name="Table_20_text">
      <style:paragraph-properties fo:line-height="100%" fo:margin-top="0.071cm" fo:margin-bottom="0.071cm"/>
    </style:style>
    <style:style style:name="T908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908_2" style:family="text"/>
    <style:style style:name="T908_3" style:family="text" style:parent-style-name="Internet_20_link">
      <style:text-properties fo:color="#0563c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908_4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29" style:family="table-row"/>
    <style:style style:name="Cell382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909" style:family="paragraph" style:parent-style-name="Table_20_text">
      <style:paragraph-properties fo:text-align="left" fo:line-height="100%" fo:margin-top="0.071cm" fo:margin-bottom="0.071cm"/>
    </style:style>
    <style:style style:name="T909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normal" style:font-weight-asian="normal" style:font-weight-complex="bold"/>
    </style:style>
    <style:style style:name="Cell383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910" style:family="paragraph" style:parent-style-name="Table_20_text">
      <style:paragraph-properties fo:line-height="100%" fo:margin-top="0.071cm" fo:margin-bottom="0.071cm"/>
    </style:style>
    <style:style style:name="T910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910_2" style:family="text">
      <style:text-properties fo:font-style="italic" style:font-style-asian="italic" style:font-style-complex="italic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910_3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30" style:family="table-row"/>
    <style:style style:name="Cell384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911" style:family="paragraph" style:parent-style-name="Table_20_text">
      <style:paragraph-properties fo:text-align="left" fo:line-height="100%" fo:margin-top="0.071cm" fo:margin-bottom="0.071cm"/>
    </style:style>
    <style:style style:name="T911_1" style:family="text">
      <style:text-properties fo:color="#0b1f5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normal" style:font-weight-asian="normal" style:font-weight-complex="bold"/>
    </style:style>
    <style:style style:name="Cell385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912" style:family="paragraph" style:parent-style-name="Table_20_text">
      <style:paragraph-properties fo:line-height="100%" fo:margin-top="0.071cm" fo:margin-bottom="0.071cm"/>
    </style:style>
    <style:style style:name="T912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912_2" style:family="text"/>
    <style:style style:name="T912_3" style:family="text" style:parent-style-name="Internet_20_link">
      <style:text-properties fo:color="#0563c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912_4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913" style:family="paragraph" style:parent-style-name="Normal">
      <style:paragraph-properties fo:line-height="108%" fo:margin-bottom="0.282cm"/>
      <style:text-properties fo:font-size="10pt" style:font-size-asian="10pt" style:font-name-complex="Arial"/>
    </style:style>
    <style:style style:name="P914" style:family="paragraph" style:parent-style-name="Normal">
      <style:paragraph-properties fo:line-height="108%" fo:margin-bottom="0.282cm"/>
      <style:text-properties fo:font-size="10pt" style:font-size-asian="10pt" style:font-name-complex="Arial"/>
    </style:style>
    <style:style style:name="P915" style:family="paragraph" style:parent-style-name="Normal">
      <style:paragraph-properties fo:line-height="108%" fo:margin-bottom="0.282cm"/>
    </style:style>
    <style:style style:name="T915_1" style:family="text">
      <style:text-properties fo:font-size="11pt" style:font-size-asian="11pt" style:font-name-complex="Arial" style:font-size-complex="11pt"/>
    </style:style>
    <style:style style:name="T915_2" style:family="text">
      <style:text-properties fo:font-size="11pt" style:font-size-asian="11pt" style:font-name-complex="Arial" style:font-size-complex="11pt"/>
    </style:style>
    <style:style style:name="T915_3" style:family="text">
      <style:text-properties fo:font-size="11pt" style:font-size-asian="11pt" style:font-name-complex="Arial" style:font-size-complex="11pt" fo:language-asian="en" fo:country-asian="GB"/>
    </style:style>
    <style:style style:name="T915_4" style:family="text">
      <style:text-properties fo:font-size="11pt" style:font-size-asian="11pt" style:font-size-complex="11pt" style:font-weight-complex="bold"/>
    </style:style>
    <style:style style:name="T915_5" style:family="text">
      <style:text-properties fo:font-size="11pt" style:font-size-asian="11pt" style:font-size-complex="11pt" style:font-weight-complex="bold"/>
    </style:style>
    <style:style style:name="Table24" style:family="table">
      <style:table-properties table:align="left" style:width="16.494cm" style:rel-width="103.72%" fo:margin-left="0cm"/>
    </style:style>
    <style:style style:name="Column92" style:family="table-column">
      <style:table-column-properties style:column-width="1.242cm"/>
    </style:style>
    <style:style style:name="Column93" style:family="table-column">
      <style:table-column-properties style:column-width="15.252cm"/>
    </style:style>
    <style:style style:name="Row131" style:family="table-row"/>
    <style:style style:name="Cell386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916" style:family="paragraph" style:parent-style-name="Table_20_text">
      <style:paragraph-properties fo:text-align="left" fo:line-height="100%" fo:margin-top="0.071cm" fo:margin-bottom="0.071cm" fo:keep-with-next="always"/>
    </style:style>
    <style:style style:name="T916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87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917" style:family="paragraph" style:parent-style-name="Table_20_text">
      <style:paragraph-properties fo:text-align="left" fo:line-height="100%" fo:margin-top="0.071cm" fo:margin-bottom="0.071cm" fo:keep-with-next="always"/>
    </style:style>
    <style:style style:name="T917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132" style:family="table-row"/>
    <style:style style:name="Cell388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918" style:family="paragraph" style:parent-style-name="Table_20_text">
      <style:paragraph-properties fo:text-align="left" fo:line-height="100%" fo:margin-top="0.071cm" fo:margin-bottom="0.071cm"/>
    </style:style>
    <style:style style:name="T918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normal" style:font-weight-asian="normal" style:font-weight-complex="bold"/>
    </style:style>
    <style:style style:name="Cell389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919" style:family="paragraph" style:parent-style-name="Table_20_text">
      <style:paragraph-properties fo:line-height="100%" fo:margin-top="0.071cm" fo:margin-bottom="0.071cm"/>
    </style:style>
    <style:style style:name="T919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33" style:family="table-row"/>
    <style:style style:name="Cell390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920" style:family="paragraph" style:parent-style-name="Table_20_text">
      <style:paragraph-properties fo:text-align="left" fo:line-height="100%" fo:margin-top="0.071cm" fo:margin-bottom="0.071cm"/>
    </style:style>
    <style:style style:name="T920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normal" style:font-weight-asian="normal" style:font-weight-complex="bold"/>
    </style:style>
    <style:style style:name="Cell391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921" style:family="paragraph" style:parent-style-name="Table_20_text">
      <style:paragraph-properties fo:line-height="100%" fo:margin-top="0.071cm" fo:margin-bottom="0.071cm"/>
    </style:style>
    <style:style style:name="T921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34" style:family="table-row"/>
    <style:style style:name="Cell392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922" style:family="paragraph" style:parent-style-name="Table_20_text">
      <style:paragraph-properties fo:text-align="left" fo:line-height="100%" fo:margin-top="0.071cm" fo:margin-bottom="0.071cm"/>
    </style:style>
    <style:style style:name="T922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normal" style:font-weight-asian="normal" style:font-weight-complex="bold"/>
    </style:style>
    <style:style style:name="Cell393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923" style:family="paragraph" style:parent-style-name="Table_20_text">
      <style:paragraph-properties fo:line-height="100%" fo:margin-top="0.071cm" fo:margin-bottom="0.071cm"/>
    </style:style>
    <style:style style:name="T923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35" style:family="table-row"/>
    <style:style style:name="Cell394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924" style:family="paragraph" style:parent-style-name="Table_20_text">
      <style:paragraph-properties fo:text-align="left" fo:line-height="100%" fo:margin-top="0.071cm" fo:margin-bottom="0.071cm"/>
    </style:style>
    <style:style style:name="T924_1" style:family="text">
      <style:text-properties fo:color="#000000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normal" style:font-weight-asian="normal" style:font-weight-complex="bold"/>
    </style:style>
    <style:style style:name="Cell395" style:family="table-cell">
      <style:table-cell-properties fo:background-color="#d9e2f3" style:vertical-align="middle" fo:border-top="#8eaadb 0.018cm solid" fo:border-bottom="#8eaadb 0.018cm solid" fo:padding-left="0.101cm" fo:border-left="#8eaadb 0.018cm solid" fo:padding-right="0.101cm" fo:border-right="#8eaadb 0.018cm solid" fo:wrap-option="wrap"/>
    </style:style>
    <style:style style:name="P925" style:family="paragraph" style:parent-style-name="Table_20_text">
      <style:paragraph-properties fo:line-height="100%" fo:margin-top="0.071cm" fo:margin-bottom="0.071cm"/>
    </style:style>
    <style:style style:name="T925_1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925_2" style:family="text"/>
    <style:style style:name="T925_3" style:family="text" style:parent-style-name="Internet_20_link">
      <style:text-properties fo:color="#0563c1"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925_4" style:family="text">
      <style:text-properties style:font-name="Fira Sans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926" style:family="paragraph" style:parent-style-name="Normal">
      <style:paragraph-properties fo:line-height="108%" fo:margin-bottom="0.282cm"/>
      <style:text-properties fo:font-size="10pt" style:font-size-asian="10pt" style:font-name-complex="Arial"/>
    </style:style>
  </office:automatic-styles>
  <office:body>
    <office:text>
      <text:h text:style-name="P1" text:outline-level="2"><text:span text:style-name="T1_1">Annual<text:s/>Review<text:s/></text:span><text:span text:style-name="T1_2">Template<text:s/>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 text:c="2"/></text:span><text:span text:style-name="T3_2">The<text:s/>Applied<text:s/>Research<text:s/>Programme<text:s/>on<text:s/>Energy<text:s/>and<text:s/>Economic<text:s/>Growth<text:s/>(EEG)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text:s/></text:span><text:span text:style-name="T4_2">£15.5<text:s/>million</text:span></text:p>
          </table:table-cell>
          <table:covered-table-cell/>
          <table:table-cell table:style-name="Cell3">
            <text:p text:style-name="P5"><text:span text:style-name="T5_1">Review<text:s/></text:span><text:span text:style-name="T5_2">d</text:span><text:span text:style-name="T5_3">ate:<text:s/></text:span><text:span text:style-name="T5_4">June<text:s/>2021</text:span></text:p>
          </table:table-cell>
        </table:table-row>
        <table:table-row table:style-name="Row3">
          <table:table-cell table:style-name="Cell4">
            <text:p text:style-name="P6"><text:span text:style-name="T6_1">Programme<text:s/>Code:<text:s/></text:span><text:span text:style-name="T6_2">204773</text:span></text:p>
            <text:p text:style-name="P7"/>
          </table:table-cell>
          <table:table-cell table:style-name="Cell5">
            <text:p text:style-name="P8"><text:span text:style-name="T8_1">AMP<text:s/>start<text:s/>d</text:span><text:span text:style-name="T8_2">ate:</text:span><text:span text:style-name="T8_3"><text:s/></text:span><text:span text:style-name="T8_4">30<text:s/>April<text:s/>2015</text:span></text:p>
          </table:table-cell>
          <table:table-cell table:style-name="Cell6">
            <text:p text:style-name="P9"><text:span text:style-name="T9_1">AMP<text:s/>end<text:s/>d</text:span><text:span text:style-name="T9_2">ate:</text:span><text:span text:style-name="T9_3"><text:s/></text:span><text:span text:style-name="T9_4">30<text:s/>Sept<text:s/>2022</text:span></text:p>
          </table:table-cell>
        </table:table-row>
      </table:table>
      <text:p text:style-name="P10"/>
      <text:p text:style-name="P11"><text:span text:style-name="T11_1">Summary<text:s/>of<text:s/>Programme<text:s/>Performance</text:span></text:p>
      <text:p text:style-name="P12"><text:span text:style-name="T12_1">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4">
          <table:table-cell table:style-name="Cell7">
            <text:p text:style-name="P13"><text:span text:style-name="T13_1">Year</text:span></text:p>
          </table:table-cell>
          <table:table-cell table:style-name="Cell8">
            <text:p text:style-name="P14"><text:span text:style-name="T14_1">FY<text:s/>15/16</text:span></text:p>
          </table:table-cell>
          <table:table-cell table:style-name="Cell9">
            <text:p text:style-name="P15"><text:span text:style-name="T15_1">FY<text:s/>16/17</text:span></text:p>
          </table:table-cell>
          <table:table-cell table:style-name="Cell10">
            <text:p text:style-name="P16"><text:span text:style-name="T16_1">FY<text:s/>17/18</text:span></text:p>
          </table:table-cell>
          <table:table-cell table:style-name="Cell11">
            <text:p text:style-name="P17"><text:span text:style-name="T17_1">FY18/19</text:span></text:p>
          </table:table-cell>
          <table:table-cell table:style-name="Cell12">
            <text:p text:style-name="P18"><text:span text:style-name="T18_1">FY19/20</text:span></text:p>
          </table:table-cell>
          <table:table-cell table:style-name="Cell13">
            <text:p text:style-name="P19"><text:span text:style-name="T19_1">FY20/21</text:span></text:p>
          </table:table-cell>
        </table:table-row>
        <table:table-row table:style-name="Row5">
          <table:table-cell table:style-name="Cell14">
            <text:p text:style-name="P20"><text:span text:style-name="T20_1">Overall<text:s/>Output<text:s/>Score</text:span></text:p>
          </table:table-cell>
          <table:table-cell table:style-name="Cell15">
            <text:p text:style-name="P21"><text:span text:style-name="T21_1">A</text:span></text:p>
          </table:table-cell>
          <table:table-cell table:style-name="Cell16">
            <text:p text:style-name="P22"><text:span text:style-name="T22_1">A+</text:span></text:p>
          </table:table-cell>
          <table:table-cell table:style-name="Cell17">
            <text:p text:style-name="P23"><text:span text:style-name="T23_1">A+</text:span></text:p>
          </table:table-cell>
          <table:table-cell table:style-name="Cell18">
            <text:p text:style-name="P24"><text:span text:style-name="T24_1">A+</text:span></text:p>
          </table:table-cell>
          <table:table-cell table:style-name="Cell19">
            <text:p text:style-name="P25"><text:span text:style-name="T25_1">A+</text:span></text:p>
          </table:table-cell>
          <table:table-cell table:style-name="Cell20">
            <text:p text:style-name="P26"><text:span text:style-name="T26_1">A</text:span></text:p>
          </table:table-cell>
        </table:table-row>
        <table:table-row table:style-name="Row6">
          <table:table-cell table:style-name="Cell21">
            <text:p text:style-name="P27"><text:span text:style-name="T27_1">Risk<text:s/>Rating</text:span><text:span text:style-name="T27_2"><text:s/></text:span></text:p>
          </table:table-cell>
          <table:table-cell table:style-name="Cell22">
            <text:p text:style-name="P28"><text:span text:style-name="T28_1">Moderate</text:span></text:p>
          </table:table-cell>
          <table:table-cell table:style-name="Cell23">
            <text:p text:style-name="P29"><text:span text:style-name="T29_1">Moderate</text:span></text:p>
          </table:table-cell>
          <table:table-cell table:style-name="Cell24">
            <text:p text:style-name="P30"><text:span text:style-name="T30_1">Moderate</text:span></text:p>
          </table:table-cell>
          <table:table-cell table:style-name="Cell25">
            <text:p text:style-name="P31"><text:span text:style-name="T31_1">Moderate</text:span></text:p>
          </table:table-cell>
          <table:table-cell table:style-name="Cell26">
            <text:p text:style-name="P32"><text:span text:style-name="T32_1">Moderate</text:span></text:p>
          </table:table-cell>
          <table:table-cell table:style-name="Cell27">
            <text:p text:style-name="P33"><text:span text:style-name="T33_1">Moderate</text:span></text:p>
          </table:table-cell>
        </table:table-row>
      </table:table>
      <text:p text:style-name="P34"/>
      <table:table table:style-name="Table3">
        <table:table-column table:style-name="Column11"/>
        <table:table-column table:style-name="Column12"/>
        <table:table-row table:style-name="Row7">
          <table:table-cell table:style-name="Cell28">
            <text:p text:style-name="P35"><text:span text:style-name="T35_1">DevTracker<text:s/>Link<text:s/>to<text:s/>Business<text:s/>Case:<text:s/></text:span></text:p>
          </table:table-cell>
          <table:table-cell table:style-name="Cell29">
            <text:p text:style-name="P36"><text:span text:style-name="T36_1"><text:a xlink:type="simple" xlink:href="https://iati.fcdo.gov.uk/iati_documents/13364103.odt"><text:span text:style-name="T36_2">https://iati.fcdo.gov.uk/iati_documents/13364103.odt</text:span></text:a></text:span></text:p>
          </table:table-cell>
        </table:table-row>
        <table:table-row table:style-name="Row8">
          <table:table-cell table:style-name="Cell30">
            <text:p text:style-name="P37"><text:span text:style-name="T37_1">DevTracker<text:s/>Link<text:s/>to<text:s/>results<text:s/>framework:<text:s/></text:span></text:p>
          </table:table-cell>
          <table:table-cell table:style-name="Cell31">
            <text:p text:style-name="P38"><text:span text:style-name="T38_1"><text:a xlink:type="simple" xlink:href="https://iati.fcdo.gov.uk/iati_documents/60317928.xlsx"><text:span text:style-name="T38_2">https://iati.fcdo.gov.uk/iati_documents/60317928.xlsx</text:span></text:a></text:span></text:p>
          </table:table-cell>
        </table:table-row>
      </table:table>
      <text:p text:style-name="P39"/>
      <text:p text:style-name="P40"/>
      <text:p text:style-name="P41"><text:span text:style-name="T41_1">A.<text:s/>SUMMARY<text:s/>AND<text:s/>OVERVIEW<text:s/></text:span></text:p>
      <text:p text:style-name="P42"/>
      <text:p text:style-name="P43"><text:span text:style-name="T43_1">Description<text:s/>of<text:s/>programme<text:s/></text:span></text:p>
      <text:p text:style-name="P44"/>
      <text:p text:style-name="P45"><text:span text:style-name="T45_1">The<text:s/>Applied<text:s/>Research<text:s/>Programme<text:s/>on<text:s/>Energy<text:s/>and<text:s/>Economic<text:s/>Growth<text:s/>(EEG)<text:s/>seeks<text:s/>to<text:s/>support<text:s/>developing<text:s/>countries<text:s/>with<text:s/>the<text:s/>evidence<text:s/>that<text:s/>policy<text:s/>makers<text:s/>need<text:s/>to<text:s/>make<text:s/>their<text:s/>energy<text:s/>systems<text:s/>more<text:s/>sustainable,<text:s/>efficient,<text:s/>reliable<text:s/>and<text:s/>equitable.<text:s/>The<text:s/>programme,<text:s/>which<text:s/>is<text:s/>managed<text:s/>by<text:s/>Oxford<text:s/>Policy<text:s/>Management<text:s/>(OPM),<text:s/>commissions<text:s/>cutting-edge<text:s/>research<text:s/>and<text:s/>builds<text:s/>a<text:s/>body<text:s/>of<text:s/>best-practice<text:s/>and<text:s/>evidence<text:s/>around<text:s/>how<text:s/>sector<text:s/>reforms,<text:s/>innovative<text:s/>technologies<text:s/>and<text:s/>best<text:s/>practice<text:s/>solutions<text:s/>can<text:s/>maximise<text:s/>the<text:s/>economic<text:s/>impacts<text:s/>of<text:s/>larger<text:s/>scale<text:s/>energy<text:s/>projects<text:s/>in<text:s/>sub-Saharan<text:s/>Africa<text:s/>and<text:s/>South<text:s/>Asia.<text:s/>It<text:s/>also<text:s/>works<text:s/>to</text:span><text:span text:style-name="T45_2"><text:s/></text:span><text:span text:style-name="T45_3">strengthen<text:s/>institutional<text:s/>capacity<text:s/>to<text:s/>support<text:s/>partner<text:s/>governments<text:s/>implement<text:s/>evidence-based<text:s/>programming<text:s/>and<text:s/>ultimately<text:s/>help<text:s/>to<text:s/>bring<text:s/>the<text:s/>benefits<text:s/>of<text:s/>modern<text:s/>energy<text:s/>services<text:s/>to<text:s/>poorer<text:s/>people.<text:s/></text:span><text:span text:style-name="T45_4">EEG<text:s/>focuses<text:s/>on<text:s/>four<text:s/>priority<text:s/>research<text:s/>areas:<text:s/></text:span></text:p>
      <text:list text:style-name="LS14" xml:id="list0">
        <text:list-item>
          <text:p text:style-name="P46"><text:span text:style-name="T46_1">Energy<text:s/>reliability</text:span></text:p>
        </text:list-item>
        <text:list-item>
          <text:p text:style-name="P47"><text:span text:style-name="T47_1">Efficient<text:s/>and<text:s/>productive<text:s/>use<text:s/>of<text:s/>electricity</text:span></text:p>
        </text:list-item>
        <text:list-item>
          <text:p text:style-name="P48"><text:span text:style-name="T48_1">Grid<text:s/>access</text:span></text:p>
        </text:list-item>
        <text:list-item>
          <text:p text:style-name="P49"><text:span text:style-name="T49_1">Renewable<text:s/>energy</text:span></text:p>
        </text:list-item>
      </text:list>
      <text:p text:style-name="P50"/>
      <text:p text:style-name="P51"><text:span text:style-name="T51_1">Within<text:s/>each<text:s/>of<text:s/>these<text:s/>priority<text:s/>research<text:s/>areas<text:s/>are<text:s/>open<text:s/>research<text:s/>questions<text:s/>around<text:s/></text:span><text:span text:style-name="T51_2">planning<text:s/>and<text:s/></text:span><text:span text:style-name="T51_3">decision<text:s/>support</text:span><text:span text:style-name="T51_4">;<text:s/></text:span><text:span text:style-name="T51_5">technology</text:span><text:span text:style-name="T51_6">,<text:s/>and<text:s/></text:span><text:span text:style-name="T51_7">policy<text:s/></text:span><text:span text:style-name="T51_8">interventions</text:span><text:span text:style-name="T51_9">,<text:s/>and<text:s/>their</text:span><text:span text:style-name="T51_10"><text:s/></text:span><text:span text:style-name="T51_11">impacts<text:s/>on<text:s/>productivity</text:span><text:span text:style-name="T51_12">,<text:s/></text:span><text:span text:style-name="T51_13">gender</text:span><text:span text:style-name="T51_14">,<text:s/></text:span><text:span text:style-name="T51_15">poverty</text:span><text:span text:style-name="T51_16">,<text:s/>and<text:s/></text:span><text:span text:style-name="T51_17">fragile<text:s/>and<text:s/>conflict-affected<text:s/>states<text:s/></text:span><text:span text:style-name="T51_18">resulting<text:s/>from<text:s/>interventions<text:s/>(or<text:s/>the<text:s/>lack<text:s/>thereof).</text:span></text:p>
      <text:p text:style-name="P52"/>
      <text:p text:style-name="P53"><text:span text:style-name="T53_1">The<text:s/>research<text:s/>implementation<text:s/>stage,<text:s/>lasting<text:s/>four<text:s/>years,<text:s/>commenced<text:s/>in<text:s/>December<text:s/>2018.<text:s/>This<text:s/>annual<text:s/>review<text:s/>covers<text:s/>the<text:s/>period<text:s/>between<text:s/>July<text:s/>2020<text:s/>and<text:s/>June<text:s/>2021.</text:span><text:span text:style-name="T53_2"><text:tab/></text:span><text:span text:style-name="T53_3"><text:tab/></text:span></text:p>
      <text:p text:style-name="P54"/>
      <text:p text:style-name="P55"><text:span text:style-name="T55_1">EEG<text:s/>research<text:s/>calls<text:s/>have<text:s/>attracted<text:s/>a<text:s/>wide<text:s/>range<text:s/>of<text:s/>top<text:s/>research<text:s/>suppliers<text:s/>undertaking<text:s/>21<text:s/>projects<text:s/>-<text:s/>see<text:s/>listing<text:s/>at<text:s/>Annex<text:s/>1.<text:s/>In<text:s/>addition,<text:s/>partners<text:s/>at<text:s/>the<text:s/>World<text:s/>Bank<text:s/>Energy<text:s/>Sector<text:s/>Management<text:s/>Assistance<text:s/>Programme<text:s/>(ESMAP)<text:s/>have<text:s/>undertaken<text:s/>a<text:s/>further<text:s/>3<text:s/>projects<text:s/>that<text:s/>are<text:s/>closely<text:s/>aligned<text:s/>with<text:s/>the<text:s/>objectives<text:s/>of<text:s/>EEG.<text:s/>These<text:s/>are:<text:s/></text:span></text:p>
      <text:list text:style-name="LS15" xml:id="list4">
        <text:list-item>
          <text:p text:style-name="P56"><text:span text:style-name="T56_1">Enhancing<text:s/>dispatch<text:s/>efficiency<text:s/>to<text:s/>integrate<text:s/>renewable<text:s/>energy</text:span><text:span text:style-name="T56_2"><text:note text:note-class="footnote"><text:note-citation/><text:note-body><text:p text:style-name="P57"><text:span text:style-name="T57_1"><text:s/></text:span><text:span text:style-name="T57_2">Dispatchable<text:s/>generation<text:s/>refers<text:s/>to<text:s/>sources<text:s/>of<text:s/>electricity<text:s/>that<text:s/>can<text:s/>be<text:s/>used<text:s/>on<text:s/>demand<text:s/>and<text:s/>dispatched<text:s/>at<text:s/>the<text:s/>request<text:s/>of<text:s/>power<text:s/>grid<text:s/>operators,<text:s/>according<text:s/>to<text:s/>market<text:s/>needs.</text:span></text:p></text:note-body></text:note></text:span><text:span text:style-name="T57_3">;<text:s/></text:span></text:p>
        </text:list-item>
        <text:list-item>
          <text:p text:style-name="P58"><text:span text:style-name="T58_1">Energy<text:s/>efficiency<text:s/>in<text:s/>developing<text:s/>countries:<text:s/>Towards<text:s/>a<text:s/>paradigm<text:s/>shift<text:s/>in<text:s/>assessing<text:s/>its<text:s/>contributions<text:s/>to<text:s/>development;<text:s/>and<text:s/></text:span></text:p>
        </text:list-item>
        <text:list-item>
          <text:p text:style-name="P59"><text:span text:style-name="T59_1">Closing<text:s/>gaps<text:s/>in<text:s/>women’s<text:s/>employment<text:s/>in<text:s/>the<text:s/>energy<text:s/>sector.<text:s text:c="2"/></text:span></text:p>
        </text:list-item>
      </text:list>
      <text:p text:style-name="P60"><text:span text:style-name="T60_1">EEG<text:s/>Lead<text:s/>Research<text:s/>Partners</text:span></text:p>
      <text:p text:style-name="P61"><draw:frame svg:x="0cm" svg:y="0cm" svg:width="15.921cm" svg:height="8.955cm" draw:style-name="FR1" text:anchor-type="as-char" draw:z-index="0"><draw:image xlink:href="Pictures/image1.jpeg" xlink:type="simple" xlink:show="embed" xlink:actuate="onLoad"/></draw:frame></text:p>
      <text:p text:style-name="P62"/>
      <text:p text:style-name="P63"><text:span text:style-name="T63_1">In<text:s/>addition,<text:s/>the<text:s/>programme<text:s/></text:span><text:span text:style-name="T63_2">commissioned<text:s/>research<text:s/>on<text:s/>COVID-19<text:s/>and<text:s/>the<text:s/>energy<text:s/>sector<text:s/>to<text:s/>support<text:s/>the<text:s/>wider<text:s/>international<text:s/>response<text:s/>to<text:s/>the<text:s/>COVID-19<text:s/>pandemic.<text:s/>EEG<text:s/>was<text:s/>quick<text:s/>to<text:s/>map<text:s/></text:span><text:span text:style-name="T63_3">and<text:s/>make<text:s/>available<text:s/>(</text:span><text:span text:style-name="T63_4"><text:a xlink:type="simple" xlink:href="https://energyeconomicgrowth.org/publication/eeg-energy-insight-international-energy-related-organisations-response-covid-19"><text:span text:style-name="T63_5">here</text:span></text:a></text:span><text:span text:style-name="T63_6">)<text:s/></text:span><text:span text:style-name="T63_7">targeted<text:s/>measures<text:s/>being<text:s/>taken<text:s/>by<text:s/>international<text:s/>energy-related<text:s/>organisations</text:span><text:span text:style-name="T63_8"><text:s/>and<text:s/>to<text:s/>prepare<text:s/>a<text:s/>series<text:s/>insight<text:s/>papers<text:s/>on<text:s/>COVID-19<text:s/>impacts<text:s/>on<text:s/></text:span><text:span text:style-name="T63_9"><text:a xlink:type="simple" xlink:href="https://energyeconomicgrowth.org/publication/impact-covid-19-oil-and-gas-sector-and-decarbonisation-lics-and-mics"><text:span text:style-name="T63_10">oil<text:s/>and<text:s/>gas</text:span></text:a></text:span><text:span text:style-name="T63_11">;<text:s/>electricity<text:s/>supply<text:s/>in<text:s/></text:span><text:span text:style-name="T63_12"><text:a xlink:type="simple" xlink:href="https://energyeconomicgrowth.org/index.php/publication/tracking-indias-covid-19-impacts-and-recovery-using-high-frequency-electricity-and"><text:span text:style-name="T63_13">India</text:span></text:a></text:span><text:span text:style-name="T63_14">,<text:s/></text:span><text:span text:style-name="T63_15"><text:a xlink:type="simple" xlink:href="https://energyeconomicgrowth.org/publication/impact-covid-19-electricity-supply-industry-primer-ugandas-case"><text:span text:style-name="T63_16">Uganda</text:span></text:a></text:span><text:span text:style-name="T63_17"><text:s/>and<text:s/></text:span><text:span text:style-name="T63_18"><text:a xlink:type="simple" xlink:href="https://energyeconomicgrowth.org/publication/impacts-and-coping-mechanisms-covid-19-pandemic-malawis-energy-sector"><text:span text:style-name="T63_19">Malawi</text:span></text:a></text:span><text:span text:style-name="T63_20"><text:s/>and<text:s/>on<text:s/>coping<text:s/>mechanisms<text:s/>for<text:s/></text:span><text:span text:style-name="T63_21"><text:a xlink:type="simple" xlink:href="https://energyeconomicgrowth.org/publication/coping-shock-last-mile-distributors-and-covid-19"><text:span text:style-name="T63_22">last<text:s/>mile<text:s/>distributors</text:span></text:a></text:span><text:span text:style-name="T63_23">.</text:span><text:span text:style-name="T63_24"><text:s/></text:span><text:span text:style-name="T63_25">EEG<text:s/>also<text:s/>launched<text:s/></text:span><text:span text:style-name="T63_26">a<text:s/></text:span><text:span text:style-name="T63_27">research<text:s/>call<text:s/>on<text:s/></text:span><text:span text:style-name="T63_28">COVID-19<text:s/></text:span><text:span text:style-name="T63_29">challenges<text:s/></text:span><text:span text:style-name="T63_30">in<text:s/>the<text:s/></text:span><text:span text:style-name="T63_31">energy<text:s/>sector<text:s/>in<text:s/>developing<text:s/>countries.<text:s text:c="2"/>Th</text:span><text:span text:style-name="T63_32">is<text:s/>identified<text:s/></text:span><text:span text:style-name="T63_33">a<text:s/>further<text:s/>2<text:s/>research<text:s/>projects<text:s/></text:span><text:span text:style-name="T63_34">looking<text:s/>at<text:s/></text:span><text:span text:style-name="T63_35">how<text:s/>electrification<text:s/>can<text:s/>improve<text:s/>resilience<text:s/>to<text:s/>the<text:s/>COVID-19<text:s/>pandemic</text:span><text:span text:style-name="T63_36"><text:s/>(</text:span><text:span text:style-name="T63_37"><text:a xlink:type="simple" xlink:href="https://energyeconomicgrowth.org/index.php/node/421"><text:span text:style-name="T63_38">here</text:span></text:a></text:span><text:span text:style-name="T63_39">;<text:s/></text:span><text:span text:style-name="T63_40"><text:a xlink:type="simple" xlink:href="https://energyeconomicgrowth.org/index.php/node/419"><text:span text:style-name="T63_41">here</text:span></text:a></text:span><text:span text:style-name="T63_42">)</text:span><text:span text:style-name="T63_43">.<text:s/></text:span></text:p>
      <text:p text:style-name="P64"/>
      <text:p text:style-name="P65"><text:span text:style-name="T65_1">Summary<text:s/>supporting<text:s/>narrative<text:s/>for<text:s/>the<text:s/>overall<text:s/>score<text:s/>in<text:s/>this<text:s/>review<text:s/></text:span></text:p>
      <text:p text:style-name="P66"/>
      <text:p text:style-name="P67"><text:span text:style-name="T67_1">This<text:s/>is<text:s/>the<text:s/>fourth<text:s/></text:span><text:span text:style-name="T67_2">year</text:span><text:span text:style-name="T67_3"><text:s/></text:span><text:span text:style-name="T67_4">of<text:s/>the<text:s/>implementation<text:s/>phase</text:span><text:span text:style-name="T67_5">.<text:s/></text:span><text:span text:style-name="T67_6">OPM<text:s/></text:span><text:span text:style-name="T67_7">have<text:s/>continued<text:s/>to<text:s/></text:span><text:span text:style-name="T67_8">perform</text:span><text:span text:style-name="T67_9"><text:s/>well<text:s/></text:span><text:span text:style-name="T67_10">in<text:s/>all<text:s/>output<text:s/>areas<text:s/>of<text:s/>the<text:s/></text:span><text:span text:style-name="T67_11">programme</text:span><text:span text:style-name="T67_12">,<text:s/>effectively<text:s/>managing<text:s/>the<text:s/></text:span><text:span text:style-name="T67_13">energy<text:s/></text:span><text:span text:style-name="T67_14">research<text:s/></text:span><text:span text:style-name="T67_15">portfolio<text:s/>(output<text:s/>areas<text:s/>1:<text:s/>Research<text:s/>Scoping;<text:s/>2:<text:s/>Core<text:s/>Research<text:s/>and<text:s/>5:<text:s/>Cross-cutting<text:s/>and<text:s/>Inclusion<text:s/>Research)<text:s/>and<text:s/>undertaking<text:s/>research<text:s/>uptake<text:s/>and<text:s/>knowledge<text:s/>management<text:s/>(output<text:s/>areas<text:s/>3:<text:s/>Dissemination<text:s/>and<text:s/>Research<text:s/>Uptake<text:s/>and<text:s/>4:<text:s/>Capacity<text:s/>Strengthening),<text:s/>albeit<text:s/>against<text:s/>a<text:s/>background<text:s/>of<text:s/></text:span><text:span text:style-name="T67_16">budget<text:s/></text:span><text:span text:style-name="T67_17">reductions<text:s/>and<text:s/>the<text:s/></text:span><text:span text:style-name="T67_18">wider<text:s/>operational<text:s/>challenges<text:s/>caused<text:s/>by<text:s/>the<text:s/>pandemic.<text:s/></text:span><text:span text:style-name="T67_19">The<text:s/>programme<text:s/></text:span><text:span text:style-name="T67_20">continues<text:s/>to<text:s/></text:span><text:span text:style-name="T67_21">achieve</text:span><text:span text:style-name="T67_22"><text:s/></text:span><text:span text:style-name="T67_23">impact<text:s/>and<text:s/>value<text:s/>for<text:s/>money<text:s/></text:span><text:span text:style-name="T67_24">by<text:s/>aligning<text:s/>its<text:s/>research<text:s/>agenda<text:s/></text:span><text:span text:style-name="T67_25">and</text:span><text:span text:style-name="T67_26"><text:s/>coordinating<text:s/>activity<text:s/></text:span><text:span text:style-name="T67_27">with<text:s/></text:span><text:span text:style-name="T67_28">other<text:s/>partners<text:s/></text:span><text:span text:style-name="T67_29">programmes</text:span><text:span text:style-name="T67_30">.<text:s/></text:span><text:span text:style-name="T67_31">For<text:s/>example,<text:s/>this<text:s/>year<text:s/>EEG<text:s/>has:<text:s/></text:span></text:p>
      <text:p text:style-name="P68"/>
      <text:list text:style-name="LS30" xml:id="list7">
        <text:list-item>
          <text:p text:style-name="P69"><text:span text:style-name="T69_1">u</text:span><text:span text:style-name="T69_2">tilised<text:s/>its<text:s/>partnership<text:s/>with<text:s/>the<text:s/>Climate<text:s/>Parliament</text:span><text:span text:style-name="T69_3"><text:note text:note-class="footnote"><text:note-citation/><text:note-body><text:p text:style-name="P70"><text:span text:style-name="T70_1"><text:s/></text:span><text:span text:style-name="T70_2">Climate<text:s/>Parliament<text:s/></text:span><text:span text:style-name="T70_3">is<text:s/>an<text:s/>international,<text:s/>non-partisan<text:s/>network<text:s/>of<text:s/>legislators,<text:s/>supported<text:s/>by<text:s/>a<text:s/>Secretariat<text:s/>based<text:s/>in<text:s/>the<text:s/>United<text:s/>Kingdom.<text:s/>Climate<text:s/>parliament<text:s/>works<text:s/>with<text:s/>groups<text:s/>of<text:s/>national<text:s/>MPs<text:s/>in<text:s/>Parliaments<text:s/>and<text:s/>National<text:s/>Assemblies<text:s/>from<text:s/>developing<text:s/>countries<text:s/>in<text:s/>Asia,<text:s/>Latin<text:s/>America,<text:s/>the<text:s/>Middle<text:s/>East<text:s/>&amp;<text:s/>North<text:s/>Africa,<text:s/>and<text:s/>Sub-Saharan<text:s/>Africa.</text:span></text:p><text:p text:style-name="P71"/></text:note-body></text:note></text:span><text:span text:style-name="T71_1"><text:s/></text:span><text:span text:style-name="T71_2">to<text:s/>catalyse<text:s/>a<text:s/>discussion<text:s/>around<text:s/>the<text:s/>feasibility<text:s/>of<text:s/>inter-regional<text:s/>green<text:s/>grids.<text:s/>This<text:s/>gained<text:s/>traction<text:s/>over<text:s/>time<text:s/>and<text:s/>eventually<text:s/>led<text:s/>to<text:s/>EEG<text:s/>commissioning<text:s/>a<text:s/>proof<text:s/>of<text:s/>concept<text:s/>and<text:s/>feasibility<text:s/>analysis<text:s/>of<text:s/>the<text:s/>possible<text:s/>technical<text:s/>and<text:s/>economic<text:s/>scenarios<text:s/>for<text:s/>an<text:s/>electricity<text:s/>interconnector<text:s/>between<text:s/>Gulf<text:s/>Cooperation<text:s/>Council<text:s/>(GCC)<text:s/>countries<text:s/>and<text:s/>India.<text:s/>This<text:s/>project<text:s/>worked<text:s/>in<text:s/>close<text:s/></text:span><text:span text:style-name="T71_3">cooperation<text:s/>with<text:s/>FCDO<text:s/>officials<text:s/>in<text:s/>India<text:s/>who<text:s/>coordinated<text:s/>and<text:s/>liaised<text:s/>with<text:s/>Government<text:s/>of<text:s/>India<text:s/>and<text:s/>local<text:s/>entities.<text:s/>The<text:s/>resulting<text:s/>analysis<text:s/>found<text:s/>that<text:s/>a<text:s/>techno-economic<text:s/>case<text:s/>for<text:s/>a<text:s/>GCC-India<text:s/>interconnector<text:s/>is<text:s/>clear<text:s/>and<text:s/>this<text:s/>has<text:s/>fed<text:s/>into<text:s/>a<text:s/>regional<text:s/>study<text:s/>funded<text:s/>by<text:s/>World<text:s/>Bank<text:s/></text:span><text:span text:style-name="T71_4">and<text:s/>a<text:s/>new<text:s/>Global<text:s/>Green<text:s/>Grids<text:s/>Initiative<text:s/>being<text:s/>prepared<text:s/>as<text:s/>part<text:s/>of<text:s/>COP26<text:s/>(United<text:s/>Nations<text:s/>Conference<text:s/>of<text:s/>Parties<text:s/>26).<text:s/></text:span></text:p>
        </text:list-item>
        <text:list-item>
          <text:p text:style-name="P72"><text:span text:style-name="T72_1">with<text:s/>ESMAP<text:s/>looked<text:s/>at<text:s/>the<text:s/>efficiency<text:s/>of<text:s/>electricity<text:s/>dispatch<text:s/>in<text:s/>Pakistan<text:s/>which<text:s/>led<text:s/>to<text:s/>a<text:s/>report<text:s/>on<text:s/>variable<text:s/>renewable<text:s/>energy<text:s/>integration<text:s/>and<text:s/>planning<text:s/>that<text:s/>showed<text:s/>improved<text:s/>dispatch<text:s/>efficiency</text:span><text:span text:style-name="T72_2"><text:note text:note-class="footnote"><text:note-citation/><text:note-body><text:p text:style-name="P73"><text:span text:style-name="T73_1"><text:s/></text:span><text:span text:style-name="T73_2">Electric<text:s/>utilities<text:s/>plan<text:s/>their<text:s/>power<text:s/>generation<text:s/>to<text:s/>meet<text:s/>varying<text:s/>demands<text:s/>during<text:s/>the<text:s/>year,<text:s/>month,<text:s/>week<text:s/>or<text:s/>day.</text:span><text:span text:style-name="T73_3"><text:s/>Such<text:s/>planning<text:s/>involves<text:s/>making<text:s/></text:span><text:span text:style-name="T73_4">choice</text:span><text:span text:style-name="T73_5">s</text:span><text:span text:style-name="T73_6"><text:s/>of<text:s/>which<text:s/>power<text:s/>plants<text:s/>to<text:s/>operate<text:s/>(or<text:s/>dispatch)<text:s/>to<text:s/>meet<text:s/></text:span><text:span text:style-name="T73_7">predicted<text:s/></text:span><text:span text:style-name="T73_8">electricity<text:s/>demand<text:s/>at<text:s/>any<text:s/>given<text:s/>time</text:span><text:span text:style-name="T73_9">.<text:s/>Utilities<text:s/>and<text:s/>generators<text:s/>will<text:s/>want<text:s/>to<text:s/></text:span><text:span text:style-name="T73_10">optimise<text:s/>the<text:s/>dispatch<text:s/>planning<text:s/>as<text:s/>this<text:s/>will<text:s/>have<text:s/></text:span><text:span text:style-name="T73_11">substantial<text:s/>financial<text:s/>implications<text:s/>for<text:s/>the<text:s/>overall<text:s/>cost<text:s/>of<text:s/></text:span><text:span text:style-name="T73_12">the<text:s/></text:span><text:span text:style-name="T73_13">electricity.</text:span></text:p></text:note-body></text:note></text:span><text:span text:style-name="T73_14"><text:s/>could<text:s/>save<text:s/>just<text:s/>over<text:s/>$1<text:s/>billion<text:s/>per<text:s/>annum<text:s/>(a<text:s/>17.8%<text:s/>cost<text:s/>reduction).<text:s/>Through<text:s/>meetings<text:s/>with<text:s/>Pakistan’s<text:s/>National<text:s/>Power<text:s/>Control<text:s/>Centre,<text:s/>detailed<text:s/>recommendations<text:s/>were<text:s/>provided<text:s/>on<text:s/>how<text:s/>such<text:s/>savings<text:s/>could<text:s/>be<text:s/>achieved<text:s/>through<text:s/>changes<text:s/>to<text:s/>their<text:s/>dispatch<text:s/>protocol<text:s/>and<text:s/>integration<text:s/>of<text:s/>variable<text:s/>renewable<text:s/>energy.<text:s/>The<text:s/>programme<text:s/>has<text:s/>also<text:s/>undertaken<text:s/>research<text:s/>on<text:s/>efficiency<text:s/>of<text:s/>electricity<text:s/>dispatch<text:s/>in<text:s/>Nigeria<text:s/>which<text:s/>will<text:s/>be<text:s/>reported<text:s/>to<text:s/>the<text:s/>Transmission<text:s/>Company<text:s/>of<text:s/>Nigeria<text:s/>(TCN)<text:s/>in<text:s/>the<text:s/>next<text:s/>period.<text:s/>This<text:s/>research<text:s/>will<text:s/>also<text:s/>demonstrate<text:s/>opportunity<text:s/>for<text:s/>high<text:s/>levels<text:s/>of<text:s/>savings<text:s/>through<text:s/>alternative<text:s/>despatch<text:s/>protocols.<text:s/></text:span></text:p>
        </text:list-item>
        <text:list-item>
          <text:p text:style-name="P74"><text:span text:style-name="T74_1">f</text:span><text:span text:style-name="T74_2">unded<text:s/>the<text:s/>University<text:s/>of<text:s/>Cape<text:s/>Town<text:s/>(UTC)<text:s/>to<text:s/>research<text:s/>current<text:s/>best<text:s/>practice<text:s/>in<text:s/>renewable<text:s/>energy<text:s/>auctions.<text:s/>The<text:s/>case<text:s/>study<text:s/>findings<text:s/>from<text:s/>th</text:span><text:span text:style-name="T74_3">e<text:s/>research<text:s/></text:span><text:span text:style-name="T74_4">have<text:s/>informed<text:s/>part<text:s/>of<text:s/>the<text:s/>curricula<text:s/>of<text:s/>a<text:s/>UCT<text:s/>executive<text:s/>education<text:s/>course<text:s/>on<text:s/>“Finance,<text:s/>Contracts<text:s/>and<text:s/>Risk<text:s/>Mitigation<text:s/>for<text:s/>Private<text:s/>Investment<text:s/>in<text:s/>Africa’s<text:s/>Power<text:s/>Sector”.<text:s/>EEG<text:s/>has<text:s/>subsequently<text:s/>sponsored<text:s/>over<text:s/>60<text:s/>delegates<text:s/>from<text:s/>Sub-Saharan<text:s/>African<text:s/>governments<text:s/>and<text:s/>utilities<text:s/>to<text:s/></text:span><text:span text:style-name="T74_5">attend<text:s/>this<text:s/>cours</text:span><text:span text:style-name="T74_6">e<text:s/>and<text:s/>thus<text:s/>benefit<text:s/>directly<text:s/>from<text:s/>the<text:s/>research.</text:span></text:p>
        </text:list-item>
      </text:list>
      <text:p text:style-name="P75"><text:span text:style-name="T75_1">The<text:s/>budget<text:s/>reductions<text:s/>during<text:s/>FY20/21,<text:s/>the<text:s/>reduction<text:s/>on<text:s/>planned<text:s/>spend<text:s/>in<text:s/>FY21/22<text:s/>and<text:s/>the<text:s/>wider<text:s/>operational<text:s/>challenges<text:s/>caused<text:s/>by<text:s/>the<text:s/>pandemic<text:s/>has<text:s/>made<text:s/>this<text:s/>fourth<text:s/>year<text:s/>of<text:s/>the<text:s/>implementation<text:s/>phase<text:s/>particularly<text:s/>challenging</text:span><text:span text:style-name="T75_2"><text:note text:note-class="footnote"><text:note-citation/><text:note-body><text:p text:style-name="P76"><text:span text:style-name="T76_1"><text:s/></text:span><text:span text:style-name="T76_2">As<text:s/>a<text:s/>result<text:s/>of<text:s/>the<text:s/>Covid-19<text:s/>pandemic,<text:s/>the<text:s/>UK<text:s/>government<text:s/>decided<text:s/>to<text:s/>reduce<text:s/>Official<text:s/>Development<text:s/>Assistance<text:s/>(ODA)<text:s/>in<text:s/>2021<text:s/>from<text:s/>0.7%<text:s/>of<text:s/>GNI<text:s/>to<text:s/>0.5%.<text:s/>The<text:s/>move<text:s/>to<text:s/>0.5%<text:s/>has<text:s/>resulted<text:s/>in<text:s/>changes<text:s/>to<text:s/>this<text:s/>programme,<text:s/>which<text:s/>is<text:s/>being<text:s/>adapted<text:s/>and<text:s/>will<text:s/>continue.<text:s/>This<text:s/>Annual<text:s/>Review<text:s/>reflects<text:s/>that<text:s/>the<text:s/>programme<text:s/>has<text:s/>had<text:s/>to<text:s/>refocus<text:s/>resources<text:s/>and<text:s/>so<text:s/>will<text:s/>deliver<text:s/>against<text:s/>a<text:s/>new<text:s/>plan<text:s/>with<text:s/>new<text:s/>results<text:s/>targets.<text:s/>As<text:s/>a<text:s/>result,<text:s/>the<text:s/>findings<text:s/>of<text:s/>this<text:s/>Annual<text:s/>Review<text:s/>reflect<text:s/>on<text:s/>a<text:s/>programme<text:s/>in<text:s/>transition.</text:span></text:p></text:note-body></text:note></text:span><text:span text:style-name="T76_3">.<text:s/>OPM<text:s/>have<text:s/>remained<text:s/>responsive<text:s/>to<text:s/>FCDO<text:s/>direction<text:s/>and<text:s/>have<text:s/>managed<text:s/>the<text:s/>portfolio<text:s/>of<text:s/>projects<text:s/>to<text:s/>optimise<text:s/>delivery<text:s/>of<text:s/>expected<text:s/>outputs<text:s/>as<text:s/>far<text:s/>as<text:s/>possible,<text:s/>albeit<text:s/>slightly<text:s/>later<text:s/>than<text:s/>scheduled.</text:span><text:span text:style-name="T76_4"><text:s/></text:span><text:span text:style-name="T76_5"><text:s/>A</text:span><text:span text:style-name="T76_6">cross<text:s/>the<text:s/>programmes<text:s/>5<text:s/>Output<text:s/>areas<text:s/></text:span><text:span text:style-name="T76_7">18<text:s/>of<text:s/></text:span><text:span text:style-name="T76_8">19<text:s/>output<text:s/>indicators<text:s/>are<text:s/>relevant<text:s/>for<text:s/>this<text:s/>review<text:s/>period</text:span><text:span text:style-name="T76_9"><text:s/>were<text:s/></text:span><text:span text:style-name="T76_10">met<text:s/>or<text:s/>exceeded</text:span><text:span text:style-name="T76_11"><text:note text:note-class="footnote"><text:note-citation/><text:note-body><text:p text:style-name="P77"><text:span text:style-name="T77_1"><text:s/></text:span><text:span text:style-name="T77_2">Across<text:s/>the<text:s/>5<text:s/>output<text:s/>areas<text:s/></text:span><text:span text:style-name="T77_3">19</text:span><text:span text:style-name="T77_4"><text:s/>output<text:s/>indicators<text:s/>are<text:s/>relevant<text:s/>for<text:s/>this<text:s/>review<text:s/>period.<text:s/>The<text:s/>output<text:s/>indicators<text:s/>set<text:s/>Low/Medium/High<text:s/>targets<text:s/>to<text:s/>measure<text:s/>and<text:s/>monitor<text:s/>delivery.<text:s/>The<text:s/>“Low”<text:s/>target<text:s/>is<text:s/>the<text:s/>contracted<text:s/>target<text:s/>agreed<text:s/>with<text:s/>OPM.</text:span></text:p></text:note-body></text:note></text:span><text:span text:style-name="T77_5">.<text:s/></text:span></text:p>
      <text:p text:style-name="P78"/>
      <text:p text:style-name="P79"><text:span text:style-name="T79_1">Overall<text:s/>and<text:s/>in<text:s/>the<text:s/>face<text:s/>of<text:s/>the<text:s/>budget</text:span><text:span text:style-name="T79_2"><text:s/></text:span><text:span text:style-name="T79_3">and<text:s/>COVID-19<text:s/>challenges<text:s/>the<text:s/>programme<text:s/>has<text:s/>continued<text:s/>to<text:s/>deliver<text:s/>well<text:s/>and<text:s/>receives<text:s/>an<text:s/></text:span><text:span text:style-name="T79_4">overall<text:s/>performance<text:s/>score<text:s/>of<text:s/>A.<text:s/></text:span></text:p>
      <text:p text:style-name="P80"/>
      <text:p text:style-name="P81"/>
      <text:p text:style-name="P82"><text:span text:style-name="T82_1">Major<text:s/>lessons<text:s/>and<text:s/>recommendations<text:s/>for<text:s/>the<text:s/>year<text:s/>ahead<text:s/></text:span></text:p>
      <text:p text:style-name="P83"/>
      <text:p text:style-name="P84"><text:span text:style-name="T84_1">The<text:s/>logframe<text:s/>will<text:s/>need<text:s/>to<text:s/>be<text:s/>updated<text:s/>to<text:s/>accommodate<text:s/>changes<text:s/>budget<text:s/></text:span><text:span text:style-name="T84_2">changes<text:s/>in</text:span><text:span text:style-name="T84_3"><text:s/>FY21/22</text:span><text:span text:style-name="T84_4"><text:s/>and<text:s/>to<text:s/>accommodate<text:s/></text:span><text:span text:style-name="T84_5">the<text:s/>recommended<text:s/></text:span><text:span text:style-name="T84_6">closure<text:s/>of<text:s/>out</text:span><text:span text:style-name="T84_7">put<text:s/>area<text:s/>1.<text:s/></text:span><text:span text:style-name="T84_8"><text:s/></text:span><text:span text:style-name="T84_9">(Immediate<text:s/>Action<text:s/>by<text:s/></text:span><text:span text:style-name="T84_10">OPM<text:s/></text:span><text:span text:style-name="T84_11">PMU).</text:span><text:span text:style-name="T84_12"><text:s/></text:span></text:p>
      <text:p text:style-name="P85"/>
      <text:p text:style-name="P86"><text:span text:style-name="T86_1">OPM<text:s/>should<text:s/>provide<text:s/>FCDO<text:s/>with<text:s/></text:span><text:span text:style-name="T86_2">a<text:s/>final<text:s/>year<text:s/></text:span><text:span text:style-name="T86_3">research<text:s/>uptake<text:s/>strategy<text:s/></text:span><text:span text:style-name="T86_4">that<text:s/>sets<text:s/>out<text:s/></text:span><text:span text:style-name="T86_5">how<text:s/>the<text:s/>remainder<text:s/>of<text:s/>the<text:s/>programme<text:s/>can<text:s/>be<text:s/>oriented<text:s/>to<text:s/></text:span><text:span text:style-name="T86_6">best<text:s/></text:span><text:span text:style-name="T86_7">maximise<text:s/>the<text:s/>opportunities</text:span><text:span text:style-name="T86_8"><text:s/></text:span><text:span text:style-name="T86_9">and<text:s/>VFM<text:s/>that<text:s/>online<text:s/>ways<text:s/>of<text:s/>working<text:s/>can<text:s/>provide.<text:s/></text:span><text:span text:style-name="T86_10"><text:s/></text:span><text:span text:style-name="T86_11">(Immediate<text:s/>Action<text:s/>by<text:s/></text:span><text:span text:style-name="T86_12">OPM<text:s/></text:span><text:span text:style-name="T86_13">PMU).</text:span></text:p>
      <text:p text:style-name="P87"/>
      <text:p text:style-name="P88"><text:span text:style-name="T88_1">A<text:s/>contract<text:s/>amendment<text:s/>should<text:s/>be<text:s/>prepared<text:s/>to<text:s/>capture<text:s/>budget<text:s/>and<text:s/>other<text:s/>agreed<text:s/>changes.<text:s/></text:span><text:span text:style-name="T88_2">(Action<text:s/>by<text:s/></text:span><text:span text:style-name="T88_3">End<text:s/>Aug<text:s/>2021<text:s/></text:span><text:span text:style-name="T88_4">OPM<text:s/></text:span><text:span text:style-name="T88_5">PMU</text:span><text:span text:style-name="T88_6"><text:s/>and<text:s/>FCDO</text:span><text:span text:style-name="T88_7">).</text:span></text:p>
      <text:p text:style-name="P89"/>
      <text:p text:style-name="P90"><text:span text:style-name="T90_1">FCDO<text:s/>to<text:s/>respond<text:s/>to<text:s/>OPM<text:s/>on<text:s/>how<text:s/>to<text:s/></text:span><text:span text:style-name="T90_2">mitigate<text:s/>risk<text:s/>arising<text:s/></text:span><text:span text:style-name="T90_3">with<text:s/>downstream<text:s/>suppliers</text:span><text:span text:style-name="T90_4"><text:s/>as<text:s/>a<text:s/>result<text:s/>of<text:s/>new<text:s/>FCDO<text:s/></text:span><text:span text:style-name="T90_5">intellectual<text:s/></text:span><text:span text:style-name="T90_6">property<text:s/></text:span><text:span text:style-name="T90_7">requirements<text:s/></text:span><text:span text:style-name="T90_8">in<text:s/>contracts<text:s/></text:span><text:span text:style-name="T90_9">(see<text:s/>section<text:s/>D<text:s/>of<text:s/>this<text:s/>review)</text:span><text:span text:style-name="T90_10">.<text:s/></text:span><text:span text:style-name="T90_11">(Action<text:s/>by<text:s/></text:span><text:span text:style-name="T90_12">End<text:s/>Aug<text:s/>2021<text:s/>FCDO</text:span><text:span text:style-name="T90_13">).</text:span></text:p>
      <text:h text:style-name="P91" text:outline-level="2"><text:span text:style-name="T91_1">B:<text:s/>THEORY<text:s/>OF<text:s/>CHANGE<text:s/>AND<text:s/>PROGRESS<text:s/>TOWARDS<text:s/>OUTCOMES<text:s/></text:span></text:h>
      <text:p text:style-name="P92"/>
      <text:p text:style-name="P93"><text:span text:style-name="T93_1">Summarise<text:s/>the<text:s/>programme’s<text:s/></text:span><text:span text:style-name="T93_2"><text:a xlink:type="simple" xlink:href="https://dfid.sharepoint.com/sites/inSight-rules-smart/Documents/Smart%20Guide_Theory%20of%20Change.docx"><text:span text:style-name="T93_3">theory<text:s/>of<text:s/>change</text:span></text:a></text:span><text:span text:style-name="T93_4">,<text:s/>including<text:s/>any<text:s/>changes<text:s/>to<text:s/>outcome<text:s/>and<text:s/>impact<text:s/>indicators<text:s/>from<text:s/></text:span><text:span text:style-name="T93_5">the<text:s/>original<text:s/>business<text:s/>case.<text:s/></text:span></text:p>
      <text:p text:style-name="P94"/>
      <text:p text:style-name="P95"><text:span text:style-name="T95_1">The<text:s/>objective<text:s/>(outcome)<text:s/>of<text:s/>the<text:s/>Applied<text:s/>Research<text:s/>Programme<text:s/>on<text:s/>Energy<text:s/>and<text:s/>Economic<text:s/>Growth<text:s/>(EEG)<text:s/>is<text:s/>to<text:s/>build<text:s/>a<text:s/>body<text:s/>of<text:s/>evidence<text:s/>around<text:s/>how<text:s/>sectors<text:s/>reforms,<text:s/>innovative<text:s/>technologies<text:s/>and<text:s/>practicable<text:s/>actions<text:s/>can<text:s/>be<text:s/>used<text:s/>to<text:s/>help<text:s/>maximise<text:s/>the<text:s/>economic<text:s/>impacts<text:s/>of<text:s/>larger<text:s/>scale<text:s/>energy<text:s/>projects<text:s/>in<text:s/>LICs<text:s/>in<text:s/>sub-Saharan<text:s/>Africa<text:s/>and<text:s/>South<text:s/>Asia,<text:s/>and<text:s/>also<text:s/>bring<text:s/>benefits<text:s/>of<text:s/>modern<text:s/>energy<text:s/>services<text:s/>to<text:s/>poorer<text:s/>people.<text:s/></text:span><text:span text:style-name="T95_2">This<text:s/>is<text:s/>achieved<text:s/>through<text:s/>a<text:s/>supply-side<text:s/>of<text:s/>knowledge<text:s/>generation<text:s/>that<text:s/>works<text:s/></text:span><text:span text:style-name="T95_3">in<text:s/>concert<text:s/></text:span><text:span text:style-name="T95_4">with<text:s/>a<text:s/>demand<text:s/>side<text:s/></text:span><text:span text:style-name="T95_5">focusing<text:s/></text:span><text:span text:style-name="T95_6">on<text:s/></text:span><text:span text:style-name="T95_7">activity<text:s/>that<text:s/>supports<text:s/></text:span><text:span text:style-name="T95_8">uptake<text:s/>of<text:s/></text:span><text:span text:style-name="T95_9">the<text:s/></text:span><text:span text:style-name="T95_10">research</text:span><text:span text:style-name="T95_11"><text:s/>–<text:s/>see<text:s/>theory<text:s/>of<text:s/>change<text:s/>in<text:s/>Annex<text:s/></text:span><text:span text:style-name="T95_12">2</text:span><text:span text:style-name="T95_13">.<text:s/>The<text:s/>supply<text:s/>side<text:s/>provides<text:s/>the<text:s/>critical<text:s/>mass<text:s/>of<text:s/>evidence<text:s/>needed<text:s/>to<text:s/>shift<text:s/>energy<text:s/>policies<text:s/>and<text:s/>investments.<text:s/>As<text:s/>the<text:s/>evidence<text:s/>base<text:s/>expands</text:span><text:span text:style-name="T95_14">,</text:span><text:span text:style-name="T95_15"><text:s/>this<text:s/></text:span><text:span text:style-name="T95_16">interacts</text:span><text:span text:style-name="T95_17"><text:s/></text:span><text:span text:style-name="T95_18">with</text:span><text:span text:style-name="T95_19"><text:s/>the<text:s/>demand<text:s/>side<text:s/>uptake<text:s/>of<text:s/>research<text:s/>and<text:s/>best<text:s/>practice.<text:s/>That<text:s/>means<text:s/>as<text:s/>the<text:s/>project<text:s/>progresses<text:s/>and<text:s/>research<text:s/>results<text:s/>become<text:s/>available,<text:s/>there<text:s/>is<text:s/>a<text:s/>growing<text:s/>momentum<text:s/>around<text:s/>awareness<text:s/>of<text:s/>the<text:s/>best<text:s/>practice<text:s/>and<text:s/>how<text:s/>it<text:s/>can<text:s/>be<text:s/>used<text:s/>in<text:s/>practice<text:s/>to<text:s/>make<text:s/>real<text:s/>and<text:s/>tangible<text:s/>change.<text:s/>That<text:s/>uptake<text:s/>process<text:s/>is<text:s/>guided<text:s/>by<text:s/>a<text:s/>strategic<text:s/>research<text:s/>uptake<text:s/>strategy.<text:s/></text:span></text:p>
      <text:p text:style-name="P96"><text:span text:style-name="T96_1">T</text:span><text:span text:style-name="T96_2">here<text:s/></text:span><text:span text:style-name="T96_3">have<text:s/>been<text:s/>no<text:s/>alterations<text:s/>to<text:s/>the<text:s/>EEG<text:s/></text:span><text:span text:style-name="T96_4">Theory<text:s/>of<text:s/>Change<text:s/>(ToC)<text:s/></text:span><text:span text:style-name="T96_5">over<text:s/>the<text:s/>year<text:s/>and<text:s/>no<text:s/>changes<text:s/>to<text:s/>outcome<text:s/>or<text:s/>impact<text:s/>indicators<text:s/>from<text:s/>the<text:s/>original<text:s/>Business<text:s/>Case</text:span><text:span text:style-name="T96_6">.</text:span><text:span text:style-name="T96_7"><text:s/></text:span><text:span text:style-name="T96_8">P</text:span><text:span text:style-name="T96_9">ressure<text:s/>on<text:s/>budgets<text:s/>and<text:s/>the<text:s/></text:span><text:span text:style-name="T96_10">wider<text:s/></text:span><text:span text:style-name="T96_11">impact<text:s/>of<text:s/>COVID-19<text:s/>on<text:s/>travel<text:s/>has<text:s/>necessitated<text:s/></text:span><text:span text:style-name="T96_12">a<text:s/>stronger<text:s/>focus<text:s/></text:span><text:span text:style-name="T96_13">over<text:s/>the<text:s/>review<text:s/>period<text:s/></text:span><text:span text:style-name="T96_14">on<text:s/>the<text:s/></text:span><text:span text:style-name="T96_15">knowledge<text:s/>generation<text:s/>strand</text:span><text:span text:style-name="T96_16">.<text:s/>During<text:s/>the<text:s/>next<text:s/>period,<text:s/>as<text:s/>individual<text:s/>projects<text:s/>complete,<text:s/>there<text:s/>will<text:s/>need<text:s/>to<text:s/>be<text:s/>more<text:s/>focus<text:s/>on<text:s/></text:span><text:span text:style-name="T96_17">the<text:s/></text:span><text:span text:style-name="T96_18">demand</text:span><text:span text:style-name="T96_19"><text:s/>side<text:s/>uptake.<text:s/></text:span><text:span text:style-name="T96_20">There<text:s/>is<text:s/></text:span><text:span text:style-name="T96_21">also<text:s/></text:span><text:span text:style-name="T96_22">opportunity<text:s/></text:span><text:span text:style-name="T96_23">for<text:s/>some<text:s/>projects<text:s/></text:span><text:span text:style-name="T96_24">to<text:s/>coordinate<text:s/></text:span><text:span text:style-name="T96_25">downstream<text:s/></text:span><text:span text:style-name="T96_26">update<text:s/>activities<text:s/></text:span><text:span text:style-name="T96_27">with<text:s/></text:span><text:span text:style-name="T96_28">other<text:s/>programmes,<text:s/>such<text:s/>as<text:s/>Climate<text:s/>Compatible<text:s/>Growth,<text:s/>CCG</text:span><text:span text:style-name="T96_29"><text:s/>and<text:s/>the<text:s/>International<text:s/>Growth<text:s/>Centre,<text:s/>IGC</text:span><text:span text:style-name="T96_30">.</text:span><text:span text:style-name="T96_31"><text:s/></text:span></text:p>
      <text:p text:style-name="P97"><text:span text:style-name="T97_1">EEG</text:span><text:span text:style-name="T97_2"><text:s/>achieves<text:s/>impact<text:s/>and<text:s/>value<text:s/>for<text:s/>money<text:s/>through<text:s/>cooperation<text:s/>and<text:s/>engagement<text:s/>with<text:s/>partner<text:s/>programmes<text:s/>and<text:s/>stakeholder<text:s/>events.<text:s/></text:span><text:span text:style-name="T97_3">This<text:s/>is<text:s/>a<text:s/>key<text:s/>part<text:s/>of<text:s/>the<text:s/>research<text:s/>uptake<text:s/>strategy.<text:s/></text:span><text:span text:style-name="T97_4">As<text:s/>mentioned<text:s/>above,<text:s/>a<text:s/>ta</text:span><text:span text:style-name="T97_5">ngible<text:s/>example<text:s/>of<text:s/></text:span><text:span text:style-name="T97_6">how<text:s/>this<text:s/>works<text:s/></text:span><text:span text:style-name="T97_7">in<text:s/>practice</text:span><text:span text:style-name="T97_8"><text:s/></text:span><text:span text:style-name="T97_9">is<text:s/></text:span><text:span text:style-name="T97_10">the</text:span><text:span text:style-name="T97_11"><text:s/></text:span><text:span text:style-name="T97_12">research<text:s/></text:span><text:span text:style-name="T97_13">that<text:s/>was<text:s/>undertaken<text:s/>on<text:s/>the<text:s/>Gulf<text:s/>States-India<text:s/>undersea<text:s/>cable<text:s/>link<text:s/></text:span><text:span text:style-name="T97_14">which<text:s/></text:span><text:span text:style-name="T97_15">by<text:s/>working<text:s/>with<text:s/>and<text:s/>bringing<text:s/>together<text:s/>the<text:s/>right<text:s/>range<text:s/>o</text:span><text:span text:style-name="T97_16">f<text:s/>partners<text:s/></text:span><text:span text:style-name="T97_17">(Government<text:s/>of<text:s/>India;<text:s/></text:span><text:span text:style-name="T97_18">Gulf<text:s/>Cooperation<text:s/>Council<text:s/>Interconnection<text:s/>Authority<text:s/>(GCCIA);<text:s/></text:span><text:span text:style-name="T97_19">World<text:s/>Bank<text:s/>Group,<text:s/></text:span><text:span text:style-name="T97_20">I</text:span><text:span text:style-name="T97_21">ntegrated<text:s/>Research<text:s/>and<text:s/>Action<text:s/>for<text:s/>Development<text:s/>(</text:span><text:span text:style-name="T97_22">IRADe</text:span><text:span text:style-name="T97_23">)</text:span><text:span text:style-name="T97_24">,<text:s/></text:span><text:span text:style-name="T97_25">FCDO<text:s/>India</text:span><text:span text:style-name="T97_26"><text:s/>and<text:s/></text:span><text:span text:style-name="T97_27">others)</text:span><text:span text:style-name="T97_28"><text:s/></text:span><text:span text:style-name="T97_29">has<text:s/>seeded<text:s/>a<text:s/>greater<text:s/>initiative<text:s/>around<text:s/>Global<text:s/>Green<text:s/>Grids,<text:s/></text:span><text:span text:style-name="T97_30">which</text:span><text:span text:style-name="T97_31"><text:s/>with<text:s/>a<text:s/>UK<text:s/>HMG<text:s/>lead</text:span><text:span text:style-name="T97_32"><text:s/>is<text:s/></text:span><text:span text:style-name="T97_33">now</text:span><text:span text:style-name="T97_34"><text:s/>attracting<text:s/>very<text:s/>strong<text:s/></text:span><text:span text:style-name="T97_35">and<text:s/>high<text:s/>level<text:s/></text:span><text:span text:style-name="T97_36">interest<text:s/>as<text:s/></text:span><text:span text:style-name="T97_37">a<text:s/>focal</text:span><text:span text:style-name="T97_38"><text:s/>initiative<text:s/>for<text:s/>COP26.</text:span><text:span text:style-name="T97_39"><text:s/></text:span><text:span text:style-name="T97_40"><text:s/></text:span></text:p>
      <text:p text:style-name="P98"/>
      <text:p text:style-name="P99"><text:span text:style-name="T99_1">The<text:s/>programme<text:s/>explicitly<text:s/>considers<text:s/>the<text:s/>Leave<text:s/>No-one<text:s/>Behind<text:s/>(LNB)<text:s/>agenda<text:s/>under<text:s/>Output<text:s/>area<text:s/>5<text:s/>–<text:s/>which<text:s/>captures<text:s/>specific<text:s/>issues<text:s/>on<text:s/>poverty,<text:s/>women<text:s/>and<text:s/>girls<text:s/>and<text:s/>wider<text:s/>inclusion<text:s/>issues.<text:s/>Where<text:s/>appropriate,<text:s/>disaggregated<text:s/>information<text:s/>is<text:s/>captured<text:s/></text:span><text:span text:style-name="T99_2">across<text:s/>all<text:s/>of<text:s/></text:span><text:span text:style-name="T99_3">the<text:s/>output<text:s/>metrics<text:s/>(see<text:s/>Part<text:s/>C).</text:span></text:p>
      <text:p text:style-name="P100"><text:span text:style-name="T100_1"><text:tab/></text:span></text:p>
      <text:p text:style-name="P101"><text:span text:style-name="T101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</text:span><text:span text:style-name="T101_2">the<text:s/>year<text:s/>ahead?</text:span><text:span text:style-name="T101_3"><text:s/></text:span></text:p>
      <text:p text:style-name="P102"/>
      <text:p text:style-name="P103"><text:span text:style-name="T103_1">Virtually<text:s/>all<text:s/>of<text:s/>the<text:s/>EEG<text:s/>research<text:s/>budget<text:s/>had<text:s/>been<text:s/>committed<text:s/>before<text:s/>the<text:s/>pandemic.<text:s/>The<text:s/>balance<text:s/>enabled<text:s/></text:span><text:span text:style-name="T103_2">the<text:s/>programme’s<text:s/>pivot<text:s/>to<text:s/>support<text:s/>COVID-19<text:s/>response,<text:s/>including<text:s/>launching<text:s/>a<text:s/>special<text:s/>research<text:s/>call<text:s/>on<text:s/>COVID-19<text:s/>and<text:s/>Power<text:s/>Systems,<text:s/>from<text:s/>which<text:s/>two<text:s/>projects<text:s/>were<text:s/>awarded.<text:s/></text:span></text:p>
      <text:p text:style-name="P104"/>
      <text:p text:style-name="P105"><text:span text:style-name="T105_1">International<text:s/>and<text:s/>other<text:s/>travel<text:s/>restrictions<text:s/>caused<text:s/>by<text:s/>the<text:s/>pandemic<text:s/>necessitated<text:s/></text:span><text:span text:style-name="T105_2">all<text:s/></text:span><text:span text:style-name="T105_3">EEG<text:s/>research<text:s/>supplier<text:s/>partners<text:s/>to<text:s/>adjust<text:s/>delivery<text:s/>plans<text:s/>and<text:s/>end<text:s/>dates.<text:s/></text:span><text:span text:style-name="T105_4">This<text:s/>was<text:s/>reflected<text:s/>in<text:s/>the<text:s/>OPM<text:s/>contract<text:s/>amendment<text:s/>which<text:s/>extended<text:s/>the<text:s/>end<text:s/>date<text:s/>to<text:s/>December<text:s/>2022.<text:s/>When<text:s/>the<text:s/>budget<text:s/>for<text:s/>FY21/22<text:s/>was<text:s/>communicated<text:s/>this<text:s/>put<text:s/>further<text:s/>pressure<text:s/>on<text:s/>the<text:s/>research<text:s/>programmes<text:s/>and<text:s/>the<text:s/>planned<text:s/>uptake<text:s/>strategy</text:span><text:span text:style-name="T105_5"><text:s/>where<text:s/>this<text:s/>relied<text:s/>on<text:s/>face<text:s/>to<text:s/>face<text:s/>activity</text:span><text:span text:style-name="T105_6">.<text:s/>T</text:span><text:span text:style-name="T105_7">o<text:s/>find<text:s/>necessary<text:s/></text:span><text:span text:style-name="T105_8">savings,<text:s/>t</text:span><text:span text:style-name="T105_9">wo<text:s/>projects</text:span><text:span text:style-name="T105_10"><text:note text:note-class="footnote"><text:note-citation/><text:note-body><text:p text:style-name="P106"><text:span text:style-name="T106_1"><text:s/></text:span><text:span text:style-name="T106_2">These<text:s/>projects<text:s/>were:<text:s/></text:span><text:span text:style-name="T106_3">Improving<text:s/>Sierra<text:s/>Leone’s<text:s/>power<text:s/>system<text:s/>(University<text:s/>of<text:s/>Oxford)<text:s/>and<text:s/>Access<text:s/>to<text:s/>tailored<text:s/>micro-finance<text:s/>for<text:s/>electricity:<text:s/>a<text:s/>way<text:s/>to<text:s/>foster<text:s/>adoption<text:s/>at<text:s/>the<text:s/>extensive<text:s/>and<text:s/>the<text:s/>intensive<text:s/>margin?<text:s/>A<text:s/>cluster<text:s/>randomised<text:s/>trial<text:s/>in<text:s/>rural<text:s/>Rwanda</text:span><text:span text:style-name="T106_4"><text:s/>(Leibniz<text:s/>Institute<text:s/>for<text:s/>Economic<text:s/>Research<text:s/>-<text:s/>University<text:s/>of<text:s/>Passau<text:s/>–<text:s/>RWI)<text:s/></text:span></text:p><text:p text:style-name="P107"/></text:note-body></text:note></text:span><text:span text:style-name="T107_1"><text:s/>which<text:s/>were<text:s/>showing<text:s/>slow<text:s/>implementation<text:s/>progress<text:s/>were<text:s/>closed<text:s/>early.<text:s/>A<text:s/>third<text:s/>project</text:span><text:span text:style-name="T107_2"><text:note text:note-class="footnote"><text:note-citation/><text:note-body><text:p text:style-name="P108"><text:span text:style-name="T108_1"><text:s/></text:span><text:span text:style-name="T108_2">Mekelle<text:s/>University<text:s/>–<text:s/></text:span><text:span text:style-name="T108_3">Monitoring<text:s/>and<text:s/>assessment<text:s/>of<text:s/>power<text:s/>quality<text:s/>problems<text:s/>for<text:s/>reducing<text:s/>customers’<text:s/>dissatisfaction<text:s/>and<text:s/>economic<text:s/>damages<text:s/>in<text:s/>the<text:s/>distribution<text:s/>network.</text:span></text:p></text:note-body></text:note></text:span><text:span text:style-name="T108_4"><text:s/>with<text:s/>University<text:s/>of<text:s/>Mekelle<text:s/>in<text:s/>Ethiopia<text:s/>was<text:s/>paused<text:s/>due<text:s/>to<text:s/>the<text:s/>crisis<text:s/>in<text:s/>Tigray</text:span><text:span text:style-name="T108_5">.</text:span><text:span text:style-name="T108_6"><text:s/></text:span></text:p>
      <text:p text:style-name="P109"/>
      <text:p text:style-name="P110"><text:span text:style-name="T110_1">OPM<text:s/>need<text:s/>to<text:s/>look<text:s/></text:span><text:span text:style-name="T110_2">the<text:s/>planned<text:s/>research<text:s/>uptake<text:s/>strategy<text:s/>for<text:s/>the<text:s/>final<text:s/>year,<text:s/>optimising<text:s/>online<text:s/></text:span><text:span text:style-name="T110_3">options<text:s/></text:span><text:span text:style-name="T110_4">as<text:s/>far<text:s/>as<text:s/>possible.<text:s/></text:span></text:p>
      <text:p text:style-name="P111"/>
      <text:p text:style-name="P112"/>
      <text:p text:style-name="P113"><text:span text:style-name="T113_1">Justify<text:s/>whether<text:s/>the<text:s/>programme<text:s/>should<text:s/>continue,<text:s/>based<text:s/>on<text:s/>its<text:s/>own<text:s/>merits<text:s/>and<text:s/>in<text:s/>the<text:s/>context<text:s/>of<text:s/>the<text:s/>wider<text:s/>portfolio<text:s/></text:span></text:p>
      <text:p text:style-name="P114"/>
      <text:p text:style-name="P115"><text:span text:style-name="T115_1">EEG<text:s/>can<text:s/>still<text:s/>make<text:s/>significant<text:s/>progress<text:s/>against<text:s/>all<text:s/>output<text:s/>areas.<text:s/>All<text:s/>but<text:s/>three<text:s/>research<text:s/>projects<text:s/>will<text:s/>continue<text:s/>to<text:s/>be<text:s/>implemented,<text:s/>in<text:s/>line<text:s/>with<text:s/>adjustments<text:s/>to<text:s/>workplans<text:s/>agreed<text:s/>with<text:s/>OPM.<text:s/>COVID-19<text:s/>research<text:s/>projects<text:s/>will<text:s/>also<text:s/>be<text:s/>completed<text:s/>on<text:s/>time.<text:s/>As<text:s/>the<text:s/>individual<text:s/>projects<text:s/>near<text:s/>completion<text:s/>there<text:s/>should<text:s/>be<text:s/>increased<text:s/>coordination<text:s/>on<text:s/>the<text:s/>research<text:s/>uptake<text:s/>effort.<text:s/>As<text:s/>this<text:s/>part<text:s/>of<text:s/>the<text:s/>theory<text:s/>of<text:s/>change<text:s/>was<text:s/>under<text:s/>most<text:s/>stress<text:s/>due<text:s/>to<text:s/>the<text:s/>budget<text:s/>pressures,<text:s/>an<text:s/>updated<text:s/>strategy<text:s/>is<text:s/>needed<text:s/>to<text:s/>ensure<text:s/>that<text:s/>opportunities<text:s/>to<text:s/>maximise<text:s/>the<text:s/>research<text:s/>investment<text:s/>are<text:s/>optimised.<text:s/></text:span></text:p>
      <text:p text:style-name="P116"/>
      <text:p text:style-name="P117"><text:span text:style-name="T117_1">EEG<text:s/>continues<text:s/>to<text:s/>represent<text:s/>good<text:s/>value<text:s/>for<text:s/>money,<text:s/>leveraging<text:s/>approximately<text:s/>£2.3m<text:s/>of<text:s/>project<text:s/>co-funding<text:s/>from<text:s/>other<text:s/>partners<text:s/>and<text:s/>delivering<text:s/>(or<text:s/>exceeding)<text:s/>expectations<text:s/>across<text:s/>all<text:s/>of<text:s/>the<text:s/>output<text:s/>areas.<text:s/>OPM<text:s/>utilises<text:s/>a<text:s/>detailed<text:s/>VfM<text:s/>framework<text:s/>designed<text:s/>specifically<text:s/>for<text:s/>the<text:s/>programme.<text:s/>The<text:s/>framework<text:s/>provides<text:s/>a<text:s/>basis<text:s/>for<text:s/>robust<text:s/>judgements<text:s/>and<text:s/>transparency<text:s/>in<text:s/>the<text:s/>assessment<text:s/>and<text:s/>reporting<text:s/>of<text:s/>VfM.<text:s/></text:span></text:p>
      <text:p text:style-name="P118"/>
      <text:p text:style-name="P119"><text:span text:style-name="T119_1">Given<text:s/>the<text:s/>continuing<text:s/>buy-in<text:s/>from<text:s/>governments<text:s/>and<text:s/>development<text:s/>partners<text:s/>into<text:s/>EEG<text:s/>projects<text:s/>and<text:s/>initiatives,<text:s/>and<text:s/>the<text:s/>programmes<text:s/>ability<text:s/>to<text:s/>make<text:s/>progress<text:s/>on<text:s/>outputs<text:s/>and<text:s/>outcomes,<text:s/>despite<text:s/>budget<text:s/>pressures,<text:s/>EEG<text:s/>will<text:s/>still<text:s/>make<text:s/>a<text:s/>significant<text:s/>contribution<text:s/>to<text:s/>the<text:s/>expected<text:s/>programme<text:s/>impact.<text:s/></text:span><text:span text:style-name="T119_2"><text:s/></text:span></text:p>
      <text:p text:style-name="P120"/>
      <text:p text:style-name="P121"><text:span text:style-name="T121_1">The<text:s/>programme<text:s/></text:span><text:span text:style-name="T121_2">sits<text:s/>firmly<text:s/>within</text:span><text:span text:style-name="T121_3"><text:s/></text:span><text:span text:style-name="T121_4">FCDO<text:s/></text:span><text:span text:style-name="T121_5">strategic<text:s/></text:span><text:span text:style-name="T121_6">priorities<text:s/></text:span><text:span text:style-name="T121_7">for<text:s/>ODA<text:s/></text:span><text:span text:style-name="T121_8">around<text:s/>climate,<text:s/></text:span><text:span text:style-name="T121_9">science<text:s/>and<text:s/>economic<text:s/>development.<text:s/>Specifically,<text:s/>EEG<text:s/>is<text:s/>part<text:s/>of<text:s/>the<text:s/>UK<text:s/></text:span><text:span text:style-name="T121_10">five-year</text:span><text:span text:style-name="T121_11"><text:s/>commitment<text:s/>to<text:s/>spend<text:s/>£11.6<text:s/>billion<text:s/>on<text:s/>climate<text:s/>change,<text:s/>investing<text:s/>in<text:s/>research<text:s/>and<text:s/>science<text:s/>that<text:s/>is<text:s/>supporting<text:s/>countries<text:s/>to<text:s/>develop<text:s/>their<text:s/>own<text:s/>climate<text:s/>action<text:s/>plans.<text:s/></text:span><text:span text:style-name="T121_12">The<text:s/>programme<text:s/>works<text:s/>with<text:s/>other<text:s/>FCDO<text:s/>research<text:s/>pro</text:span><text:span text:style-name="T121_13">grammes<text:s/></text:span><text:span text:style-name="T121_14">explicitly<text:s/>addressing<text:s/>climate<text:s/>issues,<text:s/>renewable<text:s/>generation<text:s/>and<text:s/>low<text:s/>carbon<text:s/>transport</text:span><text:span text:style-name="T121_15"><text:s/>and<text:s/>is<text:s/></text:span><text:span text:style-name="T121_16">supporting<text:s/>FCDO<text:s/>posts</text:span><text:span text:style-name="T121_17"><text:note text:note-class="footnote"><text:note-citation/><text:note-body><text:p text:style-name="P122"><text:span text:style-name="T122_1"><text:s text:c="3"/>E.G.<text:s/>Ethiopia<text:s/>(on<text:s/>electro-mobility);<text:s/>Sierra<text:s/>Leone<text:s/>(</text:span><text:span text:style-name="T122_2">on<text:s/></text:span><text:span text:style-name="T122_3">Wageningen<text:s/>Electrifying<text:s/>Growth<text:s/>project);<text:s/>India<text:s/>(</text:span><text:span text:style-name="T122_4">on<text:s/></text:span><text:span text:style-name="T122_5">Gulf<text:s/>States-India<text:s/>undersea<text:s/>cable<text:s/>link<text:s/>initiative);<text:s/>Nepal<text:s/>(</text:span><text:span text:style-name="T122_6">on<text:s/></text:span><text:span text:style-name="T122_7">IRADe<text:s/>Cross<text:s/>border<text:s/>electricity<text:s/>trade)</text:span></text:p></text:note-body></text:note></text:span><text:span text:style-name="T122_8"><text:s/>and<text:s/>x-HMG<text:s/>on<text:s/>research<text:s/>and<text:s/>initiatives<text:s/>that<text:s/>are<text:s/>feeding<text:s/>into<text:s/>COP26.</text:span></text:p>
      <text:p text:style-name="P123"/>
      <text:p text:style-name="P124"><text:span text:style-name="T124_1">T</text:span><text:span text:style-name="T124_2">he<text:s/>EEG<text:s/>programme<text:s/>is<text:s/>continuing<text:s/>to<text:s/>make<text:s/>progress<text:s/>in<text:s/>all<text:s/>five<text:s/>of<text:s/>its<text:s/>output<text:s/>areas.<text:s/>In<text:s/>addition,<text:s/>the<text:s/>programme<text:s/>met<text:s/>the<text:s/>medium<text:s/>impact<text:s/>indicator<text:s/>(</text:span><text:span text:style-name="T124_3">Number<text:s/>of<text:s/>cases<text:s/>of<text:s/>research<text:s/>outputs<text:s/>informing<text:s/>policy<text:s/>decisions,<text:s/>government<text:s/>strategies<text:s/>and/or<text:s/>investments<text:s/>in<text:s/>LICs<text:s/>on<text:s/>high-cost<text:s/>energy<text:s/>infrastructure)</text:span><text:span text:style-name="T124_4"><text:s/>and<text:s/>exceeded<text:s/>the<text:s/>high<text:s/>expectations<text:s/>against<text:s/>its<text:s/>two<text:s/>outcome<text:s/>indicator<text:s/>milestones<text:s/>on<text:s/></text:span><text:span text:style-name="T124_5">1)<text:s/></text:span><text:span text:style-name="T124_6">high<text:s/>level<text:s/>reference<text:s/>to<text:s/>EEG<text:s/>research<text:s/></text:span><text:span text:style-name="T124_7">in<text:s/>press<text:s/>articles<text:s/>and<text:s/>policy<text:s/>documents<text:s/>and<text:s/></text:span><text:span text:style-name="T124_8">2)<text:s/></text:span><text:span text:style-name="T124_9">EEG<text:s/>research<text:s/>supporting<text:s/>governments,<text:s/>companies<text:s/>or<text:s/>international<text:s/>development<text:s/>partners<text:s/>on<text:s/>energy<text:s/>policy<text:s/>or<text:s/>investment<text:s/>decisions.<text:s/></text:span></text:p>
      <text:p text:style-name="P125"/>
      <text:p text:style-name="P126"><text:span text:style-name="T126_1">For<text:s/>example,<text:s/></text:span><text:span text:style-name="T126_2">for<text:s/>outcome<text:s/></text:span><text:span text:style-name="T126_3">1),<text:s/></text:span><text:span text:style-name="T126_4">the<text:s/>press<text:s/>picked<text:s/>up<text:s/>on<text:s/>the<text:s/>International<text:s/>Food<text:s/>Policy<text:s/>Research<text:s/>Institute<text:s/></text:span><text:span text:style-name="T126_5">and<text:s/></text:span><text:span text:style-name="T126_6">Leibniz<text:s/>Institute<text:s/>for<text:s/>Economic<text:s/>Research<text:s/>(University<text:s/>of<text:s/>Passau</text:span><text:span text:style-name="T126_7">)<text:s/></text:span><text:span text:style-name="T126_8">project<text:s/></text:span><text:span text:style-name="T126_9">on<text:s/></text:span><text:span text:style-name="T126_10"><text:s text:c="2"/>'Capturing<text:s/>the<text:s/>Productive<text:s/>Use<text:s/>Dividend:<text:s/>Valuing<text:s/>the<text:s/>Synergies<text:s/>between<text:s/>Rural<text:s/>Electrification<text:s/>and<text:s/>Smallholder<text:s/>Agriculture<text:s/>in<text:s/>Ethiopia</text:span><text:span text:style-name="T126_11">”<text:s/>which<text:s/>showed<text:s/></text:span><text:span text:style-name="T126_12">how<text:s/>electricity<text:s/>can<text:s/>unlock<text:s/>billions<text:s/>of<text:s/>dollars<text:s/>in<text:s/>new<text:s/>value<text:s/>across<text:s/>agricultural<text:s/>processing<text:s/>or<text:s/>small<text:s/>business<text:s/>while<text:s/>saving<text:s/>money<text:s/>for<text:s/>farmers<text:s/>who<text:s/>switch<text:s/>to<text:s/>electricity<text:s/>from<text:s/></text:span><text:span text:style-name="T126_13">more<text:s/></text:span><text:span text:style-name="T126_14">expensive<text:s/>alternatives<text:s/>such<text:s/>as<text:s/>diesel.<text:s/>The<text:s/>story<text:s/></text:span><text:span text:style-name="T126_15">was<text:s/>republished<text:s/>on<text:s/>RMI.org,<text:s/>Africa<text:s/>Business<text:s/>Communities,<text:s/>Markets<text:s/>Business<text:s/>Insider<text:s/>PR<text:s/>news<text:s/>wires</text:span><text:span text:style-name="T126_16">.</text:span></text:p>
      <text:p text:style-name="P127"/>
      <text:p text:style-name="P128"><text:span text:style-name="T128_1">On<text:s/>outcome<text:s/>2,<text:s/>e</text:span><text:span text:style-name="T128_2">vidence<text:s/></text:span><text:span text:style-name="T128_3">from<text:s/>the<text:s/></text:span><text:span text:style-name="T128_4">UCT-led<text:s/>research<text:s/>project<text:s/>on<text:s/>renewable<text:s/>energy<text:s/>auction<text:s/>design</text:span><text:span text:style-name="T128_5"><text:s/>was<text:s/>captured<text:s/>with</text:span><text:span text:style-name="T128_6">in<text:s/>the<text:s/>curricula<text:s/>for<text:s/></text:span><text:span text:style-name="T128_7">the<text:s/>UCT<text:s/></text:span><text:span text:style-name="T128_8">executive<text:s/>education<text:s/>course<text:s/>on<text:s/>“Finance,<text:s/>Contracts<text:s/>and<text:s/>Risk<text:s/>Mitigation<text:s/>for<text:s/>Private<text:s/>Investment<text:s/>in<text:s/>Africa’s<text:s/>Power<text:s/>Sector”<text:s/></text:span><text:span text:style-name="T128_9">.</text:span><text:span text:style-name="T128_10"><text:s/></text:span><text:span text:style-name="T128_11">Follow<text:s/>up<text:s/>with<text:s/>course<text:s/>participants<text:s/>has<text:s/>shown<text:s/>that<text:s/></text:span><text:span text:style-name="T128_12">analysis<text:s/>and<text:s/>modelling<text:s/>techniques<text:s/></text:span><text:span text:style-name="T128_13">developed<text:s/>through<text:s/>the<text:s/>EEG<text:s/>research<text:s/></text:span><text:span text:style-name="T128_14">and<text:s/>disseminated<text:s/>through<text:s/>the<text:s/>training<text:s/></text:span><text:span text:style-name="T128_15">have<text:s/>found<text:s/>application<text:s/>in<text:s/>Zambia,<text:s/>Uganda<text:s/>and<text:s/></text:span><text:span text:style-name="T128_16">Mozambique<text:s/>where<text:s/></text:span><text:span text:style-name="T128_17">proposals<text:s/></text:span><text:span text:style-name="T128_18">submitted<text:s/>by<text:s/>independent<text:s/>power<text:s/>producers<text:s/>can<text:s/>be<text:s/></text:span><text:span text:style-name="T128_19">analysed,<text:s/></text:span><text:span text:style-name="T128_20">verified<text:s/></text:span><text:span text:style-name="T128_21">and<text:s/>de-risked.<text:s/></text:span><text:span text:style-name="T128_22">In<text:s/>Zambia<text:s/>for<text:s/>example,<text:s/></text:span><text:span text:style-name="T128_23">after<text:s/>using<text:s/>the<text:s/>EEG<text:s/></text:span><text:span text:style-name="T128_24">Zambian<text:s/>utility</text:span><text:span text:style-name="T128_25"><text:s/></text:span><text:span text:style-name="T128_26">exposed<text:s/>two<text:s/>potential<text:s/>proposals<text:s/></text:span><text:span text:style-name="T128_27">that<text:s/>were<text:s/>attempting<text:s/>to<text:s/>transfer<text:s/>too<text:s/>much<text:s/>risk<text:s/>to<text:s/>the<text:s/>utility<text:s/>and<text:s/>as<text:s/>a<text:s/>result<text:s/>these<text:s/>were<text:s/>rejected.<text:s/></text:span></text:p>
      <text:p text:style-name="P129"/>
      <text:p text:style-name="P130"><text:span text:style-name="T130_1">The<text:s/>evidence<text:s/>for<text:s/>the<text:s/>progress<text:s/>made<text:s/>against<text:s/>each<text:s/>of<text:s/>these<text:s/>outcome<text:s/>indicators<text:s/>is<text:s/>presented<text:s/>in<text:s/>Annex<text:s/>3.<text:s/></text:span></text:p>
      <text:p text:style-name="P131"/>
      <text:p text:style-name="P132"><text:span text:style-name="T132_1">The<text:s/>programme<text:s/>has<text:s/>projects<text:s/>that<text:s/>engage<text:s/>directly<text:s/>with<text:s/>gender<text:s/>and<text:s/>inclusion<text:s/>issues<text:s/>and<text:s/>continues<text:s/>to<text:s/>produce<text:s/>publications<text:s/>focusing<text:s/>on<text:s/>equity<text:s/>issues</text:span><text:span text:style-name="T132_2"><text:s/>(specifically<text:s/>output<text:s/>area<text:s/>5)</text:span><text:span text:style-name="T132_3">.<text:s/>The<text:s/>EEG<text:s/>programme<text:s/>has<text:s/>achieved<text:s/>95%<text:s/>of<text:s/>the<text:s/>medium<text:s/>target<text:s/>(outcome<text:s/>and<text:s/>output)<text:s/>indicators<text:s/>for<text:s/>the<text:s/>review<text:s/>period<text:s/>whilst<text:s/>adhering<text:s/>to<text:s/>a<text:s/>constrained<text:s/>budget.<text:s/>Around<text:s/></text:span><text:span text:style-name="T132_4">75</text:span><text:span text:style-name="T132_5">%<text:s/>of<text:s/>its<text:s/>output<text:s/>indicators<text:s/>exceeded<text:s/>the<text:s/>high<text:s/>target<text:s/>for<text:s/>this<text:s/>period.<text:s/>The<text:s/>programme<text:s/>is<text:s/>at<text:s/>a<text:s/>critical<text:s/>point<text:s/>where<text:s/>the<text:s/>bulk<text:s/>of<text:s/>research<text:s/>will<text:s/>be<text:s/>delivered<text:s/>in<text:s/>the<text:s/>next<text:s/>period.<text:s/></text:span><text:span text:style-name="T132_6">For<text:s/>these<text:s/>reasons,</text:span><text:span text:style-name="T132_7"><text:s/></text:span><text:span text:style-name="T132_8">the<text:s/>programme<text:s/>should<text:s/>continue</text:span><text:span text:style-name="T132_9">.</text:span></text:p>
      <text:p text:style-name="P133"/>
      <text:h text:style-name="P134" text:outline-level="2"><text:span text:style-name="T134_1">C.<text:s/>DETAILED<text:s/>OUTPUT<text:s/>SCORING</text:span><text:span text:style-name="T134_2"><text:s/></text:span></text:h>
      <text:p text:style-name="P135"/>
      <table:table table:style-name="Table4"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row table:style-name="Row9">
          <table:table-cell table:style-name="Cell32">
            <text:p text:style-name="P136"><text:span text:style-name="T136_1">Output<text:s/>Title<text:s/></text:span></text:p>
          </table:table-cell>
          <table:table-cell table:style-name="Cell33" table:number-columns-spanned="4">
            <text:p text:style-name="P137"><text:span text:style-name="T137_1">Research<text:s/>strategy<text:s/>developed:<text:s/>stock-taking<text:s/>of<text:s/>existing<text:s/>literature<text:s/>&amp;<text:s/>developed<text:s/>strategy<text:s/>for<text:s/>research<text:s/>framework</text:span></text:p>
          </table:table-cell>
          <table:covered-table-cell/>
          <table:covered-table-cell/>
          <table:covered-table-cell/>
        </table:table-row>
        <table:table-row table:style-name="Row10">
          <table:table-cell table:style-name="Cell34" table:number-columns-spanned="2">
            <text:p text:style-name="P138"><text:span text:style-name="T138_1">Output<text:s/>number:<text:s/></text:span></text:p>
          </table:table-cell>
          <table:covered-table-cell/>
          <table:table-cell table:style-name="Cell35">
            <text:p text:style-name="P139"><text:span text:style-name="T139_1">1</text:span></text:p>
          </table:table-cell>
          <table:table-cell table:style-name="Cell36">
            <text:p text:style-name="P140"><text:span text:style-name="T140_1">Output<text:s/>Score:<text:s/></text:span></text:p>
          </table:table-cell>
          <table:table-cell table:style-name="Cell37">
            <text:p text:style-name="P141"><text:span text:style-name="T141_1">A</text:span></text:p>
          </table:table-cell>
        </table:table-row>
        <table:table-row table:style-name="Row11">
          <table:table-cell table:style-name="Cell38" table:number-columns-spanned="2">
            <text:p text:style-name="P142"><text:span text:style-name="T142_1">Impact<text:s/>weighting<text:s/>(%):<text:s text:c="2"/></text:span></text:p>
          </table:table-cell>
          <table:covered-table-cell/>
          <table:table-cell table:style-name="Cell39">
            <text:p text:style-name="P143"><text:span text:style-name="T143_1">20%</text:span></text:p>
          </table:table-cell>
          <table:table-cell table:style-name="Cell40">
            <text:p text:style-name="P144"><text:span text:style-name="T144_1">Weighting<text:s/>revised<text:s/>since<text:s/>last<text:s/>AR?<text:s/></text:span></text:p>
          </table:table-cell>
          <table:table-cell table:style-name="Cell41">
            <text:p text:style-name="P145"><text:span text:style-name="T145_1">No</text:span></text:p>
          </table:table-cell>
        </table:table-row>
      </table:table>
      <text:p text:style-name="P146"/>
      <table:table table:style-name="Table5">
        <table:table-column table:style-name="Column18"/>
        <table:table-column table:style-name="Column19"/>
        <table:table-column table:style-name="Column20"/>
        <table:table-row table:style-name="Row12">
          <table:table-cell table:style-name="Cell42">
            <text:p text:style-name="P147"><text:span text:style-name="T147_1">Indicator(s)</text:span></text:p>
          </table:table-cell>
          <table:table-cell table:style-name="Cell43">
            <text:p text:style-name="P148"><text:span text:style-name="T148_1">Milestones</text:span><text:span text:style-name="T148_2"><text:s/>this</text:span><text:span text:style-name="T148_3"><text:s/>period</text:span></text:p>
          </table:table-cell>
          <table:table-cell table:style-name="Cell44">
            <text:p text:style-name="P149"><text:span text:style-name="T149_1">Progress<text:s/></text:span></text:p>
          </table:table-cell>
        </table:table-row>
        <table:table-row table:style-name="Row13">
          <table:table-cell table:style-name="Cell45">
            <text:p text:style-name="P150"><text:span text:style-name="T150_1">1.1<text:s/>Number<text:s/>of<text:s/>State<text:s/>of<text:s/>Knowledge<text:s/>papers<text:s/>developed</text:span></text:p>
            <text:p text:style-name="P151"/>
          </table:table-cell>
          <table:table-cell table:style-name="Cell46">
            <text:p text:style-name="P152"><text:span text:style-name="T152_1">N/A</text:span></text:p>
          </table:table-cell>
          <table:table-cell table:style-name="Cell47">
            <text:p text:style-name="P153"><text:span text:style-name="T153_1">Complete</text:span></text:p>
          </table:table-cell>
        </table:table-row>
        <table:table-row table:style-name="Row14">
          <table:table-cell table:style-name="Cell48">
            <text:p text:style-name="P154"><text:span text:style-name="T154_1">1.2<text:s/></text:span><text:span text:style-name="T154_2">Analytical</text:span><text:span text:style-name="T154_3"><text:s/>Research<text:s/>Framework<text:s/>for<text:s/>Part<text:s/>2:<text:s/>a)<text:s/>initial<text:s/>Framing<text:s/>Paper<text:s/>b)<text:s/>Final<text:s/>Research<text:s/>Framework<text:s/>Report</text:span></text:p>
          </table:table-cell>
          <table:table-cell table:style-name="Cell49">
            <text:p text:style-name="P155"><text:span text:style-name="T155_1">N/A</text:span></text:p>
          </table:table-cell>
          <table:table-cell table:style-name="Cell50">
            <text:p text:style-name="P156"><text:span text:style-name="T156_1">Completed<text:s/>in<text:s/>Part<text:s/>1<text:s/>(inception)</text:span><text:span text:style-name="T156_2"><text:note text:note-class="footnote"><text:note-citation/><text:note-body><text:p text:style-name="P157"><text:span text:style-name="T157_1"><text:s/>Part<text:s/>1<text:s/>refers<text:s/>to<text:s/>the<text:s/>first<text:s/>year<text:s/>inception<text:s/>phase.<text:s/>Part<text:s/>2<text:s/>is<text:s/>the<text:s/>4-year<text:s/>research<text:s/>implementation<text:s/>phase.</text:span></text:p></text:note-body></text:note></text:span></text:p>
          </table:table-cell>
        </table:table-row>
        <table:table-row table:style-name="Row15">
          <table:table-cell table:style-name="Cell51">
            <text:p text:style-name="P158"><text:span text:style-name="T158_1">1.3<text:s/></text:span><text:span text:style-name="T158_2">Detailed</text:span><text:span text:style-name="T158_3"><text:s/>and<text:s/>budgeted<text:s/>research<text:s/>proposal<text:s/>for<text:s/>activities<text:s/>in<text:s/>Part<text:s/>2</text:span></text:p>
          </table:table-cell>
          <table:table-cell table:style-name="Cell52">
            <text:p text:style-name="P159"><text:span text:style-name="T159_1">N/A</text:span></text:p>
          </table:table-cell>
          <table:table-cell table:style-name="Cell53">
            <text:p text:style-name="P160"><text:span text:style-name="T160_1">Completed<text:s/>in<text:s/>Part<text:s/>1<text:s/>(inception)</text:span></text:p>
          </table:table-cell>
        </table:table-row>
        <table:table-row table:style-name="Row16">
          <table:table-cell table:style-name="Cell54">
            <text:p text:style-name="P161"><text:span text:style-name="T161_1">1.4<text:s/>Procurement<text:s/>Manual<text:s/>for<text:s/>Part<text:s/>2<text:s/>developed.<text:s/></text:span></text:p>
          </table:table-cell>
          <table:table-cell table:style-name="Cell55">
            <text:p text:style-name="P162"><text:span text:style-name="T162_1">N/A</text:span></text:p>
          </table:table-cell>
          <table:table-cell table:style-name="Cell56">
            <text:p text:style-name="P163"><text:span text:style-name="T163_1">Complete<text:s/></text:span></text:p>
          </table:table-cell>
        </table:table-row>
        <table:table-row table:style-name="Row17">
          <table:table-cell table:style-name="Cell57">
            <text:p text:style-name="P164"><text:span text:style-name="T164_1">1.5<text:s/>Number<text:s/>of<text:s/>scoping<text:s/>reports<text:s/>submitted<text:s/>for<text:s/>exploratory/programme<text:s/>development<text:s/>field<text:s/>trips<text:s/>conducted<text:s/>for<text:s/>country<text:s/>programmes.</text:span></text:p>
          </table:table-cell>
          <table:table-cell table:style-name="Cell58">
            <text:p text:style-name="P165"><text:span text:style-name="T165_1">N/A</text:span></text:p>
          </table:table-cell>
          <table:table-cell table:style-name="Cell59">
            <text:p text:style-name="P166"><text:span text:style-name="T166_1">Complete</text:span></text:p>
          </table:table-cell>
        </table:table-row>
        <table:table-row table:style-name="Row18">
          <table:table-cell table:style-name="Cell60">
            <text:p text:style-name="P167"><text:span text:style-name="T167_1">1.6<text:s/>Letter<text:s/>of<text:s/>intent<text:s/>and<text:s/>budgets<text:s/>developed<text:s/>for<text:s/>core<text:s/>projects.</text:span></text:p>
          </table:table-cell>
          <table:table-cell table:style-name="Cell61">
            <text:p text:style-name="P168"><text:span text:style-name="T168_1">N/A</text:span></text:p>
          </table:table-cell>
          <table:table-cell table:style-name="Cell62">
            <text:p text:style-name="P169"><text:span text:style-name="T169_1">Complete</text:span></text:p>
          </table:table-cell>
        </table:table-row>
        <table:table-row table:style-name="Row19">
          <table:table-cell table:style-name="Cell63">
            <text:p text:style-name="P170"><text:span text:style-name="T170_1">1.7<text:s/>Number<text:s/>of<text:s/>Steering<text:s/>Committee<text:s/>meetings<text:s/>held</text:span></text:p>
          </table:table-cell>
          <table:table-cell table:style-name="Cell64">
            <text:p text:style-name="P171"><text:span text:style-name="T171_1">H:<text:s/>1,<text:s/>M:<text:s/>1,<text:s/>L:<text:s/>0</text:span><text:span text:style-name="T171_2"><text:note text:note-class="footnote"><text:note-citation/><text:note-body><text:p text:style-name="P172"><text:span text:style-name="T172_1"><text:s/></text:span><text:span text:style-name="T172_2">H;<text:s/>M;<text:s/>L<text:s/>designates<text:s/>High,<text:s/>Medium,<text:s/>Low<text:s/>targets<text:s/>respectively</text:span><text:span text:style-name="T172_3">.<text:s/>Where<text:s/>L=0<text:s/>this<text:s/>indicates<text:s/>that<text:s/>no<text:s/>activity<text:s/>was<text:s/>expected<text:s/>during<text:s/>the<text:s/>review<text:s/>period.</text:span></text:p></text:note-body></text:note></text:span><text:span text:style-name="T172_4"><text:s/></text:span></text:p>
          </table:table-cell>
          <table:table-cell table:style-name="Cell65">
            <text:p text:style-name="P173"><text:span text:style-name="T173_1">0<text:s/>this<text:s/>period</text:span></text:p>
          </table:table-cell>
        </table:table-row>
        <table:table-row table:style-name="Row20">
          <table:table-cell table:style-name="Cell66">
            <text:p text:style-name="P174"><text:span text:style-name="T174_1">1.8<text:s/>Number<text:s/>of<text:s/>kick-off<text:s/>and/or<text:s/>M&amp;E</text:span><text:span text:style-name="T174_2"><text:note text:note-class="footnote"><text:note-citation/><text:note-body><text:p text:style-name="P175"><text:span text:style-name="T175_1"><text:s/>Monitoring<text:s/>and<text:s/>Evaluation</text:span></text:p></text:note-body></text:note></text:span><text:span text:style-name="T175_2"><text:s/>meetings<text:s/>held<text:s/>between<text:s/>OPM<text:s/>and<text:s/>research<text:s/>partners</text:span></text:p>
          </table:table-cell>
          <table:table-cell table:style-name="Cell67">
            <text:p text:style-name="P176"><text:span text:style-name="T176_1">H:<text:s/>20,<text:s/>M:<text:s/>15,<text:s/>L:<text:s/>10</text:span></text:p>
          </table:table-cell>
          <table:table-cell table:style-name="Cell68">
            <text:p text:style-name="P177"><text:span text:style-name="T177_1">Milestone<text:s/></text:span><text:span text:style-name="T177_2">met</text:span><text:span text:style-name="T177_3">:<text:s/></text:span><text:span text:style-name="T177_4">25<text:s/></text:span><text:span text:style-name="T177_5">monitoring<text:s/></text:span><text:span text:style-name="T177_6">meetings<text:s/>held</text:span><text:span text:style-name="T177_7"><text:s/></text:span><text:span text:style-name="T177_8">throughout<text:s/>the<text:s/>review<text:s/>period<text:s/></text:span><text:span text:style-name="T177_9">with<text:s/>research<text:s/>teams</text:span></text:p>
          </table:table-cell>
        </table:table-row>
      </table:table>
      <text:p text:style-name="P178"><text:span text:style-name="T178_1">Briefly<text:s/>describe<text:s/></text:span><text:span text:style-name="T178_2">the<text:s/>output’s<text:s/></text:span><text:span text:style-name="T178_3">activities<text:s/>and</text:span><text:span text:style-name="T178_4"><text:s/>provide<text:s/>supporting<text:s/>narrative<text:s/>for<text:s/>the<text:s/>score.<text:s/></text:span></text:p>
      <text:p text:style-name="P179"/>
      <text:p text:style-name="P180"><text:span text:style-name="T180_1">Output<text:s/>Area<text:s/>1<text:s/>is<text:s/>concerned<text:s/>with<text:s/>strategically<text:s/>positioning<text:s/>the<text:s/>programme<text:s/>through<text:s/>stakeholder<text:s/>consultation<text:s/>and<text:s/>understanding<text:s/>the<text:s/>state<text:s/>of<text:s/>knowledge.<text:s/>Most<text:s/>of<text:s/>the<text:s/>activity<text:s/>in<text:s/>this<text:s/>Output<text:s/>areas<text:s/>was<text:s/>completed<text:s/>by<text:s/>last<text:s/>period.<text:s/>The<text:s/>remaining<text:s/>active<text:s/>element<text:s/>covering<text:s/>monitoring<text:s/>of<text:s/>research<text:s/></text:span><text:span text:style-name="T180_2">met<text:s/>expectations</text:span><text:span text:style-name="T180_3"><text:s/>and<text:s/>Output<text:s/>1<text:s/>is<text:s/></text:span><text:span text:style-name="T180_4">scored<text:s/>an<text:s/>A</text:span><text:span text:style-name="T180_5">.<text:s/>With<text:s/>most<text:s/>of<text:s/>the<text:s/>output<text:s/>area<text:s/>delivered<text:s/>it<text:s/>will<text:s/>meet<text:s/>end<text:s/>of<text:s/>programme<text:s/>targets.</text:span></text:p>
      <text:p text:style-name="P181"/>
      <text:p text:style-name="P182"><text:span text:style-name="T182_1">1.8<text:s/></text:span><text:span text:style-name="T182_2">This<text:s/>indicator<text:s/>was<text:s/>added<text:s/>following<text:s/>a<text:s/>recommendation<text:s/>at<text:s/>the<text:s/>last<text:s/>review.</text:span><text:span text:style-name="T182_3"><text:s/></text:span><text:span text:style-name="T182_4">25<text:s/></text:span><text:span text:style-name="T182_5">monitoring<text:s/>meetings<text:s/>were<text:s/>held<text:s/>during<text:s/>year<text:s/>4<text:s/>with<text:s/></text:span><text:span text:style-name="T182_6">research<text:s/>project<text:s/>staff<text:s/>to<text:s/>discuss<text:s/>progress,<text:s/>examine<text:s/>the<text:s/></text:span><text:span text:style-name="T182_7">options<text:s/>to<text:s/>address<text:s/></text:span><text:span text:style-name="T182_8">budget<text:s/>reductions<text:s/></text:span><text:span text:style-name="T182_9">and<text:s/>impacts<text:s/></text:span><text:span text:style-name="T182_10">on<text:s/>project<text:s/>delivery<text:s/>and<text:s/>output<text:s/>plans,<text:s/>and<text:s/></text:span><text:span text:style-name="T182_11">to<text:s/></text:span><text:span text:style-name="T182_12">resolve<text:s/>any<text:s/>other<text:s/>issues<text:s/>arising<text:s/>during<text:s/>the<text:s/>year.</text:span></text:p>
      <text:p text:style-name="P183"/>
      <text:p text:style-name="P184"><text:span text:style-name="T184_1">Assess<text:s/>the<text:s/></text:span><text:span text:style-name="T184_2"><text:a xlink:type="simple" xlink:href="https://dfid.sharepoint.com/sites/inSight-rules-smart/Documents/Smart%20Guide_approach%20to%20value%20for%20money.docx"><text:span text:style-name="T184_3">VfM</text:span></text:a></text:span><text:span text:style-name="T184_4"><text:s/>of<text:s/>this<text:s/>output<text:s/>compared<text:s/>to<text:s/>the<text:s/>proposition<text:s/>in<text:s/>the<text:s/>Business<text:s/>Case,<text:s/>based<text:s/>on<text:s/>performance<text:s/>over<text:s/>the<text:s/>past<text:s/>year</text:span><text:span text:style-name="T184_5"><text:s/></text:span></text:p>
      <text:p text:style-name="P185"/>
      <text:p text:style-name="P186"><text:span text:style-name="T186_1">Despite<text:s/>a<text:s/>23%<text:s/>drop<text:s/>in<text:s/>the<text:s/>budget<text:s/>available<text:s/>for<text:s/>overall<text:s/>project<text:s/>management<text:s/>during<text:s/>the<text:s/>review<text:s/>period<text:s/>the<text:s/>programme<text:s/>still<text:s/>managed<text:s/>to<text:s/>exceed<text:s/>its<text:s/>high<text:s/>target<text:s/>for<text:s/>the<text:s/>monitoring<text:s/>engagement<text:s/>with<text:s/>partners.<text:s/></text:span><text:span text:style-name="T186_2">With<text:s/>COVID-19<text:s/>impacting<text:s/>travel<text:s/>and<text:s/>opportunity<text:s/>for<text:s/>face<text:s/>to<text:s/>face<text:s/>meetings<text:s/>all<text:s/>monitoring<text:s/>meetings<text:s/>with<text:s/>research<text:s/>partners<text:s/>were<text:s/>carried<text:s/>out<text:s/>online,<text:s/>reducing<text:s/>spend<text:s/>on<text:s/>travel<text:s/>and<text:s/>subsistence.<text:s/></text:span></text:p>
      <text:p text:style-name="P187"/>
      <text:p text:style-name="P188"><text:span text:style-name="T188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189"/>
      <text:p text:style-name="P190"><text:span text:style-name="T190_1">Output<text:s/>indicator<text:s/>1.8<text:s/>was<text:s/>added<text:s/>to<text:s/>capture<text:s/>the<text:s/>increased<text:s/>need<text:s/>for<text:s/>OPM<text:s/>to<text:s/>monitor<text:s/>research<text:s/>projects<text:s/>at<text:s/>a<text:s/>particularly<text:s/>challenging<text:s/>time.<text:s/></text:span></text:p>
      <text:p text:style-name="P191"/>
      <text:p text:style-name="P192"><text:span text:style-name="T192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193"/>
      <text:p text:style-name="P194"><text:span text:style-name="T194_1">The<text:s/>last<text:s/>annual<text:s/>review<text:s/>recommended<text:s/>that<text:s/>the<text:s/>programme<text:s/>remains<text:s/>flexible<text:s/>to<text:s/>potential<text:s/>internal<text:s/>and<text:s/>external<text:s/>changes<text:s/>in<text:s/>light<text:s/>of<text:s/>COVID-19<text:s/>impacts<text:s/>and<text:s/>that<text:s/>there<text:s/>should<text:s/>be<text:s/>continued<text:s/>tight<text:s/>management<text:s/>and<text:s/>regular<text:s/>communication<text:s/>with<text:s/>project<text:s/>partners.<text:s/>This<text:s/>recommendation<text:s/>was<text:s/>actioned<text:s/>immediately<text:s/>by<text:s/>OPM<text:s/>and<text:s/>effective<text:s/>negotiation<text:s/>and<text:s/>management<text:s/>with<text:s/>partners<text:s/>allowed<text:s/>the<text:s/>vast<text:s/>majority<text:s/>of<text:s/>the<text:s/>project<text:s/>portfolio<text:s/>to<text:s/>continue<text:s/>albeit<text:s/>at<text:s/>a<text:s/>slower<text:s/>rate.<text:s/>The<text:s/>same<text:s/>recommendation<text:s/>is<text:s/>repeated<text:s/>for<text:s/>the<text:s/>next<text:s/>period.<text:s/></text:span></text:p>
      <text:p text:style-name="P195"/>
      <text:p text:style-name="P196"><text:span text:style-name="T196_1">With<text:s/>the<text:s/>activity<text:s/>essentially<text:s/>completed<text:s/>this<text:s/>output<text:s/>area<text:s/>should<text:s/>be<text:s/>closed<text:s/>and<text:s/>the<text:s/>logframe<text:s/>modified<text:s/></text:span><text:span text:style-name="T196_2">accordingly.</text:span></text:p>
      <text:p text:style-name="P197"/>
      <text:p text:style-name="P198"><text:span text:style-name="T198_1">We<text:s/>have<text:s/>learned<text:s/>that<text:s/>individual<text:s/>projects<text:s/>have<text:s/>been<text:s/>adaptable<text:s/>to<text:s/>the<text:s/>challenges<text:s/>of<text:s/>COVID<text:s/>restrictions<text:s/>and<text:s/>have<text:s/>been<text:s/>responsive<text:s/>to<text:s/>the<text:s/>need<text:s/>for<text:s/>new<text:s/>ways<text:s/>of<text:s/>working.<text:s/>However,<text:s/>a<text:s/>double<text:s/>pressure<text:s/>of<text:s/>a<text:s/>reducing<text:s/>budget<text:s/>can<text:s/>seriously<text:s/>stress<text:s/>projects<text:s/>and<text:s/>risk<text:s/>closure.<text:s/>Challenges<text:s/>are<text:s/>particularly<text:s/>hard<text:s/>where<text:s/>partners<text:s/>have<text:s/>hired<text:s/>researchers<text:s/>specifically<text:s/>for<text:s/>EEG<text:s/>work<text:s/>and<text:s/>cannot<text:s/>easily<text:s/>divert<text:s/>them<text:s/>on<text:s/>to<text:s/>alternative<text:s/>paid<text:s/>work<text:s/>that<text:s/>keeps<text:s/>them<text:s/>employed<text:s/>until<text:s/>the<text:s/>situation<text:s/>improves.<text:s/>It<text:s/>was<text:s/>noted<text:s/>that<text:s/>at<text:s/>least<text:s/>t</text:span><text:span text:style-name="T198_2">hree</text:span><text:span text:style-name="T198_3"><text:s/>partners<text:s/>with<text:s/>projects<text:s/>in<text:s/>India,<text:s/></text:span><text:span text:style-name="T198_4">Ghana,</text:span><text:span text:style-name="T198_5"><text:s/>and<text:s/>Kenya,<text:s/>were</text:span><text:span text:style-name="T198_6">,<text:s/>at<text:s/>the<text:s/>time<text:s/>of<text:s/>writing</text:span><text:span text:style-name="T198_7"><text:s/>this<text:s/>review</text:span><text:span text:style-name="T198_8">,</text:span><text:span text:style-name="T198_9"><text:s/>proactiv</text:span><text:span text:style-name="T198_10">ely<text:s/>looking<text:s/>for<text:s/></text:span><text:span text:style-name="T198_11">funds<text:s/>from<text:s/>3rd<text:s/>parties<text:s/>to<text:s/>try<text:s/>to<text:s/>make<text:s/>up<text:s/>the<text:s/>shortfall.</text:span></text:p>
      <text:p text:style-name="P199"/>
      <text:p text:style-name="P200"/>
      <table:table table:style-name="Table6"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row table:style-name="Row21">
          <table:table-cell table:style-name="Cell69">
            <text:p text:style-name="P201"><text:span text:style-name="T201_1">Output<text:s/>Title<text:s/></text:span></text:p>
          </table:table-cell>
          <table:table-cell table:style-name="Cell70" table:number-columns-spanned="4">
            <text:p text:style-name="P202"><text:span text:style-name="T202_1">Research<text:s/>&amp;<text:s/>knowledge<text:s/>products<text:s/>developed:<text:s/>high-quality<text:s/>&amp;<text:s/>policy-relevant<text:s/>research<text:s/>to<text:s/>strengthen<text:s/>the<text:s/>evidence<text:s/>base<text:s/>on<text:s/>EEG<text:s/>priority<text:s/>research<text:s/>areas</text:span></text:p>
          </table:table-cell>
          <table:covered-table-cell/>
          <table:covered-table-cell/>
          <table:covered-table-cell/>
        </table:table-row>
        <table:table-row table:style-name="Row22">
          <table:table-cell table:style-name="Cell71" table:number-columns-spanned="2">
            <text:p text:style-name="P203"><text:span text:style-name="T203_1">Output<text:s/>number:<text:s/></text:span></text:p>
          </table:table-cell>
          <table:covered-table-cell/>
          <table:table-cell table:style-name="Cell72">
            <text:p text:style-name="P204"><text:span text:style-name="T204_1">2</text:span></text:p>
          </table:table-cell>
          <table:table-cell table:style-name="Cell73">
            <text:p text:style-name="P205"><text:span text:style-name="T205_1">Output<text:s/>Score:<text:s/></text:span></text:p>
          </table:table-cell>
          <table:table-cell table:style-name="Cell74">
            <text:p text:style-name="P206"><text:span text:style-name="T206_1">A+</text:span></text:p>
          </table:table-cell>
        </table:table-row>
        <table:table-row table:style-name="Row23">
          <table:table-cell table:style-name="Cell75" table:number-columns-spanned="2">
            <text:p text:style-name="P207"><text:span text:style-name="T207_1">Impact<text:s/>weighting<text:s/>(%):<text:s text:c="2"/></text:span></text:p>
          </table:table-cell>
          <table:covered-table-cell/>
          <table:table-cell table:style-name="Cell76">
            <text:p text:style-name="P208"><text:span text:style-name="T208_1">35%</text:span></text:p>
          </table:table-cell>
          <table:table-cell table:style-name="Cell77">
            <text:p text:style-name="P209"><text:span text:style-name="T209_1">Weighting<text:s/>revised<text:s/>since<text:s/>last<text:s/>AR?<text:s/></text:span></text:p>
          </table:table-cell>
          <table:table-cell table:style-name="Cell78">
            <text:p text:style-name="P210"><text:span text:style-name="T210_1">No</text:span></text:p>
          </table:table-cell>
        </table:table-row>
      </table:table>
      <text:p text:style-name="P211"/>
      <table:table table:style-name="Table7">
        <table:table-column table:style-name="Column26"/>
        <table:table-column table:style-name="Column27"/>
        <table:table-column table:style-name="Column28"/>
        <table:table-row table:style-name="Row24">
          <table:table-cell table:style-name="Cell79">
            <text:p text:style-name="P212"><text:span text:style-name="T212_1">Indicator(s)</text:span></text:p>
          </table:table-cell>
          <table:table-cell table:style-name="Cell80">
            <text:p text:style-name="P213"><text:span text:style-name="T213_1">Milestones</text:span><text:span text:style-name="T213_2"><text:s/>this<text:s/>period</text:span></text:p>
          </table:table-cell>
          <table:table-cell table:style-name="Cell81">
            <text:p text:style-name="P214"><text:span text:style-name="T214_1">Progress<text:s/></text:span></text:p>
          </table:table-cell>
        </table:table-row>
        <table:table-row table:style-name="Row25">
          <table:table-cell table:style-name="Cell82">
            <text:p text:style-name="P215"><text:span text:style-name="T215_1">2</text:span><text:bookmark-start text:name="_Hlk76567307"/><text:span text:style-name="T215_2">.1<text:s/>Number<text:s/>of<text:s/>peer-reviewed<text:s/>journal<text:s/>articles<text:s/>(only)<text:s/>a)<text:s/>submitted<text:s/>to<text:s/>journals<text:s/>and<text:s/>b)<text:s/>published<text:s/>in<text:s/>journals.<text:s/></text:span><text:bookmark-end text:name="_Hlk76567307"/></text:p>
          </table:table-cell>
          <table:table-cell table:style-name="Cell83">
            <text:p text:style-name="P216"><text:span text:style-name="T216_1">a)<text:s/>H:<text:s/>7,<text:s/>M:<text:s/>5,<text:s/>L:<text:s/>3</text:span></text:p>
            <text:p text:style-name="P217"><text:span text:style-name="T217_1">b)<text:s/>H:<text:s/>3,<text:s/>M:<text:s/>2,<text:s/>L:<text:s/>1</text:span><text:span text:style-name="T217_2"><text:note text:note-class="footnote"><text:note-citation/><text:note-body><text:p text:style-name="P218"><text:span text:style-name="T218_1"><text:s/></text:span><text:span text:style-name="T218_2">The<text:s/>low<text:s/>targets<text:s/>on<text:s/>this<text:s/>metric<text:s/>recognises<text:s/>that<text:s/>there<text:s/>is<text:s/>a<text:s/>long<text:s/>and<text:s/>unpredictable<text:s/>lead<text:s/>in<text:s/>time<text:s/>for<text:s/>publication,<text:s/>which<text:s/>may<text:s/>happen<text:s/>outside<text:s/>review<text:s/>period.<text:s/>This<text:s/>is<text:s/>purposely<text:s/>reduced<text:s/>from<text:s/>the<text:s/>number<text:s/>that<text:s/>are<text:s/>submitted<text:s/>or<text:s/>in<text:s/>train<text:s/>as<text:s/>essentially<text:s/>when<text:s/>publication<text:s/>happens<text:s/>is<text:s/>largely<text:s/>outside<text:s/>of<text:s/>the<text:s/>control<text:s/>of<text:s/>the<text:s/>suppliers<text:s/>(OPM<text:s/>and<text:s/>research<text:s/>partners).</text:span></text:p><text:p text:style-name="P219"/></text:note-body></text:note></text:span></text:p>
            <text:p text:style-name="P220"/>
          </table:table-cell>
          <table:table-cell table:style-name="Cell84">
            <text:p text:style-name="P221"><text:span text:style-name="T221_1">a)<text:s text:c="2"/>Milestone<text:s/>Exceeded:<text:s/>Total<text:s/>=<text:s/></text:span><text:span text:style-name="T221_2">11<text:s/></text:span><text:span text:style-name="T221_3">submitted</text:span><text:span text:style-name="T221_4">,<text:s/>1</text:span><text:span text:style-name="T221_5">8</text:span><text:span text:style-name="T221_6">%<text:s/>of<text:s/>these<text:s/>were<text:s/>authored<text:s/>by<text:s/>female<text:s/>researchers<text:s/>and<text:s/></text:span><text:span text:style-name="T221_7">51</text:span><text:span text:style-name="T221_8">%<text:s/>were<text:s/>led<text:s/>by<text:s/>southern<text:s/>researchers.</text:span></text:p>
            <text:p text:style-name="P222"/>
            <text:p text:style-name="P223"><text:span text:style-name="T223_1">b)</text:span><text:span text:style-name="T223_2"><text:s/>Milestone<text:s/>Exceeded:<text:s/></text:span><text:span text:style-name="T223_3">Total<text:s/>=</text:span><text:span text:style-name="T223_4"><text:s/>8</text:span><text:span text:style-name="T223_5"><text:s/>published,<text:s/>1</text:span><text:span text:style-name="T223_6">4</text:span><text:span text:style-name="T223_7">%<text:s/>of<text:s/>these<text:s/>were<text:s/>authored<text:s/>by<text:s/>female<text:s/>researchers<text:s/>and<text:s/>5</text:span><text:span text:style-name="T223_8">7</text:span><text:span text:style-name="T223_9">%<text:s/>were<text:s/>led<text:s/>by<text:s/>southern<text:s/>researchers.</text:span></text:p>
            <text:p text:style-name="P224"/>
          </table:table-cell>
        </table:table-row>
        <table:table-row table:style-name="Row26">
          <table:table-cell table:style-name="Cell85">
            <text:p text:style-name="P225"><text:span text:style-name="T225_1">2.2<text:s/></text:span><text:bookmark-start text:name="_Hlk76568882"/><text:span text:style-name="T225_2">Number<text:s/>of<text:s/>peer-reviewed<text:s/>articles,<text:s/>policy<text:s/>briefs,<text:s/>reports,<text:s/>working<text:s/>papers,<text:s/>and<text:s/>conference<text:s/>papers.</text:span><text:bookmark-end text:name="_Hlk76568882"/></text:p>
          </table:table-cell>
          <table:table-cell table:style-name="Cell86">
            <text:p text:style-name="P226"><text:span text:style-name="T226_1">H:<text:s/>10,<text:s/>M:<text:s/>7,<text:s/>L:<text:s/>5</text:span></text:p>
          </table:table-cell>
          <table:table-cell table:style-name="Cell87">
            <text:p text:style-name="P227"><text:span text:style-name="T227_1">Milestone<text:s/>Exceeded:<text:s/></text:span><text:span text:style-name="T227_2">Total<text:s/>=<text:s/>12</text:span><text:span text:style-name="T227_3"><text:s/>documents<text:s/>completed,<text:s/>37%<text:s/>of<text:s/>these<text:s/>were<text:s/>authored<text:s/>by<text:s/>female<text:s/></text:span><text:span text:style-name="T227_4">researchers<text:s/>and</text:span><text:span text:style-name="T227_5"><text:s/>31%<text:s/>were<text:s/>led<text:s/>by<text:s/>southern<text:s/>researchers.</text:span></text:p>
            <text:p text:style-name="P228"/>
          </table:table-cell>
        </table:table-row>
        <table:table-row table:style-name="Row27">
          <table:table-cell table:style-name="Cell88">
            <text:p text:style-name="P229"><text:span text:style-name="T229_1">2.3<text:s/></text:span><text:span text:style-name="T229_2">Number<text:s/>of<text:s/>communication<text:s/>materials<text:s/>produced,<text:s/>including<text:s/>newsletters,<text:s/>webinars,<text:s/>media<text:s/>articles,<text:s/>etc.</text:span></text:p>
            <text:p text:style-name="P230"/>
            <text:p text:style-name="P231"/>
          </table:table-cell>
          <table:table-cell table:style-name="Cell89">
            <text:p text:style-name="P232"><text:span text:style-name="T232_1">H:<text:s/>10,<text:s/>M:<text:s/>8,<text:s/>L:<text:s/>6</text:span></text:p>
          </table:table-cell>
          <table:table-cell table:style-name="Cell90">
            <text:p text:style-name="P233"><text:span text:style-name="T233_1">Milestone<text:s/>Exceeded:</text:span><text:span text:style-name="T233_2"><text:s/></text:span><text:span text:style-name="T233_3">Total<text:s/>=<text:s/>10</text:span></text:p>
            <text:p text:style-name="P234"><text:span text:style-name="T234_1">items<text:s/>of<text:s/>communication<text:s/>material<text:s/>were<text:s/>produced,<text:s/>with<text:s/>22%<text:s/>of<text:s/>these<text:s/>authored<text:s/>by<text:s/>a<text:s/>female<text:s/></text:span><text:span text:style-name="T234_2">researcher<text:s/>and</text:span><text:span text:style-name="T234_3"><text:s/>22%<text:s/>produced<text:s/>by<text:s/>southern<text:s/>researchers.</text:span></text:p>
          </table:table-cell>
        </table:table-row>
        <table:table-row table:style-name="Row28">
          <table:table-cell table:style-name="Cell91">
            <text:p text:style-name="P235"><text:span text:style-name="T235_1">2.4<text:s/>Number<text:s/>of<text:s/>research<text:s/>and<text:s/>knowledge<text:s/>products<text:s/>generated<text:s/>to<text:s/>raise<text:s/>awareness<text:s/>and<text:s/>share<text:s/>knowledge<text:s/>with<text:s/>stakeholders<text:s/>at<text:s/>all<text:s/>levels<text:s/>on<text:s/>the<text:s/>impact<text:s/>of<text:s/>CV-19<text:s/>for<text:s/>the<text:s/>energy<text:s/>sector.</text:span></text:p>
          </table:table-cell>
          <table:table-cell table:style-name="Cell92">
            <text:p text:style-name="P236"><text:span text:style-name="T236_1">H:<text:s/>10,<text:s/>M:<text:s/>8,<text:s/>L:<text:s/>5</text:span></text:p>
          </table:table-cell>
          <table:table-cell table:style-name="Cell93">
            <text:p text:style-name="P237"><text:span text:style-name="T237_1">Milestone<text:s/>Exceeded:<text:s text:c="2"/></text:span><text:span text:style-name="T237_2">Total<text:s/>=<text:s/>9</text:span><text:span text:style-name="T237_3"><text:s/>research<text:s/>and<text:s/>knowledge<text:s/>outputs<text:s/>relating<text:s/>to<text:s/>CV-19<text:s/>have<text:s/>been<text:s/>produced,<text:s/></text:span><text:span text:style-name="T237_4">with<text:s/>21</text:span><text:span text:style-name="T237_5">%<text:s/>of<text:s/>these<text:s/>authored<text:s/>by<text:s/>a<text:s/>female<text:s/></text:span><text:span text:style-name="T237_6">researcher<text:s/>and</text:span><text:span text:style-name="T237_7"><text:s/></text:span><text:span text:style-name="T237_8">71</text:span><text:span text:style-name="T237_9">%<text:s/>produced<text:s/>by<text:s/>southern<text:s/>researchers.</text:span></text:p>
          </table:table-cell>
        </table:table-row>
      </table:table>
      <text:p text:style-name="P238"/>
      <text:p text:style-name="P239"><text:span text:style-name="T239_1">Briefly<text:s/>describe<text:s/>the<text:s/>output’s<text:s/></text:span><text:span text:style-name="T239_2">activities<text:s/>and</text:span><text:span text:style-name="T239_3"><text:s/>provide<text:s/>supporting<text:s/>narrative<text:s/>for<text:s/>the<text:s/>score.<text:s/></text:span></text:p>
      <text:p text:style-name="P240"/>
      <text:p text:style-name="P241"><text:span text:style-name="T241_1">Output<text:s/>Area<text:s/>2<text:s/>captures<text:s/>the<text:s/>outputs<text:s/>from<text:s/>the<text:s/>four<text:s/>core<text:s/>EEG<text:s/>research<text:s/>themes</text:span><text:span text:style-name="T241_2">:<text:s/></text:span></text:p>
      <text:p text:style-name="P242"/>
      <text:p text:style-name="P243"><text:span text:style-name="T243_1">Energy<text:s/>reliability</text:span><text:span text:style-name="T243_2">:<text:s/>Developing<text:s/>countries<text:s/>are<text:s/>plagued<text:s/>by<text:s/>chronic<text:s/>load<text:s/>shedding<text:s/>and<text:s/>blackouts<text:s/>that<text:s/>limit<text:s/>economic<text:s/>productivity.<text:s/>EEG<text:s/>research<text:s/>investigates<text:s/>the<text:s/>costs<text:s/>of<text:s/>poor<text:s/>reliability<text:s/>and<text:s/>unpicks<text:s/>the<text:s/>challenges<text:s/>involved<text:s/>in<text:s/>keeping<text:s/>the<text:s/>lights<text:s/>on</text:span><text:span text:style-name="T243_3">.</text:span><text:span text:style-name="T243_4"><text:s/></text:span><text:span text:style-name="T243_5">E</text:span><text:span text:style-name="T243_6">xample</text:span><text:span text:style-name="T243_7"><text:s/>projects<text:s/>are</text:span><text:span text:style-name="T243_8">:</text:span></text:p>
      <text:list text:style-name="LS35" xml:id="list10">
        <text:list-item>
          <text:p text:style-name="P244"><text:span text:style-name="T244_1"><text:a xlink:type="simple" xlink:href="https://energyeconomicgrowth.org/index.php/node/191"><text:span text:style-name="T244_2">Measuring<text:s/>electricity<text:s/>reliability<text:s/>with<text:s/>'GridWatch'<text:s/>sensors<text:s/>in<text:s/>East<text:s/>and<text:s/>West<text:s/>Africa</text:span></text:a></text:span><text:span text:style-name="T244_3"><text:s/>(University<text:s/>of<text:s/>Berkeley);</text:span><text:span text:style-name="T244_4"><text:s/></text:span></text:p>
        </text:list-item>
        <text:list-item>
          <text:p text:style-name="P245"><text:span text:style-name="T245_1"><text:a xlink:type="simple" xlink:href="https://energyeconomicgrowth.org/node/198"><text:span text:style-name="T245_2">Sustainable<text:s/>access<text:s/>to<text:s/>reliable<text:s/>energy<text:s/>services:<text:s/>What<text:s/>role<text:s/>for<text:s/>energy<text:s/>efficiency<text:s/>and<text:s/>battery<text:s/>storage?</text:span></text:a></text:span><text:span text:style-name="T245_3"><text:s/>(Berkley<text:s/>&amp;<text:s/>IIT<text:s/>Bombay),<text:s/>and<text:s/></text:span></text:p>
        </text:list-item>
        <text:list-item>
          <text:p text:style-name="P246"><text:span text:style-name="T246_1"><text:a xlink:type="simple" xlink:href="https://energyeconomicgrowth.org/node/421"><text:span text:style-name="T246_2">Power<text:s/>Systems<text:s/>and<text:s/>COVID<text:s/>19<text:s/>in<text:s/>the<text:s/>Developing<text:s/>World:<text:s/>Understanding<text:s/>the<text:s/>Role<text:s/>of<text:s/>Metering<text:s/>and<text:s/>Infrastructure<text:s/>Improvements<text:s/>in<text:s/>Power<text:s/>System<text:s/>Resilience</text:span></text:a></text:span><text:span text:style-name="T246_3"><text:s/>(Duke</text:span><text:span text:style-name="T246_4"><text:s/>University</text:span><text:span text:style-name="T246_5">))</text:span><text:span text:style-name="T246_6">.<text:s/></text:span></text:p>
        </text:list-item>
      </text:list>
      <text:p text:style-name="P247"><text:span text:style-name="T247_1">Efficient<text:s/>and<text:s/>productive<text:s/>use<text:s/>of<text:s/>electricity</text:span><text:span text:style-name="T247_2">:<text:s/>Investments<text:s/>in<text:s/>electricity<text:s/>supply<text:s/>often<text:s/>fail<text:s/>to<text:s/>drive<text:s/>growth<text:s/>due<text:s/>to<text:s/>a<text:s/>lack<text:s/>of<text:s/>productive<text:s/>equipment<text:s/>and<text:s/>uses.<text:s/>Inefficient<text:s/>use<text:s/>exacerbates<text:s/>supply<text:s/>limits,<text:s/>local<text:s/>pollution,<text:s/>and<text:s/>global<text:s/>climate<text:s/>change.<text:s/>EEG<text:s/>explores<text:s/>options<text:s/>to<text:s/>improve<text:s/>the<text:s/>efficiency<text:s/>and<text:s/>productivity<text:s/>of<text:s/>electricity<text:s/>consumption.<text:s/></text:span><text:span text:style-name="T247_3">E</text:span><text:span text:style-name="T247_4">xample</text:span><text:span text:style-name="T247_5"><text:s/>projects<text:s/>are</text:span><text:span text:style-name="T247_6">:</text:span></text:p>
      <text:list text:style-name="LS36" xml:id="list13">
        <text:list-item>
          <text:p text:style-name="P248"><text:span text:style-name="T248_1"><text:a xlink:type="simple" xlink:href="https://energyeconomicgrowth.org/electricityandenterprisedevelopmentnepal"><text:span text:style-name="T248_2">Comparative<text:s/>analysis<text:s/>of<text:s/>economic<text:s/>activities<text:s/>spurred<text:s/>by<text:s/>two<text:s/>different<text:s/>types<text:s/>of<text:s/>electricity<text:s/>distribution</text:span></text:a></text:span><text:span text:style-name="T248_3"><text:s/>(Winrock);<text:s/></text:span></text:p>
        </text:list-item>
        <text:list-item>
          <text:p text:style-name="P249"><text:span text:style-name="T249_1"><text:a xlink:type="simple" xlink:href="https://energyeconomicgrowth.org/node/205"><text:span text:style-name="T249_2">Electrifying<text:s/>growth:<text:s/>electricity<text:s/>access<text:s/>for<text:s/>productive<text:s/>use</text:span></text:a></text:span><text:span text:style-name="T249_3"><text:s/>(Wageningen<text:s/>University)</text:span><text:span text:style-name="T249_4"><text:s/></text:span><text:span text:style-name="T249_5">and</text:span></text:p>
        </text:list-item>
        <text:list-item>
          <text:p text:style-name="P250"><text:span text:style-name="T250_1"><text:a xlink:type="simple" xlink:href="https://energyeconomicgrowth.org/node/202"><text:span text:style-name="T250_2">Improving<text:s/>energy<text:s/>efficiency<text:s/>in<text:s/>rice<text:s/>field<text:s/>irrigation</text:span></text:a></text:span><text:span text:style-name="T250_3"><text:s/>(</text:span><text:span text:style-name="T250_4">Tufts)</text:span><text:span text:style-name="T250_5">).</text:span></text:p>
        </text:list-item>
      </text:list>
      <text:p text:style-name="P251"><text:span text:style-name="T251_1">Grid<text:s/>access</text:span><text:span text:style-name="T251_2">:<text:s/>around<text:s/>0.8<text:s/>billion<text:s/>people</text:span><text:span text:style-name="T251_3"><text:note text:note-class="footnote"><text:note-citation/><text:note-body><text:p text:style-name="P252"><text:span text:style-name="T252_1"><text:s/>Latest<text:s/></text:span><text:span text:style-name="T252_2"><text:a xlink:type="simple" xlink:href="https://www.iea.org/newsroom/news/2019/may/sustainable-development-goal-7-tracking-report.html"><text:span text:style-name="T252_3">IEA</text:span></text:a></text:span><text:span text:style-name="T252_4"><text:s/>figures<text:s/>state<text:s/>the<text:s/>number<text:s/>of<text:s/>people<text:s/>living<text:s/>without<text:s/>electricity<text:s/>is<text:s/>roughly<text:s/>840<text:s/>million<text:s/></text:span></text:p></text:note-body></text:note></text:span><text:span text:style-name="T252_5"><text:s/>in<text:s/>sub-Saharan<text:s/>Africa<text:s/>and<text:s/>south<text:s/>Asia<text:s/>live<text:s/>without<text:s/>electricity<text:s/>in<text:s/>their<text:s/>homes.<text:s/>EEG<text:s/>examines<text:s/>the<text:s/>technological,<text:s/>economic,<text:s/>and<text:s/>institutional<text:s/>challenges<text:s/>and<text:s/>opportunities<text:s/>in<text:s/>providing<text:s/>families<text:s/>and<text:s/>firms<text:s/>with<text:s/>electricity<text:s/>access<text:s/>for<text:s/>the<text:s/>first<text:s/>time.<text:s/></text:span><text:span text:style-name="T252_6">E</text:span><text:span text:style-name="T252_7">xample<text:s/>projects<text:s/>are</text:span><text:span text:style-name="T252_8">:</text:span></text:p>
      <text:list text:style-name="LS37" xml:id="list16">
        <text:list-item>
          <text:p text:style-name="P253"><text:span text:style-name="T253_1"><text:a xlink:type="simple" xlink:href="https://energyeconomicgrowth.org/node/172"><text:span text:style-name="T253_2">Energy<text:s/>Systems<text:s/>Planning</text:span></text:a></text:span><text:span text:style-name="T253_3"><text:s/>(KTH);</text:span><text:span text:style-name="T253_4"><text:s/></text:span></text:p>
        </text:list-item>
        <text:list-item>
          <text:p text:style-name="P254"><text:span text:style-name="T254_1"><text:a xlink:type="simple" xlink:href="https://energyeconomicgrowth.org/node/271"><text:span text:style-name="T254_2">Smart<text:s/>metering<text:s/>and<text:s/>electricity<text:s/>access<text:s/>–<text:s/>the<text:s/>effect<text:s/>of<text:s/>smart<text:s/>metering<text:s/>on<text:s/>revenue<text:s/>collection,<text:s/>electricity<text:s/>access<text:s/>and<text:s/>supply</text:span></text:a></text:span><text:span text:style-name="T254_3"><text:s/>(J-PAL);<text:s/>and<text:s/></text:span><text:span text:style-name="T254_4"><text:s/></text:span></text:p>
        </text:list-item>
        <text:list-item>
          <text:p text:style-name="P255"><text:span text:style-name="T255_1"><text:a xlink:type="simple" xlink:href="https://energyeconomicgrowth.org/node/230"><text:span text:style-name="T255_2">Electricity<text:s/>demand<text:s/>forecasting<text:s/>in<text:s/>agriculture—harvesting<text:s/>the<text:s/>synergies<text:s/>of<text:s/>machine<text:s/>learning<text:s/>and<text:s/>survey<text:s/>data<text:s/>for<text:s/>electrification<text:s/>planning<text:s/>in<text:s/>Ethiopia</text:span></text:a></text:span><text:span text:style-name="T255_3"><text:s/>(RWI<text:s/>Leibniz<text:s/>Institute<text:s/>for<text:s/>Economic<text:s/>Research)).</text:span></text:p>
        </text:list-item>
      </text:list>
      <text:p text:style-name="P256"><text:span text:style-name="T256_1">Renewable<text:s/>energy</text:span><text:span text:style-name="T256_2">:<text:s/>Sub-Saharan<text:s/>Africa<text:s/>and<text:s/>south<text:s/>Asia's<text:s/>abundant<text:s/>river<text:s/>systems,<text:s/>bioenergy,<text:s/>sunshine,<text:s/>and<text:s/>wind<text:s/>offer<text:s/>clean,<text:s/>domestic,<text:s/>renewable,<text:s/>and<text:s/>affordable<text:s/>sources<text:s/>of<text:s/>energy,<text:s/>which<text:s/>currently<text:s/>remain<text:s/>largely<text:s/>untapped.<text:s/>EEG<text:s/>explores<text:s/>options<text:s/>to<text:s/>use<text:s/>these<text:s/>resources<text:s/>across<text:s/>its<text:s/>focus<text:s/>countries<text:s/>as<text:s/>well<text:s/>as<text:s/>solutions<text:s/>to<text:s/>the<text:s/>challenges<text:s/>of<text:s/>incorporating<text:s/>large-scale<text:s/>variable<text:s/>renewables<text:s/>into<text:s/>the<text:s/>grid.<text:s/></text:span><text:span text:style-name="T256_3">E</text:span><text:span text:style-name="T256_4">xample</text:span><text:span text:style-name="T256_5"><text:s/>projects<text:s/>are</text:span><text:span text:style-name="T256_6">:</text:span></text:p>
      <text:list text:style-name="LS38" xml:id="list19">
        <text:list-item>
          <text:p text:style-name="P257"><text:span text:style-name="T257_1"><text:a xlink:type="simple" xlink:href="file:///C:/Users/colin-gourley/AppData/Local/Microsoft/Windows/INetCache/Content.Outlook/8DXQ142S/Accelerating large-scale renewable energy deployment in southern Africa by bridging analysis and application through decision support tools"><text:span text:style-name="T257_2">Accelerating<text:s/>large-scale<text:s/>renewable<text:s/>energy<text:s/>deployment<text:s/>in<text:s/>southern<text:s/>Africa<text:s/>by<text:s/>bridging<text:s/>analysis<text:s/>and<text:s/>application<text:s/>through<text:s/>decision<text:s/>support<text:s/>tools</text:span></text:a></text:span><text:span text:style-name="T257_3"><text:s/>(University<text:s/>College<text:s text:c="2"/>Santa<text:s/>Barbara);<text:s/></text:span></text:p>
        </text:list-item>
        <text:list-item>
          <text:p text:style-name="P258"><text:span text:style-name="T258_1"><text:a xlink:type="simple" xlink:href="https://energyeconomicgrowth.org/node/264"><text:span text:style-name="T258_2">Implications<text:s/>of<text:s/>declining<text:s/>costs<text:s/>of<text:s/>solar,<text:s/>wind<text:s/>and<text:s/>storage<text:s/>technologies<text:s/>on<text:s/>regional<text:s/>power<text:s/>trade<text:s/>in<text:s/>South<text:s/>Asia</text:span></text:a></text:span><text:span text:style-name="T258_3"><text:s/>(Integrated<text:s/>Research<text:s/>and<text:s/>Action<text:s/>for<text:s/>Development)</text:span><text:span text:style-name="T258_4">,<text:s/>and</text:span></text:p>
        </text:list-item>
        <text:list-item>
          <text:p text:style-name="P259"><text:span text:style-name="T259_1"><text:a xlink:type="simple" xlink:href="https://energyeconomicgrowth.org/node/226"><text:span text:style-name="T259_2">Renewable<text:s/>Energy<text:s/>Procurement<text:s/>in<text:s/>Ethiopia</text:span></text:a></text:span><text:span text:style-name="T259_3"><text:s/>(IDS)</text:span><text:span text:style-name="T259_4">).</text:span></text:p>
        </text:list-item>
      </text:list>
      <text:p text:style-name="P260"/>
      <text:p text:style-name="P261"><text:span text:style-name="T261_1">Research<text:s/>is<text:s/>conducted<text:s/>regionally<text:s/>in<text:s/>Africa<text:s/>and<text:s/>south<text:s/>Asia<text:s/>with<text:s/>country<text:s/>specific<text:s/>programmes<text:s/>in<text:s/>Ethiopia,<text:s/>Sierra<text:s/>Leone,<text:s/>Ghana</text:span><text:span text:style-name="T261_2"><text:s/>and<text:s/>M</text:span><text:span text:style-name="T261_3">ozambique.<text:s/></text:span></text:p>
      <text:p text:style-name="P262"/>
      <text:p text:style-name="P263"><text:span text:style-name="T263_1">All<text:s/>output<text:s/>area<text:s/>2<text:s/>milestones<text:s/>for<text:s/>this<text:s/>review<text:s/>period<text:s/></text:span><text:span text:style-name="T263_2">were<text:s/></text:span><text:span text:style-name="T263_3">exceeded</text:span><text:span text:style-name="T263_4"><text:s/>and</text:span><text:span text:style-name="T263_5"><text:s/>the<text:s/>output<text:s/>is<text:s/></text:span><text:span text:style-name="T263_6">scored<text:s/>as<text:s/>A+</text:span><text:span text:style-name="T263_7"><text:s/>(exceeded<text:s/>expectation)</text:span><text:span text:style-name="T263_8">.<text:s/>The<text:s/>milestones<text:s/>are<text:s/>considered<text:s/>to<text:s/>have<text:s/>been<text:s/>sufficiently<text:s/>ambitious<text:s/>and<text:s/>challenging<text:s/>and<text:s/>this<text:s/>output<text:s/>area<text:s/>remains<text:s/>on<text:s/>track<text:s/>to<text:s/>meet<text:s/>end<text:s/>of<text:s/>programme<text:s/>targets.</text:span></text:p>
      <text:p text:style-name="P264"/>
      <text:p text:style-name="P265"><text:span text:style-name="T265_1">2.1<text:s/>Indicator<text:s/>targets<text:s/>exceeded<text:s/>the<text:s/>high<text:s/>milestone<text:s/>in<text:s/>both<text:s/>parts.<text:s/>Eight<text:s/>articles<text:s/>have<text:s/>been<text:s/>published<text:s/>by<text:s/>peer<text:s/>reviewed<text:s/>journals<text:s/>during<text:s/>the<text:s/>year,<text:s/>and<text:s/>an<text:s/>additional<text:s/>eleven<text:s/>articles<text:s/>have<text:s/>been<text:s/>submitted<text:s/>for<text:s/>review.<text:s/></text:span><text:span text:style-name="T265_2">A<text:s/>full<text:s/>list<text:s/>of<text:s/>these<text:s/>documents</text:span><text:span text:style-name="T265_3"><text:s/>is<text:s/>provided<text:s/>in<text:s/>Annex<text:s/>4</text:span></text:p>
      <text:p text:style-name="P266"><text:span text:style-name="T266_1">Two<text:s/>examples<text:s/>of<text:s/>published<text:s/>journal<text:s/>articles<text:s/>were:</text:span></text:p>
      <text:list text:style-name="LS40" xml:id="list22">
        <text:list-item>
          <text:p text:style-name="P267"><text:span text:style-name="T267_1">Sridharan,<text:s/>V.,<text:s/>et<text:s/>al,<text:s/></text:span><text:span text:style-name="T267_2"><text:a xlink:type="simple" xlink:href="https://iopscience.iop.org/article/10.1088/2515-7620/abaf38"><text:span text:style-name="T267_3">Land,<text:s/>energy<text:s/>and<text:s/>water<text:s/>resource<text:s/>management<text:s/>and<text:s/>its<text:s/>impact<text:s/>on<text:s/>GHG<text:s/>emissions,<text:s/>electricity<text:s/>supply<text:s/>and<text:s/>food<text:s/>production-<text:s/>Insights<text:s/>from<text:s/>a<text:s/>Ugandan<text:s/>case<text:s/>study</text:span></text:a></text:span><text:span text:style-name="T267_4">,</text:span><text:span text:style-name="T267_5"><text:s/>Environmental<text:s/>Research<text:s/>Communications</text:span><text:span text:style-name="T267_6"><text:s/></text:span><text:span text:style-name="T267_7">Vol</text:span><text:span text:style-name="T267_8"><text:s/>2,<text:s/></text:span><text:span text:style-name="T267_9">Aug</text:span><text:span text:style-name="T267_10"><text:s/>2020</text:span><text:span text:style-name="T267_11">.</text:span><text:span text:style-name="T267_12"><text:s/>Using<text:s/>a<text:s/>Ugandan<text:s/>case<text:s/>study,<text:s/>this<text:s/>paper<text:s/>highlights<text:s/>the<text:s/>impact<text:s/>that<text:s/>one<text:s/>policy<text:s/>change<text:s/>in<text:s/>the<text:s/>energy<text:s/>system<text:s/>will<text:s/>have<text:s/>on<text:s/>other<text:s/>resource<text:s/>systems.<text:s/>It<text:s/>focuses<text:s/>on<text:s/>deforestation,<text:s/>long<text:s/>term<text:s/>electricity<text:s/>supply<text:s/>planning,<text:s/>crop<text:s/>production,<text:s/>water<text:s/>consumption,<text:s/>land-use<text:s/>change<text:s/>and<text:s/>climate<text:s/>impacting<text:s/>greenhouse<text:s/>gas<text:s/>(GHG)<text:s/>trajectories</text:span><text:span text:style-name="T267_13">.</text:span><text:span text:style-name="T267_14"><text:s/></text:span><text:span text:style-name="T267_15">It</text:span><text:span text:style-name="T267_16"><text:s/></text:span><text:span text:style-name="T267_17">finds<text:s/>that,<text:s/>despite<text:s/>the<text:s/>reduction<text:s/>in<text:s/>deforestation<text:s/>of<text:s/>woodlands<text:s/>and<text:s/>forests,<text:s/>the<text:s/>GHG<text:s/>emissions<text:s/>in<text:s/>the<text:s/>power<text:s/>sector<text:s/>are<text:s/>expected<text:s/>to<text:s/>increase<text:s/>between<text:s/>2040–2050,<text:s/>owing<text:s/>to<text:s/>higher<text:s/>fossil<text:s/>fuel<text:s/>usage.<text:s/>This<text:s/>policy<text:s/>change<text:s/>is<text:s/>also<text:s/>likely<text:s/>to<text:s/>increase<text:s/>the<text:s/>cost<text:s/>of<text:s/>electricity<text:s/>generation,<text:s/>which<text:s/>in<text:s/>turn<text:s/>affects<text:s/>the<text:s/>agricultural<text:s/>land<text:s/>types.<text:s/>There<text:s/>is<text:s/>an<text:s/>unforeseen<text:s/>shift<text:s/>from<text:s/>irrigated<text:s/>to<text:s/>rainfed<text:s/>type<text:s/>land<text:s/>due<text:s/>to<text:s/>higher<text:s/>electricity<text:s/>costs.<text:s/></text:span><text:span text:style-name="T267_18">The<text:s/>paper<text:s/>uses<text:s/>this<text:s/>case<text:s/>study<text:s/>to<text:s/></text:span><text:span text:style-name="T267_19">highlight<text:s/>the<text:s/>need<text:s/>for<text:s/>integrated<text:s/>policy<text:s/>planning<text:s/>that<text:s/>takes<text:s/>into<text:s/>consideration<text:s/>the<text:s/>interlinkages<text:s/>between<text:s/>the<text:s/>resource<text:s/>systems<text:s/>and<text:s/>cross<text:s/>propagation<text:s/>effects.</text:span></text:p>
        </text:list-item>
        <text:list-item>
          <text:p text:style-name="P268"><text:span text:style-name="T268_1">Tesfamichael,<text:s/>M<text:s/>et<text:s/>al.<text:s/></text:span><text:span text:style-name="T268_2"><text:a xlink:type="simple" xlink:href="https://www.sciencedirect.com/science/article/abs/pii/S2214629620304357?via%3Dihub"><text:span text:style-name="T268_3">Counting<text:s/>the<text:s/>cost:<text:s/>Coping<text:s/>with<text:s/>tariff<text:s/>increases<text:s/>amidst<text:s/>power<text:s/>supply<text:s/>shortfalls<text:s/>in<text:s/>urban<text:s/>households<text:s/>in<text:s/>Ethiopia</text:span></text:a></text:span><text:span text:style-name="T268_4">,<text:s/></text:span><text:span text:style-name="T268_5">Energy<text:s/>Research<text:s/>&amp;<text:s/>Social<text:s/>Science<text:s/></text:span><text:span text:style-name="T268_6">Vol<text:s/>71</text:span><text:span text:style-name="T268_7">,</text:span><text:span text:style-name="T268_8"><text:s/>Jan<text:s/>2021</text:span><text:span text:style-name="T268_9">.</text:span><text:span text:style-name="T268_10"><text:s/></text:span><text:span text:style-name="T268_11">This<text:s/>paper<text:s/>examines<text:s/>how<text:s/>an<text:s/>electricity<text:s/>tariff<text:s/>increase<text:s/>affects<text:s/>household<text:s/>energy<text:s/>consumption<text:s/>by<text:s/>situating<text:s/>the<text:s/>price<text:s/>change<text:s/>within<text:s/>the<text:s/>broader<text:s/>context<text:s/>of<text:s/>energy<text:s/>service<text:s/>provision<text:s/>in<text:s/>Ethiopia.<text:s/>The<text:s/>paper<text:s/>shows<text:s/>that<text:s/>since<text:s/>the<text:s/>tariff<text:s/>increase<text:s/>was<text:s/>implemented</text:span><text:span text:style-name="T268_12">,</text:span><text:span text:style-name="T268_13"><text:s/>households<text:s/>have<text:s/>changed<text:s/>their<text:s/>daily<text:s/>routines<text:s/>to<text:s/>control<text:s/></text:span><text:span text:style-name="T268_14">cost,<text:s/>but<text:s/>energy<text:s/>consumption<text:s/>behaviour<text:s/>is<text:s/>also<text:s/>shaped<text:s/>by<text:s/>service-related<text:s/>inadequacies<text:s/>(unreliable<text:s/>supply<text:s/>and<text:s/>frequent<text:s/>power<text:s/>outages).<text:s/>Families’<text:s/>coping<text:s/>capacity<text:s/>(to<text:s/>the<text:s/>tariff<text:s/>increase<text:s/>and<text:s/>power<text:s/>supply<text:s/>shortfalls)<text:s/>is<text:s/>undermined<text:s/>by<text:s/>an<text:s/>energy<text:s/>market<text:s/>that<text:s/>is<text:s/>rife<text:s/>with<text:s/>information<text:s/>asymmetries<text:s/>and<text:s/>uncertainties.</text:span></text:p>
        </text:list-item>
      </text:list>
      <text:p text:style-name="P269"><text:span text:style-name="T269_1">Other<text:s/>articles<text:s/>published<text:s/>in<text:s/>peer</text:span><text:span text:style-name="T269_2">-</text:span><text:span text:style-name="T269_3">review</text:span><text:span text:style-name="T269_4">ed</text:span><text:span text:style-name="T269_5"><text:s/>journals<text:s/>during<text:s/>the<text:s/>year<text:s/>included:</text:span></text:p>
      <text:p text:style-name="P270"/>
      <text:list text:style-name="LS31" xml:id="list24">
        <text:list-item>
          <text:p text:style-name="P271"><text:span text:style-name="T271_1">Wei<text:s/>Shen<text:s/>(IDS)<text:s/></text:span><text:span text:style-name="T271_2"><text:a xlink:type="simple" xlink:href="https://www.sciencedirect.com/science/article/abs/pii/S2214629620301547?via%3Dihub"><text:span text:style-name="T271_3">China's<text:s/>role<text:s/>in<text:s/>Africa's<text:s/>energy<text:s/>transition:<text:s/>a<text:s/>critical<text:s/>review<text:s/>of<text:s/>its<text:s/>intensity,<text:s/>institutions,<text:s/>and<text:s/>impacts</text:span></text:a></text:span><text:span text:style-name="T271_4">.<text:s/>Energy<text:s/>Research<text:s/>&amp;<text:s/>Social<text:s/>Science<text:s/>Vol<text:s/>68<text:s/>Oct<text:s/>2020</text:span></text:p>
        </text:list-item>
        <text:list-item>
          <text:p text:style-name="P272"><text:span text:style-name="T272_1">Kirshner,<text:s/>J.<text:s/>et<text:s/>al<text:s/></text:span><text:span text:style-name="T272_2"><text:a xlink:type="simple" xlink:href="https://research.tees.ac.uk/ws/portalfiles/portal/17191170/Energy_Review_October_2020.pdf"><text:span text:style-name="T272_3">The<text:s/>political<text:s/>economy<text:s/>of<text:s/>electricity<text:s/>access<text:s/>in<text:s/>Mozambique:<text:s/>Supporting<text:s/>sustainable<text:s/>and<text:s/>inclusive<text:s/></text:span><text:span text:style-name="T272_4">investment</text:span></text:a></text:span><text:span text:style-name="T272_5"><text:s/></text:span><text:span text:style-name="T272_6">Energy<text:s/>Review<text:s/>Vol<text:s/>2,<text:s/>Issue<text:s/>10<text:s/>Oct<text:s/>2020</text:span></text:p>
        </text:list-item>
        <text:list-item>
          <text:p text:style-name="P273"><text:span text:style-name="T273_1">Pappis,<text:s/>J;<text:s/>et<text:s/>al.<text:s/></text:span><text:span text:style-name="T273_2"><text:a xlink:type="simple" xlink:href="https://www.mdpi.com/1996-1073/14/4/1209"><text:span text:style-name="T273_3">Influence<text:s/>of<text:s/>Electrification<text:s/>Pathways<text:s/>in<text:s/>the<text:s/>Electricity<text:s/>Sector<text:s/>of<text:s/>Ethiopia—Policy<text:s/>Implications<text:s/>Linking<text:s/>Spatial<text:s/>Electrification<text:s/>Analysis<text:s/>and<text:s/>Medium<text:s/>to<text:s/>Long-Term<text:s/>Energy<text:s/>Planning<text:s/>Energies</text:span></text:a></text:span><text:span text:style-name="T273_4"><text:s/>Vol<text:s/>14,<text:s/>Issue<text:s/>4<text:s/>Feb<text:s/>2021</text:span></text:p>
        </text:list-item>
        <text:list-item>
          <text:p text:style-name="P274"><text:span text:style-name="T274_1">Bhattacharya,<text:s/>S;<text:s/>Palit,<text:s/>D.<text:s/></text:span><text:span text:style-name="T274_2"><text:a xlink:type="simple" xlink:href="https://energyeconomicgrowth.org/publication/critical-review-literature-nexus-between-central-grid-and-grid-solutions-expanding"><text:span text:style-name="T274_3">A<text:s/>critical<text:s/>review<text:s/>of<text:s/>literature<text:s/>on<text:s/>the<text:s/>nexus<text:s/>between<text:s/>central<text:s/>grid<text:s/>and<text:s/>off-grid<text:s/>solutions<text:s/>for<text:s/>expanding<text:s/>access<text:s/>to<text:s/>electricity<text:s/>in<text:s/>Sub-Saharan<text:s/>Africa<text:s/>and<text:s/>South<text:s/>Asia</text:span></text:a></text:span><text:span text:style-name="T274_4"><text:s/></text:span><text:span text:style-name="T274_5">Renewable<text:s/>and<text:s/>Sustainable<text:s/>Energy<text:s/>Review<text:s/>(Elsevier)</text:span><text:span text:style-name="T274_6">,<text:s/>Feb<text:s/>2021</text:span></text:p>
        </text:list-item>
        <text:list-item>
          <text:p text:style-name="P275"><text:span text:style-name="T275_1">Egger,<text:s/>D<text:s/>et<text:s/>al<text:s/></text:span><text:span text:style-name="T275_2"><text:a xlink:type="simple" xlink:href="https://advances.sciencemag.org/content/7/6/eabe0997"><text:span text:style-name="T275_3">Falling<text:s/>living<text:s/>standards<text:s/>during<text:s/>the<text:s/>COVID-19<text:s/>crisis:<text:s/>Quantitative<text:s/>evidence<text:s/>from<text:s/>nine<text:s/>developing<text:s/>countries</text:span></text:a></text:span><text:span text:style-name="T275_4"><text:s/></text:span><text:span text:style-name="T275_5">Science<text:s/>Advances<text:s/>Vol<text:s/>7,<text:s/>no.<text:s/>6.<text:s/>Feb<text:s/>2021</text:span></text:p>
        </text:list-item>
        <text:list-item>
          <text:p text:style-name="P276"><text:span text:style-name="T276_1">Cotton,<text:s/>M<text:s/>et<text:s/>al<text:s/>The<text:s/>politics<text:s/>of<text:s/>electricity<text:s/>access<text:s/>and<text:s/>environmental<text:s/>security<text:s/>in<text:s/></text:span><text:span text:style-name="T276_2">Mozambique<text:s/>(</text:span><text:span text:style-name="T276_3">chapter<text:s/>in<text:s/>a<text:s/>book<text:s/></text:span><text:span text:style-name="T276_4">Energy</text:span><text:span text:style-name="T276_5"><text:s/>and<text:s/>Environmental<text:s/>Security<text:s/>in<text:s/>Developing<text:s/>Countries<text:s/>–<text:s/>Ed<text:s/>Asif,<text:s/>M.)<text:s/>Springer<text:s/>at<text:s/>press.</text:span></text:p>
        </text:list-item>
      </text:list>
      <text:p text:style-name="P277"/>
      <text:p text:style-name="P278"><text:span text:style-name="T278_1">2.2<text:s/></text:span><text:span text:style-name="T278_2">The<text:s/></text:span><text:span text:style-name="T278_3">indicator<text:s/>targets<text:s/></text:span><text:span text:style-name="T278_4">exceeded<text:s/>the<text:s/>high<text:s/>milestone<text:s/>with<text:s/>12<text:s/>policy-briefs,<text:s/>reports,<text:s/>working<text:s/>papers<text:s/>or<text:s/>conference<text:s/>papers<text:s/>completed.<text:s/>A<text:s/>list<text:s/>of<text:s/>these<text:s/>documents</text:span><text:span text:style-name="T278_5"><text:s/>is<text:s/>provided<text:s/>in<text:s/>Annex<text:s/>4.</text:span></text:p>
      <text:p text:style-name="P279"/>
      <text:p text:style-name="P280"><text:span text:style-name="T280_1">2.3<text:s/>The<text:s/>high<text:s/>target<text:s/>milestone<text:s/>for<text:s/>this<text:s/>indicator<text:s/>was<text:s/>met<text:s/>with<text:s/>10<text:s/>sets<text:s/>of<text:s/></text:span><text:span text:style-name="T280_2">communication<text:s/>materials<text:s/>covering<text:s/>various<text:s/>aspects<text:s/>of<text:s/>the<text:s/>programme<text:s/>produced</text:span><text:span text:style-name="T280_3">.<text:s/></text:span><text:span text:style-name="T280_4">A<text:s/>list<text:s/>of<text:s/>these<text:s/>documents</text:span><text:span text:style-name="T280_5"><text:s/>is<text:s/>provided<text:s/>in<text:s/>Annex<text:s/>4.</text:span></text:p>
      <text:p text:style-name="P281"/>
      <text:p text:style-name="P282"><text:span text:style-name="T282_1">2.4<text:s/>This<text:s/>indicator<text:s/>tracks<text:s/>progress<text:s/>on<text:s/>the<text:s/>EEG<text:s/>programme<text:s/>pivot<text:s/>to<text:s/>support<text:s/>a<text:s/>COVID-19<text:s/>response.<text:s text:c="2"/></text:span><text:span text:style-name="T282_2">Following<text:s/>a<text:s/>research<text:s/>call<text:s/>on<text:s/>COVID-19<text:s/>and<text:s/>power<text:s/>systems<text:s/>two<text:s/>research<text:s/>projects<text:s/>were<text:s/>awarded<text:s/>as<text:s/>follows</text:span><text:span text:style-name="T282_3">:</text:span></text:p>
      <text:list text:style-name="LS41" xml:id="list30">
        <text:list-item>
          <text:p text:style-name="P283"><text:span text:style-name="T283_1">Electricity<text:s/>access<text:s/>and<text:s/>resilience<text:s/>to<text:s/>COVID-19<text:s/>in<text:s/>Sierra<text:s/>Leone<text:s/>(</text:span><text:span text:style-name="T283_2"><text:a xlink:type="simple" xlink:href="https://energyeconomicgrowth.org/index.php/node/419"><text:span text:style-name="T283_3">Wageningen<text:s/>University</text:span></text:a></text:span><text:span text:style-name="T283_4">)<text:s/></text:span></text:p>
        </text:list-item>
        <text:list-item>
          <text:p text:style-name="P284"><text:span text:style-name="T284_1">T</text:span><text:span text:style-name="T284_2">he<text:s/>role<text:s/>of<text:s/>metering<text:s/>and<text:s/>infrastructure<text:s/>improvements<text:s/>in<text:s/>power<text:s/>system<text:s/>resilience<text:s/>during<text:s/>COVID-19<text:s/>(</text:span><text:span text:style-name="T284_3"><text:a xlink:type="simple" xlink:href="https://energyeconomicgrowth.org/index.php/node/421"><text:span text:style-name="T284_4">Duke<text:s/>University</text:span></text:a></text:span><text:span text:style-name="T284_5">).<text:s/></text:span></text:p>
        </text:list-item>
      </text:list>
      <text:p text:style-name="P285"><text:span text:style-name="T285_1">During<text:s/>the<text:s/>year<text:s/>the<text:s/>programme<text:s/>produced<text:s/>9<text:s/>research<text:s/>and<text:s/>knowledge<text:s/>outputs<text:s/>relating<text:s/>to<text:s/>COVID-19.<text:s/>These<text:s/>included<text:s/>a<text:s/>peer<text:s/>reviewed<text:s/>journal<text:s/>articles<text:s/>in<text:s/>Energy<text:s/>Nature<text:s/>on<text:s/></text:span><text:span text:style-name="T285_2"><text:a xlink:type="simple" xlink:href="https://www.nature.com/articles/s41560-020-0625-6"><text:span text:style-name="T285_3">energy<text:s/>access<text:s/>and<text:s/>health<text:s/>during<text:s/>pandemics</text:span></text:a></text:span><text:span text:style-name="T285_4">;<text:s/>2<text:s/></text:span><text:span text:style-name="T285_5">EEG<text:s/>authored<text:s/></text:span><text:span text:style-name="T285_6">blogs<text:s/>on<text:s/></text:span><text:span text:style-name="T285_7">dealing<text:s/>with<text:s/></text:span><text:span text:style-name="T285_8">COVID-19<text:s/></text:span><text:span text:style-name="T285_9"><text:a xlink:type="simple" xlink:href="https://energyeconomicgrowth.org/blog/covid-19-and-energy-sector"><text:span text:style-name="T285_10">energy<text:s/>sector<text:s/>impacts</text:span></text:a></text:span><text:span text:style-name="T285_11"><text:s/>and<text:s/></text:span><text:span text:style-name="T285_12"><text:a xlink:type="simple" xlink:href="https://energyeconomicgrowth.org/blog/utilities-developing-countries-revenue-collection-can-be-challenging-and-covid-19-could-be"><text:span text:style-name="T285_13">utility<text:s/>operations</text:span></text:a></text:span><text:span text:style-name="T285_14">;<text:s/>and<text:s/>three<text:s/>energy<text:s/>insights<text:s/>covering<text:s/></text:span><text:span text:style-name="T285_15">how<text:s/></text:span><text:span text:style-name="T285_16">the<text:s/>energy<text:s/>sector<text:s/>in<text:s/></text:span><text:span text:style-name="T285_17"><text:a xlink:type="simple" xlink:href="https://energyeconomicgrowth.org/publication/covid-19-and-african-energy-sector"><text:span text:style-name="T285_18">Africa</text:span></text:a></text:span><text:span text:style-name="T285_19"><text:s/>and<text:s/></text:span><text:span text:style-name="T285_20"><text:a xlink:type="simple" xlink:href="https://energyeconomicgrowth.org/publication/learning-covid-19-experience-framework-resilient-regional-electricity-grid-bangladesh"><text:span text:style-name="T285_21">Asia</text:span></text:a></text:span><text:span text:style-name="T285_22"><text:s/></text:span><text:span text:style-name="T285_23">responded<text:s/>to<text:s/>COVID-19<text:s/></text:span><text:span text:style-name="T285_24">and<text:s/>aspects<text:s/>of<text:s/>using<text:s/></text:span><text:span text:style-name="T285_25"><text:a xlink:type="simple" xlink:href="https://energyeconomicgrowth.org/publication/tracking-indias-covid-19-impacts-and-recovery-using-high-frequency-electricity-and"><text:span text:style-name="T285_26">electricity<text:s/>data</text:span></text:a></text:span><text:span text:style-name="T285_27"><text:s/>to<text:s/>track<text:s/>COVID-19<text:s/>impacts<text:s/>and<text:s/>recovery.</text:span><text:span text:style-name="T285_28"><text:s/>All<text:s/>of<text:s/>the<text:s/>COVID-19<text:s/>focused<text:s/>EEG<text:s/>documents<text:s/>that<text:s/>have<text:s/>been<text:s/>commissioned<text:s/>since<text:s/>the<text:s/>programme<text:s/>pivot</text:span><text:span text:style-name="T285_29">ed</text:span><text:span text:style-name="T285_30"><text:s/>work<text:s/>in<text:s/>March<text:s/>2020<text:s/>are<text:s/>available<text:s/>through<text:s/>a<text:s/>dedicated<text:s/>COVID<text:s/>area<text:s/>on<text:s/>the<text:s/>programme</text:span><text:span text:style-name="T285_31">’</text:span><text:span text:style-name="T285_32">s<text:s/></text:span><text:span text:style-name="T285_33"><text:a xlink:type="simple" xlink:href="https://energyeconomicgrowth.org/content/covid-19-hub"><text:span text:style-name="T285_34">website</text:span></text:a></text:span><text:span text:style-name="T285_35">.<text:s/></text:span><text:span text:style-name="T285_36">A<text:s/>list<text:s/>of<text:s/>documents</text:span><text:span text:style-name="T285_37"><text:s/>produced<text:s/>over<text:s/>this<text:s/>review<text:s/>period<text:s/>is<text:s/>provided<text:s/>in<text:s/>Annex<text:s/>4.</text:span></text:p>
      <text:p text:style-name="P286"/>
      <text:p text:style-name="P287"><text:span text:style-name="T287_1">Assess<text:s/>the<text:s/></text:span><text:span text:style-name="T287_2"><text:a xlink:type="simple" xlink:href="https://dfid.sharepoint.com/sites/inSight-rules-smart/Documents/Smart%20Guide_approach%20to%20value%20for%20money.docx"><text:span text:style-name="T287_3">VfM</text:span></text:a></text:span><text:span text:style-name="T287_4"><text:s/>of<text:s/>this<text:s/>output<text:s/>compared<text:s/>to<text:s/>the<text:s/>proposition<text:s/>in<text:s/>the<text:s/>Business<text:s/>Case,<text:s/>based<text:s/>on<text:s/>performance<text:s/>over<text:s/>the<text:s/>past<text:s/>year</text:span><text:span text:style-name="T287_5"><text:s/></text:span></text:p>
      <text:p text:style-name="P288"/>
      <text:p text:style-name="P289"><text:span text:style-name="T289_1">Despite<text:s/>a<text:s/>49%<text:s/>drop<text:s/>in<text:s/>the<text:s/>budget<text:s/>available<text:s/>for<text:s/>research<text:s/>in<text:s/>year<text:s/>4<text:s/>as<text:s/>a<text:s/>result<text:s/>of<text:s/>budget<text:s/>adjustments</text:span><text:span text:style-name="T289_2"><text:note text:note-class="footnote"><text:note-citation/><text:note-body><text:p text:style-name="P290"><text:span text:style-name="T290_1"><text:s/>The<text:s/>December<text:s/>2020<text:s/>OPM<text:s/>contract<text:s/>amendment<text:s/>reduced<text:s/>the<text:s/>research<text:s/>budget<text:s/>available<text:s/>for<text:s/>year<text:s/>4<text:s/>by<text:s/>49%</text:span></text:p></text:note-body></text:note></text:span><text:span text:style-name="T290_2"><text:s/>the<text:s/>programme<text:s/>managed<text:s/>to<text:s/>exceed<text:s/>the<text:s/>high<text:s/>targets<text:s/>for<text:s/>4<text:s/>out<text:s/>of<text:s/>5<text:s/>of<text:s/>its<text:s/>indicators.<text:s text:c="2"/>To<text:s/>support<text:s/>the<text:s/>work<text:s/>during<text:s/>the<text:s/>year<text:s/>research<text:s/>partner<text:s/>staff<text:s/>contributed<text:s/>an<text:s/>estimated<text:s/></text:span><text:span text:style-name="T290_3">£98,510<text:s/>of<text:s/>time<text:s/>input<text:s/>pro<text:s/>bono<text:s/>time.<text:s/>To<text:s/>date<text:s/>EEG<text:s/>has<text:s/>also<text:s/>attracted<text:s/>a<text:s/>total<text:s/>of<text:s/>£2.3m<text:s/>of<text:s/>co-financing<text:s/>for<text:s/>research<text:s/>activity</text:span><text:span text:style-name="T290_4"><text:note text:note-class="footnote"><text:note-citation/><text:note-body><text:p text:style-name="P291"><text:span text:style-name="T291_1"><text:s/>The<text:s/>bulk<text:s/>(75%)<text:s/>of<text:s/>this<text:s/>co-funding<text:s/>was<text:s/>secured<text:s/>from<text:s/>MCC<text:s/>to<text:s/>support<text:s/>the<text:s/>University<text:s/>of<text:s/>Berkeley<text:s/>Gridwatch<text:s/>project;<text:s/>internal<text:s/>RWI<text:s/>to<text:s/>support<text:s/>the<text:s/>Rwanda<text:s/>project<text:s/>and<text:s/>UNOPs<text:s/>to<text:s/>support<text:s/>the<text:s/>Wageningen<text:s/>Sierra<text:s/>Leone<text:s/>project.</text:span></text:p></text:note-body></text:note></text:span><text:span text:style-name="T291_2">,<text:s/>including<text:s/>£0.2m<text:s/>during<text:s/>this<text:s/>review<text:s/>period.<text:s/></text:span></text:p>
      <text:p text:style-name="P292"/>
      <text:p text:style-name="P293"><text:span text:style-name="T293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294"/>
      <text:p text:style-name="P295"><text:span text:style-name="T295_1">Following<text:s/>the<text:s/>pivoting<text:s/>of<text:s/>some<text:s/>EEG<text:s/>activities<text:s/>and<text:s/>resource<text:s/>to<text:s/>support<text:s/>COVID-19<text:s/>research<text:s/>on<text:s/>power<text:s/>supply<text:s/>systems<text:s/>in<text:s/>developing<text:s/>economies<text:s/>indicator<text:s/>2.4<text:s/>was<text:s/>added<text:s/>in<text:s/>output<text:s/>area<text:s/>2.<text:s/>No<text:s/>other<text:s/>changes<text:s/>were<text:s/>made<text:s/>in<text:s/>the<text:s/>review<text:s/>period<text:s/>to<text:s/>the<text:s/>indicators<text:s/>or<text:s/>targets<text:s/>in<text:s/>output<text:s/>area<text:s/>2.<text:s/></text:span></text:p>
      <text:p text:style-name="P296"/>
      <text:p text:style-name="P297"><text:span text:style-name="T297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298"/>
      <text:p text:style-name="P299"><text:span text:style-name="T299_1">There<text:s/>were<text:s/>no<text:s/>recommendations<text:s/>in<text:s/>the<text:s/>previous<text:s/>AR<text:s/>specifically<text:s/>linked<text:s/>to<text:s/>this<text:s/>output<text:s/>area.</text:span></text:p>
      <text:p text:style-name="P300"/>
      <text:p text:style-name="P301"><text:span text:style-name="T301_1">Lessons<text:s/>included<text:s/>a<text:s/>recognition<text:s/>that<text:s/>breadth<text:s/>and<text:s/>depth<text:s/>of<text:s/>the<text:s/>network<text:s/>of<text:s/>partners<text:s/>developed<text:s/>during<text:s/>the<text:s/>programme<text:s/>was<text:s/>key<text:s/>to<text:s/>being<text:s/>able<text:s/>to<text:s/>react<text:s/>quickly<text:s/>when<text:s/>pivoting<text:s/>effort<text:s/>towards<text:s/>the<text:s/>COVID-related<text:s/>research</text:span><text:span text:style-name="T301_2">.</text:span><text:span text:style-name="T301_3"><text:s/></text:span><text:span text:style-name="T301_4">I</text:span><text:span text:style-name="T301_5">n</text:span><text:span text:style-name="T301_6"><text:s/>particular<text:s/></text:span><text:span text:style-name="T301_7">this<text:s/>enabled<text:s/></text:span><text:span text:style-name="T301_8">the<text:s/>rapid<text:s/>assessment<text:s/>of<text:s/>COVID<text:s/>impacts<text:s/>on<text:s/>the<text:s/>energy<text:s/>sector<text:s/>in<text:s/>developing<text:s/>countries<text:s/>and<text:s/>the<text:s/>initial<text:s/>response<text:s/>to<text:s/>this<text:s/>by<text:s/>national<text:s/>and<text:s/>international<text:s/>sector<text:s/>players.<text:s text:c="2"/></text:span></text:p>
      <text:p text:style-name="P302"/>
      <text:p text:style-name="P303"><text:span text:style-name="T303_1">FCDO<text:s/>encouragement<text:s/>to<text:s/>exploit<text:s/>relationships<text:s/>with<text:s/>other<text:s/>FCDO<text:s/>programmes<text:s/>have<text:s/>proven<text:s/>very<text:s/>useful<text:s/>to<text:s/>EEG</text:span><text:span text:style-name="T303_2">.</text:span><text:span text:style-name="T303_3"><text:s/>For<text:s/>example,<text:s/>EEG<text:s/>research<text:s/>projects<text:s/>working<text:s/>on<text:s/>appliances<text:s/>and<text:s/>energy<text:s/>efficiency<text:s/>are<text:s/>linked<text:s/>in<text:s/>to<text:s/>CLASP<text:s/>(formerly<text:s/>known<text:s/>as<text:s/>the<text:s/>Collaborative<text:s/>Labelling<text:s/>and<text:s/>Appliance<text:s/>Standards<text:s/>Programme</text:span><text:span text:style-name="T303_4">)</text:span><text:span text:style-name="T303_5"><text:s/>through<text:s/>the<text:s/>FCDO<text:s/>Transforming<text:s/>Energy<text:s/>Access<text:s/>and<text:s/>Modern<text:s/>Energy<text:s/>Cooking<text:s/>Services<text:s/></text:span><text:span text:style-name="T303_6">pro</text:span><text:span text:style-name="T303_7">grammes</text:span><text:span text:style-name="T303_8">,</text:span><text:span text:style-name="T303_9"><text:s/>where</text:span><text:span text:style-name="T303_10"><text:s/></text:span><text:span text:style-name="T303_11">further<text:s/>research<text:s/>uptake<text:s/>opportunities<text:s/>may<text:s/>exist.<text:s/>Maintaining<text:s/>coordination<text:s/>with<text:s/>other<text:s/>programmes<text:s/>has<text:s/>led<text:s/>EEG<text:s/>to<text:s/>support<text:s/>the<text:s/>formation<text:s/>of<text:s/>a<text:s/>‘leader’s<text:s/>group’<text:s/>that<text:s/>brings<text:s/>the<text:s/>programme<text:s/>directors<text:s/>from<text:s/>the<text:s/>FCDO<text:s/>High<text:s/>Volume<text:s/>Transport</text:span><text:span text:style-name="T303_12">,</text:span><text:span text:style-name="T303_13"><text:s/>Climate<text:s/>Compatible<text:s/>Growth<text:s/>and<text:s/>EEG<text:s/>together<text:s/>on<text:s/>a<text:s/>monthly<text:s/>basis<text:s/>to<text:s/>exchange<text:s/>information<text:s/>and<text:s/>look<text:s/>for<text:s/>opportunities<text:s/>for<text:s/>synergy<text:s/>and<text:s/>learning<text:s/>across<text:s/>the<text:s/>programmes.<text:s/>For<text:s/>example,<text:s/>the<text:s/>leader’s<text:s/>group’<text:s/>have<text:s/>already<text:s/>set<text:s/>up<text:s/>a<text:s/>sub-group<text:s/>to<text:s/>look<text:s/>at<text:s/>data<text:s/>management<text:s/>standards,<text:s/>that<text:s/>builds<text:s/>on<text:s/>the<text:s/>Energy<text:s/>Modelling<text:s/>Roundtable<text:s/>work<text:s/>initiated<text:s/>by<text:s/>EEG.</text:span><text:span text:style-name="T303_14"><text:s/></text:span></text:p>
      <text:p text:style-name="P304"/>
      <text:p text:style-name="P305"/>
      <table:table table:style-name="Table8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row table:style-name="Row29">
          <table:table-cell table:style-name="Cell94">
            <text:p text:style-name="P306"><text:span text:style-name="T306_1">Output<text:s/>Title<text:s/></text:span></text:p>
          </table:table-cell>
          <table:table-cell table:style-name="Cell95" table:number-columns-spanned="4">
            <text:p text:style-name="P307"><text:span text:style-name="T307_1">Research<text:s/>dissemination<text:s/>&amp;<text:s/>uptake<text:s/>promoted:<text:s/>improved<text:s/>access<text:s/>to<text:s/>practical<text:s/>and<text:s/>policy-relevant<text:s/>knowledge<text:s/>on<text:s/>the<text:s/>energy<text:s/>sector,<text:s/></text:span><text:span text:style-name="T307_2">infrastructure,</text:span><text:span text:style-name="T307_3"><text:s/>and<text:s/>economic<text:s/>growth<text:s/>in<text:s/>LICs</text:span></text:p>
          </table:table-cell>
          <table:covered-table-cell/>
          <table:covered-table-cell/>
          <table:covered-table-cell/>
        </table:table-row>
        <table:table-row table:style-name="Row30">
          <table:table-cell table:style-name="Cell96" table:number-columns-spanned="2">
            <text:p text:style-name="P308"><text:span text:style-name="T308_1">Output<text:s/>number:<text:s/></text:span></text:p>
          </table:table-cell>
          <table:covered-table-cell/>
          <table:table-cell table:style-name="Cell97">
            <text:p text:style-name="P309"><text:span text:style-name="T309_1">3</text:span></text:p>
          </table:table-cell>
          <table:table-cell table:style-name="Cell98">
            <text:p text:style-name="P310"><text:span text:style-name="T310_1">Output<text:s/>Score:<text:s/></text:span></text:p>
          </table:table-cell>
          <table:table-cell table:style-name="Cell99">
            <text:p text:style-name="P311"><text:span text:style-name="T311_1">A</text:span></text:p>
          </table:table-cell>
        </table:table-row>
        <table:table-row table:style-name="Row31">
          <table:table-cell table:style-name="Cell100" table:number-columns-spanned="2">
            <text:p text:style-name="P312"><text:span text:style-name="T312_1">Impact<text:s/>weighting<text:s/>(%):<text:s text:c="2"/></text:span></text:p>
          </table:table-cell>
          <table:covered-table-cell/>
          <table:table-cell table:style-name="Cell101">
            <text:p text:style-name="P313"><text:span text:style-name="T313_1">20%</text:span></text:p>
          </table:table-cell>
          <table:table-cell table:style-name="Cell102">
            <text:p text:style-name="P314"><text:span text:style-name="T314_1">Weighting<text:s/>revised<text:s/>since<text:s/>last<text:s/>AR?<text:s/></text:span></text:p>
          </table:table-cell>
          <table:table-cell table:style-name="Cell103">
            <text:p text:style-name="P315"><text:span text:style-name="T315_1">No</text:span></text:p>
          </table:table-cell>
        </table:table-row>
      </table:table>
      <text:p text:style-name="P316"/>
      <table:table table:style-name="Table9">
        <table:table-column table:style-name="Column34"/>
        <table:table-column table:style-name="Column35"/>
        <table:table-column table:style-name="Column36"/>
        <table:table-row table:style-name="Row32">
          <table:table-cell table:style-name="Cell104">
            <text:p text:style-name="P317"><text:span text:style-name="T317_1">Indicator(s)</text:span></text:p>
          </table:table-cell>
          <table:table-cell table:style-name="Cell105">
            <text:p text:style-name="P318"><text:span text:style-name="T318_1">Milestones</text:span><text:span text:style-name="T318_2"><text:s/>this<text:s/>period</text:span></text:p>
          </table:table-cell>
          <table:table-cell table:style-name="Cell106">
            <text:p text:style-name="P319"><text:span text:style-name="T319_1">Progress<text:s/></text:span></text:p>
          </table:table-cell>
        </table:table-row>
        <table:table-row table:style-name="Row33">
          <table:table-cell table:style-name="Cell107">
            <text:p text:style-name="P320"><text:span text:style-name="T320_1">3.1</text:span><text:span text:style-name="T320_2"><text:s/></text:span><text:span text:style-name="T320_3">Number<text:s/>of<text:s/>policymakers<text:s/>or<text:s/>practitioners<text:s/>participating<text:s/>in<text:s/>EEG-sponsored<text:s/>programme<text:s/>events<text:s/>that<text:s/>primarily<text:s/>present<text:s/>on<text:s/>EEG<text:s/>research</text:span></text:p>
          </table:table-cell>
          <table:table-cell table:style-name="Cell108">
            <text:p text:style-name="P321"><text:span text:style-name="T321_1">H:100,<text:s/>M:80,<text:s/>L:60</text:span></text:p>
          </table:table-cell>
          <table:table-cell table:style-name="Cell109">
            <text:p text:style-name="P322"><text:span text:style-name="T322_1">Milestone</text:span><text:span text:style-name="T322_2"><text:s/>Met</text:span><text:span text:style-name="T322_3"><text:note text:note-class="footnote"><text:note-citation/><text:note-body><text:p text:style-name="P323"><text:span text:style-name="T323_1"><text:s/></text:span><text:span text:style-name="T323_2">The<text:s/>milestone<text:s/>target<text:s/>assumed<text:s/>that<text:s/>participation<text:s/>would<text:s/>be<text:s/>face<text:s/>to<text:s/>face.<text:s/>Participants<text:s/>expected<text:s/>at<text:s/>online<text:s/>events<text:s/>whilst<text:s/>less<text:s/>predictable<text:s/>can<text:s/>be<text:s/>much<text:s/>higher<text:s/>than<text:s/>a<text:s/>face<text:s/>to<text:s/>event<text:s/>would<text:s/>allow.<text:s/>This<text:s/>is<text:s/>recognised<text:s/>in<text:s/>the<text:s/>assigned<text:s/>score<text:s/>of<text:s/>A<text:s/>(target<text:s/>met).</text:span></text:p></text:note-body></text:note></text:span><text:span text:style-name="T323_3">:</text:span><text:span text:style-name="T323_4"><text:s/></text:span><text:span text:style-name="T323_5">Total<text:s/>=<text:s/>362</text:span></text:p>
            <text:p text:style-name="P324"><text:span text:style-name="T324_1">Number<text:s/>of<text:s/>participants<text:s/>exceeded<text:s/>the<text:s/>expected<text:s/>target.<text:s/>31%<text:s/>of<text:s/>participants<text:s/>were<text:s/>female<text:s/>and<text:s/></text:span><text:span text:style-name="T324_2">84</text:span><text:span text:style-name="T324_3">%<text:s/>from<text:s/>the<text:s/>global<text:s/>south</text:span></text:p>
            <text:p text:style-name="P325"/>
          </table:table-cell>
        </table:table-row>
        <table:table-row table:style-name="Row34">
          <table:table-cell table:style-name="Cell110">
            <text:p text:style-name="P326"><text:span text:style-name="T326_1">3.2<text:s/>LIC<text:s/>or<text:s/>MIC<text:s/>academics<text:s/>and<text:s/>researchers<text:s/>participating<text:s/>in<text:s/>EEG-sponsored<text:s/>events<text:s/>that<text:s/>primarily<text:s/>present<text:s/>on<text:s/>EEG<text:s/>research<text:s/>a)<text:s/>number<text:s/>and<text:s/>b)<text:s/>percent<text:s/>representation</text:span></text:p>
          </table:table-cell>
          <table:table-cell table:style-name="Cell111">
            <text:p text:style-name="P327"><text:span text:style-name="T327_1">a)<text:s/>H:25,<text:s/>M:20,<text:s/>L:15</text:span></text:p>
            <text:p text:style-name="P328"><text:span text:style-name="T328_1">b)<text:s/>H:<text:s/>&gt;60%,<text:s/>M:60%,<text:s/>L:&lt;60%</text:span></text:p>
          </table:table-cell>
          <table:table-cell table:style-name="Cell112">
            <text:p text:style-name="P329"><text:span text:style-name="T329_1">a)<text:s/>Milestone<text:s/></text:span><text:span text:style-name="T329_2">Met</text:span><text:span text:style-name="T329_3">14</text:span><text:span text:style-name="T329_4">:<text:s/></text:span><text:span text:style-name="T329_5">73</text:span><text:span text:style-name="T329_6"><text:s/>academics</text:span><text:span text:style-name="T329_7">/researchers<text:s/>from<text:s/>LICs<text:s/>or<text:s/>MICs</text:span></text:p>
            <text:p text:style-name="P330"><text:span text:style-name="T330_1">b)<text:s/>Milestone<text:s/>Exceeded:<text:s/></text:span><text:span text:style-name="T330_2">88</text:span><text:span text:style-name="T330_3">%<text:s/>of<text:s/>participating<text:s/>academics/researchers<text:s/>were<text:s/>from<text:s/>LICs<text:s/>or<text:s/>MICs,<text:s/>15%<text:s/>female</text:span></text:p>
          </table:table-cell>
        </table:table-row>
        <table:table-row table:style-name="Row35">
          <table:table-cell table:style-name="Cell113">
            <text:p text:style-name="P331"><text:span text:style-name="T331_1">3.3<text:s text:c="2"/></text:span><text:span text:style-name="T331_2"><text:s text:c="2"/>Number<text:s/>of<text:s/>consultations<text:s/>with<text:s/>separate<text:s/>policymakers<text:s/>a)<text:s/>at<text:s/>least<text:s/>once<text:s/>and<text:s/>b)<text:s/>at<text:s/>least<text:s/>three<text:s/>times</text:span></text:p>
          </table:table-cell>
          <table:table-cell table:style-name="Cell114">
            <text:p text:style-name="P332"><text:span text:style-name="T332_1">a)<text:s/>H:<text:s/>50,<text:s/>M:<text:s/>40,<text:s/>L:<text:s/>30<text:s/></text:span></text:p>
            <text:p text:style-name="P333"><text:span text:style-name="T333_1">b)<text:s/>H:<text:s/>40,<text:s/>M:<text:s/>30,<text:s/>L:<text:s/>20</text:span></text:p>
          </table:table-cell>
          <table:table-cell table:style-name="Cell115">
            <text:p text:style-name="P334"><text:span text:style-name="T334_1">a)<text:s/>Milestone<text:s/>Exceeded:<text:s/>133</text:span><text:span text:style-name="T334_2"><text:s/>policymakers<text:s/>consulted<text:s/>at<text:s/>least<text:s/>once,<text:s/>37%<text:s/>of<text:s/>these<text:s/>policymakers<text:s/>were<text:s/>female<text:s/>and<text:s/></text:span><text:span text:style-name="T334_3">88</text:span><text:span text:style-name="T334_4">%<text:s/>from<text:s/>the<text:s/>global<text:s/>south</text:span><text:span text:style-name="T334_5">.</text:span></text:p>
            <text:p text:style-name="P335"/>
            <text:p text:style-name="P336"><text:span text:style-name="T336_1">b)<text:s/>Milestone<text:s/>Missed:<text:s/></text:span><text:span text:style-name="T336_2">1</text:span><text:span text:style-name="T336_3">9</text:span><text:span text:style-name="T336_4"><text:s/>policymakers<text:s/>consulted<text:s/>at<text:s/>least<text:s/>three<text:s/>times.<text:s/>18%<text:s/>of<text:s/>these<text:s/>policymakers<text:s/>were<text:s/>female<text:s/>and<text:s/>89</text:span><text:span text:style-name="T336_5">%<text:s/>from<text:s/>the<text:s/>global<text:s/>south</text:span></text:p>
          </table:table-cell>
        </table:table-row>
        <table:table-row table:style-name="Row36">
          <table:table-cell table:style-name="Cell116">
            <text:p text:style-name="P337"><text:span text:style-name="T337_1">3.4</text:span><text:span text:style-name="T337_2"><text:s/></text:span><text:span text:style-name="T337_3">Number<text:s/>of<text:s/>times<text:s/>EEG<text:s/>researchers<text:s/>speak<text:s/>or<text:s/>are<text:s/>panel<text:s/>members<text:s/>at<text:s/>seminars,<text:s/>workshops,<text:s/>or<text:s/>conferences<text:s/>connected<text:s/>to<text:s/>EEG<text:s/>themes</text:span></text:p>
          </table:table-cell>
          <table:table-cell table:style-name="Cell117">
            <text:p text:style-name="P338"><text:span text:style-name="T338_1">H:<text:s/>15,<text:s/>M:<text:s/>10,<text:s/>L:<text:s/>5</text:span></text:p>
          </table:table-cell>
          <table:table-cell table:style-name="Cell118">
            <text:p text:style-name="P339"><text:span text:style-name="T339_1">Milestone<text:s/>Exceeded:<text:s/></text:span><text:span text:style-name="T339_2">EEG<text:s/>researchers<text:s/>spoke<text:s/>or<text:s/>presented<text:s/>at<text:s/></text:span><text:span text:style-name="T339_3">21<text:s/></text:span><text:span text:style-name="T339_4">different<text:s/>seminars,<text:s/>workshops<text:s/>or<text:s/>conferences</text:span><text:span text:style-name="T339_5"><text:s/></text:span><text:span text:style-name="T339_6">connected<text:s/>to<text:s/>EEG<text:s/>themes.<text:s/>17%<text:s/>of<text:s/>these<text:s/>presenters<text:s/>were<text:s/>female,<text:s/>and<text:s/>65%<text:s/>were<text:s/></text:span><text:span text:style-name="T339_7">from<text:s/></text:span><text:span text:style-name="T339_8">global</text:span><text:span text:style-name="T339_9"><text:s/>south</text:span><text:span text:style-name="T339_10"><text:s/></text:span></text:p>
          </table:table-cell>
        </table:table-row>
        <table:table-row table:style-name="Row37">
          <table:table-cell table:style-name="Cell119">
            <text:p text:style-name="P340"><text:span text:style-name="T340_1">3.5<text:s/>Number<text:s/>of<text:s/>collaborative<text:s/>communication<text:s/>or<text:s/>event<text:s/>outputs<text:s/>with<text:s/>ESMAP</text:span></text:p>
          </table:table-cell>
          <table:table-cell table:style-name="Cell120">
            <text:p text:style-name="P341"><text:span text:style-name="T341_1">H:<text:s/>2,<text:s/>M:<text:s/>1,<text:s/>L:0</text:span></text:p>
          </table:table-cell>
          <table:table-cell table:style-name="Cell121">
            <text:p text:style-name="P342"><text:span text:style-name="T342_1">Milestone<text:s/>met:<text:s/></text:span><text:span text:style-name="T342_2">1<text:s/></text:span><text:span text:style-name="T342_3">joint<text:s/>communication<text:s/>collaboration<text:s/>on<text:s/>power<text:s/>generation<text:s/>in<text:s/></text:span><text:span text:style-name="T342_4"><text:a xlink:type="simple" xlink:href="https://www.opml.co.uk/blog/power-generation-pakistan-laying-groundwork-greener-less-expensive-future"><text:span text:style-name="T342_5">Pakistan</text:span></text:a></text:span><text:span text:style-name="T342_6"><text:s/>was<text:s/>co-produced<text:s/>with<text:s/>ESMAP<text:s/>in<text:s/>September<text:s/>2020</text:span></text:p>
          </table:table-cell>
        </table:table-row>
      </table:table>
      <text:p text:style-name="P343"/>
      <text:p text:style-name="P344"><text:span text:style-name="T344_1">Briefly<text:s/>describe<text:s/>the<text:s/>output’s<text:s/></text:span><text:span text:style-name="T344_2">activities<text:s/>and</text:span><text:span text:style-name="T344_3"><text:s/>provide<text:s/>supporting<text:s/>narrative<text:s/>for<text:s/>the<text:s/>score.<text:s/></text:span></text:p>
      <text:p text:style-name="P345"/>
      <text:p text:style-name="P346"><text:span text:style-name="T346_1">Output<text:s/>Area<text:s/>3<text:s/>measures<text:s/>the<text:s/>extent<text:s/>to<text:s/>which<text:s/>the<text:s/>programme<text:s/>engages<text:s/>with<text:s/>stakeholders<text:s/>to<text:s/>ensure<text:s/>research<text:s/>outputs<text:s/>are<text:s/>appropriately<text:s/>disseminated<text:s/>and<text:s/>utilised.<text:s/></text:span><text:span text:style-name="T346_2">Across<text:s/>the<text:s/>7<text:s/>output<text:s/>indicators<text:s/>milestones,<text:s/>2<text:s/>o</text:span><text:span text:style-name="T346_3">utput<text:s/>indictors<text:s/></text:span><text:span text:style-name="T346_4">(</text:span><text:span text:style-name="T346_5">3.2</text:span><text:span text:style-name="T346_6">b<text:s/>and<text:s/>3.4)<text:s/></text:span><text:span text:style-name="T346_7">exceeded<text:s/>their<text:s/>high<text:s/>milestones,<text:s/></text:span><text:span text:style-name="T346_8">4<text:s/>met<text:s/>the<text:s/>expected<text:s/>milestone<text:s/>(3.1,<text:s/>3.2a,<text:s/>3.3a,<text:s/>3.5)<text:s/></text:span><text:span text:style-name="T346_9">and<text:s/></text:span><text:span text:style-name="T346_10">one<text:s/>milestone<text:s/>(3.3b)<text:s/>on<text:s/>follow<text:s/>up<text:s/>consultation<text:s/>with<text:s/>policy<text:s/>makers<text:s/>was<text:s/>marginally<text:s/>missed.<text:s/></text:span><text:span text:style-name="T346_11">On<text:s/>this<text:s/>basis<text:s/></text:span><text:span text:style-name="T346_12">output<text:s/>area<text:s/></text:span><text:span text:style-name="T346_13">3<text:s/></text:span><text:span text:style-name="T346_14">scores<text:s/>an<text:s/>A</text:span><text:span text:style-name="T346_15"><text:s/>(met<text:s/>expectations)</text:span><text:span text:style-name="T346_16">.</text:span></text:p>
      <text:p text:style-name="P347"/>
      <text:p text:style-name="P348"><text:span text:style-name="T348_1">M</text:span><text:span text:style-name="T348_2">ilestones<text:s/>3.1,<text:s/>3.2<text:s/>were<text:s/>exceeded<text:s/>by<text:s/>a<text:s/>significant<text:s/>margin.<text:s/>This<text:s/>reflects<text:s/>a<text:s/>different<text:s/>way<text:s/>of<text:s/>working,<text:s/>rather<text:s/>than<text:s/>these<text:s/>particular<text:s/>milestones<text:s/>being<text:s/>insufficiently<text:s/>ambitious.<text:s/>No<text:s/>assumptions<text:s/>were<text:s/>made<text:s/>during<text:s/>the<text:s/>year<text:s/>that<text:s/>migration<text:s/>of<text:s/>EEG<text:s/>events<text:s/>and<text:s/>activity<text:s/>online<text:s/>would<text:s/>increase<text:s/>reach<text:s/>of<text:s/>the<text:s/>programme</text:span><text:span text:style-name="T348_3">,<text:s/>so<text:s/>indicators<text:s/>reflect<text:s/>expectations<text:s/>around<text:s/>face<text:s/>to<text:s/>face<text:s/>activity</text:span><text:span text:style-name="T348_4">.<text:s/>There<text:s/>now<text:s/>seems<text:s/>to<text:s/>be<text:s/>clear<text:s/>evidence<text:s/>in<text:s/>the<text:s/>metrics<text:s/>that<text:s/></text:span><text:span text:style-name="T348_5">online<text:s/>events<text:s/>will<text:s/>draw<text:s/>in<text:s/>larger<text:s/>audiences</text:span><text:span text:style-name="T348_6"><text:s/>and<text:s/></text:span><text:span text:style-name="T348_7">that<text:s/>this<text:s/>comes<text:s/>with<text:s/></text:span><text:span text:style-name="T348_8">budget<text:s/>economies<text:s/>given<text:s/>the<text:s/>reduced<text:s/>need<text:s/>to<text:s/>support<text:s/>participant<text:s/>travel<text:s/>and<text:s/>subsistence<text:s/>and<text:s/>other<text:s/>logistical<text:s/>costs.<text:s/>This<text:s/>experience<text:s/>should<text:s/></text:span><text:span text:style-name="T348_9">be<text:s/>reflected<text:s/>in<text:s/></text:span><text:span text:style-name="T348_10">setting<text:s/>of<text:s/>appropriate<text:s/></text:span><text:span text:style-name="T348_11">targets<text:s/>for<text:s/>the<text:s/>coming<text:s/>period.<text:s/>However,<text:s/>any<text:s/>further<text:s/>stress<text:s/>on<text:s/>the<text:s/>uptake<text:s/>budget<text:s/>allocation<text:s/>will<text:s/>reduce<text:s/>end-of<text:s/>programme<text:s/>targets<text:s/>from<text:s/>what<text:s/>was<text:s/>envisioned<text:s/>in<text:s/>the<text:s/>OPM<text:s/>contract<text:s/>and<text:s/>business<text:s/>case.<text:s/>This<text:s/>should<text:s/>be<text:s/>carefully<text:s/>monitored<text:s/>over<text:s/>the<text:s/>coming<text:s/>period.<text:s/></text:span></text:p>
      <text:p text:style-name="P349"/>
      <text:p text:style-name="P350"><text:span text:style-name="T350_1">A<text:s/>number<text:s/>of<text:s/>events<text:s/>were<text:s/>undertaken<text:s/>following<text:s/>a<text:s/>research<text:s/>call<text:s/>aimed<text:s/>at<text:s/>showcasing<text:s/>EEG<text:s/>research<text:s/>projects<text:s/>and<text:s/>promote<text:s/>uptake<text:s/>of<text:s/>research<text:s/>findings.<text:s/>These<text:s/>included<text:s/>online<text:s/>workshops<text:s/>on:</text:span></text:p>
      <text:p text:style-name="P351"/>
      <text:list text:style-name="LS42" xml:id="list32">
        <text:list-item>
          <text:p text:style-name="P352"><text:span text:style-name="T352_1">Investigating<text:s/>the<text:s/>Impacts<text:s/>and<text:s/>Coping<text:s/>Mechanisms<text:s/>for<text:s/>Covid-19<text:s/>Pandemic<text:s/>in<text:s/>Malawi’s<text:s/>Energy<text:s/>Sector</text:span></text:p>
        </text:list-item>
        <text:list-item>
          <text:p text:style-name="P353"><text:span text:style-name="T353_1">Political<text:s/>Economy<text:s/>of<text:s/>Renewables<text:s/>Development<text:s/>in<text:s/>Sub-Saharan<text:s/>Africa<text:s/>and<text:s/>South<text:s/>Asia</text:span></text:p>
        </text:list-item>
        <text:list-item>
          <text:p text:style-name="P354"><text:span text:style-name="T354_1">Utilities<text:s/>2.0:<text:s/>Business<text:s/>Models<text:s/>for<text:s/>Universal<text:s/>Access</text:span></text:p>
        </text:list-item>
      </text:list>
      <text:p text:style-name="P355"><text:span text:style-name="T355_1">The<text:s/>Utilities<text:s/>2.0<text:s/>event<text:s/></text:span><text:span text:style-name="T355_2">were<text:s/>led<text:s/>by<text:s/>local<text:s/>research<text:s/>teams<text:s/></text:span><text:span text:style-name="T355_3">who</text:span><text:span text:style-name="T355_4">,<text:s/>following<text:s/>local<text:s/>COVID<text:s/></text:span><text:span text:style-name="T355_5">regulations,<text:s/></text:span><text:span text:style-name="T355_6">were</text:span><text:span text:style-name="T355_7"><text:s/>able<text:s/>to<text:s/>engage<text:s/>directly<text:s/>with<text:s/></text:span><text:span text:style-name="T355_8">146<text:s/></text:span><text:span text:style-name="T355_9">researchers<text:s/>and<text:s/>utility<text:s/>experts<text:s/>working<text:s/>in<text:s/>Uganda<text:s/>and<text:s/>Nigeria.<text:s/>Key<text:s/>insights<text:s/>on<text:s/>the<text:s/>challenges<text:s/>facing<text:s/>utilities<text:s/>in<text:s/>Sub-Saharan<text:s/>Africa<text:s/>were<text:s/>covered,<text:s/>including<text:s/>that<text:s/>only<text:s/>two<text:s/>utilities<text:s/>in<text:s/>the<text:s/>region<text:s/>are<text:s/>profitable<text:s/>and<text:s/>that<text:s/>low<text:s/>performance<text:s/>is<text:s/>a<text:s/>result<text:s/>of<text:s/>two<text:s/>common<text:s/>themes:<text:s/>the<text:s/>inability<text:s/>to<text:s/>access<text:s/>affordable<text:s/>capital<text:s/>to<text:s/>invest<text:s/>in<text:s/>infrastructure<text:s/>upgrades,<text:s/>and<text:s/>low<text:s/>revenue<text:s/>collection<text:s/>rates<text:s/>(due<text:s/>to<text:s/>factors<text:s/>such<text:s/>as<text:s/>poor<text:s/>billing<text:s/>practices<text:s/>and<text:s/>non-payment).<text:s/>Other<text:s/>discussion<text:s/>points<text:s/>included<text:s/>transmission<text:s/>and<text:s/>distribution<text:s/>losses<text:s/>in<text:s/>low<text:s/>energy<text:s/>access<text:s/>countries<text:s/>(which<text:s/>can<text:s/>be<text:s/>five<text:s/>to<text:s/>10<text:s/>times<text:s/>higher<text:s/>than<text:s/>in<text:s/>developed<text:s/>ones)<text:s/>and<text:s/>service<text:s/>interruptions<text:s/>(most<text:s/>low<text:s/>energy<text:s/>access<text:s/>countries<text:s/>suﬀer<text:s/>over<text:s/>500<text:s/>hours<text:s/>of<text:s/>interruptions<text:s/>per<text:s/>year).<text:s/>The<text:s/>knowledge<text:s/>transfer<text:s/>tools<text:s/>captured<text:s/>on<text:s/>the<text:s/>EEG<text:s/>website<text:s/>included<text:s/>the<text:s/></text:span><text:span text:style-name="T355_10"><text:a xlink:type="simple" xlink:href="https://energyeconomicgrowth.org/sites/eeg.opml.co.uk/files/2020-07/Power%20for%20All_Webinar%20summary%20insights_9%20June%202020.pdf"><text:span text:style-name="T355_11">webinar<text:s/>summary</text:span></text:a></text:span><text:span text:style-name="T355_12">;<text:s/></text:span><text:span text:style-name="T355_13"><text:a xlink:type="simple" xlink:href="https://energyeconomicgrowth.org/sites/eeg.opml.co.uk/files/2020-07/Power%20for%20All_Webinar_Slides_6.3.2020.pdf"><text:span text:style-name="T355_14">presentations</text:span></text:a></text:span><text:span text:style-name="T355_15"><text:s/>and<text:s/></text:span><text:span text:style-name="T355_16"><text:a xlink:type="simple" xlink:href="https://www.youtube.com/watch?v=8l6cG_Tv2rU"><text:span text:style-name="T355_17">workshop<text:s/>recording</text:span></text:a></text:span><text:span text:style-name="T355_18">;<text:s/>and<text:s/>the<text:s/></text:span><text:span text:style-name="T355_19"><text:a xlink:type="simple" xlink:href="https://energyeconomicgrowth.org/sites/eeg.opml.co.uk/files/2020-07/Power%20for%20All_Webinar_Q%26A.pdf"><text:span text:style-name="T355_20">question<text:s/>and<text:s/>answers</text:span></text:a></text:span><text:span text:style-name="T355_21"><text:s/>record.<text:s text:c="2"/></text:span></text:p>
      <text:p text:style-name="P356"/>
      <text:p text:style-name="P357"/>
      <text:p text:style-name="P358"><text:span text:style-name="T358_1">Assess<text:s/>the<text:s/></text:span><text:span text:style-name="T358_2"><text:a xlink:type="simple" xlink:href="https://dfid.sharepoint.com/sites/inSight-rules-smart/Documents/Smart%20Guide_approach%20to%20value%20for%20money.docx"><text:span text:style-name="T358_3">VfM</text:span></text:a></text:span><text:span text:style-name="T358_4"><text:s/>of<text:s/>this<text:s/>output<text:s/>compared<text:s/>to<text:s/>the<text:s/>proposition<text:s/>in<text:s/>the<text:s/>Business<text:s/>Case,<text:s/>based<text:s/>on<text:s/>performance<text:s/>over<text:s/>the<text:s/>past<text:s/>year</text:span><text:span text:style-name="T358_5"><text:s/></text:span><text:span text:style-name="T358_6">[1<text:s/>paragraph]</text:span></text:p>
      <text:p text:style-name="P359"/>
      <text:p text:style-name="P360"><text:span text:style-name="T360_1">The<text:s/>business<text:s/>case<text:s/>envisage</text:span><text:span text:style-name="T360_2">d</text:span><text:span text:style-name="T360_3"><text:s/>that<text:s/>research<text:s/>dissemination<text:s/>and<text:s/>uptake<text:s/>activity<text:s/>would<text:s/>be<text:s/>undertaken<text:s/>in<text:s/>country<text:s/>and<text:s/>face<text:s/>to<text:s/>face.<text:s/>Ways<text:s/>of<text:s/>working<text:s/>have<text:s/>had<text:s/>to<text:s/>adapt<text:s/>to<text:s/>the<text:s/>pandemic<text:s/>and<text:s/>the<text:s/>bulk<text:s/>of<text:s/>meetings<text:s/>and<text:s/>events<text:s/>have<text:s/>moved<text:s/>online.<text:s/>Despite<text:s/>the<text:s/>impacts<text:s/>of<text:s/>COVID-19<text:s/>on<text:s/>travel<text:s/>and<text:s/></text:span><text:span text:style-name="T360_4">the<text:s/>budget<text:s/>reductions,<text:s/></text:span><text:span text:style-name="T360_5">the<text:s/>programme<text:s/>has<text:s/>managed<text:s/>to<text:s/></text:span><text:span text:style-name="T360_6">meet<text:s/>or<text:s/>exceed<text:s/>6<text:s/>out<text:s/>of<text:s/>7<text:s/></text:span><text:span text:style-name="T360_7">indicator</text:span><text:span text:style-name="T360_8"><text:s/></text:span><text:span text:style-name="T360_9">target</text:span><text:span text:style-name="T360_10">s</text:span><text:span text:style-name="T360_11"><text:s/>and<text:s/>continues<text:s/>to<text:s/>deliver<text:s/>value<text:s/>for<text:s/>money<text:s/>across<text:s/>output<text:s/>area<text:s/>3.</text:span><text:span text:style-name="T360_12"><text:s/></text:span><text:span text:style-name="T360_13">EEG<text:s/>should<text:s/>in<text:s/>its<text:s/>final<text:s/>year,<text:s/>optimise<text:s/>the<text:s/>opportunity<text:s/>that<text:s/>dissemination<text:s/>of<text:s/>research<text:s/>will<text:s/>provide<text:s/>through<text:s/>online<text:s/>events.<text:s/>Planning<text:s/>for<text:s/>this<text:s/>should<text:s/>be<text:s/>set<text:s/>out<text:s/>in<text:s/>an<text:s/>updated<text:s/>research<text:s/>uptake<text:s/>and<text:s/>communication<text:s/>strategy.<text:s/></text:span></text:p>
      <text:p text:style-name="P361"/>
      <text:p text:style-name="P362"><text:span text:style-name="T362_1">In<text:s/>addition<text:s/>to<text:s/>performance<text:s/>against<text:s/>logframe<text:s/>milestones<text:s/>EEG<text:s/>demonstrated<text:s/>VFM<text:s/>on<text:s/>research<text:s/>uptake<text:s/>in<text:s/>a<text:s/>number<text:s/>of<text:s/>additional<text:s/>areas.<text:s/>These<text:s/>included:</text:span></text:p>
      <text:list text:style-name="LS33" xml:id="list35">
        <text:list-item>
          <text:p text:style-name="P363"><text:span text:style-name="T363_1">In<text:s/>March<text:s/>2020,<text:s/>FCDO<text:s/>and<text:s/>EEG<text:s/></text:span><text:span text:style-name="T363_2">made<text:s/>its<text:s/>expertise<text:s/>and<text:s/>research<text:s/>available<text:s/>to<text:s/>the<text:s/>Cabinet<text:s/>Office<text:s/>by<text:s/></text:span><text:span text:style-name="T363_3">contract</text:span><text:span text:style-name="T363_4">ing</text:span><text:span text:style-name="T363_5"><text:s/>Matthew<text:s/>Savage<text:s/></text:span><text:span text:style-name="T363_6">(lead<text:s/>for<text:s/>EEG<text:s/></text:span><text:span text:style-name="T363_7"><text:a xlink:type="simple" xlink:href="https://www.gov.uk/research-for-development-outputs/eeg-s-research-uptake-approach-energy-and-economic-growth-programme"><text:span text:style-name="T363_8">Research<text:s/>Uptake<text:s/>Strategy</text:span></text:a></text:span><text:span text:style-name="T363_9">)<text:s/></text:span><text:span text:style-name="T363_10">for<text:s/>40<text:s/>days<text:s/>from<text:s/>March<text:s/>to<text:s/>September<text:s/>2020<text:s/>to<text:s/>help<text:s/>shape<text:s/>the<text:s/>COP26<text:s/>power<text:s/>sector<text:s/>campaign</text:span><text:span text:style-name="T363_11">.<text:s/></text:span><text:span text:style-name="T363_12">T</text:span><text:span text:style-name="T363_13">his<text:s/>provided<text:s/></text:span><text:span text:style-name="T363_14">expertise<text:s/>on<text:s/>issues<text:s/>around<text:s/>energy<text:s/></text:span><text:span text:style-name="T363_15">transition<text:s/></text:span><text:span text:style-name="T363_16">challenges<text:s/>and<text:s/>the<text:s/>perspectives<text:s/>of<text:s/>developing<text:s/>countries.<text:s text:c="2"/>Input<text:s/>also<text:s/>provided<text:s/></text:span><text:span text:style-name="T363_17">support<text:s/></text:span><text:span text:style-name="T363_18">for<text:s/></text:span><text:span text:style-name="T363_19">the<text:s/>establishment<text:s/>of<text:s/>the<text:s/>Energy<text:s/>Transition<text:s/>Council.</text:span><text:span text:style-name="T363_20"><text:s/></text:span></text:p>
        </text:list-item>
        <text:list-item>
          <text:p text:style-name="P364"><text:span text:style-name="T364_1">EEG<text:s/>presented<text:s/>its<text:s/>COVID-19<text:s/>research<text:s/></text:span><text:span text:style-name="T364_2">from<text:s/></text:span><text:span text:style-name="T364_3">Sierra<text:s/>Leone</text:span><text:span text:style-name="T364_4">,<text:s/></text:span><text:span text:style-name="T364_5">Uganda,<text:s/></text:span><text:span text:style-name="T364_6">and<text:s/></text:span><text:span text:style-name="T364_7">Malawi<text:s/></text:span><text:span text:style-name="T364_8">and<text:s/>the<text:s/>IRADe<text:s/>COVID<text:s/>energy<text:s/>insights<text:s/>research<text:s/>to<text:s/>a<text:s/>joint<text:s/></text:span><text:span text:style-name="T364_9">FCDO/IGC<text:s/>Seminar</text:span><text:span text:style-name="T364_10"><text:s/>on<text:s/></text:span><text:span text:style-name="T364_11">Emerging<text:s/>Evidence<text:s/>on<text:s/>the<text:s/>Impact<text:s/>of<text:s/>COVID-19<text:s/>on<text:s/>The<text:s/>Energy<text:s/>Sector</text:span><text:span text:style-name="T364_12">,<text:s/></text:span><text:span text:style-name="T364_13">attended<text:s/>by<text:s/>over<text:s/></text:span><text:span text:style-name="T364_14">35</text:span><text:span text:style-name="T364_15"><text:s/>FCDO<text:s/>economic,<text:s/>infrastructure<text:s/>and<text:s/>other<text:s/>advisers</text:span><text:span text:style-name="T364_16"><text:s/>and<text:s/>IGC<text:s/>researchers</text:span><text:span text:style-name="T364_17">.<text:s/></text:span><text:span text:style-name="T364_18"><text:s/>This<text:s/>buil</text:span><text:span text:style-name="T364_19">ds</text:span><text:span text:style-name="T364_20"><text:s/>on<text:s/>a</text:span><text:span text:style-name="T364_21">n<text:s/>ongoing<text:s/>programme<text:s/>of<text:s/>cooperation<text:s/>with<text:s/></text:span><text:span text:style-name="T364_22"><text:s/></text:span><text:span text:style-name="T364_23">IGC<text:s/>and<text:s/></text:span><text:span text:style-name="T364_24">its<text:s/>partners<text:s/></text:span><text:span text:style-name="T364_25">on<text:s/>Electrifying<text:s/>Growth<text:s/>in<text:s/>Sierra<text:s/>Leone</text:span><text:span text:style-name="T364_26">.</text:span></text:p>
        </text:list-item>
        <text:list-item>
          <text:p text:style-name="P365"><text:span text:style-name="T365_1">Continued<text:s/>engagement<text:s/>with<text:s/>external<text:s/>media<text:s/>to<text:s/>place<text:s/>articles<text:s/>and<text:s/>blogs<text:s/>has<text:s/>contributed<text:s/>to<text:s/>EEG’s<text:s/>profile<text:s/>and<text:s/>has<text:s/>been<text:s/>a<text:s/>source<text:s/>of<text:s/>referrals<text:s/>back<text:s/>to<text:s/>the<text:s/>EEG<text:s/>website<text:s/>during<text:s/>the<text:s/>year,<text:s/>contributing<text:s/>to<text:s/>a<text:s/>more<text:s/>than<text:s/>doubling<text:s/>of<text:s/>traffic<text:s/>to<text:s/>14,813<text:s/>visitors<text:s/>from<text:s/>173<text:s/>countries<text:s/>in<text:s/>year<text:s/>4<text:s/>and<text:s/>146<text:s/>different<text:s/>papers<text:s/>being<text:s/>downloaded.</text:span></text:p>
        </text:list-item>
      </text:list>
      <text:p text:style-name="P366"><text:span text:style-name="T366_1">EEG<text:s/>PMU<text:s/>have<text:s/>undertaken<text:s/>enough<text:s/>online<text:s/>events<text:s/>to</text:span><text:span text:style-name="T366_2"><text:s/></text:span><text:span text:style-name="T366_3">reflect<text:s/>on<text:s/>the<text:s/>quality<text:s/>of<text:s/>the<text:s/>engagement<text:s/>when<text:s/>compared<text:s/>with<text:s/>traditional<text:s/>delivery<text:s/>mechanisms.<text:s text:c="2"/>The<text:s/>PMU<text:s/>collect<text:s/>post<text:s/>event<text:s/></text:span><text:span text:style-name="T366_4">questionaries</text:span><text:span text:style-name="T366_5"><text:s/>which<text:s/>can<text:s/>be<text:s/>rich<text:s/>source<text:s/>for<text:s/>analysis<text:s/>of<text:s/>effectiveness</text:span><text:span text:style-name="T366_6"><text:s/>of<text:s/>these<text:s/>types<text:s/>of<text:s/>engagement.<text:s/></text:span><text:span text:style-name="T366_7">Such<text:s/>analysis<text:s/></text:span><text:span text:style-name="T366_8">should<text:s/>be<text:s/>synthesised<text:s/>and<text:s/>used<text:s/>as<text:s/>a<text:s/></text:span><text:span text:style-name="T366_9">useful<text:s/></text:span><text:span text:style-name="T366_10">input<text:s/>to<text:s/></text:span><text:span text:style-name="T366_11">the<text:s/>final<text:s/>year<text:s/>research<text:s/>uptake<text:s/>strategy<text:s/>and<text:s/></text:span><text:span text:style-name="T366_12">also<text:s/>should<text:s/>be<text:s/></text:span><text:span text:style-name="T366_13">share</text:span><text:span text:style-name="T366_14">d</text:span><text:span text:style-name="T366_15"><text:s/>with<text:s/>other<text:s/>FCDO<text:s/></text:span><text:span text:style-name="T366_16">programmes.<text:s/></text:span></text:p>
      <text:p text:style-name="P367"><text:span text:style-name="T367_1"><text:s/></text:span></text:p>
      <text:p text:style-name="P368"><text:span text:style-name="T368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369"/>
      <text:p text:style-name="P370"><text:span text:style-name="T370_1">No<text:s/>changes<text:s/>were<text:s/>made<text:s/>in<text:s/>the<text:s/>review<text:s/>period<text:s/>to<text:s/>the<text:s/>indicators<text:s/>or<text:s/>targets<text:s/>in<text:s/>output<text:s/>area<text:s/>3.<text:s/></text:span><text:span text:style-name="T370_2">The<text:s/>lowest<text:s/>performing<text:s/>indicator<text:s/>(3.3b<text:s/>-<text:s/></text:span><text:span text:style-name="T370_3">policymakers<text:s/>consulted<text:s/>at<text:s/>least<text:s/>three<text:s/>times)<text:s/></text:span><text:span text:style-name="T370_4">was<text:s/>testament<text:s/>to<text:s/>the<text:s/>difficultly<text:s/>of<text:s/>achieving<text:s/>repeat<text:s/>meetings<text:s/>with<text:s/>new<text:s/>policy<text:s/>makers<text:s/>during<text:s/>a<text:s/>year<text:s/>plagued<text:s/>with<text:s/>lockdowns<text:s/>and<text:s/>tight<text:s/>restrictions<text:s/>on<text:s/>movement<text:s/>and<text:s/>social<text:s/>distancing.<text:s/></text:span></text:p>
      <text:p text:style-name="P371"/>
      <text:p text:style-name="P372"><text:span text:style-name="T372_1">Following<text:s/>this<text:s/>review<text:s/>OPM<text:s/>need<text:s/>to<text:s/>review<text:s/>the<text:s/>risk<text:s/>to<text:s/>current<text:s/>research<text:s/>uptake<text:s/>strategy<text:s/>in<text:s/>light<text:s/>of<text:s/>the<text:s/>continued<text:s/>stress<text:s/>on<text:s/>the<text:s/>uptake<text:s/>budget<text:s/>in<text:s/>year<text:s/>5.<text:s/></text:span></text:p>
      <text:p text:style-name="P373"/>
      <text:p text:style-name="P374"><text:span text:style-name="T374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375"/>
      <text:p text:style-name="P376"><text:span text:style-name="T376_1">There<text:s/>were<text:s/>no<text:s/>specific<text:s/>recommendations<text:s/>from<text:s/>the<text:s/>previous<text:s/>review<text:s/>linked<text:s/>to<text:s/>this<text:s/>output<text:s/>area.</text:span></text:p>
      <text:p text:style-name="P377"/>
      <text:p text:style-name="P378"><text:span text:style-name="T378_1">In<text:s/>terms<text:s/>of<text:s/>lessons<text:s/>and<text:s/>as<text:s/>mentioned<text:s/>above,<text:s/>it<text:s/>is<text:s/>noted<text:s/>that<text:s/>reasonably<text:s/>large<text:s/>virtual<text:s/>events<text:s/>can<text:s/>be<text:s/>effective<text:s/>when<text:s/>carefully<text:s/>organised.<text:s/>For<text:s/></text:span><text:span text:style-name="T378_2">example,<text:s/>the</text:span><text:span text:style-name="T378_3"><text:s/>Power<text:s/>for<text:s/>All<text:s/>event<text:s/>-<text:s/>Utilities<text:s/>2.0:<text:s/>Business<text:s/>Models<text:s/>for<text:s/>Universal<text:s/>Access<text:s/>–<text:s/>attracted<text:s/>100<text:s/>participants.<text:s/>Rather<text:s/>than<text:s/>adopting<text:s/>conventional<text:s/>approaches<text:s/>where<text:s/>panels<text:s/>would<text:s/>present<text:s/>their<text:s/>thinking<text:s/>and<text:s/>perspectives,<text:s/>which<text:s/>across<text:s/>a<text:s/>large<text:s/>panel<text:s/>could<text:s/>be<text:s/>tedious<text:s/>in<text:s/>an<text:s/>online<text:s/>environment,<text:s/>the<text:s/>approach<text:s/>was<text:s/>to<text:s/>use<text:s/>the<text:s/>chair<text:s/>to<text:s/>interview<text:s/>the<text:s/>panel<text:s/>around<text:s/>a<text:s/>series<text:s/>of<text:s/>pre-prepared<text:s/>questions<text:s/>which<text:s/>are<text:s/>supplemented<text:s/>with<text:s/>audience<text:s/>points<text:s/>and<text:s/>questions<text:s/>collected<text:s/>live<text:s/>from<text:s/>the<text:s/>chat<text:s/>facility.<text:s/>The<text:s/>Power<text:s/>for<text:s/>All<text:s/>event<text:s/>proved<text:s/>engaging,<text:s/>reasonably<text:s/>fast-paced<text:s/>and<text:s/>informative.<text:s/>This<text:s/>model<text:s/>has<text:s/>been<text:s/>replicated<text:s/>across<text:s/>other<text:s/>EEG<text:s/>learning<text:s/>situations,<text:s/>meetings<text:s/>and<text:s/>events.<text:s/>A<text:s/>physical<text:s/>meeting<text:s/>with<text:s/>parliamentarians,<text:s/>planned<text:s/>to<text:s/>take<text:s/>place<text:s/>to<text:s/>coincide<text:s/>with<text:s/>the<text:s/>Pan<text:s/>African<text:s/>Parliament<text:s/>meeting<text:s/>in<text:s/>South<text:s/>Africa<text:s/>had<text:s/>to<text:s/>be<text:s/>cancelled<text:s/>because<text:s/>of<text:s/>COVID.<text:s/>This<text:s/>event<text:s/>was<text:s/>adapted<text:s/>and<text:s/>remodelled<text:s/>as<text:s/>a<text:s/>series<text:s/>of<text:s/>shorter<text:s/></text:span><text:span text:style-name="T378_4">online</text:span><text:span text:style-name="T378_5"><text:s/>meetings<text:s/>with<text:s/>smaller<text:s/>groups<text:s/>of<text:s/>MPs.<text:s/>Planned<text:s/>conferences<text:s/>around<text:s/>the<text:s/>EEG<text:s/>themes<text:s/>are<text:s/>also<text:s/>being<text:s/>remodelled<text:s/>and<text:s/>will<text:s/>likely<text:s/>be<text:s/>delivered<text:s/>as<text:s/>a<text:s/>series<text:s/>of<text:s/>regional<text:s/>webinars.</text:span><text:span text:style-name="T378_6"><text:s/></text:span></text:p>
      <text:p text:style-name="P379"/>
      <text:p text:style-name="P380"/>
      <table:table table:style-name="Table10"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row table:style-name="Row38">
          <table:table-cell table:style-name="Cell122">
            <text:p text:style-name="P381"><text:span text:style-name="T381_1">Output<text:s/>Title<text:s/></text:span></text:p>
          </table:table-cell>
          <table:table-cell table:style-name="Cell123" table:number-columns-spanned="4">
            <text:p text:style-name="P382"><text:span text:style-name="T382_1">Enhanced<text:s/>capacity:<text:s/>research<text:s/>capacity<text:s/>on<text:s/>large<text:s/>scale<text:s/>energy<text:s/>infrastructure<text:s/>&amp;<text:s/>economic<text:s/>growth<text:s/>enhanced</text:span></text:p>
          </table:table-cell>
          <table:covered-table-cell/>
          <table:covered-table-cell/>
          <table:covered-table-cell/>
        </table:table-row>
        <table:table-row table:style-name="Row39">
          <table:table-cell table:style-name="Cell124" table:number-columns-spanned="2">
            <text:p text:style-name="P383"><text:span text:style-name="T383_1">Output<text:s/>number:<text:s/></text:span></text:p>
          </table:table-cell>
          <table:covered-table-cell/>
          <table:table-cell table:style-name="Cell125">
            <text:p text:style-name="P384"><text:span text:style-name="T384_1">4</text:span></text:p>
          </table:table-cell>
          <table:table-cell table:style-name="Cell126">
            <text:p text:style-name="P385"><text:span text:style-name="T385_1">Output<text:s/>Score:<text:s/></text:span></text:p>
          </table:table-cell>
          <table:table-cell table:style-name="Cell127">
            <text:p text:style-name="P386"><text:span text:style-name="T386_1">A</text:span></text:p>
          </table:table-cell>
        </table:table-row>
        <table:table-row table:style-name="Row40">
          <table:table-cell table:style-name="Cell128" table:number-columns-spanned="2">
            <text:p text:style-name="P387"><text:span text:style-name="T387_1">Impact<text:s/>weighting<text:s/>(%):<text:s text:c="2"/></text:span></text:p>
          </table:table-cell>
          <table:covered-table-cell/>
          <table:table-cell table:style-name="Cell129">
            <text:p text:style-name="P388"><text:span text:style-name="T388_1">20%</text:span></text:p>
          </table:table-cell>
          <table:table-cell table:style-name="Cell130">
            <text:p text:style-name="P389"><text:span text:style-name="T389_1">Weighting<text:s/>revised<text:s/>since<text:s/>last<text:s/>AR?<text:s/></text:span></text:p>
          </table:table-cell>
          <table:table-cell table:style-name="Cell131">
            <text:p text:style-name="P390"><text:span text:style-name="T390_1">No</text:span></text:p>
          </table:table-cell>
        </table:table-row>
      </table:table>
      <text:p text:style-name="P391"/>
      <table:table table:style-name="Table11">
        <table:table-column table:style-name="Column42"/>
        <table:table-column table:style-name="Column43"/>
        <table:table-column table:style-name="Column44"/>
        <table:table-row table:style-name="Row41">
          <table:table-cell table:style-name="Cell132">
            <text:p text:style-name="P392"><text:span text:style-name="T392_1">Indicator(s)</text:span></text:p>
          </table:table-cell>
          <table:table-cell table:style-name="Cell133">
            <text:p text:style-name="P393"><text:span text:style-name="T393_1">Milestones</text:span><text:span text:style-name="T393_2"><text:s/>this<text:s/>period</text:span></text:p>
          </table:table-cell>
          <table:table-cell table:style-name="Cell134">
            <text:p text:style-name="P394"><text:span text:style-name="T394_1">Progress<text:s/></text:span></text:p>
          </table:table-cell>
        </table:table-row>
        <table:table-row table:style-name="Row42">
          <table:table-cell table:style-name="Cell135">
            <text:p text:style-name="P395"><text:span text:style-name="T395_1">4.1</text:span><text:span text:style-name="T395_2"><text:s/></text:span><text:span text:style-name="T395_3">Number<text:s/>of<text:s/>LIC<text:s/>or<text:s/>low-<text:s/>to<text:s/>middle-income<text:s/>country<text:s/>(LMIC)<text:s/>policymakers,<text:s/>researchers,<text:s/>and<text:s/>practitioners<text:s/>participating<text:s/>in<text:s/>on-the-job<text:s/>training,<text:s/>learning<text:s/>visits,<text:s/>e-training,<text:s/>or<text:s/>capacity<text:s/>development<text:s/>workshops</text:span></text:p>
          </table:table-cell>
          <table:table-cell table:style-name="Cell136">
            <text:p text:style-name="P396"><text:span text:style-name="T396_1">No<text:s/>milestone<text:s/>for<text:s/>this<text:s/>period</text:span></text:p>
          </table:table-cell>
          <table:table-cell table:style-name="Cell137">
            <text:p text:style-name="P397"><text:span text:style-name="T397_1">N/A<text:s/>-<text:s/>No<text:s/>activity<text:s/>planned<text:s/>this<text:s/>period<text:s/>due<text:s/>to<text:s/>COVID-19<text:s/>travel<text:s/>restrictions</text:span></text:p>
          </table:table-cell>
        </table:table-row>
        <table:table-row table:style-name="Row43">
          <table:table-cell table:style-name="Cell138">
            <text:p text:style-name="P398"><text:span text:style-name="T398_1">4.2</text:span><text:span text:style-name="T398_2"><text:s/></text:span><text:span text:style-name="T398_3">Percentage<text:s/>of<text:s/>research<text:s/>outputs<text:s/>produced<text:s/>involving<text:s/>collaboration<text:s/>with<text:s/>academics<text:s/>from<text:s/>LICs<text:s/>or<text:s/>LMICs,<text:s/>practitioners,<text:s/>and<text:s/>policymakers</text:span></text:p>
          </table:table-cell>
          <table:table-cell table:style-name="Cell139">
            <text:p text:style-name="P399"><text:span text:style-name="T399_1">H:<text:s/>66%,<text:s/>M:<text:s/>50%,<text:s/>L:<text:s/>33%</text:span></text:p>
          </table:table-cell>
          <table:table-cell table:style-name="Cell140">
            <text:p text:style-name="P400"><text:span text:style-name="T400_1">Milestone<text:s/>exceeded:<text:s/></text:span><text:span text:style-name="T400_2">92%</text:span><text:span text:style-name="T400_3"><text:s/>of<text:s/>research<text:s/>outputs<text:s/>involved<text:s/>collaboration<text:s/>with<text:s/>academics<text:s/></text:span><text:span text:style-name="T400_4">from<text:s/>LICs</text:span><text:span text:style-name="T400_5"><text:s/>or<text:s/>LMICs<text:s/></text:span></text:p>
          </table:table-cell>
        </table:table-row>
        <table:table-row table:style-name="Row44">
          <table:table-cell table:style-name="Cell141">
            <text:p text:style-name="P401"><text:span text:style-name="T401_1">4.3</text:span><text:span text:style-name="T401_2"><text:s/></text:span><text:span text:style-name="T401_3">Number<text:s/>of<text:s/>times<text:s/>EEG<text:s/>researchers<text:s/>or<text:s/>members<text:s/>provide<text:s/>targeted<text:s/>lectures,<text:s/>workshops,<text:s/>or<text:s/>curriculum<text:s/>support<text:s/>to<text:s/>universities<text:s/>based<text:s/>in<text:s/>LICs<text:s/>or<text:s/>LMICs</text:span></text:p>
          </table:table-cell>
          <table:table-cell table:style-name="Cell142">
            <text:p text:style-name="P402"><text:span text:style-name="T402_1">No<text:s/>milestone<text:s/>for<text:s/>this<text:s/>period</text:span></text:p>
          </table:table-cell>
          <table:table-cell table:style-name="Cell143">
            <text:p text:style-name="P403"><text:span text:style-name="T403_1">N/A<text:s/>-<text:s/>No<text:s/>activity<text:s/>planned<text:s/>this<text:s/>period<text:s/>due<text:s/>to<text:s/>COVID-19<text:s/>travel<text:s/>restrictions</text:span></text:p>
          </table:table-cell>
        </table:table-row>
      </table:table>
      <text:p text:style-name="P404"><text:span text:style-name="T404_1">Briefly<text:s/>describe<text:s/>the<text:s/>output’s<text:s/></text:span><text:span text:style-name="T404_2">activities<text:s/>and</text:span><text:span text:style-name="T404_3"><text:s/>provide<text:s/>supporting<text:s/>narrative<text:s/>for<text:s/>the<text:s/>score.<text:s/></text:span></text:p>
      <text:p text:style-name="P405"/>
      <text:p text:style-name="P406"><text:span text:style-name="T406_1">Output<text:s/>Area<text:s/>4<text:s/>measures<text:s/>the<text:s/>success<text:s/>of<text:s/>the<text:s/>programme</text:span><text:span text:style-name="T406_2">’</text:span><text:span text:style-name="T406_3">s<text:s/>efforts<text:s/>to<text:s/>build<text:s/>capacity<text:s/>and<text:s/>support<text:s/>education<text:s/>in<text:s/>relevant<text:s/>fields.<text:s/></text:span><text:span text:style-name="T406_4">No<text:s/>milestones<text:s/>were<text:s/>set<text:s/>for<text:s/>the<text:s/>period<text:s/>for<text:s/></text:span><text:span text:style-name="T406_5">Output<text:s/>indicators<text:s/>4.1<text:s/>and<text:s/>4.3<text:s/></text:span><text:span text:style-name="T406_6">due<text:s/>to<text:s/></text:span><text:span text:style-name="T406_7">COVID-19<text:s/>travel<text:s/>restrictions<text:s/></text:span><text:span text:style-name="T406_8">affecting<text:s/>ability<text:s/>to<text:s/>deliver<text:s/>on-the-job<text:s/>training,<text:s/>learning<text:s/>visits,<text:s/>and<text:s/>in-country<text:s/>capacity<text:s/>development<text:s/>workshops.<text:s/>Capacity<text:s/>building<text:s/></text:span><text:span text:style-name="T406_9">budget<text:s/></text:span><text:span text:style-name="T406_10">was<text:s/>moved<text:s/></text:span><text:span text:style-name="T406_11">into<text:s/>the<text:s/>following<text:s/>year</text:span><text:span text:style-name="T406_12"><text:note text:note-class="footnote"><text:note-citation/><text:note-body><text:p text:style-name="P407"><text:span text:style-name="T407_1"><text:s/>The<text:s/>December<text:s/>2020<text:s/>OPM<text:s/>contract<text:s/>amendment<text:s/>reduced<text:s/>the<text:s/>capacity<text:s/>building<text:s/>budget<text:s/>for<text:s/>year<text:s/>4,<text:s/>with<text:s/></text:span><text:span text:style-name="T407_2">budget<text:s/>for<text:s/>4.1<text:s/>and<text:s/>4.3<text:s/>be</text:span><text:span text:style-name="T407_3">ing</text:span><text:span text:style-name="T407_4"><text:s/>shifted<text:s/>to<text:s/>year<text:s/>5</text:span><text:span text:style-name="T407_5">.<text:s/></text:span></text:p><text:p text:style-name="P408"/></text:note-body></text:note></text:span><text:span text:style-name="T408_1">.<text:s/>I</text:span><text:span text:style-name="T408_2">ndicator<text:s/>4.2<text:s/></text:span><text:span text:style-name="T408_3">that<text:s/>tracks<text:s/>collaboration<text:s/>with<text:s/>southern<text:s/>partners<text:s/>in<text:s/>producing<text:s/>EEG<text:s/>outputs<text:s/></text:span><text:span text:style-name="T408_4">exceeded<text:s/>its<text:s/></text:span><text:span text:style-name="T408_5">high<text:s/></text:span><text:span text:style-name="T408_6">milestone</text:span><text:span text:style-name="T408_7">.<text:s/></text:span><text:span text:style-name="T408_8">Overall</text:span><text:span text:style-name="T408_9">,<text:s/>and<text:s/>bearing<text:s/>in<text:s/>mind<text:s/>the<text:s/>reduced<text:s/>activity<text:s/>on<text:s/>4.1<text:s/>and<text:s/>4.3,<text:s/></text:span><text:span text:style-name="T408_10">the<text:s/>output<text:s/>area<text:s/>was<text:s/>assessed<text:s/>as<text:s/>having<text:s/></text:span><text:span text:style-name="T408_11">met<text:s/></text:span><text:span text:style-name="T408_12">expectation</text:span><text:span text:style-name="T408_13"><text:s/>and<text:s/></text:span><text:span text:style-name="T408_14">scores<text:s/>an<text:s/>A</text:span><text:span text:style-name="T408_15"><text:s/>for<text:s/>this<text:s/>review<text:s/>period.<text:s/>The<text:s/>output<text:s/>area</text:span><text:span text:style-name="T408_16"><text:s/></text:span><text:span text:style-name="T408_17">can<text:s/></text:span><text:span text:style-name="T408_18">remain</text:span><text:span text:style-name="T408_19"><text:s/></text:span><text:span text:style-name="T408_20">on<text:s/>track<text:s/>to<text:s/>meet<text:s/>end<text:s/>of<text:s/>programme<text:s/>targets</text:span><text:span text:style-name="T408_21"><text:s/>if</text:span><text:span text:style-name="T408_22"><text:s/></text:span><text:span text:style-name="T408_23">COVID-19<text:s/>restrictions<text:s/>relax<text:s/>enough<text:s/>to<text:s/>allow<text:s/>the<text:s/>research<text:s/>uptake<text:s/>approach<text:s/>to<text:s/>be<text:s/>implemented.<text:s/></text:span></text:p>
      <text:p text:style-name="P409"/>
      <text:p text:style-name="P410"><text:span text:style-name="T410_1">Assess<text:s/>the<text:s/></text:span><text:span text:style-name="T410_2"><text:a xlink:type="simple" xlink:href="https://dfid.sharepoint.com/sites/inSight-rules-smart/Documents/Smart%20Guide_approach%20to%20value%20for%20money.docx"><text:span text:style-name="T410_3">VfM</text:span></text:a></text:span><text:span text:style-name="T410_4"><text:s/>of<text:s/>this<text:s/>output<text:s/>compared<text:s/>to<text:s/>the<text:s/>proposition<text:s/>in<text:s/>the<text:s/>Business<text:s/>Case,<text:s/>based<text:s/>on<text:s/>performance<text:s/>over<text:s/>the<text:s/>past<text:s/>year<text:s/></text:span></text:p>
      <text:p text:style-name="P411"/>
      <text:p text:style-name="P412"><text:span text:style-name="T412_1">N</text:span><text:span text:style-name="T412_2">o</text:span><text:span text:style-name="T412_3"><text:s/>expenditure<text:s/>was<text:s/>incurred<text:s/>on</text:span><text:span text:style-name="T412_4"><text:s/></text:span><text:span text:style-name="T412_5">areas<text:s/></text:span><text:span text:style-name="T412_6">4.1<text:s/>&amp;<text:s/>4.3<text:s/>in<text:s/>this<text:s/>period<text:s/></text:span><text:span text:style-name="T412_7">so<text:s/>there<text:s/>was<text:s/>no<text:s/>direct<text:s/>impact<text:s/>on<text:s/>that<text:s/>aspect<text:s/>of<text:s/>the<text:s/>VFM.<text:s/>With<text:s/>most<text:s/>of<text:s/>the<text:s/>commissioned<text:s/>research<text:s/>envisioned<text:s/>to<text:s/>complete<text:s/>by<text:s/>December<text:s/>2021,<text:s/>and<text:s/>with<text:s/>further<text:s/>budget<text:s/>pressures<text:s/>in<text:s/>year<text:s/>5,<text:s/>projects<text:s/>will<text:s/>be<text:s/>pushed<text:s/>to<text:s/>deliver<text:s/>capacity<text:s/>building<text:s/>activity<text:s/>on<text:s/>time.<text:s/>Research<text:s/>uptake<text:s/>work<text:s/>remains<text:s/>central<text:s/>for<text:s/>delivery<text:s/>of<text:s/>the<text:s/>theory<text:s/>of<text:s/>change.<text:s/>OPM<text:s/>should<text:s/>continue<text:s/>to<text:s/>work<text:s/>with<text:s/>suppliers<text:s/>on<text:s/>what<text:s/>might<text:s/>be<text:s/>possible<text:s/>if<text:s/>budget<text:s/>for<text:s/>uptake<text:s/>remains<text:s/>constrained.<text:s/></text:span><text:span text:style-name="T412_8">The<text:s/></text:span><text:span text:style-name="T412_9">VfM<text:s/></text:span><text:span text:style-name="T412_10">envisioned<text:s/></text:span><text:span text:style-name="T412_11">should<text:s/></text:span><text:span text:style-name="T412_12">be<text:s/>possible<text:s/>or<text:s/>even<text:s/>increased<text:s/></text:span><text:span text:style-name="T412_13">due<text:s/>to<text:s/>the<text:s/>ability<text:s/>to<text:s/>facilitate<text:s/>and<text:s/>host<text:s/>more<text:s/>virtual<text:s/>events<text:s/>than<text:s/>in-person<text:s/>events,<text:s/>reaching<text:s/>a<text:s/>wider<text:s/>audience<text:s/>of<text:s/>stakeholders</text:span><text:span text:style-name="T412_14">,<text:s/>but<text:s/>OPM<text:s/>will<text:s/>need<text:s/>additional<text:s/>time<text:s/>to<text:s/>plan<text:s/>and<text:s/>deliver<text:s/>these<text:s/>to<text:s/>optimise<text:s/>impact.<text:s/></text:span></text:p>
      <text:p text:style-name="P413"/>
      <text:p text:style-name="P414"><text:span text:style-name="T414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415"/>
      <text:p text:style-name="P416"><text:span text:style-name="T416_1">All<text:s/>projects<text:s/>have<text:s/>updated<text:s/>risk<text:s/>registers<text:s/>to<text:s/>capture<text:s/>COVID-19<text:s/>impact.<text:s/>O</text:span><text:span text:style-name="T416_2">pportunities<text:s/>for<text:s/>research<text:s/>uptake<text:s/>events<text:s/></text:span><text:span text:style-name="T416_3">as<text:s/>planned<text:s/>in<text:s/>the<text:s/>uptake<text:s/>strategy<text:s/>will<text:s/>likely<text:s/>continue<text:s/>to<text:s/>be<text:s/></text:span><text:span text:style-name="T416_4">constrained<text:s/>by<text:s/>social<text:s/>distancing<text:s/>measures<text:s/>and<text:s/>difficulties<text:s/>involving<text:s/>travel<text:s/>due.<text:s/></text:span><text:span text:style-name="T416_5">S</text:span><text:span text:style-name="T416_6">ystem</text:span><text:span text:style-name="T416_7">s<text:s/></text:span><text:span text:style-name="T416_8">for<text:s/>virtual<text:s/>events<text:s/>need<text:s/>to<text:s/>be<text:s/></text:span><text:span text:style-name="T416_9">continually<text:s/></text:span><text:span text:style-name="T416_10">tested<text:s/>and<text:s/>monitored,<text:s/>capturing<text:s/>feedback<text:s/>from<text:s/>participants<text:s/>and<text:s/>adapting<text:s/>where<text:s/>appropriate.<text:s/>OPM<text:s/>need<text:s/>to<text:s/>adapt<text:s/>the<text:s/>research<text:s/>uptake<text:s/>strategy<text:s/>accordingly</text:span><text:span text:style-name="T416_11"><text:s/>and<text:s/></text:span><text:span text:style-name="T416_12">perhaps<text:s/>more<text:s/>regularly<text:s/>than<text:s/>previously.<text:s/>This<text:s/>is<text:s/>now<text:s/>particularly<text:s/>urgent<text:s/>given<text:s/>that<text:s/>budget<text:s/>pressures<text:s/>will<text:s/>continue<text:s/>through<text:s/>year<text:s/>5.<text:s/></text:span></text:p>
      <text:p text:style-name="P417"/>
      <text:p text:style-name="P418"><text:span text:style-name="T418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419"/>
      <text:p text:style-name="P420"><text:span text:style-name="T420_1">There<text:s/>were<text:s/>no<text:s/>recommendations<text:s/>in<text:s/>the<text:s/>previous<text:s/>AR<text:s/>specifically<text:s/>linked<text:s/>to<text:s/>this<text:s/>output<text:s/>area.</text:span></text:p>
      <text:p text:style-name="P421"/>
      <text:p text:style-name="P422"><text:span text:style-name="T422_1">OPM<text:s/>need<text:s/>to<text:s/>look<text:s/>across<text:s/>the<text:s/>programme<text:s/>and<text:s/>signal<text:s/>to<text:s/>FCDO<text:s/>what<text:s/>is<text:s/>/<text:s/>is<text:s/>not<text:s/>possible<text:s/>on<text:s/>the<text:s/>year<text:s/>5<text:s/>research<text:s/>uptake<text:s/>activity,<text:s/>and<text:s/>what<text:s/>scenarios<text:s/>can<text:s/>be<text:s/>offered<text:s/>to<text:s/>optimise<text:s/>delivery<text:s/>around<text:s/>output<text:s/>5.</text:span><text:span text:style-name="T422_2"><text:s/></text:span></text:p>
      <text:p text:style-name="P423"/>
      <text:p text:style-name="P424"/>
      <table:table table:style-name="Table12"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row table:style-name="Row45">
          <table:table-cell table:style-name="Cell144">
            <text:p text:style-name="P425"><text:span text:style-name="T425_1">Output<text:s/>Title<text:s/></text:span></text:p>
          </table:table-cell>
          <table:table-cell table:style-name="Cell145" table:number-columns-spanned="4">
            <text:p text:style-name="P426"><text:span text:style-name="T426_1">Mainstreaming<text:s/>of<text:s/>cross-cutting<text:s/>themes<text:s/>into<text:s/>programme<text:s/>outputs</text:span></text:p>
          </table:table-cell>
          <table:covered-table-cell/>
          <table:covered-table-cell/>
          <table:covered-table-cell/>
        </table:table-row>
        <table:table-row table:style-name="Row46">
          <table:table-cell table:style-name="Cell146" table:number-columns-spanned="2">
            <text:p text:style-name="P427"><text:span text:style-name="T427_1">Output<text:s/>number:<text:s/></text:span></text:p>
          </table:table-cell>
          <table:covered-table-cell/>
          <table:table-cell table:style-name="Cell147">
            <text:p text:style-name="P428"><text:span text:style-name="T428_1">5</text:span></text:p>
          </table:table-cell>
          <table:table-cell table:style-name="Cell148">
            <text:p text:style-name="P429"><text:span text:style-name="T429_1">Output<text:s/>Score:<text:s/></text:span></text:p>
          </table:table-cell>
          <table:table-cell table:style-name="Cell149">
            <text:p text:style-name="P430"><text:span text:style-name="T430_1">A+</text:span></text:p>
          </table:table-cell>
        </table:table-row>
        <table:table-row table:style-name="Row47">
          <table:table-cell table:style-name="Cell150" table:number-columns-spanned="2">
            <text:p text:style-name="P431"><text:span text:style-name="T431_1">Impact<text:s/>weighting<text:s/>(%):<text:s text:c="2"/></text:span></text:p>
          </table:table-cell>
          <table:covered-table-cell/>
          <table:table-cell table:style-name="Cell151">
            <text:p text:style-name="P432"><text:span text:style-name="T432_1">5%</text:span></text:p>
          </table:table-cell>
          <table:table-cell table:style-name="Cell152">
            <text:p text:style-name="P433"><text:span text:style-name="T433_1">Weighting<text:s/>revised<text:s/>since<text:s/>last<text:s/>AR?<text:s/></text:span></text:p>
          </table:table-cell>
          <table:table-cell table:style-name="Cell153">
            <text:p text:style-name="P434"><text:span text:style-name="T434_1">No</text:span></text:p>
          </table:table-cell>
        </table:table-row>
      </table:table>
      <text:p text:style-name="P435"/>
      <table:table table:style-name="Table13">
        <table:table-column table:style-name="Column50"/>
        <table:table-column table:style-name="Column51"/>
        <table:table-column table:style-name="Column52"/>
        <table:table-row table:style-name="Row48">
          <table:table-cell table:style-name="Cell154">
            <text:p text:style-name="P436"><text:span text:style-name="T436_1">Indicator(s)</text:span></text:p>
          </table:table-cell>
          <table:table-cell table:style-name="Cell155">
            <text:p text:style-name="P437"><text:span text:style-name="T437_1">Milestones</text:span><text:span text:style-name="T437_2"><text:s/>this</text:span><text:span text:style-name="T437_3"><text:s/>period</text:span></text:p>
          </table:table-cell>
          <table:table-cell table:style-name="Cell156">
            <text:p text:style-name="P438"><text:span text:style-name="T438_1">Progress<text:s/></text:span></text:p>
          </table:table-cell>
        </table:table-row>
        <table:table-row table:style-name="Row49">
          <table:table-cell table:style-name="Cell157">
            <text:p text:style-name="P439"><text:span text:style-name="T439_1">5.1<text:s/>Number<text:s/>of<text:s/>programme<text:s/>outputs<text:s/>(1&amp;2)<text:s/>explicitly<text:s/>addressing<text:s/>distributional<text:s/>implications<text:s/>of<text:s/>energy<text:s/>and<text:s/>poverty</text:span></text:p>
          </table:table-cell>
          <table:table-cell table:style-name="Cell158">
            <text:p text:style-name="P440"><text:span text:style-name="T440_1">H:3,<text:s/>M:2,<text:s/>L:1</text:span></text:p>
          </table:table-cell>
          <table:table-cell table:style-name="Cell159">
            <text:p text:style-name="P441"><text:span text:style-name="T441_1">Milestone<text:s/>Exceeded:</text:span><text:span text:style-name="T441_2"><text:s/>Total<text:s/>=<text:s/>9</text:span></text:p>
            <text:p text:style-name="P442"/>
            <text:p text:style-name="P443"/>
          </table:table-cell>
        </table:table-row>
        <table:table-row table:style-name="Row50">
          <table:table-cell table:style-name="Cell160">
            <text:p text:style-name="P444"><text:span text:style-name="T444_1">5.2<text:s/>Number<text:s/>of<text:s/>programme<text:s/>outputs<text:s/>(1&amp;2)<text:s/>explicitly<text:s/>addressing<text:s/>gender<text:s/>issues<text:s/>or<text:s/>women/girls</text:span></text:p>
          </table:table-cell>
          <table:table-cell table:style-name="Cell161">
            <text:p text:style-name="P445"><text:span text:style-name="T445_1">H:2,<text:s/>M:1,<text:s/>L:0</text:span></text:p>
          </table:table-cell>
          <table:table-cell table:style-name="Cell162">
            <text:p text:style-name="P446"><text:span text:style-name="T446_1">Milestone<text:s/>Exceeded:<text:s/></text:span><text:span text:style-name="T446_2"><text:s/>Total<text:s/>=<text:s/>4<text:s/></text:span></text:p>
          </table:table-cell>
        </table:table-row>
        <table:table-row table:style-name="Row51">
          <table:table-cell table:style-name="Cell163">
            <text:p text:style-name="P447"><text:span text:style-name="T447_1">5.3<text:s/>Number<text:s/>of<text:s/>programme<text:s/>outputs<text:s/>(1&amp;2)<text:s/>explicitly<text:s/>addressing<text:s/>conflict<text:s/>issues<text:s/>to<text:s/>energy<text:s/>and<text:s/>economic<text:s/>growth</text:span></text:p>
          </table:table-cell>
          <table:table-cell table:style-name="Cell164">
            <text:p text:style-name="P448"><text:span text:style-name="T448_1">H:1,<text:s/>M:0,<text:s/>L:0</text:span></text:p>
          </table:table-cell>
          <table:table-cell table:style-name="Cell165">
            <text:p text:style-name="P449"><text:span text:style-name="T449_1">Milestone<text:s/>Met:</text:span><text:span text:style-name="T449_2"><text:s/></text:span><text:span text:style-name="T449_3"><text:s/>Total<text:s/>=<text:s/>0<text:s/></text:span></text:p>
          </table:table-cell>
        </table:table-row>
        <table:table-row table:style-name="Row52">
          <table:table-cell table:style-name="Cell166">
            <text:p text:style-name="P450"><text:span text:style-name="T450_1">5.4</text:span><text:span text:style-name="T450_2"><text:s/></text:span><text:span text:style-name="T450_3">Number<text:s/>of<text:s/>programme<text:s/>outputs<text:s/>(1<text:s/>and<text:s/>2)<text:s/>explicitly<text:s/>addressing<text:s/>horizon<text:s/>scanning<text:s/>issues,<text:s/>such<text:s/>as<text:s/>jobs,<text:s/>transport,<text:s/>regional<text:s/>cooperation,<text:s/>and<text:s/>climate<text:s/>change</text:span></text:p>
          </table:table-cell>
          <table:table-cell table:style-name="Cell167">
            <text:p text:style-name="P451"><text:span text:style-name="T451_1">H:3,<text:s/>M:2,<text:s/>L:1</text:span></text:p>
          </table:table-cell>
          <table:table-cell table:style-name="Cell168">
            <text:p text:style-name="P452"><text:span text:style-name="T452_1">Milestone<text:s/>Exceeded</text:span><text:span text:style-name="T452_2">:<text:s/></text:span><text:span text:style-name="T452_3"><text:s/>Total<text:s/>=<text:s/>5<text:s/></text:span></text:p>
          </table:table-cell>
        </table:table-row>
        <table:table-row table:style-name="Row53">
          <table:table-cell table:style-name="Cell169">
            <text:p text:style-name="P453"><text:span text:style-name="T453_1">5.5<text:s/>Number<text:s/>of<text:s/>programme<text:s/>outputs<text:s/>(1&amp;2)<text:s/>explicitly<text:s/>promoting<text:s/>renewable<text:s/>energy</text:span></text:p>
          </table:table-cell>
          <table:table-cell table:style-name="Cell170">
            <text:p text:style-name="P454"><text:span text:style-name="T454_1">H:4,<text:s/>M:3,<text:s/>L:2</text:span></text:p>
          </table:table-cell>
          <table:table-cell table:style-name="Cell171">
            <text:p text:style-name="P455"><text:span text:style-name="T455_1">Milestone<text:s/>Exceeded:<text:s/></text:span><text:span text:style-name="T455_2"><text:s/>Total<text:s/>=<text:s/>4</text:span></text:p>
          </table:table-cell>
        </table:table-row>
      </table:table>
      <text:p text:style-name="P456"/>
      <text:p text:style-name="P457"><text:span text:style-name="T457_1">Briefly<text:s/>describe<text:s/>the<text:s/>output’s<text:s/></text:span><text:span text:style-name="T457_2">activities<text:s/>and</text:span><text:span text:style-name="T457_3"><text:s/>provide<text:s/>supporting<text:s/>narrative<text:s/>for<text:s/>the<text:s/>score.<text:s/></text:span></text:p>
      <text:p text:style-name="P458"/>
      <text:p text:style-name="P459"><text:span text:style-name="T459_1">Output<text:s/>area<text:s/>5<text:s/>captures<text:s/>the<text:s/>extent<text:s/>to<text:s/>which<text:s/>the<text:s/>programme<text:s/>engages<text:s/>with<text:s/>cross-cutting<text:s/>themes<text:s/>where<text:s/>energy<text:s/>plays<text:s/>a<text:s/>role.<text:s/></text:span><text:span text:style-name="T459_2">This<text:s/>includes<text:s/>5.1<text:s/>(poverty);<text:s/>5.2<text:s/>(gender);<text:s/>5.3<text:s/>(conflict);<text:s/>5.4<text:s/>(jobs;<text:s/>climate,<text:s/>transport)<text:s/>and<text:s/>5.5<text:s/>(large<text:s/>scale<text:s/>renewables).<text:s/></text:span><text:span text:style-name="T459_3">All<text:s/>indicators</text:span><text:span text:style-name="T459_4"><text:s/>except<text:s/>the<text:s/>5.3<text:s/>were<text:s/>exceeded.<text:s/></text:span><text:span text:style-name="T459_5">Annex<text:s/>4<text:s/>lists<text:s/>the<text:s/>2</text:span><text:span text:style-name="T459_6">2</text:span><text:span text:style-name="T459_7"><text:s/>outputs<text:s/>evidencing<text:s/>progress<text:s/>towards<text:s/>milestones<text:s/>in<text:s/>this<text:s/>output<text:s/>area.<text:s/>It<text:s/>should<text:s/>be<text:s/>noted<text:s/>that<text:s/>items<text:s/>counted<text:s/>as<text:s/>contributing<text:s/>to<text:s/>indicators<text:s/>in<text:s/>this<text:s/>output<text:s/>area<text:s/></text:span><text:span text:style-name="T459_8">are<text:s/>also<text:s/></text:span><text:span text:style-name="T459_9"><text:s/>counted<text:s/>against<text:s/>other<text:s/>indicators<text:s/></text:span><text:span text:style-name="T459_10">(output<text:s/>1<text:s/>and<text:s/>2)</text:span><text:span text:style-name="T459_11">,<text:s/>as<text:s/>this<text:s/>output<text:s/>area<text:s/>is<text:s/>intended<text:s/>to<text:s/>capture<text:s/>the<text:s/>extent<text:s/>to<text:s/>which<text:s/>the<text:s/>research<text:s/>programme<text:s/>considers<text:s/></text:span><text:span text:style-name="T459_12">various<text:s/></text:span><text:span text:style-name="T459_13">cross-cutting<text:s/>themes.<text:s/>The<text:s/>output<text:s/>remains<text:s/>on<text:s/>track<text:s/>to<text:s/>hit<text:s/>end<text:s/>of<text:s/>programme<text:s/>targets<text:s/>and<text:s/>scores</text:span><text:span text:style-name="T459_14"><text:s/>an<text:s/>A+</text:span><text:span text:style-name="T459_15"><text:s/>for<text:s/>this<text:s/>review.<text:s/></text:span></text:p>
      <text:p text:style-name="P460"/>
      <text:p text:style-name="P461"><text:span text:style-name="T461_1">O</text:span><text:span text:style-name="T461_2">utputs<text:s/>that<text:s/>dealt<text:s/>with<text:s/>the<text:s/></text:span><text:span text:style-name="T461_3">distributional<text:s/>implications<text:s/>of<text:s/>energy<text:s/>and<text:s/>poverty<text:s/></text:span><text:span text:style-name="T461_4">(output<text:s/>5.1)<text:s/></text:span><text:span text:style-name="T461_5">included<text:s/>an<text:s/>insight<text:s/>paper<text:s/>by<text:s/>the<text:s/>Rocky<text:s/>Mountain<text:s/>Institute<text:s/>and<text:s/>the<text:s/>International<text:s/>Food<text:s/>Policy<text:s/>Research<text:s/>Institute<text:s/>(IFPRI)<text:s/>on<text:s/>the<text:s/>role<text:s/>of<text:s/>rural<text:s/>electrification<text:s/>of<text:s/>agriculture<text:s/>in<text:s/>Ethiopia<text:s/>as<text:s/>an<text:s/>important<text:s/>aspect<text:s/>for<text:s/>promoting<text:s/>the<text:s/>productive<text:s/></text:span><text:span text:style-name="T461_6">use<text:s/></text:span><text:span text:style-name="T461_7">of<text:s/>electricity<text:s/>(e.g.<text:s/>by<text:s/>examining<text:s/>six<text:s/>key<text:s/>agricultural<text:s/>value<text:s/>chains:<text:s/>irrigating<text:s/>horticulture,<text:s/>grain<text:s/>milling,<text:s/>injera<text:s/>baking,<text:s/>bread<text:s/>baking,<text:s/>milk<text:s/>cooling,<text:s/>and<text:s/>coffee<text:s/>washing)<text:s/>and<text:s/>developing<text:s/>a<text:s/>resilient<text:s/>response<text:s/>to<text:s/>and<text:s/>recovery<text:s/>from<text:s/>the<text:s/></text:span><text:span text:style-name="T461_8">economic<text:s/>devastation<text:s/>wrought<text:s/>by<text:s/>both<text:s/>the<text:s/>COVID-19<text:s/>and<text:s/>the<text:s/>East<text:s/>Africa<text:s/>locust<text:s/>infestation<text:s/>(</text:span><text:span text:style-name="T461_9"><text:a xlink:type="simple" xlink:href="https://rmi.org/insight/ethiopia-productive-use"><text:span text:style-name="T461_10">here</text:span></text:a></text:span><text:span text:style-name="T461_11">).<text:s/>Other<text:s/>outputs<text:s/>looking<text:s/>at<text:s/>the<text:s/>issue<text:s/>from<text:s/>a<text:s/>COVID-19<text:s/>perspective<text:s/>included<text:s/></text:span><text:span text:style-name="T461_12">a<text:s/></text:span><text:span text:style-name="T461_13">project<text:s/>which<text:s/>published<text:s/>an<text:s/>article<text:s/>in<text:s/></text:span><text:span text:style-name="T461_14">Nature<text:s/></text:span><text:span text:style-name="T461_15">Energy<text:s/>on<text:s/>how<text:s/>‘</text:span><text:span text:style-name="T461_16"><text:a xlink:type="simple" xlink:href="https://www.nature.com/articles/s41560-020-0625-6"><text:span text:style-name="T461_17">Energy<text:s/>access<text:s/>is<text:s/>needed<text:s/>to<text:s/>maintain<text:s/>health<text:s/>during<text:s/>pandemics’</text:span></text:a></text:span><text:span text:style-name="T461_18"><text:s/>and<text:s/>the<text:s/>Wageningen<text:s/></text:span><text:span text:style-name="T461_19">project<text:s/>in<text:s/></text:span><text:span text:style-name="T461_20">Sierra<text:s/>Leone<text:s/>which<text:s/></text:span><text:span text:style-name="T461_21">contributed<text:s/>to<text:s/></text:span><text:span text:style-name="T461_22">a<text:s/>Science<text:s/>Advances<text:s/>paper<text:s/>which<text:s/></text:span><text:span text:style-name="T461_23">l</text:span><text:span text:style-name="T461_24">ooked<text:s/>at<text:s/>falling<text:s/>living<text:s/>standards<text:s/>in<text:s/>nine<text:s/>countries<text:s/>(</text:span><text:span text:style-name="T461_25"><text:a xlink:type="simple" xlink:href="https://advances.sciencemag.org/content/7/6/eabe0997"><text:span text:style-name="T461_26">here</text:span></text:a></text:span><text:span text:style-name="T461_27">).<text:s text:c="2"/></text:span></text:p>
      <text:p text:style-name="P462"/>
      <text:p text:style-name="P463"><text:span text:style-name="T463_1">The<text:s/>ESMAP<text:s/>project<text:s/>on<text:s/></text:span><text:span text:style-name="T463_2">c</text:span><text:span text:style-name="T463_3">losing<text:s/>gaps<text:s/>in<text:s/>women’s<text:s/>employment<text:s/>in<text:s/>the<text:s/>energy<text:s/>sector</text:span><text:span text:style-name="T463_4"><text:s/></text:span><text:span text:style-name="T463_5">(Output<text:s/>5.2)<text:s/></text:span><text:span text:style-name="T463_6">published<text:s/>a<text:s/>blog<text:s/>on<text:s/>‘</text:span><text:span text:style-name="T463_7"><text:a xlink:type="simple" xlink:href="https://blogs.worldbank.org/energy/getting-snapshot-womens-employment-power-sector-africa-and-south-asia"><text:span text:style-name="T463_8">Getting<text:s/>a<text:s/>snapshot<text:s/>of<text:s/>women’s<text:s/>employment<text:s/>in<text:s/>the<text:s/>power<text:s/>sector<text:s/>in<text:s/>Africa<text:s/>and<text:s/>South<text:s/>Asia</text:span></text:a></text:span><text:span text:style-name="T463_9">’,<text:s/>in<text:s/>June<text:s/>2020<text:s/>and<text:s/>in<text:s/>July<text:s/>published<text:s/>an<text:s/></text:span><text:span text:style-name="T463_10"><text:a xlink:type="simple" xlink:href="https://documents.worldbank.org/en/publication/documents-reports/documentdetail/274741594828495898/summary-note-entry-points-for-world-bank-project-teams"><text:span text:style-name="T463_11">overview</text:span></text:a></text:span><text:span text:style-name="T463_12"><text:s/>of<text:s/>promising<text:s/>approaches<text:s/>to<text:s/>level<text:s/>the<text:s/>pathway<text:s/>for<text:s/>women<text:s/>entering<text:s/>into<text:s/>and<text:s/>progressing<text:s/>in<text:s/>science,<text:s/>technology,<text:s/>engineering,<text:s/>and<text:s/>mathematics<text:s/>(STEM)<text:s/>employment<text:s/>within<text:s/>the<text:s/>infrastructure<text:s/>sector<text:s/>that<text:s/>was<text:s/>based<text:s/>on<text:s/>the<text:s/>research.<text:s/>This<text:s/>included<text:s/>a<text:s/></text:span><text:span text:style-name="T463_13"><text:a xlink:type="simple" xlink:href="https://www.worldbank.org/en/news/feature/2020/07/14/women-in-stem-kenyas-women-energy-leaders-highlight-the-importance-of-representation"><text:span text:style-name="T463_14">feature<text:s/>story</text:span></text:a></text:span><text:span text:style-name="T463_15"><text:s/>from<text:s/>the<text:s/>ESMAP<text:s/>women's<text:s/>employment<text:s/>project<text:s/>which<text:s/>was<text:s/>also<text:s/>published<text:s/>on<text:s/>the<text:s/>World<text:s/>Bank<text:s/>Website.<text:s/>The<text:s/>PMU<text:s/>published<text:s/>the<text:s/>blog<text:s/>‘</text:span><text:span text:style-name="T463_16"><text:a xlink:type="simple" xlink:href="https://energyeconomicgrowth.org/index.php/blog/increasing-womens-participation-energy-sector-addressing-challenges"><text:span text:style-name="T463_17">Increasing<text:s/>women’s<text:s/>participation<text:s/>in<text:s/>the<text:s/>energy<text:s/>sector-addressing<text:s/>the<text:s/>challenges</text:span></text:a></text:span><text:span text:style-name="T463_18">’<text:s/></text:span><text:span text:style-name="T463_19">in<text:s/>October<text:s/>2020<text:s/>which<text:s/>highlighted<text:s/></text:span><text:span text:style-name="T463_20">increasing women’s<text:s/>employment<text:s/>in<text:s/>the<text:s/>energy<text:s/>sector<text:s/>remained<text:s/>a<text:s/>key<text:s/>issue.<text:s/>It<text:s/>also<text:s/>reflected<text:s/>that<text:s/>for<text:s/>the<text:s/></text:span><text:span text:style-name="T463_21"><text:a xlink:type="simple" xlink:href="https://energyeconomicgrowth.org/content/event-grid-reliability-and-utility-operations-conference"><text:span text:style-name="T463_22">EEG<text:s/>Grid<text:s/>Reliability<text:s/>and<text:s/>Utility<text:s/>Operations<text:s/>Conference</text:span></text:a></text:span><text:span text:style-name="T463_23"><text:s/></text:span><text:span text:style-name="T463_24">the<text:s/>session<text:s/>on<text:s/>the<text:s/>women</text:span><text:span text:style-name="T463_25">’</text:span><text:span text:style-name="T463_26">s<text:s/>employment<text:s/>was<text:s/>voted<text:s/>the<text:s/>favourite<text:s/>session<text:s/>by<text:s/>attendees.<text:s/></text:span></text:p>
      <text:p text:style-name="P464"/>
      <text:p text:style-name="P465"><text:span text:style-name="T465_1">Five<text:s/>outputs<text:s/>(output<text:s/>5.4)<text:s/>were<text:s/>produced<text:s/>dealing<text:s/>with<text:s/>decentralised<text:s/>renewable<text:s/>energy<text:s/>technologies<text:s/>and<text:s/>prospects<text:s/>for<text:s/>utility<text:s/>scale<text:s/>independent<text:s/>power<text:s/>producers<text:s/>(</text:span><text:span text:style-name="T465_2"><text:a xlink:type="simple" xlink:href="https://energyeconomicgrowth.org/publication/business-model-innovations-utility-and-mini-grid-integration-insights-utilities-20"><text:span text:style-name="T465_3">here</text:span></text:a></text:span><text:span text:style-name="T465_4"><text:s/>&amp;<text:s/></text:span><text:span text:style-name="T465_5"><text:a xlink:type="simple" xlink:href="https://www.gsb.uct.ac.za/files/Prospects_for_Private_Power_Investment_in_SSA_new_decade201205.pdf"><text:span text:style-name="T465_6">here</text:span></text:a></text:span><text:span text:style-name="T465_7">);<text:s/>a<text:s/>series<text:s/>of<text:s/>action<text:s/>ideas<text:s/>for<text:s/>legislators<text:s/>including<text:s/>climate,<text:s/>large<text:s/>scale<text:s/>renewables;<text:s/>green<text:s/>grids;<text:s/>rural<text:s/>electrification;<text:s/>transport;<text:s/>and<text:s/>energy<text:s/>efficiency<text:s/>(</text:span><text:span text:style-name="T465_8"><text:a xlink:type="simple" xlink:href="https://www.climateparl.net/copy-of-resources-1"><text:span text:style-name="T465_9">here</text:span></text:a></text:span><text:span text:style-name="T465_10">);<text:s/>a<text:s/>transport<text:s/>and<text:s/>energy<text:s/>horizon<text:s/>scan<text:s/>for<text:s/>the<text:s/>World<text:s/>Banks<text:s/>Sustainable<text:s/>Mobility<text:s/>for<text:s/>All<text:s/>consortia;<text:s/>and<text:s/>a<text:s/>paper<text:s/>on<text:s/></text:span><text:span text:style-name="T465_11">‘</text:span><text:span text:style-name="T465_12">Land,<text:s/>energy<text:s/>and<text:s/>water<text:s/>resource<text:s/>management<text:s/>and<text:s/>its<text:s/>impact<text:s/>on<text:s/>GHG<text:s/>emissions,<text:s/>electricity<text:s/>supply<text:s/>and<text:s/>food<text:s/>production-<text:s/>Insights<text:s/>from<text:s/>a<text:s/>Ugandan<text:s/>case<text:s/>study</text:span><text:span text:style-name="T465_13">’<text:s/>was<text:s/>submitted<text:s/>to<text:s/>the<text:s/>open<text:s/>access<text:s/>journal<text:s/>Environmental<text:s/>Research<text:s/>Communications<text:s/>in<text:s/>March<text:s/>2020.<text:s/></text:span></text:p>
      <text:p text:style-name="P466"/>
      <text:p text:style-name="P467"><text:span text:style-name="T467_1">The<text:s/>ESMAP<text:s/>dispatch<text:s/>efficiency<text:s/>project<text:s/>produced<text:s/>its<text:s/>final<text:s/>report<text:s/>(Output<text:s/>5.5)<text:s/>for<text:s/>the<text:s/>Pakistan<text:s/>component<text:s/>titled<text:s/>‘Variable<text:s/>Renewable<text:s/>Energy<text:s/>Integration<text:s/>and<text:s/>Planning:<text:s/>Pakistan’<text:s/>in<text:s/>July<text:s/>2020.<text:s/>The<text:s/>report<text:s/>shows<text:s/>that<text:s/>optimal<text:s/>dispatch<text:s/>in<text:s/>the<text:s/>country<text:s/>could<text:s/>result<text:s/>in<text:s/>a<text:s/>17.8%<text:s/>cost<text:s/>reduction,<text:s/>equivalent<text:s/>to<text:s/>a<text:s/>saving<text:s/>of<text:s/>over<text:s/>$1<text:s/>billion.<text:s/></text:span></text:p>
      <text:p text:style-name="P468"/>
      <text:p text:style-name="P469"><text:span text:style-name="T469_1">Assess<text:s/>the<text:s/></text:span><text:span text:style-name="T469_2"><text:a xlink:type="simple" xlink:href="https://dfid.sharepoint.com/sites/inSight-rules-smart/Documents/Smart%20Guide_approach%20to%20value%20for%20money.docx"><text:span text:style-name="T469_3">VfM</text:span></text:a></text:span><text:span text:style-name="T469_4"><text:s/>of<text:s/>this<text:s/>output<text:s/>compared<text:s/>to<text:s/>the<text:s/>proposition<text:s/>in<text:s/>the<text:s/>Business<text:s/>Case,<text:s/>based<text:s/>on<text:s/>performance<text:s/>over<text:s/>the<text:s/>past<text:s/>year</text:span><text:span text:style-name="T469_5"><text:s/></text:span></text:p>
      <text:p text:style-name="P470"/>
      <text:p text:style-name="P471"><text:span text:style-name="T471_1">This<text:s/>output<text:s/>area<text:s/>5<text:s/>specifically<text:s/>addresses<text:s/>equity<text:s/>and<text:s/>how<text:s/>EEG<text:s/>research<text:s/>outputs<text:s/>deal<text:s/></text:span><text:span text:style-name="T471_2">with<text:s/>poverty</text:span><text:span text:style-name="T471_3"><text:s/>and<text:s/>wider<text:s/>inclusion<text:s/>priorities,<text:s/>such<text:s/>as<text:s/>the<text:s/>interdependencies<text:s/>of<text:s/>the<text:s/>energy<text:s/>sector<text:s/>with<text:s/>gender,<text:s/>poverty<text:s/>and<text:s/>disability<text:s/>issues,<text:s/>contributing<text:s/>to<text:s/>the<text:s/>equity<text:s/>of<text:s/>the<text:s/>programme.</text:span></text:p>
      <text:p text:style-name="P472"/>
      <text:p text:style-name="P473"><text:span text:style-name="T473_1">Describe<text:s/>any<text:s/>changes</text:span><text:span text:style-name="T473_2"><text:s/>to</text:span><text:span text:style-name="T473_3"><text:s/>this<text:s/>output</text:span><text:span text:style-name="T473_4"><text:s/>during<text:s/>the<text:s/>past<text:s/>year</text:span><text:span text:style-name="T473_5">,<text:s/>and<text:s/>any<text:s/>planned<text:s/>changes<text:s/>as<text:s/>a<text:s/>result<text:s/>of<text:s/>this<text:s/>review.<text:s/></text:span></text:p>
      <text:p text:style-name="P474"/>
      <text:p text:style-name="P475"><text:span text:style-name="T475_1">No<text:s/>changes<text:s/>have<text:s/>been<text:s/>made<text:s/>to<text:s/>this<text:s/>output<text:s/>area<text:s/>in<text:s/>the<text:s/>last<text:s/>year.<text:s/>None<text:s/>of<text:s/>the<text:s/>open<text:s/>research<text:s/>call<text:s/>projects<text:s/>responded<text:s/>to<text:s/>conflict<text:s/>(output<text:s/>5.3)<text:s/>as<text:s/>an<text:s/>issue<text:s/>for<text:s/>research.<text:s/>Budget<text:s/>restrictions<text:s/>have<text:s/>prevented<text:s/>the<text:s/></text:span><text:span text:style-name="T475_2">programme<text:s/>from<text:s/></text:span><text:span text:style-name="T475_3">commissioning<text:s/>a<text:s/>specific<text:s/>research<text:s/>to<text:s/>address<text:s/>this<text:s/>gap.<text:s/></text:span></text:p>
      <text:p text:style-name="P476"/>
      <text:p text:style-name="P477"><text:span text:style-name="T477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478"/>
      <text:p text:style-name="P479"><text:span text:style-name="T479_1">In<text:s/>the<text:s/>previous<text:s/>Annual<text:s/>Review,<text:s/>it<text:s/>was<text:s/>recommended<text:s/>to<text:s/>increase<text:s/></text:span><text:span text:style-name="T479_2">the<text:s/>weighting<text:s/>of<text:s/>this<text:s/>output<text:s/>area<text:s/>5<text:s/>from<text:s/>5%<text:s/>to<text:s/>10%.<text:s/>There<text:s/>was<text:s/>also<text:s/>a<text:s/>suggestion<text:s/>that<text:s/>indicator<text:s/>metrics<text:s/>be<text:s/></text:span><text:span text:style-name="T479_3">amended<text:s/></text:span><text:span text:style-name="T479_4">with<text:s/>a<text:s/>view<text:s/>to<text:s/>increasing<text:s/>the<text:s/>ambition<text:s/>of<text:s/>this<text:s/>output<text:s/>area.<text:s/></text:span><text:span text:style-name="T479_5">No<text:s/>action<text:s/>was<text:s/>taken<text:s/>in<text:s/>light<text:s/>of<text:s/>the<text:s/>budget<text:s/>restrictions<text:s/>and<text:s/>the<text:s/>pausing<text:s/>of<text:s/>activity<text:s/>across<text:s/>a<text:s/>number<text:s/>of<text:s/>the<text:s/>research<text:s/>projects.<text:s/></text:span></text:p>
      <text:p text:style-name="P480"/>
      <text:p text:style-name="P481"><text:span text:style-name="T481_1">The<text:s/>previous<text:s/>review<text:s/>signalled<text:s/>that<text:s/>more<text:s/>could<text:s/>be<text:s/>done<text:s/>by<text:s/>the<text:s/>PMU<text:s/>to<text:s/>reflect<text:s/>cross<text:s/>cutting<text:s/>and<text:s/>interdependencies<text:s/>between<text:s/>energy<text:s/>and<text:s/>other<text:s/>sectors<text:s/>and<text:s/>themes<text:s/>in<text:s/>light<text:s/>of<text:s/>COVID-19.<text:s/>In<text:s/>response<text:s/>the<text:s/>PMU<text:s/>provided<text:s/>a<text:s/>series<text:s/>of<text:s/>insight<text:s/>and<text:s/>other<text:s/>papers<text:s/>addressing<text:s/>issues<text:s/>such<text:s/>as<text:s/></text:span></text:p>
      <text:p text:style-name="P482"><text:span text:style-name="T482_1">impacts<text:s/>on<text:s/>the<text:s/>energy<text:s/>sector<text:s/>in<text:s/></text:span><text:span text:style-name="T482_2"><text:a xlink:type="simple" xlink:href="https://energyeconomicgrowth.org/publication/covid-19-and-african-energy-sector"><text:span text:style-name="T482_3">Africa</text:span></text:a></text:span><text:span text:style-name="T482_4"><text:s/>and<text:s/></text:span><text:span text:style-name="T482_5"><text:a xlink:type="simple" xlink:href="https://energyeconomicgrowth.org/publication/tracking-indias-covid-19-impacts-and-recovery-using-high-frequency-electricity-and"><text:span text:style-name="T482_6">Asia</text:span></text:a></text:span><text:span text:style-name="T482_7">;<text:s/></text:span><text:span text:style-name="T482_8"><text:a xlink:type="simple" xlink:href="https://energyeconomicgrowth.org/publication/impact-covid-19-oil-and-gas-sector-and-decarbonisation-lics-and-mics"><text:span text:style-name="T482_9">volatility<text:s/>in<text:s/>oil<text:s/>prices</text:span></text:a></text:span><text:span text:style-name="T482_10">;<text:s/></text:span><text:span text:style-name="T482_11"><text:a xlink:type="simple" xlink:href="https://energyeconomicgrowth.org/publication/learning-covid-19-experience-framework-resilient-regional-electricity-grid-bangladesh"><text:span text:style-name="T482_12">resilience</text:span></text:a></text:span><text:span text:style-name="T482_13">;<text:s/>and<text:s/></text:span><text:span text:style-name="T482_14"><text:a xlink:type="simple" xlink:href="https://energyeconomicgrowth.org/publication/falling-living-standards-during-covid-19-crisis-quantitative-evidence-nine-developing"><text:span text:style-name="T482_15">living<text:s/>standards</text:span></text:a></text:span><text:span text:style-name="T482_16">.</text:span></text:p>
      <text:p text:style-name="P483"/>
      <text:p text:style-name="P484"/>
      <text:p text:style-name="P485"/>
      <text:p text:style-name="P486"><text:span text:style-name="T486_1">D:<text:s/>RISK<text:s/></text:span></text:p>
      <text:p text:style-name="P487"/>
      <text:p text:style-name="P488"><text:span text:style-name="T488_1">Overview<text:s/>of<text:s/></text:span><text:span text:style-name="T488_2">risk<text:s/>management</text:span><text:span text:style-name="T488_3"><text:s/></text:span></text:p>
      <text:p text:style-name="P489"/>
      <text:p text:style-name="P490"/>
      <text:p text:style-name="P491"><text:span text:style-name="T491_1">Overall<text:s/>risk<text:s/>rating:<text:s text:c="2"/>Moderate</text:span></text:p>
      <text:p text:style-name="P492"/>
      <text:p text:style-name="P493"><text:span text:style-name="T493_1">The<text:s/>project<text:s/>is<text:s/>rated<text:s/>overall<text:s/>as<text:s/></text:span><text:span text:style-name="T493_2">Moderate<text:s/>risk</text:span><text:span text:style-name="T493_3"><text:s/>(</text:span><text:span text:style-name="T493_4">unchanged<text:s/>since<text:s/>last<text:s/>annual<text:s/>review</text:span><text:span text:style-name="T493_5">).<text:s text:c="2"/></text:span></text:p>
      <text:p text:style-name="P494"/>
      <text:p text:style-name="P495"><text:span text:style-name="T495_1">The<text:s/>EEG<text:s/>risk<text:s/>register<text:s/>captures<text:s/>risks<text:s/>within<text:s/>the<text:s/>following<text:s/>categories:<text:s/>Delivery,<text:s/>Contextual,<text:s/>Operational,<text:s/>Reputational,<text:s/>Fiduciary,<text:s/>and<text:s/>Safeguarding.<text:s/>Each<text:s/>EEG<text:s/>research<text:s/>project<text:s/>keeps<text:s/>their<text:s/>own<text:s/>risk<text:s/>register.<text:s/>These<text:s/>have<text:s/>also<text:s/>been<text:s/>regularly<text:s/>updated<text:s/>and<text:s/>monitored<text:s/>in<text:s/>light<text:s/>of<text:s/>the<text:s/>CV-19<text:s/>pandemic.<text:s/>EEG<text:s/>monitors<text:s/>partners’<text:s/>risk<text:s/>and<text:s/>assigns<text:s/>an<text:s/>overall<text:s/>risk<text:s/>rating<text:s/>to<text:s/>each<text:s/>partner,<text:s/>updated<text:s/>on<text:s/>a<text:s/>quarterly<text:s/>basis.</text:span></text:p>
      <text:p text:style-name="P496"/>
      <text:p text:style-name="P497"><text:span text:style-name="T497_1">EEG’s<text:s/>risk<text:s/>register<text:s/>is<text:s/>monitored<text:s/>on<text:s/>a<text:s/>regular<text:s/>basis<text:s/>and<text:s/>discussed<text:s/>during<text:s/>each<text:s/>of<text:s/>the<text:s/>monthly<text:s/>meetings.<text:s/>The<text:s/>quarterly<text:s/>reports<text:s/>capture<text:s/>a<text:s/>specific<text:s/>section<text:s/>that<text:s/>reviews<text:s/>and<text:s/>updates<text:s/>the<text:s/>risk<text:s/>register.<text:s/>With<text:s/>the<text:s/>project<text:s/>at<text:s/>year<text:s/>4<text:s/>it<text:s/>is<text:s/>recommended<text:s/>that<text:s/>the<text:s/>risk<text:s/>register<text:s/>be<text:s/>further<text:s/>updated<text:s/>with<text:s/>removal<text:s/>of<text:s/>abstract<text:s/>or<text:s/>theoretical<text:s/>risks<text:s/>or<text:s/>challenges<text:s/>identified<text:s/>before<text:s/>the<text:s/>research<text:s/>projects<text:s/>were<text:s/>commissioned.<text:s/>These<text:s/>include:<text:s/></text:span></text:p>
      <text:p text:style-name="P498"><text:span text:style-name="T498_1">•</text:span><text:span text:style-name="T498_2"><text:tab/>Insufficient<text:s/>funds,<text:s/>capacity<text:s/>or<text:s/>interest<text:s/>in<text:s/>evidence<text:s/>by<text:s/>decision<text:s/>makers<text:s/>to<text:s/>use<text:s/>data<text:s/>and<text:s/>analysis.</text:span></text:p>
      <text:p text:style-name="P499"><text:span text:style-name="T499_1">•</text:span><text:span text:style-name="T499_2"><text:tab/>Political<text:s/>disincentives<text:s/>to<text:s/>implement<text:s/>reforms<text:s/>on<text:s/>evidence<text:s/>on<text:s/>‘what<text:s/></text:span><text:span text:style-name="T499_3">works</text:span><text:span text:style-name="T499_4">’</text:span><text:span text:style-name="T499_5">.</text:span></text:p>
      <text:p text:style-name="P500"><text:span text:style-name="T500_1">•</text:span><text:span text:style-name="T500_2"><text:tab/>Selection<text:s/>of<text:s/>data<text:s/>gathering<text:s/>sites<text:s/>(for<text:s/>Part<text:s/>2)<text:s/>according<text:s/>to<text:s/>stakeholders’<text:s/>willingness<text:s/>to<text:s/>allow<text:s/>researchers<text:s/>to<text:s/>carry<text:s/>out<text:s/>targeted<text:s/>interventions<text:s/>will<text:s/>result<text:s/>in<text:s/>selection<text:s/>bias.<text:s/></text:span></text:p>
      <text:p text:style-name="P501"><text:span text:style-name="T501_1">•</text:span><text:span text:style-name="T501_2"><text:tab/>Challenge<text:s/>of<text:s/>identifying<text:s/>and<text:s/>involving<text:s/>Southern<text:s/>(LIC<text:s/>&amp;<text:s/>LMIC)<text:s/>partners<text:s/>of<text:s/>appropriate<text:s/>quality<text:s/>standards<text:s/>and<text:s/>availability<text:s/>in<text:s/>academic<text:s/>research<text:s/>partnership<text:s text:c="2"/></text:span></text:p>
      <text:p text:style-name="P502"><text:span text:style-name="T502_1">•</text:span><text:span text:style-name="T502_2"><text:tab/>Challenge<text:s/>of<text:s/>northern<text:s/>institutions<text:s/>working<text:s/>with<text:s/>new<text:s/>southern<text:s/>partners<text:s/>and<text:s/>ensuring<text:s/>those<text:s/>relationships<text:s/>work.</text:span></text:p>
      <text:p text:style-name="P503"/>
      <text:p text:style-name="P504"><text:span text:style-name="T504_1">The<text:s/>risk<text:s/>register<text:s/>was<text:s/>updated<text:s/>with<text:s/>delivery<text:s/>risks<text:s/>associated<text:s/>with<text:s/>COVID-19<text:s/>in<text:s/>the<text:s/>previous<text:s/>review<text:s/>period.<text:s/></text:span><text:span text:style-name="T504_2">A<text:s/>safeguarding<text:s/>risk<text:s/>was<text:s/>included<text:s/>which<text:s/>was<text:s/>concerned<text:s/>with<text:s/>the<text:s/>possibility<text:s/>that<text:s/>an<text:s/>individual<text:s/>either<text:s/>contracts<text:s/>or<text:s/>spreads<text:s/>CV-19<text:s/>whilst<text:s/>undertaking<text:s/>EEG<text:s/>sponsored<text:s/>activities.<text:s/>To<text:s/>reduce<text:s/>the<text:s/>risks<text:s/>to<text:s/>project<text:s/>staff,<text:s/>beneficiaries,<text:s/>and<text:s/>stakeholders,<text:s/>as<text:s/>well<text:s/>as<text:s/>to<text:s/>reduce<text:s/>the<text:s/>reputational<text:s/>risk<text:s/>to<text:s/>FCDO<text:s/>and<text:s/>OPM,<text:s/>the<text:s/>EEG<text:s/>PMU<text:s/>curtailed<text:s/>all<text:s/>international<text:s/>travel<text:s/>until<text:s/>further<text:s/>notice.<text:s/>Other<text:s/>risks<text:s/>included<text:s/>the<text:s/>potential<text:s/>for<text:s/>CV-19<text:s/>to<text:s/>cause<text:s/>significant<text:s/>delays<text:s/>to<text:s/>research<text:s/>project<text:s/>activities<text:s/>that<text:s/>would<text:s/>prevent<text:s/>the<text:s/>programme<text:s/>from<text:s/>delivering<text:s/>on<text:s/>time<text:s/>delivery<text:s/>risks<text:s/>by<text:s/>COVID-19<text:s/>leading<text:s/>to<text:s/>delays,<text:s/>cancelled<text:s/>activities<text:s/>and<text:s/>underspend.<text:s/></text:span><text:span text:style-name="T504_3">These<text:s/>risks<text:s/>became<text:s/>major<text:s/></text:span><text:span text:style-name="T504_4">during<text:s/>the<text:s/>year<text:s/></text:span><text:span text:style-name="T504_5">and<text:s/></text:span><text:span text:style-name="T504_6">further<text:s/>were<text:s/>further<text:s/></text:span><text:span text:style-name="T504_7">compounded<text:s/>by</text:span><text:span text:style-name="T504_8"><text:s/>in<text:s/>year<text:s/></text:span><text:span text:style-name="T504_9">budget<text:s/>pressures.<text:s/></text:span></text:p>
      <text:p text:style-name="P505"/>
      <text:p text:style-name="P506"><text:span text:style-name="T506_1">During<text:s/>the<text:s/>reporting<text:s/>period<text:s/>no<text:s/>new<text:s/>risks<text:s/>were<text:s/>added<text:s/>to<text:s/>the<text:s/>register<text:s/>although<text:s/>a<text:s/>number<text:s/>of<text:s/>existing<text:s/>risks<text:s/>on<text:s/>the<text:s/>register<text:s/>were<text:s/>updates<text:s/>as<text:s/>a<text:s/>result<text:s/>of<text:s/>changes<text:s/>in<text:s/>the<text:s/>operating<text:s/>environment,<text:s/>including:</text:span></text:p>
      <text:p text:style-name="P507"/>
      <text:list text:style-name="LS32" xml:id="list38">
        <text:list-item>
          <text:p text:style-name="P508"><text:span text:style-name="T508_1">The<text:s/>residual<text:s/>risk<text:s/>associated<text:s/>with<text:s/>the<text:s/>impact<text:s/>of<text:s/>COVID-19<text:s/>related<text:s/>delays<text:s/>to<text:s/>projects<text:s/>was<text:s/>reduced<text:s/>to<text:s/>medium<text:s/>after<text:s/>the<text:s/>December<text:s/>2020<text:s/>contract<text:s/>extension<text:s/>allowed<text:s/>for<text:s/>research<text:s/>projects<text:s/>to<text:s/>be<text:s/>extended<text:s/>by<text:s/>6<text:s/>months<text:s/>to<text:s/>December<text:s/>2021.</text:span></text:p>
        </text:list-item>
        <text:list-item>
          <text:p text:style-name="P509"><text:span text:style-name="T509_1">The<text:s/>residual<text:s/>risk<text:s/>of<text:s/>COVID-19<text:s/>leading<text:s/>to<text:s/>a<text:s/>significant<text:s/>underspend<text:s/>on</text:span><text:span text:style-name="T509_2"><text:s/></text:span><text:span text:style-name="T509_3">EEG<text:s/></text:span><text:span text:style-name="T509_4">was<text:s/>reduced<text:s/>to<text:s/>minor<text:s/>after<text:s/>FCDO<text:s/>budget<text:s/>reductions<text:s/>introduced<text:s/>a<text:s/>cash<text:s/>constraint<text:s/>to<text:s/>the<text:s/>programme.</text:span></text:p>
        </text:list-item>
        <text:list-item>
          <text:p text:style-name="P510"><text:span text:style-name="T510_1">The<text:s/>residual<text:s/>risk<text:s/>of<text:s/>FCDO<text:s/>budget<text:s/>cuts<text:s/>impacting<text:s/>on<text:s/>EEG<text:s/>was<text:s/>raised<text:s/>to<text:s/>Major<text:s/>after<text:s/>the<text:s/>year<text:s/>5<text:s/>budget<text:s/>was<text:s/>confirmed,<text:s/>with<text:s/>2<text:s/>projects<text:s/>having<text:s/>to<text:s/>be<text:s/>cancelled,<text:s/>the<text:s/>scope<text:s/>of<text:s/>3<text:s/>projects<text:s/>being<text:s/>significantly<text:s/>reduced<text:s/>and<text:s/>the<text:s/>research<text:s/>uptake<text:s/>budget<text:s/>for<text:s/>year<text:s/>5<text:s/>being<text:s/>reduced<text:s/>by<text:s/>60%.<text:s text:c="2"/></text:span></text:p>
        </text:list-item>
      </text:list>
      <text:p text:style-name="P511"><text:span text:style-name="T511_1">A<text:s/>new<text:s/>risk<text:s/>has<text:s/>subsequently<text:s/>been<text:s/>identified</text:span><text:span text:style-name="T511_2"><text:s/></text:span><text:span text:style-name="T511_3">and<text:s/>added</text:span><text:span text:style-name="T511_4"><text:s/>to<text:s/>the<text:s/>risk<text:s/>register<text:s/>in<text:s/>year<text:s/>5.<text:s/>With<text:s/>the<text:s/>contract<text:s/>amendment<text:s/>in<text:s/>December<text:s/>2020<text:s/>EEG</text:span><text:span text:style-name="T511_5"><text:s/>moved<text:s/>from<text:s/>the<text:s/>pre-2017<text:s/>DFID<text:s/>contract<text:s/>to<text:s/>the<text:s/></text:span><text:span text:style-name="T511_6">new<text:s/>FCDO<text:s/>terms</text:span><text:span text:style-name="T511_7">.<text:s/>O</text:span><text:span text:style-name="T511_8">ne<text:s/>significant<text:s/>consequence<text:s/>is<text:s/>that<text:s/>the<text:s/>way<text:s/>that<text:s/>IP<text:s/>ownership<text:s/>is<text:s/>dealt<text:s/>with<text:s/>has<text:s/>changed.<text:s text:c="2"/>Under<text:s/>the<text:s/>old<text:s/>terms,<text:s/>the<text:s/>ownership<text:s/>of<text:s/>the<text:s/></text:span><text:span text:style-name="T511_9">p</text:span><text:span text:style-name="T511_10">roject<text:s/></text:span><text:span text:style-name="T511_11">m</text:span><text:span text:style-name="T511_12">aterial<text:s/>stayed<text:s/>with<text:s/>the<text:s/>supplier<text:s/>and<text:s/>a<text:s/>licence<text:s/>was<text:s/>provided<text:s/>to<text:s/>DFID.<text:s text:c="2"/></text:span><text:span text:style-name="T511_13">OPM</text:span><text:span text:style-name="T511_14"><text:s/>were<text:s/>therefore<text:s/>able<text:s/>to<text:s/>allow<text:s/>Universities<text:s/>running<text:s/>research<text:s/>projects<text:s/>to<text:s/>use<text:s/>the<text:s/>material<text:s/>presented<text:s/>as<text:s/>part<text:s/>of<text:s/>their<text:s/>broader<text:s/>ongoing<text:s/>research<text:s/>including<text:s/>for<text:s/>doctoral<text:s/>and<text:s/>post-doc<text:s/>studies<text:s/>as<text:s/>well<text:s/>as<text:s/>publications.</text:span><text:span text:style-name="T511_15"><text:s/></text:span><text:span text:style-name="T511_16">Under<text:s/>the<text:s/>new<text:s/>terms<text:s/>this<text:s/>is<text:s/>not<text:s/>possible<text:s/>as<text:s/>they<text:s/>require<text:s/></text:span><text:span text:style-name="T511_17">OPM</text:span><text:span text:style-name="T511_18"><text:s/>to<text:s/>pass<text:s/>on<text:s/>all<text:s/>project<text:s/>IP<text:s/>to<text:s/>FCDO<text:s/>without<text:s/>any<text:s/>licence<text:s/>back<text:s/>to<text:s/>the<text:s/>Supplier.<text:s text:c="2"/>Because<text:s/>of<text:s/>this<text:s/>Universities<text:s/>are<text:s/>unable<text:s/>to<text:s/>sign<text:s/>up<text:s/>to<text:s/>contract</text:span><text:span text:style-name="T511_19"><text:s/>amendments</text:span><text:span text:style-name="T511_20"><text:s/></text:span><text:span text:style-name="T511_21">with<text:s/></text:span><text:span text:style-name="T511_22">OPM</text:span><text:span text:style-name="T511_23"><text:s/></text:span><text:span text:style-name="T511_24">necessary<text:s/>to<text:s/>pass</text:span><text:span text:style-name="T511_25"><text:s/>these<text:s/></text:span><text:span text:style-name="T511_26">new<text:s/></text:span><text:span text:style-name="T511_27">terms<text:s/>down<text:s/>to<text:s/>them</text:span><text:span text:style-name="T511_28">,<text:s/>creating<text:s/>a<text:s/>potential<text:s/>risk<text:s/>to<text:s/>completion<text:s/>of<text:s/>all<text:s/>EEG<text:s/>research<text:s/>projects</text:span><text:span text:style-name="T511_29">.<text:s text:c="2"/></text:span><text:span text:style-name="T511_30">On<text:s/>other<text:s/>similar<text:s/>FCDO<text:s/>research<text:s/>projects<text:s/>w</text:span><text:span text:style-name="T511_31">ork<text:s/>arounds<text:s/>have<text:s/>been<text:s/>found<text:s/>with<text:s/>FCDO<text:s/>on<text:s/>this<text:s/>issue<text:s/>which<text:s/>have<text:s/>included<text:s/>FCDO<text:s/>incorporating<text:s/>a<text:s/>special<text:s/>condition<text:s/>that<text:s/>allows<text:s/>the<text:s/>Project<text:s/>Material<text:s/>to<text:s/>stay<text:s/>with<text:s/>the<text:s/>research<text:s/>organisation</text:span><text:span text:style-name="T511_32">,</text:span><text:span text:style-name="T511_33"><text:s/>through<text:s/>to<text:s/>FCDO<text:s/>passing<text:s/>an<text:s/>unlimited<text:s/>licence<text:s/>back<text:s/>to<text:s/>the<text:s/>organisation<text:s/>(through<text:s/></text:span><text:span text:style-name="T511_34">OPM</text:span><text:span text:style-name="T511_35"><text:s/>as<text:s/>an<text:s/>intermediary)<text:s/>which<text:s/>means<text:s/>that<text:s/>are<text:s/>able<text:s/>to<text:s/>pursue<text:s/>their<text:s/>research<text:s/>objectives.</text:span><text:span text:style-name="T511_36"><text:s/></text:span><text:span text:style-name="T511_37">In<text:s/>view<text:s/>of<text:s/>the<text:s/>short<text:s/>remaining<text:s/>time<text:s/>of<text:s/>the<text:s/>project<text:s/>it<text:s/>would<text:s/>be<text:s/></text:span><text:span text:style-name="T511_38">helpful<text:s/>to<text:s/>mitigate<text:s/>this<text:s/>risk<text:s/>through<text:s/></text:span><text:span text:style-name="T511_39">FCDO</text:span><text:span text:style-name="T511_40"><text:s/>provid</text:span><text:span text:style-name="T511_41">ing</text:span><text:span text:style-name="T511_42"><text:s/>such<text:s/>certainty<text:s/>to<text:s/></text:span><text:span text:style-name="T511_43">OPM</text:span><text:span text:style-name="T511_44"><text:s/>and<text:s/>the<text:s/>research<text:s/>organisations<text:s/>that<text:s/>are<text:s/>working<text:s/>with<text:s/></text:span><text:span text:style-name="T511_45">OPM</text:span><text:span text:style-name="T511_46"><text:s/>on<text:s/>the<text:s/></text:span><text:span text:style-name="T511_47">EEG<text:s/></text:span><text:span text:style-name="T511_48">project.<text:s text:c="3"/></text:span></text:p>
      <text:p text:style-name="P512"/>
      <text:p text:style-name="P513"/>
      <text:p text:style-name="P514"/>
      <text:p text:style-name="P515"><text:span text:style-name="T515_1">E:<text:s/>PROGRAMME<text:s/>MANAGEMENT:<text:s/></text:span><text:bookmark-start text:name="_Hlk21353049"/><text:span text:style-name="T515_2">DELIVERY,<text:s/>COMMERCIAL<text:s/>&amp;<text:s/>FINANCIAL<text:s/>PERFORMANCE<text:s/></text:span><text:bookmark-end text:name="_Hlk21353049"/><text:span text:style-name="T515_3">[1<text:s/>-<text:s/>1<text:s/>½<text:s/>pages]</text:span></text:p>
      <text:p text:style-name="P516"/>
      <text:p text:style-name="P517"><text:span text:style-name="T517_1">Summarise<text:s/>the<text:s/>performance<text:s/>of<text:s/>partners<text:s/>and<text:s/></text:span><text:span text:style-name="T517_2">FCDO</text:span><text:span text:style-name="T517_3">,<text:s/>notably<text:s/>on<text:s/>commercial<text:s/>and<text:s/>financial<text:s/>issues,<text:s/>and<text:s/>including<text:s/>consideration<text:s/>of<text:s/>VfM<text:s/>measures<text:s/>of<text:s/>economy<text:s/>and<text:s/>efficiency.<text:s/></text:span></text:p>
      <text:p text:style-name="P518"/>
      <text:p text:style-name="P519"><text:span text:style-name="T519_1">The<text:s/></text:span><text:span text:style-name="T519_2">FCDO<text:s/></text:span><text:span text:style-name="T519_3">programme<text:s/>team<text:s/>have<text:s/>regular<text:s/>communication<text:s/>with<text:s/>the<text:s/>OPM<text:s/></text:span><text:span text:style-name="T519_4">team,</text:span><text:span text:style-name="T519_5"><text:s/>which<text:s/>is<text:s/>open,<text:s/></text:span><text:span text:style-name="T519_6">frank,</text:span><text:span text:style-name="T519_7"><text:s/>and<text:s/>productive.<text:s/>The<text:s/>overall<text:s/>relationship<text:s/>is<text:s/></text:span><text:span text:style-name="T519_8">still<text:s/></text:span><text:span text:style-name="T519_9">functioning<text:s/></text:span><text:span text:style-name="T519_10">well</text:span><text:span text:style-name="T519_11"><text:s/></text:span><text:span text:style-name="T519_12">despite</text:span><text:span text:style-name="T519_13"><text:s/>the<text:s/></text:span><text:span text:style-name="T519_14">often</text:span><text:span text:style-name="T519_15"><text:s/></text:span><text:span text:style-name="T519_16">challenging</text:span><text:span text:style-name="T519_17"><text:s/>issues<text:s/>arising<text:s/>in<text:s/>the<text:s/>reporting<text:s/></text:span><text:span text:style-name="T519_18">period</text:span><text:span text:style-name="T519_19">.<text:s/></text:span><text:span text:style-name="T519_20">FCDO</text:span><text:span text:style-name="T519_21"><text:s/></text:span><text:span text:style-name="T519_22">and<text:s/>the<text:s/>OPM<text:s/>management<text:s/>team<text:s/>have<text:s/>assessed<text:s/>where<text:s/>and<text:s/>how<text:s/>the<text:s/>programme<text:s/>can<text:s/></text:span><text:span text:style-name="T519_23">most<text:s/>effectively<text:s/></text:span><text:span text:style-name="T519_24">respond<text:s/>to<text:s/>central<text:s/>spend<text:s/>pressures,<text:s/></text:span><text:span text:style-name="T519_25">and<text:s/></text:span><text:span text:style-name="T519_26">the<text:s/>forward<text:s/>impacts<text:s/>of<text:s/></text:span><text:span text:style-name="T519_27">the<text:s/></text:span><text:span text:style-name="T519_28">UK<text:s/>GNI<text:s/></text:span><text:span text:style-name="T519_29">drop</text:span><text:span text:style-name="T519_30"><text:s/>in<text:s/>the<text:s/>next<text:s/>period</text:span><text:span text:style-name="T519_31"><text:s/>have<text:s/>been<text:s/>fully<text:s/>considered</text:span><text:span text:style-name="T519_32"><text:s/>and<text:s/>addressed</text:span><text:span text:style-name="T519_33">.<text:s/>Whilst<text:s/>fluid</text:span><text:span text:style-name="T519_34">,</text:span><text:span text:style-name="T519_35"><text:s/>the<text:s/>situation<text:s/>is<text:s/>being<text:s/>kept<text:s/>under<text:s/>constant<text:s/>review.<text:s/></text:span></text:p>
      <text:p text:style-name="P520"/>
      <text:p text:style-name="P521"><text:span text:style-name="T521_1">The<text:s/>EEG<text:s/>research<text:s/>work<text:s/>is<text:s/>implemented<text:s/>through<text:s/>advertising<text:s/>research<text:s/>calls<text:s/>and<text:s/>its<text:s/>default<text:s/>procurement<text:s/>method<text:s/>is<text:s/>competitive<text:s/>procurement.<text:s/>It<text:s/>is<text:s/>OPM’s<text:s/>policy<text:s/>to<text:s/>award<text:s/>contracts<text:s/>by<text:s/>competition<text:s/>so<text:s/>that<text:s/>it<text:s/>may<text:s/>identify<text:s/>and<text:s/>fund<text:s/>the<text:s/>best<text:s/>recipients<text:s/>to<text:s/>achieve<text:s/>the<text:s/>program<text:s/>objectives.<text:s/>OPM<text:s/>ensure<text:s/>fairness<text:s/>and<text:s/>consideration<text:s/>of<text:s/>all<text:s/>eligible<text:s/>applications.<text:s/>Well-designed<text:s/>competitive<text:s/>procurement<text:s/>mechanisms<text:s/>incentivise<text:s/>quality<text:s/>applications<text:s/>and<text:s/>place<text:s/>downward<text:s/>pressure<text:s/>on<text:s/>costs,<text:s/>ensuring<text:s/>value-for-money.<text:s/>Once<text:s/>a<text:s/>sub-contract<text:s/>is<text:s/>issued,<text:s/>monthly<text:s/>reporting<text:s/>is<text:s/>implemented<text:s/>between<text:s/>the<text:s/>partners<text:s/>and<text:s/>OPM.<text:s/>Both<text:s/>technical<text:s/>and<text:s/>financial<text:s/>reports<text:s/>are<text:s/>submitted<text:s/>on<text:s/>a<text:s/>monthly<text:s/>basis<text:s/>and<text:s/>the<text:s/>information<text:s/>feeds<text:s/>into<text:s/>the<text:s/></text:span><text:span text:style-name="T521_2">FCDO</text:span><text:span text:style-name="T521_3"><text:s/>quarterly<text:s/>reports<text:s/>and<text:s/>the<text:s/>financial<text:s/>monthly<text:s/>invoices<text:s/></text:span><text:span text:style-name="T521_4">that<text:s/>are<text:s/>also<text:s/></text:span><text:span text:style-name="T521_5">submitted<text:s/>to<text:s/></text:span><text:span text:style-name="T521_6">FCDO</text:span><text:span text:style-name="T521_7">.<text:s/>This<text:s/>allows<text:s/>OPM<text:s/>to<text:s/>have</text:span><text:span text:style-name="T521_8"><text:s/></text:span><text:span text:style-name="T521_9">very<text:s/>detailed<text:s/>oversight<text:s/>of<text:s/>each<text:s/>sub-contract<text:s/>and<text:s/></text:span><text:span text:style-name="T521_10">to<text:s/></text:span><text:span text:style-name="T521_11">act<text:s/>swiftly<text:s/>if<text:s/>needed<text:s/>providing<text:s/>support<text:s/>or<text:s/>correcting<text:s/>mistakes<text:s/>(if<text:s/>relevant).<text:s/>The<text:s/>procurement<text:s/>system<text:s/>allows<text:s/>for<text:s/>flexibility<text:s/>to<text:s/>respond<text:s/>to<text:s/>different<text:s/>needs<text:s/>while<text:s/>guaranteeing<text:s/>transparency<text:s/>and<text:s/>VFM.<text:s/></text:span></text:p>
      <text:p text:style-name="P522"/>
      <text:p text:style-name="P523"><text:span text:style-name="T523_1">EEG<text:s/>embeds<text:s/>strong<text:s/>cost<text:s/>management<text:s/>in<text:s/>all<text:s/>of<text:s/>its<text:s/>procurement<text:s/>of<text:s/>goods<text:s/>and<text:s/>services,<text:s/>with<text:s/>procurement<text:s/>processes<text:s/></text:span><text:span text:style-name="T523_2">set<text:s/>out<text:s/>clearly<text:s/></text:span><text:span text:style-name="T523_3">in<text:s/>the<text:s/>EEG<text:s/>Procurement<text:s/>Manual.<text:s/>As<text:s/>research<text:s/>projects<text:s/>form<text:s/>much<text:s/>of<text:s/>EEG’s<text:s/>budget,<text:s/>value<text:s/>for<text:s/>money<text:s/></text:span><text:span text:style-name="T523_4">is</text:span><text:span text:style-name="T523_5"><text:s/>embedded<text:s/>throughout<text:s/>the<text:s/>‘request<text:s/>for<text:s/>application’<text:s/>procurement<text:s/>process.<text:s/>Each<text:s/></text:span><text:span text:style-name="T523_6">potential<text:s/>supplier</text:span><text:span text:style-name="T523_7"><text:s/></text:span><text:span text:style-name="T523_8">is</text:span><text:span text:style-name="T523_9"><text:s/>required<text:s/>to<text:s/>complete<text:s/>a<text:s/>VFM<text:s/>questionnaire<text:s/>and<text:s/></text:span><text:span text:style-name="T523_10">with<text:s/></text:span><text:span text:style-name="T523_11">proposal<text:s/>reviewed<text:s/>and<text:s/>assessed<text:s/>against<text:s/>the<text:s/></text:span><text:span text:style-name="T523_12">VFM<text:s/></text:span><text:span text:style-name="T523_13">criteria,<text:s/>which<text:s/>formed<text:s/>a<text:s/>part<text:s/>of<text:s/>the<text:s/>overall<text:s/>score<text:s/>and<text:s/>decision<text:s/>by<text:s/>the<text:s/>selection<text:s/>committee.</text:span></text:p>
      <text:p text:style-name="P524"/>
      <text:p text:style-name="P525"><text:span text:style-name="T525_1">B</text:span><text:span text:style-name="T525_2">udget<text:s/>reduction</text:span><text:span text:style-name="T525_3"><text:s/></text:span></text:p>
      <text:p text:style-name="P526"><text:span text:style-name="T526_1">OPM<text:s/></text:span><text:span text:style-name="T526_2">and<text:s/>FCDO<text:s/>signed<text:s/>a<text:s/>6-month<text:s/>no-cost<text:s/>extension<text:s/>to<text:s/>EEG’s<text:s/>current<text:s/>contract<text:s/>on<text:s/>16th<text:s/>December<text:s/>2020.<text:s/></text:span><text:span text:style-name="T526_3">T</text:span><text:span text:style-name="T526_4">he<text:s/>primary<text:s/>purpose<text:s/>of<text:s/>the<text:s/>proposed<text:s/>amendment<text:s/>was<text:s/>to<text:s/></text:span><text:span text:style-name="T526_5">extend<text:s/></text:span><text:span text:style-name="T526_6">the<text:s/>contract<text:s/>end<text:s/>date<text:s/>from<text:s/>15th<text:s/>October<text:s/>2021<text:s/>to<text:s/>31st<text:s/>March<text:s/>2022,<text:s/>considering<text:s/>the<text:s/>delays<text:s/>due<text:s/>to<text:s/>impact<text:s/>of<text:s/>COVID-19<text:s/>on<text:s/>project<text:s/>activity<text:s/>and<text:s/></text:span><text:span text:style-name="T526_7">the<text:s/></text:span><text:span text:style-name="T526_8">budget<text:s/>reprioritisation<text:s/></text:span><text:span text:style-name="T526_9">by</text:span><text:span text:style-name="T526_10"><text:s/></text:span><text:span text:style-name="T526_11">FCDO</text:span><text:span text:style-name="T526_12">.</text:span></text:p>
      <text:p text:style-name="P527"/>
      <text:p text:style-name="P528"><text:span text:style-name="T528_1">On<text:s/>24<text:s/>June<text:s/>2020,<text:s/>FCDO<text:s/>informed<text:s/></text:span><text:span text:style-name="T528_2">OPM</text:span><text:span text:style-name="T528_3"><text:s/></text:span><text:span text:style-name="T528_4">that,<text:s/>due<text:s/>to<text:s/>the<text:s/>fall<text:s/>in<text:s/>UK<text:s/>GNI,<text:s/>FCDO<text:s/>had<text:s/>a<text:s/>reduced<text:s/>budget<text:s/>for<text:s/>the<text:s/>2020-21<text:s/>financial<text:s/>year,<text:s/>and<text:s/>therefore<text:s/>some<text:s/>of<text:s/>EEG’s<text:s/>Y</text:span><text:span text:style-name="T528_5">ear<text:s/></text:span><text:span text:style-name="T528_6">4<text:s/>(April<text:s/>2020<text:s/>–<text:s/>March<text:s/>2021)<text:s/>budget<text:s/>would<text:s/>need<text:s/>to<text:s/>shift<text:s/>to<text:s/>Y</text:span><text:span text:style-name="T528_7">ear<text:s/>5<text:s/>(</text:span><text:span text:style-name="T528_8">April<text:s/></text:span><text:span text:style-name="T528_9">202</text:span><text:span text:style-name="T528_10">1</text:span><text:span text:style-name="T528_11"><text:s/></text:span><text:span text:style-name="T528_12">–<text:s/>March<text:s/></text:span><text:span text:style-name="T528_13">2022</text:span><text:span text:style-name="T528_14">)</text:span><text:span text:style-name="T528_15">.<text:s/>On<text:s/>21<text:s/>September<text:s/>2020,<text:s/>the<text:s/>FCDO<text:s/>confirmed<text:s/>that<text:s/>the<text:s/>Y</text:span><text:span text:style-name="T528_16">ear<text:s/></text:span><text:span text:style-name="T528_17">4<text:s/>budget<text:s/>for<text:s/>EEG<text:s/>was<text:s/>reduced<text:s/>from<text:s/>£4,270,386<text:s/>to<text:s/>£2,975,000<text:s/>(a<text:s/>30%<text:s/>decrease</text:span><text:span text:style-name="T528_18">),<text:s/>with<text:s/>the<text:s/>balance<text:s/>moved<text:s/>out<text:s/>to<text:s/>year<text:s/>5</text:span><text:span text:style-name="T528_19">.<text:s/>With<text:s/>60%<text:s/>of<text:s/>this<text:s/>revised<text:s/>budget<text:s/>already<text:s/>spent<text:s/>by<text:s/>the<text:s/>programme,<text:s/></text:span><text:span text:style-name="T528_20">t</text:span><text:span text:style-name="T528_21">his<text:s/>put<text:s/>extra<text:s/>pressure<text:s/>on<text:s/>OPM<text:s/>and<text:s/>the<text:s/>projects<text:s/>to<text:s/>be<text:s/>able<text:s/>to<text:s/>accommodate<text:s/>the<text:s/>request.<text:s/></text:span><text:span text:style-name="T528_22">OPM<text:s/>were<text:s/>able<text:s/>to<text:s/>work<text:s/>with<text:s/>their<text:s/>downstream<text:s/>research<text:s/>suppliers<text:s/>to<text:s/>reschedule<text:s/>activity<text:s/>within<text:s/>annual<text:s/>workplans<text:s/>and<text:s/>to<text:s/>slow</text:span><text:span text:style-name="T528_23"><text:s/></text:span><text:span text:style-name="T528_24">down<text:s/>or<text:s/>pause<text:s/>activity<text:s/>where<text:s/>this<text:s/>was<text:s/>needed</text:span><text:span text:style-name="T528_25"><text:s/>whilst<text:s/>minimising<text:s/>impact<text:s/>on<text:s/></text:span><text:span text:style-name="T528_26">projected<text:s/>final<text:s/>outputs<text:s/></text:span><text:span text:style-name="T528_27">or<text:s/></text:span><text:span text:style-name="T528_28">overall<text:s/>project<text:s/>outcomes</text:span><text:span text:style-name="T528_29">.<text:s/></text:span><text:span text:style-name="T528_30">OPM</text:span><text:span text:style-name="T528_31"><text:s/></text:span><text:span text:style-name="T528_32">managed<text:s/>the<text:s/>reduction<text:s/>to<text:s/>FCDO’s<text:s/>requirements<text:s/>and<text:s/>reflected<text:s/>those<text:s/>changes<text:s/>in<text:s/>the<text:s/>proformas<text:s/>submitted<text:s/>to<text:s/>FCDO<text:s/>along<text:s/>with<text:s/>the<text:s/>contract<text:s/>amendment<text:s/>proposal<text:s/>in<text:s/>September<text:s/>2020.<text:s/></text:span><text:span text:style-name="T528_33">The<text:s/>contract<text:s/>amendment<text:s/></text:span><text:span text:style-name="T528_34">set<text:s/>out<text:s/>the<text:s/>total<text:s/>budget<text:s/>for<text:s/>Year<text:s/>5<text:s/>at<text:s/>£4,879,376.</text:span><text:span text:style-name="T528_35"><text:s/></text:span><text:span text:style-name="T528_36">The<text:s/>programme<text:s/>logframe<text:s/>was<text:s/>updated<text:s/>at<text:s/>the<text:s/>same<text:s/>time.</text:span></text:p>
      <text:p text:style-name="P529"/>
      <text:p text:style-name="P530"><text:bookmark-start text:name="_Hlk77069618"/><text:span text:style-name="T530_1">Following<text:s/>the<text:s/>spending<text:s/>review<text:s/></text:span><text:span text:style-name="T530_2">settlement,</text:span><text:span text:style-name="T530_3"><text:s/></text:span><text:span text:style-name="T530_4">OPM<text:s/>were<text:s/>informed<text:s/>a</text:span><text:span text:style-name="T530_5">t<text:s/>the<text:s/>commencement<text:s/>of<text:s/>FY21/22</text:span><text:span text:style-name="T530_6">,<text:s/>that<text:s/></text:span><text:span text:style-name="T530_7">t</text:span><text:span text:style-name="T530_8">he<text:s/>total<text:s/>budget<text:s/>for<text:s/></text:span><text:span text:style-name="T530_9">Year<text:s/>5<text:s/>was<text:s/>reduced<text:s/>to<text:s/>£2,800,000</text:span><text:span text:style-name="T530_10"><text:s/></text:span><text:span text:style-name="T530_11">(a<text:s/></text:span><text:span text:style-name="T530_12">4</text:span><text:span text:style-name="T530_13">3%<text:s/>decrease</text:span><text:span text:style-name="T530_14">)</text:span><text:span text:style-name="T530_15">.<text:s/></text:span><text:bookmark-end text:name="_Hlk77069618"/><text:span text:style-name="T530_16">This<text:s/>f</text:span><text:span text:style-name="T530_17">urther<text:s/>budget<text:s/>reduction</text:span><text:span text:style-name="T530_18"><text:s/></text:span><text:span text:style-name="T530_19">was</text:span><text:span text:style-name="T530_20"><text:s/>accommodated<text:s/>by<text:s/>closure<text:s/>of<text:s/>two<text:s/>research<text:s/>projects;<text:s/>down<text:s/>scaling<text:s/>two<text:s/>research<text:s/>projects;<text:s/>making<text:s/>minor<text:s/>adjustments<text:s/></text:span><text:span text:style-name="T530_21">to<text:s/></text:span><text:span text:style-name="T530_22">the<text:s/>remaining<text:s/>projects<text:s/>in<text:s/>the<text:s/>portfolio<text:s/>and<text:s/>reducing<text:s/>research<text:s/>uptake</text:span><text:span text:style-name="T530_23">.<text:s/></text:span><text:span text:style-name="T530_24">A<text:s/>further</text:span><text:span text:style-name="T530_25"><text:s/>contract<text:s/>amendment<text:s/>will<text:s/>be<text:s/>required<text:s/>to<text:s/></text:span><text:span text:style-name="T530_26">formalise<text:s/>the<text:s/>revised<text:s/>budget<text:s/>for<text:s/>Year<text:s/>5.</text:span><text:span text:style-name="T530_27"><text:s/></text:span><text:span text:style-name="T530_28"><text:s/></text:span><text:span text:style-name="T530_29">As<text:s/>these<text:s/>changes<text:s/>occurred<text:s/>within<text:s/>6<text:s/>months<text:s/>of<text:s/>this<text:s/>annual<text:s/>review<text:s/>date<text:s/>the<text:s/>programme<text:s/>logframe<text:s/>has<text:s/>yet<text:s/>to<text:s/>be<text:s/>updated</text:span><text:span text:style-name="T530_30"><text:s/>with<text:s/>these<text:s/>changes</text:span><text:span text:style-name="T530_31">.</text:span></text:p>
      <text:p text:style-name="P531"/>
      <text:p text:style-name="P532"><text:span text:style-name="T532_1">A<text:s/>downstream<text:s/>partner<text:s/>mapping<text:s/>exercise<text:s/>has<text:s/>been<text:s/>undertaken<text:s/>to<text:s/>second<text:s/>tier<text:s/>supplier<text:s/>level.<text:s/>This<text:s/>mapping<text:s/>is<text:s/>reviewed<text:s/>on<text:s/>a<text:s/>monthly<text:s/>rolling<text:s/>basis<text:s/>by<text:s/>the<text:s/>OPM<text:s/>EEG<text:s/>project<text:s/>manager<text:s/>and<text:s/>reported<text:s/>on<text:s/>as<text:s/>part<text:s/>of<text:s/>the<text:s/>regular<text:s/>monthly<text:s/>programme<text:s/>management<text:s/>meetings<text:s/>which<text:s/>OPM<text:s/>have<text:s/>with<text:s/></text:span><text:span text:style-name="T532_2">FCDO</text:span><text:span text:style-name="T532_3">.<text:s/>The<text:s/>financial<text:s/>reports<text:s/>provided<text:s/>by<text:s/>OPM<text:s/>are<text:s/>very<text:s/>detailed<text:s/>and<text:s/>are<text:s/>updated<text:s/>at<text:s/>regular<text:s/>intervals.<text:s/>The<text:s/>invoices<text:s/>are<text:s/>submitted<text:s/>in<text:s/>an<text:s/>agreed<text:s/>format<text:s/>and<text:s/>in<text:s/>a<text:s/>timely<text:s/>manner<text:s/>every<text:s/>month.<text:s/>The<text:s/>invoices<text:s/>are<text:s/>divided<text:s/>into<text:s/>three<text:s/>main<text:s/>areas:<text:s/>management,<text:s/>research<text:s/>and<text:s/>research<text:s/>uptake<text:s/>and<text:s/>each<text:s/>section<text:s/>has<text:s/>costs<text:s/>(on<text:s/>actuals)<text:s/>divided<text:s/>in<text:s/>fees<text:s/>and<text:s/>reimbursables.<text:s/>The<text:s/>EEG<text:s/>programme<text:s/>manager<text:s/>and<text:s/></text:span><text:span text:style-name="T532_4">FCDO</text:span><text:span text:style-name="T532_5"><text:s/>deputy<text:s/>programme<text:s/>manager<text:s/>have<text:s/>established<text:s/>protocols<text:s/>to<text:s/>check<text:s/>for<text:s/>any<text:s/>significant<text:s/>changes<text:s/>to<text:s/>forecasts<text:s/>on<text:s/>a<text:s/>rolling<text:s/>monthly<text:s/>basis<text:s/>in<text:s/>order<text:s/>to<text:s/>improve<text:s/>forecasting<text:s/>accuracy.</text:span></text:p>
      <text:p text:style-name="P533"/>
      <text:p text:style-name="P534"><text:span text:style-name="T534_1">EEG<text:s/>considers<text:s/>its<text:s/>impact<text:s/>on<text:s/>social<text:s/>exclusion,<text:s/>gender<text:s/>and<text:s/>conflict<text:s/>and<text:s/>takes<text:s/>steps<text:s/>to<text:s/>contribute<text:s/>positively<text:s/>to<text:s/>these<text:s/>issues<text:s/>where<text:s/>the<text:s/>opportunity<text:s/>presents.<text:s/>Standards<text:s/>have<text:s/>not<text:s/>been<text:s/>proposed<text:s/>for<text:s/>assessing<text:s/>equity<text:s/>in<text:s/>the<text:s/>business<text:s/>case.<text:s/>EEG’s<text:s/>VfM<text:s/>framework<text:s/>sets<text:s/>out<text:s/>how<text:s/>VfM<text:s/>should<text:s/>be<text:s/>addressed<text:s/>for<text:s/>equity.<text:s/>For<text:s/>this<text:s/>review<text:s/>period<text:s/>it<text:s/>is<text:s/>noted<text:s/>that<text:s/>five<text:s/>research<text:s/>projects<text:s/>have<text:s/>engaged<text:s/>directly<text:s/>on<text:s/>issues<text:s/>of<text:s/>equity<text:s/>and<text:s/>four<text:s/>publications<text:s/>produced<text:s/>during<text:s/>the<text:s/>reporting<text:s/>period<text:s/>which<text:s/>focus<text:s/>on<text:s/>equity.</text:span></text:p>
      <text:p text:style-name="P535"/>
      <text:p text:style-name="P536"><text:span text:style-name="T536_1">Progress<text:s/>tracking<text:s/>on<text:s/>gender<text:s/>is<text:s/>integrated<text:s/>into<text:s/>reporting<text:s/>and<text:s/>logframe<text:s/>monitoring<text:s/>for<text:s/>research<text:s/>projects,<text:s/>events<text:s/>attendance,<text:s/>training<text:s/>etc,<text:s/>e.g.<text:s/>in<text:s/>Output<text:s/>3.<text:s/>EEG<text:s/>has<text:s/>directly<text:s/>contributed<text:s/>to<text:s/>improving<text:s/>gender<text:s/>equality<text:s/>in<text:s/>the<text:s/>power<text:s/>sector<text:s/>through<text:s/>a<text:s/></text:span><text:span text:style-name="T536_2">variety</text:span><text:span text:style-name="T536_3"><text:s/></text:span><text:span text:style-name="T536_4">of<text:s/>research<text:s/>projects.<text:s/>Particular<text:s/>highlights<text:s/>include<text:s/>the<text:s/>EEG<text:s/>funded,<text:s/>ESMAP<text:s/>led<text:s/>project<text:s/>‘Closing<text:s/>Gaps<text:s/>in<text:s/>Women’s<text:s/>Employment<text:s/>in<text:s/>the<text:s/>Energy<text:s/>Sector’,<text:s/>which<text:s/>has<text:s/>supported<text:s/>the<text:s/>Ethiopian<text:s/>Electric<text:s/>Utility<text:s/>to<text:s/>adopt<text:s/>reforms<text:s/>aimed<text:s/>at<text:s/>promoting<text:s/>women<text:s/>in<text:s/>its<text:s/>workforce.<text:s/></text:span></text:p>
      <text:p text:style-name="P537"/>
      <text:p text:style-name="P538"/>
      <text:p text:style-name="P539"/>
      <table:table table:style-name="Table14">
        <table:table-column table:style-name="Column53"/>
        <table:table-column table:style-name="Column54"/>
        <table:table-column table:style-name="Column55"/>
        <table:table-column table:style-name="Column56"/>
        <table:table-row table:style-name="Row54">
          <table:table-cell table:style-name="Cell172">
            <text:p text:style-name="P540"><text:span text:style-name="T540_1">Date<text:s/>of<text:s/>last<text:s/>narrative<text:s/>financial<text:s/>report</text:span></text:p>
          </table:table-cell>
          <table:table-cell table:style-name="Cell173">
            <text:p text:style-name="P541"><text:span text:style-name="T541_1">June<text:s/>202</text:span><text:span text:style-name="T541_2">1</text:span></text:p>
          </table:table-cell>
          <table:table-cell table:style-name="Cell174">
            <text:p text:style-name="P542"><text:span text:style-name="T542_1">Date<text:s/>of<text:s/>last<text:s/>audited<text:s/>annual<text:s/>statement</text:span></text:p>
          </table:table-cell>
          <table:table-cell table:style-name="Cell175">
            <text:p text:style-name="P543"><text:span text:style-name="T543_1">30/10/2019</text:span><text:span text:style-name="T543_2"><text:s/>(see<text:s/>note<text:s/>1)</text:span></text:p>
          </table:table-cell>
        </table:table-row>
      </table:table>
      <text:p text:style-name="P544"/>
      <text:p text:style-name="P545"><text:span text:style-name="T545_1">Note<text:s/>1:<text:s/>OPM<text:s/></text:span><text:span text:style-name="T545_2">have<text:s/></text:span><text:span text:style-name="T545_3">changed<text:s/>their<text:s/>F</text:span><text:span text:style-name="T545_4">inancial<text:s/>Year<text:s/>f</text:span><text:span text:style-name="T545_5">rom<text:s/>Oct<text:s/>to<text:s/>Sept<text:s/>to<text:s/>a<text:s/>normal<text:s/>fiscal<text:s/>year<text:s/>Apr-Mar.<text:s/></text:span><text:span text:style-name="T545_6">An<text:s/></text:span><text:span text:style-name="T545_7">18-month</text:span><text:span text:style-name="T545_8"><text:s/></text:span><text:span text:style-name="T545_9">audit<text:s/>period<text:s/>was<text:s/></text:span><text:span text:style-name="T545_10">adopted<text:s/></text:span><text:span text:style-name="T545_11">for<text:s/>the<text:s/>latest<text:s/>report<text:s/></text:span><text:span text:style-name="T545_12">(Oct<text:s/>2019<text:s/>to<text:s/>March<text:s/>2021)<text:s/>to<text:s/>enable<text:s/>the<text:s/>alignment.<text:s/>That<text:s/>most<text:s/>recent<text:s/>report<text:s/>is<text:s/>not<text:s/>available<text:s/></text:span><text:span text:style-name="T545_13">yet,<text:s/>expected<text:s/>Sept<text:s/>2021.<text:s/></text:span></text:p>
      <text:p text:style-name="P546"><text:span text:style-name="T546_1">Annex<text:s/></text:span><text:span text:style-name="T546_2">1</text:span><text:span text:style-name="T546_3">:</text:span></text:p>
      <text:p text:style-name="P547"><text:span text:style-name="T547_1">EEG<text:s/>Research<text:s/>Projects<text:s/>and<text:s/>Status</text:span></text:p>
      <text:p text:style-name="P548"/>
      <text:p text:style-name="P549"><text:span text:style-name="T549_1">Three<text:s/>EEG<text:s/>Core<text:s/>Research<text:s/>Projects</text:span></text:p>
      <text:p text:style-name="P550"><text:span text:style-name="T550_1">1<text:s/>-</text:span><text:span text:style-name="T550_2"><text:s/>University<text:s/>of<text:s/>Cape<text:s/>Town<text:s/>-<text:s/></text:span><text:span text:style-name="T550_3">Renewable<text:s/>energy<text:s/>auctions<text:s/>design<text:s/>and<text:s/>implementation<text:s/>in<text:s/>sub-Saharan<text:s/>Africa:<text:s/>Analysis<text:s/>and<text:s/>best<text:s/>practice<text:s/>guidelines<text:s/></text:span><text:span text:style-name="T550_4">-<text:s/></text:span><text:span text:style-name="T550_5">Complete</text:span></text:p>
      <text:p text:style-name="P551"/>
      <text:p text:style-name="P552"><text:span text:style-name="T552_1">2a<text:s/>-<text:s/>University<text:s/>of<text:s/>California,<text:s/>Berkeley<text:s/>-<text:s/></text:span><text:span text:style-name="T552_2">Measuring<text:s/>electricity<text:s/>reliability<text:s/>with<text:s/>'GridWatch'<text:s/>sensors<text:s/>in<text:s/>West<text:s/>Africa<text:s/></text:span><text:span text:style-name="T552_3">-<text:s/></text:span><text:span text:style-name="T552_4">Complete</text:span></text:p>
      <text:p text:style-name="P553"/>
      <text:p text:style-name="P554"><text:span text:style-name="T554_1">2b<text:s/>-<text:s/>University<text:s/>of<text:s/>California,<text:s/>Berkeley<text:s/>-<text:s/></text:span><text:span text:style-name="T554_2">Measuring<text:s/>electricity<text:s/>reliability<text:s/>with<text:s/>'GridWatch'<text:s/>sensors<text:s/>in<text:s/>East<text:s/>and<text:s/>West<text:s/>Africa<text:s/></text:span><text:span text:style-name="T554_3">-<text:s/></text:span><text:span text:style-name="T554_4">Ongoing</text:span></text:p>
      <text:p text:style-name="P555"/>
      <text:p text:style-name="P556"><text:span text:style-name="T556_1">3<text:s/>-<text:s/>Integrated<text:s/>Research<text:s/>and<text:s/>Action<text:s/>for<text:s/>Development<text:s/>-<text:s/>IRADe<text:s/>-<text:s/></text:span><text:span text:style-name="T556_2">Implications<text:s/>of<text:s/>declining<text:s/>costs<text:s/>of<text:s/>solar,<text:s/>wind<text:s/>and<text:s/>storage<text:s/>technologies<text:s/>on<text:s/>regional<text:s/>power<text:s/>trade<text:s/>in<text:s/>South<text:s/>Asia<text:s/>(BBIN<text:s/>countries)</text:span><text:span text:style-name="T556_3"><text:s/>-<text:s/></text:span><text:span text:style-name="T556_4">Ongoing</text:span></text:p>
      <text:p text:style-name="P557"/>
      <text:p text:style-name="P558"><text:span text:style-name="T558_1">Eleven</text:span><text:span text:style-name="T558_2"><text:s/>Projects<text:s/>from<text:s/>General<text:s/>/<text:s/>Global<text:s/>Research<text:s/>Call<text:s text:c="2"/></text:span></text:p>
      <text:p text:style-name="P559"/>
      <text:p text:style-name="P560"><text:span text:style-name="T560_1">Kungliga<text:s/>Tekniska<text:s/>Högskolan<text:s/>(KTH<text:s/>Royal<text:s/>Institute<text:s/>of<text:s/>Technology)<text:s/>-<text:s/>KTH<text:s/>-<text:s/></text:span><text:span text:style-name="T560_2">National<text:s/>energy<text:s/>planning<text:s/>and<text:s/>policy<text:s/>support<text:s/>for<text:s/>the<text:s/>achievement<text:s/>of<text:s/>sustainable<text:s/>development<text:s/>goals<text:s/></text:span><text:span text:style-name="T560_3">-<text:s/></text:span><text:span text:style-name="T560_4">Complete</text:span></text:p>
      <text:p text:style-name="P561"/>
      <text:p text:style-name="P562"><text:span text:style-name="T562_1">University<text:s/>College<text:s/>London<text:s/>-<text:s/>UCL<text:s/>-<text:s/></text:span><text:span text:style-name="T562_2">Energy<text:s/>system<text:s/>development<text:s/>pathways<text:s/>in<text:s/>Ethiopia<text:s/></text:span><text:span text:style-name="T562_3">-</text:span><text:span text:style-name="T562_4"><text:s/>Ongoing</text:span></text:p>
      <text:p text:style-name="P563"/>
      <text:p text:style-name="P564"><text:span text:style-name="T564_1">University<text:s/>College<text:s/>London<text:s/>-<text:s/>UCL<text:s/>–<text:s/></text:span><text:span text:style-name="T564_2">Institutionalisation<text:s/>of<text:s/>energy<text:s/>efficiency<text:s/>in<text:s/>Uganda:<text:s/>An<text:s/>evidence</text:span><text:span text:style-name="T564_3">‐</text:span><text:span text:style-name="T564_4">based<text:s/>multi</text:span><text:span text:style-name="T564_5">‐</text:span><text:span text:style-name="T564_6">sectoral<text:s/>approach</text:span><text:span text:style-name="T564_7"><text:s/>-</text:span><text:span text:style-name="T564_8"><text:s/>Ongoing</text:span></text:p>
      <text:p text:style-name="P565"/>
      <text:p text:style-name="P566"><text:span text:style-name="T566_1">University<text:s/>of<text:s/>California,<text:s/>Santa<text:s/>Barbara<text:s/>–<text:s/>UCSB<text:s/>-<text:s/></text:span><text:span text:style-name="T566_2">The<text:s/>causes<text:s/>and<text:s/>consequences<text:s/>of<text:s/>electricity<text:s/>theft</text:span><text:span text:style-name="T566_3"><text:s/>-</text:span><text:span text:style-name="T566_4"><text:s/>Cancelled</text:span><text:span text:style-name="T566_5"><text:s/></text:span></text:p>
      <text:p text:style-name="P567"/>
      <text:p text:style-name="P568"><text:span text:style-name="T568_1">Leibniz<text:s/>Institute<text:s/>for<text:s/>Economic<text:s/>Research<text:s/>(University<text:s/>of<text:s/>Passau)<text:s/>–<text:s/>RWI<text:s/>-<text:s/></text:span><text:span text:style-name="T568_2">Access<text:s/>to<text:s/>tailored<text:s/>micro-finance<text:s/>for<text:s/>electricity:<text:s/>a<text:s/>way<text:s/>to<text:s/>foster<text:s/>adoption<text:s/>at<text:s/>the<text:s/>extensive<text:s/>and<text:s/>the<text:s/>intensive<text:s/>margin?<text:s/>A<text:s/>cluster<text:s/>randomised<text:s/>trial<text:s/>in<text:s/>rural<text:s/>Rwanda</text:span><text:span text:style-name="T568_3"><text:s/></text:span><text:span text:style-name="T568_4">–</text:span><text:span text:style-name="T568_5"><text:s/></text:span><text:span text:style-name="T568_6">(Early<text:s/>closure)<text:s/></text:span></text:p>
      <text:p text:style-name="P569"/>
      <text:p text:style-name="P570"><text:span text:style-name="T570_1">University<text:s/>of<text:s/>California,<text:s/>Santa<text:s/>Barbara<text:s/>–<text:s/>UCSB<text:s/>&amp;<text:s/>Regional<text:s/>Electricity<text:s/>Regulators<text:s/>Association<text:s/>of<text:s/>Southern<text:s/>Africa<text:s/>-<text:s/>RERA<text:s text:c="2"/>-<text:s/></text:span><text:span text:style-name="T570_2">Accelerating<text:s/>large-scale<text:s/>renewable<text:s/>energy<text:s/>deployment<text:s/>in<text:s/>southern<text:s/>Africa<text:s/>by<text:s/>bridging<text:s/>analysis<text:s/>and<text:s/>application<text:s/>through<text:s/>decision<text:s/>support<text:s/>tools</text:span><text:span text:style-name="T570_3"><text:s/>-</text:span><text:span text:style-name="T570_4"><text:s/>Ongoing</text:span></text:p>
      <text:p text:style-name="P571"/>
      <text:p text:style-name="P572"><text:span text:style-name="T572_1">University<text:s/>of<text:s/>Cape<text:s/>Town<text:s/>–<text:s/></text:span><text:span text:style-name="T572_2">Renewable<text:s/>Energy<text:s/>auctions:<text:s/>learning<text:s/>from<text:s/>international<text:s/>best<text:s/>practice<text:s/>for<text:s/>sub-Saharan<text:s/>Africa</text:span><text:span text:style-name="T572_3"><text:s/>–</text:span><text:span text:style-name="T572_4"><text:s/></text:span><text:span text:style-name="T572_5">Ongoing</text:span></text:p>
      <text:p text:style-name="P573"/>
      <text:p text:style-name="P574"><text:span text:style-name="T574_1">Tufts<text:s/>University<text:s/>–<text:s/></text:span><text:span text:style-name="T574_2">Strategies<text:s/>to<text:s/>enhance<text:s/>the<text:s/>adoption<text:s/>of<text:s/>electricity-saving<text:s/>technology<text:s/>in<text:s/>irrigated<text:s/>agriculture</text:span><text:span text:style-name="T574_3"><text:s/>-</text:span><text:span text:style-name="T574_4"><text:s/>Ongoing</text:span></text:p>
      <text:p text:style-name="P575"/>
      <text:p text:style-name="P576"><text:span text:style-name="T576_1">University<text:s/>of<text:s/>York<text:s/>–<text:s/></text:span><text:span text:style-name="T576_2">A<text:s/>political-economic<text:s/>analysis<text:s/>of<text:s/>electricity<text:s/>grid<text:s/>access<text:s/>histories<text:s/>and<text:s/>futures<text:s/>in<text:s/>Mozambique<text:s/>(POLARIZE)</text:span><text:span text:style-name="T576_3"><text:s/>-</text:span><text:span text:style-name="T576_4"><text:s/>Ongoing</text:span></text:p>
      <text:p text:style-name="P577"/>
      <text:p text:style-name="P578"><text:span text:style-name="T578_1">Winrock<text:s/>–<text:s/></text:span><text:span text:style-name="T578_2">A<text:s/>comparative<text:s/>analysis<text:s/>of<text:s/>economic<text:s/>activities<text:s/>spurred<text:s/>by<text:s/>two<text:s/>different<text:s/>types<text:s/>of<text:s/>electricity<text:s/>distribution</text:span><text:span text:style-name="T578_3"><text:s/>-</text:span><text:span text:style-name="T578_4"><text:s/>Ongoing</text:span></text:p>
      <text:p text:style-name="P579"/>
      <text:p text:style-name="P580"><text:span text:style-name="T580_1">The<text:s/>Abdul<text:s/>Latif<text:s/>Jameel<text:s/>Poverty<text:s/>Action<text:s/>Lab<text:s/>-<text:s/>JPAL<text:s/></text:span><text:span text:style-name="T580_2">–<text:s/>The</text:span><text:span text:style-name="T580_3"><text:s/>effect<text:s/>of<text:s/>smart<text:s/>metering<text:s/>on<text:s/>revenue<text:s/>collection,<text:s/>electricity<text:s/>access<text:s/>and<text:s/>supply</text:span><text:span text:style-name="T580_4"><text:s/>-</text:span><text:span text:style-name="T580_5"><text:s/>Ongoing</text:span></text:p>
      <text:p text:style-name="P581"/>
      <text:p text:style-name="P582"><text:span text:style-name="T582_1">University<text:s/>of<text:s/>California,<text:s/>Berkeley<text:s/>–<text:s/></text:span><text:span text:style-name="T582_2">Sustainable<text:s/>access<text:s/>to<text:s/>reliable<text:s/>energy<text:s/>services:<text:s/>What<text:s/>role<text:s/>for<text:s/>energy<text:s/>efficiency<text:s/>and<text:s/>battery<text:s/>storage?</text:span><text:span text:style-name="T582_3"><text:s/>-</text:span><text:span text:style-name="T582_4"><text:s/>Ongoing</text:span></text:p>
      <text:p text:style-name="P583"/>
      <text:p text:style-name="P584"/>
      <text:p text:style-name="P585"/>
      <text:p text:style-name="P586"><text:span text:style-name="T586_1">Four</text:span><text:span text:style-name="T586_2"><text:s/>Projects<text:s/>from<text:s/>Sierra<text:s/>Leone<text:s/>Research<text:s/>Call</text:span></text:p>
      <text:p text:style-name="P587"/>
      <text:p text:style-name="P588"><text:span text:style-name="T588_1">University<text:s/>of<text:s/>Oxford<text:s/>–<text:s/></text:span><text:bookmark-start text:name="_Hlk76557904"/><text:span text:style-name="T588_2">Improving<text:s/>Sierra<text:s/>Leone’s<text:s/>power<text:s/>system</text:span><text:bookmark-end text:name="_Hlk76557904"/><text:span text:style-name="T588_3"><text:s/>-</text:span><text:span text:style-name="T588_4"><text:s/></text:span><text:span text:style-name="T588_5">(Early<text:s/>closure)</text:span></text:p>
      <text:p text:style-name="P589"/>
      <text:p text:style-name="P590"><text:span text:style-name="T590_1">University<text:s/>of<text:s/>California,<text:s/>Berkeley<text:s/>–<text:s/></text:span><text:span text:style-name="T590_2">Efficient<text:s/>and<text:s/>productive<text:s/>use<text:s/>of<text:s/>electricity<text:s/>for<text:s/>air<text:s/>conditioning<text:s/>in<text:s/>Sierra<text:s/>Leone</text:span><text:span text:style-name="T590_3"><text:s/>-</text:span><text:span text:style-name="T590_4"><text:s/>Ongoing</text:span></text:p>
      <text:p text:style-name="P591"/>
      <text:p text:style-name="P592"><text:span text:style-name="T592_1">Wageningen<text:s/>University<text:s/>–<text:s/></text:span><text:span text:style-name="T592_2">Electrifying<text:s/>growth:<text:s/>Electricity<text:s/>access<text:s/>for<text:s/>productive<text:s/>use</text:span><text:span text:style-name="T592_3"><text:s/></text:span><text:span text:style-name="T592_4">–</text:span><text:span text:style-name="T592_5"><text:s/>Ongoing</text:span></text:p>
      <text:p text:style-name="P593"/>
      <text:p text:style-name="P594"><text:span text:style-name="T594_1">Arizona<text:s/>State<text:s/>University<text:s/>–<text:s/>ASU<text:s/>-<text:s/></text:span><text:span text:style-name="T594_2">Improving<text:s/>Social<text:s/>and<text:s/>Economic<text:s/>Impact<text:s/>of<text:s/>Energy<text:s/>Infrastructure<text:s/>Investments<text:s/>in<text:s/>Sierra<text:s/>Leone<text:s/>through<text:s/>Enhancement<text:s/>of<text:s/>Social<text:s/>Value<text:s/>Creation,<text:s/>Capacity-Building,<text:s/>and<text:s/>Decision<text:s/>Support</text:span><text:span text:style-name="T594_3"><text:s/>–</text:span><text:span text:style-name="T594_4"><text:s/>Ongoing</text:span></text:p>
      <text:p text:style-name="P595"/>
      <text:p text:style-name="P596"/>
      <text:p text:style-name="P597"><text:span text:style-name="T597_1">Five<text:s/>Projects<text:s/>from<text:s/>Ethiopia<text:s/>Research<text:s/>Call</text:span></text:p>
      <text:p text:style-name="P598"/>
      <text:p text:style-name="P599"><text:span text:style-name="T599_1">Institute<text:s/>of<text:s/>Development<text:s/>Studies<text:s/>-<text:s/>IDS<text:s/>–<text:s/></text:span><text:span text:style-name="T599_2">Renewable<text:s/>energy<text:s/>IPP<text:s/>in<text:s/>Ethiopia:<text:s/>Overcoming<text:s/>obstacles<text:s/>in<text:s/>procurement<text:s/>from<text:s/>independent<text:s/>power<text:s/>producers</text:span><text:span text:style-name="T599_3"><text:s/>-</text:span><text:span text:style-name="T599_4"><text:s/>Ongoing</text:span></text:p>
      <text:p text:style-name="P600"/>
      <text:p text:style-name="P601"><text:bookmark-start text:name="_Hlk76558131"/><text:span text:style-name="T601_1">Mekelle<text:s/>University<text:s/>–<text:s/></text:span><text:span text:style-name="T601_2">Monitoring<text:s/>and<text:s/>assessment<text:s/>of<text:s/>power<text:s/>quality<text:s/>problems<text:s/>for<text:s/>reducing<text:s/>customers’<text:s/>dissatisfaction<text:s/>and<text:s/>economic<text:s/>damages<text:s/>in<text:s/>the<text:s/>distribution<text:s/>network</text:span><text:span text:style-name="T601_3"><text:s/></text:span><text:bookmark-end text:name="_Hlk76558131"/><text:span text:style-name="T601_4">–</text:span><text:span text:style-name="T601_5"><text:s/></text:span><text:span text:style-name="T601_6">Paused<text:s/></text:span></text:p>
      <text:p text:style-name="P602"/>
      <text:p text:style-name="P603"><text:span text:style-name="T603_1">International<text:s/>Food<text:s/>Policy<text:s/>Research<text:s/>Institute<text:s/>-<text:s/>IFPRI<text:s/>-<text:s/></text:span><text:span text:style-name="T603_2">Improving<text:s/>productive<text:s/>uses<text:s/>of<text:s/>electricity<text:s/>in<text:s/>Ethiopia’s<text:s/>agriculture</text:span><text:span text:style-name="T603_3"><text:s/>-</text:span><text:span text:style-name="T603_4"><text:s/>Ongoing</text:span></text:p>
      <text:p text:style-name="P604"/>
      <text:p text:style-name="P605"><text:span text:style-name="T605_1">Leibniz<text:s/>Institute<text:s/>for<text:s/>Economic<text:s/>Research<text:s/>(University<text:s/>of<text:s/>Passau)<text:s/>–<text:s/>RWI<text:s/>–<text:s/></text:span><text:span text:style-name="T605_2">Electricity<text:s/>demand<text:s/>forecasting<text:s/>in<text:s/>agriculture<text:s/>–<text:s/>harvesting<text:s/>the<text:s/>synergies<text:s/>of<text:s/>machine<text:s/>learning<text:s/>and<text:s/>survey<text:s/>data<text:s/>for<text:s/>electrification<text:s/>planning<text:s/>in<text:s/>Ethiopia</text:span><text:span text:style-name="T605_3"><text:s/>–</text:span><text:span text:style-name="T605_4"><text:s/>Ongoing</text:span></text:p>
      <text:p text:style-name="P606"/>
      <text:p text:style-name="P607"><text:span text:style-name="T607_1">Policy<text:s/>Study<text:s/>Institute<text:s/>(formerly<text:s/>EDRI)<text:s/>–<text:s/>PSI<text:s/>–<text:s/></text:span><text:span text:style-name="T607_2">Strengthening<text:s/>the<text:s/>efficiency<text:s/>and<text:s/>development<text:s/>impact<text:s/>of<text:s/>electricity<text:s/>availability<text:s/>through<text:s/>tariff<text:s/>reforms<text:s/>and<text:s/>private<text:s/>sector<text:s/>participation:<text:s/>micro-<text:s/>and<text:s/>macro-level<text:s/>evidence<text:s/>from<text:s/>Ethiopia</text:span><text:span text:style-name="T607_3"><text:s/>–</text:span><text:span text:style-name="T607_4"><text:s/>Ongoing</text:span></text:p>
      <text:p text:style-name="P608"/>
      <text:p text:style-name="P609"><text:span text:style-name="T609_1">Other<text:s/></text:span><text:span text:style-name="T609_2">&amp;<text:s/>COVID-19<text:s/></text:span><text:span text:style-name="T609_3">Projects</text:span></text:p>
      <text:p text:style-name="P610"><text:span text:style-name="T610_1">Energy<text:s/>Sector<text:s/>Management<text:s/>Assistance<text:s/>Programme<text:s/>–<text:s/>ESMAP-<text:s/>Planning<text:s/>for<text:s/>efficient<text:s/></text:span><text:span text:style-name="T610_2">dispatch<text:s/>-</text:span><text:span text:style-name="T610_3"><text:s/></text:span><text:span text:style-name="T610_4">Complete</text:span></text:p>
      <text:p text:style-name="P611"/>
      <text:p text:style-name="P612"><text:span text:style-name="T612_1">Energy<text:s/>Sector<text:s/>Management<text:s/>Assistance<text:s/>Programme<text:s/>–<text:s/>ESMAP-<text:s/>Energy<text:s/>efficiency<text:s/>in<text:s/>developing<text:s/>countries:<text:s/>towards<text:s/>a<text:s/>paradigm<text:s/>shift<text:s/>in<text:s/>assessing<text:s/>its<text:s/>contributions<text:s/>to<text:s/></text:span><text:span text:style-name="T612_2">development<text:s/>-</text:span><text:span text:style-name="T612_3"><text:s/></text:span><text:span text:style-name="T612_4">Complete</text:span></text:p>
      <text:p text:style-name="P613"/>
      <text:p text:style-name="P614"><text:span text:style-name="T614_1">Energy<text:s/>Sector<text:s/>Management<text:s/>Assistance<text:s/>Programme<text:s/>–<text:s/>ESMAP-<text:s/>Closing<text:s/>gaps<text:s/>in<text:s/>women’s<text:s/>employment<text:s/>in<text:s/>the<text:s/>energy<text:s/>sector<text:s/></text:span><text:span text:style-name="T614_2">–</text:span><text:span text:style-name="T614_3"><text:s/>Ongoing</text:span></text:p>
      <text:p text:style-name="P615"/>
      <text:p text:style-name="P616"><text:span text:style-name="T616_1">University<text:s/>of<text:s/>California,<text:s/>Santa<text:s/>Barbara<text:s/>–<text:s/>UCSB<text:s/>&amp;<text:s/>University<text:s/>of<text:s/>Cape<text:s/>Town<text:s/></text:span><text:span text:style-name="T616_2">UCT<text:s/></text:span><text:span text:style-name="T616_3">-<text:s/>Renewable</text:span><text:span text:style-name="T616_4"><text:s/>Energy<text:s/>Decision<text:s/>Support<text:s/>Tools<text:s/>and<text:s/>Optimal<text:s/>Energy<text:s/>pathways<text:s/>for<text:s/>Southern<text:s/>Africa<text:s/>(‘Resilient<text:s/>Waters’)<text:s/></text:span><text:span text:style-name="T616_5">–</text:span><text:span text:style-name="T616_6"><text:s/>Ongoing</text:span></text:p>
      <text:p text:style-name="P617"/>
      <text:p text:style-name="P618"><text:span text:style-name="T618_1">Wageningen<text:s/>University</text:span><text:span text:style-name="T618_2"><text:tab/>-<text:s/>Can<text:s/>electricity<text:s/>access<text:s/>help<text:s/>improve<text:s/>the<text:s/>population<text:s/>of<text:s/>Sierra<text:s/>Leone's<text:s/>resilience<text:s/>to<text:s/>the<text:s/>COVID-19<text:s/>crisis?<text:s/></text:span><text:span text:style-name="T618_3">–</text:span><text:span text:style-name="T618_4"><text:s/>Ongoing</text:span></text:p>
      <text:p text:style-name="P619"/>
      <text:p text:style-name="P620"><text:span text:style-name="T620_1">Duke<text:s/>University</text:span><text:span text:style-name="T620_2"><text:tab/>-<text:s/>Power<text:s/>Systems<text:s/>and<text:s/>COVID<text:s/>19<text:s/>in<text:s/>the<text:s/>Developing<text:s/>World:<text:s/>Understanding<text:s/>the<text:s/>Role<text:s/>of<text:s/>Metering,<text:s/>Infrastructure<text:s/>Improvements,<text:s/>and<text:s/>Institutions<text:s/>in<text:s/>Power<text:s/>System<text:s/>Resilience<text:s/></text:span><text:span text:style-name="T620_3">–</text:span><text:span text:style-name="T620_4"><text:s/>Ongoing</text:span></text:p>
      <text:p text:style-name="P621"><text:span text:style-name="T621_1">Annex<text:s/>2</text:span></text:p>
      <text:p text:style-name="P622"><text:span text:style-name="T622_1">EEG<text:s/>Theory<text:s/>of<text:s/>Change</text:span></text:p>
      <text:p text:style-name="P623"/>
      <text:p text:style-name="P624"><draw:frame svg:x="0cm" svg:y="0cm" svg:width="17.009cm" svg:height="16.043cm" draw:style-name="FR2" text:anchor-type="as-char" draw:z-index="0"><draw:image xlink:href="Pictures/image2.png" xlink:type="simple" xlink:show="embed" xlink:actuate="onLoad"/></draw:frame></text:p>
      <text:p text:style-name="P625"><draw:frame svg:x="0cm" svg:y="0cm" svg:width="15.921cm" svg:height="6.968cm" draw:style-name="FR3" text:anchor-type="as-char" draw:z-index="0"><draw:image xlink:href="Pictures/image3.png" xlink:type="simple" xlink:show="embed" xlink:actuate="onLoad"/></draw:frame></text:p>
      <text:p text:style-name="P626"/>
      <text:p text:style-name="P627"/>
      <text:p text:style-name="P628"/>
      <text:p text:style-name="P629"/>
      <text:p text:style-name="P630"><text:span text:style-name="T630_1">Annex<text:s/>3:</text:span></text:p>
      <text:p text:style-name="P631"><text:span text:style-name="T631_1">Supporting<text:s/>information<text:s/>for<text:s/>progress<text:s/>on<text:s/>EEG<text:s/>Outcome<text:s/>Indicators</text:span></text:p>
      <text:p text:style-name="P632"/>
      <table:table table:style-name="Table15">
        <table:table-column table:style-name="Column57"/>
        <table:table-column table:style-name="Column58"/>
        <table:table-column table:style-name="Column59"/>
        <table:table-column table:style-name="Column60"/>
        <table:table-row table:style-name="Row55">
          <table:table-cell table:style-name="Cell176">
            <text:p text:style-name="P633"><text:span text:style-name="T633_1">Logframe<text:s/>indicator</text:span></text:p>
          </table:table-cell>
          <table:table-cell table:style-name="Cell177">
            <text:p text:style-name="P634"><text:span text:style-name="T634_1">Targets</text:span></text:p>
          </table:table-cell>
          <table:table-cell table:style-name="Cell178">
            <text:p text:style-name="P635"><text:span text:style-name="T635_1">Achieved<text:s/>in<text:s/>Y4</text:span></text:p>
          </table:table-cell>
          <table:table-cell table:style-name="Cell179">
            <text:p text:style-name="P636"><text:span text:style-name="T636_1">Rating</text:span></text:p>
          </table:table-cell>
        </table:table-row>
        <table:table-row table:style-name="Row56">
          <table:table-cell table:style-name="Cell180">
            <text:p text:style-name="P637"><text:span text:style-name="T637_1">Outcome<text:s/>Indicator<text:s/>1</text:span></text:p>
            <text:p text:style-name="P638"><text:span text:style-name="T638_1">Number<text:s/>of<text:s/>references<text:s/>made<text:s/>to<text:s/>EEG<text:s/>research<text:s/>findings<text:s/>by<text:s/>members<text:s/>in<text:s/>press<text:s/>articles<text:s/>or<text:s/>policy<text:s/>documents<text:s/>/<text:s/>speeches</text:span></text:p>
          </table:table-cell>
          <table:table-cell table:style-name="Cell181">
            <text:p text:style-name="P639"><text:span text:style-name="T639_1">H:2,</text:span></text:p>
            <text:p text:style-name="P640"><text:span text:style-name="T640_1">M:<text:s/>1,</text:span></text:p>
            <text:p text:style-name="P641"><text:span text:style-name="T641_1">L:<text:s/>0</text:span></text:p>
          </table:table-cell>
          <table:table-cell table:style-name="Cell182">
            <text:p text:style-name="P642"><text:span text:style-name="T642_1">2<text:s/>x<text:s/>Instances<text:s/>recorded<text:s/>for<text:s/>this<text:s/>review<text:s/>period<text:s/>(High<text:s/>target<text:s/>met)</text:span></text:p>
            <text:p text:style-name="P643"><text:span text:style-name="T643_1">The<text:s/></text:span><text:span text:style-name="T643_2">(IFPRI<text:s/>–<text:s/>Ethiopia<text:s/>project)<text:s/>'</text:span><text:span text:style-name="T643_3"><text:a xlink:type="simple" xlink:href="https://rmi.org/insight/ethiopia-productive-use"><text:span text:style-name="T643_4">Capturing<text:s/>the<text:s/>Productive<text:s/>Use<text:s/>Dividend:<text:s/>Valuing<text:s/>the<text:s/>Synergies<text:s/>between<text:s/>Rural<text:s/>Electrification<text:s/>and<text:s/>Smallholder<text:s/>Agriculture<text:s/>in<text:s/>Ethiopia</text:span></text:a></text:span><text:span text:style-name="T643_5">'<text:s/>was<text:s/>picked<text:s/>up<text:s/>in<text:s/>two<text:s/>press<text:s/>articles.</text:span></text:p>
            <text:p text:style-name="P644"><text:span text:style-name="T644_1">1.<text:s/></text:span><text:span text:style-name="T644_2"><text:a xlink:type="simple" xlink:href="https://www.cnbcafrica.com/videos/2020/04/30/how-rural-electrification-is-transforming-ethiopias-agriculture-sector/"><text:span text:style-name="T644_3">CNBC-Africa<text:s/>interviewed<text:s/>IFPRI<text:s/>Research<text:s/>Fellow<text:s/>Dawit<text:s/></text:span><text:span text:style-name="T644_4">Mekonnen</text:span></text:a></text:span><text:span text:style-name="T644_5"><text:s/>on<text:s/>the<text:s/>synergies<text:s/>between<text:s/>rural<text:s/>electrification<text:s/>and<text:s/>agricultural<text:s/>productivity,<text:s/>processing,<text:s/>and<text:s/>businesses<text:s/>in<text:s/>Ethiopia</text:span><text:span text:style-name="T644_6"><text:note text:note-class="footnote"><text:note-citation/><text:note-body><text:p text:style-name="P645"><text:span text:style-name="T645_1"><text:s/>Link<text:s/>to<text:s/>original<text:s/>story:<text:s/></text:span><text:span text:style-name="T645_2"><text:a xlink:type="simple" xlink:href="https://www.cnbcafrica.com/videos/2020/04/30/how-rural-electrification-is-transforming-ethiopias-agriculture-sector/"><text:span text:style-name="T645_3">https://www.cnbcafrica.com/videos/2020/04/30/how-rural-electrification-is-transforming-ethiopias-agriculture-sector/</text:span></text:a></text:span><text:span text:style-name="T645_4"><text:s/></text:span></text:p></text:note-body></text:note></text:span><text:span text:style-name="T645_5">.<text:s/></text:span></text:p>
            <text:p text:style-name="P646"><text:span text:style-name="T646_1">2.<text:s/></text:span><text:span text:style-name="T646_2"><text:a xlink:type="simple" xlink:href="https://www.yahoo.com/lifestyle/rmi-report-shows-linking-agriculture-040000601.html?guccounter=1"><text:span text:style-name="T646_3">Yahoo<text:s/>Life<text:s/>reported</text:span></text:a></text:span><text:span text:style-name="T646_4"><text:s/>on<text:s/>how<text:s/>electricity<text:s/>can<text:s/>unlock<text:s/>billions<text:s/>of<text:s/>dollars<text:s/>in<text:s/>new<text:s/>value<text:s/>across<text:s/>six<text:s/>agricultural<text:s/>processing<text:s/>or<text:s/>small<text:s/>business<text:s/>opportunities<text:s/>in<text:s/>some<text:s/>of<text:s/>Ethiopia’s<text:s/>most<text:s/>important<text:s/>crops,<text:s/>while<text:s/>saving<text:s/>money<text:s/>for<text:s/>farmers<text:s/>who<text:s/>switch<text:s/>to<text:s/>electricity<text:s/>from<text:s/>expensive<text:s/>alternatives<text:s/>such<text:s/>as<text:s/>diesel.<text:s/>The<text:s/>story<text:s/>was<text:s/>republished<text:s/>on<text:s/>RMI.org,<text:s/></text:span><text:span text:style-name="T646_5"><text:a xlink:type="simple" xlink:href="https://africabusinesscommunities.com/agribusiness/news/linking-agriculture-rural-electrification-in-ethiopia-could-unlock-4-billion-for-national-economy-rmi/"><text:span text:style-name="T646_6">Africa<text:s/>Business<text:s/>Communities</text:span></text:a></text:span><text:span text:style-name="T646_7">,<text:s/></text:span><text:span text:style-name="T646_8"><text:a xlink:type="simple" xlink:href="https://markets.businessinsider.com/news/stocks/rmi-report-shows-how-linking-agriculture-and-rural-electrification-in-ethiopia-could-unlock-us-4-billion-for-the-national-economy-1029135348"><text:span text:style-name="T646_9">Markets<text:s/>Business<text:s/>Insider</text:span></text:a></text:span><text:span text:style-name="T646_10"><text:s/></text:span><text:span text:style-name="T646_11">PR<text:s/></text:span><text:span text:style-name="T646_12">news<text:s/>wires</text:span><text:span text:style-name="T646_13"><text:note text:note-class="footnote"><text:note-citation/><text:note-body><text:p text:style-name="P647"><text:span text:style-name="T647_1"><text:s/>Link<text:s/>to<text:s/>original<text:s/>story:<text:s/></text:span><text:span text:style-name="T647_2"><text:a xlink:type="simple" xlink:href="https://www.yahoo.com/lifestyle/rmi-report-shows-linking-agriculture-040000601.html?guccounter=1"><text:span text:style-name="T647_3">https://www.yahoo.com/lifestyle/rmi-report-shows-linking-agriculture-040000601.html?guccounter=1</text:span></text:a></text:span></text:p></text:note-body></text:note></text:span><text:span text:style-name="T647_4">.</text:span></text:p>
          </table:table-cell>
          <table:table-cell table:style-name="Cell183">
            <text:p text:style-name="P648"><text:span text:style-name="T648_1">2</text:span></text:p>
          </table:table-cell>
        </table:table-row>
        <table:table-row table:style-name="Row57">
          <table:table-cell table:style-name="Cell184">
            <text:p text:style-name="P649"><text:span text:style-name="T649_1">Outcome<text:s/>Indicator<text:s/>2</text:span></text:p>
            <text:p text:style-name="P650"><text:span text:style-name="T650_1">Number<text:s/>of<text:s/>times<text:s/>EEG<text:s/>researchers<text:s/>or<text:s/>consortium<text:s/>members<text:s/>provide<text:s/>technical<text:s/>support<text:s/>to<text:s/>governments,<text:s/>companies<text:s/>or<text:s/>international<text:s/>development<text:s/>partners<text:s/>on<text:s/>energy<text:s/>policy<text:s/>or<text:s/>investment<text:s/>decisions</text:span></text:p>
          </table:table-cell>
          <table:table-cell table:style-name="Cell185">
            <text:p text:style-name="P651"><text:span text:style-name="T651_1">H:4,</text:span></text:p>
            <text:p text:style-name="P652"><text:span text:style-name="T652_1">M:<text:s/>3,</text:span></text:p>
            <text:p text:style-name="P653"><text:span text:style-name="T653_1">L:<text:s/>2</text:span></text:p>
          </table:table-cell>
          <table:table-cell table:style-name="Cell186">
            <text:p text:style-name="P654"><text:span text:style-name="T654_1">4<text:s/>x<text:s/>Instances<text:s/>recorded<text:s/>for<text:s/>this<text:s/>review<text:s/>period<text:s/>(High<text:s/>target<text:s/>met)</text:span></text:p>
            <text:list text:style-name="LS45" xml:id="list41">
              <text:list-item>
                <text:p text:style-name="P655"><text:span text:style-name="T655_1">The<text:s/>ESMAP<text:s/>dispatch<text:s/>efficiency<text:s/>project<text:s/>completed<text:s/>the<text:s/>Pakistan<text:s/>component<text:s/>of<text:s/>its<text:s/>work,<text:s/>culminating<text:s/>in<text:s/>a<text:s/>final<text:s/>report<text:s/>titled<text:s/>‘Variable<text:s/>Renewable<text:s/>Energy<text:s/>Integration<text:s/>and<text:s/>Planning:<text:s/>Pakistan’<text:s/>in<text:s/>July<text:s/>2020.<text:s/>The<text:s/>findings<text:s/>of<text:s/>the<text:s/>work<text:s/>show<text:s/>that<text:s/>there<text:s/>are<text:s/>significant<text:s/>economic<text:s/>benefits<text:s/>of<text:s/>improving<text:s/>dispatch<text:s/>efficiency<text:s/>–<text:s/>slightly<text:s/>over<text:s/>$1<text:s/>billion<text:s/>per<text:s/>annum<text:s/>(a<text:s/>17.8%<text:s/>cost<text:s/>reduction).<text:s/>The<text:s/>draft<text:s/>report<text:s/>and<text:s/>findings<text:s/>were<text:s/>presented<text:s/>to<text:s/>Pakistan’s<text:s/>National<text:s/>Power<text:s/>Control<text:s/>Centre<text:s/>(NPCC)<text:s/>via<text:s/>videoconference.<text:s/>The<text:s/>purpose<text:s/>of<text:s/>the<text:s/>video<text:s/>conference<text:s/>was<text:s/>both<text:s/>to<text:s/>get<text:s/>feedback<text:s/>from<text:s/>NPCC,<text:s/>and<text:s/>to<text:s/>provide<text:s/>detailed<text:s/>recommendations<text:s/>to<text:s/>NPCC<text:s/>regarding<text:s/>their<text:s/>dispatch<text:s/>protocol<text:s/>and<text:s/>integration<text:s/>of<text:s/>variable<text:s/>renewable<text:s/>energy.<text:s/>The<text:s/>PMU<text:s/>are<text:s/>continuing<text:s/>to<text:s/>track<text:s/>the<text:s/>project<text:s/>and<text:s/>how<text:s/>results<text:s/>and<text:s/>evidence<text:s/>may<text:s/>change<text:s/>NPCC<text:s/>decisions<text:s/>in<text:s/>future.</text:span></text:p>
              </text:list-item>
              <text:list-item>
                <text:p text:style-name="P656"><text:span text:style-name="T656_1"><text:s text:c="4"/>Over<text:s/>60<text:s/>delegates<text:s/>from<text:s/>Sub-Saharan<text:s/>African<text:s/>governments<text:s/>and<text:s/>utilities<text:s/>attended<text:s/>UCT<text:s/>executive<text:s/>courses<text:s/>that<text:s/>promoted<text:s/>uptake<text:s/>of<text:s/>findings<text:s/>from<text:s/>the<text:s/>UCT-led<text:s/>research<text:s/>project<text:s/>on<text:s/>renewable<text:s/>energy<text:s/>auction<text:s/>design.<text:s/>The<text:s/>executive<text:s/>education<text:s/>course<text:s/>on<text:s/>“Finance,<text:s/>Contracts<text:s/>and<text:s/>Risk<text:s/>Mitigation<text:s/>for<text:s/>Private<text:s/>Investment<text:s/>in<text:s/>Africa’s<text:s/>Power<text:s/>Sector”<text:s/>included<text:s/>a<text:s/>financial<text:s/>modelling<text:s/>component<text:s/>and<text:s/>provided<text:s/>participants<text:s/>with<text:s/>a<text:s/>financial<text:s/>model<text:s/>template<text:s/>for<text:s/>use<text:s/>after<text:s/>the<text:s/>end<text:s/>of<text:s/>the<text:s/>course.<text:s/>Multiple<text:s/>participants<text:s/>were<text:s/>interviewed<text:s/>in<text:s/>follow<text:s/>up<text:s/>on<text:s/></text:span><text:span text:style-name="T656_2">how<text:s/>they</text:span><text:span text:style-name="T656_3"><text:s/>used<text:s/>the<text:s/>financial<text:s/>modelling<text:s/>tool<text:s/>and<text:s/>skills<text:s/>that<text:s/>they<text:s/>learned<text:s/>in<text:s/>their<text:s/>day-to-day<text:s/>jobs<text:s/>to<text:s/>test<text:s/>proposals<text:s/>submitted<text:s/>to<text:s/>them<text:s/>by<text:s/>renewable<text:s/>energy<text:s/>developers.<text:s/>A<text:s/>Senior<text:s/>Commercial<text:s/>Manager<text:s/>from<text:s/>the<text:s/>Zambian<text:s/>utility,<text:s/>ZESCO,<text:s/>explained<text:s/>that<text:s/>two<text:s/>proposals<text:s/>for<text:s/>a<text:s/>power<text:s/>plant<text:s/>has<text:s/>been<text:s/>received.<text:s/>The<text:s/>team<text:s/>were<text:s/>able<text:s/>to<text:s/>input<text:s/>the<text:s/>numbers<text:s/>provided<text:s/>by<text:s/>the<text:s/>developer<text:s/>into<text:s/>the<text:s/>model<text:s/>that<text:s/>the<text:s/>UCT<text:s/>course<text:s/>had<text:s/>provided<text:s/>in<text:s/>order<text:s/>to<text:s/>verify<text:s/>the<text:s/>financial<text:s/>projections.<text:s/>This<text:s/>allowed<text:s/>the<text:s/>team<text:s/>to<text:s/>see<text:s/>how<text:s/>the<text:s/>IPPs<text:s/>were<text:s/>focused<text:s/>on<text:s/>risk<text:s/>mitigation<text:s/>and<text:s/>understand<text:s/>which<text:s/>specific<text:s/>risks<text:s/>they<text:s/>were<text:s/>trying<text:s/>to<text:s/>transfer<text:s/>to<text:s/>the<text:s/>ZESCO.<text:s/>As<text:s/>a<text:s/>result<text:s/>of<text:s/>that<text:s/>verification,<text:s/>ZESCO<text:s/>has<text:s/>not<text:s/>signed<text:s/>a<text:s/>contract<text:s/>with<text:s/>either<text:s/>of<text:s/>these<text:s/>developers.<text:s/>The<text:s/>financial<text:s/>modelling<text:s/>tool<text:s/>is<text:s/>workable<text:s/>and<text:s/>being<text:s/>used<text:s/>to<text:s/>inform<text:s/>decision<text:s/>making.<text:s/>It<text:s/>provides<text:s/>a<text:s/>base<text:s/>on<text:s/>which<text:s/>to<text:s/>begin<text:s/>informed<text:s/>discussion<text:s/>with<text:s/>developers.</text:span></text:p>
              </text:list-item>
              <text:list-item>
                <text:p text:style-name="P657"><text:span text:style-name="T657_1"><text:s text:c="5"/>In<text:s/>Uganda,<text:s/>the<text:s/>regulator<text:s/>confirmed<text:s/>application<text:s/>of<text:s/>the<text:s/>model<text:s/>for<text:s/>making<text:s/>more<text:s/>informed<text:s/>decisions.<text:s/>Knowledge<text:s/>gained<text:s/>from<text:s/>the<text:s/>course<text:s/>was<text:s/>useful<text:s/>in<text:s/>the<text:s/>design<text:s/>of<text:s/>the<text:s/>new<text:s/>Ugandan<text:s/>Renewable<text:s/>Energy<text:s/>Feed-in<text:s/>Tariff<text:s/>(REFiT)<text:s/>programme,<text:s/>enabling<text:s/>the<text:s/>regulator<text:s/>to<text:s/>probe<text:s/>consultant<text:s/>analysis<text:s/>of<text:s/>investment<text:s/>returns<text:s/>for<text:s/>solar<text:s/>and<text:s/>wind<text:s/>options<text:s/>at<text:s/>a<text:s/>much<text:s/>greater<text:s/>depth<text:s/>than<text:s/>had<text:s/>previously<text:s/>been<text:s/>possible<text:s/>-<text:s/>enabling<text:s/>questioning<text:s/>of<text:s/>underlying<text:s/>assumptions<text:s/>and<text:s/>better<text:s/>understanding<text:s/>risks<text:s/>of<text:s/>alternatives<text:s/>before<text:s/>taking<text:s/>final<text:s/>decisions.</text:span></text:p>
              </text:list-item>
              <text:list-item>
                <text:p text:style-name="P658"><text:span text:style-name="T658_1"><text:s text:c="5"/>The<text:s/>Mozambique<text:s/>Regulator<text:s/>reported<text:s/>that<text:s/>training<text:s/>on<text:s/>different<text:s/>renewable<text:s/>energy<text:s/>auction<text:s/>models<text:s/>was<text:s/>timely<text:s/>as<text:s/>Mozambique<text:s/>had<text:s/>started<text:s/>a<text:s/>process<text:s/>to<text:s/>design<text:s/>and<text:s/>implement<text:s/>auctions.</text:span></text:p>
              </text:list-item>
            </text:list>
            <text:p text:style-name="P659"/>
            <text:p text:style-name="P660"/>
          </table:table-cell>
          <table:table-cell table:style-name="Cell187">
            <text:p text:style-name="P661"><text:span text:style-name="T661_1">4<text:s/></text:span></text:p>
          </table:table-cell>
        </table:table-row>
      </table:table>
      <text:p text:style-name="P662"/>
      <text:p text:style-name="P663"><text:span text:style-name="T663_1">Annex<text:s/>4:</text:span></text:p>
      <text:p text:style-name="P664"><text:span text:style-name="T664_1">Supporting<text:s/>Evidence<text:s/>for<text:s/>Output<text:s/>Area’s<text:s/>2<text:s/>and<text:s/>5</text:span></text:p>
      <text:p text:style-name="P665"/>
      <text:p text:style-name="P666"><text:span text:style-name="T666_1">Output<text:s/>Area<text:s/>2</text:span></text:p>
      <text:p text:style-name="P667"><text:span text:style-name="T667_1">Output<text:s/>Indicator<text:s/>2.1a<text:s/>-<text:s/>Number<text:s/>of<text:s/>peer-reviewed<text:s/>journal<text:s/>articles<text:s/>(only)<text:s/>submitted<text:s/>to<text:s/>journals<text:s/></text:span></text:p>
      <text:p text:style-name="P668"/>
      <table:table table:style-name="Table16">
        <table:table-column table:style-name="Column61"/>
        <table:table-column table:style-name="Column62"/>
        <table:table-column table:style-name="Column63"/>
        <table:table-column table:style-name="Column64"/>
        <table:table-column table:style-name="Column65"/>
        <table:table-header-rows>
          <table:table-row table:style-name="Row58">
            <table:table-cell table:style-name="Cell188">
              <text:p text:style-name="P669"><text:span text:style-name="T669_1">Project<text:s/></text:span></text:p>
            </table:table-cell>
            <table:table-cell table:style-name="Cell189">
              <text:p text:style-name="P670"><text:span text:style-name="T670_1">No</text:span></text:p>
            </table:table-cell>
            <table:table-cell table:style-name="Cell190" table:number-columns-spanned="2">
              <text:p text:style-name="P671"/>
            </table:table-cell>
            <table:covered-table-cell/>
          </table:table-row>
        </table:table-header-rows>
        <table:table-row table:style-name="Row59">
          <table:table-cell table:style-name="Cell191" table:number-columns-spanned="2">
            <text:p text:style-name="P672"><text:span text:style-name="T672_1">KTH<text:s/>(General)<text:s/>project</text:span></text:p>
          </table:table-cell>
          <table:covered-table-cell/>
          <table:table-cell table:style-name="Cell192">
            <text:p text:style-name="P673"><text:span text:style-name="T673_1">1</text:span></text:p>
          </table:table-cell>
          <table:table-cell table:style-name="Cell193" table:number-columns-spanned="2">
            <text:p text:style-name="P674"><text:span text:style-name="T674_1">Paper<text:s/>‘Land,<text:s/>energy<text:s/>and<text:s/>water<text:s/>resource<text:s/>management<text:s/>and<text:s/>its<text:s/>impact<text:s/>on<text:s/>GHG<text:s/>emissions,<text:s/>electricity<text:s/>supply<text:s/>and<text:s/>food<text:s/>production-<text:s/>Insights<text:s/>from<text:s/>a<text:s/>Ugandan<text:s/>case<text:s/>study’<text:s/>to<text:s/>Environmental<text:s/>Research<text:s/>Communications.<text:s/></text:span></text:p>
          </table:table-cell>
          <table:covered-table-cell/>
        </table:table-row>
        <table:table-row table:style-name="Row60">
          <table:table-cell table:style-name="Cell194" table:number-columns-spanned="2">
            <text:p text:style-name="P675"><text:span text:style-name="T675_1">York<text:s/>(General)<text:s/>project</text:span></text:p>
          </table:table-cell>
          <table:covered-table-cell/>
          <table:table-cell table:style-name="Cell195">
            <text:p text:style-name="P676"><text:span text:style-name="T676_1">2</text:span></text:p>
          </table:table-cell>
          <table:table-cell table:style-name="Cell196" table:number-columns-spanned="2">
            <text:p text:style-name="P677"><text:span text:style-name="T677_1">A<text:s/>chapter<text:s/>co-written<text:s/>by<text:s/>the<text:s/>York<text:s/>(General)<text:s/>project<text:s/>adapted<text:s/>from<text:s/>their<text:s/>EEG<text:s/>Energy<text:s/>Insight<text:s/>paper<text:s/>(2019),<text:s/>titled<text:s/>‘The<text:s/>politics<text:s/>of<text:s/>electricity<text:s/>access<text:s/>and<text:s/>environmental<text:s/>security<text:s/>in<text:s/>Mozambique’<text:s/>is<text:s/>under<text:s/>review<text:s/>(April<text:s/>2020)<text:s/>for<text:s/>inclusion<text:s/>in<text:s/>Energy<text:s/>and<text:s/>Environmental<text:s/>Security<text:s/>in<text:s/>Developing<text:s/>Countries,<text:s/>a<text:s/>book<text:s/>edited<text:s/>by<text:s/>Mohammed<text:s/>Asif<text:s/>(to<text:s/>be<text:s/>published<text:s/>by<text:s/>Taylor<text:s/>&amp;<text:s/>Francis).<text:s/>Cotton,<text:s/>M.,<text:s/>Kirshner,<text:s/>J.<text:s/>and<text:s/>Salite,<text:s/>D.<text:s/>Forthcoming.<text:s/>The<text:s/>politics<text:s/>of<text:s/>electricity<text:s/>access<text:s/>and<text:s/>environmental<text:s/>security<text:s/>in<text:s/>Mozambique.<text:s/>In<text:s/>Asif,<text:s/>M.<text:s/>(ed.)<text:s/>Energy<text:s/>and<text:s/>Environmental<text:s/>Security<text:s/>in<text:s/>Developing<text:s/>Countries.<text:s/>Milton<text:s/>Park,<text:s/>UK,<text:s/>Taylor<text:s/>&amp;<text:s/>Francis.</text:span></text:p>
          </table:table-cell>
          <table:covered-table-cell/>
        </table:table-row>
        <table:table-row table:style-name="Row61">
          <table:table-cell table:style-name="Cell197" table:number-columns-spanned="2">
            <text:p text:style-name="P678"><text:span text:style-name="T678_1">Oxford<text:s/>(Sierra<text:s/>Leone)<text:s/>project</text:span></text:p>
          </table:table-cell>
          <table:covered-table-cell/>
          <table:table-cell table:style-name="Cell198">
            <text:p text:style-name="P679"><text:span text:style-name="T679_1">3</text:span></text:p>
          </table:table-cell>
          <table:table-cell table:style-name="Cell199" table:number-columns-spanned="2">
            <text:p text:style-name="P680"><text:span text:style-name="T680_1">Paper<text:s/>on<text:s/>‘Stakeholder<text:s/>Decision-Making:<text:s/>Understanding<text:s/>Sierra<text:s/>Leone’s<text:s/>Energy<text:s/>Sector’,<text:s/>submitted<text:s/>to<text:s/>Energy<text:s/>Research<text:s/>and<text:s/>Social<text:s/>Science.</text:span></text:p>
          </table:table-cell>
          <table:covered-table-cell/>
        </table:table-row>
        <table:table-row table:style-name="Row62">
          <table:table-cell table:style-name="Cell200" table:number-columns-spanned="2">
            <text:p text:style-name="P681"><text:span text:style-name="T681_1">York<text:s/>(General)<text:s/>project</text:span></text:p>
          </table:table-cell>
          <table:covered-table-cell/>
          <table:table-cell table:style-name="Cell201">
            <text:p text:style-name="P682"><text:span text:style-name="T682_1">4</text:span></text:p>
          </table:table-cell>
          <table:table-cell table:style-name="Cell202" table:number-columns-spanned="2">
            <text:p text:style-name="P683"><text:span text:style-name="T683_1">Paper<text:s/>on<text:s/>‘Electricity<text:s/>access<text:s/>in<text:s/>Mozambique:<text:s/>A<text:s/>critical<text:s/>policy<text:s/>analysis<text:s/>of<text:s/>investment,<text:s/>service<text:s/>reliability<text:s/>and<text:s/>social<text:s/>sustainability”<text:s/>submitted<text:s/>to<text:s/>Journal<text:s/>Energy<text:s/>Research<text:s/>and<text:s/>Social<text:s/>Science’</text:span></text:p>
          </table:table-cell>
          <table:covered-table-cell/>
        </table:table-row>
        <table:table-row table:style-name="Row63">
          <table:table-cell table:style-name="Cell203" table:number-columns-spanned="2">
            <text:p text:style-name="P684"><text:span text:style-name="T684_1">York<text:s/>(General)<text:s/>project</text:span></text:p>
          </table:table-cell>
          <table:covered-table-cell/>
          <table:table-cell table:style-name="Cell204">
            <text:p text:style-name="P685"><text:span text:style-name="T685_1">5</text:span></text:p>
          </table:table-cell>
          <table:table-cell table:style-name="Cell205" table:number-columns-spanned="2">
            <text:p text:style-name="P686"><text:span text:style-name="T686_1">Paper<text:s/>on<text:s/>‘The<text:s/>political<text:s/>economy<text:s/>of<text:s/>electricity<text:s/>access<text:s/>in<text:s/>Mozambique:<text:s/>Supporting<text:s/>sustainable<text:s/>and<text:s/>inclusive<text:s/>investment’<text:s/>to<text:s/>submitted<text:s/>to<text:s/>Journal<text:s/>The<text:s/>Energy<text:s/>and<text:s/>Climate<text:s/>Observer’</text:span></text:p>
          </table:table-cell>
          <table:covered-table-cell/>
        </table:table-row>
        <table:table-row table:style-name="Row64">
          <table:table-cell table:style-name="Cell206" table:number-columns-spanned="2">
            <text:p text:style-name="P687"><text:span text:style-name="T687_1">PSI<text:s/>(Ethiopia)<text:s/>project</text:span></text:p>
          </table:table-cell>
          <table:covered-table-cell/>
          <table:table-cell table:style-name="Cell207">
            <text:p text:style-name="P688"><text:span text:style-name="T688_1">6</text:span></text:p>
          </table:table-cell>
          <table:table-cell table:style-name="Cell208" table:number-columns-spanned="2">
            <text:p text:style-name="P689"><text:span text:style-name="T689_1">Paper<text:s/>on<text:s/>‘Counting<text:s/>the<text:s/>cost:<text:s/>coping<text:s/>with<text:s/>tariff<text:s/>increases<text:s/>amidst<text:s/>power<text:s/>supply<text:s/>shortfalls<text:s/>in<text:s/>urban<text:s/>households<text:s/>in<text:s/>Ethiopia’<text:s/>submitted<text:s/>to<text:s/>Energy<text:s/>Research<text:s/>and<text:s/>Social<text:s/>Science<text:s/>in<text:s/>June<text:s/>2020.</text:span></text:p>
          </table:table-cell>
          <table:covered-table-cell/>
        </table:table-row>
        <table:table-row table:style-name="Row65">
          <table:table-cell table:style-name="Cell209" table:number-columns-spanned="2">
            <text:p text:style-name="P690"><text:span text:style-name="T690_1">Berkeley<text:s/>(Sierra<text:s/>Leone)<text:s/>project</text:span></text:p>
          </table:table-cell>
          <table:covered-table-cell/>
          <table:table-cell table:style-name="Cell210">
            <text:p text:style-name="P691"><text:span text:style-name="T691_1">7</text:span></text:p>
          </table:table-cell>
          <table:table-cell table:style-name="Cell211" table:number-columns-spanned="2">
            <text:p text:style-name="P692"><text:span text:style-name="T692_1">Paper<text:s/>on<text:s/>‘Air<text:s/>Conditioning<text:s/>and<text:s/>Inequality’<text:s/>submitted<text:s/>to<text:s/>Global<text:s/>Environmental<text:s/>Change<text:s/>in<text:s/>July<text:s/>2020.</text:span></text:p>
          </table:table-cell>
          <table:covered-table-cell/>
        </table:table-row>
        <table:table-row table:style-name="Row66">
          <table:table-cell table:style-name="Cell212" table:number-columns-spanned="2">
            <text:p text:style-name="P693"><text:span text:style-name="T693_1">UCL<text:s/>Uganda<text:s/>(General)<text:s/>project</text:span></text:p>
          </table:table-cell>
          <table:covered-table-cell/>
          <table:table-cell table:style-name="Cell213">
            <text:p text:style-name="P694"><text:span text:style-name="T694_1">8</text:span></text:p>
          </table:table-cell>
          <table:table-cell table:style-name="Cell214" table:number-columns-spanned="2">
            <text:p text:style-name="P695"><text:span text:style-name="T695_1">Paper<text:s/>‘Barriers<text:s/>to<text:s/>Institutionalisation<text:s/>of<text:s/>Industrial<text:s/>Energy<text:s/>Efficiency<text:s/>in<text:s/>Africa:<text:s/>lessons<text:s/>from<text:s/>Uganda’<text:s/>submitted<text:s/>to<text:s/>Journal<text:s/>of<text:s/>Renewable<text:s/>Energy<text:s/>and<text:s/>Sustainable<text:s/>Development<text:s/>in<text:s/>October<text:s/>2020.<text:s/></text:span></text:p>
          </table:table-cell>
          <table:covered-table-cell/>
        </table:table-row>
        <table:table-row table:style-name="Row67">
          <table:table-cell table:style-name="Cell215" table:number-columns-spanned="2">
            <text:p text:style-name="P696"><text:span text:style-name="T696_1">UCL<text:s/>(Ethiopia)<text:s/>project</text:span></text:p>
          </table:table-cell>
          <table:covered-table-cell/>
          <table:table-cell table:style-name="Cell216">
            <text:p text:style-name="P697"><text:span text:style-name="T697_1">9</text:span></text:p>
          </table:table-cell>
          <table:table-cell table:style-name="Cell217" table:number-columns-spanned="2">
            <text:p text:style-name="P698"><text:span text:style-name="T698_1">Paper<text:s/>on<text:s/>‘Influence<text:s/>of<text:s/>electrification<text:s/>pathways<text:s/>in<text:s/>the<text:s/>electricity<text:s/>sector<text:s/>of<text:s/>Ethiopia<text:s/>–<text:s/>policy<text:s/>implications<text:s/>linking<text:s/>spatial<text:s/>electrification<text:s/>analysis<text:s/>and<text:s/>medium<text:s/>to<text:s/>long-term<text:s/>energy<text:s/>planning’<text:s/>submitted<text:s/>to<text:s/>Journal<text:s/>MDPI<text:s/>Journal<text:s/>Energy.</text:span></text:p>
          </table:table-cell>
          <table:covered-table-cell/>
        </table:table-row>
        <table:table-row table:style-name="Row68">
          <table:table-cell table:style-name="Cell218" table:number-columns-spanned="2">
            <text:p text:style-name="P699"><text:span text:style-name="T699_1">Wageningen<text:s/>(Sierra<text:s/>Leone)<text:s/>project</text:span></text:p>
          </table:table-cell>
          <table:covered-table-cell/>
          <table:table-cell table:style-name="Cell219">
            <text:p text:style-name="P700"><text:span text:style-name="T700_1">10</text:span></text:p>
          </table:table-cell>
          <table:table-cell table:style-name="Cell220" table:number-columns-spanned="2">
            <text:p text:style-name="P701"><text:span text:style-name="T701_1">Paper<text:s/>on<text:s/>‘Falling<text:s/>Living<text:s/>Standards<text:s/>during<text:s/>the<text:s/>COVID-19<text:s/>Crisis:<text:s/>Quantitative<text:s/>Evidence<text:s/>from<text:s/>Nine<text:s/>Developing<text:s/>Countries’<text:s/>submitted<text:s/>to<text:s/>Journal<text:s/>Science<text:s/>Advance.<text:s/></text:span></text:p>
          </table:table-cell>
          <table:covered-table-cell/>
        </table:table-row>
        <table:table-row table:style-name="Row69">
          <table:table-cell table:style-name="Cell221" table:number-columns-spanned="2">
            <text:p text:style-name="P702"><text:span text:style-name="T702_1">Energy<text:s/>system<text:s/>planning<text:s/>project</text:span></text:p>
          </table:table-cell>
          <table:covered-table-cell/>
          <table:table-cell table:style-name="Cell222">
            <text:p text:style-name="P703"><text:span text:style-name="T703_1">11</text:span></text:p>
          </table:table-cell>
          <table:table-cell table:style-name="Cell223" table:number-columns-spanned="2">
            <text:p text:style-name="P704"><text:span text:style-name="T704_1">Paper<text:s/>on<text:s text:c="2"/>‘Creating<text:s/>an<text:s/>energy<text:s/>planning<text:s/>ecosystem:<text:s/>lessons<text:s/>from<text:s/>Sierra<text:s/>Leone’<text:s/>submitted<text:s/>to<text:s/>Journal<text:s/>Elsevier.<text:s/></text:span></text:p>
          </table:table-cell>
          <table:covered-table-cell/>
        </table:table-row>
      </table:table>
      <text:p text:style-name="P705"/>
      <text:p text:style-name="P706"/>
      <text:p text:style-name="P707"><text:span text:style-name="T707_1">Output<text:s/>Indicator<text:s/>2.1b<text:s/>-<text:s/>Number<text:s/>of<text:s/>peer-reviewed<text:s/>journal<text:s/>articles<text:s/>(only)<text:s/>published<text:s text:c="2"/></text:span></text:p>
      <text:p text:style-name="P708"/>
      <table:table table:style-name="Table17">
        <table:table-column table:style-name="Column66"/>
        <table:table-column table:style-name="Column67"/>
        <table:table-column table:style-name="Column68"/>
        <table:table-column table:style-name="Column69"/>
        <table:table-column table:style-name="Column70"/>
        <table:table-header-rows>
          <table:table-row table:style-name="Row70">
            <table:table-cell table:style-name="Cell224">
              <text:p text:style-name="P709"><text:span text:style-name="T709_1">Project<text:s/></text:span></text:p>
            </table:table-cell>
            <table:table-cell table:style-name="Cell225">
              <text:p text:style-name="P710"><text:span text:style-name="T710_1">No</text:span></text:p>
            </table:table-cell>
            <table:table-cell table:style-name="Cell226" table:number-columns-spanned="2">
              <text:p text:style-name="P711"/>
            </table:table-cell>
            <table:covered-table-cell/>
          </table:table-row>
        </table:table-header-rows>
        <table:table-row table:style-name="Row71">
          <table:table-cell table:style-name="Cell227" table:number-columns-spanned="2">
            <text:p text:style-name="P712"><text:span text:style-name="T712_1">PMU</text:span></text:p>
          </table:table-cell>
          <table:covered-table-cell/>
          <table:table-cell table:style-name="Cell228">
            <text:p text:style-name="P713"><text:span text:style-name="T713_1">1</text:span></text:p>
          </table:table-cell>
          <table:table-cell table:style-name="Cell229" table:number-columns-spanned="2">
            <text:p text:style-name="P714"><text:span text:style-name="T714_1">State<text:s/>of<text:s/>Knowledge<text:s/>paper:<text:s/>Shen,<text:s/>W.<text:s/>(2020)<text:s/>‘</text:span><text:span text:style-name="T714_2"><text:a xlink:type="simple" xlink:href="https://www.sciencedirect.com/science/article/abs/pii/S2214629620301547?dgcid=author"><text:span text:style-name="T714_3">China's<text:s/>role<text:s/>in<text:s/>Africa's<text:s/>energy<text:s/>transition:<text:s/>a<text:s/>critical<text:s/>review<text:s/>of<text:s/>its<text:s/>intensity,<text:s/>institutions,<text:s/>and<text:s/>impacts</text:span></text:a></text:span><text:span text:style-name="T714_4">’,<text:s/>Energy<text:s/>Research<text:s/>and<text:s/>Social<text:s/>Sciences,<text:s/>May<text:s/>2020<text:s/></text:span><text:span text:style-name="T714_5"><text:a xlink:type="simple" office:target-frame-name="_blank" xlink:href="https://doi.org/10.1016/j.erss.2020.101578"><text:span text:style-name="T714_6">https://doi.org/10.1016/j.erss.2020.101578</text:span></text:a></text:span></text:p>
          </table:table-cell>
          <table:covered-table-cell/>
        </table:table-row>
        <table:table-row table:style-name="Row72">
          <table:table-cell table:style-name="Cell230" table:number-columns-spanned="2">
            <text:p text:style-name="P715"><text:span text:style-name="T715_1">KTH<text:s/>(General)<text:s/>project</text:span></text:p>
          </table:table-cell>
          <table:covered-table-cell/>
          <table:table-cell table:style-name="Cell231">
            <text:p text:style-name="P716"><text:span text:style-name="T716_1">2</text:span></text:p>
          </table:table-cell>
          <table:table-cell table:style-name="Cell232" table:number-columns-spanned="2">
            <text:p text:style-name="P717"><text:span text:style-name="T717_1">‘</text:span><text:span text:style-name="T717_2"><text:a xlink:type="simple" xlink:href="https://iopscience.iop.org/article/10.1088/2515-7620/abaf38"><text:span text:style-name="T717_3">Land,<text:s/>energy<text:s/>and<text:s/>water<text:s/>resource<text:s/>management<text:s/>and<text:s/>its<text:s/>impact<text:s/>on<text:s/>GHG<text:s/>emissions,<text:s/>electricity<text:s/>supply<text:s/>and<text:s/>food<text:s/>production-<text:s/>Insights<text:s/>from<text:s/>a<text:s/>Ugandan<text:s/>case<text:s/>study’</text:span></text:a></text:span><text:span text:style-name="T717_4"><text:s/>published<text:s/>in<text:s/>Environmental<text:s/>Research<text:s/>Communications<text:s/>in<text:s/>August<text:s/>2020.<text:s/></text:span><text:span text:style-name="T717_5"><text:a xlink:type="simple" xlink:href="https://doi.org/10.1088/2515-7620/abaf38"><text:span text:style-name="T717_6">https://doi.org/10.1088/2515-7620/abaf38</text:span></text:a></text:span></text:p>
          </table:table-cell>
          <table:covered-table-cell/>
        </table:table-row>
        <table:table-row table:style-name="Row73">
          <table:table-cell table:style-name="Cell233" table:number-columns-spanned="2">
            <text:p text:style-name="P718"><text:span text:style-name="T718_1">PSI<text:s/>(Ethiopia)<text:s/>project</text:span></text:p>
          </table:table-cell>
          <table:covered-table-cell/>
          <table:table-cell table:style-name="Cell234">
            <text:p text:style-name="P719"><text:span text:style-name="T719_1">3</text:span></text:p>
          </table:table-cell>
          <table:table-cell table:style-name="Cell235" table:number-columns-spanned="2">
            <text:p text:style-name="P720"><text:span text:style-name="T720_1"><text:s/>‘</text:span><text:span text:style-name="T720_2"><text:a xlink:type="simple" xlink:href="https://www.sciencedirect.com/science/article/abs/pii/S2214629620304357"><text:span text:style-name="T720_3">Counting<text:s/>the<text:s/>cost:<text:s/>coping<text:s/>with<text:s/>tariff<text:s/>increases<text:s/>amidst<text:s/>power<text:s/>supply<text:s/>shortfalls<text:s/>in<text:s/>urban<text:s/>households<text:s/>in<text:s/>Ethiopia’</text:span></text:a></text:span><text:span text:style-name="T720_4"><text:s/>published<text:s/>in<text:s/>Energy<text:s/>Research<text:s/>and<text:s/>Social<text:s/>Science<text:s/>in<text:s/>June<text:s/>2020.<text:s/></text:span><text:span text:style-name="T720_5"><text:a xlink:type="simple" office:target-frame-name="_blank" xlink:href="https://doi.org/10.1016/j.erss.2020.101860"><text:span text:style-name="T720_6">https://doi.org/10.1016/j.erss.2020.101860</text:span></text:a></text:span></text:p>
          </table:table-cell>
          <table:covered-table-cell/>
        </table:table-row>
        <table:table-row table:style-name="Row74">
          <table:table-cell table:style-name="Cell236" table:number-columns-spanned="2">
            <text:p text:style-name="P721"/>
          </table:table-cell>
          <table:covered-table-cell/>
          <table:table-cell table:style-name="Cell237">
            <text:p text:style-name="P722"><text:span text:style-name="T722_1">4</text:span></text:p>
          </table:table-cell>
          <table:table-cell table:style-name="Cell238" table:number-columns-spanned="2">
            <text:p text:style-name="P723"><text:span text:style-name="T723_1"><text:s/>‘</text:span><text:span text:style-name="T723_2"><text:a xlink:type="simple" xlink:href="https://research.tees.ac.uk/ws/portalfiles/portal/17191170/Energy_Review_October_2020.pdf"><text:span text:style-name="T723_3">The<text:s/>political<text:s/>economy<text:s/>of<text:s/>electricity<text:s/>access<text:s/>in<text:s/>Mozambique:<text:s/>Supporting<text:s/>sustainable<text:s/>and<text:s/>inclusive<text:s/>investment’<text:s/>Joshua<text:s/>Kirshner,<text:s/>Daneila<text:s/>Salite<text:s/>and<text:s/>Matthew<text:s/>Cotton</text:span></text:a></text:span><text:span text:style-name="T723_4">,<text:s/>published<text:s/>in<text:s/>the<text:s/>Energy<text:s/>Review<text:s/>in<text:s/>October<text:s/>2020.<text:s/></text:span></text:p>
          </table:table-cell>
          <table:covered-table-cell/>
        </table:table-row>
        <table:table-row table:style-name="Row75">
          <table:table-cell table:style-name="Cell239" table:number-columns-spanned="2">
            <text:p text:style-name="P724"/>
          </table:table-cell>
          <table:covered-table-cell/>
          <table:table-cell table:style-name="Cell240">
            <text:p text:style-name="P725"><text:span text:style-name="T725_1">5</text:span></text:p>
          </table:table-cell>
          <table:table-cell table:style-name="Cell241" table:number-columns-spanned="2">
            <text:p text:style-name="P726"><text:span text:style-name="T726_1"><text:a xlink:type="simple" xlink:href="https://www.mdpi.com/1996-1073/14/4/1209"><text:span text:style-name="T726_2">‘Influence<text:s/>of<text:s/>electrification<text:s/>pathways<text:s/>in<text:s/>the<text:s/>electricity<text:s/>sector<text:s/>of<text:s/>Ethiopia<text:s/>–<text:s/>policy<text:s/>implications<text:s/>linking<text:s/>spatial<text:s/>electrification<text:s/>analysis<text:s/>and<text:s/>medium<text:s/>to<text:s/>long-term<text:s/>energy<text:s/>planning’</text:span></text:a></text:span><text:span text:style-name="T726_3"><text:s/>published<text:s/>in<text:s/>MDPI<text:s/>Journal<text:s/>Energies<text:s/>in<text:s/>February<text:s/>2021.<text:s/></text:span><text:span text:style-name="T726_4"><text:a xlink:type="simple" xlink:href="https://doi.org/10.3390/en14041209"><text:span text:style-name="T726_5">https://doi.org/10.3390/en14041209</text:span></text:a></text:span></text:p>
          </table:table-cell>
          <table:covered-table-cell/>
        </table:table-row>
        <table:table-row table:style-name="Row76">
          <table:table-cell table:style-name="Cell242" table:number-columns-spanned="2">
            <text:p text:style-name="P727"/>
          </table:table-cell>
          <table:covered-table-cell/>
          <table:table-cell table:style-name="Cell243">
            <text:p text:style-name="P728"><text:span text:style-name="T728_1">6</text:span></text:p>
          </table:table-cell>
          <table:table-cell table:style-name="Cell244" table:number-columns-spanned="2">
            <text:p text:style-name="P729"><text:bookmark-start text:name="_Hlk75749279"/><text:span text:style-name="T729_1"><text:s/>‘</text:span><text:span text:style-name="T729_2"><text:a xlink:type="simple" xlink:href="https://energyeconomicgrowth.org/publication/critical-review-literature-nexus-between-central-grid-and-grid-solutions-expanding"><text:span text:style-name="T729_3">The<text:s/>nexus<text:s/>of<text:s/>grids,<text:s/>mini-grids,<text:s/>and<text:s/>off-grid<text:s/>options<text:s/>for<text:s/>expanding<text:s/>electricity<text:s/>access’</text:span></text:a></text:span><text:span text:style-name="T729_4"><text:s/>published<text:s/>in<text:s/>Renewable<text:s/>and<text:s/>Sustainable<text:s/>Energy<text:s/>Review<text:s/>(Elsevier)<text:s/>in<text:s/>February<text:s/>2021</text:span><text:bookmark-end text:name="_Hlk75749279"/><text:span text:style-name="T729_5">.<text:s/></text:span></text:p>
          </table:table-cell>
          <table:covered-table-cell/>
        </table:table-row>
        <table:table-row table:style-name="Row77">
          <table:table-cell table:style-name="Cell245" table:number-columns-spanned="2">
            <text:p text:style-name="P730"/>
          </table:table-cell>
          <table:covered-table-cell/>
          <table:table-cell table:style-name="Cell246">
            <text:p text:style-name="P731"><text:span text:style-name="T731_1">7</text:span></text:p>
          </table:table-cell>
          <table:table-cell table:style-name="Cell247" table:number-columns-spanned="2">
            <text:p text:style-name="P732"><text:span text:style-name="T732_1">The<text:s/>Journal<text:s/>‘</text:span><text:span text:style-name="T732_2"><text:a xlink:type="simple" xlink:href="https://advances.sciencemag.org/content/7/6/eabe0997"><text:span text:style-name="T732_3">Falling<text:s/>Living<text:s/>Standards<text:s/>during<text:s/>the<text:s/>COVID-19<text:s/>Crisis:<text:s/>Quantitative<text:s/>Evidence<text:s/>from<text:s/>Nine<text:s/>Developing<text:s/>Countries’</text:span></text:a></text:span><text:span text:style-name="T732_4"><text:s text:c="2"/>published<text:s/>in<text:s/>Science<text:s/>Advances<text:s/>in<text:s/>February<text:s/>2021.<text:s/></text:span><text:span text:style-name="T732_5">DOI:<text:s/>10.1126/sciadv.abe0997</text:span></text:p>
          </table:table-cell>
          <table:covered-table-cell/>
        </table:table-row>
        <table:table-row table:style-name="Row78">
          <table:table-cell table:style-name="Cell248" table:number-columns-spanned="2">
            <text:p text:style-name="P733"><text:span text:style-name="T733_1">York<text:s/>(General)<text:s/>project</text:span></text:p>
          </table:table-cell>
          <table:covered-table-cell/>
          <table:table-cell table:style-name="Cell249">
            <text:p text:style-name="P734"><text:span text:style-name="T734_1">8</text:span></text:p>
          </table:table-cell>
          <table:table-cell table:style-name="Cell250" table:number-columns-spanned="2">
            <text:p text:style-name="P735"><text:span text:style-name="T735_1">The<text:s/>chapter<text:s/>‘</text:span><text:span text:style-name="T735_2"><text:a xlink:type="simple" xlink:href="https://research.tees.ac.uk/en/publications/the-politics-of-electricity-access-and-environmental-security-in-"><text:span text:style-name="T735_3">The<text:s/>politics<text:s/>of<text:s/>electricity<text:s/>access<text:s/>and<text:s/>environmental<text:s/>security<text:s/>in<text:s/>Mozambique</text:span></text:a></text:span><text:span text:style-name="T735_4">’<text:s/>by<text:s/>Joshua<text:s/>Kirshner,<text:s/>Daniela<text:s/>Salite<text:s/>and<text:s/>Mathew<text:s/>Cotton,<text:s/>was<text:s/>published<text:s/>in<text:s/>Asif<text:s/>M<text:s/>(ed.)<text:s/>Energy<text:s/>and<text:s/>Environmental<text:s/>Security<text:s/>in<text:s/>Developing<text:s/>Countries.<text:s/>Advanced<text:s/>Sciences<text:s/>and<text:s/>Technologies<text:s/>for<text:s/>Security<text:s/>Applications.<text:s/>Cham,<text:s/>Springer,<text:s/>pp.<text:s/>279-302.</text:span></text:p>
          </table:table-cell>
          <table:covered-table-cell/>
        </table:table-row>
      </table:table>
      <text:p text:style-name="P736"/>
      <text:p text:style-name="P737"/>
      <text:p text:style-name="P738"/>
      <text:p text:style-name="P739"><text:span text:style-name="T739_1">Output<text:s/>Indicator<text:s/>2.2<text:s/>-<text:s/></text:span><text:span text:style-name="T739_2">Number<text:s/>of<text:s/>peer-reviewed<text:s/>articles,<text:s/>policy<text:s/>briefs,<text:s/>reports,<text:s/>working<text:s/>papers,<text:s/>and<text:s/>conference<text:s/>papers</text:span><text:span text:style-name="T739_3">.</text:span></text:p>
      <text:p text:style-name="P740"/>
      <text:p text:style-name="P741"/>
      <text:p text:style-name="P742"/>
      <table:table table:style-name="Table18">
        <table:table-column table:style-name="Column71"/>
        <table:table-column table:style-name="Column72"/>
        <table:table-column table:style-name="Column73"/>
        <table:table-column table:style-name="Column74"/>
        <table:table-column table:style-name="Column75"/>
        <table:table-header-rows>
          <table:table-row table:style-name="Row79">
            <table:table-cell table:style-name="Cell251">
              <text:p text:style-name="P743"><text:span text:style-name="T743_1">Project<text:s/></text:span></text:p>
            </table:table-cell>
            <table:table-cell table:style-name="Cell252">
              <text:p text:style-name="P744"><text:span text:style-name="T744_1">No</text:span></text:p>
            </table:table-cell>
            <table:table-cell table:style-name="Cell253" table:number-columns-spanned="2">
              <text:p text:style-name="P745"/>
            </table:table-cell>
            <table:covered-table-cell/>
          </table:table-row>
        </table:table-header-rows>
        <table:table-row table:style-name="Row80">
          <table:table-cell table:style-name="Cell254" table:number-columns-spanned="2">
            <text:p text:style-name="P746"><text:span text:style-name="T746_1">UCT<text:s/>(General)<text:s/>project</text:span></text:p>
          </table:table-cell>
          <table:covered-table-cell/>
          <table:table-cell table:style-name="Cell255">
            <text:p text:style-name="P747"><text:span text:style-name="T747_1">1</text:span></text:p>
          </table:table-cell>
          <table:table-cell table:style-name="Cell256" table:number-columns-spanned="2">
            <text:p text:style-name="P748"><text:span text:style-name="T748_1">Briefing<text:s/>note<text:s/>'</text:span><text:span text:style-name="T748_2"><text:a xlink:type="simple" xlink:href="https://www.gsb.uct.ac.za/files/Prospects_for_Private_Power_Investment_in_SSA_new_decade201205.pdf"><text:span text:style-name="T748_3">Prospects<text:s/>for<text:s/>Private<text:s/>Power<text:s/>Investment<text:s/>in<text:s/>Sub-Saharan<text:s/>Africa<text:s/>in<text:s/>the<text:s/>new<text:s/>decade</text:span></text:a></text:span><text:span text:style-name="T748_4">'<text:s/></text:span></text:p>
          </table:table-cell>
          <table:covered-table-cell/>
        </table:table-row>
        <table:table-row table:style-name="Row81">
          <table:table-cell table:style-name="Cell257" table:number-columns-spanned="2">
            <text:p text:style-name="P749"><text:span text:style-name="T749_1">IFPRI<text:s/>project</text:span></text:p>
          </table:table-cell>
          <table:covered-table-cell/>
          <table:table-cell table:style-name="Cell258">
            <text:p text:style-name="P750"><text:span text:style-name="T750_1">2</text:span></text:p>
          </table:table-cell>
          <table:table-cell table:style-name="Cell259" table:number-columns-spanned="2">
            <text:p text:style-name="P751"><text:span text:style-name="T751_1">Insight<text:s/>brief<text:s/>titled<text:s/>'</text:span><text:span text:style-name="T751_2"><text:a xlink:type="simple" xlink:href="https://rmi.org/insight/ethiopia-productive-use"><text:span text:style-name="T751_3">Capturing<text:s/>the<text:s/>Productive<text:s/>Use<text:s/>Dividend:<text:s/>Valuing<text:s/>the<text:s/>Synergies<text:s/>between<text:s/>Rural<text:s/>Electrification<text:s/>and<text:s/>Smallholder<text:s/>Agriculture<text:s/>in<text:s/>Ethiopia</text:span></text:a></text:span><text:span text:style-name="T751_4">'<text:s/>with<text:s/>the<text:s/>Rocky<text:s/>Mountain<text:s/>Institute.</text:span></text:p>
          </table:table-cell>
          <table:covered-table-cell/>
        </table:table-row>
        <table:table-row table:style-name="Row82">
          <table:table-cell table:style-name="Cell260" table:number-columns-spanned="2">
            <text:p text:style-name="P752"><text:span text:style-name="T752_1">ESMAP<text:s/>dispatch<text:s/>efficiency<text:s/>project</text:span></text:p>
          </table:table-cell>
          <table:covered-table-cell/>
          <table:table-cell table:style-name="Cell261">
            <text:p text:style-name="P753"><text:span text:style-name="T753_1">3</text:span></text:p>
          </table:table-cell>
          <table:table-cell table:style-name="Cell262" table:number-columns-spanned="2">
            <text:p text:style-name="P754"><text:span text:style-name="T754_1">Research<text:s/>Report<text:s/>for<text:s/>the<text:s/>Pakistan<text:s/>component<text:s/>titled<text:s/>‘</text:span><text:span text:style-name="T754_2"><text:a xlink:type="simple" xlink:href="https://openknowledge.worldbank.org/handle/10986/34586"><text:span text:style-name="T754_3">Variable<text:s/>Renewable<text:s/>Energy<text:s/>Integration<text:s/>and<text:s/>Planning:<text:s/>Pakistan</text:span></text:a></text:span><text:span text:style-name="T754_4">’<text:s/>in<text:s/>September<text:s/>2020.<text:s/>The<text:s/>report<text:s/>shows<text:s/>that<text:s/>optimal<text:s/>dispatch<text:s/>in<text:s/>the<text:s/>country<text:s/>could<text:s/>result<text:s/>in<text:s/>a<text:s/>17.8%<text:s/>cost<text:s/>reduction,<text:s/>equivalent<text:s/>to<text:s/>a<text:s/>saving<text:s/>of<text:s/>over<text:s/>$1<text:s/>billion.</text:span></text:p>
          </table:table-cell>
          <table:covered-table-cell/>
        </table:table-row>
        <table:table-row table:style-name="Row83">
          <table:table-cell table:style-name="Cell263" table:number-columns-spanned="2">
            <text:p text:style-name="P755"><text:span text:style-name="T755_1">Community<text:s/>Energy<text:s/>Resilience<text:s/>in<text:s/>Low-Income<text:s/>Countries<text:s/>Project</text:span></text:p>
          </table:table-cell>
          <table:covered-table-cell/>
          <table:table-cell table:style-name="Cell264">
            <text:p text:style-name="P756"><text:span text:style-name="T756_1">4</text:span></text:p>
          </table:table-cell>
          <table:table-cell table:style-name="Cell265" table:number-columns-spanned="2">
            <text:p text:style-name="P757"><text:span text:style-name="T757_1">Research<text:s/>Report.<text:s/>‘</text:span><text:span text:style-name="T757_2"><text:a xlink:type="simple" xlink:href="https://energyeconomicgrowth.org/publication/community-energy-resilience-electricity-systems-workshops-report"><text:span text:style-name="T757_3">Community<text:s/>Energy<text:s/>Resilience<text:s/>&amp;<text:s/>Electricity<text:s/>Systems:<text:s/>Workshops<text:s/>Report</text:span></text:a></text:span><text:span text:style-name="T757_4">’.<text:s/>published<text:s/>in<text:s/>June<text:s/>2020</text:span></text:p>
          </table:table-cell>
          <table:covered-table-cell/>
        </table:table-row>
        <table:table-row table:style-name="Row84">
          <table:table-cell table:style-name="Cell266" table:number-columns-spanned="2">
            <text:p text:style-name="P758"><text:span text:style-name="T758_1">ESMAP<text:s/>(gender)<text:s/>project</text:span></text:p>
          </table:table-cell>
          <table:covered-table-cell/>
          <table:table-cell table:style-name="Cell267">
            <text:p text:style-name="P759"><text:span text:style-name="T759_1">5</text:span></text:p>
          </table:table-cell>
          <table:table-cell table:style-name="Cell268" table:number-columns-spanned="2">
            <text:p text:style-name="P760"><text:span text:style-name="T760_1">Project<text:s/>Brief<text:s/>‘</text:span><text:span text:style-name="T760_2"><text:a xlink:type="simple" xlink:href="https://documents.worldbank.org/en/publication/documents-reports/documentdetail/274741594828495898/summary-note-entry-points-for-world-bank-project-teams"><text:span text:style-name="T760_3">Stepping<text:s/>Up<text:s/>Women's<text:s/>STEM<text:s/>Careers<text:s/>in<text:s/>Infrastructure<text:s/>(Vol.<text:s/>3)<text:s/>:<text:s/>Summary<text:s/>Note<text:s/>:<text:s/>Entry<text:s/>Points<text:s/>for<text:s/>World<text:s/>Bank<text:s/>Project<text:s/>Teams</text:span></text:a></text:span><text:span text:style-name="T760_4">’<text:s/>to<text:s/>the<text:s/>World<text:s/>Bank’s<text:s/>website,<text:s/>July<text:s/>2020.</text:span></text:p>
          </table:table-cell>
          <table:covered-table-cell/>
        </table:table-row>
        <table:table-row table:style-name="Row85">
          <table:table-cell table:style-name="Cell269" table:number-columns-spanned="2">
            <text:p text:style-name="P761"><text:span text:style-name="T761_1">PMU</text:span></text:p>
          </table:table-cell>
          <table:covered-table-cell/>
          <table:table-cell table:style-name="Cell270">
            <text:p text:style-name="P762"><text:span text:style-name="T762_1">6</text:span></text:p>
          </table:table-cell>
          <table:table-cell table:style-name="Cell271" table:number-columns-spanned="2">
            <text:p text:style-name="P763"><text:span text:style-name="T763_1">Elements<text:s/>in<text:s/>the<text:s/>planning<text:s/>and<text:s/>implementation<text:s/>of<text:s/>low-carbon<text:s/>transport<text:s/>systems:<text:s/>the<text:s/>cases<text:s/>of<text:s/>multi-modal<text:s/>freight,<text:s/>public<text:s/>transport<text:s/>and<text:s/>the<text:s/>fostering<text:s/>of<text:s/>public<text:s/>dialogue<text:s/>on<text:s/>new<text:s/>mobility<text:s/>solutions.<text:s/>It<text:s/>was<text:s/>accepted<text:s/>in<text:s/>September<text:s/>2020.<text:s/>literature<text:s/>review<text:s/>for<text:s/>SuM4All.<text:s text:c="2"/></text:span></text:p>
          </table:table-cell>
          <table:covered-table-cell/>
        </table:table-row>
        <table:table-row table:style-name="Row86">
          <table:table-cell table:style-name="Cell272" table:number-columns-spanned="2">
            <text:p text:style-name="P764"><text:span text:style-name="T764_1">ESMAP<text:s/>Despatch<text:s/>Efficiency<text:s/>Project</text:span></text:p>
          </table:table-cell>
          <table:covered-table-cell/>
          <table:table-cell table:style-name="Cell273">
            <text:p text:style-name="P765"><text:span text:style-name="T765_1">7</text:span></text:p>
          </table:table-cell>
          <table:table-cell table:style-name="Cell274" table:number-columns-spanned="2">
            <text:p text:style-name="P766"><text:span text:style-name="T766_1">Research<text:s/>report<text:s/></text:span><text:span text:style-name="T766_2"><text:a xlink:type="simple" xlink:href="https://documents.worldbank.org/en/publication/documents-reports/documentdetail/747491599640259139/planning-for-efficient-dispatch"><text:span text:style-name="T766_3">‘Planning<text:s/>for<text:s/>Efficient<text:s/>Dispatch’</text:span></text:a></text:span><text:span text:style-name="T766_4"><text:s/>in<text:s/>September<text:s/>2020.<text:s/></text:span></text:p>
          </table:table-cell>
          <table:covered-table-cell/>
        </table:table-row>
        <table:table-row table:style-name="Row87">
          <table:table-cell table:style-name="Cell275" table:number-columns-spanned="2">
            <text:p text:style-name="P767"><text:span text:style-name="T767_1">PMU</text:span></text:p>
          </table:table-cell>
          <table:covered-table-cell/>
          <table:table-cell table:style-name="Cell276">
            <text:p text:style-name="P768"><text:span text:style-name="T768_1">8</text:span></text:p>
          </table:table-cell>
          <table:table-cell table:style-name="Cell277" table:number-columns-spanned="2">
            <text:p text:style-name="P769"><text:span text:style-name="T769_1">EEG<text:s/>Energy<text:s/>Insight:<text:s/>‘</text:span><text:span text:style-name="T769_2"><text:a xlink:type="simple" xlink:href="https://energyeconomicgrowth.org/publication/pre-paid-metering-and-electricity-consumption-developing-countries"><text:span text:style-name="T769_3">Prepaid<text:s/>Metering<text:s/>and<text:s/>Electricity<text:s/>Consumption<text:s/>in<text:s/>Developing<text:s/>Countries’,<text:s/>Debasish<text:s/>Kumar<text:s/>Das<text:s/>and<text:s/>David<text:s/>I.<text:s/>Stern,<text:s/>October<text:s/>2020</text:span></text:a></text:span><text:span text:style-name="T769_4">.</text:span></text:p>
          </table:table-cell>
          <table:covered-table-cell/>
        </table:table-row>
        <table:table-row table:style-name="Row88">
          <table:table-cell table:style-name="Cell278" table:number-columns-spanned="2">
            <text:p text:style-name="P770"><text:span text:style-name="T770_1">ESMAP<text:s/>Energy<text:s/>Efficiency<text:s/>project<text:s/></text:span></text:p>
          </table:table-cell>
          <table:covered-table-cell/>
          <table:table-cell table:style-name="Cell279">
            <text:p text:style-name="P771"><text:span text:style-name="T771_1">9</text:span></text:p>
          </table:table-cell>
          <table:table-cell table:style-name="Cell280" table:number-columns-spanned="2">
            <text:p text:style-name="P772"><text:span text:style-name="T772_1">Research<text:s/></text:span><text:span text:style-name="T772_2"><text:a xlink:type="simple" xlink:href="https://energyeconomicgrowth.org/index.php/publication/energy-efficiency-more-goods-and-services-developing-countries"><text:span text:style-name="T772_3">report<text:s/>developed:<text:s/>Energy<text:s/>efficiency<text:s/>for<text:s/>more<text:s/>goods<text:s/>and<text:s/>services<text:s/>in<text:s/>developing<text:s/>countries</text:span></text:a></text:span><text:span text:style-name="T772_4"><text:s/>as<text:s/>part<text:s/>of<text:s/>research<text:s/>activity<text:s/>under<text:s/>EEG,<text:s/>Philippe<text:s/>Benoit,<text:s/>Joeri<text:s/>Frederik<text:s/>de<text:s/>Wit,<text:s/>Aditya<text:s/>Alexander<text:s/>Lukas<text:s/>and<text:s/>Silvia<text:s/>Zinetti,<text:s/>November<text:s/>2020.</text:span></text:p>
          </table:table-cell>
          <table:covered-table-cell/>
        </table:table-row>
        <table:table-row table:style-name="Row89">
          <table:table-cell table:style-name="Cell281" table:number-columns-spanned="2">
            <text:p text:style-name="P773"><text:span text:style-name="T773_1">PMU</text:span></text:p>
          </table:table-cell>
          <table:covered-table-cell/>
          <table:table-cell table:style-name="Cell282">
            <text:p text:style-name="P774"><text:span text:style-name="T774_1">10</text:span></text:p>
          </table:table-cell>
          <table:table-cell table:style-name="Cell283" table:number-columns-spanned="2">
            <text:p text:style-name="P775"><text:span text:style-name="T775_1">EEG<text:s/>Energy<text:s/>Insight:<text:s/>‘</text:span><text:span text:style-name="T775_2"><text:a xlink:type="simple" xlink:href="https://energyeconomicgrowth.org/index.php/publication/electricity-access-and-social-sustainability-mozambique"><text:span text:style-name="T775_3">Electricity<text:s/>access<text:s/>and<text:s/>social<text:s/>sustainability<text:s/>in<text:s/>Mozambique’,<text:s/>Daneila<text:s/>Salite<text:s/>,<text:s/>Joshua<text:s/>Kirshner,<text:s/>and<text:s/>Matthew<text:s/>Cotton,<text:s/>December<text:s/>2020.</text:span></text:a></text:span></text:p>
          </table:table-cell>
          <table:covered-table-cell/>
        </table:table-row>
        <table:table-row table:style-name="Row90">
          <table:table-cell table:style-name="Cell284" table:number-columns-spanned="2">
            <text:p text:style-name="P776"><text:span text:style-name="T776_1">Energy<text:s/>system<text:s/>planning<text:s/>project<text:s/>-<text:s/>PMU</text:span></text:p>
          </table:table-cell>
          <table:covered-table-cell/>
          <table:table-cell table:style-name="Cell285">
            <text:p text:style-name="P777"><text:span text:style-name="T777_1">11</text:span></text:p>
          </table:table-cell>
          <table:table-cell table:style-name="Cell286" table:number-columns-spanned="2">
            <text:p text:style-name="P778"><text:span text:style-name="T778_1">EEG<text:s/>Energy<text:s/>Insight:<text:s/>‘</text:span><text:span text:style-name="T778_2"><text:a xlink:type="simple" xlink:href="https://energyeconomicgrowth.org/publication/electricity-flexibility-and-smart-system-technologies-africa-and-asias-energy"><text:span text:style-name="T778_3">Electricity<text:s/>flexibility<text:s/>and<text:s/>smart<text:s/>system<text:s/>technologies<text:s/>in<text:s/>Africa<text:s/>and<text:s/>Asia’s<text:s/>energy<text:s/>transition’,<text:s/>Benjamin<text:s/>Klooss,<text:s/>December<text:s/>2020.</text:span></text:a></text:span></text:p>
          </table:table-cell>
          <table:covered-table-cell/>
        </table:table-row>
        <table:table-row table:style-name="Row91">
          <table:table-cell table:style-name="Cell287" table:number-columns-spanned="2">
            <text:p text:style-name="P779"><text:span text:style-name="T779_1">PMU</text:span></text:p>
          </table:table-cell>
          <table:covered-table-cell/>
          <table:table-cell table:style-name="Cell288">
            <text:p text:style-name="P780"><text:span text:style-name="T780_1">12</text:span></text:p>
          </table:table-cell>
          <table:table-cell table:style-name="Cell289" table:number-columns-spanned="2">
            <text:p text:style-name="P781"><text:span text:style-name="T781_1">EEG<text:s/>Energy<text:s/>Insight:<text:s/></text:span><text:span text:style-name="T781_2"><text:a xlink:type="simple" xlink:href="https://energyeconomicgrowth.org/publication/business-model-innovations-utility-and-mini-grid-integration-insights-utilities-20"><text:span text:style-name="T781_3">‘Business<text:s/>Model<text:s/>Innovations<text:s/>for<text:s/>Utility<text:s/>and<text:s/>Mini-grid<text:s/>Integration:<text:s/>Insights<text:s/>from<text:s/>the<text:s/>Utilities<text:s/>2.0<text:s/>Initiative<text:s/>in<text:s/>Uganda’,<text:s/>Power<text:s/>for<text:s/>All,<text:s/>December<text:s/>2020</text:span></text:a></text:span><text:span text:style-name="T781_4">.</text:span></text:p>
            <text:p text:style-name="P782"/>
          </table:table-cell>
          <table:covered-table-cell/>
        </table:table-row>
      </table:table>
      <text:p text:style-name="P783"/>
      <text:p text:style-name="P784"><text:span text:style-name="T784_1">Output<text:s/>indicator<text:s/>2.3:<text:s/>Number<text:s/>of<text:s/>communication<text:s/>material<text:s/>produced,<text:s/>including<text:s/>newsletters,<text:s/>webinars,<text:s/>media<text:s/>articles,<text:s/>etc.</text:span></text:p>
      <text:p text:style-name="P785"/>
      <table:table table:style-name="Table19">
        <table:table-column table:style-name="Column76"/>
        <table:table-column table:style-name="Column77"/>
        <table:table-column table:style-name="Column78"/>
        <table:table-column table:style-name="Column79"/>
        <table:table-column table:style-name="Column80"/>
        <table:table-header-rows>
          <table:table-row table:style-name="Row92">
            <table:table-cell table:style-name="Cell290">
              <text:p text:style-name="P786"><text:span text:style-name="T786_1">Project<text:s/></text:span></text:p>
            </table:table-cell>
            <table:table-cell table:style-name="Cell291">
              <text:p text:style-name="P787"><text:span text:style-name="T787_1">No</text:span></text:p>
            </table:table-cell>
            <table:table-cell table:style-name="Cell292" table:number-columns-spanned="2">
              <text:p text:style-name="P788"/>
            </table:table-cell>
            <table:covered-table-cell/>
          </table:table-row>
        </table:table-header-rows>
        <table:table-row table:style-name="Row93">
          <table:table-cell table:style-name="Cell293" table:number-columns-spanned="2">
            <text:p text:style-name="P789"><text:span text:style-name="T789_1">PMU</text:span></text:p>
          </table:table-cell>
          <table:covered-table-cell/>
          <table:table-cell table:style-name="Cell294">
            <text:p text:style-name="P790"><text:span text:style-name="T790_1">1</text:span></text:p>
          </table:table-cell>
          <table:table-cell table:style-name="Cell295" table:number-columns-spanned="2">
            <text:p text:style-name="P791"><text:span text:style-name="T791_1">EEG<text:s/>blog:<text:s/>'</text:span><text:span text:style-name="T791_2"><text:a xlink:type="simple" xlink:href="https://www.esi-africa.com/industry-sectors/generation/strategic-energy-planning-in-ssa-is-essential-but-is-often-constrained/"><text:span text:style-name="T791_3">Strategic<text:s/>energy<text:s/>planning<text:s/>in<text:s/>SSA<text:s/>is<text:s/>essential<text:s/>but<text:s/>is<text:s/>often<text:s/>constrained</text:span></text:a></text:span><text:span text:style-name="T791_4">'<text:s/>published<text:s/>in<text:s/>ESI<text:s/>Africa,<text:s/>Simon<text:s/>Trace,<text:s/>May<text:s/>2020.</text:span></text:p>
          </table:table-cell>
          <table:covered-table-cell/>
        </table:table-row>
        <table:table-row table:style-name="Row94">
          <table:table-cell table:style-name="Cell296" table:number-columns-spanned="2">
            <text:p text:style-name="P792"><text:span text:style-name="T792_1">ESMAP<text:s/>gender<text:s/>project</text:span></text:p>
          </table:table-cell>
          <table:covered-table-cell/>
          <table:table-cell table:style-name="Cell297">
            <text:p text:style-name="P793"><text:span text:style-name="T793_1">2</text:span></text:p>
          </table:table-cell>
          <table:table-cell table:style-name="Cell298" table:number-columns-spanned="2">
            <text:p text:style-name="P794"><text:span text:style-name="T794_1">Blog<text:s/>‘</text:span><text:span text:style-name="T794_2"><text:a xlink:type="simple" xlink:href="https://blogs.worldbank.org/energy/getting-snapshot-womens-employment-power-sector-africa-and-south-asia"><text:span text:style-name="T794_3">Getting<text:s/>a<text:s/>snapshot<text:s/>of<text:s/>women’s<text:s/>employment<text:s/>in<text:s/>the<text:s/>power<text:s/>sector<text:s/>in<text:s/>Africa<text:s/>and<text:s/>South<text:s/>Asia</text:span></text:a></text:span><text:span text:style-name="T794_4">’,<text:s/>June<text:s/>2020.</text:span></text:p>
          </table:table-cell>
          <table:covered-table-cell/>
        </table:table-row>
        <table:table-row table:style-name="Row95">
          <table:table-cell table:style-name="Cell299" table:number-columns-spanned="2">
            <text:p text:style-name="P795"><text:span text:style-name="T795_1">PMU</text:span></text:p>
          </table:table-cell>
          <table:covered-table-cell/>
          <table:table-cell table:style-name="Cell300">
            <text:p text:style-name="P796"><text:span text:style-name="T796_1">3</text:span></text:p>
          </table:table-cell>
          <table:table-cell table:style-name="Cell301" table:number-columns-spanned="2">
            <text:p text:style-name="P797"><text:span text:style-name="T797_1">EEG<text:s/>newsletter<text:s/>in<text:s/>August<text:s/>2020.<text:s/></text:span></text:p>
          </table:table-cell>
          <table:covered-table-cell/>
        </table:table-row>
        <table:table-row table:style-name="Row96">
          <table:table-cell table:style-name="Cell302" table:number-columns-spanned="2">
            <text:p text:style-name="P798"><text:span text:style-name="T798_1">PMU</text:span></text:p>
          </table:table-cell>
          <table:covered-table-cell/>
          <table:table-cell table:style-name="Cell303">
            <text:p text:style-name="P799"><text:span text:style-name="T799_1">4</text:span></text:p>
          </table:table-cell>
          <table:table-cell table:style-name="Cell304" table:number-columns-spanned="2">
            <text:p text:style-name="P800"><text:span text:style-name="T800_1">Climate<text:s/>Parliament<text:s/>published<text:s/>‘</text:span><text:span text:style-name="T800_2"><text:a xlink:type="simple" xlink:href="https://www.climateparl.net/copy-of-resources-1"><text:span text:style-name="T800_3">Action<text:s/>ideas<text:s/>for<text:s/>parliamentarians</text:span></text:a></text:span><text:span text:style-name="T800_4">’<text:s/>in<text:s/>July<text:s/>2020<text:s/>following<text:s/>the<text:s/>virtual<text:s/>parliamentary<text:s/>conferences<text:s/>co-funded<text:s/>by<text:s/>EEG<text:s/>and<text:s/>the<text:s/>HVT<text:s/>programme.<text:s/></text:span></text:p>
          </table:table-cell>
          <table:covered-table-cell/>
        </table:table-row>
        <table:table-row table:style-name="Row97">
          <table:table-cell table:style-name="Cell305" table:number-columns-spanned="2">
            <text:p text:style-name="P801"><text:span text:style-name="T801_1">ESMAP<text:s/>(gender)<text:s/>project</text:span></text:p>
          </table:table-cell>
          <table:covered-table-cell/>
          <table:table-cell table:style-name="Cell306">
            <text:p text:style-name="P802"><text:span text:style-name="T802_1">5</text:span></text:p>
          </table:table-cell>
          <table:table-cell table:style-name="Cell307" table:number-columns-spanned="2">
            <text:p text:style-name="P803"><text:span text:style-name="T803_1">The<text:s/>World<text:s/>Bank<text:s/>published<text:s/>a<text:s/>feature<text:s/>story<text:s/>from<text:s/>the<text:s/>ESMAP<text:s/>women's<text:s/>employment<text:s/>project<text:s/>titled<text:s/>'</text:span><text:span text:style-name="T803_2"><text:a xlink:type="simple" xlink:href="https://www.worldbank.org/en/news/feature/2020/07/14/women-in-stem-kenyas-women-energy-leaders-highlight-the-importance-of-representation"><text:span text:style-name="T803_3">Women<text:s/>in<text:s/>STEM:<text:s/>Kenya’s<text:s/>Women<text:s/>Energy<text:s/>Leaders<text:s/>Highlight<text:s/>the<text:s/>Importance<text:s/>of<text:s/>Representation</text:span></text:a></text:span><text:span text:style-name="T803_4">'<text:s/>in<text:s/>July<text:s/>2020.</text:span></text:p>
          </table:table-cell>
          <table:covered-table-cell/>
        </table:table-row>
        <table:table-row table:style-name="Row98">
          <table:table-cell table:style-name="Cell308" table:number-columns-spanned="2">
            <text:p text:style-name="P804"><text:span text:style-name="T804_1">ESMAP<text:s/>Energy<text:s/>Efficiency<text:s/>project<text:s/>/<text:s/>PMU</text:span></text:p>
          </table:table-cell>
          <table:covered-table-cell/>
          <table:table-cell table:style-name="Cell309">
            <text:p text:style-name="P805"><text:span text:style-name="T805_1">6</text:span></text:p>
          </table:table-cell>
          <table:table-cell table:style-name="Cell310" table:number-columns-spanned="2">
            <text:p text:style-name="P806"><text:span text:style-name="T806_1">EEG<text:s/>and<text:s/>ESMAP<text:s/>co-published<text:s/>the<text:s/>blog<text:s/>‘</text:span><text:span text:style-name="T806_2"><text:a xlink:type="simple" xlink:href="https://www.opml.co.uk/blog/power-generation-pakistan-laying-groundwork-greener-less-expensive-future"><text:span text:style-name="T806_3">Power<text:s/>generation<text:s/>in<text:s/>Pakistan:<text:s/>laying<text:s/>the<text:s/>groundwork<text:s/>for<text:s/>a<text:s/>greener,<text:s/>less<text:s/>expensive<text:s/>future</text:span></text:a></text:span><text:span text:style-name="T806_4">’<text:s/>in<text:s/>September<text:s/>2020.<text:s/>The<text:s/>report<text:s/>shows<text:s/>that<text:s/>optimal<text:s/>dispatch<text:s/>in<text:s/>the<text:s/>country<text:s/>could<text:s/>result<text:s/>in<text:s/>a<text:s/>17.8%<text:s/>cost<text:s/>reduction,<text:s/>equivalent<text:s/>to<text:s/>a<text:s/>saving<text:s/>of<text:s/>over<text:s/>$1<text:s/>billion.</text:span></text:p>
          </table:table-cell>
          <table:covered-table-cell/>
        </table:table-row>
        <table:table-row table:style-name="Row99">
          <table:table-cell table:style-name="Cell311" table:number-columns-spanned="2">
            <text:p text:style-name="P807"><text:span text:style-name="T807_1">PMU</text:span></text:p>
          </table:table-cell>
          <table:covered-table-cell/>
          <table:table-cell table:style-name="Cell312">
            <text:p text:style-name="P808"><text:span text:style-name="T808_1">7</text:span></text:p>
          </table:table-cell>
          <table:table-cell table:style-name="Cell313" table:number-columns-spanned="2">
            <text:p text:style-name="P809"><text:span text:style-name="T809_1">EEG<text:s/>published<text:s/>an<text:s/>article<text:s/>in<text:s/>Energy<text:s/>World,<text:s/>‘</text:span><text:span text:style-name="T809_2"><text:a xlink:type="simple" xlink:href="https://issuu.com/energyinst/docs/hi_res/s/11062304"><text:span text:style-name="T809_3">Addressing<text:s/>unreliable<text:s/>electricity<text:s/>in<text:s/>Sub-Saharan<text:s/>Africa</text:span></text:a></text:span><text:span text:style-name="T809_4">'<text:s/>in<text:s/>October<text:s/>2020.<text:s/></text:span></text:p>
          </table:table-cell>
          <table:covered-table-cell/>
        </table:table-row>
        <table:table-row table:style-name="Row100">
          <table:table-cell table:style-name="Cell314" table:number-columns-spanned="2">
            <text:p text:style-name="P810"><text:span text:style-name="T810_1">PMU</text:span></text:p>
          </table:table-cell>
          <table:covered-table-cell/>
          <table:table-cell table:style-name="Cell315">
            <text:p text:style-name="P811"><text:span text:style-name="T811_1">8</text:span></text:p>
          </table:table-cell>
          <table:table-cell table:style-name="Cell316" table:number-columns-spanned="2">
            <text:p text:style-name="P812"><text:span text:style-name="T812_1">EEG<text:s/>newsletter<text:s/>in<text:s/>October<text:s/>2020.</text:span></text:p>
          </table:table-cell>
          <table:covered-table-cell/>
        </table:table-row>
        <table:table-row table:style-name="Row101">
          <table:table-cell table:style-name="Cell317" table:number-columns-spanned="2">
            <text:p text:style-name="P813"><text:span text:style-name="T813_1">PMU</text:span></text:p>
          </table:table-cell>
          <table:covered-table-cell/>
          <table:table-cell table:style-name="Cell318">
            <text:p text:style-name="P814"><text:span text:style-name="T814_1">9</text:span></text:p>
          </table:table-cell>
          <table:table-cell table:style-name="Cell319" table:number-columns-spanned="2">
            <text:p text:style-name="P815"><text:span text:style-name="T815_1">EEG<text:s/>blog:<text:s/></text:span><text:span text:style-name="T815_2"><text:a xlink:type="simple" xlink:href="https://energyeconomicgrowth.org/index.php/blog/increasing-womens-participation-energy-sector-addressing-challenges"><text:span text:style-name="T815_3">‘Increasing<text:s/>women’s<text:s/>participation<text:s/>in<text:s/>the<text:s/>energy<text:s/>sector<text:s/>–<text:s/>addressing<text:s/>the<text:s/>challenges’</text:span></text:a></text:span><text:span text:style-name="T815_4"><text:s/>in<text:s/>October<text:s/>2020.<text:s/></text:span></text:p>
          </table:table-cell>
          <table:covered-table-cell/>
        </table:table-row>
        <table:table-row table:style-name="Row102">
          <table:table-cell table:style-name="Cell320" table:number-columns-spanned="2">
            <text:p text:style-name="P816"><text:span text:style-name="T816_1">PMU</text:span></text:p>
          </table:table-cell>
          <table:covered-table-cell/>
          <table:table-cell table:style-name="Cell321">
            <text:p text:style-name="P817"><text:span text:style-name="T817_1">10</text:span></text:p>
          </table:table-cell>
          <table:table-cell table:style-name="Cell322" table:number-columns-spanned="2">
            <text:p text:style-name="P818"><text:span text:style-name="T818_1">EEG<text:s/>blog:<text:s/></text:span><text:span text:style-name="T818_2"><text:a xlink:type="simple" xlink:href="https://energyeconomicgrowth.org/blog/utilities-developing-countries-revenue-collection-can-be-challenging-and-covid-19-could-be"><text:span text:style-name="T818_3">Utility<text:s/>Operations:<text:s/>For<text:s/>utilities<text:s/>in<text:s/>developing<text:s/>countries,<text:s/>revenue<text:s/>collection<text:s/>can<text:s/>be<text:s/>challenging<text:s/>–<text:s/>and<text:s/>COVID-19<text:s/>could<text:s/>be<text:s/>exacerbating<text:s/>the<text:s/>problem’</text:span></text:a></text:span><text:span text:style-name="T818_4"><text:s/>in<text:s/>December<text:s/>2020.</text:span></text:p>
          </table:table-cell>
          <table:covered-table-cell/>
        </table:table-row>
      </table:table>
      <text:p text:style-name="P819"/>
      <text:p text:style-name="P820"/>
      <text:p text:style-name="P821"/>
      <text:p text:style-name="P822"><text:span text:style-name="T822_1">Output<text:s/>indicator<text:s/>2.4:<text:s/>Number<text:s/>research<text:s/>and<text:s/>knowledge<text:s/>products<text:s/>generated<text:s/>to<text:s/>raise<text:s/>awareness<text:s/>and<text:s/>share<text:s/>knowledge<text:s/>with<text:s/>stakeholders<text:s/>at<text:s/>all<text:s/>levels<text:s/>on<text:s/>the<text:s/>impact<text:s/>of<text:s/>COVID-19<text:s/>for<text:s/>the<text:s/>energy<text:s/>sector</text:span></text:p>
      <text:p text:style-name="P823"/>
      <table:table table:style-name="Table20">
        <table:table-column table:style-name="Column81"/>
        <table:table-column table:style-name="Column82"/>
        <table:table-column table:style-name="Column83"/>
        <table:table-column table:style-name="Column84"/>
        <table:table-column table:style-name="Column85"/>
        <table:table-header-rows>
          <table:table-row table:style-name="Row103">
            <table:table-cell table:style-name="Cell323">
              <text:p text:style-name="P824"><text:span text:style-name="T824_1">Project<text:s/></text:span></text:p>
            </table:table-cell>
            <table:table-cell table:style-name="Cell324">
              <text:p text:style-name="P825"><text:span text:style-name="T825_1">No</text:span></text:p>
            </table:table-cell>
            <table:table-cell table:style-name="Cell325" table:number-columns-spanned="2">
              <text:p text:style-name="P826"/>
            </table:table-cell>
            <table:covered-table-cell/>
          </table:table-row>
        </table:table-header-rows>
        <table:table-row table:style-name="Row104">
          <table:table-cell table:style-name="Cell326" table:number-columns-spanned="2">
            <text:p text:style-name="P827"><text:span text:style-name="T827_1">York<text:s/>(General)<text:s/>project</text:span></text:p>
          </table:table-cell>
          <table:covered-table-cell/>
          <table:table-cell table:style-name="Cell327">
            <text:p text:style-name="P828"><text:span text:style-name="T828_1">1</text:span></text:p>
          </table:table-cell>
          <table:table-cell table:style-name="Cell328" table:number-columns-spanned="2">
            <text:p text:style-name="P829"><text:span text:style-name="T829_1">Journal<text:s/>articles:</text:span></text:p>
            <text:p text:style-name="P830"><text:span text:style-name="T830_1">Energy<text:s/>Nature:<text:s/>Castán<text:s/>Broto,<text:s/>V.,<text:s/>Kirshner,<text:s/>J.<text:s/>‘</text:span><text:span text:style-name="T830_2"><text:a xlink:type="simple" xlink:href="https://www.nature.com/articles/s41560-020-0625-6"><text:span text:style-name="T830_3">Energy<text:s/>access<text:s/>is<text:s/>needed<text:s/>to<text:s/>maintain<text:s/>health<text:s/>during<text:s/>pandemics</text:span></text:a></text:span><text:span text:style-name="T830_4">’.<text:s/>Nature<text:s/>Energy<text:s/>(2020).<text:s text:c="2"/></text:span><text:span text:style-name="T830_5"><text:a xlink:type="simple" xlink:href="https://doi.org/10.1038/s41560-020-0625-6"><text:span text:style-name="T830_6">https://doi.org/10.1038/s41560-020-0625-6</text:span></text:a></text:span></text:p>
          </table:table-cell>
          <table:covered-table-cell/>
        </table:table-row>
        <table:table-row table:style-name="Row105">
          <table:table-cell table:style-name="Cell329" table:number-columns-spanned="2">
            <text:p text:style-name="P831"><text:span text:style-name="T831_1">Wageningen<text:s/>(Sierra<text:s/>Leone)</text:span></text:p>
          </table:table-cell>
          <table:covered-table-cell/>
          <table:table-cell table:style-name="Cell330">
            <text:p text:style-name="P832"><text:span text:style-name="T832_1">2</text:span></text:p>
          </table:table-cell>
          <table:table-cell table:style-name="Cell331" table:number-columns-spanned="2">
            <text:p text:style-name="P833"><text:span text:style-name="T833_1">Data<text:s/>from<text:s/>an<text:s/>EEG<text:s/>funded<text:s/>survey<text:s/>for<text:s/>paper<text:s/>published<text:s/>in<text:s/>Science<text:s/>Advances:</text:span></text:p>
            <text:p text:style-name="P834"><text:span text:style-name="T834_1"><text:s/></text:span><text:span text:style-name="T834_2"><text:a xlink:type="simple" xlink:href="https://advances.sciencemag.org/content/7/6/eabe0997"><text:span text:style-name="T834_3">Falling<text:s/>Living<text:s/>Standards<text:s/>during<text:s/>the<text:s/>COVID-19<text:s/>Crisis:<text:s/>Quantitative<text:s/>Evidence<text:s/>from<text:s/>Nine<text:s/>Developing<text:s/>Countries</text:span></text:a></text:span><text:span text:style-name="T834_4">,<text:s/>February<text:s/>2021<text:s/></text:span><text:span text:style-name="T834_5">DOI:<text:s/>10.1126/sciadv.abe0997</text:span></text:p>
          </table:table-cell>
          <table:covered-table-cell/>
        </table:table-row>
        <table:table-row table:style-name="Row106">
          <table:table-cell table:style-name="Cell332" table:number-columns-spanned="2">
            <text:p text:style-name="P835"/>
          </table:table-cell>
          <table:covered-table-cell/>
          <table:table-cell table:style-name="Cell333">
            <text:p text:style-name="P836"><text:span text:style-name="T836_1">3</text:span></text:p>
          </table:table-cell>
          <table:table-cell table:style-name="Cell334" table:number-columns-spanned="2">
            <text:p text:style-name="P837"><text:span text:style-name="T837_1">Press<text:s/>articles:</text:span></text:p>
            <text:p text:style-name="P838"><text:span text:style-name="T838_1"><text:a xlink:type="simple" xlink:href="https://www.esi-africa.com/industry-sectors/asset-maintenance/energy-system-planning-must-include-research-into-health-says-eeg/"><text:span text:style-name="T838_2">Research<text:s/>into<text:s/>Covid-19<text:s/>and<text:s/>energy<text:s/>is<text:s/>key<text:s/>for<text:s/>future<text:s/>energy<text:s/>systems<text:s/>in<text:s/>developing<text:s/>countries</text:span></text:a></text:span><text:span text:style-name="T838_3">,<text:s/>January<text:s/>2021<text:s/></text:span></text:p>
          </table:table-cell>
          <table:covered-table-cell/>
        </table:table-row>
        <table:table-row table:style-name="Row107">
          <table:table-cell table:style-name="Cell335" table:number-columns-spanned="2">
            <text:p text:style-name="P839"><text:span text:style-name="T839_1">PMU</text:span></text:p>
          </table:table-cell>
          <table:covered-table-cell/>
          <table:table-cell table:style-name="Cell336">
            <text:p text:style-name="P840"><text:span text:style-name="T840_1">4-5</text:span></text:p>
          </table:table-cell>
          <table:table-cell table:style-name="Cell337" table:number-columns-spanned="2">
            <text:p text:style-name="P841"><text:span text:style-name="T841_1">Blogs:</text:span></text:p>
            <text:p text:style-name="P842"><text:span text:style-name="T842_1">EEG<text:s/>Blog:<text:s/>‘</text:span><text:span text:style-name="T842_2"><text:a xlink:type="simple" xlink:href="https://energyeconomicgrowth.org/blog/utilities-developing-countries-revenue-collection-can-be-challenging-and-covid-19-could-be"><text:span text:style-name="T842_3">Utility<text:s/>Operations:<text:s/>For<text:s/>utilities<text:s/>in<text:s/>developing<text:s/>countries,<text:s/>revenue<text:s/>collection<text:s/>can<text:s/>be<text:s/>challenging<text:s/>–<text:s/>and<text:s/>COVID-19<text:s/>could<text:s/>be<text:s/>exacerbating<text:s/>the<text:s/>problem</text:span></text:a></text:span><text:span text:style-name="T842_4">’,<text:s/>December<text:s/>2020.</text:span></text:p>
            <text:p text:style-name="P843"><text:span text:style-name="T843_1">EEG<text:s/>blog:<text:s/>‘</text:span><text:span text:style-name="T843_2"><text:a xlink:type="simple" xlink:href="https://energyeconomicgrowth.org/blog/covid-19-and-energy-sector"><text:span text:style-name="T843_3">COVID-19<text:s/>and<text:s/>the<text:s/>energy<text:s/>sector</text:span></text:a></text:span><text:span text:style-name="T843_4">’,<text:s/>June<text:s/>2020.</text:span></text:p>
          </table:table-cell>
          <table:covered-table-cell/>
        </table:table-row>
        <table:table-row table:style-name="Row108">
          <table:table-cell table:style-name="Cell338" table:number-columns-spanned="2">
            <text:p text:style-name="P844"><text:span text:style-name="T844_1">PMU</text:span></text:p>
          </table:table-cell>
          <table:covered-table-cell/>
          <table:table-cell table:style-name="Cell339">
            <text:p text:style-name="P845"><text:span text:style-name="T845_1">6-8</text:span></text:p>
          </table:table-cell>
          <table:table-cell table:style-name="Cell340" table:number-columns-spanned="2">
            <text:p text:style-name="P846"><text:span text:style-name="T846_1">EEG<text:s/>Energy<text:s/>Insights:</text:span></text:p>
            <text:p text:style-name="P847"><text:span text:style-name="T847_1">EEG<text:s/>Energy<text:s/>Insight:<text:s/>‘</text:span><text:span text:style-name="T847_2"><text:a xlink:type="simple" xlink:href="https://energyeconomicgrowth.org/publication/covid-19-and-african-energy-sector"><text:span text:style-name="T847_3">COVID-19<text:s/>and<text:s/>the<text:s/>African<text:s/>energy<text:s/>sector</text:span></text:a></text:span><text:span text:style-name="T847_4">’,<text:s/>September<text:s/>2020.<text:s/></text:span></text:p>
            <text:p text:style-name="P848"><text:span text:style-name="T848_1">EEG<text:s/>Energy<text:s/>Insight:<text:s/>‘</text:span><text:span text:style-name="T848_2"><text:a xlink:type="simple" xlink:href="https://energyeconomicgrowth.org/publication/tracking-indias-covid-19-impacts-and-recovery-using-high-frequency-electricity-and"><text:span text:style-name="T848_3">Tracking<text:s/>India’s<text:s/>COVID-19<text:s/>impacts<text:s/>and<text:s/>recovery<text:s/>using<text:s/>high-frequency<text:s/>electricity<text:s/>and<text:s/>pollution<text:s/>data</text:span></text:a></text:span><text:span text:style-name="T848_4">’,<text:s/>September<text:s/>2020.</text:span></text:p>
            <text:p text:style-name="P849"><text:span text:style-name="T849_1">EEG<text:s/>Energy<text:s/>Insight,<text:s/>‘</text:span><text:span text:style-name="T849_2"><text:a xlink:type="simple" xlink:href="https://energyeconomicgrowth.org/publication/learning-covid-19-experience-framework-resilient-regional-electricity-grid-bangladesh"><text:span text:style-name="T849_3">Learning<text:s/>from<text:s/>the<text:s/>COVID-19<text:s/>experience<text:s/>-<text:s/>a<text:s/>framework<text:s/>for<text:s/>a<text:s/>resilient<text:s/>regional<text:s/>electricity<text:s/>grid<text:s/>for<text:s/>Bangladesh,<text:s/>Bhutan,<text:s/>Nepal<text:s/>and<text:s/>India’</text:span></text:a></text:span><text:span text:style-name="T849_4"><text:s/>November<text:s/>2020.</text:span></text:p>
          </table:table-cell>
          <table:covered-table-cell/>
        </table:table-row>
        <table:table-row table:style-name="Row109">
          <table:table-cell table:style-name="Cell341" table:number-columns-spanned="2">
            <text:p text:style-name="P850"><text:span text:style-name="T850_1">Mzuzu<text:s/>University-CV-19<text:s/>project</text:span></text:p>
          </table:table-cell>
          <table:covered-table-cell/>
          <table:table-cell table:style-name="Cell342">
            <text:p text:style-name="P851"><text:span text:style-name="T851_1">9</text:span></text:p>
          </table:table-cell>
          <table:table-cell table:style-name="Cell343" table:number-columns-spanned="2">
            <text:p text:style-name="P852"><text:span text:style-name="T852_1">Other<text:s/>reports:</text:span></text:p>
            <text:p text:style-name="P853"><text:span text:style-name="T853_1">Workshop<text:s/>report:<text:s/>‘</text:span><text:span text:style-name="T853_2"><text:a xlink:type="simple" xlink:href="https://energyeconomicgrowth.org/publication/impacts-and-coping-mechanisms-covid-19-pandemic-malawis-energy-sector"><text:span text:style-name="T853_3">Impacts<text:s/>and<text:s/>Coping<text:s/>Mechanisms<text:s/>for<text:s/>the<text:s/>Covid-19<text:s/>Pandemic<text:s/>in<text:s/>Malawi’s<text:s/>Energy<text:s/>Sector</text:span></text:a></text:span><text:span text:style-name="T853_4">’,<text:s/>following<text:s/>the<text:s/>Mzuzu<text:s/>University<text:s/>workshop<text:s/>in<text:s/>June<text:s/>2020.<text:s/></text:span></text:p>
          </table:table-cell>
          <table:covered-table-cell/>
        </table:table-row>
      </table:table>
      <text:p text:style-name="P854"/>
      <text:p text:style-name="P855"/>
      <text:p text:style-name="P856"/>
      <text:p text:style-name="P857"/>
      <text:p text:style-name="P858"/>
      <text:p text:style-name="P859"/>
      <text:p text:style-name="P860"/>
      <text:p text:style-name="P861"/>
      <text:p text:style-name="P862"><text:span text:style-name="T862_1">Output<text:s/></text:span><text:span text:style-name="T862_2">Area<text:s/></text:span><text:span text:style-name="T862_3">5</text:span></text:p>
      <text:p text:style-name="P863"><text:span text:style-name="T863_1">5.1<text:s/></text:span><text:span text:style-name="T863_2">O</text:span><text:span text:style-name="T863_3">utputs<text:s/>that<text:s/>dealt<text:s/>with<text:s/>the<text:s/></text:span><text:span text:style-name="T863_4">distributional<text:s/>implications<text:s/>of<text:s/>energy<text:s/>and<text:s/>poverty</text:span></text:p>
      <table:table table:style-name="Table21">
        <table:table-column table:style-name="Column86"/>
        <table:table-column table:style-name="Column87"/>
        <table:table-header-rows>
          <table:table-row table:style-name="Row110">
            <table:table-cell table:style-name="Cell344">
              <text:p text:style-name="P864"><text:span text:style-name="T864_1">No.</text:span></text:p>
            </table:table-cell>
            <table:table-cell table:style-name="Cell345">
              <text:p text:style-name="P865"><text:span text:style-name="T865_1">Output</text:span></text:p>
            </table:table-cell>
          </table:table-row>
        </table:table-header-rows>
        <table:table-row table:style-name="Row111">
          <table:table-cell table:style-name="Cell346">
            <text:p text:style-name="P866"><text:span text:style-name="T866_1">1</text:span></text:p>
          </table:table-cell>
          <table:table-cell table:style-name="Cell347">
            <text:p text:style-name="P867"><text:span text:style-name="T867_1">The<text:s/>IFPRI<text:s/>project<text:s/>published<text:s/>an<text:s/>insight<text:s/>brief<text:s/>titled<text:s/>'</text:span><text:span text:style-name="T867_2"><text:a xlink:type="simple" xlink:href="https://rmi.org/insight/ethiopia-productive-use"><text:span text:style-name="T867_3">Capturing<text:s/>the<text:s/>Productive<text:s/>Use<text:s/>Dividend:<text:s/>Valuing<text:s/>the<text:s/>Synergies<text:s/>between<text:s/>Rural<text:s/>Electrification<text:s/>and<text:s/>Smallholder<text:s/>Agriculture<text:s/>in<text:s/>Ethiopia</text:span></text:a></text:span><text:span text:style-name="T867_4">'<text:s/>with<text:s/>the<text:s/>Rocky<text:s/>Mountain<text:s/>Institute,<text:s/>April<text:s/>2020.</text:span></text:p>
          </table:table-cell>
        </table:table-row>
        <table:table-row table:style-name="Row112">
          <table:table-cell table:style-name="Cell348">
            <text:p text:style-name="P868"><text:span text:style-name="T868_1">2</text:span></text:p>
          </table:table-cell>
          <table:table-cell table:style-name="Cell349">
            <text:p text:style-name="P869"><text:span text:style-name="T869_1">A<text:s/>chapter<text:s/>co-written<text:s/>by<text:s/>the<text:s/>York<text:s/>(General)<text:s/>project<text:s/>adapted<text:s/>from<text:s/>their<text:s/>EEG<text:s/>Energy<text:s/>Insight<text:s/>paper<text:s/>(2019),<text:s/>titled<text:s/>‘The<text:s/>politics<text:s/>of<text:s/>electricity<text:s/>access<text:s/>and<text:s/>environmental<text:s/>security<text:s/>in<text:s/>Mozambique’<text:s/>is<text:s/>under<text:s/>review<text:s/>(April<text:s/>2020)<text:s/>for<text:s/>inclusion<text:s/>in<text:s/>Energy<text:s/>and<text:s/>Environmental<text:s/>Security<text:s/>in<text:s/>Developing<text:s/>Countries,<text:s/>a<text:s/>book<text:s/>edited<text:s/>by<text:s/>Mohammed<text:s/>Asif<text:s/>(to<text:s/>be<text:s/>published<text:s/>by<text:s/>Taylor<text:s/>&amp;<text:s/>Francis).<text:s/>Cotton,<text:s/>M.,<text:s/>Kirshner,<text:s/>J.<text:s/>and<text:s/>Salite,<text:s/>D.<text:s/>Forthcoming.<text:s/>The<text:s/>politics<text:s/>of<text:s/>electricity<text:s/>access<text:s/>and<text:s/>environmental<text:s/>security<text:s/>in<text:s/>Mozambique.<text:s/>In<text:s/>Asif,<text:s/>M.<text:s/>(ed.)<text:s/>Energy<text:s/>and<text:s/>Environmental<text:s/>Security<text:s/>in<text:s/>Developing<text:s/>Countries.<text:s/>Milton<text:s/>Park,<text:s/>UK,<text:s/>Taylor<text:s/>&amp;<text:s/>Francis.</text:span></text:p>
          </table:table-cell>
        </table:table-row>
        <table:table-row table:style-name="Row113">
          <table:table-cell table:style-name="Cell350">
            <text:p text:style-name="P870"><text:span text:style-name="T870_1">3</text:span></text:p>
          </table:table-cell>
          <table:table-cell table:style-name="Cell351">
            <text:p text:style-name="P871"><text:span text:style-name="T871_1">The<text:s/>York<text:s/>(General)<text:s/>project<text:s/>published<text:s/>an<text:s/>article<text:s/>with<text:s/>Energy<text:s/>Nature:<text:s/>Castán<text:s/>Broto,<text:s/>V.,<text:s/>Kirshner,<text:s/>J.<text:s/>‘</text:span><text:span text:style-name="T871_2"><text:a xlink:type="simple" xlink:href="https://www.nature.com/articles/s41560-020-0625-6"><text:span text:style-name="T871_3">Energy<text:s/>access<text:s/>is<text:s/>needed<text:s/>to<text:s/>maintain<text:s/>health<text:s/>during<text:s/>pandemics</text:span></text:a></text:span><text:span text:style-name="T871_4">’.<text:s/>Nature<text:s/>Energy<text:s/>(2020),<text:s/>May<text:s/>2020.</text:span></text:p>
          </table:table-cell>
        </table:table-row>
        <table:table-row table:style-name="Row114">
          <table:table-cell table:style-name="Cell352">
            <text:p text:style-name="P872"><text:span text:style-name="T872_1">4</text:span></text:p>
          </table:table-cell>
          <table:table-cell table:style-name="Cell353">
            <text:p text:style-name="P873"><text:span text:style-name="T873_1">The<text:s/>York<text:s/>University<text:s text:c="2"/>(General<text:s/>call)<text:s/>project<text:s/>published<text:s/>‘The<text:s/>political<text:s/>economy<text:s/>of<text:s/>electricity<text:s/>access<text:s/>in<text:s/>Mozambique:<text:s/></text:span><text:span text:style-name="T873_2"><text:a xlink:type="simple" xlink:href="https://research.tees.ac.uk/ws/portalfiles/portal/17191170/Energy_Review_October_2020.pdf"><text:span text:style-name="T873_3">Supporting<text:s/>sustainable<text:s/>and<text:s/>inclusive<text:s/>investment</text:span></text:a></text:span><text:span text:style-name="T873_4"><text:s/>in<text:s/>Journal<text:s/>The<text:s/>Energy<text:s/>and<text:s/>Climate<text:s/>Observer<text:s/>in<text:s/>October<text:s/>2020</text:span></text:p>
          </table:table-cell>
        </table:table-row>
        <table:table-row table:style-name="Row115">
          <table:table-cell table:style-name="Cell354">
            <text:p text:style-name="P874"><text:span text:style-name="T874_1">5</text:span></text:p>
          </table:table-cell>
          <table:table-cell table:style-name="Cell355">
            <text:p text:style-name="P875"><text:span text:style-name="T875_1">The<text:s/>PSI<text:s/>(Ethiopia)<text:s/>project<text:s/>published<text:s/>a<text:s/>paper<text:s/>with<text:s/>Energy<text:s/>Research<text:s/>and<text:s/>Social<text:s/>Science<text:s/>‘Counting<text:s/>the<text:s/>cost:<text:s/>the<text:s/>welfare<text:s/>cost<text:s/>of<text:s/>tariff<text:s/>increases<text:s/>and<text:s/>power<text:s/>supply<text:s/>shortfalls<text:s/>among<text:s/>urban<text:s/>households<text:s/>in<text:s/>Ethiopia’<text:s/>in<text:s/>December<text:s/>2020.</text:span></text:p>
          </table:table-cell>
        </table:table-row>
        <table:table-row table:style-name="Row116">
          <table:table-cell table:style-name="Cell356">
            <text:p text:style-name="P876"><text:span text:style-name="T876_1">6</text:span></text:p>
          </table:table-cell>
          <table:table-cell table:style-name="Cell357">
            <text:p text:style-name="P877"><text:span text:style-name="T877_1">A<text:s/>report<text:s/>capturing<text:s/>the<text:s/>outcomes<text:s/>of<text:s/>three<text:s/>workshops<text:s/>on<text:s/>community<text:s/>energy<text:s/>resilience<text:s/>and<text:s/>electricity<text:s/>systems<text:s/>that<text:s/>were<text:s/>part<text:s/>of<text:s/>the<text:s/>Research<text:s/>Collaborations<text:s/>on<text:s/>Community<text:s/>Energy<text:s/>Resilience<text:s/>in<text:s/>Low-Income<text:s/>Countries<text:s/>Project<text:s/>was<text:s/>published<text:s/>in<text:s/>June<text:s/>2020:<text:s/>‘Community<text:s/>Energy<text:s/>Resilience<text:s/>&amp;<text:s/>Electricity<text:s/>Systems:<text:s/>Workshops<text:s/>Report’.</text:span></text:p>
          </table:table-cell>
        </table:table-row>
        <table:table-row table:style-name="Row117">
          <table:table-cell table:style-name="Cell358">
            <text:p text:style-name="P878"><text:span text:style-name="T878_1">7</text:span></text:p>
          </table:table-cell>
          <table:table-cell table:style-name="Cell359">
            <text:p text:style-name="P879"><text:span text:style-name="T879_1">The<text:s/>York<text:s/>(General)<text:s/>project<text:s/>submitted<text:s/>the<text:s/>paper<text:s/>‘Electricity<text:s/>access<text:s/>in<text:s/>Mozambique:<text:s/>A<text:s/>critical<text:s/>policy<text:s/>analysis<text:s/>of<text:s/>investment,<text:s/>service<text:s/>reliability<text:s/>and<text:s/>social<text:s/>sustainability’<text:s/>to<text:s/>Energy<text:s/>Research<text:s/>and<text:s/>Social<text:s/>Science<text:s/>on<text:s/>9<text:s/>December<text:s/>2020.<text:s/></text:span></text:p>
          </table:table-cell>
        </table:table-row>
        <table:table-row table:style-name="Row118">
          <table:table-cell table:style-name="Cell360">
            <text:p text:style-name="P880"><text:span text:style-name="T880_1">8</text:span></text:p>
          </table:table-cell>
          <table:table-cell table:style-name="Cell361">
            <text:p text:style-name="P881"><text:span text:style-name="T881_1">The<text:s/>York<text:s/>(General)<text:s/>project<text:s/>produced<text:s/>an<text:s/>EEG<text:s/>Energy<text:s/>Insight:<text:s/>‘Electricity<text:s/>access<text:s/>and<text:s/>social<text:s/>sustainability<text:s/>in<text:s/>Mozambique’,<text:s/>Daneila<text:s/>Salite,<text:s/>Joshua<text:s/>Kirshner,<text:s/>and<text:s/>Matthew<text:s/>Cotton,<text:s/>in<text:s/>December<text:s/>2020.</text:span></text:p>
            <text:p text:style-name="P882"/>
          </table:table-cell>
        </table:table-row>
        <table:table-row table:style-name="Row119">
          <table:table-cell table:style-name="Cell362">
            <text:p text:style-name="P883"><text:span text:style-name="T883_1">9</text:span></text:p>
          </table:table-cell>
          <table:table-cell table:style-name="Cell363">
            <text:p text:style-name="P884"><text:span text:style-name="T884_1">The<text:s/>Wageningen<text:s/>(Sierra<text:s/>Leone)<text:s/>project<text:s/>produced<text:s/>a<text:s text:c="2"/>paper<text:s/>‘</text:span><text:span text:style-name="T884_2"><text:a xlink:type="simple" xlink:href="https://advances.sciencemag.org/content/7/6/eabe0997"><text:span text:style-name="T884_3">Falling<text:s/>Living<text:s/>Standards<text:s/>during<text:s/>the<text:s/>COVID-19<text:s/>Crisis:<text:s/>Quantitative<text:s/>Evidence<text:s/>from<text:s/>Nine<text:s/>Developing<text:s/>Countries’</text:span></text:a></text:span><text:span text:style-name="T884_4"><text:s/>published<text:s/>in<text:s/>Science<text:s/>Advances<text:s/>in<text:s/>February<text:s/>2021.<text:s/></text:span></text:p>
          </table:table-cell>
        </table:table-row>
      </table:table>
      <text:p text:style-name="P885"/>
      <text:p text:style-name="P886"/>
      <text:p text:style-name="P887"><text:span text:style-name="T887_1">5.2<text:s/></text:span><text:span text:style-name="T887_2">O</text:span><text:span text:style-name="T887_3">utputs<text:s/>that<text:s/>dealt<text:s/>with<text:s/>gender</text:span><text:span text:style-name="T887_4"><text:s/>issues<text:s/>or<text:s/>women/girls.<text:s/></text:span></text:p>
      <text:p text:style-name="P888"/>
      <table:table table:style-name="Table22">
        <table:table-column table:style-name="Column88"/>
        <table:table-column table:style-name="Column89"/>
        <table:table-header-rows>
          <table:table-row table:style-name="Row120">
            <table:table-cell table:style-name="Cell364">
              <text:p text:style-name="P889"><text:span text:style-name="T889_1">No.</text:span></text:p>
            </table:table-cell>
            <table:table-cell table:style-name="Cell365">
              <text:p text:style-name="P890"><text:span text:style-name="T890_1">Output</text:span></text:p>
            </table:table-cell>
          </table:table-row>
        </table:table-header-rows>
        <table:table-row table:style-name="Row121">
          <table:table-cell table:style-name="Cell366">
            <text:p text:style-name="P891"><text:span text:style-name="T891_1">1</text:span></text:p>
          </table:table-cell>
          <table:table-cell table:style-name="Cell367">
            <text:p text:style-name="P892"><text:span text:style-name="T892_1">The<text:s/>ESMAP<text:s/>Gender<text:s/>project<text:s/>published<text:s/>the<text:s/>blog<text:s/>‘</text:span><text:span text:style-name="T892_2"><text:a xlink:type="simple" xlink:href="https://blogs.worldbank.org/energy/getting-snapshot-womens-employment-power-sector-africa-and-south-asia"><text:span text:style-name="T892_3">Getting<text:s/>a<text:s/>snapshot<text:s/>of<text:s/>women’s<text:s/>employment<text:s/>in<text:s/>the<text:s/>power<text:s/>sector<text:s/>in<text:s/>Africa<text:s/>and<text:s/>South<text:s/>Asia</text:span></text:a></text:span><text:span text:style-name="T892_4">’,<text:s/>June<text:s/>2020.</text:span></text:p>
          </table:table-cell>
        </table:table-row>
        <table:table-row table:style-name="Row122">
          <table:table-cell table:style-name="Cell368">
            <text:p text:style-name="P893"><text:span text:style-name="T893_1">2</text:span></text:p>
          </table:table-cell>
          <table:table-cell table:style-name="Cell369">
            <text:p text:style-name="P894"><text:span text:style-name="T894_1">The<text:s/>ESMAP<text:s/>(gender)<text:s/>project<text:s/>published<text:s/>‘</text:span><text:span text:style-name="T894_2"><text:a xlink:type="simple" xlink:href="https://documents.worldbank.org/en/publication/documents-reports/documentdetail/274741594828495898/summary-note-entry-points-for-world-bank-project-teams"><text:span text:style-name="T894_3">Stepping<text:s/>Up<text:s/>Women's<text:s/>STEM<text:s/>Careers<text:s/>in<text:s/>Infrastructure<text:s/>(Vol.<text:s/>3)<text:s/>:<text:s/>Summary<text:s/>Note<text:s/>:<text:s/>Entry<text:s/>Points<text:s/>for<text:s/>World<text:s/>Bank<text:s/>Project<text:s/>Teams</text:span></text:a></text:span><text:span text:style-name="T894_4">’<text:s/>to<text:s/>the<text:s/>World<text:s/>Bank’s<text:s/>website,<text:s/>July<text:s/>2020.</text:span></text:p>
          </table:table-cell>
        </table:table-row>
        <table:table-row table:style-name="Row123">
          <table:table-cell table:style-name="Cell370">
            <text:p text:style-name="P895"><text:span text:style-name="T895_1">3</text:span></text:p>
          </table:table-cell>
          <table:table-cell table:style-name="Cell371">
            <text:p text:style-name="P896"><text:span text:style-name="T896_1">The<text:s/>World<text:s/>Bank<text:s/>published<text:s/>a<text:s/>feature<text:s/>story<text:s/>from<text:s/>the<text:s/>ESMAP<text:s/>women's<text:s/>employment<text:s/>project<text:s/>titled<text:s/>'</text:span><text:span text:style-name="T896_2"><text:a xlink:type="simple" xlink:href="https://www.worldbank.org/en/news/feature/2020/07/14/women-in-stem-kenyas-women-energy-leaders-highlight-the-importance-of-representation"><text:span text:style-name="T896_3">Women<text:s/>in<text:s/>STEM:<text:s/>Kenya’s<text:s/>Women<text:s/>Energy<text:s/>Leaders<text:s/>Highlight<text:s/>the<text:s/>Importance<text:s/>of<text:s/>Representation</text:span></text:a></text:span><text:span text:style-name="T896_4">'<text:s/>in<text:s/>July<text:s/>2020.</text:span></text:p>
          </table:table-cell>
        </table:table-row>
        <table:table-row table:style-name="Row124">
          <table:table-cell table:style-name="Cell372">
            <text:p text:style-name="P897"><text:span text:style-name="T897_1">4</text:span></text:p>
          </table:table-cell>
          <table:table-cell table:style-name="Cell373">
            <text:p text:style-name="P898"><text:span text:style-name="T898_1">EEG<text:s/>PMU<text:s/>published<text:s/>the<text:s/>blog<text:s/>‘</text:span><text:span text:style-name="T898_2"><text:a xlink:type="simple" xlink:href="https://energyeconomicgrowth.org/index.php/blog/increasing-womens-participation-energy-sector-addressing-challenges"><text:span text:style-name="T898_3">Increasing<text:s/>women’s<text:s/>participation<text:s/>in<text:s/>the<text:s/>energy<text:s/>sector-addressing<text:s/>the<text:s/>challenges</text:span></text:a></text:span><text:span text:style-name="T898_4">’<text:s/>in<text:s/>October<text:s/>2020.</text:span></text:p>
          </table:table-cell>
        </table:table-row>
      </table:table>
      <text:p text:style-name="P899"/>
      <text:p text:style-name="P900"><text:span text:style-name="T900_1">5.4<text:s/></text:span><text:span text:style-name="T900_2">O</text:span><text:span text:style-name="T900_3">utputs<text:s/>that<text:s/></text:span><text:span text:style-name="T900_4">address</text:span><text:span text:style-name="T900_5"><text:s/>issues<text:s/>such<text:s/>as<text:s/>jobs,<text:s/>transport,<text:s/>regional<text:s/>cooperation,<text:s/>and<text:s/>climate<text:s/>change</text:span></text:p>
      <table:table table:style-name="Table23">
        <table:table-column table:style-name="Column90"/>
        <table:table-column table:style-name="Column91"/>
        <table:table-header-rows>
          <table:table-row table:style-name="Row125">
            <table:table-cell table:style-name="Cell374">
              <text:p text:style-name="P901"><text:span text:style-name="T901_1">No.</text:span></text:p>
            </table:table-cell>
            <table:table-cell table:style-name="Cell375">
              <text:p text:style-name="P902"><text:span text:style-name="T902_1">Output</text:span></text:p>
            </table:table-cell>
          </table:table-row>
        </table:table-header-rows>
        <table:table-row table:style-name="Row126">
          <table:table-cell table:style-name="Cell376">
            <text:p text:style-name="P903"><text:span text:style-name="T903_1">1</text:span></text:p>
          </table:table-cell>
          <table:table-cell table:style-name="Cell377">
            <text:p text:style-name="P904"><text:span text:style-name="T904_1">The<text:s/>UCT<text:s/>(General)<text:s/>project<text:s/>briefing<text:s/>note<text:s/>on<text:s/>the<text:s/>'</text:span><text:span text:style-name="T904_2"><text:a xlink:type="simple" xlink:href="https://www.gsb.uct.ac.za/files/Prospects_for_Private_Power_Investment_in_SSA_new_decade201205.pdf"><text:span text:style-name="T904_3">Prospects<text:s/>for<text:s/>Private<text:s/>Power<text:s/>Investment<text:s/>in<text:s/>Sub-Saharan<text:s/>Africa<text:s/>in<text:s/>the<text:s/>new<text:s/>decade</text:span></text:a></text:span><text:span text:style-name="T904_4">',<text:s/>February<text:s/>2020.</text:span></text:p>
          </table:table-cell>
        </table:table-row>
        <table:table-row table:style-name="Row127">
          <table:table-cell table:style-name="Cell378">
            <text:p text:style-name="P905"><text:span text:style-name="T905_1">2</text:span></text:p>
          </table:table-cell>
          <table:table-cell table:style-name="Cell379">
            <text:p text:style-name="P906"><text:span text:style-name="T906_1">The<text:s/>KTH<text:s/>(General)<text:s/>climate<text:s/>focused<text:s/>paper:<text:s text:c="2"/>‘Land,<text:s/>energy<text:s/>and<text:s/>water<text:s/>resource<text:s/>management<text:s/>and<text:s/>its<text:s/>impact<text:s/>on<text:s/>GHG<text:s/>emissions,<text:s/>electricity<text:s/>supply<text:s/>and<text:s/>food<text:s/>production-<text:s/>Insights<text:s/>from<text:s/>a<text:s/>Ugandan<text:s/>case<text:s/>study’<text:s/></text:span></text:p>
          </table:table-cell>
        </table:table-row>
        <table:table-row table:style-name="Row128">
          <table:table-cell table:style-name="Cell380">
            <text:p text:style-name="P907"><text:span text:style-name="T907_1">3</text:span></text:p>
          </table:table-cell>
          <table:table-cell table:style-name="Cell381">
            <text:p text:style-name="P908"><text:span text:style-name="T908_1">Climate<text:s/>Parliament<text:s/>virtual<text:s/>parliamentary<text:s/>conference<text:s/>published<text:s/>‘</text:span><text:span text:style-name="T908_2"><text:a xlink:type="simple" xlink:href="https://www.climateparl.net/copy-of-resources-1"><text:span text:style-name="T908_3">Action<text:s/>ideas<text:s/>for<text:s/>parliamentarians</text:span></text:a></text:span><text:span text:style-name="T908_4">’<text:s/>in<text:s/>July<text:s/>2020<text:s/></text:span></text:p>
          </table:table-cell>
        </table:table-row>
        <table:table-row table:style-name="Row129">
          <table:table-cell table:style-name="Cell382">
            <text:p text:style-name="P909"><text:span text:style-name="T909_1">4</text:span></text:p>
          </table:table-cell>
          <table:table-cell table:style-name="Cell383">
            <text:p text:style-name="P910"><text:span text:style-name="T910_1">EEG<text:s/>produced<text:s/>a<text:s/>literature<text:s/>review<text:s/>for<text:s/>SuM4All<text:s/>on<text:s/></text:span><text:span text:style-name="T910_2">Critical<text:s/>elements<text:s/>in<text:s/>the<text:s/>planning<text:s/>and<text:s/>implementation<text:s/>of<text:s/>low-carbon<text:s/>transport<text:s/>systems:<text:s/>the<text:s/>cases<text:s/>of<text:s/>multi-modal<text:s/>freight,<text:s/>public<text:s/>transport<text:s/>and<text:s/>the<text:s/>fostering<text:s/>of<text:s/>public<text:s/>dialogue<text:s/>on<text:s/>new<text:s/>mobility<text:s/>solutions</text:span><text:span text:style-name="T910_3">.<text:s/></text:span></text:p>
          </table:table-cell>
        </table:table-row>
        <table:table-row table:style-name="Row130">
          <table:table-cell table:style-name="Cell384">
            <text:p text:style-name="P911"><text:span text:style-name="T911_1">5</text:span></text:p>
          </table:table-cell>
          <table:table-cell table:style-name="Cell385">
            <text:p text:style-name="P912"><text:span text:style-name="T912_1">EEG<text:s/>published<text:s/>Energy<text:s/>Insight:<text:s/></text:span><text:span text:style-name="T912_2"><text:a xlink:type="simple" xlink:href="https://energyeconomicgrowth.org/publication/business-model-innovations-utility-and-mini-grid-integration-insights-utilities-20"><text:span text:style-name="T912_3">Business<text:s/>Model<text:s/>Innovations<text:s/>for<text:s/>Utility<text:s/>and<text:s/>Mini-grid<text:s/>Integration:<text:s/>Insights<text:s/>from<text:s/>the<text:s/>Utilities<text:s/>2.0<text:s/>Initiative<text:s/>in<text:s/>Uganda</text:span></text:a></text:span><text:span text:style-name="T912_4"><text:s/>(Power<text:s/>for<text:s/>All)<text:s/>in<text:s/>December<text:s/>2020.<text:s/></text:span></text:p>
          </table:table-cell>
        </table:table-row>
      </table:table>
      <text:p text:style-name="P913"/>
      <text:p text:style-name="P914"/>
      <text:p text:style-name="P915"><text:span text:style-name="T915_1">5.5<text:s/></text:span><text:span text:style-name="T915_2">O</text:span><text:span text:style-name="T915_3">utputs<text:s/>that<text:s/></text:span><text:span text:style-name="T915_4">address</text:span><text:span text:style-name="T915_5"><text:s/>the<text:s/>issue<text:s/>of<text:s/>large<text:s/>scale<text:s/>renewables<text:s/></text:span></text:p>
      <table:table table:style-name="Table24">
        <table:table-column table:style-name="Column92"/>
        <table:table-column table:style-name="Column93"/>
        <table:table-header-rows>
          <table:table-row table:style-name="Row131">
            <table:table-cell table:style-name="Cell386">
              <text:p text:style-name="P916"><text:span text:style-name="T916_1">No.</text:span></text:p>
            </table:table-cell>
            <table:table-cell table:style-name="Cell387">
              <text:p text:style-name="P917"><text:span text:style-name="T917_1">Output</text:span></text:p>
            </table:table-cell>
          </table:table-row>
        </table:table-header-rows>
        <table:table-row table:style-name="Row132">
          <table:table-cell table:style-name="Cell388">
            <text:p text:style-name="P918"><text:span text:style-name="T918_1">1</text:span></text:p>
          </table:table-cell>
          <table:table-cell table:style-name="Cell389">
            <text:p text:style-name="P919"><text:span text:style-name="T919_1">ESMAP<text:s/>report<text:s/>‘Variable<text:s/>Renewable<text:s/>Energy<text:s/>Integration<text:s/>and<text:s/>Planning:<text:s/>Pakistan’<text:s/>in<text:s/>July<text:s/>2020.<text:s/></text:span></text:p>
          </table:table-cell>
        </table:table-row>
        <table:table-row table:style-name="Row133">
          <table:table-cell table:style-name="Cell390">
            <text:p text:style-name="P920"><text:span text:style-name="T920_1">2</text:span></text:p>
          </table:table-cell>
          <table:table-cell table:style-name="Cell391">
            <text:p text:style-name="P921"><text:span text:style-name="T921_1">EEG<text:s/>Energy<text:s/>Insight:<text:s/>on<text:s/>‘Electricity<text:s/>flexibility<text:s/>and<text:s/>smart<text:s/>system<text:s/>technologies<text:s/>in<text:s/>Africa<text:s/>and<text:s/>Asia’s<text:s/>energy<text:s/>transition’<text:s/>in<text:s/>December<text:s/>2020.</text:span></text:p>
          </table:table-cell>
        </table:table-row>
        <table:table-row table:style-name="Row134">
          <table:table-cell table:style-name="Cell392">
            <text:p text:style-name="P922"><text:span text:style-name="T922_1">3</text:span></text:p>
          </table:table-cell>
          <table:table-cell table:style-name="Cell393">
            <text:p text:style-name="P923"><text:span text:style-name="T923_1">KTH<text:s/>(Sierra<text:s/>leone<text:s/>County)<text:s/>Project<text:s/>on<text:s/>‘Creating<text:s/>at<text:s/>energy<text:s/>planning<text:s/>ecosystem:<text:s/>lessons<text:s/>from<text:s/>Sierra<text:s/>Leone”<text:s/>to<text:s/>Journal<text:s/>Elsevier<text:s/>in<text:s/>February<text:s/>2021.<text:s/>(in<text:s/>pub)</text:span></text:p>
          </table:table-cell>
        </table:table-row>
        <table:table-row table:style-name="Row135">
          <table:table-cell table:style-name="Cell394">
            <text:p text:style-name="P924"><text:span text:style-name="T924_1">4</text:span></text:p>
          </table:table-cell>
          <table:table-cell table:style-name="Cell395">
            <text:p text:style-name="P925"><text:span text:style-name="T925_1">UCL<text:s/>(Ethiopia<text:s/>project<text:s/>produced<text:s/>‘</text:span><text:span text:style-name="T925_2"><text:a xlink:type="simple" xlink:href="https://www.mdpi.com/1996-1073/14/4/1209"><text:span text:style-name="T925_3">Influence<text:s/>of<text:s/>electrification<text:s/>pathways<text:s/>in<text:s/>the<text:s/>electricity<text:s/>sector<text:s/>of<text:s/>Ethiopia<text:s/>–<text:s/>policy<text:s/>implications<text:s/>linking<text:s/>spatial<text:s/>electrification<text:s/>analysis<text:s/>and<text:s/>medium<text:s/>to<text:s/>long-term<text:s/>energy<text:s/>planning’</text:span></text:a></text:span><text:span text:style-name="T925_4"><text:s/>in<text:s/>December<text:s/>2020.<text:s/>The<text:s/>paper<text:s/>was<text:s/>published<text:s/>in<text:s/>MDPI<text:s/>Journal<text:s/>Energies<text:s/>in<text:s/>February<text:s/>2021.<text:s/></text:span></text:p>
          </table:table-cell>
        </table:table-row>
      </table:table>
      <text:p text:style-name="P92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Fira Sans" svg:font-family="Fira Sans" style:font-pitch="variable" style:font-family-generic="swiss"/>
    <style:font-face style:name="EB Garamond" svg:font-family="EB Garamond" style:font-pitch="variable"/>
    <style:font-face style:name="Yu Mincho" svg:font-family="Yu Mincho" style:font-pitch="variable" style:font-family-generic="roman"/>
    <style:font-face style:name="Cambria Math" svg:font-family="Cambria Math" style:font-pitch="variable" style:font-family-generic="roman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1" style:display-name="Heading 1" style:family="paragraph" style:parent-style-name="Normal" style:default-outline-level="1">
      <style:paragraph-properties fo:margin-top="0.423cm" fo:keep-with-next="always" fo:keep-together="always"/>
      <style:text-properties fo:color="#2f5496" style:font-name="Calibri Light" fo:font-size="16pt" style:font-name-asian="游ゴシック Light" style:font-size-asian="16pt" style:font-name-complex="Times New Roman" style:font-size-complex="16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Default" style:family="paragraph">
      <style:paragraph-properties style:text-autospace="none" fo:line-height="100%" fo:margin-bottom="0cm"/>
      <style:text-properties fo:color="#000000" style:font-name="Arial" fo:font-size="12pt" style:font-name-asian="Times New Roman" style:font-size-asian="12pt" style:font-name-complex="Arial" style:font-size-complex="12pt" fo:language-asian="en" fo:country-asian="GB"/>
    </style:style>
    <style:style style:name="OPM_20_Body_20_text" style:display-name="OPM Body text" style:family="paragraph" style:parent-style-name="Normal">
      <style:paragraph-properties style:line-height-at-least="0.487cm" fo:margin-bottom="0.353cm"/>
      <style:text-properties fo:font-size="11pt" style:font-size-asian="11pt" style:font-size-complex="10pt"/>
    </style:style>
    <style:style style:name="OPM_20_Body_20_text_20_Char" style:display-name="OPM Body text Char" style:family="text" style:parent-style-name="Default_20_Paragraph_20_Font">
      <style:text-properties style:font-name="Arial" style:font-name-asian="Times New Roman" style:font-name-complex="Times New Roman" style:font-size-complex="10pt"/>
    </style:style>
    <style:style style:name="b" style:family="text" style:parent-style-name="Default_20_Paragraph_20_Font">
      <style:text-properties fo:font-weight="bold" style:font-weight-asian="bold"/>
    </style:style>
    <style:style style:name="Table_20_text" style:display-name="Table text" style:family="paragraph" style:parent-style-name="Normal">
      <style:paragraph-properties fo:margin-top="0.071cm" fo:margin-bottom="0.071cm"/>
      <style:text-properties style:font-name="Fira Sans" fo:font-size="10pt" style:font-size-asian="10pt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ListBullets" style:family="paragraph">
      <style:paragraph-properties fo:line-height="108%" fo:margin-bottom="0.282cm"/>
      <style:text-properties fo:font-size="11pt" style:font-size-asian="11pt" style:font-size-complex="11pt"/>
    </style:style>
    <style:style style:name="List_20_Bullet" style:display-name="List Bullet" style:family="paragraph" style:parent-style-name="Normal">
      <style:paragraph-properties style:line-height-at-least="0.487cm" fo:margin-bottom="0.106cm"/>
      <style:text-properties style:font-name="EB Garamond" fo:font-size="11pt" style:font-size-asian="11pt" style:font-size-complex="10pt"/>
    </style:style>
    <style:style style:name="List_20_Bullet_20_2" style:display-name="List Bullet 2" style:family="paragraph" style:parent-style-name="Normal">
      <style:paragraph-properties style:line-height-at-least="0.487cm" fo:margin-bottom="0.106cm"/>
      <style:text-properties style:font-name="EB Garamond" fo:font-size="11pt" style:font-size-asian="11pt" style:font-size-complex="10pt"/>
    </style:style>
    <style:style style:name="List_20_Bullet_20_3" style:display-name="List Bullet 3" style:family="paragraph" style:parent-style-name="Normal">
      <style:paragraph-properties style:line-height-at-least="0.487cm" fo:margin-bottom="0.106cm"/>
      <style:text-properties style:font-name="EB Garamond" fo:font-size="11pt" style:font-size-asian="11pt" style:font-size-complex="10pt"/>
    </style:style>
    <style:style style:name="EEG_20_body_20_text" style:display-name="EEG body text" style:family="paragraph" style:parent-style-name="Normal">
      <style:paragraph-properties style:line-height-at-least="0.487cm" fo:margin-bottom="0.353cm"/>
      <style:text-properties style:font-name="EB Garamond" fo:font-size="11pt" style:font-size-asian="11pt" style:font-size-complex="10pt"/>
    </style:style>
    <style:style style:name="EEG_20_body_20_text_20_Char" style:display-name="EEG body text Char" style:family="text" style:parent-style-name="Default_20_Paragraph_20_Font">
      <style:text-properties style:font-name="EB Garamond" style:font-name-asian="Times New Roman" style:font-name-complex="Times New Roman" style:font-size-complex="10pt"/>
    </style:style>
    <style:style style:name="Heading_20_1_20_Char" style:display-name="Heading 1 Char" style:family="text" style:parent-style-name="Default_20_Paragraph_20_Font">
      <style:text-properties fo:color="#2f5496" style:font-name="Calibri Light" fo:font-size="16pt" style:font-name-asian="游ゴシック Light" style:font-size-asian="16pt" style:font-name-complex="Times New Roman" style:font-size-complex="16pt"/>
    </style:style>
    <style:style style:name="Abbreviation" style:family="paragraph" style:parent-style-name="Normal">
      <style:paragraph-properties fo:text-indent="-3cm" fo:margin-bottom="0.423cm" fo:margin-left="3cm">
        <style:tab-stops>
          <style:tab-stop style:type="left" style:leader-style="none" style:position="0cm"/>
        </style:tab-stops>
      </style:paragraph-properties>
      <style:text-properties style:font-name="EB Garamond" fo:font-size="11pt" style:font-size-asian="11pt" style:font-size-complex="10pt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 style:font-name-complex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 style:font-name-complex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 style:font-name-complex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Symbol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-complex="Times New Roman"/>
    </style:style>
    <style:style style:name="List8Level1" style:family="text">
      <style:text-properties style:font-name="Symbol"/>
    </style:style>
    <style:style style:name="List8Level2" style:family="text">
      <style:text-properties style:font-name-complex="Times New Roman"/>
    </style:style>
    <style:style style:name="List8Level3" style:family="text">
      <style:text-properties style:font-name-complex="Times New Roman"/>
    </style:style>
    <style:style style:name="List8Level4" style:family="text">
      <style:text-properties style:font-name-complex="Times New Roman"/>
    </style:style>
    <style:style style:name="List8Level5" style:family="text">
      <style:text-properties style:font-name-complex="Times New Roman"/>
    </style:style>
    <style:style style:name="List8Level6" style:family="text">
      <style:text-properties style:font-name-complex="Times New Roman"/>
    </style:style>
    <style:style style:name="List8Level7" style:family="text">
      <style:text-properties style:font-name-complex="Times New Roman"/>
    </style:style>
    <style:style style:name="List8Level8" style:family="text">
      <style:text-properties style:font-name-complex="Times New Roman"/>
    </style: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8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8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8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8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8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8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8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9Level0" style:family="text">
      <style:text-properties style:font-name-complex="Times New Roman"/>
    </style:style>
    <style:style style:name="List9Level1" style:family="text">
      <style:text-properties style:font-name="Symbol"/>
    </style:style>
    <style:style style:name="List9Level2" style:family="text">
      <style:text-properties style:font-name="Wingdings"/>
    </style:style>
    <style:style style:name="List9Level3" style:family="text">
      <style:text-properties style:font-name-complex="Times New Roman"/>
    </style:style>
    <style:style style:name="List9Level4" style:family="text">
      <style:text-properties style:font-name-complex="Times New Roman"/>
    </style:style>
    <style:style style:name="List9Level5" style:family="text">
      <style:text-properties style:font-name-complex="Times New Roman"/>
    </style:style>
    <style:style style:name="List9Level6" style:family="text">
      <style:text-properties style:font-name-complex="Times New Roman"/>
    </style:style>
    <style:style style:name="List9Level7" style:family="text">
      <style:text-properties style:font-name-complex="Times New Roman"/>
    </style:style>
    <style:style style:name="List9Level8" style:family="text">
      <style:text-properties style:font-name-complex="Times New Roman"/>
    </style: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9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9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9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9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9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9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9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Arial" style:font-name-asian="Times New Roman" style:font-name-complex="Aria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-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4">
      <text:list-level-style-number style:num-format="1" text:style-name="List1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5">
      <text:list-level-style-number style:num-format="i" text:style-name="List15Level0" style:num-suffix=")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text-properties style:font-name="Symbol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0cm" text:min-label-width="0.635cm" fo:text-align="start" text:list-level-position-and-space-mode="label-alignment">
          <style:list-level-label-alignment text:label-followed-by="nothing" fo:margin-left="0.635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1Level0" style:family="text" style:parent-style-name="ListBullets">
      <style:text-properties fo:color="#000000" style:font-name="Symbol"/>
    </style:style>
    <style:style style:name="List21Level1" style:family="text" style:parent-style-name="ListBullets">
      <style:text-properties style:font-name="Symbol"/>
    </style:style>
    <style:style style:name="List21Level2" style:family="text" style:parent-style-name="ListBullets">
      <style:text-properties style:font-name="Arial"/>
    </style:style>
    <style:style style:name="List21Level3" style:family="text" style:parent-style-name="ListBullets">
      <style:text-properties style:font-name="Arial"/>
    </style:style>
    <style:style style:name="List21Level4" style:family="text" style:parent-style-name="ListBullets">
      <style:text-properties style:font-name="Symbol"/>
    </style:style>
    <text:list-style style:name="LS21">
      <text:list-level-style-bullet text:bullet-char="" text:style-name="List21Level0" text:level="1">
        <style:list-level-properties text:space-before="0.25cm" text:min-label-width="0.63cm" fo:text-align="start" text:list-level-position-and-space-mode="label-alignment">
          <style:list-level-label-alignment text:label-followed-by="listtab" fo:margin-left="0.88cm" fo:text-indent="-0.63cm"/>
        </style:list-level-properties>
        <style:text-properties fo:color="#000000" style:font-name="Symbol"/>
      </text:list-level-style-bullet>
      <text:list-level-style-bullet text:bullet-char="" text:style-name="List21Level1" text:level="2">
        <style:list-level-properties text:space-before="0.63cm" text:min-label-width="0.63cm" fo:text-align="start" text:list-level-position-and-space-mode="label-alignment">
          <style:list-level-label-alignment text:label-followed-by="listtab" fo:margin-left="1.259cm" fo:text-indent="-0.63cm"/>
        </style:list-level-properties>
        <style:text-properties style:font-name="Symbol"/>
      </text:list-level-style-bullet>
      <text:list-level-style-bullet text:bullet-char="-" text:style-name="List21Level2" text:level="3">
        <style:list-level-properties text:space-before="1.259cm" text:min-label-width="0.63cm" fo:text-align="start" text:list-level-position-and-space-mode="label-alignment">
          <style:list-level-label-alignment text:label-followed-by="listtab" fo:margin-left="1.889cm" fo:text-indent="-0.63cm"/>
        </style:list-level-properties>
        <style:text-properties style:font-name="Arial"/>
      </text:list-level-style-bullet>
      <text:list-level-style-bullet text:bullet-char="." text:style-name="List21Level3" text:level="4">
        <style:list-level-properties text:space-before="1.889cm" text:min-label-width="0.63cm" fo:text-align="start" text:list-level-position-and-space-mode="label-alignment">
          <style:list-level-label-alignment text:label-followed-by="listtab" fo:margin-left="2.519cm" fo:text-indent="-0.63cm"/>
        </style:list-level-properties>
        <style:text-properties style:font-name="Arial"/>
      </text:list-level-style-bullet>
      <text:list-level-style-bullet text:bullet-char="" text:style-name="List21Level4" text:level="5">
        <style:list-level-properties text:space-before="2.519cm" text:min-label-width="0.63cm" fo:text-align="start" text:list-level-position-and-space-mode="label-alignment">
          <style:list-level-label-alignment text:label-followed-by="listtab" fo:margin-left="3.149cm" fo:text-indent="-0.63cm"/>
        </style:list-level-properties>
        <style:text-properties style:font-name="Symbol"/>
      </text:list-level-style-bullet>
      <text:list-level-style-number style:num-format="i" text:style-name="List21Level5" style:num-suffix=")" style:num-prefix="(" text:level="6">
        <style:list-level-properties text:space-before="3.149cm" text:min-label-width="0.63cm" fo:text-align="start" text:list-level-position-and-space-mode="label-alignment">
          <style:list-level-label-alignment text:label-followed-by="listtab" fo:margin-left="3.778cm" fo:text-indent="-0.63cm"/>
        </style:list-level-properties>
      </text:list-level-style-number>
      <text:list-level-style-number style:num-format="1" text:style-name="List21Level6" style:num-suffix="." text:level="7">
        <style:list-level-properties text:space-before="3.778cm" text:min-label-width="0.63cm" fo:text-align="start" text:list-level-position-and-space-mode="label-alignment">
          <style:list-level-label-alignment text:label-followed-by="listtab" fo:margin-left="4.408cm" fo:text-indent="-0.63cm"/>
        </style:list-level-properties>
      </text:list-level-style-number>
      <text:list-level-style-number style:num-format="a" text:style-name="List21Level7" style:num-suffix="." text:level="8">
        <style:list-level-properties text:space-before="4.408cm" text:min-label-width="0.63cm" fo:text-align="start" text:list-level-position-and-space-mode="label-alignment">
          <style:list-level-label-alignment text:label-followed-by="listtab" fo:margin-left="5.038cm" fo:text-indent="-0.63cm"/>
        </style:list-level-properties>
      </text:list-level-style-number>
      <text:list-level-style-number style:num-format="i" text:style-name="List21Level8" style:num-suffix="." text:level="9">
        <style:list-level-properties text:space-before="5.038cm" text:min-label-width="0.63cm" fo:text-align="start" text:list-level-position-and-space-mode="label-alignment">
          <style:list-level-label-alignment text:label-followed-by="listtab" fo:margin-left="5.667cm" fo:text-indent="-0.63cm"/>
        </style:list-level-properties>
      </text:list-level-style-number>
    </text:list-style>
    <style:style style:name="List22Level0" style:family="text" style:parent-style-name="ListBullets">
      <style:text-properties style:font-name="Symbol"/>
    </style:style>
    <style:style style:name="List22Level1" style:family="text" style:parent-style-name="ListBullets">
      <style:text-properties style:font-name="Symbol"/>
    </style:style>
    <style:style style:name="List22Level2" style:family="text" style:parent-style-name="ListBullets">
      <style:text-properties style:font-name="Arial"/>
    </style:style>
    <style:style style:name="List22Level3" style:family="text" style:parent-style-name="ListBullets">
      <style:text-properties style:font-name="Arial"/>
    </style:style>
    <style:style style:name="List22Level4" style:family="text" style:parent-style-name="ListBullets">
      <style:text-properties style:font-name="Symbol"/>
    </style:style>
    <text:list-style style:name="LS22">
      <text:list-level-style-bullet text:bullet-char="" text:style-name="List22Level0" text:level="1">
        <style:list-level-properties text:space-before="0cm" text:min-label-width="0.63cm" fo:text-align="start" text:list-level-position-and-space-mode="label-alignment">
          <style:list-level-label-alignment text:label-followed-by="listtab" fo:margin-left="0.63cm" fo:text-indent="-0.63cm"/>
        </style:list-level-properties>
        <style:text-properties style:font-name="Symbol"/>
      </text:list-level-style-bullet>
      <text:list-level-style-bullet text:bullet-char="" text:style-name="List22Level1" text:level="2">
        <style:list-level-properties text:space-before="0.63cm" text:min-label-width="0.63cm" fo:text-align="start" text:list-level-position-and-space-mode="label-alignment">
          <style:list-level-label-alignment text:label-followed-by="listtab" fo:margin-left="1.259cm" fo:text-indent="-0.63cm"/>
        </style:list-level-properties>
        <style:text-properties style:font-name="Symbol"/>
      </text:list-level-style-bullet>
      <text:list-level-style-bullet text:bullet-char="-" text:style-name="List22Level2" text:level="3">
        <style:list-level-properties text:space-before="1.259cm" text:min-label-width="0.63cm" fo:text-align="start" text:list-level-position-and-space-mode="label-alignment">
          <style:list-level-label-alignment text:label-followed-by="listtab" fo:margin-left="1.889cm" fo:text-indent="-0.63cm"/>
        </style:list-level-properties>
        <style:text-properties style:font-name="Arial"/>
      </text:list-level-style-bullet>
      <text:list-level-style-bullet text:bullet-char="." text:style-name="List22Level3" text:level="4">
        <style:list-level-properties text:space-before="1.889cm" text:min-label-width="0.63cm" fo:text-align="start" text:list-level-position-and-space-mode="label-alignment">
          <style:list-level-label-alignment text:label-followed-by="listtab" fo:margin-left="2.519cm" fo:text-indent="-0.63cm"/>
        </style:list-level-properties>
        <style:text-properties style:font-name="Arial"/>
      </text:list-level-style-bullet>
      <text:list-level-style-bullet text:bullet-char="" text:style-name="List22Level4" text:level="5">
        <style:list-level-properties text:space-before="2.519cm" text:min-label-width="0.63cm" fo:text-align="start" text:list-level-position-and-space-mode="label-alignment">
          <style:list-level-label-alignment text:label-followed-by="listtab" fo:margin-left="3.149cm" fo:text-indent="-0.63cm"/>
        </style:list-level-properties>
        <style:text-properties style:font-name="Symbol"/>
      </text:list-level-style-bullet>
      <text:list-level-style-number style:num-format="i" text:style-name="List22Level5" style:num-suffix=")" style:num-prefix="(" text:level="6">
        <style:list-level-properties text:space-before="3.149cm" text:min-label-width="0.63cm" fo:text-align="start" text:list-level-position-and-space-mode="label-alignment">
          <style:list-level-label-alignment text:label-followed-by="listtab" fo:margin-left="3.778cm" fo:text-indent="-0.63cm"/>
        </style:list-level-properties>
      </text:list-level-style-number>
      <text:list-level-style-number style:num-format="1" text:style-name="List22Level6" style:num-suffix="." text:level="7">
        <style:list-level-properties text:space-before="3.778cm" text:min-label-width="0.63cm" fo:text-align="start" text:list-level-position-and-space-mode="label-alignment">
          <style:list-level-label-alignment text:label-followed-by="listtab" fo:margin-left="4.408cm" fo:text-indent="-0.63cm"/>
        </style:list-level-properties>
      </text:list-level-style-number>
      <text:list-level-style-number style:num-format="a" text:style-name="List22Level7" style:num-suffix="." text:level="8">
        <style:list-level-properties text:space-before="4.408cm" text:min-label-width="0.63cm" fo:text-align="start" text:list-level-position-and-space-mode="label-alignment">
          <style:list-level-label-alignment text:label-followed-by="listtab" fo:margin-left="5.038cm" fo:text-indent="-0.63cm"/>
        </style:list-level-properties>
      </text:list-level-style-number>
      <text:list-level-style-number style:num-format="i" text:style-name="List22Level8" style:num-suffix="." text:level="9">
        <style:list-level-properties text:space-before="5.038cm" text:min-label-width="0.63cm" fo:text-align="start" text:list-level-position-and-space-mode="label-alignment">
          <style:list-level-label-alignment text:label-followed-by="listtab" fo:margin-left="5.667cm" fo:text-indent="-0.63cm"/>
        </style:list-level-properties>
      </text:list-level-style-number>
    </text:list-style>
    <style:style style:name="List23Level0" style:family="text" style:parent-style-name="ListBullets">
      <style:text-properties style:font-name="Symbol"/>
    </style:style>
    <style:style style:name="List23Level1" style:family="text" style:parent-style-name="ListBullets">
      <style:text-properties style:font-name="Courier New" style:font-name-complex="Courier New"/>
    </style:style>
    <style:style style:name="List23Level2" style:family="text" style:parent-style-name="ListBullets">
      <style:text-properties style:font-name="Wingdings"/>
    </style:style>
    <style:style style:name="List23Level3" style:family="text" style:parent-style-name="ListBullets">
      <style:text-properties style:font-name="Symbol"/>
    </style:style>
    <style:style style:name="List23Level4" style:family="text" style:parent-style-name="ListBullets">
      <style:text-properties style:font-name="Courier New" style:font-name-complex="Courier New"/>
    </style:style>
    <style:style style:name="List23Level5" style:family="text" style:parent-style-name="ListBullets">
      <style:text-properties style:font-name="Wingdings"/>
    </style:style>
    <style:style style:name="List23Level6" style:family="text" style:parent-style-name="ListBullets">
      <style:text-properties style:font-name="Symbol"/>
    </style:style>
    <style:style style:name="List23Level7" style:family="text" style:parent-style-name="ListBullets">
      <style:text-properties style:font-name="Courier New" style:font-name-complex="Courier New"/>
    </style:style>
    <style:style style:name="List23Level8" style:family="text" style:parent-style-name="ListBullets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4Level0" style:family="text" style:parent-style-name="ListBullets">
      <style:text-properties style:font-name="Symbol"/>
    </style:style>
    <style:style style:name="List24Level1" style:family="text" style:parent-style-name="ListBullets">
      <style:text-properties style:font-name="Courier New" style:font-name-complex="Courier New"/>
    </style:style>
    <style:style style:name="List24Level2" style:family="text" style:parent-style-name="ListBullets">
      <style:text-properties style:font-name="Wingdings"/>
    </style:style>
    <style:style style:name="List24Level3" style:family="text" style:parent-style-name="ListBullets">
      <style:text-properties style:font-name="Symbol"/>
    </style:style>
    <style:style style:name="List24Level4" style:family="text" style:parent-style-name="ListBullets">
      <style:text-properties style:font-name="Courier New" style:font-name-complex="Courier New"/>
    </style:style>
    <style:style style:name="List24Level5" style:family="text" style:parent-style-name="ListBullets">
      <style:text-properties style:font-name="Wingdings"/>
    </style:style>
    <style:style style:name="List24Level6" style:family="text" style:parent-style-name="ListBullets">
      <style:text-properties style:font-name="Symbol"/>
    </style:style>
    <style:style style:name="List24Level7" style:family="text" style:parent-style-name="ListBullets">
      <style:text-properties style:font-name="Courier New" style:font-name-complex="Courier New"/>
    </style:style>
    <style:style style:name="List24Level8" style:family="text" style:parent-style-name="ListBullets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7">
      <text:list-level-style-number style:num-format="a" text:style-name="List27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 style:font-name-complex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 style:font-name-complex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 style:font-name-complex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 style:font-name-complex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 style:font-name-complex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 style:font-name-complex="Courier New"/>
    </style:style>
    <style:style style:name="List33Level8" style:family="text">
      <style:text-properties style:font-name="Wingdings"/>
    </style:style>
    <text:list-style style:name="LS33">
      <text:list-level-style-bullet text:bullet-char="" text:style-name="List33Level0" text:level="1">
        <style:list-level-properties text:space-before="0.743cm" text:min-label-width="0.635cm" fo:text-align="start" text:list-level-position-and-space-mode="label-alignment">
          <style:list-level-label-alignment text:label-followed-by="listtab" fo:margin-left="1.378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2.013cm" text:min-label-width="0.635cm" fo:text-align="start" text:list-level-position-and-space-mode="label-alignment">
          <style:list-level-label-alignment text:label-followed-by="listtab" fo:margin-left="2.648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2" text:level="3">
        <style:list-level-properties text:space-before="3.283cm" text:min-label-width="0.635cm" fo:text-align="start" text:list-level-position-and-space-mode="label-alignment">
          <style:list-level-label-alignment text:label-followed-by="listtab" fo:margin-left="3.918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4.553cm" text:min-label-width="0.635cm" fo:text-align="start" text:list-level-position-and-space-mode="label-alignment">
          <style:list-level-label-alignment text:label-followed-by="listtab" fo:margin-left="5.188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823cm" text:min-label-width="0.635cm" fo:text-align="start" text:list-level-position-and-space-mode="label-alignment">
          <style:list-level-label-alignment text:label-followed-by="listtab" fo:margin-left="6.458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5" text:level="6">
        <style:list-level-properties text:space-before="7.093cm" text:min-label-width="0.635cm" fo:text-align="start" text:list-level-position-and-space-mode="label-alignment">
          <style:list-level-label-alignment text:label-followed-by="listtab" fo:margin-left="7.728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8.363cm" text:min-label-width="0.635cm" fo:text-align="start" text:list-level-position-and-space-mode="label-alignment">
          <style:list-level-label-alignment text:label-followed-by="listtab" fo:margin-left="8.998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9.633cm" text:min-label-width="0.635cm" fo:text-align="start" text:list-level-position-and-space-mode="label-alignment">
          <style:list-level-label-alignment text:label-followed-by="listtab" fo:margin-left="10.268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8" text:level="9">
        <style:list-level-properties text:space-before="10.903cm" text:min-label-width="0.635cm" fo:text-align="start" text:list-level-position-and-space-mode="label-alignment">
          <style:list-level-label-alignment text:label-followed-by="listtab" fo:margin-left="11.538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Arial" style:font-name-asian="Times New Roman" style:font-name-complex="Arial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•" text:style-name="List34Level0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34Level1" text:level="2">
        <style:list-level-properties text:space-before="0.75cm" text:min-label-width="0.635cm" fo:text-align="start" text:list-level-position-and-space-mode="label-alignment">
          <style:list-level-label-alignment text:label-followed-by="listtab" fo:margin-left="1.3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style:font-name="Symbol"/>
    </style:style>
    <style:style style:name="List35Level1" style:family="text">
      <style:text-properties style:font-name="Courier New" style:font-name-complex="Courier New"/>
    </style:style>
    <style:style style:name="List35Level2" style:family="text">
      <style:text-properties style:font-name="Wingdings"/>
    </style:style>
    <style:style style:name="List35Level3" style:family="text">
      <style:text-properties style:font-name="Symbol"/>
    </style:style>
    <style:style style:name="List35Level4" style:family="text">
      <style:text-properties style:font-name="Courier New" style:font-name-complex="Courier New"/>
    </style:style>
    <style:style style:name="List35Level5" style:family="text">
      <style:text-properties style:font-name="Wingdings"/>
    </style:style>
    <style:style style:name="List35Level6" style:family="text">
      <style:text-properties style:font-name="Symbol"/>
    </style:style>
    <style:style style:name="List35Level7" style:family="text">
      <style:text-properties style:font-name="Courier New" style:font-name-complex="Courier New"/>
    </style:style>
    <style:style style:name="List35Level8" style:family="text">
      <style:text-properties style:font-name="Wingdings"/>
    </style:style>
    <text:list-style style:name="LS35">
      <text:list-level-style-bullet text:bullet-char="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6Level0" style:family="text">
      <style:text-properties style:font-name="Symbol"/>
    </style:style>
    <style:style style:name="List36Level1" style:family="text">
      <style:text-properties style:font-name="Courier New" style:font-name-complex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 style:font-name-complex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 style:font-name-complex="Courier New"/>
    </style:style>
    <style:style style:name="List36Level8" style:family="text">
      <style:text-properties style:font-name="Wingdings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7Level0" style:family="text">
      <style:text-properties style:font-name="Symbol"/>
    </style:style>
    <style:style style:name="List37Level1" style:family="text">
      <style:text-properties style:font-name="Courier New" style:font-name-complex="Courier New"/>
    </style:style>
    <style:style style:name="List37Level2" style:family="text">
      <style:text-properties style:font-name="Wingdings"/>
    </style:style>
    <style:style style:name="List37Level3" style:family="text">
      <style:text-properties style:font-name="Symbol"/>
    </style:style>
    <style:style style:name="List37Level4" style:family="text">
      <style:text-properties style:font-name="Courier New" style:font-name-complex="Courier New"/>
    </style:style>
    <style:style style:name="List37Level5" style:family="text">
      <style:text-properties style:font-name="Wingdings"/>
    </style:style>
    <style:style style:name="List37Level6" style:family="text">
      <style:text-properties style:font-name="Symbol"/>
    </style:style>
    <style:style style:name="List37Level7" style:family="text">
      <style:text-properties style:font-name="Courier New" style:font-name-complex="Courier New"/>
    </style:style>
    <style:style style:name="List37Level8" style:family="text">
      <style:text-properties style:font-name="Wingdings"/>
    </style:style>
    <text:list-style style:name="LS37">
      <text:list-level-style-bullet text:bullet-char="" text:style-name="List3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8Level0" style:family="text">
      <style:text-properties style:font-name="Symbol"/>
    </style:style>
    <style:style style:name="List38Level1" style:family="text">
      <style:text-properties style:font-name="Courier New" style:font-name-complex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 style:font-name-complex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 style:font-name-complex="Courier New"/>
    </style:style>
    <style:style style:name="List38Level8" style:family="text">
      <style:text-properties style:font-name="Wingdings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9Level0" style:family="text">
      <style:text-properties style:font-name="Symbol"/>
    </style:style>
    <style:style style:name="List39Level1" style:family="text">
      <style:text-properties style:font-name="Courier New" style:font-name-complex="Courier New"/>
    </style:style>
    <style:style style:name="List39Level2" style:family="text">
      <style:text-properties style:font-name="Wingdings"/>
    </style:style>
    <style:style style:name="List39Level3" style:family="text">
      <style:text-properties style:font-name="Symbol"/>
    </style:style>
    <style:style style:name="List39Level4" style:family="text">
      <style:text-properties style:font-name="Courier New" style:font-name-complex="Courier New"/>
    </style:style>
    <style:style style:name="List39Level5" style:family="text">
      <style:text-properties style:font-name="Wingdings"/>
    </style:style>
    <style:style style:name="List39Level6" style:family="text">
      <style:text-properties style:font-name="Symbol"/>
    </style:style>
    <style:style style:name="List39Level7" style:family="text">
      <style:text-properties style:font-name="Courier New" style:font-name-complex="Courier New"/>
    </style:style>
    <style:style style:name="List39Level8" style:family="text">
      <style:text-properties style:font-name="Wingdings"/>
    </style:style>
    <text:list-style style:name="LS39">
      <text:list-level-style-bullet text:bullet-char="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0Level0" style:family="text">
      <style:text-properties style:font-name="Symbol"/>
    </style:style>
    <style:style style:name="List40Level1" style:family="text">
      <style:text-properties style:font-name="Courier New" style:font-name-complex="Courier New"/>
    </style:style>
    <style:style style:name="List40Level2" style:family="text">
      <style:text-properties style:font-name="Wingdings"/>
    </style:style>
    <style:style style:name="List40Level3" style:family="text">
      <style:text-properties style:font-name="Symbol"/>
    </style:style>
    <style:style style:name="List40Level4" style:family="text">
      <style:text-properties style:font-name="Courier New" style:font-name-complex="Courier New"/>
    </style:style>
    <style:style style:name="List40Level5" style:family="text">
      <style:text-properties style:font-name="Wingdings"/>
    </style:style>
    <style:style style:name="List40Level6" style:family="text">
      <style:text-properties style:font-name="Symbol"/>
    </style:style>
    <style:style style:name="List40Level7" style:family="text">
      <style:text-properties style:font-name="Courier New" style:font-name-complex="Courier New"/>
    </style:style>
    <style:style style:name="List40Level8" style:family="text">
      <style:text-properties style:font-name="Wingdings"/>
    </style:style>
    <text:list-style style:name="LS40">
      <text:list-level-style-bullet text:bullet-char="" text:style-name="List4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1Level0" style:family="text">
      <style:text-properties style:font-name="Symbol"/>
    </style:style>
    <style:style style:name="List41Level1" style:family="text">
      <style:text-properties style:font-name="Courier New" style:font-name-complex="Courier New"/>
    </style:style>
    <style:style style:name="List41Level2" style:family="text">
      <style:text-properties style:font-name="Wingdings"/>
    </style:style>
    <style:style style:name="List41Level3" style:family="text">
      <style:text-properties style:font-name="Symbol"/>
    </style:style>
    <style:style style:name="List41Level4" style:family="text">
      <style:text-properties style:font-name="Courier New" style:font-name-complex="Courier New"/>
    </style:style>
    <style:style style:name="List41Level5" style:family="text">
      <style:text-properties style:font-name="Wingdings"/>
    </style:style>
    <style:style style:name="List41Level6" style:family="text">
      <style:text-properties style:font-name="Symbol"/>
    </style:style>
    <style:style style:name="List41Level7" style:family="text">
      <style:text-properties style:font-name="Courier New" style:font-name-complex="Courier New"/>
    </style:style>
    <style:style style:name="List41Level8" style:family="text">
      <style:text-properties style:font-name="Wingdings"/>
    </style:style>
    <text:list-style style:name="LS41">
      <text:list-level-style-bullet text:bullet-char="" text:style-name="List4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2Level0" style:family="text">
      <style:text-properties style:font-name="Symbol"/>
    </style:style>
    <style:style style:name="List42Level1" style:family="text">
      <style:text-properties style:font-name="Courier New"/>
    </style:style>
    <style:style style:name="List42Level2" style:family="text">
      <style:text-properties style:font-name="Wingdings"/>
    </style:style>
    <style:style style:name="List42Level3" style:family="text">
      <style:text-properties style:font-name="Symbol"/>
    </style:style>
    <style:style style:name="List42Level4" style:family="text">
      <style:text-properties style:font-name="Courier New"/>
    </style:style>
    <style:style style:name="List42Level5" style:family="text">
      <style:text-properties style:font-name="Wingdings"/>
    </style:style>
    <style:style style:name="List42Level6" style:family="text">
      <style:text-properties style:font-name="Symbol"/>
    </style:style>
    <style:style style:name="List42Level7" style:family="text">
      <style:text-properties style:font-name="Courier New"/>
    </style:style>
    <style:style style:name="List42Level8" style:family="text">
      <style:text-properties style:font-name="Wingdings"/>
    </style:style>
    <text:list-style style:name="LS42">
      <text:list-level-style-bullet text:bullet-char="" text:style-name="List4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3Level0" style:family="text">
      <style:text-properties style:font-name="Symbol"/>
    </style:style>
    <style:style style:name="List43Level1" style:family="text">
      <style:text-properties style:font-name="Courier New" style:font-name-complex="Courier New"/>
    </style:style>
    <style:style style:name="List43Level2" style:family="text">
      <style:text-properties style:font-name="Wingdings"/>
    </style:style>
    <style:style style:name="List43Level3" style:family="text">
      <style:text-properties style:font-name="Symbol"/>
    </style:style>
    <style:style style:name="List43Level4" style:family="text">
      <style:text-properties style:font-name="Courier New" style:font-name-complex="Courier New"/>
    </style:style>
    <style:style style:name="List43Level5" style:family="text">
      <style:text-properties style:font-name="Wingdings"/>
    </style:style>
    <style:style style:name="List43Level6" style:family="text">
      <style:text-properties style:font-name="Symbol"/>
    </style:style>
    <style:style style:name="List43Level7" style:family="text">
      <style:text-properties style:font-name="Courier New" style:font-name-complex="Courier New"/>
    </style:style>
    <style:style style:name="List43Level8" style:family="text">
      <style:text-properties style:font-name="Wingdings"/>
    </style:style>
    <text:list-style style:name="LS43">
      <text:list-level-style-bullet text:bullet-char="" text:style-name="List4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4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4">
      <text:list-level-style-number style:num-format="1" text:start-value="4" text:style-name="List4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5Level0" style:family="text">
      <style:text-properties style:font-name="Symbol"/>
    </style:style>
    <style:style style:name="List45Level1" style:family="text">
      <style:text-properties style:font-name="Courier New" style:font-name-complex="Courier New"/>
    </style:style>
    <style:style style:name="List45Level2" style:family="text">
      <style:text-properties style:font-name="Wingdings"/>
    </style:style>
    <style:style style:name="List45Level3" style:family="text">
      <style:text-properties style:font-name="Symbol"/>
    </style:style>
    <style:style style:name="List45Level4" style:family="text">
      <style:text-properties style:font-name="Courier New" style:font-name-complex="Courier New"/>
    </style:style>
    <style:style style:name="List45Level5" style:family="text">
      <style:text-properties style:font-name="Wingdings"/>
    </style:style>
    <style:style style:name="List45Level6" style:family="text">
      <style:text-properties style:font-name="Symbol"/>
    </style:style>
    <style:style style:name="List45Level7" style:family="text">
      <style:text-properties style:font-name="Courier New" style:font-name-complex="Courier New"/>
    </style:style>
    <style:style style:name="List45Level8" style:family="text">
      <style:text-properties style:font-name="Wingdings"/>
    </style:style>
    <text:list-style style:name="LS45">
      <text:list-level-style-bullet text:bullet-char="" text:style-name="List45Level0" text:level="1">
        <style:list-level-properties text:space-before="0cm" text:min-label-width="0.635cm" fo:text-align="start" text:list-level-position-and-space-mode="label-alignment">
          <style:list-level-label-alignment text:label-followed-by="nothing" fo:margin-left="0.635cm" fo:text-indent="-0.635cm"/>
        </style:list-level-properties>
        <style:text-properties style:font-name="Symbol"/>
      </text:list-level-style-bullet>
      <text:list-level-style-bullet text:bullet-char="o" text:style-name="List4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6Level0" style:family="text">
      <style:text-properties fo:font-size="12pt" style:font-size-asian="12pt" style:font-name-complex="Times New Roman"/>
    </style:style>
    <text:list-style style:name="LS46">
      <text:list-level-style-number style:num-format="1" text:style-name="List4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ize="12pt" style:font-size-asian="12pt" style:font-name-complex="Times New Roman"/>
      </text:list-level-style-number>
      <text:list-level-style-number style:num-format="a" text:style-name="List4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51cm" fo:padding-left="0cm" fo:margin-left="2.54cm" fo:padding-right="0cm" fo:margin-right="2.54cm"/>
      <style:header-style>
        <style:header-footer-properties fo:min-height="0.002cm" style:dynamic-spacing="true"/>
      </style:head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</office:automatic-styles>
  <office:master-styles>
    <style:master-page style:name="Standard" style:page-layout-name="pm1">
      <style:header>
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1.2.0</meta:generator>
    <dc:title/>
    <meta:initial-creator/>
    <dc:creator/>
    <meta:editing-cycles>0</meta:editing-cycles>
    <meta:document-statistic meta:page-count="30" meta:paragraph-count="206" meta:row-count="732" meta:word-count="15431" meta:character-count="103183" meta:non-whitespace-character-count="87958"/>
  </office:meta>
</office:document-meta>
</file>